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4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22" table:style-name="ce8">
            <text:p>2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52" table:number-columns-spanned="2" table:number-rows-spanned="1" table:style-name="ce25">
            <text:p>52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5/2021 10:16:03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02:00Z</meta:creation-date>
    <dc:date>2022-04-27T17:02:03Z</dc:date>
    <meta:editing-duration>PT0S</meta:editing-duration>
  </office:meta>
</office:document-meta>
</file>