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12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38" table:style-name="ce9">
            <text:p>38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42" table:style-name="ce8">
            <text:p>4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8" table:style-name="ce8">
            <text:p>8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11" table:style-name="ce8">
            <text:p>1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48" table:style-name="ce10">
            <text:p>48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number-columns-spanned="2" table:number-rows-spanned="1" table:style-name="ce33">
            <text:p>0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55" table:style-name="ce11">
            <text:p>5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64" table:style-name="ce9">
            <text:p>64</text:p>
          </table:table-cell>
          <table:table-cell office:value-type="float" office:value="12" table:style-name="ce9">
            <text:p>1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" table:number-columns-spanned="2" table:number-rows-spanned="1" table:style-name="ce32">
            <text:p>5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1" table:style-name="ce8">
            <text:p>8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113" table:style-name="ce9">
            <text:p>113</text:p>
          </table:table-cell>
          <table:table-cell office:value-type="float" office:value="13" table:style-name="ce9">
            <text:p>1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39" table:style-name="ce9">
            <text:p>13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9" table:style-name="ce9">
            <text:p>39</text:p>
          </table:table-cell>
          <table:table-cell office:value-type="float" office:value="5" table:style-name="ce8">
            <text:p>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4" table:number-columns-spanned="2" table:number-rows-spanned="1" table:style-name="ce32">
            <text:p>14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8" table:style-name="ce8">
            <text:p>5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64" table:style-name="ce9">
            <text:p>64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4" table:number-columns-spanned="2" table:number-rows-spanned="1" table:style-name="ce32">
            <text:p>24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2" table:style-name="ce9">
            <text:p>10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80" table:style-name="ce10">
            <text:p>280</text:p>
          </table:table-cell>
          <table:table-cell office:value-type="float" office:value="44" table:style-name="ce10">
            <text:p>4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5" table:number-columns-spanned="2" table:number-rows-spanned="1" table:style-name="ce33">
            <text:p>55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380" table:style-name="ce10">
            <text:p>380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28" table:style-name="ce10">
            <text:p>328</text:p>
          </table:table-cell>
          <table:table-cell office:value-type="float" office:value="47" table:style-name="ce10">
            <text:p>47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5" table:number-columns-spanned="2" table:number-rows-spanned="1" table:style-name="ce33">
            <text:p>55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1" table:style-name="ce11">
            <text:p>1</text:p>
          </table:table-cell>
          <table:table-cell office:value-type="float" office:value="435" table:style-name="ce10">
            <text:p>435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7/01/2022 11:37:30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8T16:43:51Z</meta:creation-date>
    <dc:date>2022-04-28T14:43:55Z</dc:date>
    <meta:editing-duration>PT0S</meta:editing-duration>
  </office:meta>
</office:document-meta>
</file>