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13" table:style-name="ce6">
            <text:p>113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23" table:number-columns-spanned="2" table:number-rows-spanned="1" table:style-name="ce35">
            <text:p>12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6" table:number-columns-spanned="2" table:number-rows-spanned="1" table:style-name="ce35">
            <text:p>1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5" table:number-columns-spanned="2" table:number-rows-spanned="1" table:style-name="ce35">
            <text:p>15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8" table:number-columns-spanned="2" table:number-rows-spanned="1" table:style-name="ce35">
            <text:p>18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76" table:style-name="ce6">
            <text:p>176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193" table:number-columns-spanned="2" table:number-rows-spanned="1" table:style-name="ce35">
            <text:p>193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32" table:style-name="ce6">
            <text:p>232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44" table:number-columns-spanned="2" table:number-rows-spanned="1" table:style-name="ce35">
            <text:p>24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number-columns-spanned="2" table:number-rows-spanned="1" table:style-name="ce35">
            <text:p>1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number-columns-spanned="2" table:number-rows-spanned="1" table:style-name="ce35">
            <text:p>12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3" table:number-columns-spanned="2" table:number-rows-spanned="1" table:style-name="ce35">
            <text:p>2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number-columns-spanned="2" table:number-rows-spanned="1" table:style-name="ce35">
            <text:p>1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7" table:number-columns-spanned="2" table:number-rows-spanned="1" table:style-name="ce35">
            <text:p>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3" table:style-name="ce6">
            <text:p>30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322" table:number-columns-spanned="2" table:number-rows-spanned="1" table:style-name="ce35">
            <text:p>32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81" table:style-name="ce5">
            <text:p>481</text:p>
          </table:table-cell>
          <table:table-cell office:value-type="float" office:value="3" table:style-name="ce5">
            <text:p>3</text:p>
          </table:table-cell>
          <table:table-cell office:value-type="float" office:value="33" table:style-name="ce5">
            <text:p>33</text:p>
          </table:table-cell>
          <table:table-cell office:value-type="float" office:value="517" table:number-columns-spanned="2" table:number-rows-spanned="1" table:style-name="ce34">
            <text:p>517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6/05/2022 10:54:33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5-06T17:10:10Z</meta:creation-date>
    <dc:date>2022-05-06T15:10:14Z</dc:date>
    <meta:editing-duration>PT0S</meta:editing-duration>
  </office:meta>
</office:document-meta>
</file>