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25" table:style-name="ce6">
            <text:p>125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37" table:number-columns-spanned="2" table:number-rows-spanned="1" table:style-name="ce35">
            <text:p>13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9" table:number-columns-spanned="2" table:number-rows-spanned="1" table:style-name="ce35">
            <text:p>9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5" table:number-columns-spanned="2" table:number-rows-spanned="1" table:style-name="ce35">
            <text:p>2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9" table:style-name="ce6">
            <text:p>179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195" table:number-columns-spanned="2" table:number-rows-spanned="1" table:style-name="ce35">
            <text:p>195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40" table:style-name="ce6">
            <text:p>24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52" table:number-columns-spanned="2" table:number-rows-spanned="1" table:style-name="ce35">
            <text:p>25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4" table:number-columns-spanned="2" table:number-rows-spanned="1" table:style-name="ce35">
            <text:p>24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number-columns-spanned="2" table:number-rows-spanned="1" table:style-name="ce35">
            <text:p>1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number-columns-spanned="2" table:number-rows-spanned="1" table:style-name="ce35">
            <text:p>1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9" table:style-name="ce6">
            <text:p>309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27" table:number-columns-spanned="2" table:number-rows-spanned="1" table:style-name="ce35">
            <text:p>327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90" table:style-name="ce5">
            <text:p>490</text:p>
          </table:table-cell>
          <table:table-cell office:value-type="float" office:value="3" table:style-name="ce5">
            <text:p>3</text:p>
          </table:table-cell>
          <table:table-cell office:value-type="float" office:value="31" table:style-name="ce5">
            <text:p>31</text:p>
          </table:table-cell>
          <table:table-cell office:value-type="float" office:value="524" table:number-columns-spanned="2" table:number-rows-spanned="1" table:style-name="ce34">
            <text:p>524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12/01/2023 10:13:24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1-12T14:14:19Z</meta:creation-date>
    <dc:date>2023-01-12T13:14:21Z</dc:date>
    <meta:editing-duration>PT0S</meta:editing-duration>
  </office:meta>
</office:document-meta>
</file>