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9">
            <text:p>48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50" table:number-columns-spanned="2" table:number-rows-spanned="1" table:style-name="ce25">
            <text:p>50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6/05/2024 11:17:55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11Z</meta:creation-date>
    <dc:date>2024-05-06T14:29:13Z</dc:date>
    <meta:editing-duration>PT0S</meta:editing-duration>
  </office:meta>
</office:document-meta>
</file>