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47" table:style-name="ce6">
            <text:p>147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60" table:number-columns-spanned="2" table:number-rows-spanned="1" table:style-name="ce35">
            <text:p>16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8" table:number-columns-spanned="2" table:number-rows-spanned="1" table:style-name="ce35">
            <text:p>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7" table:style-name="ce6">
            <text:p>177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192" table:number-columns-spanned="2" table:number-rows-spanned="1" table:style-name="ce35">
            <text:p>19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50" table:style-name="ce6">
            <text:p>25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61" table:number-columns-spanned="2" table:number-rows-spanned="1" table:style-name="ce35">
            <text:p>26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5" table:number-columns-spanned="2" table:number-rows-spanned="1" table:style-name="ce35">
            <text:p>1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number-columns-spanned="2" table:number-rows-spanned="1" table:style-name="ce35">
            <text:p>1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number-columns-spanned="2" table:number-rows-spanned="1" table:style-name="ce35">
            <text:p>1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2" table:number-columns-spanned="2" table:number-rows-spanned="1" table:style-name="ce35">
            <text:p>1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7" table:style-name="ce6">
            <text:p>307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324" table:number-columns-spanned="2" table:number-rows-spanned="1" table:style-name="ce35">
            <text:p>324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5" table:style-name="ce5">
            <text:p>485</text:p>
          </table:table-cell>
          <table:table-cell office:value-type="float" office:value="2" table:style-name="ce5">
            <text:p>2</text:p>
          </table:table-cell>
          <table:table-cell office:value-type="float" office:value="30" table:style-name="ce5">
            <text:p>30</text:p>
          </table:table-cell>
          <table:table-cell office:value-type="float" office:value="517" table:number-columns-spanned="2" table:number-rows-spanned="1" table:style-name="ce34">
            <text:p>517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6/09/2024 11:53:38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48Z</meta:creation-date>
    <dc:date>2024-09-06T15:10:51Z</dc:date>
    <meta:editing-duration>PT0S</meta:editing-duration>
  </office:meta>
</office:document-meta>
</file>