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3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3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7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2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1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32" style:family="table-cell" style:parent-style-name="Default" style:data-style-name="N36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33" style:family="table-cell" style:parent-style-name="Default" style:data-style-name="N0">
      <style:table-cell-properties style:vertical-align="middle" fo:background-color="#9999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8.04333333333333cm" style:use-optimal-column-width="true"/>
    </style:style>
    <style:style style:name="co3" style:family="table-column">
      <style:table-column-properties fo:break-before="auto" style:column-width="7.59354166666667cm" style:use-optimal-column-width="true"/>
    </style:style>
    <style:style style:name="co4" style:family="table-column">
      <style:table-column-properties fo:break-before="auto" style:column-width="3.33375cm" style:use-optimal-column-width="true"/>
    </style:style>
    <style:style style:name="co5" style:family="table-column">
      <style:table-column-properties fo:break-before="auto" style:column-width="7.67291666666667cm" style:use-optimal-column-width="true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13.4408333333333cm" style:use-optimal-column-width="true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4_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7" table:number-rows-spanned="1" table:style-name="ce33">
            <text:p>TERCEIRIZADOS DAS EMPRESAS CONTRATADAS EM EXERCÍCIO NO TRT19 - ABRIL/2023</text:p>
          </table:table-cell>
          <table:covered-table-cell table:number-columns-repeated="6"/>
          <table:table-cell table:number-columns-repeated="19" table:style-name="ce2"/>
          <table:table-cell table:number-columns-repeated="16358"/>
        </table:table-row>
        <table:table-row table:style-name="ro2">
          <table:table-cell table:style-name="ce3"/>
          <table:table-cell office:value-type="string" table:style-name="ce4">
            <text:p>Nome do prestador de serviço terceirizado</text:p>
          </table:table-cell>
          <table:table-cell office:value-type="string" table:style-name="ce4">
            <text:p>Nome da 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Nome do posto de serviço</text:p>
          </table:table-cell>
          <table:table-cell office:value-type="string" table:style-name="ce4">
            <text:p>PROCESSO</text:p>
          </table:table-cell>
          <table:table-cell office:value-type="string" table:style-name="ce4">
            <text:p>LOTAÇÃ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ROBESMAN GONCALVES DE OLIVEIRA<text:s text:c="3"/></text:p>
          </table:table-cell>
          <table:table-cell office:value-type="string" table:style-name="ce7">
            <text:p>AR Serviços Terceirizados EIRELI</text:p>
          </table:table-cell>
          <table:table-cell office:value-type="string" table:style-name="ce7">
            <text:p>11.161.173/0001-08</text:p>
          </table:table-cell>
          <table:table-cell office:value-type="string" table:style-name="ce7">
            <text:p>Engenheiro Eletricista</text:p>
          </table:table-cell>
          <table:table-cell office:value-type="string" table:style-name="ce8">
            <text:p>1724/2020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11">
            <text:p>VITOR ALMEIDA BERNARDINO</text:p>
          </table:table-cell>
          <table:table-cell office:value-type="string" table:style-name="ce12">
            <text:p>AR Serviços Terceirizados EIRELI</text:p>
          </table:table-cell>
          <table:table-cell office:value-type="string" table:style-name="ce12">
            <text:p>11.161.173/0001-08</text:p>
          </table:table-cell>
          <table:table-cell office:value-type="string" table:style-name="ce12">
            <text:p>Técnico em Segurança do Trabalho</text:p>
          </table:table-cell>
          <table:table-cell office:value-type="string" table:style-name="ce13">
            <text:p>1724/2020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5"/>
          <table:table-cell table:style-name="ce6"/>
          <table:table-cell table:style-name="ce5"/>
          <table:table-cell table:number-columns-repeated="2" table:style-name="ce14"/>
          <table:table-cell table:style-name="ce15"/>
          <table:table-cell table:style-name="ce7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style-name="ce11">
            <text:p>WLLIEIDSON CAVALCANTI DA SILV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6">
            <text:p>14.454.407/0001-01</text:p>
          </table:table-cell>
          <table:table-cell office:value-type="string" table:style-name="ce16">
            <text:p>AUXILIAR DE REFRIGERAÇÃO</text:p>
          </table:table-cell>
          <table:table-cell office:value-type="string" table:style-name="ce17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JOEL JOSÉ VALENTIM DO NASCIMENTO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14">
            <text:p>14.454.407/0001-01</text:p>
          </table:table-cell>
          <table:table-cell office:value-type="string" table:style-name="ce14">
            <text:p>MECÂNICO DE REFRIGERAÇÃO</text:p>
          </table:table-cell>
          <table:table-cell office:value-type="string" table:style-name="ce15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style-name="ce11">
            <text:p>LUIZ CARLOS DA SILV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6">
            <text:p>14.454.407/0001-01</text:p>
          </table:table-cell>
          <table:table-cell office:value-type="string" table:style-name="ce16">
            <text:p>AUXILIAR DE REFRIGERAÇÃO</text:p>
          </table:table-cell>
          <table:table-cell office:value-type="string" table:style-name="ce17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EDVANIO DE LIMA PIMENTEL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14">
            <text:p>14.454.407/0001-01</text:p>
          </table:table-cell>
          <table:table-cell office:value-type="string" table:style-name="ce14">
            <text:p>MECÂNICO DE REFRIGERAÇÃO</text:p>
          </table:table-cell>
          <table:table-cell office:value-type="string" table:style-name="ce15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string" table:style-name="ce18">
            <text:p>EDVALDO DA SILVA DE AMÉRICO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6">
            <text:p>14.454.407/0001-01</text:p>
          </table:table-cell>
          <table:table-cell office:value-type="string" table:style-name="ce16">
            <text:p>TÉCNICO EM REFRIGERAÇÃO</text:p>
          </table:table-cell>
          <table:table-cell office:value-type="string" table:style-name="ce17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6">
            <text:p>LUCIANO BRITO DA SILV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14">
            <text:p>14.454.407/0001-01</text:p>
          </table:table-cell>
          <table:table-cell office:value-type="string" table:style-name="ce14">
            <text:p>AUXILIAR DE REFRIGERAÇÃO</text:p>
          </table:table-cell>
          <table:table-cell office:value-type="string" table:style-name="ce15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style-name="ce11">
            <text:p>PEDRO GUSTAVO SANTOS CAVALCANTI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6">
            <text:p>14.454.407/0001-01</text:p>
          </table:table-cell>
          <table:table-cell office:value-type="string" table:style-name="ce16">
            <text:p>AUXILIAR DE REFRIGERAÇÃO</text:p>
          </table:table-cell>
          <table:table-cell office:value-type="string" table:style-name="ce17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JOÃO BATISTA DA SILV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14">
            <text:p>14.454.407/0001-01</text:p>
          </table:table-cell>
          <table:table-cell office:value-type="string" table:style-name="ce14">
            <text:p>MECÂNICO DE REFRIGERAÇÃO</text:p>
          </table:table-cell>
          <table:table-cell office:value-type="string" table:style-name="ce15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string" table:style-name="ce11">
            <text:p>GIVANILDO VICENTE DA SILV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6">
            <text:p>14.454.407/0001-01</text:p>
          </table:table-cell>
          <table:table-cell office:value-type="string" table:style-name="ce16">
            <text:p>MECÂNICO DE REFRIGERAÇÃO</text:p>
          </table:table-cell>
          <table:table-cell office:value-type="string" table:style-name="ce17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EWERTON DE MORAES PEREIR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14">
            <text:p>14.454.407/0001-01</text:p>
          </table:table-cell>
          <table:table-cell office:value-type="string" table:style-name="ce14">
            <text:p>AUXILIAR DE REFRIGERAÇÃO</text:p>
          </table:table-cell>
          <table:table-cell office:value-type="string" table:style-name="ce15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12"/>
          <table:table-cell table:style-name="ce19"/>
          <table:table-cell table:style-name="ce20"/>
          <table:table-cell table:style-name="ce12"/>
          <table:table-cell table:style-name="ce20"/>
          <table:table-cell table:style-name="ce13"/>
          <table:table-cell table:style-name="ce12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21">
            <text:p>NADIELE REGINA DOS SANTOS BISPO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8">
            <text:p>2799/2019</text:p>
          </table:table-cell>
          <table:table-cell office:value-type="string" table:style-name="ce7">
            <text:p>ANEXO II - SETOR DE SAÚ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20"/>
          <table:table-cell table:style-name="ce19"/>
          <table:table-cell table:style-name="ce20"/>
          <table:table-cell table:number-columns-repeated="4" table:style-name="ce12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22">
            <text:p>1</text:p>
          </table:table-cell>
          <table:table-cell office:value-type="string" table:style-name="ce21">
            <text:p>AMARO INACIO DOS SANTOS<text:s text:c="17"/>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ASCENSORISTA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" table:style-name="ce20">
            <text:p>2</text:p>
          </table:table-cell>
          <table:table-cell office:value-type="string" table:style-name="ce19">
            <text:p>ANDRESSA FERREIRA SIQUEIR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RECEPCIONISTA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 - EJUD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" table:style-name="ce22">
            <text:p>3</text:p>
          </table:table-cell>
          <table:table-cell office:value-type="string" table:style-name="ce21">
            <text:p>CARLA LIDIANE MARQUES DOS SANTOS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COPEIRA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" table:style-name="ce20">
            <text:p>4</text:p>
          </table:table-cell>
          <table:table-cell office:value-type="string" table:style-name="ce19">
            <text:p>DORGIVAL FERREIRA DE LIMA<text:s text:c="15"/>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CML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" table:style-name="ce22">
            <text:p>5</text:p>
          </table:table-cell>
          <table:table-cell office:value-type="string" table:style-name="ce21">
            <text:p>EDILMA FIGUEIREDO NOBRE<text:s text:c="17"/>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RECEPCIONISTA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ANEXO II - SETOR DE SAÚ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" table:style-name="ce20">
            <text:p>6</text:p>
          </table:table-cell>
          <table:table-cell office:value-type="string" table:style-name="ce19">
            <text:p>JOSE MOREIRA DE BRITO<text:s text:c="19"/>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CML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22">
            <text:p>7</text:p>
          </table:table-cell>
          <table:table-cell office:value-type="string" table:style-name="ce21">
            <text:p>MANOEL MESSIAS DE LIMA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CONTÍNUO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ANEXO II - ARQUI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20">
            <text:p>8</text:p>
          </table:table-cell>
          <table:table-cell office:value-type="string" table:style-name="ce19">
            <text:p>MARCOS ANTONIO DA SILVA FILHO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ALMOXARIFA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" table:style-name="ce22">
            <text:p>9</text:p>
          </table:table-cell>
          <table:table-cell office:value-type="string" table:style-name="ce21">
            <text:p>MARIA JOSELIA ALCIDES<text:s text:c="19"/>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RECEPCIONISTA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0" table:style-name="ce20">
            <text:p>10</text:p>
          </table:table-cell>
          <table:table-cell office:value-type="string" table:style-name="ce19">
            <text:p>THIAGO JUNIOR COSTA SILV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ALMOXARIFA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1" table:style-name="ce22">
            <text:p>11</text:p>
          </table:table-cell>
          <table:table-cell office:value-type="string" table:style-name="ce21">
            <text:p>VANESSA MOTA DA SILVA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CONTÍNUO</text:p>
          </table:table-cell>
          <table:table-cell office:value-type="string" table:style-name="ce7">
            <text:p>177/2018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12"/>
          <table:table-cell table:style-name="ce23"/>
          <table:table-cell table:style-name="ce20"/>
          <table:table-cell table:number-columns-repeated="4" table:style-name="ce12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24">
            <text:p>ANA VALDICE CAVALCANTE LIMA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ELETROTÉCNICO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23">
            <text:p>DANIEL FRANCISCO BATIST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24">
            <text:p>EVERALDO JUNIOR CORDEIRO DE MENEZES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MÊCANICO DE REFRIGERAÇÃO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23">
            <text:p>FABIANO FELIPE DOS SANTOS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24">
            <text:p>FLAVIO BRITO ARAUJO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DESENHISTA PROJETISTA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23">
            <text:p>GIOVANE DA SILVA SOUZ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DESENHISTA PROJETISTA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style-name="ce24">
            <text:p>JOSE CICERO DA SILVA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ENCANADOR SÊNIOR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23">
            <text:p>JUCELINO DE ASSIS FELIX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SERVIÇOS GERAIS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style-name="ce24">
            <text:p>MARCOS ANTONIO TENORIO DE OLIVEIRA LINS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DESENHISTA PROJETISTA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string" table:style-name="ce23">
            <text:p>MOISES SANTOS MOT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24">
            <text:p>RILBERT SULLIVAN NATALICIO DO NASCIMENTO</text:p>
          </table:table-cell>
          <table:table-cell office:value-type="string" table:style-name="ce22">
            <text:p>ATIVA SERVICOS GERAIS EIRELI</text:p>
          </table:table-cell>
          <table:table-cell office:value-type="string" table:style-name="ce7">
            <text:p>40.911.117/0001/41</text:p>
          </table:table-cell>
          <table:table-cell office:value-type="string" table:style-name="ce7">
            <text:p>DESENHISTA PROJETISTA</text:p>
          </table:table-cell>
          <table:table-cell office:value-type="string" table:style-name="ce7">
            <text:p>55.206/2017</text:p>
          </table:table-cell>
          <table:table-cell office:value-type="string" table:style-name="ce7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23">
            <text:p>VALENTINA BEZERRA DE SOUZ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OTÉCNICO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7"/>
          <table:table-cell table:style-name="ce24"/>
          <table:table-cell table:style-name="ce8"/>
          <table:table-cell table:style-name="ce7"/>
          <table:table-cell table:style-name="ce25"/>
          <table:table-cell table:style-name="ce8"/>
          <table:table-cell table:style-name="ce7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23">
            <text:p>ANA LUCIA FERREIR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24">
            <text:p>CLAUDIMEIRE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style-name="ce23">
            <text:p>ERIANE CORREI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24">
            <text:p>JADIELLE MENDES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string" table:style-name="ce23">
            <text:p>JESSICA THAYNA DE OLIVEIRA ALMEID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string" table:style-name="ce24">
            <text:p>JOSE WEDVAN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style-name="ce23">
            <text:p>LUCIENE NASCIMENTO LAURINDO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24">
            <text:p>MANOEL MARCOS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string" table:style-name="ce23">
            <text:p>MARCILENE VICENTE DE OLIVEIR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24">
            <text:p>MARCIO DOS SANTOS SILV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string" table:style-name="ce23">
            <text:p>MARIA CICERA DA SILVA LIM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2" table:style-name="ce5">
            <text:p>12</text:p>
          </table:table-cell>
          <table:table-cell office:value-type="string" table:style-name="ce24">
            <text:p>MARIA DE FATIMA DE MACENA SILV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string" table:style-name="ce23">
            <text:p>MICEA RODRIGUES SECUNDE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24">
            <text:p>MIRIAN FRANCISCA DE ANDRADE TEIXEIR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string" table:style-name="ce23">
            <text:p>NEDJA VALQUIRIA QUEIROZ RIBEIRO DE SOUZ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24">
            <text:p>NEILTON JOSE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string" table:style-name="ce23">
            <text:p>NIDIA MARIA SILV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8" table:style-name="ce5">
            <text:p>18</text:p>
          </table:table-cell>
          <table:table-cell office:value-type="string" table:style-name="ce24">
            <text:p>ROSANGELA MARTINS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UPERVISOR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string" table:style-name="ce23">
            <text:p>VALDEJANE MARTINS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0" table:style-name="ce5">
            <text:p>20</text:p>
          </table:table-cell>
          <table:table-cell office:value-type="string" table:style-name="ce24">
            <text:p>VENINA LIMA DA SILV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28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1" table:style-name="ce10">
            <text:p>21</text:p>
          </table:table-cell>
          <table:table-cell office:value-type="string" table:style-name="ce23">
            <text:p>CLEDJANE DE OLIVEIRA COST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2" table:style-name="ce5">
            <text:p>22</text:p>
          </table:table-cell>
          <table:table-cell office:value-type="string" table:style-name="ce24">
            <text:p>MARIA SALETE SANTOS DE MELO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3" table:style-name="ce10">
            <text:p>23</text:p>
          </table:table-cell>
          <table:table-cell office:value-type="string" table:style-name="ce23">
            <text:p>MONICA SOARES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Atalai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4" table:style-name="ce5">
            <text:p>24</text:p>
          </table:table-cell>
          <table:table-cell office:value-type="string" table:style-name="ce24">
            <text:p>MARIA ANDREIA MORAIS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Corurip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5" table:style-name="ce10">
            <text:p>25</text:p>
          </table:table-cell>
          <table:table-cell office:value-type="string" table:style-name="ce23">
            <text:p>SUELI CAVALCANTE PEREIR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Palmeira dos Índi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6" table:style-name="ce5">
            <text:p>26</text:p>
          </table:table-cell>
          <table:table-cell office:value-type="string" table:style-name="ce24">
            <text:p>ANA MARIA ALVES DA SILV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7" table:style-name="ce10">
            <text:p>27</text:p>
          </table:table-cell>
          <table:table-cell office:value-type="string" table:style-name="ce23">
            <text:p>SELMIRA CICERA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8" table:style-name="ce5">
            <text:p>28</text:p>
          </table:table-cell>
          <table:table-cell office:value-type="string" table:style-name="ce24">
            <text:p>MARIA VALERIA LIMA ROCH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Santana do Ipanem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9" table:style-name="ce10">
            <text:p>29</text:p>
          </table:table-cell>
          <table:table-cell office:value-type="string" table:style-name="ce23">
            <text:p>MARIA ELZA TERTO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0" table:style-name="ce5">
            <text:p>30</text:p>
          </table:table-cell>
          <table:table-cell office:value-type="string" table:style-name="ce24">
            <text:p>VANUSIA FELICIANO DOS SANTOS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São Miguel dos Camp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string" table:style-name="ce23">
            <text:p>ROSANGEL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São Miguel dos Camp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2" table:style-name="ce5">
            <text:p>32</text:p>
          </table:table-cell>
          <table:table-cell office:value-type="string" table:style-name="ce24">
            <text:p>VANDERLEIA CARDOSO DE OLIVEIR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São Miguel dos Camp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string" table:style-name="ce23">
            <text:p>MARIA MADALENA PEREIRA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6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União do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4" table:style-name="ce5">
            <text:p>34</text:p>
          </table:table-cell>
          <table:table-cell office:value-type="string" table:style-name="ce24">
            <text:p>SONIA MARIA DA SILVA</text:p>
          </table:table-cell>
          <table:table-cell office:value-type="string" table:style-name="ce8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8">
            <text:p>5494/2019</text:p>
          </table:table-cell>
          <table:table-cell office:value-type="string" table:style-name="ce7">
            <text:p>Vara do Trabalho de União do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12"/>
          <table:table-cell table:style-name="ce19"/>
          <table:table-cell table:style-name="ce20"/>
          <table:table-cell table:style-name="ce12"/>
          <table:table-cell table:style-name="ce20"/>
          <table:table-cell table:style-name="ce13"/>
          <table:table-cell table:style-name="ce12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21">
            <text:p>GERSON SOARES DE OLIVEIRA FILHO</text:p>
          </table:table-cell>
          <table:table-cell office:value-type="string" table:style-name="ce22">
            <text:p>PLENA TERCEIRIZAÇÃO DE SERVIÇOS EIRELI</text:p>
          </table:table-cell>
          <table:table-cell office:value-type="string" table:style-name="ce7">
            <text:p>09.198.704/0001-95</text:p>
          </table:table-cell>
          <table:table-cell office:value-type="string" table:style-name="ce22">
            <text:p>JARDINEIRO</text:p>
          </table:table-cell>
          <table:table-cell office:value-type="string" table:style-name="ce8">
            <text:p>2809/2020</text:p>
          </table:table-cell>
          <table:table-cell office:value-type="string" table:style-name="ce7">
            <text:p>Presta serviços de jardinagem em todas as unidades do TRT 19ª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12"/>
          <table:table-cell table:style-name="ce11"/>
          <table:table-cell table:number-columns-repeated="3" table:style-name="ce12"/>
          <table:table-cell table:style-name="ce13"/>
          <table:table-cell table:style-name="ce12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style-name="ce6">
            <text:p>ADEMIR FRANCISCO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 LÍDER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1">
            <text:p>ADENILSON SILVA RAM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style-name="ce6">
            <text:p>ALESSANDRO DA SILVA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11">
            <text:p>ALEXANDRE SERAFIM TAVAR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style-name="ce6">
            <text:p>ALYSSON DIOGO DOS SANTOS OLIVEIR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11">
            <text:p>APARECIDO FAUSTIN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6">
            <text:p>CARLOS ANTONIO DOS SANTOS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11">
            <text:p>CARLOS JOSE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style-name="ce6">
            <text:p>CICERO ALVES DE JESU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ANEXO I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11">
            <text:p>CICERO GODOIS MARIAN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ANEXO I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style-name="ce29">
            <text:p>CLAUDEVAN FRANCISCO DIA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PRÉDIO EM CONSTRUÇÃ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string" table:style-name="ce11">
            <text:p>CLECIO FRAZA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UNIÃO DO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6">
            <text:p>CRISTIANO SILVA DE OLIVEIR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SANTANA DO IPANEM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11">
            <text:p>CRISTOVAO MANOEL DE FARIA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ANTANA DO IPANEM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style-name="ce29">
            <text:p>DANIEL FERREIRA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ANEXO I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6" table:style-name="ce12">
            <text:p>16</text:p>
          </table:table-cell>
          <table:table-cell office:value-type="string" table:style-name="ce11">
            <text:p>DANIEL HONORIO VI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ALMEIRA DOS ÍNDI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style-name="ce29">
            <text:p>EDINALDO ANTONIO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string" table:style-name="ce11">
            <text:p>EDUARDO DOS SANTOS MOR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style-name="ce6">
            <text:p>EMERSON DOS SANTOS PEREIR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ANEXO I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string" table:style-name="ce30">
            <text:p>ENEIAS VIEIRA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style-name="ce6">
            <text:p>ERICO VERISSIMO LOPES FERREIRA GOME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2" table:style-name="ce12">
            <text:p>22</text:p>
          </table:table-cell>
          <table:table-cell office:value-type="string" table:style-name="ce11">
            <text:p>EUSEBIO DOS SANTOS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CORURIP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string" table:style-name="ce6">
            <text:p>EVERTON DA SILVA LIM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4" table:style-name="ce12">
            <text:p>24</text:p>
          </table:table-cell>
          <table:table-cell office:value-type="string" table:style-name="ce11">
            <text:p>FABIANO DA SILVA SOAR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style-name="ce6">
            <text:p>FARLEY SOUZ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6" table:style-name="ce12">
            <text:p>26</text:p>
          </table:table-cell>
          <table:table-cell office:value-type="string" table:style-name="ce11">
            <text:p>FRANCISCO BELO DE ARAUJ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PALMEIRA DOS ÍNDI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string" table:style-name="ce6">
            <text:p>FRANCISCO ROMERO TEIXEIRA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8" table:style-name="ce12">
            <text:p>28</text:p>
          </table:table-cell>
          <table:table-cell office:value-type="string" table:style-name="ce11">
            <text:p>FRANCY TAVAR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9" table:style-name="ce7">
            <text:p>29</text:p>
          </table:table-cell>
          <table:table-cell office:value-type="string" table:style-name="ce6">
            <text:p>GILVAN GOMES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0" table:style-name="ce12">
            <text:p>30</text:p>
          </table:table-cell>
          <table:table-cell office:value-type="string" table:style-name="ce11">
            <text:p>GILVANIA MARIA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style-name="ce6">
            <text:p>GIONEIDE LIMA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string" table:style-name="ce11">
            <text:p>GIVALDO ALV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3" table:style-name="ce7">
            <text:p>33</text:p>
          </table:table-cell>
          <table:table-cell office:value-type="string" table:style-name="ce6">
            <text:p>GUILHERME DE SOUZ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4" table:style-name="ce12">
            <text:p>34</text:p>
          </table:table-cell>
          <table:table-cell office:value-type="string" table:style-name="ce11">
            <text:p>HENRIQUE LUI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5" table:style-name="ce7">
            <text:p>35</text:p>
          </table:table-cell>
          <table:table-cell office:value-type="string" table:style-name="ce6">
            <text:p>IVALDO ALMEIDA TAVARE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ANEXO 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6" table:style-name="ce12">
            <text:p>36</text:p>
          </table:table-cell>
          <table:table-cell office:value-type="string" table:style-name="ce11">
            <text:p>JAELSON ANTONI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style-name="ce6">
            <text:p>JAILSON LIMA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ANEXO 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8" table:style-name="ce12">
            <text:p>38</text:p>
          </table:table-cell>
          <table:table-cell office:value-type="string" table:style-name="ce11">
            <text:p>JOADES JOSE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style-name="ce6">
            <text:p>JOAO FERREIRA DA SILVA NETO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0" table:style-name="ce12">
            <text:p>40</text:p>
          </table:table-cell>
          <table:table-cell office:value-type="string" table:style-name="ce11">
            <text:p>JOAO JOSE SOUZA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CORURIP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string" table:style-name="ce6">
            <text:p>JOAO PAULO OLIVEIRA RAM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2" table:style-name="ce12">
            <text:p>42</text:p>
          </table:table-cell>
          <table:table-cell office:value-type="string" table:style-name="ce11">
            <text:p>JOAO XAVIER DE ASSIS FILH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style-name="ce6">
            <text:p>JOSE CARLOS NASCIMENTO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4" table:style-name="ce12">
            <text:p>44</text:p>
          </table:table-cell>
          <table:table-cell office:value-type="string" table:style-name="ce11">
            <text:p>JOSE EDSON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string" table:style-name="ce6">
            <text:p>JOSE EDSON EMIDIO DE SOUZ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6" table:style-name="ce12">
            <text:p>46</text:p>
          </table:table-cell>
          <table:table-cell office:value-type="string" table:style-name="ce11">
            <text:p>JOSE GONZAGA COST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string" table:style-name="ce6">
            <text:p>JOSE HUMBERTO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8" table:style-name="ce12">
            <text:p>48</text:p>
          </table:table-cell>
          <table:table-cell office:value-type="string" table:style-name="ce11">
            <text:p>JOSE JUNIOR SILVA GOTE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style-name="ce6">
            <text:p>JOSE MARCONE BEZERR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string" table:style-name="ce11">
            <text:p>JOSE MARCO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1" table:style-name="ce7">
            <text:p>51</text:p>
          </table:table-cell>
          <table:table-cell office:value-type="string" table:style-name="ce6">
            <text:p>JOSE SEBASTIAO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2" table:style-name="ce12">
            <text:p>52</text:p>
          </table:table-cell>
          <table:table-cell office:value-type="string" table:style-name="ce11">
            <text:p>JOSE SIMPLICI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string" table:style-name="ce6">
            <text:p>JOSE TELMO DANTAS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4" table:style-name="ce12">
            <text:p>54</text:p>
          </table:table-cell>
          <table:table-cell office:value-type="string" table:style-name="ce11">
            <text:p>JOSENILDO SILVA DE ALMEID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style-name="ce29">
            <text:p>JOSIAS TEIXEIRA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6" table:style-name="ce12">
            <text:p>56</text:p>
          </table:table-cell>
          <table:table-cell office:value-type="string" table:style-name="ce11">
            <text:p>JOSIEL FERREIRA LIM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MIGUEL DOS CAMP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7" table:style-name="ce7">
            <text:p>57</text:p>
          </table:table-cell>
          <table:table-cell office:value-type="string" table:style-name="ce6">
            <text:p>KEOPS PEREIRA DE ASSIM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ALMEIRA DOS ÍNDI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8" table:style-name="ce12">
            <text:p>58</text:p>
          </table:table-cell>
          <table:table-cell office:value-type="string" table:style-name="ce11">
            <text:p>LAYS ELLEN DOS SANTOS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9" table:style-name="ce7">
            <text:p>59</text:p>
          </table:table-cell>
          <table:table-cell office:value-type="string" table:style-name="ce6">
            <text:p>LUIS OTAVIO MATIAS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CORURIP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string" table:style-name="ce11">
            <text:p>LUIZ ALV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string" table:style-name="ce6">
            <text:p>LYSANDE NEYDJAMENE COST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2" table:style-name="ce12">
            <text:p>62</text:p>
          </table:table-cell>
          <table:table-cell office:value-type="string" table:style-name="ce11">
            <text:p>MANOEL MESSIAS ALVES DE OMEN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3" table:style-name="ce7">
            <text:p>63</text:p>
          </table:table-cell>
          <table:table-cell office:value-type="string" table:style-name="ce6">
            <text:p>MANOEL PEREIRA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TV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string" table:style-name="ce11">
            <text:p>MANOEL SANTANA ALV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UNIÃO D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5" table:style-name="ce7">
            <text:p>65</text:p>
          </table:table-cell>
          <table:table-cell office:value-type="string" table:style-name="ce6">
            <text:p>MARCELO DA CUNHA COUTINHO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PRÉDIO <text:s/>EM CONSTRUÇÃ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6" table:style-name="ce12">
            <text:p>66</text:p>
          </table:table-cell>
          <table:table-cell office:value-type="string" table:style-name="ce11">
            <text:p>MARCIA LANUZIA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7" table:style-name="ce7">
            <text:p>67</text:p>
          </table:table-cell>
          <table:table-cell office:value-type="string" table:style-name="ce6">
            <text:p>MARCOS DO NASCIMENTO CARNEIRO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8" table:style-name="ce12">
            <text:p>68</text:p>
          </table:table-cell>
          <table:table-cell office:value-type="string" table:style-name="ce30">
            <text:p>MAYCON RAFAEL DA SILVA FERR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string" table:style-name="ce6">
            <text:p>NELSON TENORIO ROCHA NETO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0" table:style-name="ce12">
            <text:p>70</text:p>
          </table:table-cell>
          <table:table-cell office:value-type="string" table:style-name="ce11">
            <text:p>PAULO SERGIO BARBOSA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ANEXO 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1" table:style-name="ce7">
            <text:p>71</text:p>
          </table:table-cell>
          <table:table-cell office:value-type="string" table:style-name="ce6">
            <text:p>RENE MARTINS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- UNIÃO DO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2" table:style-name="ce12">
            <text:p>72</text:p>
          </table:table-cell>
          <table:table-cell office:value-type="string" table:style-name="ce11">
            <text:p>RHOMEU ANDERSON SANTOS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3" table:style-name="ce7">
            <text:p>73</text:p>
          </table:table-cell>
          <table:table-cell office:value-type="string" table:style-name="ce6">
            <text:p>RICARDO DE LIMA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4" table:style-name="ce12">
            <text:p>74</text:p>
          </table:table-cell>
          <table:table-cell office:value-type="string" table:style-name="ce11">
            <text:p>RICARDO SYDNEY MARQUES DE MEL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ANTANA DO IPANEM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5" table:style-name="ce7">
            <text:p>75</text:p>
          </table:table-cell>
          <table:table-cell office:value-type="string" table:style-name="ce6">
            <text:p>RICHARD HONORATO DE SOUZ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6" table:style-name="ce12">
            <text:p>76</text:p>
          </table:table-cell>
          <table:table-cell office:value-type="string" table:style-name="ce11">
            <text:p>RIVALDO VITOR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7" table:style-name="ce7">
            <text:p>77</text:p>
          </table:table-cell>
          <table:table-cell office:value-type="string" table:style-name="ce6">
            <text:p>RIVANILDO VICENTE HILARIO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8" table:style-name="ce12">
            <text:p>78</text:p>
          </table:table-cell>
          <table:table-cell office:value-type="string" table:style-name="ce11">
            <text:p>ROBERTO FERREIRA DE LIM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UNIÃO DO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9" table:style-name="ce7">
            <text:p>79</text:p>
          </table:table-cell>
          <table:table-cell office:value-type="string" table:style-name="ce6">
            <text:p>ROGERIO GOMES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CORURIP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0" table:style-name="ce12">
            <text:p>80</text:p>
          </table:table-cell>
          <table:table-cell office:value-type="string" table:style-name="ce11">
            <text:p>ROSEMBERG CASSIANO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1" table:style-name="ce7">
            <text:p>81</text:p>
          </table:table-cell>
          <table:table-cell office:value-type="string" table:style-name="ce6">
            <text:p>ROSEVALDO HENRIQUE DE OMEN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2" table:style-name="ce12">
            <text:p>82</text:p>
          </table:table-cell>
          <table:table-cell office:value-type="string" table:style-name="ce11">
            <text:p>SAMUEL FELIZARD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TALAI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3" table:style-name="ce7">
            <text:p>83</text:p>
          </table:table-cell>
          <table:table-cell office:value-type="string" table:style-name="ce6">
            <text:p>SERGIO LUIZ SOARES DE SOUZ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4" table:style-name="ce12">
            <text:p>84</text:p>
          </table:table-cell>
          <table:table-cell office:value-type="string" table:style-name="ce11">
            <text:p>SIMONE PINHEIR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string" table:style-name="ce6">
            <text:p>TALVANE NEVES DA SILVA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6" table:style-name="ce12">
            <text:p>86</text:p>
          </table:table-cell>
          <table:table-cell office:value-type="string" table:style-name="ce11">
            <text:p>THAYRONE ROAK DO NASCIMENT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string" table:style-name="ce6">
            <text:p>THYAGO FERREIRA DE LIMA GOME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8" table:style-name="ce12">
            <text:p>88</text:p>
          </table:table-cell>
          <table:table-cell office:value-type="string" table:style-name="ce11">
            <text:p>TIAGO CALHEIRO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TALAI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string" table:style-name="ce29">
            <text:p>VALBER ALVES DOS SANTOS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ATALAI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0" table:style-name="ce12">
            <text:p>90</text:p>
          </table:table-cell>
          <table:table-cell office:value-type="string" table:style-name="ce11">
            <text:p>WELINGTON GOM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string" table:style-name="ce6">
            <text:p>WELLINGTON DOS SANTOS ALBUQUERQUE</text:p>
          </table:table-cell>
          <table:table-cell office:value-type="string" table:style-name="ce7">
            <text:p>ALFORGE SEGURANÇA PATRIMONIAL LTDA.</text:p>
          </table:table-cell>
          <table:table-cell office:value-type="string" table:style-name="ce7">
            <text:p>13.343.833/0008-73</text:p>
          </table:table-cell>
          <table:table-cell office:value-type="string" table:style-name="ce7">
            <text:p>VIGILANTE PATRIMONIAL</text:p>
          </table:table-cell>
          <table:table-cell office:value-type="string" table:style-name="ce8">
            <text:p>494/2020</text:p>
          </table:table-cell>
          <table:table-cell office:value-type="string" table:style-name="ce7">
            <text:p>VT - SÃO MIGUEL DOS CAMP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2" table:style-name="ce12">
            <text:p>92</text:p>
          </table:table-cell>
          <table:table-cell office:value-type="string" table:style-name="ce11">
            <text:p>WELLYNGTON JOSE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31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7"/>
          <table:table-cell table:style-name="ce6"/>
          <table:table-cell table:number-columns-repeated="2" table:style-name="ce7"/>
          <table:table-cell table:style-name="ce32"/>
          <table:table-cell table:style-name="ce8"/>
          <table:table-cell table:style-name="ce7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11">
            <text:p>ANTONIO LEANDRO TINOCO DE LIRA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TECNICO DE ATENDIMENTO CAMPO N2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6">
            <text:p>CARLOS HENRIQUE COSTA SOUZA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32">
            <text:p>TECNICO DE ATENDIMENTO CAMPO N2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1">
            <text:p>DAVI NUNES DE OLIVEIRA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31">
            <text:p>TECNICO DE ATENDIMENTO CAMPO N2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style-name="ce6">
            <text:p>ELI BEZERRA DE CASTILHO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7">
            <text:p>ANALISTA DE ATENDIMENTO N1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11">
            <text:p>FABIANO CARLOS CABRAL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TÉCNICO DE ATENDIMENTO N2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style-name="ce6">
            <text:p>GABRIEL LUCAS COSTA E SILVA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7">
            <text:p>ANALISTA DE ATENDIMENTO N1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12">
            <text:p>7</text:p>
          </table:table-cell>
          <table:table-cell office:value-type="string" table:style-name="ce11">
            <text:p>IURIELLE GOMES DA SILVA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ANALISTA DE ATENDIMENTO N1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style-name="ce6">
            <text:p>JOÃO HENRIQUE VIEIRA DA SILVA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7">
            <text:p>TÉCNICO DE MANUTENÇÃO ELETRÔNICA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12">
            <text:p>7</text:p>
          </table:table-cell>
          <table:table-cell office:value-type="string" table:style-name="ce11">
            <text:p>LUCAS DA SILVA SOARES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TÉCNICO ELETRÔNICA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style-name="ce6">
            <text:p>MARCOS ALVES DE OLIVEIRA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7">
            <text:p>ANALISTA DE ATENDIMENTO N1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11">
            <text:p>MILENA VITÓRIA RAMOS DE OLIVEIRA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ANALISTA DE ATENDIMENTO N1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6">
            <text:p>RICARDO CÉSAR BIZERRA PATRÍCIO JÚNIOR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32">
            <text:p>TECNICO DE ATENDIMENTO CAMPO N2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11">
            <text:p>RODRIGO LEANDRO RIBEIRO MARIZ</text:p>
          </table:table-cell>
          <table:table-cell office:value-type="string" table:style-name="ce12">
            <text:p>PRONET TECNOLOGIA E ENGENHARIA LTDA.</text:p>
          </table:table-cell>
          <table:table-cell office:value-type="string" table:style-name="ce12">
            <text:p>40.849.143/0001-97</text:p>
          </table:table-cell>
          <table:table-cell office:value-type="string" table:style-name="ce12">
            <text:p>ANALISTA DE ATENDIMENTO N1</text:p>
          </table:table-cell>
          <table:table-cell office:value-type="string" table:style-name="ce13">
            <text:p>5870/2021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style-name="ce6">
            <text:p>VLADSON GOMES DE SOUZA</text:p>
          </table:table-cell>
          <table:table-cell office:value-type="string" table:style-name="ce7">
            <text:p>PRONET TECNOLOGIA E ENGENHARIA LTDA.</text:p>
          </table:table-cell>
          <table:table-cell office:value-type="string" table:style-name="ce7">
            <text:p>40.849.143/0001-97</text:p>
          </table:table-cell>
          <table:table-cell office:value-type="string" table:style-name="ce7">
            <text:p>SUP. DE ATENDIMENTO CENTRAL DE SERV. N1</text:p>
          </table:table-cell>
          <table:table-cell office:value-type="string" table:style-name="ce8">
            <text:p>5870/2021</text:p>
          </table:table-cell>
          <table:table-cell office:value-type="string" table:style-name="ce7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number-rows-repeated="104756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 number:language="en" number:country="US">
      <number:month/>
      <number:text>/</number:text>
      <number:day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21%" style:table-centering="both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Luciana Maria Vassalo de Vasconcellos Torres</meta:initial-creator>
    <dc:creator>Luciana Maria Vassalo de Vasconcellos Torres</dc:creator>
    <meta:creation-date>2025-03-26T16:43:52Z</meta:creation-date>
    <dc:date>2025-03-26T16:43:52Z</dc:date>
    <meta:print-date>2025-03-26T16:43:35Z</meta:print-date>
  </office:meta>
</office:document-meta>
</file>