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2" table:style-name="ce8">
            <text:p>2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8" table:style-name="ce9">
            <text:p>48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51" table:number-columns-spanned="2" table:number-rows-spanned="1" table:style-name="ce25">
            <text:p>51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6/05/2025 10:37:45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5-06T19:24:02Z</meta:creation-date>
    <dc:date>2025-05-06T17:24:04Z</dc:date>
    <meta:editing-duration>PT0S</meta:editing-duration>
  </office:meta>
</office:document-meta>
</file>