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5" table:style-name="ce9">
            <text:p>45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48" table:style-name="ce8">
            <text:p>4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0" table:style-name="ce9">
            <text:p>1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style-name="ce8">
            <text:p>1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28" table:style-name="ce9">
            <text:p>28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33" table:style-name="ce8">
            <text:p>33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85" table:style-name="ce10">
            <text:p>85</text:p>
          </table:table-cell>
          <table:table-cell office:value-type="float" office:value="6" table:style-name="ce11">
            <text:p>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number-columns-spanned="2" table:number-rows-spanned="1" table:style-name="ce33">
            <text:p>1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95" table:style-name="ce11">
            <text:p>95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89" table:style-name="ce9">
            <text:p>89</text:p>
          </table:table-cell>
          <table:table-cell office:value-type="float" office:value="16" table:style-name="ce9">
            <text:p>1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" table:number-columns-spanned="2" table:number-rows-spanned="1" table:style-name="ce32">
            <text:p>7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2" table:style-name="ce9">
            <text:p>11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83" table:style-name="ce9">
            <text:p>83</text:p>
          </table:table-cell>
          <table:table-cell office:value-type="float" office:value="13" table:style-name="ce9">
            <text:p>1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8" table:style-name="ce9">
            <text:p>10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7" table:style-name="ce9">
            <text:p>37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6" table:style-name="ce8">
            <text:p>56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56" table:style-name="ce9">
            <text:p>56</text:p>
          </table:table-cell>
          <table:table-cell office:value-type="float" office:value="15" table:style-name="ce9">
            <text:p>1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5" table:number-columns-spanned="2" table:number-rows-spanned="1" table:style-name="ce32">
            <text:p>25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96" table:style-name="ce8">
            <text:p>96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65" table:style-name="ce10">
            <text:p>265</text:p>
          </table:table-cell>
          <table:table-cell office:value-type="float" office:value="51" table:style-name="ce10">
            <text:p>5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6" table:number-columns-spanned="2" table:number-rows-spanned="1" table:style-name="ce33">
            <text:p>56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72" table:style-name="ce10">
            <text:p>372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50" table:style-name="ce10">
            <text:p>350</text:p>
          </table:table-cell>
          <table:table-cell office:value-type="float" office:value="57" table:style-name="ce10">
            <text:p>57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7" table:number-columns-spanned="2" table:number-rows-spanned="1" table:style-name="ce33">
            <text:p>57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467" table:style-name="ce10">
            <text:p>467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15/09/2025 11:55:13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5-09-15T17:29:22Z</meta:creation-date>
    <dc:date>2025-09-15T15:29:24Z</dc:date>
    <meta:editing-duration>PT0S</meta:editing-duration>
  </office:meta>
</office:document-meta>
</file>