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8" table:number-columns-spanned="2" table:number-rows-spanned="1" table:style-name="ce22">
            <text:p>8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8" table:number-columns-spanned="2" table:number-rows-spanned="1" table:style-name="ce23">
            <text:p>18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5" table:style-name="ce9">
            <text:p>25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15/09/2025 11:59:35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29:34Z</meta:creation-date>
    <dc:date>2025-09-15T15:29:36Z</dc:date>
    <meta:editing-duration>PT0S</meta:editing-duration>
  </office:meta>
</office:document-meta>
</file>