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8">
            <text:p>0</text:p>
          </table:table-cell>
          <table:table-cell office:value-type="float" office:value="4" table:style-name="ce8">
            <text:p>4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7" table:style-name="ce9">
            <text:p>47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9">
            <text:p>4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15/09/2025 12:03:54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09-15T17:29:40Z</meta:creation-date>
    <dc:date>2025-09-15T15:31:44Z</dc:date>
    <meta:editing-duration>PT0S</meta:editing-duration>
  </office:meta>
</office:document-meta>
</file>