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4" table:style-name="ce9">
            <text:p>44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48" table:style-name="ce8">
            <text:p>4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0" table:style-name="ce9">
            <text:p>1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style-name="ce8">
            <text:p>1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28" table:style-name="ce9">
            <text:p>28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33" table:style-name="ce8">
            <text:p>33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83" table:style-name="ce10">
            <text:p>83</text:p>
          </table:table-cell>
          <table:table-cell office:value-type="float" office:value="6" table:style-name="ce11">
            <text:p>6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number-columns-spanned="2" table:number-rows-spanned="1" table:style-name="ce33">
            <text:p>2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95" table:style-name="ce11">
            <text:p>9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7" table:style-name="ce9">
            <text:p>87</text:p>
          </table:table-cell>
          <table:table-cell office:value-type="float" office:value="18" table:style-name="ce9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" table:number-columns-spanned="2" table:number-rows-spanned="1" table:style-name="ce32">
            <text:p>7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2" table:style-name="ce9">
            <text:p>11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5" table:style-name="ce9">
            <text:p>85</text:p>
          </table:table-cell>
          <table:table-cell office:value-type="float" office:value="12" table:style-name="ce9">
            <text:p>1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9" table:style-name="ce9">
            <text:p>10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7" table:style-name="ce9">
            <text:p>37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" table:number-columns-spanned="2" table:number-rows-spanned="1" table:style-name="ce32">
            <text:p>1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56" table:style-name="ce9">
            <text:p>56</text:p>
          </table:table-cell>
          <table:table-cell office:value-type="float" office:value="13" table:style-name="ce9">
            <text:p>1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5" table:number-columns-spanned="2" table:number-rows-spanned="1" table:style-name="ce32">
            <text:p>25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95" table:style-name="ce8">
            <text:p>9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65" table:style-name="ce10">
            <text:p>265</text:p>
          </table:table-cell>
          <table:table-cell office:value-type="float" office:value="50" table:style-name="ce10">
            <text:p>5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5" table:number-columns-spanned="2" table:number-rows-spanned="1" table:style-name="ce33">
            <text:p>55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371" table:style-name="ce10">
            <text:p>371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8" table:style-name="ce10">
            <text:p>348</text:p>
          </table:table-cell>
          <table:table-cell office:value-type="float" office:value="56" table:style-name="ce10">
            <text:p>56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7" table:number-columns-spanned="2" table:number-rows-spanned="1" table:style-name="ce33">
            <text:p>57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466" table:style-name="ce10">
            <text:p>466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9/01/2026 12:37:26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6-01-09T16:45:17Z</meta:creation-date>
    <dc:date>2026-01-09T15:45:18Z</dc:date>
    <meta:editing-duration>PT0S</meta:editing-duration>
  </office:meta>
</office:document-meta>
</file>