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8" table:style-name="ce9">
            <text:p>48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51" table:number-columns-spanned="2" table:number-rows-spanned="1" table:style-name="ce25">
            <text:p>51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9/01/2026 12:40:04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6-01-09T16:45:31Z</meta:creation-date>
    <dc:date>2026-01-09T15:45:33Z</dc:date>
    <meta:editing-duration>PT0S</meta:editing-duration>
  </office:meta>
</office:document-meta>
</file>