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style:font-family-generic="swiss"/>
    </style:style>
    <style:style style:name="ce10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style:font-family-generic="swiss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2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13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style:font-family-generic="swiss"/>
    </style:style>
    <style:style style:name="ce14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style:font-family-generic="swiss"/>
    </style:style>
    <style:style style:name="ce15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16" style:family="table-cell" style:parent-style-name="Default" style:data-style-name="N3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style:font-family-generic="swiss"/>
    </style:style>
    <style:style style:name="ce17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style:font-family-generic="swiss"/>
    </style:style>
    <style:style style:name="ce18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19" style:family="table-cell" style:parent-style-name="Default" style:data-style-name="N3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style:font-family-generic="swiss"/>
    </style:style>
    <style:style style:name="ce20" style:family="table-cell" style:parent-style-name="Default" style:data-style-name="N3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21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2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23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24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25" style:family="table-cell" style:parent-style-name="Default" style:data-style-name="N4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3pt" style:font-size-asian="3pt" style:font-size-complex="3pt" style:font-family-generic="swiss"/>
    </style:style>
    <style:style style:name="ce26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style:font-family-generic="swiss"/>
    </style:style>
    <style:style style:name="ce2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3.14854166666667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2.01083333333333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1.666875cm"/>
    </style:style>
    <style:style style:name="co7" style:family="table-column">
      <style:table-column-properties fo:break-before="auto" style:column-width="1.48166666666667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1.08479166666667cm"/>
    </style:style>
    <style:style style:name="ro1" style:family="table-row">
      <style:table-row-properties style:row-height="9.95pt" style:use-optimal-row-height="false" fo:break-before="auto"/>
    </style:style>
    <style:style style:name="ro2" style:family="table-row">
      <style:table-row-properties style:row-height="6pt" style:use-optimal-row-height="false" fo:break-before="auto"/>
    </style:style>
    <style:style style:name="ro3" style:family="table-row">
      <style:table-row-properties style:row-height="32.1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4" table:default-cell-style-name="ce3"/>
        <table:table-column table:style-name="co8" table:default-cell-style-name="ce3"/>
        <table:table-column table:style-name="co5" table:number-columns-repeated="2" table:default-cell-style-name="ce3"/>
        <table:table-column table:style-name="co7" table:default-cell-style-name="ce3"/>
        <table:table-column table:style-name="co9" table:default-cell-style-name="ce3"/>
        <table:table-column table:style-name="co5" table:default-cell-style-name="ce3"/>
        <table:table-column table:style-name="co9" table:number-columns-repeated="2" table:default-cell-style-name="ce3"/>
        <table:table-column table:style-name="co5" table:number-columns-repeated="2" table:default-cell-style-name="ce3"/>
        <table:table-column table:style-name="co7" table:number-columns-repeated="16366" table:default-cell-style-name="ce3"/>
        <table:table-row table:style-name="ro1">
          <table:table-cell office:value-type="string" table:style-name="ce2">
            <text:p>Detalhamento da folha de pagamento de pessoal – Resolução CNJ nº 102 de 15/12/2009 e Resolução CNJ Nº 215 de 16/12/2015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2">
            <text:p>FEVEREIRO DE 2022</text:p>
          </table:table-cell>
          <table:table-cell table:number-columns-repeated="16383" table:style-name="ce3"/>
        </table:table-row>
        <table:table-row table:style-name="ro2">
          <table:table-cell office:value-type="string" table:number-columns-spanned="1" table:number-rows-spanned="2" table:style-name="ce27">
            <text:p>Nome</text:p>
          </table:table-cell>
          <table:table-cell office:value-type="string" table:number-columns-spanned="1" table:number-rows-spanned="2" table:style-name="ce27">
            <text:p>CARGO</text:p>
          </table:table-cell>
          <table:table-cell office:value-type="string" table:number-columns-spanned="1" table:number-rows-spanned="2" table:style-name="ce27">
            <text:p>LOTAÇÃO</text:p>
          </table:table-cell>
          <table:table-cell office:value-type="string" table:number-columns-spanned="7" table:number-rows-spanned="1" table:style-name="ce28">
            <text:p>RENDIMENTOS</text:p>
          </table:table-cell>
          <table:covered-table-cell table:number-columns-repeated="6"/>
          <table:table-cell office:value-type="string" table:number-columns-spanned="5" table:number-rows-spanned="1" table:style-name="ce28">
            <text:p>DESCONTOS</text:p>
          </table:table-cell>
          <table:covered-table-cell table:number-columns-repeated="4"/>
          <table:table-cell office:value-type="string" table:number-columns-spanned="1" table:number-rows-spanned="2" table:style-name="ce29">
            <text:p><text:span text:style-name="T1">Rendimento Líquido</text:span><text:span text:style-name="T1"/></text:p>
            <text:p><text:span text:style-name="T1">12</text:span></text:p>
          </table:table-cell>
          <table:table-cell office:value-type="string" table:number-columns-spanned="1" table:number-rows-spanned="2" table:style-name="ce30">
            <text:p><text:span text:style-name="T1">Remuneração do Órgão de origem</text:span><text:span text:style-name="T1"/></text:p>
            <text:p><text:span text:style-name="T1">13</text:span></text:p>
          </table:table-cell>
          <table:table-cell office:value-type="string" table:number-columns-spanned="1" table:number-rows-spanned="2" table:style-name="ce31">
            <text:p>Diárias 14</text:p>
          </table:table-cell>
          <table:table-cell table:number-columns-repeated="16366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<text:span text:style-name="T1">Remuneração Paradigma</text:span><text:span text:style-name="T1"/></text:p>
            <text:p><text:span text:style-name="T1">(I)</text:span></text:p>
          </table:table-cell>
          <table:table-cell office:value-type="string" table:style-name="ce4">
            <text:p>Vantagens Pessoais (II)</text:p>
          </table:table-cell>
          <table:table-cell office:value-type="string" table:style-name="ce4">
            <text:p>Subsídio, Diferença de Subsídio, Função de confiança ou Cargo em comissão</text:p>
          </table:table-cell>
          <table:table-cell office:value-type="string" table:style-name="ce6">
            <text:p>Indenizações (III)</text:p>
          </table:table-cell>
          <table:table-cell office:value-type="string" table:style-name="ce6">
            <text:p>Vantagens Eventuais (IV)</text:p>
          </table:table-cell>
          <table:table-cell office:value-type="string" table:style-name="ce7">
            <text:p>Gratificações (V)</text:p>
          </table:table-cell>
          <table:table-cell office:value-type="string" table:style-name="ce4">
            <text:p>Total do Crédito (VI)</text:p>
          </table:table-cell>
          <table:table-cell office:value-type="string" table:style-name="ce4">
            <text:p>Previdência Pública (VII)</text:p>
          </table:table-cell>
          <table:table-cell office:value-type="string" table:style-name="ce4">
            <text:p>Imposto de Renda (VIII)</text:p>
          </table:table-cell>
          <table:table-cell office:value-type="string" table:style-name="ce4">
            <text:p>Descontos Diversos (IX)</text:p>
          </table:table-cell>
          <table:table-cell office:value-type="string" table:style-name="ce4">
            <text:p>Retenção por Teto Constitucional (X)</text:p>
          </table:table-cell>
          <table:table-cell office:value-type="string" table:style-name="ce4">
            <text:p>Total do Desconto 11</text:p>
          </table:table-cell>
          <table:covered-table-cell/>
          <table:covered-table-cell/>
          <table:covered-table-cell/>
          <table:table-cell table:number-columns-repeated="16366"/>
        </table:table-row>
        <table:table-row table:style-name="ro4">
          <table:table-cell office:value-type="string" table:style-name="ce8">
            <text:p>ADAIL BENEDITO DOS SANTO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9">
            <text:p>GABINETE DE DESEMBARGADOR (GABVL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201.51" table:style-name="ce10">
            <text:p>3.201,51</text:p>
          </table:table-cell>
          <table:table-cell office:value-type="float" office:value="1939.89" table:style-name="ce10">
            <text:p>1.939,89</text:p>
          </table:table-cell>
          <table:table-cell office:value-type="float" office:value="3771.22" table:style-name="ce10">
            <text:p>3.771,22</text:p>
          </table:table-cell>
          <table:table-cell table:number-columns-repeated="2" table:style-name="ce11"/>
          <table:table-cell office:value-type="float" office:value="27614.14" table:style-name="ce12">
            <text:p>27.614,14</text:p>
          </table:table-cell>
          <table:table-cell office:value-type="float" office:value="-3131.25" table:style-name="ce13">
            <text:p>-3.131,25</text:p>
          </table:table-cell>
          <table:table-cell office:value-type="float" office:value="-2899.48" table:style-name="ce13">
            <text:p>-2.899,48</text:p>
          </table:table-cell>
          <table:table-cell office:value-type="float" office:value="-2395.66" table:style-name="ce13">
            <text:p>-2.395,66</text:p>
          </table:table-cell>
          <table:table-cell office:value-type="float" office:value="0" table:style-name="ce14">
            <text:p>0,00</text:p>
          </table:table-cell>
          <table:table-cell office:value-type="float" office:value="-8426.39" table:style-name="ce15">
            <text:p>-8.426,39</text:p>
          </table:table-cell>
          <table:table-cell office:value-type="float" office:value="19187.75" table:style-name="ce12">
            <text:p>19.187,7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DALGISA JATUBA PARAIZO DE CARVALHO</text:p>
          </table:table-cell>
          <table:table-cell office:value-type="string" table:style-name="ce8">
            <text:p>COORDENADOR - CJ-02</text:p>
          </table:table-cell>
          <table:table-cell office:value-type="string" table:style-name="ce9">
            <text:p>SEÇÃO DE SEGUNDA TURMA (SET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0050.51" table:style-name="ce10">
            <text:p>10.050,51</text:p>
          </table:table-cell>
          <table:table-cell office:value-type="float" office:value="7398.87" table:style-name="ce10">
            <text:p>7.398,87</text:p>
          </table:table-cell>
          <table:table-cell office:value-type="float" office:value="3143.32" table:style-name="ce10">
            <text:p>3.143,32</text:p>
          </table:table-cell>
          <table:table-cell table:number-columns-repeated="2" table:style-name="ce11"/>
          <table:table-cell office:value-type="float" office:value="32347.29" table:style-name="ce12">
            <text:p>32.347,29</text:p>
          </table:table-cell>
          <table:table-cell office:value-type="float" office:value="-2673.9" table:style-name="ce13">
            <text:p>-2.673,90</text:p>
          </table:table-cell>
          <table:table-cell office:value-type="float" office:value="-6426.41" table:style-name="ce13">
            <text:p>-6.426,41</text:p>
          </table:table-cell>
          <table:table-cell office:value-type="float" office:value="-3465.78" table:style-name="ce13">
            <text:p>-3.465,78</text:p>
          </table:table-cell>
          <table:table-cell office:value-type="float" office:value="0" table:style-name="ce14">
            <text:p>0,00</text:p>
          </table:table-cell>
          <table:table-cell office:value-type="float" office:value="-12566.09" table:style-name="ce15">
            <text:p>-12.566,09</text:p>
          </table:table-cell>
          <table:table-cell office:value-type="float" office:value="19781.2" table:style-name="ce12">
            <text:p>19.781,2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DNA MARIA SACRAMENTO MESSIAS MARTIN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CONSOLIDAÇÃO DE DADOS (SECR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359.12" table:style-name="ce10">
            <text:p>2.359,12</text:p>
          </table:table-cell>
          <table:table-cell office:value-type="float" office:value="1185.05" table:style-name="ce10">
            <text:p>1.185,05</text:p>
          </table:table-cell>
          <table:table-cell office:value-type="float" office:value="3097.42" table:style-name="ce10">
            <text:p>3.097,42</text:p>
          </table:table-cell>
          <table:table-cell table:number-columns-repeated="2" table:style-name="ce11"/>
          <table:table-cell office:value-type="float" office:value="18419.93" table:style-name="ce12">
            <text:p>18.419,93</text:p>
          </table:table-cell>
          <table:table-cell office:value-type="float" office:value="-1826.42" table:style-name="ce13">
            <text:p>-1.826,42</text:p>
          </table:table-cell>
          <table:table-cell office:value-type="float" office:value="-2685.65" table:style-name="ce13">
            <text:p>-2.685,65</text:p>
          </table:table-cell>
          <table:table-cell office:value-type="float" office:value="-3378.21" table:style-name="ce13">
            <text:p>-3.378,21</text:p>
          </table:table-cell>
          <table:table-cell office:value-type="float" office:value="0" table:style-name="ce14">
            <text:p>0,00</text:p>
          </table:table-cell>
          <table:table-cell office:value-type="float" office:value="-7890.28" table:style-name="ce15">
            <text:p>-7.890,28</text:p>
          </table:table-cell>
          <table:table-cell office:value-type="float" office:value="10529.65" table:style-name="ce12">
            <text:p>10.529,6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DRIANA CARDOSO BARBOSA DE OLIVEIR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9">
            <text:p>GABINETE DE DESEMBARGADOR (GABPI)</text:p>
          </table:table-cell>
          <table:table-cell office:value-type="float" office:value="11849.58" table:style-name="ce10">
            <text:p>11.849,5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697.44" table:style-name="ce10">
            <text:p>1.697,44</text:p>
          </table:table-cell>
          <table:table-cell table:number-columns-repeated="2" table:style-name="ce11"/>
          <table:table-cell office:value-type="float" office:value="15486.91" table:style-name="ce12">
            <text:p>15.486,91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517.9299999999998" table:style-name="ce13">
            <text:p>-2.517,93</text:p>
          </table:table-cell>
          <table:table-cell office:value-type="float" office:value="-845.33" table:style-name="ce16">
            <text:p>-845,33</text:p>
          </table:table-cell>
          <table:table-cell office:value-type="float" office:value="0" table:style-name="ce14">
            <text:p>0,00</text:p>
          </table:table-cell>
          <table:table-cell office:value-type="float" office:value="-4835.32" table:style-name="ce15">
            <text:p>-4.835,32</text:p>
          </table:table-cell>
          <table:table-cell office:value-type="float" office:value="10651.59" table:style-name="ce12">
            <text:p>10.651,5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DRIANA DE OLIVEIRA SARMENTO COELHO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9">
            <text:p>SETOR DE DESENVOLVIMENTO DE PESSOAS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08.58" table:style-name="ce17">
            <text:p>408,58</text:p>
          </table:table-cell>
          <table:table-cell office:value-type="float" office:value="2232.38" table:style-name="ce10">
            <text:p>2.232,38</text:p>
          </table:table-cell>
          <table:table-cell office:value-type="float" office:value="2712.8" table:style-name="ce10">
            <text:p>2.712,80</text:p>
          </table:table-cell>
          <table:table-cell table:number-columns-repeated="2" table:style-name="ce11"/>
          <table:table-cell office:value-type="float" office:value="17250.830000000002" table:style-name="ce12">
            <text:p>17.250,83</text:p>
          </table:table-cell>
          <table:table-cell office:value-type="float" office:value="-1524.17" table:style-name="ce13">
            <text:p>-1.524,17</text:p>
          </table:table-cell>
          <table:table-cell office:value-type="float" office:value="-2657.31" table:style-name="ce13">
            <text:p>-2.657,31</text:p>
          </table:table-cell>
          <table:table-cell office:value-type="float" office:value="-3256.27" table:style-name="ce13">
            <text:p>-3.256,27</text:p>
          </table:table-cell>
          <table:table-cell office:value-type="float" office:value="0" table:style-name="ce14">
            <text:p>0,00</text:p>
          </table:table-cell>
          <table:table-cell office:value-type="float" office:value="-7437.75" table:style-name="ce15">
            <text:p>-7.437,75</text:p>
          </table:table-cell>
          <table:table-cell office:value-type="float" office:value="9813.08" table:style-name="ce12">
            <text:p>9.813,0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DRIANA MARIA CÂMARA DE OLIVEIRA LIMA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2ª VARA DO TRABALHO DE UNIÃO DOS PALMARES/AL</text:p>
          </table:table-cell>
          <table:table-cell office:value-type="float" office:value="740.62" table:style-name="ce14">
            <text:p>740,62</text:p>
          </table:table-cell>
          <table:table-cell table:style-name="ce11"/>
          <table:table-cell office:value-type="float" office:value="33689.11" table:style-name="ce10">
            <text:p>33.689,11</text:p>
          </table:table-cell>
          <table:table-cell office:value-type="float" office:value="849.44" table:style-name="ce17">
            <text:p>849,44</text:p>
          </table:table-cell>
          <table:table-cell table:style-name="ce11"/>
          <table:table-cell office:value-type="float" office:value="2957.01" table:style-name="ce10">
            <text:p>2.957,01</text:p>
          </table:table-cell>
          <table:table-cell office:value-type="float" office:value="38236.18" table:style-name="ce12">
            <text:p>38.236,18</text:p>
          </table:table-cell>
          <table:table-cell office:value-type="float" office:value="-904.79" table:style-name="ce16">
            <text:p>-904,79</text:p>
          </table:table-cell>
          <table:table-cell office:value-type="float" office:value="-8346.18" table:style-name="ce13">
            <text:p>-8.346,18</text:p>
          </table:table-cell>
          <table:table-cell office:value-type="float" office:value="-3189.21" table:style-name="ce13">
            <text:p>-3.189,21</text:p>
          </table:table-cell>
          <table:table-cell office:value-type="float" office:value="0" table:style-name="ce14">
            <text:p>0,00</text:p>
          </table:table-cell>
          <table:table-cell office:value-type="float" office:value="-12440.18" table:style-name="ce15">
            <text:p>-12.440,18</text:p>
          </table:table-cell>
          <table:table-cell office:value-type="float" office:value="25796" table:style-name="ce12">
            <text:p>25.796,0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DRIANA MARIA FELIX DE FREITAS CARN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ESTÁGIO E TREINAMENTO (EJ)</text:p>
          </table:table-cell>
          <table:table-cell office:value-type="float" office:value="17863.3" table:style-name="ce10">
            <text:p>17.863,30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851.68" table:style-name="ce10">
            <text:p>1.851,68</text:p>
          </table:table-cell>
          <table:table-cell office:value-type="float" office:value="5827.39" table:style-name="ce10">
            <text:p>5.827,39</text:p>
          </table:table-cell>
          <table:table-cell table:style-name="ce11"/>
          <table:table-cell office:value-type="float" office:value="26727.42" table:style-name="ce12">
            <text:p>26.727,42</text:p>
          </table:table-cell>
          <table:table-cell office:value-type="float" office:value="-2429.4" table:style-name="ce13">
            <text:p>-2.429,40</text:p>
          </table:table-cell>
          <table:table-cell office:value-type="float" office:value="-5251.25" table:style-name="ce13">
            <text:p>-5.251,25</text:p>
          </table:table-cell>
          <table:table-cell office:value-type="float" office:value="-86.21" table:style-name="ce16">
            <text:p>-86,21</text:p>
          </table:table-cell>
          <table:table-cell office:value-type="float" office:value="0" table:style-name="ce14">
            <text:p>0,00</text:p>
          </table:table-cell>
          <table:table-cell office:value-type="float" office:value="-7766.86" table:style-name="ce15">
            <text:p>-7.766,86</text:p>
          </table:table-cell>
          <table:table-cell office:value-type="float" office:value="18960.560000000001" table:style-name="ce12">
            <text:p>18.960,5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DRIANA PINTO DE BARROS DIA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2ªVTSMC)</text:p>
          </table:table-cell>
          <table:table-cell office:value-type="float" office:value="11458.34" table:style-name="ce10">
            <text:p>11.458,34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3350.77" table:style-name="ce10">
            <text:p>3.350,77</text:p>
          </table:table-cell>
          <table:table-cell table:number-columns-repeated="2" table:style-name="ce11"/>
          <table:table-cell office:value-type="float" office:value="17041.490000000002" table:style-name="ce12">
            <text:p>17.041,49</text:p>
          </table:table-cell>
          <table:table-cell office:value-type="float" office:value="-904.79" table:style-name="ce16">
            <text:p>-904,79</text:p>
          </table:table-cell>
          <table:table-cell office:value-type="float" office:value="-2508.81" table:style-name="ce13">
            <text:p>-2.508,81</text:p>
          </table:table-cell>
          <table:table-cell office:value-type="float" office:value="-1384.97" table:style-name="ce13">
            <text:p>-1.384,97</text:p>
          </table:table-cell>
          <table:table-cell office:value-type="float" office:value="0" table:style-name="ce14">
            <text:p>0,00</text:p>
          </table:table-cell>
          <table:table-cell office:value-type="float" office:value="-4798.57" table:style-name="ce15">
            <text:p>-4.798,57</text:p>
          </table:table-cell>
          <table:table-cell office:value-type="float" office:value="12242.92" table:style-name="ce12">
            <text:p>12.242,9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DRIANO BRITO DA ROCHA PER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2UNP)</text:p>
          </table:table-cell>
          <table:table-cell table:number-columns-repeated="2" table:style-name="ce11"/>
          <table:table-cell office:value-type="float" office:value="1939.89" table:style-name="ce10">
            <text:p>1.939,89</text:p>
          </table:table-cell>
          <table:table-cell office:value-type="float" office:value="2784.32" table:style-name="ce10">
            <text:p>2.784,32</text:p>
          </table:table-cell>
          <table:table-cell table:number-columns-repeated="2" table:style-name="ce11"/>
          <table:table-cell office:value-type="float" office:value="4724.21" table:style-name="ce12">
            <text:p>4.724,21</text:p>
          </table:table-cell>
          <table:table-cell table:number-columns-repeated="2" table:style-name="ce11"/>
          <table:table-cell office:value-type="float" office:value="-1345.35" table:style-name="ce13">
            <text:p>-1.345,35</text:p>
          </table:table-cell>
          <table:table-cell office:value-type="float" office:value="0" table:style-name="ce14">
            <text:p>0,00</text:p>
          </table:table-cell>
          <table:table-cell office:value-type="float" office:value="-1345.35" table:style-name="ce15">
            <text:p>-1.345,35</text:p>
          </table:table-cell>
          <table:table-cell office:value-type="float" office:value="3378.86" table:style-name="ce12">
            <text:p>3.378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DRIANO DA ROCHA LIM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11540.87" table:style-name="ce10">
            <text:p>11.540,87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851.68" table:style-name="ce10">
            <text:p>1.851,68</text:p>
          </table:table-cell>
          <table:table-cell table:number-columns-repeated="2" table:style-name="ce11"/>
          <table:table-cell office:value-type="float" office:value="14577.6" table:style-name="ce12">
            <text:p>14.577,60</text:p>
          </table:table-cell>
          <table:table-cell office:value-type="float" office:value="-1427.54" table:style-name="ce13">
            <text:p>-1.427,54</text:p>
          </table:table-cell>
          <table:table-cell office:value-type="float" office:value="-1213.5899999999999" table:style-name="ce13">
            <text:p>-1.213,59</text:p>
          </table:table-cell>
          <table:table-cell office:value-type="float" office:value="-802.54" table:style-name="ce16">
            <text:p>-802,54</text:p>
          </table:table-cell>
          <table:table-cell office:value-type="float" office:value="0" table:style-name="ce14">
            <text:p>0,00</text:p>
          </table:table-cell>
          <table:table-cell office:value-type="float" office:value="-3443.67" table:style-name="ce15">
            <text:p>-3.443,67</text:p>
          </table:table-cell>
          <table:table-cell office:value-type="float" office:value="11133.93" table:style-name="ce12">
            <text:p>11.133,9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DRIANO MENDES BRI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ÇÃO DE SEGUNDA TURMA (SETP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347.79" table:style-name="ce10">
            <text:p>6.347,79</text:p>
          </table:table-cell>
          <table:table-cell office:value-type="float" office:value="1379.07" table:style-name="ce10">
            <text:p>1.379,07</text:p>
          </table:table-cell>
          <table:table-cell office:value-type="float" office:value="4432.58" table:style-name="ce10">
            <text:p>4.432,58</text:p>
          </table:table-cell>
          <table:table-cell table:number-columns-repeated="2" table:style-name="ce11"/>
          <table:table-cell office:value-type="float" office:value="30860.959999999999" table:style-name="ce12">
            <text:p>30.860,96</text:p>
          </table:table-cell>
          <table:table-cell office:value-type="float" office:value="-3613.81" table:style-name="ce13">
            <text:p>-3.613,81</text:p>
          </table:table-cell>
          <table:table-cell office:value-type="float" office:value="-5300.37" table:style-name="ce13">
            <text:p>-5.300,37</text:p>
          </table:table-cell>
          <table:table-cell office:value-type="float" office:value="-3365.07" table:style-name="ce13">
            <text:p>-3.365,07</text:p>
          </table:table-cell>
          <table:table-cell office:value-type="float" office:value="0" table:style-name="ce14">
            <text:p>0,00</text:p>
          </table:table-cell>
          <table:table-cell office:value-type="float" office:value="-12279.25" table:style-name="ce15">
            <text:p>-12.279,25</text:p>
          </table:table-cell>
          <table:table-cell office:value-type="float" office:value="18581.71" table:style-name="ce12">
            <text:p>18.581,7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DRIANO WEBER MOTTA DE CARVALHO</text:p>
          </table:table-cell>
          <table:table-cell office:value-type="string" table:style-name="ce8">
            <text:p>REMOVIDO</text:p>
          </table:table-cell>
          <table:table-cell office:value-type="string" table:style-name="ce9">
            <text:p>CURADORIA DO MEMORIAL PONTES DE MIRANDA (SEGP)</text:p>
          </table:table-cell>
          <table:table-cell table:number-columns-repeated="3" table:style-name="ce11"/>
          <table:table-cell office:value-type="float" office:value="787.36" table:style-name="ce17">
            <text:p>787,36</text:p>
          </table:table-cell>
          <table:table-cell table:number-columns-repeated="2" table:style-name="ce11"/>
          <table:table-cell office:value-type="float" office:value="787.36" table:style-name="ce18">
            <text:p>787,36</text:p>
          </table:table-cell>
          <table:table-cell table:number-columns-repeated="2" table:style-name="ce11"/>
          <table:table-cell office:value-type="float" office:value="36.35" table:style-name="ce17">
            <text:p>36,35</text:p>
          </table:table-cell>
          <table:table-cell office:value-type="float" office:value="0" table:style-name="ce14">
            <text:p>0,00</text:p>
          </table:table-cell>
          <table:table-cell office:value-type="float" office:value="36.35" table:style-name="ce18">
            <text:p>36,35</text:p>
          </table:table-cell>
          <table:table-cell office:value-type="float" office:value="823.71" table:style-name="ce18">
            <text:p>823,7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GUILÁ ALVES MENEZES</text:p>
          </table:table-cell>
          <table:table-cell office:value-type="string" table:style-name="ce9">
            <text:p>ANALISTA JUDICIÁRIO - NÍVEL SUPERIOR C12</text:p>
          </table:table-cell>
          <table:table-cell table:style-name="ce11"/>
          <table:table-cell office:value-type="float" office:value="21599.05" table:style-name="ce10">
            <text:p>21.599,05</text:p>
          </table:table-cell>
          <table:table-cell table:number-columns-repeated="2" table:style-name="ce11"/>
          <table:table-cell office:value-type="float" office:value="2660.6" table:style-name="ce10">
            <text:p>2.660,60</text:p>
          </table:table-cell>
          <table:table-cell table:number-columns-repeated="2" table:style-name="ce11"/>
          <table:table-cell office:value-type="float" office:value="24259.65" table:style-name="ce12">
            <text:p>24.259,65</text:p>
          </table:table-cell>
          <table:table-cell office:value-type="float" office:value="-904.79" table:style-name="ce16">
            <text:p>-904,79</text:p>
          </table:table-cell>
          <table:table-cell office:value-type="float" office:value="-4769.42" table:style-name="ce13">
            <text:p>-4.769,42</text:p>
          </table:table-cell>
          <table:table-cell office:value-type="float" office:value="-2778.99" table:style-name="ce13">
            <text:p>-2.778,99</text:p>
          </table:table-cell>
          <table:table-cell office:value-type="float" office:value="0" table:style-name="ce14">
            <text:p>0,00</text:p>
          </table:table-cell>
          <table:table-cell office:value-type="float" office:value="-8453.2000000000007" table:style-name="ce15">
            <text:p>-8.453,20</text:p>
          </table:table-cell>
          <table:table-cell office:value-type="float" office:value="15806.45" table:style-name="ce12">
            <text:p>15.806,4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ÍDA RACHEL TAVARES CAVALCANTI ROSSITER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9">
            <text:p>GABINETE DE DESEMBARGADOR (GABPI)</text:p>
          </table:table-cell>
          <table:table-cell office:value-type="float" office:value="18875.53" table:style-name="ce10">
            <text:p>18.875,53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703.22" table:style-name="ce10">
            <text:p>3.703,22</text:p>
          </table:table-cell>
          <table:table-cell table:number-columns-repeated="2" table:style-name="ce11"/>
          <table:table-cell office:value-type="float" office:value="24518.639999999999" table:style-name="ce12">
            <text:p>24.518,64</text:p>
          </table:table-cell>
          <table:table-cell office:value-type="float" office:value="-904.79" table:style-name="ce16">
            <text:p>-904,79</text:p>
          </table:table-cell>
          <table:table-cell office:value-type="float" office:value="-4553.93" table:style-name="ce13">
            <text:p>-4.553,93</text:p>
          </table:table-cell>
          <table:table-cell office:value-type="float" office:value="-1141.52" table:style-name="ce13">
            <text:p>-1.141,52</text:p>
          </table:table-cell>
          <table:table-cell office:value-type="float" office:value="0" table:style-name="ce14">
            <text:p>0,00</text:p>
          </table:table-cell>
          <table:table-cell office:value-type="float" office:value="-6600.24" table:style-name="ce15">
            <text:p>-6.600,24</text:p>
          </table:table-cell>
          <table:table-cell office:value-type="float" office:value="17918.400000000001" table:style-name="ce12">
            <text:p>17.918,4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ILTON LUÍS DA SILV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9">
            <text:p>SETOR DE INFORMAÇÕES FUNCIONAIS (SEGESP)</text:p>
          </table:table-cell>
          <table:table-cell office:value-type="float" office:value="1100" table:style-name="ce10">
            <text:p>1.100,00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4432.58" table:style-name="ce10">
            <text:p>4.432,58</text:p>
          </table:table-cell>
          <table:table-cell table:number-columns-repeated="2" table:style-name="ce11"/>
          <table:table-cell office:value-type="float" office:value="7764.96" table:style-name="ce12">
            <text:p>7.764,96</text:p>
          </table:table-cell>
          <table:table-cell office:value-type="float" office:value="-154" table:style-name="ce16">
            <text:p>-154,00</text:p>
          </table:table-cell>
          <table:table-cell office:value-type="float" office:value="-67.14" table:style-name="ce16">
            <text:p>-67,14</text:p>
          </table:table-cell>
          <table:table-cell office:value-type="float" office:value="-2072.2199999999998" table:style-name="ce13">
            <text:p>-2.072,22</text:p>
          </table:table-cell>
          <table:table-cell office:value-type="float" office:value="0" table:style-name="ce14">
            <text:p>0,00</text:p>
          </table:table-cell>
          <table:table-cell office:value-type="float" office:value="-2293.36" table:style-name="ce15">
            <text:p>-2.293,36</text:p>
          </table:table-cell>
          <table:table-cell office:value-type="float" office:value="5471.6" table:style-name="ce12">
            <text:p>5.471,6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AN DA SILVA ESTEVES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7ª VARA DO TRABALHO DE MACEIÓ/AL</text:p>
          </table:table-cell>
          <table:table-cell table:number-columns-repeated="2" table:style-name="ce11"/>
          <table:table-cell office:value-type="float" office:value="33689.11" table:style-name="ce10">
            <text:p>33.689,11</text:p>
          </table:table-cell>
          <table:table-cell office:value-type="float" office:value="2940.8" table:style-name="ce10">
            <text:p>2.940,80</text:p>
          </table:table-cell>
          <table:table-cell office:value-type="float" office:value="26202.639999999999" table:style-name="ce10">
            <text:p>26.202,64</text:p>
          </table:table-cell>
          <table:table-cell table:style-name="ce11"/>
          <table:table-cell office:value-type="float" office:value="62832.55" table:style-name="ce12">
            <text:p>62.832,55</text:p>
          </table:table-cell>
          <table:table-cell office:value-type="float" office:value="-5255.37" table:style-name="ce13">
            <text:p>-5.255,37</text:p>
          </table:table-cell>
          <table:table-cell office:value-type="float" office:value="-8855.91" table:style-name="ce13">
            <text:p>-8.855,91</text:p>
          </table:table-cell>
          <table:table-cell office:value-type="float" office:value="-2429.8200000000002" table:style-name="ce13">
            <text:p>-2.429,82</text:p>
          </table:table-cell>
          <table:table-cell office:value-type="float" office:value="0" table:style-name="ce14">
            <text:p>0,00</text:p>
          </table:table-cell>
          <table:table-cell office:value-type="float" office:value="-16541.099999999999" table:style-name="ce15">
            <text:p>-16.541,10</text:p>
          </table:table-cell>
          <table:table-cell office:value-type="float" office:value="46291.45" table:style-name="ce12">
            <text:p>46.291,4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AN LINS AZEVE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11"/>
          <table:table-cell office:value-type="float" office:value="1939.89" table:style-name="ce10">
            <text:p>1.939,89</text:p>
          </table:table-cell>
          <table:table-cell office:value-type="float" office:value="1378.52" table:style-name="ce10">
            <text:p>1.378,52</text:p>
          </table:table-cell>
          <table:table-cell table:number-columns-repeated="2" table:style-name="ce11"/>
          <table:table-cell office:value-type="float" office:value="3318.41" table:style-name="ce12">
            <text:p>3.318,41</text:p>
          </table:table-cell>
          <table:table-cell table:style-name="ce11"/>
          <table:table-cell office:value-type="float" office:value="-2.7" table:style-name="ce19">
            <text:p>-2,70</text:p>
          </table:table-cell>
          <table:table-cell office:value-type="float" office:value="-1307.51" table:style-name="ce13">
            <text:p>-1.307,51</text:p>
          </table:table-cell>
          <table:table-cell office:value-type="float" office:value="0" table:style-name="ce14">
            <text:p>0,00</text:p>
          </table:table-cell>
          <table:table-cell office:value-type="float" office:value="-1310.21" table:style-name="ce15">
            <text:p>-1.310,21</text:p>
          </table:table-cell>
          <table:table-cell office:value-type="float" office:value="2008.2" table:style-name="ce12">
            <text:p>2.008,2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LBA VALÉRIA DE ALBUQUERQUE E SILVA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A PRESIDÊNCIA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019.25" table:style-name="ce10">
            <text:p>4.019,25</text:p>
          </table:table-cell>
          <table:table-cell office:value-type="float" office:value="1939.89" table:style-name="ce10">
            <text:p>1.939,89</text:p>
          </table:table-cell>
          <table:table-cell office:value-type="float" office:value="5465.56" table:style-name="ce10">
            <text:p>5.465,56</text:p>
          </table:table-cell>
          <table:table-cell table:number-columns-repeated="2" table:style-name="ce11"/>
          <table:table-cell office:value-type="float" office:value="23179.29" table:style-name="ce12">
            <text:p>23.179,29</text:p>
          </table:table-cell>
          <table:table-cell office:value-type="float" office:value="-904.79" table:style-name="ce16">
            <text:p>-904,79</text:p>
          </table:table-cell>
          <table:table-cell office:value-type="float" office:value="-3311.43" table:style-name="ce13">
            <text:p>-3.311,43</text:p>
          </table:table-cell>
          <table:table-cell office:value-type="float" office:value="-7018.13" table:style-name="ce13">
            <text:p>-7.018,13</text:p>
          </table:table-cell>
          <table:table-cell office:value-type="float" office:value="0" table:style-name="ce14">
            <text:p>0,00</text:p>
          </table:table-cell>
          <table:table-cell office:value-type="float" office:value="-11234.35" table:style-name="ce15">
            <text:p>-11.234,35</text:p>
          </table:table-cell>
          <table:table-cell office:value-type="float" office:value="11944.94" table:style-name="ce12">
            <text:p>11.944,9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LBERTO GUSTAVO NORBERTO ROCHA LIM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ÇÃO DE PRIMEIRA TURMA (SETP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572.63" table:style-name="ce10">
            <text:p>2.572,63</text:p>
          </table:table-cell>
          <table:table-cell office:value-type="float" office:value="1379.07" table:style-name="ce10">
            <text:p>1.379,07</text:p>
          </table:table-cell>
          <table:table-cell office:value-type="float" office:value="2712.8" table:style-name="ce10">
            <text:p>2.712,80</text:p>
          </table:table-cell>
          <table:table-cell table:number-columns-repeated="2" table:style-name="ce11"/>
          <table:table-cell office:value-type="float" office:value="18300.36" table:style-name="ce12">
            <text:p>18.300,36</text:p>
          </table:table-cell>
          <table:table-cell office:value-type="float" office:value="-1861.65" table:style-name="ce13">
            <text:p>-1.861,65</text:p>
          </table:table-cell>
          <table:table-cell office:value-type="float" office:value="-2434.5300000000002" table:style-name="ce13">
            <text:p>-2.434,53</text:p>
          </table:table-cell>
          <table:table-cell office:value-type="float" office:value="-1170.8" table:style-name="ce13">
            <text:p>-1.170,80</text:p>
          </table:table-cell>
          <table:table-cell office:value-type="float" office:value="0" table:style-name="ce14">
            <text:p>0,00</text:p>
          </table:table-cell>
          <table:table-cell office:value-type="float" office:value="-5466.98" table:style-name="ce15">
            <text:p>-5.466,98</text:p>
          </table:table-cell>
          <table:table-cell office:value-type="float" office:value="12833.38" table:style-name="ce12">
            <text:p>12.833,3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BERTO MIRINDIBA BONFIM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TOR DE JORNALISMO (CCOM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317.29" table:style-name="ce10">
            <text:p>2.317,29</text:p>
          </table:table-cell>
          <table:table-cell table:style-name="ce11"/>
          <table:table-cell office:value-type="float" office:value="5465.56" table:style-name="ce10">
            <text:p>5.465,56</text:p>
          </table:table-cell>
          <table:table-cell table:number-columns-repeated="2" table:style-name="ce11"/>
          <table:table-cell office:value-type="float" office:value="19418.71" table:style-name="ce12">
            <text:p>19.418,71</text:p>
          </table:table-cell>
          <table:table-cell office:value-type="float" office:value="-1819.52" table:style-name="ce13">
            <text:p>-1.819,52</text:p>
          </table:table-cell>
          <table:table-cell office:value-type="float" office:value="-2206.6999999999998" table:style-name="ce13">
            <text:p>-2.206,70</text:p>
          </table:table-cell>
          <table:table-cell office:value-type="float" office:value="-4875.41" table:style-name="ce13">
            <text:p>-4.875,41</text:p>
          </table:table-cell>
          <table:table-cell office:value-type="float" office:value="0" table:style-name="ce14">
            <text:p>0,00</text:p>
          </table:table-cell>
          <table:table-cell office:value-type="float" office:value="-8901.6299999999992" table:style-name="ce15">
            <text:p>-8.901,63</text:p>
          </table:table-cell>
          <table:table-cell office:value-type="float" office:value="10517.08" table:style-name="ce12">
            <text:p>10.517,0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LBERTO PESSOA ALBUQUERQUE SILVA</text:p>
          </table:table-cell>
          <table:table-cell office:value-type="string" table:style-name="ce8">
            <text:p>TÉCNICO JUDICIÁRIO - NÍVEL MÉDIO C12</text:p>
          </table:table-cell>
          <table:table-cell table:style-name="ce11"/>
          <table:table-cell office:value-type="float" office:value="11509.39" table:style-name="ce10">
            <text:p>11.509,39</text:p>
          </table:table-cell>
          <table:table-cell table:number-columns-repeated="2" table:style-name="ce11"/>
          <table:table-cell office:value-type="float" office:value="2660.6" table:style-name="ce10">
            <text:p>2.660,60</text:p>
          </table:table-cell>
          <table:table-cell office:value-type="float" office:value="3834.82" table:style-name="ce10">
            <text:p>3.834,82</text:p>
          </table:table-cell>
          <table:table-cell table:style-name="ce11"/>
          <table:table-cell office:value-type="float" office:value="18004.810000000001" table:style-name="ce12">
            <text:p>18.004,81</text:p>
          </table:table-cell>
          <table:table-cell office:value-type="float" office:value="-1429.25" table:style-name="ce13">
            <text:p>-1.429,25</text:p>
          </table:table-cell>
          <table:table-cell office:value-type="float" office:value="-2042.52" table:style-name="ce13">
            <text:p>-2.042,52</text:p>
          </table:table-cell>
          <table:table-cell office:value-type="float" office:value="-1577.38" table:style-name="ce13">
            <text:p>-1.577,38</text:p>
          </table:table-cell>
          <table:table-cell office:value-type="float" office:value="0" table:style-name="ce14">
            <text:p>0,00</text:p>
          </table:table-cell>
          <table:table-cell office:value-type="float" office:value="-5049.1499999999996" table:style-name="ce15">
            <text:p>-5.049,15</text:p>
          </table:table-cell>
          <table:table-cell office:value-type="float" office:value="12955.66" table:style-name="ce12">
            <text:p>12.955,6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BINO PLÁCIDO NETO JÚNIOR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1ª VARA DO TRABALHO DE SÃO MIGUEL DOS CAMPOS/AL</text:p>
          </table:table-cell>
          <table:table-cell office:value-type="float" office:value="14060.8" table:style-name="ce10">
            <text:p>14.060,80</text:p>
          </table:table-cell>
          <table:table-cell table:style-name="ce11"/>
          <table:table-cell office:value-type="float" office:value="33689.11" table:style-name="ce10">
            <text:p>33.689,11</text:p>
          </table:table-cell>
          <table:table-cell office:value-type="float" office:value="1713.44" table:style-name="ce10">
            <text:p>1.713,44</text:p>
          </table:table-cell>
          <table:table-cell table:style-name="ce11"/>
          <table:table-cell office:value-type="float" office:value="53920.800000000003" table:style-name="ce10">
            <text:p>53.920,80</text:p>
          </table:table-cell>
          <table:table-cell office:value-type="float" office:value="103384.15" table:style-name="ce12">
            <text:p>103.384,15</text:p>
          </table:table-cell>
          <table:table-cell office:value-type="float" office:value="-5255.37" table:style-name="ce13">
            <text:p>-5.255,37</text:p>
          </table:table-cell>
          <table:table-cell office:value-type="float" office:value="-13106.56" table:style-name="ce13">
            <text:p>-13.106,56</text:p>
          </table:table-cell>
          <table:table-cell office:value-type="float" office:value="-2253.65" table:style-name="ce13">
            <text:p>-2.253,65</text:p>
          </table:table-cell>
          <table:table-cell office:value-type="float" office:value="0" table:style-name="ce14">
            <text:p>0,00</text:p>
          </table:table-cell>
          <table:table-cell office:value-type="float" office:value="-20615.580000000002" table:style-name="ce15">
            <text:p>-20.615,58</text:p>
          </table:table-cell>
          <table:table-cell office:value-type="float" office:value="82768.570000000007" table:style-name="ce12">
            <text:p>82.768,5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DA DE BARROS ARAÚJO CABÚS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9ª VARA DO TRABALHO DE MACEIÓ/AL</text:p>
          </table:table-cell>
          <table:table-cell table:number-columns-repeated="2" table:style-name="ce11"/>
          <table:table-cell office:value-type="float" office:value="33689.11" table:style-name="ce10">
            <text:p>33.689,11</text:p>
          </table:table-cell>
          <table:table-cell office:value-type="float" office:value="2441.44" table:style-name="ce10">
            <text:p>2.441,44</text:p>
          </table:table-cell>
          <table:table-cell table:number-columns-repeated="2" table:style-name="ce11"/>
          <table:table-cell office:value-type="float" office:value="36130.550000000003" table:style-name="ce12">
            <text:p>36.130,55</text:p>
          </table:table-cell>
          <table:table-cell office:value-type="float" office:value="-904.79" table:style-name="ce16">
            <text:p>-904,79</text:p>
          </table:table-cell>
          <table:table-cell office:value-type="float" office:value="-7989.92" table:style-name="ce13">
            <text:p>-7.989,92</text:p>
          </table:table-cell>
          <table:table-cell office:value-type="float" office:value="-2166.09" table:style-name="ce13">
            <text:p>-2.166,09</text:p>
          </table:table-cell>
          <table:table-cell office:value-type="float" office:value="0" table:style-name="ce14">
            <text:p>0,00</text:p>
          </table:table-cell>
          <table:table-cell office:value-type="float" office:value="-11060.8" table:style-name="ce15">
            <text:p>-11.060,80</text:p>
          </table:table-cell>
          <table:table-cell office:value-type="float" office:value="25069.75" table:style-name="ce12">
            <text:p>25.069,7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DENILSON GOMES DE LIM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GESTÃO DOCUMENTAL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680.14" table:style-name="ce10">
            <text:p>1.680,14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58.6999999999998" table:style-name="ce10">
            <text:p>2.158,70</text:p>
          </table:table-cell>
          <table:table-cell table:number-columns-repeated="2" table:style-name="ce11"/>
          <table:table-cell office:value-type="float" office:value="16422.28" table:style-name="ce12">
            <text:p>16.422,28</text:p>
          </table:table-cell>
          <table:table-cell office:value-type="float" office:value="-1675.21" table:style-name="ce13">
            <text:p>-1.675,21</text:p>
          </table:table-cell>
          <table:table-cell office:value-type="float" office:value="-2540.3000000000002" table:style-name="ce13">
            <text:p>-2.540,30</text:p>
          </table:table-cell>
          <table:table-cell office:value-type="float" office:value="-5658.8" table:style-name="ce13">
            <text:p>-5.658,80</text:p>
          </table:table-cell>
          <table:table-cell office:value-type="float" office:value="0" table:style-name="ce14">
            <text:p>0,00</text:p>
          </table:table-cell>
          <table:table-cell office:value-type="float" office:value="-9874.31" table:style-name="ce15">
            <text:p>-9.874,31</text:p>
          </table:table-cell>
          <table:table-cell office:value-type="float" office:value="6547.97" table:style-name="ce12">
            <text:p>6.547,9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DO ARRUDA ROCH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967.98" table:style-name="ce10">
            <text:p>1.967,98</text:p>
          </table:table-cell>
          <table:table-cell office:value-type="float" office:value="1949.6" table:style-name="ce10">
            <text:p>1.949,60</text:p>
          </table:table-cell>
          <table:table-cell office:value-type="float" office:value="3247.3" table:style-name="ce10">
            <text:p>3.247,30</text:p>
          </table:table-cell>
          <table:table-cell office:value-type="float" office:value="368.68" table:style-name="ce14">
            <text:p>368,68</text:p>
          </table:table-cell>
          <table:table-cell table:style-name="ce11"/>
          <table:table-cell office:value-type="float" office:value="19288.150000000001" table:style-name="ce12">
            <text:p>19.288,15</text:p>
          </table:table-cell>
          <table:table-cell office:value-type="float" office:value="-1781.47" table:style-name="ce13">
            <text:p>-1.781,47</text:p>
          </table:table-cell>
          <table:table-cell office:value-type="float" office:value="-2846.31" table:style-name="ce13">
            <text:p>-2.846,31</text:p>
          </table:table-cell>
          <table:table-cell office:value-type="float" office:value="-2233.0500000000002" table:style-name="ce13">
            <text:p>-2.233,05</text:p>
          </table:table-cell>
          <table:table-cell office:value-type="float" office:value="0" table:style-name="ce14">
            <text:p>0,00</text:p>
          </table:table-cell>
          <table:table-cell office:value-type="float" office:value="-6860.83" table:style-name="ce15">
            <text:p>-6.860,83</text:p>
          </table:table-cell>
          <table:table-cell office:value-type="float" office:value="12427.32" table:style-name="ce12">
            <text:p>12.427,3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ESSANDRO DE LIMA SO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851.68" table:style-name="ce10">
            <text:p>1.851,68</text:p>
          </table:table-cell>
          <table:table-cell table:number-columns-repeated="2" table:style-name="ce11"/>
          <table:table-cell office:value-type="float" office:value="15641.15" table:style-name="ce12">
            <text:p>15.641,15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1978.95" table:style-name="ce13">
            <text:p>-1.978,95</text:p>
          </table:table-cell>
          <table:table-cell office:value-type="float" office:value="-1007.49" table:style-name="ce13">
            <text:p>-1.007,49</text:p>
          </table:table-cell>
          <table:table-cell office:value-type="float" office:value="0" table:style-name="ce14">
            <text:p>0,00</text:p>
          </table:table-cell>
          <table:table-cell office:value-type="float" office:value="-4458.5" table:style-name="ce15">
            <text:p>-4.458,50</text:p>
          </table:table-cell>
          <table:table-cell office:value-type="float" office:value="11182.65" table:style-name="ce12">
            <text:p>11.182,6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LESSANDRO LANUSSO AZEVEDO DE MACÊD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2UNP)</text:p>
          </table:table-cell>
          <table:table-cell office:value-type="float" office:value="18951.18" table:style-name="ce10">
            <text:p>18.951,18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079.6799999999998" table:style-name="ce10">
            <text:p>2.079,68</text:p>
          </table:table-cell>
          <table:table-cell table:number-columns-repeated="2" table:style-name="ce11"/>
          <table:table-cell office:value-type="float" office:value="23263.24" table:style-name="ce12">
            <text:p>23.263,24</text:p>
          </table:table-cell>
          <table:table-cell office:value-type="float" office:value="-2606.75" table:style-name="ce13">
            <text:p>-2.606,75</text:p>
          </table:table-cell>
          <table:table-cell office:value-type="float" office:value="-4187.13" table:style-name="ce13">
            <text:p>-4.187,13</text:p>
          </table:table-cell>
          <table:table-cell office:value-type="float" office:value="-1027.49" table:style-name="ce13">
            <text:p>-1.027,49</text:p>
          </table:table-cell>
          <table:table-cell office:value-type="float" office:value="0" table:style-name="ce14">
            <text:p>0,00</text:p>
          </table:table-cell>
          <table:table-cell office:value-type="float" office:value="-7821.37" table:style-name="ce15">
            <text:p>-7.821,37</text:p>
          </table:table-cell>
          <table:table-cell office:value-type="float" office:value="15441.87" table:style-name="ce12">
            <text:p>15.441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LETHEA MARIE TAVARES DA CRUZ DANTA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11"/>
          <table:table-cell office:value-type="float" office:value="1185.05" table:style-name="ce10">
            <text:p>1.185,05</text:p>
          </table:table-cell>
          <table:table-cell office:value-type="float" office:value="2867.04" table:style-name="ce10">
            <text:p>2.867,04</text:p>
          </table:table-cell>
          <table:table-cell table:number-columns-repeated="2" table:style-name="ce11"/>
          <table:table-cell office:value-type="float" office:value="4052.09" table:style-name="ce12">
            <text:p>4.052,09</text:p>
          </table:table-cell>
          <table:table-cell table:number-columns-repeated="2" table:style-name="ce11"/>
          <table:table-cell office:value-type="float" office:value="-1524.35" table:style-name="ce13">
            <text:p>-1.524,35</text:p>
          </table:table-cell>
          <table:table-cell office:value-type="float" office:value="0" table:style-name="ce14">
            <text:p>0,00</text:p>
          </table:table-cell>
          <table:table-cell office:value-type="float" office:value="-1524.35" table:style-name="ce15">
            <text:p>-1.524,35</text:p>
          </table:table-cell>
          <table:table-cell office:value-type="float" office:value="2527.7399999999998" table:style-name="ce12">
            <text:p>2.527,7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EXANDRE GRANJA MEDEIR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215.3000000000002" table:style-name="ce10">
            <text:p>2.215,30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15.04" table:style-name="ce10">
            <text:p>3.115,04</text:p>
          </table:table-cell>
          <table:table-cell table:number-columns-repeated="2" table:style-name="ce11"/>
          <table:table-cell office:value-type="float" office:value="19167.3" table:style-name="ce12">
            <text:p>19.167,30</text:p>
          </table:table-cell>
          <table:table-cell office:value-type="float" office:value="-1822.28" table:style-name="ce13">
            <text:p>-1.822,28</text:p>
          </table:table-cell>
          <table:table-cell office:value-type="float" office:value="-2939.61" table:style-name="ce13">
            <text:p>-2.939,61</text:p>
          </table:table-cell>
          <table:table-cell office:value-type="float" office:value="-2948.39" table:style-name="ce13">
            <text:p>-2.948,39</text:p>
          </table:table-cell>
          <table:table-cell office:value-type="float" office:value="0" table:style-name="ce14">
            <text:p>0,00</text:p>
          </table:table-cell>
          <table:table-cell office:value-type="float" office:value="-7710.28" table:style-name="ce15">
            <text:p>-7.710,28</text:p>
          </table:table-cell>
          <table:table-cell office:value-type="float" office:value="11457.02" table:style-name="ce12">
            <text:p>11.457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ICE KELLY DE LIMA RIBEIRO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5061.93" table:style-name="ce10">
            <text:p>5.061,93</text:p>
          </table:table-cell>
          <table:table-cell table:number-columns-repeated="2" table:style-name="ce11"/>
          <table:table-cell office:value-type="float" office:value="248" table:style-name="ce17">
            <text:p>248,00</text:p>
          </table:table-cell>
          <table:table-cell table:number-columns-repeated="2" table:style-name="ce11"/>
          <table:table-cell office:value-type="float" office:value="5309.93" table:style-name="ce12">
            <text:p>5.309,93</text:p>
          </table:table-cell>
          <table:table-cell office:value-type="float" office:value="-372.7" table:style-name="ce16">
            <text:p>-372,70</text:p>
          </table:table-cell>
          <table:table-cell office:value-type="float" office:value="-420.18" table:style-name="ce16">
            <text:p>-420,18</text:p>
          </table:table-cell>
          <table:table-cell office:value-type="float" office:value="-261.3" table:style-name="ce16">
            <text:p>-261,30</text:p>
          </table:table-cell>
          <table:table-cell office:value-type="float" office:value="0" table:style-name="ce14">
            <text:p>0,00</text:p>
          </table:table-cell>
          <table:table-cell office:value-type="float" office:value="-1054.18" table:style-name="ce15">
            <text:p>-1.054,18</text:p>
          </table:table-cell>
          <table:table-cell office:value-type="float" office:value="4255.75" table:style-name="ce12">
            <text:p>4.255,7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INE KEYLA DE LIMA RIBEIRO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5061.93" table:style-name="ce10">
            <text:p>5.061,93</text:p>
          </table:table-cell>
          <table:table-cell table:number-columns-repeated="2" table:style-name="ce11"/>
          <table:table-cell office:value-type="float" office:value="228" table:style-name="ce17">
            <text:p>228,00</text:p>
          </table:table-cell>
          <table:table-cell table:number-columns-repeated="2" table:style-name="ce11"/>
          <table:table-cell office:value-type="float" office:value="5289.93" table:style-name="ce12">
            <text:p>5.289,93</text:p>
          </table:table-cell>
          <table:table-cell office:value-type="float" office:value="-372.7" table:style-name="ce16">
            <text:p>-372,70</text:p>
          </table:table-cell>
          <table:table-cell office:value-type="float" office:value="-420.18" table:style-name="ce16">
            <text:p>-420,18</text:p>
          </table:table-cell>
          <table:table-cell office:value-type="float" office:value="-228.51" table:style-name="ce16">
            <text:p>-228,51</text:p>
          </table:table-cell>
          <table:table-cell office:value-type="float" office:value="0" table:style-name="ce14">
            <text:p>0,00</text:p>
          </table:table-cell>
          <table:table-cell office:value-type="float" office:value="-1021.39" table:style-name="ce15">
            <text:p>-1.021,39</text:p>
          </table:table-cell>
          <table:table-cell office:value-type="float" office:value="4268.54" table:style-name="ce12">
            <text:p>4.268,5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INE PIRES SANTOS SOUZ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9">
            <text:p>SECRETARIA DA CORREGEDORIA REGIONAL</text:p>
          </table:table-cell>
          <table:table-cell table:number-columns-repeated="2" table:style-name="ce11"/>
          <table:table-cell office:value-type="float" office:value="2232.38" table:style-name="ce10">
            <text:p>2.232,38</text:p>
          </table:table-cell>
          <table:table-cell office:value-type="float" office:value="399.9" table:style-name="ce17">
            <text:p>399,90</text:p>
          </table:table-cell>
          <table:table-cell table:number-columns-repeated="2" table:style-name="ce11"/>
          <table:table-cell office:value-type="float" office:value="2632.28" table:style-name="ce12">
            <text:p>2.632,28</text:p>
          </table:table-cell>
          <table:table-cell table:style-name="ce11"/>
          <table:table-cell office:value-type="float" office:value="-24.63" table:style-name="ce16">
            <text:p>-24,63</text:p>
          </table:table-cell>
          <table:table-cell office:value-type="float" office:value="-459.93" table:style-name="ce16">
            <text:p>-459,93</text:p>
          </table:table-cell>
          <table:table-cell office:value-type="float" office:value="0" table:style-name="ce14">
            <text:p>0,00</text:p>
          </table:table-cell>
          <table:table-cell office:value-type="float" office:value="-484.56" table:style-name="ce20">
            <text:p>-484,56</text:p>
          </table:table-cell>
          <table:table-cell office:value-type="float" office:value="2147.7199999999998" table:style-name="ce12">
            <text:p>2.147,7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INE SOUSA PENAFORT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VTSMC)</text:p>
          </table:table-cell>
          <table:table-cell office:value-type="float" office:value="11550.56" table:style-name="ce10">
            <text:p>11.550,56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309.7" table:style-name="ce10">
            <text:p>3.309,70</text:p>
          </table:table-cell>
          <table:table-cell table:number-columns-repeated="2" table:style-name="ce11"/>
          <table:table-cell office:value-type="float" office:value="16800.150000000001" table:style-name="ce12">
            <text:p>16.800,15</text:p>
          </table:table-cell>
          <table:table-cell office:value-type="float" office:value="-1429.25" table:style-name="ce13">
            <text:p>-1.429,25</text:p>
          </table:table-cell>
          <table:table-cell office:value-type="float" office:value="-2447.4699999999998" table:style-name="ce13">
            <text:p>-2.447,47</text:p>
          </table:table-cell>
          <table:table-cell office:value-type="float" office:value="-1839.99" table:style-name="ce13">
            <text:p>-1.839,99</text:p>
          </table:table-cell>
          <table:table-cell office:value-type="float" office:value="0" table:style-name="ce14">
            <text:p>0,00</text:p>
          </table:table-cell>
          <table:table-cell office:value-type="float" office:value="-5716.71" table:style-name="ce15">
            <text:p>-5.716,71</text:p>
          </table:table-cell>
          <table:table-cell office:value-type="float" office:value="11083.44" table:style-name="ce12">
            <text:p>11.083,4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LAN VICTOR FERREIRA LUSTOSA</text:p>
          </table:table-cell>
          <table:table-cell office:value-type="string" table:style-name="ce8">
            <text:p>TÉCNICO JUDICIÁRIO - NÍVEL MÉDIO B6</text:p>
          </table:table-cell>
          <table:table-cell office:value-type="string" table:style-name="ce9">
            <text:p>SETOR DE PUBLICIDADE, MÍDIAS SOCIAIS, RÁDIO E TV (CCOM)</text:p>
          </table:table-cell>
          <table:table-cell office:value-type="float" office:value="9426.32" table:style-name="ce10">
            <text:p>9.426,32</text:p>
          </table:table-cell>
          <table:table-cell table:number-columns-repeated="2" table:style-name="ce11"/>
          <table:table-cell office:value-type="float" office:value="1309.98" table:style-name="ce10">
            <text:p>1.309,98</text:p>
          </table:table-cell>
          <table:table-cell table:number-columns-repeated="2" table:style-name="ce11"/>
          <table:table-cell office:value-type="float" office:value="10736.3" table:style-name="ce12">
            <text:p>10.736,30</text:p>
          </table:table-cell>
          <table:table-cell office:value-type="float" office:value="-904.79" table:style-name="ce16">
            <text:p>-904,79</text:p>
          </table:table-cell>
          <table:table-cell office:value-type="float" office:value="-1437.3" table:style-name="ce13">
            <text:p>-1.437,30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2342.09" table:style-name="ce15">
            <text:p>-2.342,09</text:p>
          </table:table-cell>
          <table:table-cell office:value-type="float" office:value="8394.2099999999991" table:style-name="ce12">
            <text:p>8.394,2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MERINDA DE SOUSA</text:p>
          </table:table-cell>
          <table:table-cell office:value-type="string" table:style-name="ce9">
            <text:p>ANALISTA JUDICIÁRIO - NÍVEL SUPERIOR C13</text:p>
          </table:table-cell>
          <table:table-cell table:style-name="ce11"/>
          <table:table-cell office:value-type="float" office:value="19285.939999999999" table:style-name="ce10">
            <text:p>19.285,94</text:p>
          </table:table-cell>
          <table:table-cell office:value-type="float" office:value="908.58" table:style-name="ce17">
            <text:p>908,58</text:p>
          </table:table-cell>
          <table:table-cell table:style-name="ce11"/>
          <table:table-cell office:value-type="float" office:value="910.08" table:style-name="ce17">
            <text:p>910,08</text:p>
          </table:table-cell>
          <table:table-cell table:number-columns-repeated="2" table:style-name="ce11"/>
          <table:table-cell office:value-type="float" office:value="21104.6" table:style-name="ce12">
            <text:p>21.104,60</text:p>
          </table:table-cell>
          <table:table-cell office:value-type="float" office:value="-2849.35" table:style-name="ce13">
            <text:p>-2.849,35</text:p>
          </table:table-cell>
          <table:table-cell office:value-type="float" office:value="-3796.29" table:style-name="ce13">
            <text:p>-3.796,29</text:p>
          </table:table-cell>
          <table:table-cell office:value-type="float" office:value="-2169.4299999999998" table:style-name="ce13">
            <text:p>-2.169,43</text:p>
          </table:table-cell>
          <table:table-cell office:value-type="float" office:value="0" table:style-name="ce14">
            <text:p>0,00</text:p>
          </table:table-cell>
          <table:table-cell office:value-type="float" office:value="-8815.07" table:style-name="ce15">
            <text:p>-8.815,07</text:p>
          </table:table-cell>
          <table:table-cell office:value-type="float" office:value="12289.53" table:style-name="ce12">
            <text:p>12.289,5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MIR MUNIZ DE SOUZA JUNIOR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11"/>
          <table:table-cell office:value-type="float" office:value="5161.75" table:style-name="ce10">
            <text:p>5.161,75</text:p>
          </table:table-cell>
          <table:table-cell table:number-columns-repeated="2" table:style-name="ce11"/>
          <table:table-cell office:value-type="float" office:value="27408.77" table:style-name="ce12">
            <text:p>27.408,77</text:p>
          </table:table-cell>
          <table:table-cell office:value-type="float" office:value="-3149.44" table:style-name="ce13">
            <text:p>-3.149,44</text:p>
          </table:table-cell>
          <table:table-cell office:value-type="float" office:value="-4278.2" table:style-name="ce13">
            <text:p>-4.278,20</text:p>
          </table:table-cell>
          <table:table-cell office:value-type="float" office:value="-2311.6999999999998" table:style-name="ce13">
            <text:p>-2.311,70</text:p>
          </table:table-cell>
          <table:table-cell office:value-type="float" office:value="0" table:style-name="ce14">
            <text:p>0,00</text:p>
          </table:table-cell>
          <table:table-cell office:value-type="float" office:value="-9739.34" table:style-name="ce15">
            <text:p>-9.739,34</text:p>
          </table:table-cell>
          <table:table-cell office:value-type="float" office:value="17669.43" table:style-name="ce12">
            <text:p>17.669,4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OISIO BALBINO DA SILVA JÚNIOR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2ªVTSMC)</text:p>
          </table:table-cell>
          <table:table-cell office:value-type="float" office:value="10648.46" table:style-name="ce10">
            <text:p>10.648,46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638.04" table:style-name="ce10">
            <text:p>2.638,04</text:p>
          </table:table-cell>
          <table:table-cell table:number-columns-repeated="2" table:style-name="ce11"/>
          <table:table-cell office:value-type="float" office:value="15518.88" table:style-name="ce12">
            <text:p>15.518,88</text:p>
          </table:table-cell>
          <table:table-cell office:value-type="float" office:value="-904.79" table:style-name="ce16">
            <text:p>-904,79</text:p>
          </table:table-cell>
          <table:table-cell office:value-type="float" office:value="-2251.77" table:style-name="ce13">
            <text:p>-2.251,77</text:p>
          </table:table-cell>
          <table:table-cell office:value-type="float" office:value="-2277.5" table:style-name="ce13">
            <text:p>-2.277,50</text:p>
          </table:table-cell>
          <table:table-cell office:value-type="float" office:value="0" table:style-name="ce14">
            <text:p>0,00</text:p>
          </table:table-cell>
          <table:table-cell office:value-type="float" office:value="-5434.06" table:style-name="ce15">
            <text:p>-5.434,06</text:p>
          </table:table-cell>
          <table:table-cell office:value-type="float" office:value="10084.82" table:style-name="ce12">
            <text:p>10.084,8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LOÍSIO PLÁCIDO LIMA LEITE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191.84" table:style-name="ce10">
            <text:p>3.191,84</text:p>
          </table:table-cell>
          <table:table-cell office:value-type="float" office:value="1379.07" table:style-name="ce10">
            <text:p>1.379,07</text:p>
          </table:table-cell>
          <table:table-cell office:value-type="float" office:value="4099.7299999999996" table:style-name="ce10">
            <text:p>4.099,73</text:p>
          </table:table-cell>
          <table:table-cell table:number-columns-repeated="2" table:style-name="ce11"/>
          <table:table-cell office:value-type="float" office:value="20425.23" table:style-name="ce12">
            <text:p>20.425,23</text:p>
          </table:table-cell>
          <table:table-cell office:value-type="float" office:value="-1983.41" table:style-name="ce13">
            <text:p>-1.983,41</text:p>
          </table:table-cell>
          <table:table-cell office:value-type="float" office:value="-2970.44" table:style-name="ce13">
            <text:p>-2.970,44</text:p>
          </table:table-cell>
          <table:table-cell office:value-type="float" office:value="-5455.73" table:style-name="ce13">
            <text:p>-5.455,73</text:p>
          </table:table-cell>
          <table:table-cell office:value-type="float" office:value="0" table:style-name="ce14">
            <text:p>0,00</text:p>
          </table:table-cell>
          <table:table-cell office:value-type="float" office:value="-10409.58" table:style-name="ce15">
            <text:p>-10.409,58</text:p>
          </table:table-cell>
          <table:table-cell office:value-type="float" office:value="10015.65" table:style-name="ce12">
            <text:p>10.015,6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LONSO CAVALCANTE DE ALBUQUERQUE FILHO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10ª VARA DO TRABALHO DE MACEIÓ/AL</text:p>
          </table:table-cell>
          <table:table-cell office:value-type="float" office:value="992.56" table:style-name="ce14">
            <text:p>992,56</text:p>
          </table:table-cell>
          <table:table-cell office:value-type="float" office:value="904.79" table:style-name="ce17">
            <text:p>904,7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5499.82" table:style-name="ce10">
            <text:p>5.499,82</text:p>
          </table:table-cell>
          <table:table-cell table:style-name="ce11"/>
          <table:table-cell office:value-type="float" office:value="2994.58" table:style-name="ce10">
            <text:p>2.994,58</text:p>
          </table:table-cell>
          <table:table-cell office:value-type="float" office:value="44080.86" table:style-name="ce12">
            <text:p>44.080,86</text:p>
          </table:table-cell>
          <table:table-cell office:value-type="float" office:value="-904.79" table:style-name="ce16">
            <text:p>-904,79</text:p>
          </table:table-cell>
          <table:table-cell office:value-type="float" office:value="-7746.26" table:style-name="ce13">
            <text:p>-7.746,26</text:p>
          </table:table-cell>
          <table:table-cell office:value-type="float" office:value="-5668.08" table:style-name="ce13">
            <text:p>-5.668,08</text:p>
          </table:table-cell>
          <table:table-cell office:value-type="float" office:value="0" table:style-name="ce14">
            <text:p>0,00</text:p>
          </table:table-cell>
          <table:table-cell office:value-type="float" office:value="-14319.13" table:style-name="ce15">
            <text:p>-14.319,13</text:p>
          </table:table-cell>
          <table:table-cell office:value-type="float" office:value="29761.73" table:style-name="ce12">
            <text:p>29.761,7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LYSSON WAGNER BRITO FERREIR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(SAN)</text:p>
          </table:table-cell>
          <table:table-cell office:value-type="float" office:value="8778.77" table:style-name="ce10">
            <text:p>8.778,77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1309.98" table:style-name="ce10">
            <text:p>1.309,98</text:p>
          </table:table-cell>
          <table:table-cell table:number-columns-repeated="2" table:style-name="ce11"/>
          <table:table-cell office:value-type="float" office:value="12321.13" table:style-name="ce12">
            <text:p>12.321,13</text:p>
          </table:table-cell>
          <table:table-cell office:value-type="float" office:value="-904.79" table:style-name="ce16">
            <text:p>-904,79</text:p>
          </table:table-cell>
          <table:table-cell office:value-type="float" office:value="-129.85" table:style-name="ce16">
            <text:p>-129,85</text:p>
          </table:table-cell>
          <table:table-cell office:value-type="float" office:value="-396.93" table:style-name="ce16">
            <text:p>-396,93</text:p>
          </table:table-cell>
          <table:table-cell office:value-type="float" office:value="0" table:style-name="ce14">
            <text:p>0,00</text:p>
          </table:table-cell>
          <table:table-cell office:value-type="float" office:value="-1431.57" table:style-name="ce15">
            <text:p>-1.431,57</text:p>
          </table:table-cell>
          <table:table-cell office:value-type="float" office:value="10889.56" table:style-name="ce12">
            <text:p>10.889,5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MALIA LUISA ALVES CEZAR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11"/>
          <table:table-cell office:value-type="float" office:value="8411.01" table:style-name="ce10">
            <text:p>8.411,01</text:p>
          </table:table-cell>
          <table:table-cell table:number-columns-repeated="3" table:style-name="ce11"/>
          <table:table-cell office:value-type="float" office:value="8411.01" table:style-name="ce12">
            <text:p>8.411,01</text:p>
          </table:table-cell>
          <table:table-cell table:number-columns-repeated="3" table:style-name="ce11"/>
          <table:table-cell office:value-type="float" office:value="0" table:style-name="ce14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8411.01" table:style-name="ce12">
            <text:p>8.411,0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MANDA CAROLINE NUNES FREIRE RIB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INFORMAÇÕES FUNCIONAIS (SEGESP)</text:p>
          </table:table-cell>
          <table:table-cell office:value-type="float" office:value="9426.32" table:style-name="ce10">
            <text:p>9.426,32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294.34" table:style-name="ce10">
            <text:p>2.294,34</text:p>
          </table:table-cell>
          <table:table-cell table:number-columns-repeated="2" table:style-name="ce11"/>
          <table:table-cell office:value-type="float" office:value="12905.71" table:style-name="ce12">
            <text:p>12.905,71</text:p>
          </table:table-cell>
          <table:table-cell office:value-type="float" office:value="-1132.83" table:style-name="ce13">
            <text:p>-1.132,83</text:p>
          </table:table-cell>
          <table:table-cell office:value-type="float" office:value="-1685.1" table:style-name="ce13">
            <text:p>-1.685,10</text:p>
          </table:table-cell>
          <table:table-cell office:value-type="float" office:value="-778.27" table:style-name="ce16">
            <text:p>-778,27</text:p>
          </table:table-cell>
          <table:table-cell office:value-type="float" office:value="0" table:style-name="ce14">
            <text:p>0,00</text:p>
          </table:table-cell>
          <table:table-cell office:value-type="float" office:value="-3596.2" table:style-name="ce15">
            <text:p>-3.596,20</text:p>
          </table:table-cell>
          <table:table-cell office:value-type="float" office:value="9309.51" table:style-name="ce12">
            <text:p>9.309,5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MANDA VITORINO LOPES ALV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VTSMC)</text:p>
          </table:table-cell>
          <table:table-cell office:value-type="float" office:value="18779.439999999999" table:style-name="ce10">
            <text:p>18.779,44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710.14" table:style-name="ce10">
            <text:p>2.710,14</text:p>
          </table:table-cell>
          <table:table-cell table:number-columns-repeated="2" table:style-name="ce11"/>
          <table:table-cell office:value-type="float" office:value="23721.96" table:style-name="ce12">
            <text:p>23.721,96</text:p>
          </table:table-cell>
          <table:table-cell office:value-type="float" office:value="-2603" table:style-name="ce13">
            <text:p>-2.603,00</text:p>
          </table:table-cell>
          <table:table-cell office:value-type="float" office:value="-4088.79" table:style-name="ce13">
            <text:p>-4.088,79</text:p>
          </table:table-cell>
          <table:table-cell office:value-type="float" office:value="-3169.01" table:style-name="ce13">
            <text:p>-3.169,01</text:p>
          </table:table-cell>
          <table:table-cell office:value-type="float" office:value="0" table:style-name="ce14">
            <text:p>0,00</text:p>
          </table:table-cell>
          <table:table-cell office:value-type="float" office:value="-9860.7999999999993" table:style-name="ce15">
            <text:p>-9.860,80</text:p>
          </table:table-cell>
          <table:table-cell office:value-type="float" office:value="13861.16" table:style-name="ce12">
            <text:p>13.861,1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MARA LUIZA TEIXEIRA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COORDENADORIA DE CONCILIAÇÃO (SEJ)</text:p>
          </table:table-cell>
          <table:table-cell office:value-type="float" office:value="19514.14" table:style-name="ce10">
            <text:p>19.514,14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2546.96" table:style-name="ce10">
            <text:p>2.546,96</text:p>
          </table:table-cell>
          <table:table-cell table:number-columns-repeated="2" table:style-name="ce11"/>
          <table:table-cell office:value-type="float" office:value="23440.17" table:style-name="ce12">
            <text:p>23.440,17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4029.66" table:style-name="ce13">
            <text:p>-4.029,66</text:p>
          </table:table-cell>
          <table:table-cell office:value-type="float" office:value="-2926.68" table:style-name="ce13">
            <text:p>-2.926,68</text:p>
          </table:table-cell>
          <table:table-cell office:value-type="float" office:value="0" table:style-name="ce14">
            <text:p>0,00</text:p>
          </table:table-cell>
          <table:table-cell office:value-type="float" office:value="-9655.77" table:style-name="ce15">
            <text:p>-9.655,77</text:p>
          </table:table-cell>
          <table:table-cell office:value-type="float" office:value="13784.4" table:style-name="ce12">
            <text:p>13.784,4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MAURY VALENÇA FRANÇ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644.06" table:style-name="ce10">
            <text:p>3.644,06</text:p>
          </table:table-cell>
          <table:table-cell table:style-name="ce11"/>
          <table:table-cell office:value-type="float" office:value="3850.53" table:style-name="ce10">
            <text:p>3.850,53</text:p>
          </table:table-cell>
          <table:table-cell table:number-columns-repeated="2" table:style-name="ce11"/>
          <table:table-cell office:value-type="float" office:value="29507.84" table:style-name="ce12">
            <text:p>29.507,84</text:p>
          </table:table-cell>
          <table:table-cell office:value-type="float" office:value="-3729.33" table:style-name="ce13">
            <text:p>-3.729,33</text:p>
          </table:table-cell>
          <table:table-cell office:value-type="float" office:value="-5056.5600000000004" table:style-name="ce13">
            <text:p>-5.056,56</text:p>
          </table:table-cell>
          <table:table-cell office:value-type="float" office:value="-2114.16" table:style-name="ce13">
            <text:p>-2.114,16</text:p>
          </table:table-cell>
          <table:table-cell office:value-type="float" office:value="0" table:style-name="ce14">
            <text:p>0,00</text:p>
          </table:table-cell>
          <table:table-cell office:value-type="float" office:value="-10900.05" table:style-name="ce15">
            <text:p>-10.900,05</text:p>
          </table:table-cell>
          <table:table-cell office:value-type="float" office:value="18607.79" table:style-name="ce12">
            <text:p>18.607,7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A CARINA COSTA ALVES BARRETO</text:p>
          </table:table-cell>
          <table:table-cell office:value-type="string" table:style-name="ce9">
            <text:p>ANALISTA JUDICIÁRIO - NÍVEL SUPERIOR C13</text:p>
          </table:table-cell>
          <table:table-cell table:style-name="ce11"/>
          <table:table-cell office:value-type="float" office:value="19285.939999999999" table:style-name="ce10">
            <text:p>19.285,94</text:p>
          </table:table-cell>
          <table:table-cell office:value-type="float" office:value="1451.69" table:style-name="ce10">
            <text:p>1.451,69</text:p>
          </table:table-cell>
          <table:table-cell table:number-columns-repeated="4" table:style-name="ce11"/>
          <table:table-cell office:value-type="float" office:value="20737.63" table:style-name="ce12">
            <text:p>20.737,63</text:p>
          </table:table-cell>
          <table:table-cell office:value-type="float" office:value="-2938.96" table:style-name="ce13">
            <text:p>-2.938,96</text:p>
          </table:table-cell>
          <table:table-cell office:value-type="float" office:value="-4025.27" table:style-name="ce13">
            <text:p>-4.025,27</text:p>
          </table:table-cell>
          <table:table-cell office:value-type="float" office:value="-3245.09" table:style-name="ce13">
            <text:p>-3.245,09</text:p>
          </table:table-cell>
          <table:table-cell office:value-type="float" office:value="0" table:style-name="ce14">
            <text:p>0,00</text:p>
          </table:table-cell>
          <table:table-cell office:value-type="float" office:value="-10209.32" table:style-name="ce15">
            <text:p>-10.209,32</text:p>
          </table:table-cell>
          <table:table-cell office:value-type="float" office:value="10528.31" table:style-name="ce12">
            <text:p>10.528,3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A CAROLINA ALMEIDA DE AZEVEDO SANTANA</text:p>
          </table:table-cell>
          <table:table-cell office:value-type="string" table:style-name="ce8">
            <text:p>TÉCNICO JUDICIÁRIO - NÍVEL MÉDIO B7</text:p>
          </table:table-cell>
          <table:table-cell office:value-type="string" table:style-name="ce9">
            <text:p>SEÇÃO DE INFRAESTRUTURA TECNOLÓGICA (SETIC)</text:p>
          </table:table-cell>
          <table:table-cell office:value-type="float" office:value="9684.08" table:style-name="ce10">
            <text:p>9.684,08</text:p>
          </table:table-cell>
          <table:table-cell table:number-columns-repeated="2" table:style-name="ce11"/>
          <table:table-cell office:value-type="float" office:value="1346.72" table:style-name="ce10">
            <text:p>1.346,72</text:p>
          </table:table-cell>
          <table:table-cell office:value-type="float" office:value="1772.88" table:style-name="ce10">
            <text:p>1.772,88</text:p>
          </table:table-cell>
          <table:table-cell table:style-name="ce11"/>
          <table:table-cell office:value-type="float" office:value="12803.68" table:style-name="ce12">
            <text:p>12.803,68</text:p>
          </table:table-cell>
          <table:table-cell office:value-type="float" office:value="-904.79" table:style-name="ce16">
            <text:p>-904,79</text:p>
          </table:table-cell>
          <table:table-cell office:value-type="float" office:value="-1231.47" table:style-name="ce13">
            <text:p>-1.231,47</text:p>
          </table:table-cell>
          <table:table-cell office:value-type="float" office:value="-538.24" table:style-name="ce16">
            <text:p>-538,24</text:p>
          </table:table-cell>
          <table:table-cell office:value-type="float" office:value="0" table:style-name="ce14">
            <text:p>0,00</text:p>
          </table:table-cell>
          <table:table-cell office:value-type="float" office:value="-2674.5" table:style-name="ce15">
            <text:p>-2.674,50</text:p>
          </table:table-cell>
          <table:table-cell office:value-type="float" office:value="10129.18" table:style-name="ce12">
            <text:p>10.129,1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A CAROLINA PINHEIRO DE FRANÇA SANTANA</text:p>
          </table:table-cell>
          <table:table-cell office:value-type="string" table:style-name="ce9">
            <text:p>ANALISTA JUDICIÁRIO - NÍVEL SUPERIOR C13</text:p>
          </table:table-cell>
          <table:table-cell table:style-name="ce11"/>
          <table:table-cell office:value-type="float" office:value="22397.84" table:style-name="ce10">
            <text:p>22.397,84</text:p>
          </table:table-cell>
          <table:table-cell table:number-columns-repeated="2" table:style-name="ce11"/>
          <table:table-cell office:value-type="float" office:value="2516.6" table:style-name="ce10">
            <text:p>2.516,60</text:p>
          </table:table-cell>
          <table:table-cell office:value-type="float" office:value="7415.67" table:style-name="ce10">
            <text:p>7.415,67</text:p>
          </table:table-cell>
          <table:table-cell office:value-type="float" office:value="11123.51" table:style-name="ce10">
            <text:p>11.123,51</text:p>
          </table:table-cell>
          <table:table-cell office:value-type="float" office:value="43453.62" table:style-name="ce12">
            <text:p>43.453,62</text:p>
          </table:table-cell>
          <table:table-cell office:value-type="float" office:value="-3149.44" table:style-name="ce13">
            <text:p>-3.149,44</text:p>
          </table:table-cell>
          <table:table-cell office:value-type="float" office:value="-4267.54" table:style-name="ce13">
            <text:p>-4.267,54</text:p>
          </table:table-cell>
          <table:table-cell office:value-type="float" office:value="-1884.11" table:style-name="ce13">
            <text:p>-1.884,11</text:p>
          </table:table-cell>
          <table:table-cell office:value-type="float" office:value="0" table:style-name="ce14">
            <text:p>0,00</text:p>
          </table:table-cell>
          <table:table-cell office:value-type="float" office:value="-9301.09" table:style-name="ce15">
            <text:p>-9.301,09</text:p>
          </table:table-cell>
          <table:table-cell office:value-type="float" office:value="34152.53" table:style-name="ce12">
            <text:p>34.152,5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A CLÁUDIA BARBOSA FLORÊNCIO CALIFE DA SILV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20991.18" table:style-name="ce10">
            <text:p>20.991,18</text:p>
          </table:table-cell>
          <table:table-cell table:number-columns-repeated="2" table:style-name="ce11"/>
          <table:table-cell office:value-type="float" office:value="787.36" table:style-name="ce17">
            <text:p>787,36</text:p>
          </table:table-cell>
          <table:table-cell table:number-columns-repeated="2" table:style-name="ce11"/>
          <table:table-cell office:value-type="float" office:value="21778.54" table:style-name="ce12">
            <text:p>21.778,54</text:p>
          </table:table-cell>
          <table:table-cell office:value-type="float" office:value="-2076.0100000000002" table:style-name="ce13">
            <text:p>-2.076,01</text:p>
          </table:table-cell>
          <table:table-cell office:value-type="float" office:value="-4280.17" table:style-name="ce13">
            <text:p>-4.280,17</text:p>
          </table:table-cell>
          <table:table-cell office:value-type="float" office:value="-2215.2399999999998" table:style-name="ce13">
            <text:p>-2.215,24</text:p>
          </table:table-cell>
          <table:table-cell office:value-type="float" office:value="0" table:style-name="ce14">
            <text:p>0,00</text:p>
          </table:table-cell>
          <table:table-cell office:value-type="float" office:value="-8571.42" table:style-name="ce15">
            <text:p>-8.571,42</text:p>
          </table:table-cell>
          <table:table-cell office:value-type="float" office:value="13207.12" table:style-name="ce12">
            <text:p>13.207,1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A CLÁUDIA COSTA FORTES CAVALCANTI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PUBLICIDADE, MÍDIAS SOCIAIS, RÁDIO E TV (CCOM)</text:p>
          </table:table-cell>
          <table:table-cell office:value-type="float" office:value="2052.16" table:style-name="ce10">
            <text:p>2.052,16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143.32" table:style-name="ce10">
            <text:p>3.143,32</text:p>
          </table:table-cell>
          <table:table-cell table:number-columns-repeated="2" table:style-name="ce11"/>
          <table:table-cell office:value-type="float" office:value="7135.37" table:style-name="ce12">
            <text:p>7.135,37</text:p>
          </table:table-cell>
          <table:table-cell office:value-type="float" office:value="-287.3" table:style-name="ce16">
            <text:p>-287,30</text:p>
          </table:table-cell>
          <table:table-cell office:value-type="float" office:value="-200.92" table:style-name="ce16">
            <text:p>-200,92</text:p>
          </table:table-cell>
          <table:table-cell office:value-type="float" office:value="-2417.5500000000002" table:style-name="ce13">
            <text:p>-2.417,55</text:p>
          </table:table-cell>
          <table:table-cell office:value-type="float" office:value="0" table:style-name="ce14">
            <text:p>0,00</text:p>
          </table:table-cell>
          <table:table-cell office:value-type="float" office:value="-2905.77" table:style-name="ce15">
            <text:p>-2.905,77</text:p>
          </table:table-cell>
          <table:table-cell office:value-type="float" office:value="4229.6000000000004" table:style-name="ce12">
            <text:p>4.229,6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A CRISTINA DE OLIVEIRA PEIXOTO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PAGAMENTO (SOF)</text:p>
          </table:table-cell>
          <table:table-cell office:value-type="float" office:value="10887.5" table:style-name="ce10">
            <text:p>10.887,50</text:p>
          </table:table-cell>
          <table:table-cell table:number-columns-repeated="2" table:style-name="ce11"/>
          <table:table-cell office:value-type="float" office:value="1371.34" table:style-name="ce10">
            <text:p>1.371,34</text:p>
          </table:table-cell>
          <table:table-cell office:value-type="float" office:value="500.62" table:style-name="ce14">
            <text:p>500,62</text:p>
          </table:table-cell>
          <table:table-cell table:style-name="ce11"/>
          <table:table-cell office:value-type="float" office:value="12759.46" table:style-name="ce12">
            <text:p>12.759,46</text:p>
          </table:table-cell>
          <table:table-cell office:value-type="float" office:value="-1342.16" table:style-name="ce13">
            <text:p>-1.342,16</text:p>
          </table:table-cell>
          <table:table-cell office:value-type="float" office:value="-1893.28" table:style-name="ce13">
            <text:p>-1.893,28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3235.44" table:style-name="ce15">
            <text:p>-3.235,44</text:p>
          </table:table-cell>
          <table:table-cell office:value-type="float" office:value="9524.02" table:style-name="ce12">
            <text:p>9.524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A CRISTINA MAGALHÃES BARBOSA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5ª VARA DO TRABALHO DE MACEIÓ/AL</text:p>
          </table:table-cell>
          <table:table-cell table:number-columns-repeated="2" table:style-name="ce11"/>
          <table:table-cell office:value-type="float" office:value="33689.11" table:style-name="ce10">
            <text:p>33.689,11</text:p>
          </table:table-cell>
          <table:table-cell office:value-type="float" office:value="3143.32" table:style-name="ce10">
            <text:p>3.143,32</text:p>
          </table:table-cell>
          <table:table-cell table:number-columns-repeated="2" table:style-name="ce11"/>
          <table:table-cell office:value-type="float" office:value="36832.43" table:style-name="ce12">
            <text:p>36.832,43</text:p>
          </table:table-cell>
          <table:table-cell office:value-type="float" office:value="-5255.37" table:style-name="ce13">
            <text:p>-5.255,37</text:p>
          </table:table-cell>
          <table:table-cell office:value-type="float" office:value="-6897.78" table:style-name="ce13">
            <text:p>-6.897,78</text:p>
          </table:table-cell>
          <table:table-cell office:value-type="float" office:value="-5442.39" table:style-name="ce13">
            <text:p>-5.442,39</text:p>
          </table:table-cell>
          <table:table-cell office:value-type="float" office:value="0" table:style-name="ce14">
            <text:p>0,00</text:p>
          </table:table-cell>
          <table:table-cell office:value-type="float" office:value="-17595.54" table:style-name="ce15">
            <text:p>-17.595,54</text:p>
          </table:table-cell>
          <table:table-cell office:value-type="float" office:value="19236.89" table:style-name="ce12">
            <text:p>19.236,8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A FLÁVIA TEIXEIRA CINTRA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10">
            <text:p>11.754,59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851.68" table:style-name="ce10">
            <text:p>1.851,68</text:p>
          </table:table-cell>
          <table:table-cell table:number-columns-repeated="2" table:style-name="ce11"/>
          <table:table-cell office:value-type="float" office:value="15546.16" table:style-name="ce12">
            <text:p>15.546,16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439.67" table:style-name="ce13">
            <text:p>-2.439,67</text:p>
          </table:table-cell>
          <table:table-cell office:value-type="float" office:value="-2095.79" table:style-name="ce13">
            <text:p>-2.095,79</text:p>
          </table:table-cell>
          <table:table-cell office:value-type="float" office:value="0" table:style-name="ce14">
            <text:p>0,00</text:p>
          </table:table-cell>
          <table:table-cell office:value-type="float" office:value="-6007.52" table:style-name="ce15">
            <text:p>-6.007,52</text:p>
          </table:table-cell>
          <table:table-cell office:value-type="float" office:value="9538.64" table:style-name="ce12">
            <text:p>9.538,6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A IZABEL BEZERRA DE ALBUQUERQUE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412.23" table:style-name="ce10">
            <text:p>11.412,23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12701.49" table:style-name="ce12">
            <text:p>12.701,49</text:p>
          </table:table-cell>
          <table:table-cell office:value-type="float" office:value="-524.46" table:style-name="ce16">
            <text:p>-524,46</text:p>
          </table:table-cell>
          <table:table-cell table:style-name="ce11"/>
          <table:table-cell office:value-type="float" office:value="-1962.5" table:style-name="ce13">
            <text:p>-1.962,50</text:p>
          </table:table-cell>
          <table:table-cell office:value-type="float" office:value="0" table:style-name="ce14">
            <text:p>0,00</text:p>
          </table:table-cell>
          <table:table-cell office:value-type="float" office:value="-2486.96" table:style-name="ce15">
            <text:p>-2.486,96</text:p>
          </table:table-cell>
          <table:table-cell office:value-type="float" office:value="10214.530000000001" table:style-name="ce12">
            <text:p>10.214,5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A LÚCIA DOS SANTOS SILVA BATIST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-ARA)</text:p>
          </table:table-cell>
          <table:table-cell office:value-type="float" office:value="11849.58" table:style-name="ce10">
            <text:p>11.849,58</text:p>
          </table:table-cell>
          <table:table-cell table:number-columns-repeated="2" table:style-name="ce11"/>
          <table:table-cell office:value-type="float" office:value="2986.7" table:style-name="ce10">
            <text:p>2.986,70</text:p>
          </table:table-cell>
          <table:table-cell table:number-columns-repeated="2" table:style-name="ce11"/>
          <table:table-cell office:value-type="float" office:value="14836.28" table:style-name="ce12">
            <text:p>14.836,28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1932.32" table:style-name="ce13">
            <text:p>-1.932,32</text:p>
          </table:table-cell>
          <table:table-cell office:value-type="float" office:value="-1492.32" table:style-name="ce13">
            <text:p>-1.492,32</text:p>
          </table:table-cell>
          <table:table-cell office:value-type="float" office:value="0" table:style-name="ce14">
            <text:p>0,00</text:p>
          </table:table-cell>
          <table:table-cell office:value-type="float" office:value="-4896.7" table:style-name="ce15">
            <text:p>-4.896,70</text:p>
          </table:table-cell>
          <table:table-cell office:value-type="float" office:value="9939.58" table:style-name="ce12">
            <text:p>9.939,5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A LÚCIA MONTEIRO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TOR DE CONTRATOS E PUBLICAÇÃO (S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177.92" table:style-name="ce10">
            <text:p>4.177,92</text:p>
          </table:table-cell>
          <table:table-cell table:style-name="ce11"/>
          <table:table-cell office:value-type="float" office:value="4777.8599999999997" table:style-name="ce10">
            <text:p>4.777,86</text:p>
          </table:table-cell>
          <table:table-cell office:value-type="float" office:value="4662.8100000000004" table:style-name="ce10">
            <text:p>4.662,81</text:p>
          </table:table-cell>
          <table:table-cell table:style-name="ce11"/>
          <table:table-cell office:value-type="float" office:value="25254.45" table:style-name="ce12">
            <text:p>25.254,45</text:p>
          </table:table-cell>
          <table:table-cell office:value-type="float" office:value="-1825.34" table:style-name="ce13">
            <text:p>-1.825,34</text:p>
          </table:table-cell>
          <table:table-cell office:value-type="float" office:value="-3200.88" table:style-name="ce13">
            <text:p>-3.200,88</text:p>
          </table:table-cell>
          <table:table-cell office:value-type="float" office:value="-1499.18" table:style-name="ce13">
            <text:p>-1.499,18</text:p>
          </table:table-cell>
          <table:table-cell office:value-type="float" office:value="0" table:style-name="ce14">
            <text:p>0,00</text:p>
          </table:table-cell>
          <table:table-cell office:value-type="float" office:value="-6525.4" table:style-name="ce15">
            <text:p>-6.525,40</text:p>
          </table:table-cell>
          <table:table-cell office:value-type="float" office:value="18729.05" table:style-name="ce12">
            <text:p>18.729,0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A LUISA DE MORAIS AMORIM FIGUEIREDO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office:value-type="float" office:value="3171.23" table:style-name="ce10">
            <text:p>3.171,23</text:p>
          </table:table-cell>
          <table:table-cell table:style-name="ce11"/>
          <table:table-cell office:value-type="float" office:value="32004.65" table:style-name="ce10">
            <text:p>32.004,65</text:p>
          </table:table-cell>
          <table:table-cell office:value-type="float" office:value="3836.22" table:style-name="ce10">
            <text:p>3.836,22</text:p>
          </table:table-cell>
          <table:table-cell office:value-type="float" office:value="1032.4100000000001" table:style-name="ce10">
            <text:p>1.032,41</text:p>
          </table:table-cell>
          <table:table-cell office:value-type="float" office:value="12330.73" table:style-name="ce10">
            <text:p>12.330,73</text:p>
          </table:table-cell>
          <table:table-cell office:value-type="float" office:value="52375.24" table:style-name="ce12">
            <text:p>52.375,24</text:p>
          </table:table-cell>
          <table:table-cell office:value-type="float" office:value="-904.79" table:style-name="ce16">
            <text:p>-904,79</text:p>
          </table:table-cell>
          <table:table-cell office:value-type="float" office:value="-8754.0300000000007" table:style-name="ce13">
            <text:p>-8.754,03</text:p>
          </table:table-cell>
          <table:table-cell office:value-type="float" office:value="-6330.71" table:style-name="ce13">
            <text:p>-6.330,71</text:p>
          </table:table-cell>
          <table:table-cell office:value-type="float" office:value="0" table:style-name="ce14">
            <text:p>0,00</text:p>
          </table:table-cell>
          <table:table-cell office:value-type="float" office:value="-15989.53" table:style-name="ce15">
            <text:p>-15.989,53</text:p>
          </table:table-cell>
          <table:table-cell office:value-type="float" office:value="36385.71" table:style-name="ce12">
            <text:p>36.385,7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A LUIZA FERREIRA BARROS CORRÊ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TOR DE APOIO AO PJE (CA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729.26" table:style-name="ce17">
            <text:p>729,26</text:p>
          </table:table-cell>
          <table:table-cell table:style-name="ce11"/>
          <table:table-cell office:value-type="float" office:value="3371.32" table:style-name="ce10">
            <text:p>3.371,32</text:p>
          </table:table-cell>
          <table:table-cell table:number-columns-repeated="2" table:style-name="ce11"/>
          <table:table-cell office:value-type="float" office:value="15878.92" table:style-name="ce12">
            <text:p>15.878,92</text:p>
          </table:table-cell>
          <table:table-cell office:value-type="float" office:value="-1557.49" table:style-name="ce13">
            <text:p>-1.557,49</text:p>
          </table:table-cell>
          <table:table-cell office:value-type="float" office:value="-2089.7800000000002" table:style-name="ce13">
            <text:p>-2.089,78</text:p>
          </table:table-cell>
          <table:table-cell office:value-type="float" office:value="-4905.3100000000004" table:style-name="ce13">
            <text:p>-4.905,31</text:p>
          </table:table-cell>
          <table:table-cell office:value-type="float" office:value="0" table:style-name="ce14">
            <text:p>0,00</text:p>
          </table:table-cell>
          <table:table-cell office:value-type="float" office:value="-8552.58" table:style-name="ce15">
            <text:p>-8.552,58</text:p>
          </table:table-cell>
          <table:table-cell office:value-type="float" office:value="7326.34" table:style-name="ce12">
            <text:p>7.326,3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A OLÍMPIA CELSO DE MIRANDA SEVERO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18419.02" table:style-name="ce10">
            <text:p>18.419,02</text:p>
          </table:table-cell>
          <table:table-cell table:number-columns-repeated="5" table:style-name="ce11"/>
          <table:table-cell office:value-type="float" office:value="18419.02" table:style-name="ce12">
            <text:p>18.419,02</text:p>
          </table:table-cell>
          <table:table-cell office:value-type="float" office:value="-2474.4299999999998" table:style-name="ce13">
            <text:p>-2.474,43</text:p>
          </table:table-cell>
          <table:table-cell office:value-type="float" office:value="-3515.4" table:style-name="ce13">
            <text:p>-3.515,40</text:p>
          </table:table-cell>
          <table:table-cell office:value-type="float" office:value="-178.75" table:style-name="ce16">
            <text:p>-178,75</text:p>
          </table:table-cell>
          <table:table-cell office:value-type="float" office:value="0" table:style-name="ce14">
            <text:p>0,00</text:p>
          </table:table-cell>
          <table:table-cell office:value-type="float" office:value="-6168.58" table:style-name="ce15">
            <text:p>-6.168,58</text:p>
          </table:table-cell>
          <table:table-cell office:value-type="float" office:value="12250.44" table:style-name="ce12">
            <text:p>12.250,4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A PAULA BARRETO TEIXEIRA</text:p>
          </table:table-cell>
          <table:table-cell office:value-type="string" table:style-name="ce8">
            <text:p>REMOVIDO</text:p>
          </table:table-cell>
          <table:table-cell office:value-type="string" table:style-name="ce9">
            <text:p>CURADORIA DO MEMORIAL PONTES DE MIRANDA (SEGP)</text:p>
          </table:table-cell>
          <table:table-cell table:number-columns-repeated="3" table:style-name="ce11"/>
          <table:table-cell office:value-type="float" office:value="941.6" table:style-name="ce17">
            <text:p>941,60</text:p>
          </table:table-cell>
          <table:table-cell table:number-columns-repeated="2" table:style-name="ce11"/>
          <table:table-cell office:value-type="float" office:value="941.6" table:style-name="ce18">
            <text:p>941,60</text:p>
          </table:table-cell>
          <table:table-cell table:number-columns-repeated="3" table:style-name="ce11"/>
          <table:table-cell office:value-type="float" office:value="0" table:style-name="ce14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941.6" table:style-name="ce18">
            <text:p>941,6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AMARIA SOARES MARIN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9">
            <text:p>GABINETE DE DESEMBARGADOR (GABPI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36.33" table:style-name="ce10">
            <text:p>1.636,33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35.04" table:style-name="ce10">
            <text:p>3.135,04</text:p>
          </table:table-cell>
          <table:table-cell table:number-columns-repeated="2" table:style-name="ce11"/>
          <table:table-cell office:value-type="float" office:value="26153.05" table:style-name="ce12">
            <text:p>26.153,05</text:p>
          </table:table-cell>
          <table:table-cell office:value-type="float" office:value="-2969.42" table:style-name="ce13">
            <text:p>-2.969,42</text:p>
          </table:table-cell>
          <table:table-cell office:value-type="float" office:value="-4487.59" table:style-name="ce13">
            <text:p>-4.487,59</text:p>
          </table:table-cell>
          <table:table-cell office:value-type="float" office:value="-5530.73" table:style-name="ce13">
            <text:p>-5.530,73</text:p>
          </table:table-cell>
          <table:table-cell office:value-type="float" office:value="0" table:style-name="ce14">
            <text:p>0,00</text:p>
          </table:table-cell>
          <table:table-cell office:value-type="float" office:value="-12987.74" table:style-name="ce15">
            <text:p>-12.987,74</text:p>
          </table:table-cell>
          <table:table-cell office:value-type="float" office:value="13165.31" table:style-name="ce12">
            <text:p>13.165,3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DRÉ ANTONIO GALINDO SOBRAL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office:value-type="float" office:value="576.69000000000005" table:style-name="ce14">
            <text:p>576,69</text:p>
          </table:table-cell>
          <table:table-cell table:style-name="ce11"/>
          <table:table-cell office:value-type="float" office:value="32004.65" table:style-name="ce10">
            <text:p>32.004,65</text:p>
          </table:table-cell>
          <table:table-cell office:value-type="float" office:value="5179.8" table:style-name="ce10">
            <text:p>5.179,80</text:p>
          </table:table-cell>
          <table:table-cell office:value-type="float" office:value="40305.760000000002" table:style-name="ce10">
            <text:p>40.305,76</text:p>
          </table:table-cell>
          <table:table-cell office:value-type="float" office:value="2069.91" table:style-name="ce10">
            <text:p>2.069,91</text:p>
          </table:table-cell>
          <table:table-cell office:value-type="float" office:value="80136.81" table:style-name="ce12">
            <text:p>80.136,81</text:p>
          </table:table-cell>
          <table:table-cell office:value-type="float" office:value="-904.79" table:style-name="ce16">
            <text:p>-904,79</text:p>
          </table:table-cell>
          <table:table-cell office:value-type="float" office:value="-12921.56" table:style-name="ce13">
            <text:p>-12.921,56</text:p>
          </table:table-cell>
          <table:table-cell office:value-type="float" office:value="-6208.41" table:style-name="ce13">
            <text:p>-6.208,41</text:p>
          </table:table-cell>
          <table:table-cell office:value-type="float" office:value="0" table:style-name="ce14">
            <text:p>0,00</text:p>
          </table:table-cell>
          <table:table-cell office:value-type="float" office:value="-20034.759999999998" table:style-name="ce15">
            <text:p>-20.034,76</text:p>
          </table:table-cell>
          <table:table-cell office:value-type="float" office:value="60102.05" table:style-name="ce12">
            <text:p>60.102,0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DRÉ CORREIA VIV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APOIO AO USUÁRIO (SETIC)</text:p>
          </table:table-cell>
          <table:table-cell office:value-type="float" office:value="9675.34" table:style-name="ce10">
            <text:p>9.675,34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623.68" table:style-name="ce10">
            <text:p>1.623,68</text:p>
          </table:table-cell>
          <table:table-cell office:value-type="float" office:value="409.96" table:style-name="ce14">
            <text:p>409,96</text:p>
          </table:table-cell>
          <table:table-cell table:style-name="ce11"/>
          <table:table-cell office:value-type="float" office:value="12894.03" table:style-name="ce12">
            <text:p>12.894,03</text:p>
          </table:table-cell>
          <table:table-cell office:value-type="float" office:value="-1179.48" table:style-name="ce13">
            <text:p>-1.179,48</text:p>
          </table:table-cell>
          <table:table-cell office:value-type="float" office:value="-1879.94" table:style-name="ce13">
            <text:p>-1.879,94</text:p>
          </table:table-cell>
          <table:table-cell office:value-type="float" office:value="-699.14" table:style-name="ce16">
            <text:p>-699,14</text:p>
          </table:table-cell>
          <table:table-cell office:value-type="float" office:value="0" table:style-name="ce14">
            <text:p>0,00</text:p>
          </table:table-cell>
          <table:table-cell office:value-type="float" office:value="-3758.56" table:style-name="ce15">
            <text:p>-3.758,56</text:p>
          </table:table-cell>
          <table:table-cell office:value-type="float" office:value="9135.4699999999993" table:style-name="ce12">
            <text:p>9.135,4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DRÉ GUSTAVO MELO DE SOUZ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INFORMAÇÕES FUNCIONAIS (SEGESP)</text:p>
          </table:table-cell>
          <table:table-cell office:value-type="float" office:value="19753.48" table:style-name="ce10">
            <text:p>19.753,48</text:p>
          </table:table-cell>
          <table:table-cell table:number-columns-repeated="2" table:style-name="ce11"/>
          <table:table-cell office:value-type="float" office:value="3099.13" table:style-name="ce10">
            <text:p>3.099,13</text:p>
          </table:table-cell>
          <table:table-cell office:value-type="float" office:value="6506.57" table:style-name="ce10">
            <text:p>6.506,57</text:p>
          </table:table-cell>
          <table:table-cell office:value-type="float" office:value="9759.86" table:style-name="ce10">
            <text:p>9.759,86</text:p>
          </table:table-cell>
          <table:table-cell office:value-type="float" office:value="39119.040000000001" table:style-name="ce12">
            <text:p>39.119,04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4636.18" table:style-name="ce13">
            <text:p>-4.636,18</text:p>
          </table:table-cell>
          <table:table-cell office:value-type="float" office:value="-2114.16" table:style-name="ce13">
            <text:p>-2.114,16</text:p>
          </table:table-cell>
          <table:table-cell office:value-type="float" office:value="0" table:style-name="ce14">
            <text:p>0,00</text:p>
          </table:table-cell>
          <table:table-cell office:value-type="float" office:value="-9449.77" table:style-name="ce15">
            <text:p>-9.449,77</text:p>
          </table:table-cell>
          <table:table-cell office:value-type="float" office:value="29669.27" table:style-name="ce12">
            <text:p>29.669,2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DRÉ HENRIQUE DE LIMA ANTUN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TOR DE ESTÁGIO E TREINAMENTO (EJ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3221.92" table:style-name="ce10">
            <text:p>3.221,9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447.92" table:style-name="ce10">
            <text:p>2.447,92</text:p>
          </table:table-cell>
          <table:table-cell office:value-type="float" office:value="5459.78" table:style-name="ce10">
            <text:p>5.459,78</text:p>
          </table:table-cell>
          <table:table-cell table:style-name="ce11"/>
          <table:table-cell office:value-type="float" office:value="24287.03" table:style-name="ce12">
            <text:p>24.287,03</text:p>
          </table:table-cell>
          <table:table-cell office:value-type="float" office:value="-1968.78" table:style-name="ce13">
            <text:p>-1.968,78</text:p>
          </table:table-cell>
          <table:table-cell office:value-type="float" office:value="-3725.62" table:style-name="ce13">
            <text:p>-3.725,62</text:p>
          </table:table-cell>
          <table:table-cell office:value-type="float" office:value="-4174.26" table:style-name="ce13">
            <text:p>-4.174,26</text:p>
          </table:table-cell>
          <table:table-cell office:value-type="float" office:value="0" table:style-name="ce14">
            <text:p>0,00</text:p>
          </table:table-cell>
          <table:table-cell office:value-type="float" office:value="-9868.66" table:style-name="ce15">
            <text:p>-9.868,66</text:p>
          </table:table-cell>
          <table:table-cell office:value-type="float" office:value="14418.37" table:style-name="ce12">
            <text:p>14.418,3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DRÉ LUIZ DE ARAÚJO CUNHA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CONTRATOS E PUBLICAÇÃO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997.09" table:style-name="ce10">
            <text:p>2.997,0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790.06" table:style-name="ce10">
            <text:p>3.790,06</text:p>
          </table:table-cell>
          <table:table-cell table:number-columns-repeated="2" table:style-name="ce11"/>
          <table:table-cell office:value-type="float" office:value="20624.11" table:style-name="ce12">
            <text:p>20.624,11</text:p>
          </table:table-cell>
          <table:table-cell office:value-type="float" office:value="-1951.28" table:style-name="ce13">
            <text:p>-1.951,28</text:p>
          </table:table-cell>
          <table:table-cell office:value-type="float" office:value="-3119.13" table:style-name="ce13">
            <text:p>-3.119,13</text:p>
          </table:table-cell>
          <table:table-cell office:value-type="float" office:value="-3316.78" table:style-name="ce13">
            <text:p>-3.316,78</text:p>
          </table:table-cell>
          <table:table-cell office:value-type="float" office:value="0" table:style-name="ce14">
            <text:p>0,00</text:p>
          </table:table-cell>
          <table:table-cell office:value-type="float" office:value="-8387.19" table:style-name="ce15">
            <text:p>-8.387,19</text:p>
          </table:table-cell>
          <table:table-cell office:value-type="float" office:value="12236.92" table:style-name="ce12">
            <text:p>12.236,9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DRÉ LUIZ FERREIRA SANT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9">
            <text:p>GABINETE DE DESEMBARGADOR (GABAHFI)</text:p>
          </table:table-cell>
          <table:table-cell office:value-type="float" office:value="19714.52" table:style-name="ce10">
            <text:p>19.714,52</text:p>
          </table:table-cell>
          <table:table-cell office:value-type="float" office:value="369.69" table:style-name="ce17">
            <text:p>369,6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454.38" table:style-name="ce10">
            <text:p>3.454,38</text:p>
          </table:table-cell>
          <table:table-cell table:number-columns-repeated="2" table:style-name="ce11"/>
          <table:table-cell office:value-type="float" office:value="25478.48" table:style-name="ce12">
            <text:p>25.478,48</text:p>
          </table:table-cell>
          <table:table-cell office:value-type="float" office:value="-2792.57" table:style-name="ce13">
            <text:p>-2.792,57</text:p>
          </table:table-cell>
          <table:table-cell office:value-type="float" office:value="-4315.04" table:style-name="ce13">
            <text:p>-4.315,04</text:p>
          </table:table-cell>
          <table:table-cell office:value-type="float" office:value="-4190.3100000000004" table:style-name="ce13">
            <text:p>-4.190,31</text:p>
          </table:table-cell>
          <table:table-cell office:value-type="float" office:value="0" table:style-name="ce14">
            <text:p>0,00</text:p>
          </table:table-cell>
          <table:table-cell office:value-type="float" office:value="-11297.92" table:style-name="ce15">
            <text:p>-11.297,92</text:p>
          </table:table-cell>
          <table:table-cell office:value-type="float" office:value="14180.56" table:style-name="ce12">
            <text:p>14.180,5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DRÉ NOVAES SANTIAG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GABINETE DE DESEMBARGADOR (GABLNS)</text:p>
          </table:table-cell>
          <table:table-cell office:value-type="float" office:value="18399.2" table:style-name="ce10">
            <text:p>18.399,20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263.98" table:style-name="ce10">
            <text:p>2.263,98</text:p>
          </table:table-cell>
          <table:table-cell table:number-columns-repeated="2" table:style-name="ce11"/>
          <table:table-cell office:value-type="float" office:value="21848.23" table:style-name="ce12">
            <text:p>21.848,23</text:p>
          </table:table-cell>
          <table:table-cell office:value-type="float" office:value="-2516.7600000000002" table:style-name="ce13">
            <text:p>-2.516,76</text:p>
          </table:table-cell>
          <table:table-cell office:value-type="float" office:value="-3824.2" table:style-name="ce13">
            <text:p>-3.824,20</text:p>
          </table:table-cell>
          <table:table-cell office:value-type="float" office:value="-1574.66" table:style-name="ce13">
            <text:p>-1.574,66</text:p>
          </table:table-cell>
          <table:table-cell office:value-type="float" office:value="0" table:style-name="ce14">
            <text:p>0,00</text:p>
          </table:table-cell>
          <table:table-cell office:value-type="float" office:value="-7915.62" table:style-name="ce15">
            <text:p>-7.915,62</text:p>
          </table:table-cell>
          <table:table-cell office:value-type="float" office:value="13932.61" table:style-name="ce12">
            <text:p>13.932,6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DRÉ PORTO TRONCHINI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9">
            <text:p>SEÇÃO DE INFRAESTRUTURA TECNOLÓGICA (SETIC)</text:p>
          </table:table-cell>
          <table:table-cell office:value-type="float" office:value="12948.32" table:style-name="ce10">
            <text:p>12.948,32</text:p>
          </table:table-cell>
          <table:table-cell table:number-columns-repeated="2" table:style-name="ce11"/>
          <table:table-cell office:value-type="float" office:value="1832.6" table:style-name="ce10">
            <text:p>1.832,60</text:p>
          </table:table-cell>
          <table:table-cell table:number-columns-repeated="2" table:style-name="ce11"/>
          <table:table-cell office:value-type="float" office:value="14780.92" table:style-name="ce12">
            <text:p>14.780,92</text:p>
          </table:table-cell>
          <table:table-cell office:value-type="float" office:value="-904.79" table:style-name="ce16">
            <text:p>-904,79</text:p>
          </table:table-cell>
          <table:table-cell office:value-type="float" office:value="-2323.31" table:style-name="ce13">
            <text:p>-2.323,31</text:p>
          </table:table-cell>
          <table:table-cell office:value-type="float" office:value="-1051.4100000000001" table:style-name="ce13">
            <text:p>-1.051,41</text:p>
          </table:table-cell>
          <table:table-cell office:value-type="float" office:value="0" table:style-name="ce14">
            <text:p>0,00</text:p>
          </table:table-cell>
          <table:table-cell office:value-type="float" office:value="-4279.51" table:style-name="ce15">
            <text:p>-4.279,51</text:p>
          </table:table-cell>
          <table:table-cell office:value-type="float" office:value="10501.41" table:style-name="ce12">
            <text:p>10.501,4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DRÉA DE VASCONCELOS COSTA</text:p>
          </table:table-cell>
          <table:table-cell office:value-type="string" table:style-name="ce8">
            <text:p>TÉCNICO JUDICIÁRIO - NÍVEL MÉDIO C13</text:p>
          </table:table-cell>
          <table:table-cell table:style-name="ce11"/>
          <table:table-cell office:value-type="float" office:value="11754.59" table:style-name="ce10">
            <text:p>11.754,59</text:p>
          </table:table-cell>
          <table:table-cell office:value-type="float" office:value="1954.99" table:style-name="ce10">
            <text:p>1.954,99</text:p>
          </table:table-cell>
          <table:table-cell table:style-name="ce11"/>
          <table:table-cell office:value-type="float" office:value="3160.94" table:style-name="ce10">
            <text:p>3.160,94</text:p>
          </table:table-cell>
          <table:table-cell table:number-columns-repeated="2" table:style-name="ce11"/>
          <table:table-cell office:value-type="float" office:value="16870.52" table:style-name="ce12">
            <text:p>16.870,52</text:p>
          </table:table-cell>
          <table:table-cell office:value-type="float" office:value="-1779.33" table:style-name="ce13">
            <text:p>-1.779,33</text:p>
          </table:table-cell>
          <table:table-cell office:value-type="float" office:value="-2307.1799999999998" table:style-name="ce13">
            <text:p>-2.307,18</text:p>
          </table:table-cell>
          <table:table-cell office:value-type="float" office:value="-2080.2399999999998" table:style-name="ce13">
            <text:p>-2.080,24</text:p>
          </table:table-cell>
          <table:table-cell office:value-type="float" office:value="0" table:style-name="ce14">
            <text:p>0,00</text:p>
          </table:table-cell>
          <table:table-cell office:value-type="float" office:value="-6166.75" table:style-name="ce15">
            <text:p>-6.166,75</text:p>
          </table:table-cell>
          <table:table-cell office:value-type="float" office:value="10703.77" table:style-name="ce12">
            <text:p>10.703,7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DRÉA LEÃO BARBOS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871.68" table:style-name="ce10">
            <text:p>1.871,68</text:p>
          </table:table-cell>
          <table:table-cell table:number-columns-repeated="2" table:style-name="ce11"/>
          <table:table-cell office:value-type="float" office:value="15566.16" table:style-name="ce12">
            <text:p>15.566,16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439.67" table:style-name="ce13">
            <text:p>-2.439,67</text:p>
          </table:table-cell>
          <table:table-cell office:value-type="float" office:value="-3717.4" table:style-name="ce13">
            <text:p>-3.717,40</text:p>
          </table:table-cell>
          <table:table-cell office:value-type="float" office:value="0" table:style-name="ce14">
            <text:p>0,00</text:p>
          </table:table-cell>
          <table:table-cell office:value-type="float" office:value="-7629.13" table:style-name="ce15">
            <text:p>-7.629,13</text:p>
          </table:table-cell>
          <table:table-cell office:value-type="float" office:value="7937.03" table:style-name="ce12">
            <text:p>7.937,0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DRÉA LUCENA DE MEDEIROS LEITE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2235.52" table:style-name="ce10">
            <text:p>2.235,52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641.42" table:style-name="ce10">
            <text:p>2.641,42</text:p>
          </table:table-cell>
          <table:table-cell table:number-columns-repeated="2" table:style-name="ce11"/>
          <table:table-cell office:value-type="float" office:value="6061.99" table:style-name="ce12">
            <text:p>6.061,99</text:p>
          </table:table-cell>
          <table:table-cell office:value-type="float" office:value="-245.91" table:style-name="ce16">
            <text:p>-245,91</text:p>
          </table:table-cell>
          <table:table-cell office:value-type="float" office:value="-92.96" table:style-name="ce16">
            <text:p>-92,96</text:p>
          </table:table-cell>
          <table:table-cell office:value-type="float" office:value="-1657.88" table:style-name="ce13">
            <text:p>-1.657,88</text:p>
          </table:table-cell>
          <table:table-cell office:value-type="float" office:value="0" table:style-name="ce14">
            <text:p>0,00</text:p>
          </table:table-cell>
          <table:table-cell office:value-type="float" office:value="-1996.75" table:style-name="ce15">
            <text:p>-1.996,75</text:p>
          </table:table-cell>
          <table:table-cell office:value-type="float" office:value="4065.24" table:style-name="ce12">
            <text:p>4.065,2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DRÉA SILVA FONSÊCA</text:p>
          </table:table-cell>
          <table:table-cell office:value-type="string" table:style-name="ce9">
            <text:p>ASSISTENTE - FOLHA DE PAGAMENTO I - FC- 04</text:p>
          </table:table-cell>
          <table:table-cell office:value-type="string" table:style-name="ce9">
            <text:p>SETOR DE FOLHA DE PAGAMENTO (SEGESP)</text:p>
          </table:table-cell>
          <table:table-cell office:value-type="float" office:value="11754.59" table:style-name="ce10">
            <text:p>11.754,59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641.42" table:style-name="ce10">
            <text:p>2.641,42</text:p>
          </table:table-cell>
          <table:table-cell table:number-columns-repeated="2" table:style-name="ce11"/>
          <table:table-cell office:value-type="float" office:value="16335.9" table:style-name="ce12">
            <text:p>16.335,90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491.81" table:style-name="ce13">
            <text:p>-2.491,81</text:p>
          </table:table-cell>
          <table:table-cell office:value-type="float" office:value="-3242.16" table:style-name="ce13">
            <text:p>-3.242,16</text:p>
          </table:table-cell>
          <table:table-cell office:value-type="float" office:value="0" table:style-name="ce14">
            <text:p>0,00</text:p>
          </table:table-cell>
          <table:table-cell office:value-type="float" office:value="-7206.03" table:style-name="ce15">
            <text:p>-7.206,03</text:p>
          </table:table-cell>
          <table:table-cell office:value-type="float" office:value="9129.8700000000008" table:style-name="ce12">
            <text:p>9.129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ÂNGELA ALVES LOURENÇO</text:p>
          </table:table-cell>
          <table:table-cell office:value-type="string" table:style-name="ce8">
            <text:p>TÉCNICO JUDICIÁRIO - NÍVEL MÉDIO C13</text:p>
          </table:table-cell>
          <table:table-cell table:style-name="ce11"/>
          <table:table-cell office:value-type="float" office:value="11754.59" table:style-name="ce10">
            <text:p>11.754,59</text:p>
          </table:table-cell>
          <table:table-cell table:number-columns-repeated="2" table:style-name="ce11"/>
          <table:table-cell office:value-type="float" office:value="2639.04" table:style-name="ce10">
            <text:p>2.639,04</text:p>
          </table:table-cell>
          <table:table-cell table:number-columns-repeated="2" table:style-name="ce11"/>
          <table:table-cell office:value-type="float" office:value="14393.63" table:style-name="ce12">
            <text:p>14.393,63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1906.2" table:style-name="ce13">
            <text:p>-1.906,20</text:p>
          </table:table-cell>
          <table:table-cell office:value-type="float" office:value="-1752.31" table:style-name="ce13">
            <text:p>-1.752,31</text:p>
          </table:table-cell>
          <table:table-cell office:value-type="float" office:value="0" table:style-name="ce14">
            <text:p>0,00</text:p>
          </table:table-cell>
          <table:table-cell office:value-type="float" office:value="-5130.57" table:style-name="ce15">
            <text:p>-5.130,57</text:p>
          </table:table-cell>
          <table:table-cell office:value-type="float" office:value="9263.06" table:style-name="ce12">
            <text:p>9.263,0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ÂNGELA CHRISTINA BEZERRA LIN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0887.5" table:style-name="ce10">
            <text:p>10.887,50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555.6799999999998" table:style-name="ce10">
            <text:p>2.555,68</text:p>
          </table:table-cell>
          <table:table-cell table:number-columns-repeated="2" table:style-name="ce11"/>
          <table:table-cell office:value-type="float" office:value="14628.23" table:style-name="ce12">
            <text:p>14.628,23</text:p>
          </table:table-cell>
          <table:table-cell office:value-type="float" office:value="-1342.16" table:style-name="ce13">
            <text:p>-1.342,16</text:p>
          </table:table-cell>
          <table:table-cell office:value-type="float" office:value="-1872.95" table:style-name="ce13">
            <text:p>-1.872,95</text:p>
          </table:table-cell>
          <table:table-cell office:value-type="float" office:value="-2723.06" table:style-name="ce13">
            <text:p>-2.723,06</text:p>
          </table:table-cell>
          <table:table-cell office:value-type="float" office:value="0" table:style-name="ce14">
            <text:p>0,00</text:p>
          </table:table-cell>
          <table:table-cell office:value-type="float" office:value="-5938.17" table:style-name="ce15">
            <text:p>-5.938,17</text:p>
          </table:table-cell>
          <table:table-cell office:value-type="float" office:value="8690.06" table:style-name="ce12">
            <text:p>8.690,0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ÂNGELA MARIA CARNEIRO NOVAES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5927.64" table:style-name="ce10">
            <text:p>15.927,64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35918.42" table:style-name="ce12">
            <text:p>35.918,42</text:p>
          </table:table-cell>
          <table:table-cell office:value-type="float" office:value="-4529.1899999999996" table:style-name="ce13">
            <text:p>-4.529,19</text:p>
          </table:table-cell>
          <table:table-cell office:value-type="float" office:value="-6884.54" table:style-name="ce13">
            <text:p>-6.884,54</text:p>
          </table:table-cell>
          <table:table-cell office:value-type="float" office:value="-4586.21" table:style-name="ce13">
            <text:p>-4.586,21</text:p>
          </table:table-cell>
          <table:table-cell office:value-type="float" office:value="0" table:style-name="ce14">
            <text:p>0,00</text:p>
          </table:table-cell>
          <table:table-cell office:value-type="float" office:value="-15999.94" table:style-name="ce15">
            <text:p>-15.999,94</text:p>
          </table:table-cell>
          <table:table-cell office:value-type="float" office:value="19918.48" table:style-name="ce12">
            <text:p>19.918,4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ÂNGELA MARIA LUSTOSA COELHO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64.07" table:style-name="ce10">
            <text:p>3.464,07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4039.27" table:style-name="ce12">
            <text:p>24.039,27</text:p>
          </table:table-cell>
          <table:table-cell office:value-type="float" office:value="-2348.33" table:style-name="ce13">
            <text:p>-2.348,33</text:p>
          </table:table-cell>
          <table:table-cell office:value-type="float" office:value="-4217.51" table:style-name="ce13">
            <text:p>-4.217,51</text:p>
          </table:table-cell>
          <table:table-cell office:value-type="float" office:value="-3201.61" table:style-name="ce13">
            <text:p>-3.201,61</text:p>
          </table:table-cell>
          <table:table-cell office:value-type="float" office:value="0" table:style-name="ce14">
            <text:p>0,00</text:p>
          </table:table-cell>
          <table:table-cell office:value-type="float" office:value="-9767.4500000000007" table:style-name="ce15">
            <text:p>-9.767,45</text:p>
          </table:table-cell>
          <table:table-cell office:value-type="float" office:value="14271.82" table:style-name="ce12">
            <text:p>14.271,8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GELINA CAVALCANTE DE MEL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484.11" table:style-name="ce10">
            <text:p>2.484,11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43.32" table:style-name="ce10">
            <text:p>3.143,32</text:p>
          </table:table-cell>
          <table:table-cell table:number-columns-repeated="2" table:style-name="ce11"/>
          <table:table-cell office:value-type="float" office:value="19416.900000000001" table:style-name="ce12">
            <text:p>19.416,90</text:p>
          </table:table-cell>
          <table:table-cell office:value-type="float" office:value="-1602.26" table:style-name="ce13">
            <text:p>-1.602,26</text:p>
          </table:table-cell>
          <table:table-cell office:value-type="float" office:value="-3113.12" table:style-name="ce13">
            <text:p>-3.113,12</text:p>
          </table:table-cell>
          <table:table-cell office:value-type="float" office:value="-3378.86" table:style-name="ce13">
            <text:p>-3.378,86</text:p>
          </table:table-cell>
          <table:table-cell office:value-type="float" office:value="0" table:style-name="ce14">
            <text:p>0,00</text:p>
          </table:table-cell>
          <table:table-cell office:value-type="float" office:value="-8094.24" table:style-name="ce15">
            <text:p>-8.094,24</text:p>
          </table:table-cell>
          <table:table-cell office:value-type="float" office:value="11322.66" table:style-name="ce12">
            <text:p>11.322,6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NE BRITO FARIAS</text:p>
          </table:table-cell>
          <table:table-cell office:value-type="string" table:style-name="ce9">
            <text:p>ANALISTA JUDICIÁRIO - NÍVEL SUPERIOR C12</text:p>
          </table:table-cell>
          <table:table-cell table:style-name="ce11"/>
          <table:table-cell office:value-type="float" office:value="21599.05" table:style-name="ce10">
            <text:p>21.599,05</text:p>
          </table:table-cell>
          <table:table-cell table:number-columns-repeated="2" table:style-name="ce11"/>
          <table:table-cell office:value-type="float" office:value="4039.6" table:style-name="ce10">
            <text:p>4.039,60</text:p>
          </table:table-cell>
          <table:table-cell table:number-columns-repeated="2" table:style-name="ce11"/>
          <table:table-cell office:value-type="float" office:value="25638.65" table:style-name="ce12">
            <text:p>25.638,65</text:p>
          </table:table-cell>
          <table:table-cell office:value-type="float" office:value="-904.79" table:style-name="ce16">
            <text:p>-904,79</text:p>
          </table:table-cell>
          <table:table-cell office:value-type="float" office:value="-4613.01" table:style-name="ce13">
            <text:p>-4.613,01</text:p>
          </table:table-cell>
          <table:table-cell office:value-type="float" office:value="-3588.67" table:style-name="ce13">
            <text:p>-3.588,67</text:p>
          </table:table-cell>
          <table:table-cell office:value-type="float" office:value="0" table:style-name="ce14">
            <text:p>0,00</text:p>
          </table:table-cell>
          <table:table-cell office:value-type="float" office:value="-9106.4699999999993" table:style-name="ce15">
            <text:p>-9.106,47</text:p>
          </table:table-cell>
          <table:table-cell office:value-type="float" office:value="16532.18" table:style-name="ce12">
            <text:p>16.532,1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NE CAROLINE PEDROSA DE OLIVEIRA BRASIL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GESTÃO DE CONTRATOS E TERCEIRIZAÇÃO (SA)</text:p>
          </table:table-cell>
          <table:table-cell table:number-columns-repeated="2" table:style-name="ce11"/>
          <table:table-cell office:value-type="float" office:value="1939.89" table:style-name="ce10">
            <text:p>1.939,89</text:p>
          </table:table-cell>
          <table:table-cell office:value-type="float" office:value="892.64" table:style-name="ce17">
            <text:p>892,64</text:p>
          </table:table-cell>
          <table:table-cell table:number-columns-repeated="2" table:style-name="ce11"/>
          <table:table-cell office:value-type="float" office:value="2832.53" table:style-name="ce12">
            <text:p>2.832,53</text:p>
          </table:table-cell>
          <table:table-cell table:number-columns-repeated="2" table:style-name="ce11"/>
          <table:table-cell office:value-type="float" office:value="-1095.17" table:style-name="ce13">
            <text:p>-1.095,17</text:p>
          </table:table-cell>
          <table:table-cell office:value-type="float" office:value="0" table:style-name="ce14">
            <text:p>0,00</text:p>
          </table:table-cell>
          <table:table-cell office:value-type="float" office:value="-1095.17" table:style-name="ce15">
            <text:p>-1.095,17</text:p>
          </table:table-cell>
          <table:table-cell office:value-type="float" office:value="1737.36" table:style-name="ce12">
            <text:p>1.737,3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NE HELENA FISCHER INOJOSA</text:p>
          </table:table-cell>
          <table:table-cell office:value-type="string" table:style-name="ce9">
            <text:p>DESEMBARGADOR DO TRABALHO - NÍVEL SUPERIOR DTDT</text:p>
          </table:table-cell>
          <table:table-cell office:value-type="string" table:style-name="ce9">
            <text:p>DESEMBARGADORA ANNE HELENA FISCHER INOJOSA (REPDFT)</text:p>
          </table:table-cell>
          <table:table-cell table:style-name="ce11"/>
          <table:table-cell office:value-type="float" office:value="5592.26" table:style-name="ce10">
            <text:p>5.592,26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3488.6" table:style-name="ce10">
            <text:p>3.488,60</text:p>
          </table:table-cell>
          <table:table-cell office:value-type="float" office:value="27581.73" table:style-name="ce10">
            <text:p>27.581,73</text:p>
          </table:table-cell>
          <table:table-cell table:style-name="ce11"/>
          <table:table-cell office:value-type="float" office:value="72124.81" table:style-name="ce12">
            <text:p>72.124,81</text:p>
          </table:table-cell>
          <table:table-cell office:value-type="float" office:value="-5592.26" table:style-name="ce13">
            <text:p>-5.592,26</text:p>
          </table:table-cell>
          <table:table-cell office:value-type="float" office:value="-11264.09" table:style-name="ce13">
            <text:p>-11.264,09</text:p>
          </table:table-cell>
          <table:table-cell office:value-type="float" office:value="-3886.67" table:style-name="ce13">
            <text:p>-3.886,67</text:p>
          </table:table-cell>
          <table:table-cell office:value-type="float" office:value="0" table:style-name="ce14">
            <text:p>0,00</text:p>
          </table:table-cell>
          <table:table-cell office:value-type="float" office:value="-20743.02" table:style-name="ce15">
            <text:p>-20.743,02</text:p>
          </table:table-cell>
          <table:table-cell office:value-type="float" office:value="51381.79" table:style-name="ce12">
            <text:p>51.381,7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TÔNIO ADRUALDO ALCOFORADO CATÃO</text:p>
          </table:table-cell>
          <table:table-cell office:value-type="string" table:style-name="ce9">
            <text:p>DESEMBARGADOR DO TRABALHO - NÍVEL SUPERIOR DTDT</text:p>
          </table:table-cell>
          <table:table-cell office:value-type="string" table:style-name="ce9">
            <text:p>DESEMBARGADOR ANTÔNIO ADRUALDO A. CATÃO (REPDFT)</text:p>
          </table:table-cell>
          <table:table-cell table:style-name="ce11"/>
          <table:table-cell office:value-type="float" office:value="5592.26" table:style-name="ce10">
            <text:p>5.592,26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3488.6" table:style-name="ce10">
            <text:p>3.488,60</text:p>
          </table:table-cell>
          <table:table-cell office:value-type="float" office:value="47165.75" table:style-name="ce10">
            <text:p>47.165,75</text:p>
          </table:table-cell>
          <table:table-cell table:style-name="ce11"/>
          <table:table-cell office:value-type="float" office:value="91708.83" table:style-name="ce12">
            <text:p>91.708,83</text:p>
          </table:table-cell>
          <table:table-cell office:value-type="float" office:value="-5592.26" table:style-name="ce13">
            <text:p>-5.592,26</text:p>
          </table:table-cell>
          <table:table-cell office:value-type="float" office:value="-16649.7" table:style-name="ce13">
            <text:p>-16.649,70</text:p>
          </table:table-cell>
          <table:table-cell office:value-type="float" office:value="-4783.1000000000004" table:style-name="ce13">
            <text:p>-4.783,10</text:p>
          </table:table-cell>
          <table:table-cell office:value-type="float" office:value="0" table:style-name="ce14">
            <text:p>0,00</text:p>
          </table:table-cell>
          <table:table-cell office:value-type="float" office:value="-27025.06" table:style-name="ce15">
            <text:p>-27.025,06</text:p>
          </table:table-cell>
          <table:table-cell office:value-type="float" office:value="64683.77" table:style-name="ce12">
            <text:p>64.683,7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TÔNIO ALVES DE ME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776.75" table:style-name="ce17">
            <text:p>776,75</text:p>
          </table:table-cell>
          <table:table-cell office:value-type="float" office:value="1185.05" table:style-name="ce10">
            <text:p>1.185,05</text:p>
          </table:table-cell>
          <table:table-cell office:value-type="float" office:value="4426.68" table:style-name="ce10">
            <text:p>4.426,68</text:p>
          </table:table-cell>
          <table:table-cell table:number-columns-repeated="2" table:style-name="ce11"/>
          <table:table-cell office:value-type="float" office:value="18285.55" table:style-name="ce12">
            <text:p>18.285,55</text:p>
          </table:table-cell>
          <table:table-cell office:value-type="float" office:value="-1584.92" table:style-name="ce13">
            <text:p>-1.584,92</text:p>
          </table:table-cell>
          <table:table-cell office:value-type="float" office:value="-1305.55" table:style-name="ce13">
            <text:p>-1.305,55</text:p>
          </table:table-cell>
          <table:table-cell office:value-type="float" office:value="-2214.79" table:style-name="ce13">
            <text:p>-2.214,79</text:p>
          </table:table-cell>
          <table:table-cell office:value-type="float" office:value="0" table:style-name="ce14">
            <text:p>0,00</text:p>
          </table:table-cell>
          <table:table-cell office:value-type="float" office:value="-5105.26" table:style-name="ce15">
            <text:p>-5.105,26</text:p>
          </table:table-cell>
          <table:table-cell office:value-type="float" office:value="13180.29" table:style-name="ce12">
            <text:p>13.180,2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TONIO CAETANO PEREIR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879.34" table:style-name="ce10">
            <text:p>3.879,34</text:p>
          </table:table-cell>
          <table:table-cell office:value-type="float" office:value="4194.4799999999996" table:style-name="ce10">
            <text:p>4.194,48</text:p>
          </table:table-cell>
          <table:table-cell table:style-name="ce11"/>
          <table:table-cell office:value-type="float" office:value="20657.259999999998" table:style-name="ce12">
            <text:p>20.657,26</text:p>
          </table:table-cell>
          <table:table-cell office:value-type="float" office:value="-1427.54" table:style-name="ce13">
            <text:p>-1.427,54</text:p>
          </table:table-cell>
          <table:table-cell office:value-type="float" office:value="-2150.58" table:style-name="ce13">
            <text:p>-2.150,58</text:p>
          </table:table-cell>
          <table:table-cell office:value-type="float" office:value="-2953.86" table:style-name="ce13">
            <text:p>-2.953,86</text:p>
          </table:table-cell>
          <table:table-cell office:value-type="float" office:value="0" table:style-name="ce14">
            <text:p>0,00</text:p>
          </table:table-cell>
          <table:table-cell office:value-type="float" office:value="-6531.98" table:style-name="ce15">
            <text:p>-6.531,98</text:p>
          </table:table-cell>
          <table:table-cell office:value-type="float" office:value="14125.28" table:style-name="ce12">
            <text:p>14.125,2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TÔNIO CARLOS DUARTE DE FIGUEREDO CAMPOS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table:number-columns-repeated="2" table:style-name="ce11"/>
          <table:table-cell office:value-type="float" office:value="32004.65" table:style-name="ce10">
            <text:p>32.004,65</text:p>
          </table:table-cell>
          <table:table-cell office:value-type="float" office:value="1371.34" table:style-name="ce10">
            <text:p>1.371,34</text:p>
          </table:table-cell>
          <table:table-cell office:value-type="float" office:value="26250.95" table:style-name="ce10">
            <text:p>26.250,95</text:p>
          </table:table-cell>
          <table:table-cell table:style-name="ce11"/>
          <table:table-cell office:value-type="float" office:value="59626.94" table:style-name="ce12">
            <text:p>59.626,94</text:p>
          </table:table-cell>
          <table:table-cell office:value-type="float" office:value="-5193.43" table:style-name="ce13">
            <text:p>-5.193,43</text:p>
          </table:table-cell>
          <table:table-cell office:value-type="float" office:value="-8941.7000000000007" table:style-name="ce13">
            <text:p>-8.941,70</text:p>
          </table:table-cell>
          <table:table-cell office:value-type="float" office:value="-889.31" table:style-name="ce16">
            <text:p>-889,31</text:p>
          </table:table-cell>
          <table:table-cell office:value-type="float" office:value="0" table:style-name="ce14">
            <text:p>0,00</text:p>
          </table:table-cell>
          <table:table-cell office:value-type="float" office:value="-15024.44" table:style-name="ce15">
            <text:p>-15.024,44</text:p>
          </table:table-cell>
          <table:table-cell office:value-type="float" office:value="44602.5" table:style-name="ce12">
            <text:p>44.602,5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TÔNIO DA SILVA PIRES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7632.87" table:style-name="ce10">
            <text:p>17.632,87</text:p>
          </table:table-cell>
          <table:table-cell office:value-type="float" office:value="6056.43" table:style-name="ce10">
            <text:p>6.056,43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26267.82" table:style-name="ce12">
            <text:p>26.267,82</text:p>
          </table:table-cell>
          <table:table-cell office:value-type="float" office:value="-2479.8200000000002" table:style-name="ce13">
            <text:p>-2.479,82</text:p>
          </table:table-cell>
          <table:table-cell office:value-type="float" office:value="-4439.6499999999996" table:style-name="ce13">
            <text:p>-4.439,65</text:p>
          </table:table-cell>
          <table:table-cell office:value-type="float" office:value="-3511.06" table:style-name="ce13">
            <text:p>-3.511,06</text:p>
          </table:table-cell>
          <table:table-cell office:value-type="float" office:value="0" table:style-name="ce14">
            <text:p>0,00</text:p>
          </table:table-cell>
          <table:table-cell office:value-type="float" office:value="-10430.530000000001" table:style-name="ce15">
            <text:p>-10.430,53</text:p>
          </table:table-cell>
          <table:table-cell office:value-type="float" office:value="15837.29" table:style-name="ce12">
            <text:p>15.837,2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TONIO DE ARAÚJO AGUIAR FI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1897.07" table:style-name="ce10">
            <text:p>11.897,07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5839.08" table:style-name="ce10">
            <text:p>5.839,08</text:p>
          </table:table-cell>
          <table:table-cell table:number-columns-repeated="2" table:style-name="ce11"/>
          <table:table-cell office:value-type="float" office:value="18921.2" table:style-name="ce12">
            <text:p>18.921,20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166.9899999999998" table:style-name="ce13">
            <text:p>-2.166,99</text:p>
          </table:table-cell>
          <table:table-cell office:value-type="float" office:value="-4659.04" table:style-name="ce13">
            <text:p>-4.659,04</text:p>
          </table:table-cell>
          <table:table-cell office:value-type="float" office:value="0" table:style-name="ce14">
            <text:p>0,00</text:p>
          </table:table-cell>
          <table:table-cell office:value-type="float" office:value="-8298.09" table:style-name="ce15">
            <text:p>-8.298,09</text:p>
          </table:table-cell>
          <table:table-cell office:value-type="float" office:value="10623.11" table:style-name="ce12">
            <text:p>10.623,1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TÔNIO DE PÁDUA OLIVEIR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6176.58" table:style-name="ce10">
            <text:p>6.176,58</text:p>
          </table:table-cell>
          <table:table-cell table:style-name="ce11"/>
          <table:table-cell office:value-type="float" office:value="2806.52" table:style-name="ce10">
            <text:p>2.806,52</text:p>
          </table:table-cell>
          <table:table-cell table:number-columns-repeated="2" table:style-name="ce11"/>
          <table:table-cell office:value-type="float" office:value="20618.96" table:style-name="ce12">
            <text:p>20.618,96</text:p>
          </table:table-cell>
          <table:table-cell office:value-type="float" office:value="-1551.51" table:style-name="ce13">
            <text:p>-1.551,51</text:p>
          </table:table-cell>
          <table:table-cell office:value-type="float" office:value="-3026.66" table:style-name="ce13">
            <text:p>-3.026,66</text:p>
          </table:table-cell>
          <table:table-cell office:value-type="float" office:value="-4713.12" table:style-name="ce13">
            <text:p>-4.713,12</text:p>
          </table:table-cell>
          <table:table-cell office:value-type="float" office:value="0" table:style-name="ce14">
            <text:p>0,00</text:p>
          </table:table-cell>
          <table:table-cell office:value-type="float" office:value="-9291.2900000000009" table:style-name="ce15">
            <text:p>-9.291,29</text:p>
          </table:table-cell>
          <table:table-cell office:value-type="float" office:value="11327.67" table:style-name="ce12">
            <text:p>11.327,6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TÔNIO FÉLIX NETO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529.04" table:style-name="ce10">
            <text:p>3.529,04</text:p>
          </table:table-cell>
          <table:table-cell table:style-name="ce11"/>
          <table:table-cell office:value-type="float" office:value="2366.52" table:style-name="ce10">
            <text:p>2.366,52</text:p>
          </table:table-cell>
          <table:table-cell table:number-columns-repeated="2" table:style-name="ce11"/>
          <table:table-cell office:value-type="float" office:value="17293.95" table:style-name="ce12">
            <text:p>17.293,95</text:p>
          </table:table-cell>
          <table:table-cell office:value-type="float" office:value="-1075.49" table:style-name="ce13">
            <text:p>-1.075,49</text:p>
          </table:table-cell>
          <table:table-cell office:value-type="float" office:value="-2050.61" table:style-name="ce13">
            <text:p>-2.050,61</text:p>
          </table:table-cell>
          <table:table-cell office:value-type="float" office:value="-5800.85" table:style-name="ce13">
            <text:p>-5.800,85</text:p>
          </table:table-cell>
          <table:table-cell office:value-type="float" office:value="0" table:style-name="ce14">
            <text:p>0,00</text:p>
          </table:table-cell>
          <table:table-cell office:value-type="float" office:value="-8926.9500000000007" table:style-name="ce15">
            <text:p>-8.926,95</text:p>
          </table:table-cell>
          <table:table-cell office:value-type="float" office:value="8367" table:style-name="ce12">
            <text:p>8.367,0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TÔNIO HENRIQUE TEIXEIRA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CRETARIA DE GESTÃO ESTRATÉGICA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482.5500000000002" table:style-name="ce10">
            <text:p>2.482,55</text:p>
          </table:table-cell>
          <table:table-cell table:style-name="ce11"/>
          <table:table-cell office:value-type="float" office:value="2082.06" table:style-name="ce10">
            <text:p>2.082,06</text:p>
          </table:table-cell>
          <table:table-cell table:number-columns-repeated="2" table:style-name="ce11"/>
          <table:table-cell office:value-type="float" office:value="17981.47" table:style-name="ce12">
            <text:p>17.981,47</text:p>
          </table:table-cell>
          <table:table-cell office:value-type="float" office:value="-1866.38" table:style-name="ce13">
            <text:p>-1.866,38</text:p>
          </table:table-cell>
          <table:table-cell office:value-type="float" office:value="-2273.96" table:style-name="ce13">
            <text:p>-2.273,96</text:p>
          </table:table-cell>
          <table:table-cell office:value-type="float" office:value="-2513.88" table:style-name="ce13">
            <text:p>-2.513,88</text:p>
          </table:table-cell>
          <table:table-cell office:value-type="float" office:value="0" table:style-name="ce14">
            <text:p>0,00</text:p>
          </table:table-cell>
          <table:table-cell office:value-type="float" office:value="-6654.22" table:style-name="ce15">
            <text:p>-6.654,22</text:p>
          </table:table-cell>
          <table:table-cell office:value-type="float" office:value="11327.25" table:style-name="ce12">
            <text:p>11.327,2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TÔNIO IDALINO DOS SANTOS</text:p>
          </table:table-cell>
          <table:table-cell office:value-type="string" table:style-name="ce8">
            <text:p>SECRETÁRIO - CJ-03</text:p>
          </table:table-cell>
          <table:table-cell office:value-type="string" table:style-name="ce9">
            <text:p>SECRETARIA DA CORREGEDORIA REGIONAL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2290.69" table:style-name="ce10">
            <text:p>2.290,69</text:p>
          </table:table-cell>
          <table:table-cell office:value-type="float" office:value="8411.01" table:style-name="ce10">
            <text:p>8.411,01</text:p>
          </table:table-cell>
          <table:table-cell office:value-type="float" office:value="4158.68" table:style-name="ce10">
            <text:p>4.158,68</text:p>
          </table:table-cell>
          <table:table-cell table:number-columns-repeated="2" table:style-name="ce11"/>
          <table:table-cell office:value-type="float" office:value="34224.239999999998" table:style-name="ce12">
            <text:p>34.224,24</text:p>
          </table:table-cell>
          <table:table-cell office:value-type="float" office:value="-3077.39" table:style-name="ce13">
            <text:p>-3.077,39</text:p>
          </table:table-cell>
          <table:table-cell office:value-type="float" office:value="-6448.11" table:style-name="ce13">
            <text:p>-6.448,11</text:p>
          </table:table-cell>
          <table:table-cell office:value-type="float" office:value="-3880.19" table:style-name="ce13">
            <text:p>-3.880,19</text:p>
          </table:table-cell>
          <table:table-cell office:value-type="float" office:value="0" table:style-name="ce14">
            <text:p>0,00</text:p>
          </table:table-cell>
          <table:table-cell office:value-type="float" office:value="-13405.69" table:style-name="ce15">
            <text:p>-13.405,69</text:p>
          </table:table-cell>
          <table:table-cell office:value-type="float" office:value="20818.55" table:style-name="ce12">
            <text:p>20.818,5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NTÔNIO JORGE CAVALCANTE SANTOS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9">
            <text:p>COORDENADORIA DE APOIO ÀS VARAS (SEJ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478.74" table:style-name="ce10">
            <text:p>1.478,74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67.68" table:style-name="ce10">
            <text:p>1.867,68</text:p>
          </table:table-cell>
          <table:table-cell table:number-columns-repeated="2" table:style-name="ce11"/>
          <table:table-cell office:value-type="float" office:value="16684.7" table:style-name="ce12">
            <text:p>16.684,70</text:p>
          </table:table-cell>
          <table:table-cell office:value-type="float" office:value="-1641.98" table:style-name="ce13">
            <text:p>-1.641,98</text:p>
          </table:table-cell>
          <table:table-cell office:value-type="float" office:value="-734.33" table:style-name="ce16">
            <text:p>-734,33</text:p>
          </table:table-cell>
          <table:table-cell office:value-type="float" office:value="-2395.33" table:style-name="ce13">
            <text:p>-2.395,33</text:p>
          </table:table-cell>
          <table:table-cell office:value-type="float" office:value="0" table:style-name="ce14">
            <text:p>0,00</text:p>
          </table:table-cell>
          <table:table-cell office:value-type="float" office:value="-4771.6400000000003" table:style-name="ce15">
            <text:p>-4.771,64</text:p>
          </table:table-cell>
          <table:table-cell office:value-type="float" office:value="11913.06" table:style-name="ce12">
            <text:p>11.913,0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TÔNIO SERRA PINTO NETO</text:p>
          </table:table-cell>
          <table:table-cell office:value-type="string" table:style-name="ce9">
            <text:p>ASSISTENTE - FOLHA DE PAGAMENTO III - FC-04</text:p>
          </table:table-cell>
          <table:table-cell office:value-type="string" table:style-name="ce9">
            <text:p>SETOR DE FOLHA DE PAGAMENTO (SEGESP)</text:p>
          </table:table-cell>
          <table:table-cell office:value-type="float" office:value="19363.86" table:style-name="ce10">
            <text:p>19.363,86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867.04" table:style-name="ce10">
            <text:p>2.867,04</text:p>
          </table:table-cell>
          <table:table-cell table:number-columns-repeated="2" table:style-name="ce11"/>
          <table:table-cell office:value-type="float" office:value="24170.79" table:style-name="ce12">
            <text:p>24.170,79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4142.55" table:style-name="ce13">
            <text:p>-4.142,55</text:p>
          </table:table-cell>
          <table:table-cell office:value-type="float" office:value="-2540.0100000000002" table:style-name="ce13">
            <text:p>-2.540,01</text:p>
          </table:table-cell>
          <table:table-cell office:value-type="float" office:value="0" table:style-name="ce14">
            <text:p>0,00</text:p>
          </table:table-cell>
          <table:table-cell office:value-type="float" office:value="-9381.99" table:style-name="ce15">
            <text:p>-9.381,99</text:p>
          </table:table-cell>
          <table:table-cell office:value-type="float" office:value="14788.8" table:style-name="ce12">
            <text:p>14.788,8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NTÔNIO VICENTE DA SILV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077.03" table:style-name="ce10">
            <text:p>1.077,03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6716.21" table:style-name="ce12">
            <text:p>16.716,21</text:p>
          </table:table-cell>
          <table:table-cell office:value-type="float" office:value="-945.18" table:style-name="ce16">
            <text:p>-945,18</text:p>
          </table:table-cell>
          <table:table-cell table:style-name="ce11"/>
          <table:table-cell office:value-type="float" office:value="-2367.27" table:style-name="ce13">
            <text:p>-2.367,27</text:p>
          </table:table-cell>
          <table:table-cell office:value-type="float" office:value="0" table:style-name="ce14">
            <text:p>0,00</text:p>
          </table:table-cell>
          <table:table-cell office:value-type="float" office:value="-3312.45" table:style-name="ce15">
            <text:p>-3.312,45</text:p>
          </table:table-cell>
          <table:table-cell office:value-type="float" office:value="13403.76" table:style-name="ce12">
            <text:p>13.403,7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REOVALDO CORDEIRO DA SILVA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9">
            <text:p>COORDENADORIA DE PRECATÓRIO (SEJ)</text:p>
          </table:table-cell>
          <table:table-cell table:number-columns-repeated="2" table:style-name="ce11"/>
          <table:table-cell office:value-type="float" office:value="1939.89" table:style-name="ce10">
            <text:p>1.939,89</text:p>
          </table:table-cell>
          <table:table-cell office:value-type="float" office:value="3143.32" table:style-name="ce10">
            <text:p>3.143,32</text:p>
          </table:table-cell>
          <table:table-cell office:value-type="float" office:value="646.63" table:style-name="ce14">
            <text:p>646,63</text:p>
          </table:table-cell>
          <table:table-cell table:style-name="ce11"/>
          <table:table-cell office:value-type="float" office:value="5729.84" table:style-name="ce12">
            <text:p>5.729,84</text:p>
          </table:table-cell>
          <table:table-cell table:number-columns-repeated="2" table:style-name="ce11"/>
          <table:table-cell office:value-type="float" office:value="-1347.88" table:style-name="ce13">
            <text:p>-1.347,88</text:p>
          </table:table-cell>
          <table:table-cell office:value-type="float" office:value="0" table:style-name="ce14">
            <text:p>0,00</text:p>
          </table:table-cell>
          <table:table-cell office:value-type="float" office:value="-1347.88" table:style-name="ce15">
            <text:p>-1.347,88</text:p>
          </table:table-cell>
          <table:table-cell office:value-type="float" office:value="4381.96" table:style-name="ce12">
            <text:p>4.381,9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RISTÓTELES TEODÓSIO DA SILVA SOBR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ANÁLISE E CADASTRAMENTO PROCESSUAL (CAVT)</text:p>
          </table:table-cell>
          <table:table-cell office:value-type="float" office:value="1441.9" table:style-name="ce10">
            <text:p>1.441,90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179.32" table:style-name="ce10">
            <text:p>3.179,32</text:p>
          </table:table-cell>
          <table:table-cell table:number-columns-repeated="2" table:style-name="ce11"/>
          <table:table-cell office:value-type="float" office:value="5806.27" table:style-name="ce12">
            <text:p>5.806,27</text:p>
          </table:table-cell>
          <table:table-cell office:value-type="float" office:value="-201.87" table:style-name="ce16">
            <text:p>-201,87</text:p>
          </table:table-cell>
          <table:table-cell table:style-name="ce11"/>
          <table:table-cell office:value-type="float" office:value="-2160.2199999999998" table:style-name="ce13">
            <text:p>-2.160,22</text:p>
          </table:table-cell>
          <table:table-cell office:value-type="float" office:value="0" table:style-name="ce14">
            <text:p>0,00</text:p>
          </table:table-cell>
          <table:table-cell office:value-type="float" office:value="-2362.09" table:style-name="ce15">
            <text:p>-2.362,09</text:p>
          </table:table-cell>
          <table:table-cell office:value-type="float" office:value="3444.18" table:style-name="ce12">
            <text:p>3.444,1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RMANDO SILVA PINTO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36267.629999999997" table:style-name="ce12">
            <text:p>36.267,63</text:p>
          </table:table-cell>
          <table:table-cell office:value-type="float" office:value="-4350.58" table:style-name="ce13">
            <text:p>-4.350,58</text:p>
          </table:table-cell>
          <table:table-cell table:style-name="ce11"/>
          <table:table-cell office:value-type="float" office:value="-3136.49" table:style-name="ce13">
            <text:p>-3.136,49</text:p>
          </table:table-cell>
          <table:table-cell office:value-type="float" office:value="0" table:style-name="ce14">
            <text:p>0,00</text:p>
          </table:table-cell>
          <table:table-cell office:value-type="float" office:value="-7487.07" table:style-name="ce15">
            <text:p>-7.487,07</text:p>
          </table:table-cell>
          <table:table-cell office:value-type="float" office:value="28780.560000000001" table:style-name="ce12">
            <text:p>28.780,5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RNÓBIO JOSÉ REIS DE ARAUJ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7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324.29" table:style-name="ce10">
            <text:p>4.324,2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867.04" table:style-name="ce10">
            <text:p>2.867,04</text:p>
          </table:table-cell>
          <table:table-cell table:number-columns-repeated="2" table:style-name="ce11"/>
          <table:table-cell office:value-type="float" office:value="27499.41" table:style-name="ce12">
            <text:p>27.499,41</text:p>
          </table:table-cell>
          <table:table-cell office:value-type="float" office:value="-904.79" table:style-name="ce16">
            <text:p>-904,79</text:p>
          </table:table-cell>
          <table:table-cell office:value-type="float" office:value="-1345.27" table:style-name="ce13">
            <text:p>-1.345,27</text:p>
          </table:table-cell>
          <table:table-cell office:value-type="float" office:value="-2065.58" table:style-name="ce13">
            <text:p>-2.065,58</text:p>
          </table:table-cell>
          <table:table-cell office:value-type="float" office:value="0" table:style-name="ce14">
            <text:p>0,00</text:p>
          </table:table-cell>
          <table:table-cell office:value-type="float" office:value="-4315.6400000000003" table:style-name="ce15">
            <text:p>-4.315,64</text:p>
          </table:table-cell>
          <table:table-cell office:value-type="float" office:value="23183.77" table:style-name="ce12">
            <text:p>23.183,7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RTHUR AMORIM ALVES DA CRU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APOIO ÀS EXECUÇÕES (SEJ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320.48" table:style-name="ce10">
            <text:p>1.320,48</text:p>
          </table:table-cell>
          <table:table-cell table:style-name="ce11"/>
          <table:table-cell office:value-type="float" office:value="1851.68" table:style-name="ce10">
            <text:p>1.851,68</text:p>
          </table:table-cell>
          <table:table-cell table:number-columns-repeated="2" table:style-name="ce11"/>
          <table:table-cell office:value-type="float" office:value="14974.24" table:style-name="ce12">
            <text:p>14.974,24</text:p>
          </table:table-cell>
          <table:table-cell office:value-type="float" office:value="-904.79" table:style-name="ce16">
            <text:p>-904,79</text:p>
          </table:table-cell>
          <table:table-cell office:value-type="float" office:value="-2490.5300000000002" table:style-name="ce13">
            <text:p>-2.490,53</text:p>
          </table:table-cell>
          <table:table-cell office:value-type="float" office:value="-5090.82" table:style-name="ce13">
            <text:p>-5.090,82</text:p>
          </table:table-cell>
          <table:table-cell office:value-type="float" office:value="0" table:style-name="ce14">
            <text:p>0,00</text:p>
          </table:table-cell>
          <table:table-cell office:value-type="float" office:value="-8486.14" table:style-name="ce15">
            <text:p>-8.486,14</text:p>
          </table:table-cell>
          <table:table-cell office:value-type="float" office:value="6488.1" table:style-name="ce12">
            <text:p>6.488,1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RTUR LEANDRO COS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AT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269.41" table:style-name="ce10">
            <text:p>3.269,41</text:p>
          </table:table-cell>
          <table:table-cell office:value-type="float" office:value="1379.07" table:style-name="ce10">
            <text:p>1.379,07</text:p>
          </table:table-cell>
          <table:table-cell office:value-type="float" office:value="2794.11" table:style-name="ce10">
            <text:p>2.794,11</text:p>
          </table:table-cell>
          <table:table-cell table:number-columns-repeated="2" table:style-name="ce11"/>
          <table:table-cell office:value-type="float" office:value="19078.45" table:style-name="ce12">
            <text:p>19.078,45</text:p>
          </table:table-cell>
          <table:table-cell office:value-type="float" office:value="-1976.62" table:style-name="ce13">
            <text:p>-1.976,62</text:p>
          </table:table-cell>
          <table:table-cell office:value-type="float" office:value="-3013.13" table:style-name="ce13">
            <text:p>-3.013,13</text:p>
          </table:table-cell>
          <table:table-cell office:value-type="float" office:value="-1452.27" table:style-name="ce13">
            <text:p>-1.452,27</text:p>
          </table:table-cell>
          <table:table-cell office:value-type="float" office:value="0" table:style-name="ce14">
            <text:p>0,00</text:p>
          </table:table-cell>
          <table:table-cell office:value-type="float" office:value="-6442.02" table:style-name="ce15">
            <text:p>-6.442,02</text:p>
          </table:table-cell>
          <table:table-cell office:value-type="float" office:value="12636.43" table:style-name="ce12">
            <text:p>12.636,4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UDELÍRIO PIMENTA CARNEIR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9">
            <text:p>GABINETE DE DESEMBARGADOR (GABLNS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31.6799999999998" table:style-name="ce10">
            <text:p>2.531,68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53.44" table:style-name="ce10">
            <text:p>2.153,44</text:p>
          </table:table-cell>
          <table:table-cell table:number-columns-repeated="2" table:style-name="ce11"/>
          <table:table-cell office:value-type="float" office:value="18522.080000000002" table:style-name="ce12">
            <text:p>18.522,08</text:p>
          </table:table-cell>
          <table:table-cell office:value-type="float" office:value="-1874.48" table:style-name="ce13">
            <text:p>-1.874,48</text:p>
          </table:table-cell>
          <table:table-cell office:value-type="float" office:value="-826.8" table:style-name="ce16">
            <text:p>-826,80</text:p>
          </table:table-cell>
          <table:table-cell office:value-type="float" office:value="-2650.13" table:style-name="ce13">
            <text:p>-2.650,13</text:p>
          </table:table-cell>
          <table:table-cell office:value-type="float" office:value="0" table:style-name="ce14">
            <text:p>0,00</text:p>
          </table:table-cell>
          <table:table-cell office:value-type="float" office:value="-5351.41" table:style-name="ce15">
            <text:p>-5.351,41</text:p>
          </table:table-cell>
          <table:table-cell office:value-type="float" office:value="13170.67" table:style-name="ce12">
            <text:p>13.170,6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UGUSTO MARCELO DE OLIVEIRA SANTOS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APOIO AO PJE (CAVT)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11"/>
          <table:table-cell office:value-type="float" office:value="1660.16" table:style-name="ce10">
            <text:p>1.660,16</text:p>
          </table:table-cell>
          <table:table-cell table:number-columns-repeated="2" table:style-name="ce11"/>
          <table:table-cell office:value-type="float" office:value="21179.87" table:style-name="ce12">
            <text:p>21.179,87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3756.22" table:style-name="ce13">
            <text:p>-3.756,22</text:p>
          </table:table-cell>
          <table:table-cell office:value-type="float" office:value="-828.16" table:style-name="ce16">
            <text:p>-828,16</text:p>
          </table:table-cell>
          <table:table-cell office:value-type="float" office:value="0" table:style-name="ce14">
            <text:p>0,00</text:p>
          </table:table-cell>
          <table:table-cell office:value-type="float" office:value="-7283.81" table:style-name="ce15">
            <text:p>-7.283,81</text:p>
          </table:table-cell>
          <table:table-cell office:value-type="float" office:value="13896.06" table:style-name="ce12">
            <text:p>13.896,0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AUREA CRISTINA CORRÊA MONTENEGR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7ª VT)</text:p>
          </table:table-cell>
          <table:table-cell office:value-type="float" office:value="18399.2" table:style-name="ce10">
            <text:p>18.399,20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298.08" table:style-name="ce10">
            <text:p>1.298,08</text:p>
          </table:table-cell>
          <table:table-cell table:number-columns-repeated="2" table:style-name="ce11"/>
          <table:table-cell office:value-type="float" office:value="21637.17" table:style-name="ce12">
            <text:p>21.637,17</text:p>
          </table:table-cell>
          <table:table-cell office:value-type="float" office:value="-2516.7600000000002" table:style-name="ce13">
            <text:p>-2.516,76</text:p>
          </table:table-cell>
          <table:table-cell office:value-type="float" office:value="-4031.78" table:style-name="ce13">
            <text:p>-4.031,78</text:p>
          </table:table-cell>
          <table:table-cell office:value-type="float" office:value="-65.56" table:style-name="ce16">
            <text:p>-65,56</text:p>
          </table:table-cell>
          <table:table-cell office:value-type="float" office:value="0" table:style-name="ce14">
            <text:p>0,00</text:p>
          </table:table-cell>
          <table:table-cell office:value-type="float" office:value="-6614.1" table:style-name="ce15">
            <text:p>-6.614,10</text:p>
          </table:table-cell>
          <table:table-cell office:value-type="float" office:value="15023.07" table:style-name="ce12">
            <text:p>15.023,0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AURICÉLIO FERREIRA LEITE</text:p>
          </table:table-cell>
          <table:table-cell office:value-type="string" table:style-name="ce8">
            <text:p>DIRETOR - CJ-03</text:p>
          </table:table-cell>
          <table:table-cell office:value-type="string" table:style-name="ce9">
            <text:p>SECRETARIA DE ADMINISTRAÇÃO (D.G.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364.4" table:style-name="ce10">
            <text:p>3.364,40</text:p>
          </table:table-cell>
          <table:table-cell office:value-type="float" office:value="8411.01" table:style-name="ce10">
            <text:p>8.411,01</text:p>
          </table:table-cell>
          <table:table-cell office:value-type="float" office:value="3143.32" table:style-name="ce10">
            <text:p>3.143,32</text:p>
          </table:table-cell>
          <table:table-cell table:number-columns-repeated="2" table:style-name="ce11"/>
          <table:table-cell office:value-type="float" office:value="26768.31" table:style-name="ce12">
            <text:p>26.768,31</text:p>
          </table:table-cell>
          <table:table-cell office:value-type="float" office:value="-2011.88" table:style-name="ce13">
            <text:p>-2.011,88</text:p>
          </table:table-cell>
          <table:table-cell office:value-type="float" office:value="-5022.1099999999997" table:style-name="ce13">
            <text:p>-5.022,11</text:p>
          </table:table-cell>
          <table:table-cell office:value-type="float" office:value="-4232.6000000000004" table:style-name="ce13">
            <text:p>-4.232,60</text:p>
          </table:table-cell>
          <table:table-cell office:value-type="float" office:value="0" table:style-name="ce14">
            <text:p>0,00</text:p>
          </table:table-cell>
          <table:table-cell office:value-type="float" office:value="-11266.59" table:style-name="ce15">
            <text:p>-11.266,59</text:p>
          </table:table-cell>
          <table:table-cell office:value-type="float" office:value="15501.72" table:style-name="ce12">
            <text:p>15.501,7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BARBARA DO REGO BARROS 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CRETARIA DE GESTÃO DE PESSOAS (D.G.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978.93" table:style-name="ce17">
            <text:p>978,93</text:p>
          </table:table-cell>
          <table:table-cell table:style-name="ce11"/>
          <table:table-cell office:value-type="float" office:value="1015.36" table:style-name="ce10">
            <text:p>1.015,36</text:p>
          </table:table-cell>
          <table:table-cell table:number-columns-repeated="2" table:style-name="ce11"/>
          <table:table-cell office:value-type="float" office:value="13748.88" table:style-name="ce12">
            <text:p>13.748,88</text:p>
          </table:table-cell>
          <table:table-cell office:value-type="float" office:value="-1618.28" table:style-name="ce13">
            <text:p>-1.618,28</text:p>
          </table:table-cell>
          <table:table-cell office:value-type="float" office:value="-2083.06" table:style-name="ce13">
            <text:p>-2.083,06</text:p>
          </table:table-cell>
          <table:table-cell office:value-type="float" office:value="-2310.2199999999998" table:style-name="ce13">
            <text:p>-2.310,22</text:p>
          </table:table-cell>
          <table:table-cell office:value-type="float" office:value="0" table:style-name="ce14">
            <text:p>0,00</text:p>
          </table:table-cell>
          <table:table-cell office:value-type="float" office:value="-6011.56" table:style-name="ce15">
            <text:p>-6.011,56</text:p>
          </table:table-cell>
          <table:table-cell office:value-type="float" office:value="7737.32" table:style-name="ce12">
            <text:p>7.737,3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BÁRBARA ESTANISLAU FIALHO</text:p>
          </table:table-cell>
          <table:table-cell office:value-type="string" table:style-name="ce8">
            <text:p>TÉCNICO JUDICIÁRIO - NÍVEL MÉDIO B10</text:p>
          </table:table-cell>
          <table:table-cell table:style-name="ce11"/>
          <table:table-cell office:value-type="float" office:value="10648.46" table:style-name="ce10">
            <text:p>10.648,46</text:p>
          </table:table-cell>
          <table:table-cell table:number-columns-repeated="2" table:style-name="ce11"/>
          <table:table-cell office:value-type="float" office:value="1629.7" table:style-name="ce10">
            <text:p>1.629,70</text:p>
          </table:table-cell>
          <table:table-cell table:number-columns-repeated="2" table:style-name="ce11"/>
          <table:table-cell office:value-type="float" office:value="12278.16" table:style-name="ce12">
            <text:p>12.278,16</text:p>
          </table:table-cell>
          <table:table-cell office:value-type="float" office:value="-1326.41" table:style-name="ce13">
            <text:p>-1.326,41</text:p>
          </table:table-cell>
          <table:table-cell office:value-type="float" office:value="-1694.2" table:style-name="ce13">
            <text:p>-1.694,20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3020.61" table:style-name="ce15">
            <text:p>-3.020,61</text:p>
          </table:table-cell>
          <table:table-cell office:value-type="float" office:value="9257.5499999999993" table:style-name="ce12">
            <text:p>9.257,5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BENEDITO BRAZ DA SILVA NET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(SAN)</text:p>
          </table:table-cell>
          <table:table-cell office:value-type="float" office:value="9820.7099999999991" table:style-name="ce10">
            <text:p>9.820,71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309.98" table:style-name="ce10">
            <text:p>1.309,98</text:p>
          </table:table-cell>
          <table:table-cell table:number-columns-repeated="2" table:style-name="ce11"/>
          <table:table-cell office:value-type="float" office:value="13070.58" table:style-name="ce12">
            <text:p>13.070,58</text:p>
          </table:table-cell>
          <table:table-cell office:value-type="float" office:value="-904.79" table:style-name="ce16">
            <text:p>-904,79</text:p>
          </table:table-cell>
          <table:table-cell office:value-type="float" office:value="-2115.9899999999998" table:style-name="ce13">
            <text:p>-2.115,99</text:p>
          </table:table-cell>
          <table:table-cell office:value-type="float" office:value="-483.18" table:style-name="ce16">
            <text:p>-483,18</text:p>
          </table:table-cell>
          <table:table-cell office:value-type="float" office:value="0" table:style-name="ce14">
            <text:p>0,00</text:p>
          </table:table-cell>
          <table:table-cell office:value-type="float" office:value="-3503.96" table:style-name="ce15">
            <text:p>-3.503,96</text:p>
          </table:table-cell>
          <table:table-cell office:value-type="float" office:value="9566.6200000000008" table:style-name="ce12">
            <text:p>9.566,6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BIANCA TENÓRIO CALAÇA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1ª VARA DO TRABALHO DE MACEIÓ/AL</text:p>
          </table:table-cell>
          <table:table-cell office:value-type="float" office:value="302.91000000000003" table:style-name="ce14">
            <text:p>302,91</text:p>
          </table:table-cell>
          <table:table-cell table:style-name="ce11"/>
          <table:table-cell office:value-type="float" office:value="33689.11" table:style-name="ce10">
            <text:p>33.689,11</text:p>
          </table:table-cell>
          <table:table-cell office:value-type="float" office:value="2867.04" table:style-name="ce10">
            <text:p>2.867,04</text:p>
          </table:table-cell>
          <table:table-cell table:style-name="ce11"/>
          <table:table-cell office:value-type="float" office:value="1182.8" table:style-name="ce10">
            <text:p>1.182,80</text:p>
          </table:table-cell>
          <table:table-cell office:value-type="float" office:value="38041.86" table:style-name="ce12">
            <text:p>38.041,86</text:p>
          </table:table-cell>
          <table:table-cell office:value-type="float" office:value="-904.79" table:style-name="ce16">
            <text:p>-904,79</text:p>
          </table:table-cell>
          <table:table-cell office:value-type="float" office:value="-7578.23" table:style-name="ce13">
            <text:p>-7.578,23</text:p>
          </table:table-cell>
          <table:table-cell office:value-type="float" office:value="-5399.18" table:style-name="ce13">
            <text:p>-5.399,18</text:p>
          </table:table-cell>
          <table:table-cell office:value-type="float" office:value="0" table:style-name="ce14">
            <text:p>0,00</text:p>
          </table:table-cell>
          <table:table-cell office:value-type="float" office:value="-13882.2" table:style-name="ce15">
            <text:p>-13.882,20</text:p>
          </table:table-cell>
          <table:table-cell office:value-type="float" office:value="24159.66" table:style-name="ce12">
            <text:p>24.159,6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BRÁULIO CLEMENTINO MARTINS MENDES SOARES</text:p>
          </table:table-cell>
          <table:table-cell office:value-type="string" table:style-name="ce8">
            <text:p>SECRETÁRIO DE AUDITORIA - CJ-03</text:p>
          </table:table-cell>
          <table:table-cell office:value-type="string" table:style-name="ce8">
            <text:p>SECRETARIA DE AUDITORIA</text:p>
          </table:table-cell>
          <table:table-cell office:value-type="float" office:value="19519.71" table:style-name="ce10">
            <text:p>19.519,71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2035.98" table:style-name="ce10">
            <text:p>2.035,98</text:p>
          </table:table-cell>
          <table:table-cell office:value-type="float" office:value="25830.65" table:style-name="ce10">
            <text:p>25.830,65</text:p>
          </table:table-cell>
          <table:table-cell table:style-name="ce11"/>
          <table:table-cell office:value-type="float" office:value="55797.35" table:style-name="ce12">
            <text:p>55.797,35</text:p>
          </table:table-cell>
          <table:table-cell office:value-type="float" office:value="-904.79" table:style-name="ce16">
            <text:p>-904,79</text:p>
          </table:table-cell>
          <table:table-cell office:value-type="float" office:value="-12212.14" table:style-name="ce13">
            <text:p>-12.212,14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13116.93" table:style-name="ce15">
            <text:p>-13.116,93</text:p>
          </table:table-cell>
          <table:table-cell office:value-type="float" office:value="42680.42" table:style-name="ce12">
            <text:p>42.680,4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BRENO ROBERTO PIMENTEL SANDES</text:p>
          </table:table-cell>
          <table:table-cell office:value-type="string" table:style-name="ce8">
            <text:p>COORDENADOR - CJ-02</text:p>
          </table:table-cell>
          <table:table-cell office:value-type="string" table:style-name="ce9">
            <text:p>COORDENADORIA DE PRECATÓRIO (SEJ)</text:p>
          </table:table-cell>
          <table:table-cell office:value-type="float" office:value="11458.34" table:style-name="ce10">
            <text:p>11.458,34</text:p>
          </table:table-cell>
          <table:table-cell table:style-name="ce11"/>
          <table:table-cell office:value-type="float" office:value="7398.87" table:style-name="ce10">
            <text:p>7.398,87</text:p>
          </table:table-cell>
          <table:table-cell office:value-type="float" office:value="2253.96" table:style-name="ce10">
            <text:p>2.253,96</text:p>
          </table:table-cell>
          <table:table-cell table:number-columns-repeated="2" table:style-name="ce11"/>
          <table:table-cell office:value-type="float" office:value="21111.17" table:style-name="ce12">
            <text:p>21.111,17</text:p>
          </table:table-cell>
          <table:table-cell office:value-type="float" office:value="-1429.25" table:style-name="ce13">
            <text:p>-1.429,25</text:p>
          </table:table-cell>
          <table:table-cell office:value-type="float" office:value="-3871.19" table:style-name="ce13">
            <text:p>-3.871,19</text:p>
          </table:table-cell>
          <table:table-cell office:value-type="float" office:value="-2128.63" table:style-name="ce13">
            <text:p>-2.128,63</text:p>
          </table:table-cell>
          <table:table-cell office:value-type="float" office:value="0" table:style-name="ce14">
            <text:p>0,00</text:p>
          </table:table-cell>
          <table:table-cell office:value-type="float" office:value="-7429.07" table:style-name="ce15">
            <text:p>-7.429,07</text:p>
          </table:table-cell>
          <table:table-cell office:value-type="float" office:value="13682.1" table:style-name="ce12">
            <text:p>13.682,1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BRUNA NUNES LUBAMBO DE SOUZA</text:p>
          </table:table-cell>
          <table:table-cell office:value-type="string" table:style-name="ce8">
            <text:p>TÉCNICO JUDICIÁRIO - NÍVEL MÉDIO B6</text:p>
          </table:table-cell>
          <table:table-cell table:style-name="ce11"/>
          <table:table-cell office:value-type="float" office:value="9388.69" table:style-name="ce10">
            <text:p>9.388,69</text:p>
          </table:table-cell>
          <table:table-cell table:number-columns-repeated="2" table:style-name="ce11"/>
          <table:table-cell office:value-type="float" office:value="2730.98" table:style-name="ce10">
            <text:p>2.730,98</text:p>
          </table:table-cell>
          <table:table-cell table:number-columns-repeated="2" table:style-name="ce11"/>
          <table:table-cell office:value-type="float" office:value="12119.67" table:style-name="ce12">
            <text:p>12.119,67</text:p>
          </table:table-cell>
          <table:table-cell office:value-type="float" office:value="-904.79" table:style-name="ce16">
            <text:p>-904,79</text:p>
          </table:table-cell>
          <table:table-cell office:value-type="float" office:value="-1374.82" table:style-name="ce13">
            <text:p>-1.374,82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2279.61" table:style-name="ce15">
            <text:p>-2.279,61</text:p>
          </table:table-cell>
          <table:table-cell office:value-type="float" office:value="9840.06" table:style-name="ce12">
            <text:p>9.840,0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BRUNO GUILHERME ALBUQUERQUE CASSIMIRO</text:p>
          </table:table-cell>
          <table:table-cell office:value-type="string" table:style-name="ce9">
            <text:p>ANALISTA JUDICIÁRIO - NÍVEL SUPERIOR C12</text:p>
          </table:table-cell>
          <table:table-cell office:value-type="string" table:style-name="ce8">
            <text:p>SECRETARIA (PCV)</text:p>
          </table:table-cell>
          <table:table-cell office:value-type="float" office:value="21599.05" table:style-name="ce10">
            <text:p>21.599,05</text:p>
          </table:table-cell>
          <table:table-cell table:number-columns-repeated="2" table:style-name="ce11"/>
          <table:table-cell office:value-type="float" office:value="3709.61" table:style-name="ce10">
            <text:p>3.709,61</text:p>
          </table:table-cell>
          <table:table-cell table:number-columns-repeated="2" table:style-name="ce11"/>
          <table:table-cell office:value-type="float" office:value="25308.66" table:style-name="ce12">
            <text:p>25.308,66</text:p>
          </table:table-cell>
          <table:table-cell office:value-type="float" office:value="-3043.64" table:style-name="ce13">
            <text:p>-3.043,64</text:p>
          </table:table-cell>
          <table:table-cell office:value-type="float" office:value="-4076.97" table:style-name="ce13">
            <text:p>-4.076,97</text:p>
          </table:table-cell>
          <table:table-cell office:value-type="float" office:value="-3538.95" table:style-name="ce13">
            <text:p>-3.538,95</text:p>
          </table:table-cell>
          <table:table-cell office:value-type="float" office:value="0" table:style-name="ce14">
            <text:p>0,00</text:p>
          </table:table-cell>
          <table:table-cell office:value-type="float" office:value="-10659.56" table:style-name="ce15">
            <text:p>-10.659,56</text:p>
          </table:table-cell>
          <table:table-cell office:value-type="float" office:value="14649.1" table:style-name="ce12">
            <text:p>14.649,1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BRUNO JOSÉ SARMENTO PEIXOTO</text:p>
          </table:table-cell>
          <table:table-cell office:value-type="string" table:style-name="ce8">
            <text:p>CHEFE DE SEÇÃO - FC-05</text:p>
          </table:table-cell>
          <table:table-cell office:value-type="string" table:style-name="ce9">
            <text:p>SEÇÃO DE SISTEMAS INFORMATIZADOS (SETIC)</text:p>
          </table:table-cell>
          <table:table-cell office:value-type="float" office:value="19519.71" table:style-name="ce10">
            <text:p>19.519,71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910.08" table:style-name="ce17">
            <text:p>910,08</text:p>
          </table:table-cell>
          <table:table-cell table:number-columns-repeated="2" table:style-name="ce11"/>
          <table:table-cell office:value-type="float" office:value="22662.17" table:style-name="ce12">
            <text:p>22.662,17</text:p>
          </table:table-cell>
          <table:table-cell office:value-type="float" office:value="-904.79" table:style-name="ce16">
            <text:p>-904,79</text:p>
          </table:table-cell>
          <table:table-cell office:value-type="float" office:value="-4863.6499999999996" table:style-name="ce13">
            <text:p>-4.863,65</text:p>
          </table:table-cell>
          <table:table-cell office:value-type="float" office:value="-1803.87" table:style-name="ce13">
            <text:p>-1.803,87</text:p>
          </table:table-cell>
          <table:table-cell office:value-type="float" office:value="0" table:style-name="ce14">
            <text:p>0,00</text:p>
          </table:table-cell>
          <table:table-cell office:value-type="float" office:value="-7572.31" table:style-name="ce15">
            <text:p>-7.572,31</text:p>
          </table:table-cell>
          <table:table-cell office:value-type="float" office:value="15089.86" table:style-name="ce12">
            <text:p>15.089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AMILA ALMEIDA CORREI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9">
            <text:p>SECRETARIA DA CORREGEDORIA REGIONAL</text:p>
          </table:table-cell>
          <table:table-cell table:number-columns-repeated="2" table:style-name="ce11"/>
          <table:table-cell office:value-type="float" office:value="2232.38" table:style-name="ce10">
            <text:p>2.232,38</text:p>
          </table:table-cell>
          <table:table-cell table:number-columns-repeated="3" table:style-name="ce11"/>
          <table:table-cell office:value-type="float" office:value="2232.38" table:style-name="ce12">
            <text:p>2.232,38</text:p>
          </table:table-cell>
          <table:table-cell table:style-name="ce11"/>
          <table:table-cell office:value-type="float" office:value="-24.63" table:style-name="ce16">
            <text:p>-24,63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24.63" table:style-name="ce20">
            <text:p>-24,63</text:p>
          </table:table-cell>
          <table:table-cell office:value-type="float" office:value="2207.75" table:style-name="ce12">
            <text:p>2.207,7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AMILA MOTER BARBIERI QUEIROZ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7062.77" table:style-name="ce10">
            <text:p>17.062,77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241.96" table:style-name="ce10">
            <text:p>3.241,96</text:p>
          </table:table-cell>
          <table:table-cell table:number-columns-repeated="2" table:style-name="ce11"/>
          <table:table-cell office:value-type="float" office:value="21489.78" table:style-name="ce12">
            <text:p>21.489,78</text:p>
          </table:table-cell>
          <table:table-cell office:value-type="float" office:value="-904.79" table:style-name="ce16">
            <text:p>-904,79</text:p>
          </table:table-cell>
          <table:table-cell office:value-type="float" office:value="-3597.7" table:style-name="ce13">
            <text:p>-3.597,70</text:p>
          </table:table-cell>
          <table:table-cell office:value-type="float" office:value="-1141.52" table:style-name="ce13">
            <text:p>-1.141,52</text:p>
          </table:table-cell>
          <table:table-cell office:value-type="float" office:value="0" table:style-name="ce14">
            <text:p>0,00</text:p>
          </table:table-cell>
          <table:table-cell office:value-type="float" office:value="-5644.01" table:style-name="ce15">
            <text:p>-5.644,01</text:p>
          </table:table-cell>
          <table:table-cell office:value-type="float" office:value="15845.77" table:style-name="ce12">
            <text:p>15.845,7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ARLA AZEVEDO BATISTA DOS SANTOS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9">
            <text:p>SECRETARIA DO TRIBUNAL PLEN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099.1400000000001" table:style-name="ce10">
            <text:p>1.099,1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53.44" table:style-name="ce10">
            <text:p>2.153,44</text:p>
          </table:table-cell>
          <table:table-cell table:number-columns-repeated="2" table:style-name="ce11"/>
          <table:table-cell office:value-type="float" office:value="24478.41" table:style-name="ce12">
            <text:p>24.478,41</text:p>
          </table:table-cell>
          <table:table-cell office:value-type="float" office:value="-2880.79" table:style-name="ce13">
            <text:p>-2.880,79</text:p>
          </table:table-cell>
          <table:table-cell office:value-type="float" office:value="-4373.5200000000004" table:style-name="ce13">
            <text:p>-4.373,52</text:p>
          </table:table-cell>
          <table:table-cell office:value-type="float" office:value="-1431.2" table:style-name="ce13">
            <text:p>-1.431,20</text:p>
          </table:table-cell>
          <table:table-cell office:value-type="float" office:value="0" table:style-name="ce14">
            <text:p>0,00</text:p>
          </table:table-cell>
          <table:table-cell office:value-type="float" office:value="-8685.51" table:style-name="ce15">
            <text:p>-8.685,51</text:p>
          </table:table-cell>
          <table:table-cell office:value-type="float" office:value="15792.9" table:style-name="ce12">
            <text:p>15.792,9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ARLA FERNANDA DÓRIA DA CUNH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3ª VT)</text:p>
          </table:table-cell>
          <table:table-cell office:value-type="float" office:value="17863.3" table:style-name="ce10">
            <text:p>17.863,30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1851.68" table:style-name="ce10">
            <text:p>1.851,68</text:p>
          </table:table-cell>
          <table:table-cell table:number-columns-repeated="2" table:style-name="ce11"/>
          <table:table-cell office:value-type="float" office:value="21947.360000000001" table:style-name="ce12">
            <text:p>21.947,36</text:p>
          </table:table-cell>
          <table:table-cell office:value-type="float" office:value="-2429.4" table:style-name="ce13">
            <text:p>-2.429,40</text:p>
          </table:table-cell>
          <table:table-cell office:value-type="float" office:value="-3936.73" table:style-name="ce13">
            <text:p>-3.936,73</text:p>
          </table:table-cell>
          <table:table-cell office:value-type="float" office:value="-1413.85" table:style-name="ce13">
            <text:p>-1.413,85</text:p>
          </table:table-cell>
          <table:table-cell office:value-type="float" office:value="0" table:style-name="ce14">
            <text:p>0,00</text:p>
          </table:table-cell>
          <table:table-cell office:value-type="float" office:value="-7779.98" table:style-name="ce15">
            <text:p>-7.779,98</text:p>
          </table:table-cell>
          <table:table-cell office:value-type="float" office:value="14167.38" table:style-name="ce12">
            <text:p>14.167,3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ARLA TERR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2441.83" table:style-name="ce10">
            <text:p>22.441,83</text:p>
          </table:table-cell>
          <table:table-cell office:value-type="float" office:value="8230.09" table:style-name="ce10">
            <text:p>8.230,09</text:p>
          </table:table-cell>
          <table:table-cell table:style-name="ce11"/>
          <table:table-cell office:value-type="float" office:value="2447.34" table:style-name="ce10">
            <text:p>2.447,34</text:p>
          </table:table-cell>
          <table:table-cell table:number-columns-repeated="2" table:style-name="ce11"/>
          <table:table-cell office:value-type="float" office:value="33119.26" table:style-name="ce12">
            <text:p>33.119,26</text:p>
          </table:table-cell>
          <table:table-cell office:value-type="float" office:value="-3897.22" table:style-name="ce13">
            <text:p>-3.897,22</text:p>
          </table:table-cell>
          <table:table-cell office:value-type="float" office:value="-6441.55" table:style-name="ce13">
            <text:p>-6.441,55</text:p>
          </table:table-cell>
          <table:table-cell office:value-type="float" office:value="-5461.47" table:style-name="ce13">
            <text:p>-5.461,47</text:p>
          </table:table-cell>
          <table:table-cell office:value-type="float" office:value="0" table:style-name="ce14">
            <text:p>0,00</text:p>
          </table:table-cell>
          <table:table-cell office:value-type="float" office:value="-15800.24" table:style-name="ce15">
            <text:p>-15.800,24</text:p>
          </table:table-cell>
          <table:table-cell office:value-type="float" office:value="17319.02" table:style-name="ce12">
            <text:p>17.319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ARLOS ALBERTO AMARAL LEITE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7098.53" table:style-name="ce10">
            <text:p>17.098,53</text:p>
          </table:table-cell>
          <table:table-cell office:value-type="float" office:value="15573.95" table:style-name="ce10">
            <text:p>15.573,95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35251" table:style-name="ce12">
            <text:p>35.251,00</text:p>
          </table:table-cell>
          <table:table-cell office:value-type="float" office:value="-4157.42" table:style-name="ce13">
            <text:p>-4.157,42</text:p>
          </table:table-cell>
          <table:table-cell office:value-type="float" office:value="-6448.69" table:style-name="ce13">
            <text:p>-6.448,69</text:p>
          </table:table-cell>
          <table:table-cell office:value-type="float" office:value="-3136.8" table:style-name="ce13">
            <text:p>-3.136,80</text:p>
          </table:table-cell>
          <table:table-cell office:value-type="float" office:value="0" table:style-name="ce14">
            <text:p>0,00</text:p>
          </table:table-cell>
          <table:table-cell office:value-type="float" office:value="-13742.91" table:style-name="ce15">
            <text:p>-13.742,91</text:p>
          </table:table-cell>
          <table:table-cell office:value-type="float" office:value="21508.09" table:style-name="ce12">
            <text:p>21.508,0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ARLOS ALBERTO LIMA XAVIER</text:p>
          </table:table-cell>
          <table:table-cell office:value-type="string" table:style-name="ce9">
            <text:p>ANALISTA JUDICIÁRIO - NÍVEL SUPERIOR C13</text:p>
          </table:table-cell>
          <table:table-cell table:style-name="ce11"/>
          <table:table-cell office:value-type="float" office:value="18701.52" table:style-name="ce10">
            <text:p>18.701,52</text:p>
          </table:table-cell>
          <table:table-cell office:value-type="float" office:value="11084.38" table:style-name="ce10">
            <text:p>11.084,38</text:p>
          </table:table-cell>
          <table:table-cell table:style-name="ce11"/>
          <table:table-cell office:value-type="float" office:value="3488.6" table:style-name="ce10">
            <text:p>3.488,60</text:p>
          </table:table-cell>
          <table:table-cell table:number-columns-repeated="2" table:style-name="ce11"/>
          <table:table-cell office:value-type="float" office:value="33274.5" table:style-name="ce12">
            <text:p>33.274,50</text:p>
          </table:table-cell>
          <table:table-cell office:value-type="float" office:value="-3793.08" table:style-name="ce13">
            <text:p>-3.793,08</text:p>
          </table:table-cell>
          <table:table-cell office:value-type="float" office:value="-6226.53" table:style-name="ce13">
            <text:p>-6.226,53</text:p>
          </table:table-cell>
          <table:table-cell office:value-type="float" office:value="-3455.49" table:style-name="ce13">
            <text:p>-3.455,49</text:p>
          </table:table-cell>
          <table:table-cell office:value-type="float" office:value="0" table:style-name="ce14">
            <text:p>0,00</text:p>
          </table:table-cell>
          <table:table-cell office:value-type="float" office:value="-13475.1" table:style-name="ce15">
            <text:p>-13.475,10</text:p>
          </table:table-cell>
          <table:table-cell office:value-type="float" office:value="19799.400000000001" table:style-name="ce12">
            <text:p>19.799,4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ARLOS ALEXANDRE FERREIRA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0ª VT)</text:p>
          </table:table-cell>
          <table:table-cell table:number-columns-repeated="2" table:style-name="ce11"/>
          <table:table-cell office:value-type="float" office:value="1939.89" table:style-name="ce10">
            <text:p>1.939,89</text:p>
          </table:table-cell>
          <table:table-cell office:value-type="float" office:value="1487.88" table:style-name="ce10">
            <text:p>1.487,88</text:p>
          </table:table-cell>
          <table:table-cell table:number-columns-repeated="2" table:style-name="ce11"/>
          <table:table-cell office:value-type="float" office:value="3427.77" table:style-name="ce12">
            <text:p>3.427,77</text:p>
          </table:table-cell>
          <table:table-cell table:number-columns-repeated="2" table:style-name="ce11"/>
          <table:table-cell office:value-type="float" office:value="-1335.35" table:style-name="ce13">
            <text:p>-1.335,35</text:p>
          </table:table-cell>
          <table:table-cell office:value-type="float" office:value="0" table:style-name="ce14">
            <text:p>0,00</text:p>
          </table:table-cell>
          <table:table-cell office:value-type="float" office:value="-1335.35" table:style-name="ce15">
            <text:p>-1.335,35</text:p>
          </table:table-cell>
          <table:table-cell office:value-type="float" office:value="2092.42" table:style-name="ce12">
            <text:p>2.092,4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ARLOS ALEXANDRE RODRIGUES VENTUR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JUDICIÁRIA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79.17" table:style-name="ce10">
            <text:p>2.579,17</text:p>
          </table:table-cell>
          <table:table-cell office:value-type="float" office:value="1939.89" table:style-name="ce10">
            <text:p>1.939,89</text:p>
          </table:table-cell>
          <table:table-cell office:value-type="float" office:value="3675.96" table:style-name="ce10">
            <text:p>3.675,96</text:p>
          </table:table-cell>
          <table:table-cell table:number-columns-repeated="2" table:style-name="ce11"/>
          <table:table-cell office:value-type="float" office:value="20092.09" table:style-name="ce12">
            <text:p>20.092,09</text:p>
          </table:table-cell>
          <table:table-cell office:value-type="float" office:value="-1882.32" table:style-name="ce13">
            <text:p>-1.882,32</text:p>
          </table:table-cell>
          <table:table-cell office:value-type="float" office:value="-2971.03" table:style-name="ce13">
            <text:p>-2.971,03</text:p>
          </table:table-cell>
          <table:table-cell office:value-type="float" office:value="-3967.35" table:style-name="ce13">
            <text:p>-3.967,35</text:p>
          </table:table-cell>
          <table:table-cell office:value-type="float" office:value="0" table:style-name="ce14">
            <text:p>0,00</text:p>
          </table:table-cell>
          <table:table-cell office:value-type="float" office:value="-8820.7000000000007" table:style-name="ce15">
            <text:p>-8.820,70</text:p>
          </table:table-cell>
          <table:table-cell office:value-type="float" office:value="11271.39" table:style-name="ce12">
            <text:p>11.271,3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ARLOS ARTHUR DE MACEDO FIGUEIREDO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table:number-columns-repeated="2" table:style-name="ce11"/>
          <table:table-cell office:value-type="float" office:value="32004.65" table:style-name="ce10">
            <text:p>32.004,65</text:p>
          </table:table-cell>
          <table:table-cell office:value-type="float" office:value="1371.34" table:style-name="ce10">
            <text:p>1.371,34</text:p>
          </table:table-cell>
          <table:table-cell office:value-type="float" office:value="1358.44" table:style-name="ce10">
            <text:p>1.358,44</text:p>
          </table:table-cell>
          <table:table-cell table:style-name="ce11"/>
          <table:table-cell office:value-type="float" office:value="34734.43" table:style-name="ce12">
            <text:p>34.734,43</text:p>
          </table:table-cell>
          <table:table-cell office:value-type="float" office:value="-904.79" table:style-name="ce16">
            <text:p>-904,79</text:p>
          </table:table-cell>
          <table:table-cell office:value-type="float" office:value="-8056.67" table:style-name="ce13">
            <text:p>-8.056,67</text:p>
          </table:table-cell>
          <table:table-cell office:value-type="float" office:value="-862.55" table:style-name="ce16">
            <text:p>-862,55</text:p>
          </table:table-cell>
          <table:table-cell office:value-type="float" office:value="0" table:style-name="ce14">
            <text:p>0,00</text:p>
          </table:table-cell>
          <table:table-cell office:value-type="float" office:value="-9824.01" table:style-name="ce15">
            <text:p>-9.824,01</text:p>
          </table:table-cell>
          <table:table-cell office:value-type="float" office:value="24910.42" table:style-name="ce12">
            <text:p>24.910,4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ARLOS FÉLIX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3221.92" table:style-name="ce10">
            <text:p>3.221,92</text:p>
          </table:table-cell>
          <table:table-cell table:style-name="ce11"/>
          <table:table-cell office:value-type="float" office:value="3234.7" table:style-name="ce10">
            <text:p>3.234,70</text:p>
          </table:table-cell>
          <table:table-cell table:number-columns-repeated="2" table:style-name="ce11"/>
          <table:table-cell office:value-type="float" office:value="20015.96" table:style-name="ce12">
            <text:p>20.015,96</text:p>
          </table:table-cell>
          <table:table-cell office:value-type="float" office:value="-1988.37" table:style-name="ce13">
            <text:p>-1.988,37</text:p>
          </table:table-cell>
          <table:table-cell office:value-type="float" office:value="-1250.49" table:style-name="ce13">
            <text:p>-1.250,49</text:p>
          </table:table-cell>
          <table:table-cell office:value-type="float" office:value="-2127.0500000000002" table:style-name="ce13">
            <text:p>-2.127,05</text:p>
          </table:table-cell>
          <table:table-cell office:value-type="float" office:value="0" table:style-name="ce14">
            <text:p>0,00</text:p>
          </table:table-cell>
          <table:table-cell office:value-type="float" office:value="-5365.91" table:style-name="ce15">
            <text:p>-5.365,91</text:p>
          </table:table-cell>
          <table:table-cell office:value-type="float" office:value="14650.05" table:style-name="ce12">
            <text:p>14.650,0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ARLOS HENRIQUE DA SILVA FALCÃ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TOR DE APOIO AO PJE (CA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085.9699999999998" table:style-name="ce10">
            <text:p>2.085,97</text:p>
          </table:table-cell>
          <table:table-cell table:style-name="ce11"/>
          <table:table-cell office:value-type="float" office:value="2980.8" table:style-name="ce10">
            <text:p>2.980,80</text:p>
          </table:table-cell>
          <table:table-cell table:number-columns-repeated="2" table:style-name="ce11"/>
          <table:table-cell office:value-type="float" office:value="16821.36" table:style-name="ce12">
            <text:p>16.821,36</text:p>
          </table:table-cell>
          <table:table-cell office:value-type="float" office:value="-1800.94" table:style-name="ce13">
            <text:p>-1.800,94</text:p>
          </table:table-cell>
          <table:table-cell office:value-type="float" office:value="-948.65" table:style-name="ce16">
            <text:p>-948,65</text:p>
          </table:table-cell>
          <table:table-cell office:value-type="float" office:value="-1899.91" table:style-name="ce13">
            <text:p>-1.899,91</text:p>
          </table:table-cell>
          <table:table-cell office:value-type="float" office:value="0" table:style-name="ce14">
            <text:p>0,00</text:p>
          </table:table-cell>
          <table:table-cell office:value-type="float" office:value="-4649.5" table:style-name="ce15">
            <text:p>-4.649,50</text:p>
          </table:table-cell>
          <table:table-cell office:value-type="float" office:value="12171.86" table:style-name="ce12">
            <text:p>12.171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ARLOS HUMBERTO HONÓRIO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COORDENADORIA DE MATERIAL E LOGÍSTICA (SA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6403.61" table:style-name="ce10">
            <text:p>6.403,61</text:p>
          </table:table-cell>
          <table:table-cell office:value-type="float" office:value="1379.07" table:style-name="ce10">
            <text:p>1.379,07</text:p>
          </table:table-cell>
          <table:table-cell office:value-type="float" office:value="2795.66" table:style-name="ce10">
            <text:p>2.795,66</text:p>
          </table:table-cell>
          <table:table-cell office:value-type="float" office:value="1553.5" table:style-name="ce10">
            <text:p>1.553,50</text:p>
          </table:table-cell>
          <table:table-cell table:style-name="ce11"/>
          <table:table-cell office:value-type="float" office:value="23886.43" table:style-name="ce12">
            <text:p>23.886,43</text:p>
          </table:table-cell>
          <table:table-cell office:value-type="float" office:value="-904.79" table:style-name="ce16">
            <text:p>-904,79</text:p>
          </table:table-cell>
          <table:table-cell office:value-type="float" office:value="-4265.46" table:style-name="ce13">
            <text:p>-4.265,46</text:p>
          </table:table-cell>
          <table:table-cell office:value-type="float" office:value="-3162.6" table:style-name="ce13">
            <text:p>-3.162,60</text:p>
          </table:table-cell>
          <table:table-cell office:value-type="float" office:value="0" table:style-name="ce14">
            <text:p>0,00</text:p>
          </table:table-cell>
          <table:table-cell office:value-type="float" office:value="-8332.85" table:style-name="ce15">
            <text:p>-8.332,85</text:p>
          </table:table-cell>
          <table:table-cell office:value-type="float" office:value="15553.58" table:style-name="ce12">
            <text:p>15.553,5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ARLOS JORGE DOS SANTOS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GESTÃO DOCUMENTAL (CA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5287.52" table:style-name="ce10">
            <text:p>5.287,52</text:p>
          </table:table-cell>
          <table:table-cell table:style-name="ce11"/>
          <table:table-cell office:value-type="float" office:value="3599.32" table:style-name="ce10">
            <text:p>3.599,32</text:p>
          </table:table-cell>
          <table:table-cell table:number-columns-repeated="2" table:style-name="ce11"/>
          <table:table-cell office:value-type="float" office:value="27588.36" table:style-name="ce12">
            <text:p>27.588,36</text:p>
          </table:table-cell>
          <table:table-cell office:value-type="float" office:value="-2603" table:style-name="ce13">
            <text:p>-2.603,00</text:p>
          </table:table-cell>
          <table:table-cell office:value-type="float" office:value="-4907.53" table:style-name="ce13">
            <text:p>-4.907,53</text:p>
          </table:table-cell>
          <table:table-cell office:value-type="float" office:value="-3036.05" table:style-name="ce13">
            <text:p>-3.036,05</text:p>
          </table:table-cell>
          <table:table-cell office:value-type="float" office:value="0" table:style-name="ce14">
            <text:p>0,00</text:p>
          </table:table-cell>
          <table:table-cell office:value-type="float" office:value="-10546.58" table:style-name="ce15">
            <text:p>-10.546,58</text:p>
          </table:table-cell>
          <table:table-cell office:value-type="float" office:value="17041.78" table:style-name="ce12">
            <text:p>17.041,7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ARLOS WESLEY DE CASTRO ANÍBAL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2245.04" table:style-name="ce10">
            <text:p>12.245,04</text:p>
          </table:table-cell>
          <table:table-cell office:value-type="float" office:value="4001.67" table:style-name="ce10">
            <text:p>4.001,67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8825.23" table:style-name="ce12">
            <text:p>18.825,23</text:p>
          </table:table-cell>
          <table:table-cell office:value-type="float" office:value="-1293.17" table:style-name="ce13">
            <text:p>-1.293,17</text:p>
          </table:table-cell>
          <table:table-cell office:value-type="float" office:value="-2719.27" table:style-name="ce13">
            <text:p>-2.719,27</text:p>
          </table:table-cell>
          <table:table-cell office:value-type="float" office:value="-2275.2199999999998" table:style-name="ce13">
            <text:p>-2.275,22</text:p>
          </table:table-cell>
          <table:table-cell office:value-type="float" office:value="0" table:style-name="ce14">
            <text:p>0,00</text:p>
          </table:table-cell>
          <table:table-cell office:value-type="float" office:value="-6287.66" table:style-name="ce15">
            <text:p>-6.287,66</text:p>
          </table:table-cell>
          <table:table-cell office:value-type="float" office:value="12537.57" table:style-name="ce12">
            <text:p>12.537,5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AROLINA BERTRAND RODRIGUES OLIVEIRA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VARA DO TRABALHO DE PALMEIRA DOS ÍNDIOS/AL</text:p>
          </table:table-cell>
          <table:table-cell table:number-columns-repeated="2" table:style-name="ce11"/>
          <table:table-cell office:value-type="float" office:value="33689.11" table:style-name="ce10">
            <text:p>33.689,11</text:p>
          </table:table-cell>
          <table:table-cell office:value-type="float" office:value="1733.44" table:style-name="ce10">
            <text:p>1.733,44</text:p>
          </table:table-cell>
          <table:table-cell office:value-type="float" office:value="26202.639999999999" table:style-name="ce10">
            <text:p>26.202,64</text:p>
          </table:table-cell>
          <table:table-cell office:value-type="float" office:value="16844.560000000001" table:style-name="ce10">
            <text:p>16.844,56</text:p>
          </table:table-cell>
          <table:table-cell office:value-type="float" office:value="78469.75" table:style-name="ce12">
            <text:p>78.469,75</text:p>
          </table:table-cell>
          <table:table-cell office:value-type="float" office:value="-5255.37" table:style-name="ce13">
            <text:p>-5.255,37</text:p>
          </table:table-cell>
          <table:table-cell office:value-type="float" office:value="-6897.78" table:style-name="ce13">
            <text:p>-6.897,78</text:p>
          </table:table-cell>
          <table:table-cell office:value-type="float" office:value="-4118.4799999999996" table:style-name="ce13">
            <text:p>-4.118,48</text:p>
          </table:table-cell>
          <table:table-cell office:value-type="float" office:value="0" table:style-name="ce14">
            <text:p>0,00</text:p>
          </table:table-cell>
          <table:table-cell office:value-type="float" office:value="-16271.63" table:style-name="ce15">
            <text:p>-16.271,63</text:p>
          </table:table-cell>
          <table:table-cell office:value-type="float" office:value="62198.12" table:style-name="ce12">
            <text:p>62.198,1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AROLINE ALVES BONELÁ</text:p>
          </table:table-cell>
          <table:table-cell office:value-type="string" table:style-name="ce9">
            <text:p>ANALISTA JUDICIÁRIO - NÍVEL SUPERIOR B10</text:p>
          </table:table-cell>
          <table:table-cell office:value-type="string" table:style-name="ce8">
            <text:p>SECRETARIA (PEN)</text:p>
          </table:table-cell>
          <table:table-cell office:value-type="float" office:value="20359.169999999998" table:style-name="ce10">
            <text:p>20.359,17</text:p>
          </table:table-cell>
          <table:table-cell table:number-columns-repeated="2" table:style-name="ce11"/>
          <table:table-cell office:value-type="float" office:value="3613.23" table:style-name="ce10">
            <text:p>3.613,23</text:p>
          </table:table-cell>
          <table:table-cell office:value-type="float" office:value="12660.9" table:style-name="ce10">
            <text:p>12.660,90</text:p>
          </table:table-cell>
          <table:table-cell table:style-name="ce11"/>
          <table:table-cell office:value-type="float" office:value="36633.300000000003" table:style-name="ce12">
            <text:p>36.633,30</text:p>
          </table:table-cell>
          <table:table-cell office:value-type="float" office:value="-2841.21" table:style-name="ce13">
            <text:p>-2.841,21</text:p>
          </table:table-cell>
          <table:table-cell office:value-type="float" office:value="-6560.47" table:style-name="ce13">
            <text:p>-6.560,47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9401.68" table:style-name="ce15">
            <text:p>-9.401,68</text:p>
          </table:table-cell>
          <table:table-cell office:value-type="float" office:value="27231.62" table:style-name="ce12">
            <text:p>27.231,6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AROLINE DE FÁTIMA SOARES ALBUQUERQUE PADILH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9">
            <text:p>GABINETE DE DESEMBARGADOR (GABEAPB)</text:p>
          </table:table-cell>
          <table:table-cell office:value-type="float" office:value="10000.35" table:style-name="ce10">
            <text:p>10.000,35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309.98" table:style-name="ce10">
            <text:p>1.309,98</text:p>
          </table:table-cell>
          <table:table-cell office:value-type="float" office:value="597.01" table:style-name="ce14">
            <text:p>597,01</text:p>
          </table:table-cell>
          <table:table-cell table:style-name="ce11"/>
          <table:table-cell office:value-type="float" office:value="13847.23" table:style-name="ce12">
            <text:p>13.847,23</text:p>
          </table:table-cell>
          <table:table-cell office:value-type="float" office:value="-904.79" table:style-name="ce16">
            <text:p>-904,79</text:p>
          </table:table-cell>
          <table:table-cell office:value-type="float" office:value="-2329.5700000000002" table:style-name="ce13">
            <text:p>-2.329,57</text:p>
          </table:table-cell>
          <table:table-cell office:value-type="float" office:value="-468.48" table:style-name="ce16">
            <text:p>-468,48</text:p>
          </table:table-cell>
          <table:table-cell office:value-type="float" office:value="0" table:style-name="ce14">
            <text:p>0,00</text:p>
          </table:table-cell>
          <table:table-cell office:value-type="float" office:value="-3702.84" table:style-name="ce15">
            <text:p>-3.702,84</text:p>
          </table:table-cell>
          <table:table-cell office:value-type="float" office:value="10144.39" table:style-name="ce12">
            <text:p>10.144,3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ATARINA SAMPAIO DE SOUZA CARNEIR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PEN)</text:p>
          </table:table-cell>
          <table:table-cell table:number-columns-repeated="2" table:style-name="ce11"/>
          <table:table-cell office:value-type="float" office:value="2232.38" table:style-name="ce10">
            <text:p>2.232,38</text:p>
          </table:table-cell>
          <table:table-cell table:style-name="ce11"/>
          <table:table-cell office:value-type="float" office:value="744.13" table:style-name="ce14">
            <text:p>744,13</text:p>
          </table:table-cell>
          <table:table-cell table:style-name="ce11"/>
          <table:table-cell office:value-type="float" office:value="2976.51" table:style-name="ce12">
            <text:p>2.976,51</text:p>
          </table:table-cell>
          <table:table-cell table:number-columns-repeated="3" table:style-name="ce11"/>
          <table:table-cell office:value-type="float" office:value="0" table:style-name="ce14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2976.51" table:style-name="ce12">
            <text:p>2.976,5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ÉLIO RICARDO MARINHO ELEUTÉRI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(2ª VT-ARA)</text:p>
          </table:table-cell>
          <table:table-cell office:value-type="float" office:value="17791.990000000002" table:style-name="ce10">
            <text:p>17.791,99</text:p>
          </table:table-cell>
          <table:table-cell office:value-type="float" office:value="313.58999999999997" table:style-name="ce17">
            <text:p>313,59</text:p>
          </table:table-cell>
          <table:table-cell office:value-type="float" office:value="2232.38" table:style-name="ce10">
            <text:p>2.232,38</text:p>
          </table:table-cell>
          <table:table-cell office:value-type="float" office:value="6017.45" table:style-name="ce10">
            <text:p>6.017,45</text:p>
          </table:table-cell>
          <table:table-cell table:number-columns-repeated="2" table:style-name="ce11"/>
          <table:table-cell office:value-type="float" office:value="26355.41" table:style-name="ce12">
            <text:p>26.355,41</text:p>
          </table:table-cell>
          <table:table-cell office:value-type="float" office:value="-2481.14" table:style-name="ce13">
            <text:p>-2.481,14</text:p>
          </table:table-cell>
          <table:table-cell office:value-type="float" office:value="-3780.58" table:style-name="ce13">
            <text:p>-3.780,58</text:p>
          </table:table-cell>
          <table:table-cell office:value-type="float" office:value="-3394.61" table:style-name="ce13">
            <text:p>-3.394,61</text:p>
          </table:table-cell>
          <table:table-cell office:value-type="float" office:value="0" table:style-name="ce14">
            <text:p>0,00</text:p>
          </table:table-cell>
          <table:table-cell office:value-type="float" office:value="-9656.33" table:style-name="ce15">
            <text:p>-9.656,33</text:p>
          </table:table-cell>
          <table:table-cell office:value-type="float" office:value="16699.080000000002" table:style-name="ce12">
            <text:p>16.699,0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ESAR ROGERIO LAMENHA DE VERÇ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11"/>
          <table:table-cell office:value-type="float" office:value="1379.07" table:style-name="ce10">
            <text:p>1.379,07</text:p>
          </table:table-cell>
          <table:table-cell table:style-name="ce11"/>
          <table:table-cell office:value-type="float" office:value="459.69" table:style-name="ce14">
            <text:p>459,69</text:p>
          </table:table-cell>
          <table:table-cell table:style-name="ce11"/>
          <table:table-cell office:value-type="float" office:value="1838.76" table:style-name="ce12">
            <text:p>1.838,76</text:p>
          </table:table-cell>
          <table:table-cell table:number-columns-repeated="2" table:style-name="ce11"/>
          <table:table-cell office:value-type="float" office:value="-79.849999999999994" table:style-name="ce16">
            <text:p>-79,85</text:p>
          </table:table-cell>
          <table:table-cell office:value-type="float" office:value="0" table:style-name="ce14">
            <text:p>0,00</text:p>
          </table:table-cell>
          <table:table-cell office:value-type="float" office:value="-79.849999999999994" table:style-name="ce20">
            <text:p>-79,85</text:p>
          </table:table-cell>
          <table:table-cell office:value-type="float" office:value="1758.91" table:style-name="ce12">
            <text:p>1.758,9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HARLES SILVA LINS</text:p>
          </table:table-cell>
          <table:table-cell office:value-type="string" table:style-name="ce8">
            <text:p>TÉCNICO JUDICIÁRIO - NÍVEL MÉDIO A5</text:p>
          </table:table-cell>
          <table:table-cell table:style-name="ce11"/>
          <table:table-cell office:value-type="float" office:value="9042.17" table:style-name="ce10">
            <text:p>9.042,17</text:p>
          </table:table-cell>
          <table:table-cell table:number-columns-repeated="2" table:style-name="ce11"/>
          <table:table-cell office:value-type="float" office:value="1599.34" table:style-name="ce10">
            <text:p>1.599,34</text:p>
          </table:table-cell>
          <table:table-cell table:number-columns-repeated="2" table:style-name="ce11"/>
          <table:table-cell office:value-type="float" office:value="10641.51" table:style-name="ce12">
            <text:p>10.641,51</text:p>
          </table:table-cell>
          <table:table-cell office:value-type="float" office:value="-904.79" table:style-name="ce16">
            <text:p>-904,79</text:p>
          </table:table-cell>
          <table:table-cell office:value-type="float" office:value="-1285.8599999999999" table:style-name="ce13">
            <text:p>-1.285,86</text:p>
          </table:table-cell>
          <table:table-cell office:value-type="float" office:value="-1045.93" table:style-name="ce13">
            <text:p>-1.045,93</text:p>
          </table:table-cell>
          <table:table-cell office:value-type="float" office:value="0" table:style-name="ce14">
            <text:p>0,00</text:p>
          </table:table-cell>
          <table:table-cell office:value-type="float" office:value="-3236.58" table:style-name="ce15">
            <text:p>-3.236,58</text:p>
          </table:table-cell>
          <table:table-cell office:value-type="float" office:value="7404.93" table:style-name="ce12">
            <text:p>7.404,9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HARLES WALBERTO GOMES DE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.897,07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312.94" table:style-name="ce10">
            <text:p>2.312,94</text:p>
          </table:table-cell>
          <table:table-cell table:number-columns-repeated="2" table:style-name="ce11"/>
          <table:table-cell office:value-type="float" office:value="15395.06" table:style-name="ce12">
            <text:p>15.395,06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323.41" table:style-name="ce13">
            <text:p>-2.323,41</text:p>
          </table:table-cell>
          <table:table-cell office:value-type="float" office:value="-1512.54" table:style-name="ce13">
            <text:p>-1.512,54</text:p>
          </table:table-cell>
          <table:table-cell office:value-type="float" office:value="0" table:style-name="ce14">
            <text:p>0,00</text:p>
          </table:table-cell>
          <table:table-cell office:value-type="float" office:value="-5308.01" table:style-name="ce15">
            <text:p>-5.308,01</text:p>
          </table:table-cell>
          <table:table-cell office:value-type="float" office:value="10087.049999999999" table:style-name="ce12">
            <text:p>10.087,0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HRISTIANA MOURA PAES VIANN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11"/>
          <table:table-cell office:value-type="float" office:value="8411.01" table:style-name="ce10">
            <text:p>8.411,01</text:p>
          </table:table-cell>
          <table:table-cell office:value-type="float" office:value="2113.58" table:style-name="ce10">
            <text:p>2.113,58</text:p>
          </table:table-cell>
          <table:table-cell table:number-columns-repeated="2" table:style-name="ce11"/>
          <table:table-cell office:value-type="float" office:value="10524.59" table:style-name="ce12">
            <text:p>10.524,59</text:p>
          </table:table-cell>
          <table:table-cell table:style-name="ce11"/>
          <table:table-cell office:value-type="float" office:value="-1339.39" table:style-name="ce13">
            <text:p>-1.339,39</text:p>
          </table:table-cell>
          <table:table-cell office:value-type="float" office:value="-3410.83" table:style-name="ce13">
            <text:p>-3.410,83</text:p>
          </table:table-cell>
          <table:table-cell office:value-type="float" office:value="0" table:style-name="ce14">
            <text:p>0,00</text:p>
          </table:table-cell>
          <table:table-cell office:value-type="float" office:value="-4750.22" table:style-name="ce15">
            <text:p>-4.750,22</text:p>
          </table:table-cell>
          <table:table-cell office:value-type="float" office:value="5774.37" table:style-name="ce12">
            <text:p>5.774,3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ÍCERA ARAÚJO DE ASSIS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4559.3500000000004" table:style-name="ce10">
            <text:p>4.559,35</text:p>
          </table:table-cell>
          <table:table-cell office:value-type="float" office:value="503.56" table:style-name="ce17">
            <text:p>503,56</text:p>
          </table:table-cell>
          <table:table-cell table:style-name="ce11"/>
          <table:table-cell office:value-type="float" office:value="1191.98" table:style-name="ce10">
            <text:p>1.191,98</text:p>
          </table:table-cell>
          <table:table-cell table:number-columns-repeated="2" table:style-name="ce11"/>
          <table:table-cell office:value-type="float" office:value="6254.89" table:style-name="ce12">
            <text:p>6.254,89</text:p>
          </table:table-cell>
          <table:table-cell table:style-name="ce11"/>
          <table:table-cell office:value-type="float" office:value="-470.8" table:style-name="ce16">
            <text:p>-470,80</text:p>
          </table:table-cell>
          <table:table-cell office:value-type="float" office:value="-1072.6300000000001" table:style-name="ce13">
            <text:p>-1.072,63</text:p>
          </table:table-cell>
          <table:table-cell office:value-type="float" office:value="0" table:style-name="ce14">
            <text:p>0,00</text:p>
          </table:table-cell>
          <table:table-cell office:value-type="float" office:value="-1543.43" table:style-name="ce15">
            <text:p>-1.543,43</text:p>
          </table:table-cell>
          <table:table-cell office:value-type="float" office:value="4711.46" table:style-name="ce12">
            <text:p>4.711,4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ÍCERO ALANIO TENÓRIO DE MELO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table:number-columns-repeated="2" table:style-name="ce11"/>
          <table:table-cell office:value-type="float" office:value="32004.65" table:style-name="ce10">
            <text:p>32.004,65</text:p>
          </table:table-cell>
          <table:table-cell office:value-type="float" office:value="2793.28" table:style-name="ce10">
            <text:p>2.793,28</text:p>
          </table:table-cell>
          <table:table-cell office:value-type="float" office:value="978.07" table:style-name="ce14">
            <text:p>978,07</text:p>
          </table:table-cell>
          <table:table-cell table:style-name="ce11"/>
          <table:table-cell office:value-type="float" office:value="35776" table:style-name="ce12">
            <text:p>35.776,00</text:p>
          </table:table-cell>
          <table:table-cell office:value-type="float" office:value="-904.79" table:style-name="ce16">
            <text:p>-904,79</text:p>
          </table:table-cell>
          <table:table-cell office:value-type="float" office:value="-7159.82" table:style-name="ce13">
            <text:p>-7.159,82</text:p>
          </table:table-cell>
          <table:table-cell office:value-type="float" office:value="-4615.9399999999996" table:style-name="ce13">
            <text:p>-4.615,94</text:p>
          </table:table-cell>
          <table:table-cell office:value-type="float" office:value="0" table:style-name="ce14">
            <text:p>0,00</text:p>
          </table:table-cell>
          <table:table-cell office:value-type="float" office:value="-12680.55" table:style-name="ce15">
            <text:p>-12.680,55</text:p>
          </table:table-cell>
          <table:table-cell office:value-type="float" office:value="23095.45" table:style-name="ce12">
            <text:p>23.095,4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ÍCERO FERREIRA DE LIMA FI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MANUTENÇÃO E CONSERVAÇÃO DE BENS MÓVEIS (CML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3456.76" table:style-name="ce10">
            <text:p>3.456,76</text:p>
          </table:table-cell>
          <table:table-cell table:number-columns-repeated="2" table:style-name="ce11"/>
          <table:table-cell office:value-type="float" office:value="20420.650000000001" table:style-name="ce12">
            <text:p>20.420,65</text:p>
          </table:table-cell>
          <table:table-cell office:value-type="float" office:value="-904.79" table:style-name="ce16">
            <text:p>-904,79</text:p>
          </table:table-cell>
          <table:table-cell office:value-type="float" office:value="-2226.96" table:style-name="ce13">
            <text:p>-2.226,96</text:p>
          </table:table-cell>
          <table:table-cell office:value-type="float" office:value="-2991.13" table:style-name="ce13">
            <text:p>-2.991,13</text:p>
          </table:table-cell>
          <table:table-cell office:value-type="float" office:value="0" table:style-name="ce14">
            <text:p>0,00</text:p>
          </table:table-cell>
          <table:table-cell office:value-type="float" office:value="-6122.88" table:style-name="ce15">
            <text:p>-6.122,88</text:p>
          </table:table-cell>
          <table:table-cell office:value-type="float" office:value="14297.77" table:style-name="ce12">
            <text:p>14.297,7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LARISSA TENÓRIO DE AMORIM</text:p>
          </table:table-cell>
          <table:table-cell office:value-type="string" table:style-name="ce9">
            <text:p>ANALISTA JUDICIÁRIO - NÍVEL SUPERIOR C11</text:p>
          </table:table-cell>
          <table:table-cell office:value-type="string" table:style-name="ce8">
            <text:p>DIRETORIA-GERAL (PRES)</text:p>
          </table:table-cell>
          <table:table-cell office:value-type="float" office:value="17791.990000000002" table:style-name="ce10">
            <text:p>17.791,99</text:p>
          </table:table-cell>
          <table:table-cell table:number-columns-repeated="2" table:style-name="ce11"/>
          <table:table-cell office:value-type="float" office:value="1371.34" table:style-name="ce10">
            <text:p>1.371,34</text:p>
          </table:table-cell>
          <table:table-cell table:number-columns-repeated="2" table:style-name="ce11"/>
          <table:table-cell office:value-type="float" office:value="19163.330000000002" table:style-name="ce12">
            <text:p>19.163,33</text:p>
          </table:table-cell>
          <table:table-cell office:value-type="float" office:value="-2429.4" table:style-name="ce13">
            <text:p>-2.429,40</text:p>
          </table:table-cell>
          <table:table-cell office:value-type="float" office:value="-3355.35" table:style-name="ce13">
            <text:p>-3.355,35</text:p>
          </table:table-cell>
          <table:table-cell office:value-type="float" office:value="-4254.3500000000004" table:style-name="ce13">
            <text:p>-4.254,35</text:p>
          </table:table-cell>
          <table:table-cell office:value-type="float" office:value="0" table:style-name="ce14">
            <text:p>0,00</text:p>
          </table:table-cell>
          <table:table-cell office:value-type="float" office:value="-10039.1" table:style-name="ce15">
            <text:p>-10.039,10</text:p>
          </table:table-cell>
          <table:table-cell office:value-type="float" office:value="9124.23" table:style-name="ce12">
            <text:p>9.124,2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LAUDÊNCIO BATISTA DA SILVA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PAL)</text:p>
          </table:table-cell>
          <table:table-cell table:number-columns-repeated="2" table:style-name="ce11"/>
          <table:table-cell office:value-type="float" office:value="2232.38" table:style-name="ce10">
            <text:p>2.232,38</text:p>
          </table:table-cell>
          <table:table-cell office:value-type="float" office:value="2401.44" table:style-name="ce10">
            <text:p>2.401,44</text:p>
          </table:table-cell>
          <table:table-cell office:value-type="float" office:value="2391.73" table:style-name="ce10">
            <text:p>2.391,73</text:p>
          </table:table-cell>
          <table:table-cell table:style-name="ce11"/>
          <table:table-cell office:value-type="float" office:value="7025.55" table:style-name="ce12">
            <text:p>7.025,55</text:p>
          </table:table-cell>
          <table:table-cell table:style-name="ce11"/>
          <table:table-cell office:value-type="float" office:value="-163.09" table:style-name="ce16">
            <text:p>-163,09</text:p>
          </table:table-cell>
          <table:table-cell office:value-type="float" office:value="-1526.31" table:style-name="ce13">
            <text:p>-1.526,31</text:p>
          </table:table-cell>
          <table:table-cell office:value-type="float" office:value="0" table:style-name="ce14">
            <text:p>0,00</text:p>
          </table:table-cell>
          <table:table-cell office:value-type="float" office:value="-1689.4" table:style-name="ce15">
            <text:p>-1.689,40</text:p>
          </table:table-cell>
          <table:table-cell office:value-type="float" office:value="5336.15" table:style-name="ce12">
            <text:p>5.336,1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LAUDEVAN VICENTE VELOSO</text:p>
          </table:table-cell>
          <table:table-cell office:value-type="string" table:style-name="ce9">
            <text:p>ANALISTA JUDICIÁRIO - NÍVEL SUPERIOR B10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0326.060000000001" table:style-name="ce10">
            <text:p>20.326,06</text:p>
          </table:table-cell>
          <table:table-cell table:number-columns-repeated="2" table:style-name="ce11"/>
          <table:table-cell office:value-type="float" office:value="5091.13" table:style-name="ce10">
            <text:p>5.091,13</text:p>
          </table:table-cell>
          <table:table-cell table:number-columns-repeated="2" table:style-name="ce11"/>
          <table:table-cell office:value-type="float" office:value="25417.19" table:style-name="ce12">
            <text:p>25.417,19</text:p>
          </table:table-cell>
          <table:table-cell office:value-type="float" office:value="-2841.21" table:style-name="ce13">
            <text:p>-2.841,21</text:p>
          </table:table-cell>
          <table:table-cell office:value-type="float" office:value="-609.79" table:style-name="ce16">
            <text:p>-609,79</text:p>
          </table:table-cell>
          <table:table-cell office:value-type="float" office:value="-1390.34" table:style-name="ce13">
            <text:p>-1.390,34</text:p>
          </table:table-cell>
          <table:table-cell office:value-type="float" office:value="0" table:style-name="ce14">
            <text:p>0,00</text:p>
          </table:table-cell>
          <table:table-cell office:value-type="float" office:value="-4841.34" table:style-name="ce15">
            <text:p>-4.841,34</text:p>
          </table:table-cell>
          <table:table-cell office:value-type="float" office:value="20575.849999999999" table:style-name="ce12">
            <text:p>20.575,8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LAUDEVÂNIA PEREIRA MARTINS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table:number-columns-repeated="2" table:style-name="ce11"/>
          <table:table-cell office:value-type="float" office:value="32004.65" table:style-name="ce10">
            <text:p>32.004,65</text:p>
          </table:table-cell>
          <table:table-cell office:value-type="float" office:value="3284.9" table:style-name="ce10">
            <text:p>3.284,90</text:p>
          </table:table-cell>
          <table:table-cell office:value-type="float" office:value="25870.59" table:style-name="ce10">
            <text:p>25.870,59</text:p>
          </table:table-cell>
          <table:table-cell table:style-name="ce11"/>
          <table:table-cell office:value-type="float" office:value="61160.14" table:style-name="ce12">
            <text:p>61.160,14</text:p>
          </table:table-cell>
          <table:table-cell office:value-type="float" office:value="-5121.16" table:style-name="ce13">
            <text:p>-5.121,16</text:p>
          </table:table-cell>
          <table:table-cell office:value-type="float" office:value="-8648.43" table:style-name="ce13">
            <text:p>-8.648,43</text:p>
          </table:table-cell>
          <table:table-cell office:value-type="float" office:value="-6162.98" table:style-name="ce13">
            <text:p>-6.162,98</text:p>
          </table:table-cell>
          <table:table-cell office:value-type="float" office:value="0" table:style-name="ce14">
            <text:p>0,00</text:p>
          </table:table-cell>
          <table:table-cell office:value-type="float" office:value="-19932.57" table:style-name="ce15">
            <text:p>-19.932,57</text:p>
          </table:table-cell>
          <table:table-cell office:value-type="float" office:value="41227.57" table:style-name="ce12">
            <text:p>41.227,5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LÁUDIA COSTA RODA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CRETARIA JURÍDICO- ADMINISTRATIVA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636.33" table:style-name="ce10">
            <text:p>1.636,33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73.44" table:style-name="ce10">
            <text:p>2.173,44</text:p>
          </table:table-cell>
          <table:table-cell office:value-type="float" office:value="453.67" table:style-name="ce14">
            <text:p>453,67</text:p>
          </table:table-cell>
          <table:table-cell table:style-name="ce11"/>
          <table:table-cell office:value-type="float" office:value="25162.22" table:style-name="ce12">
            <text:p>25.162,22</text:p>
          </table:table-cell>
          <table:table-cell office:value-type="float" office:value="-2969.42" table:style-name="ce13">
            <text:p>-2.969,42</text:p>
          </table:table-cell>
          <table:table-cell office:value-type="float" office:value="-2413.6" table:style-name="ce13">
            <text:p>-2.413,60</text:p>
          </table:table-cell>
          <table:table-cell office:value-type="float" office:value="-6796.94" table:style-name="ce13">
            <text:p>-6.796,94</text:p>
          </table:table-cell>
          <table:table-cell office:value-type="float" office:value="0" table:style-name="ce14">
            <text:p>0,00</text:p>
          </table:table-cell>
          <table:table-cell office:value-type="float" office:value="-12179.96" table:style-name="ce15">
            <text:p>-12.179,96</text:p>
          </table:table-cell>
          <table:table-cell office:value-type="float" office:value="12982.26" table:style-name="ce12">
            <text:p>12.982,2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LAUDIA DE HOLANDA BARBOSA MEDINA</text:p>
          </table:table-cell>
          <table:table-cell office:value-type="string" table:style-name="ce9">
            <text:p>ANALISTA JUDICIÁRIO - NÍVEL SUPERIOR C13</text:p>
          </table:table-cell>
          <table:table-cell table:style-name="ce11"/>
          <table:table-cell office:value-type="float" office:value="19519.71" table:style-name="ce10">
            <text:p>19.519,71</text:p>
          </table:table-cell>
          <table:table-cell table:number-columns-repeated="2" table:style-name="ce11"/>
          <table:table-cell office:value-type="float" office:value="2780.22" table:style-name="ce10">
            <text:p>2.780,22</text:p>
          </table:table-cell>
          <table:table-cell table:number-columns-repeated="2" table:style-name="ce11"/>
          <table:table-cell office:value-type="float" office:value="22299.93" table:style-name="ce12">
            <text:p>22.299,93</text:p>
          </table:table-cell>
          <table:table-cell office:value-type="float" office:value="-904.79" table:style-name="ce16">
            <text:p>-904,79</text:p>
          </table:table-cell>
          <table:table-cell office:value-type="float" office:value="-4249.74" table:style-name="ce13">
            <text:p>-4.249,74</text:p>
          </table:table-cell>
          <table:table-cell office:value-type="float" office:value="-3989.97" table:style-name="ce13">
            <text:p>-3.989,97</text:p>
          </table:table-cell>
          <table:table-cell office:value-type="float" office:value="0" table:style-name="ce14">
            <text:p>0,00</text:p>
          </table:table-cell>
          <table:table-cell office:value-type="float" office:value="-9144.5" table:style-name="ce15">
            <text:p>-9.144,50</text:p>
          </table:table-cell>
          <table:table-cell office:value-type="float" office:value="13155.43" table:style-name="ce12">
            <text:p>13.155,4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LAUDIA DE MEDEIROS PAES DE LIR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14417.32" table:style-name="ce10">
            <text:p>14.417,32</text:p>
          </table:table-cell>
          <table:table-cell table:number-columns-repeated="5" table:style-name="ce11"/>
          <table:table-cell office:value-type="float" office:value="14417.32" table:style-name="ce12">
            <text:p>14.417,32</text:p>
          </table:table-cell>
          <table:table-cell office:value-type="float" office:value="-991.31" table:style-name="ce16">
            <text:p>-991,31</text:p>
          </table:table-cell>
          <table:table-cell office:value-type="float" office:value="-2822.79" table:style-name="ce13">
            <text:p>-2.822,79</text:p>
          </table:table-cell>
          <table:table-cell office:value-type="float" office:value="-1999.21" table:style-name="ce13">
            <text:p>-1.999,21</text:p>
          </table:table-cell>
          <table:table-cell office:value-type="float" office:value="0" table:style-name="ce14">
            <text:p>0,00</text:p>
          </table:table-cell>
          <table:table-cell office:value-type="float" office:value="-5813.31" table:style-name="ce15">
            <text:p>-5.813,31</text:p>
          </table:table-cell>
          <table:table-cell office:value-type="float" office:value="8604.01" table:style-name="ce12">
            <text:p>8.604,0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LÁUDIA SILVA DE SOUZ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770.96" table:style-name="ce10">
            <text:p>1.770,96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402.98" table:style-name="ce10">
            <text:p>3.402,98</text:p>
          </table:table-cell>
          <table:table-cell table:number-columns-repeated="2" table:style-name="ce11"/>
          <table:table-cell office:value-type="float" office:value="6358.99" table:style-name="ce12">
            <text:p>6.358,99</text:p>
          </table:table-cell>
          <table:table-cell office:value-type="float" office:value="-255.33" table:style-name="ce16">
            <text:p>-255,33</text:p>
          </table:table-cell>
          <table:table-cell office:value-type="float" office:value="-31.31" table:style-name="ce16">
            <text:p>-31,31</text:p>
          </table:table-cell>
          <table:table-cell office:value-type="float" office:value="-1860.86" table:style-name="ce13">
            <text:p>-1.860,86</text:p>
          </table:table-cell>
          <table:table-cell office:value-type="float" office:value="0" table:style-name="ce14">
            <text:p>0,00</text:p>
          </table:table-cell>
          <table:table-cell office:value-type="float" office:value="-2147.5" table:style-name="ce15">
            <text:p>-2.147,50</text:p>
          </table:table-cell>
          <table:table-cell office:value-type="float" office:value="4211.49" table:style-name="ce12">
            <text:p>4.211,4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LÁUDIO CARDOSO PEDRO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250.59" table:style-name="ce10">
            <text:p>2.250,59</text:p>
          </table:table-cell>
          <table:table-cell table:style-name="ce11"/>
          <table:table-cell office:value-type="float" office:value="3930.68" table:style-name="ce10">
            <text:p>3.930,68</text:p>
          </table:table-cell>
          <table:table-cell table:number-columns-repeated="2" table:style-name="ce11"/>
          <table:table-cell office:value-type="float" office:value="19598.13" table:style-name="ce12">
            <text:p>19.598,13</text:p>
          </table:table-cell>
          <table:table-cell office:value-type="float" office:value="11389.99" table:style-name="ce10">
            <text:p>11.389,99</text:p>
          </table:table-cell>
          <table:table-cell office:value-type="float" office:value="-6467.16" table:style-name="ce13">
            <text:p>-6.467,16</text:p>
          </table:table-cell>
          <table:table-cell office:value-type="float" office:value="-3254.59" table:style-name="ce13">
            <text:p>-3.254,59</text:p>
          </table:table-cell>
          <table:table-cell office:value-type="float" office:value="0" table:style-name="ce14">
            <text:p>0,00</text:p>
          </table:table-cell>
          <table:table-cell office:value-type="float" office:value="1668.24" table:style-name="ce12">
            <text:p>1.668,24</text:p>
          </table:table-cell>
          <table:table-cell office:value-type="float" office:value="21266.37" table:style-name="ce12">
            <text:p>21.266,3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LÁUDIO JORGE REBÊLO DE VASCONCELOS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734.05" table:style-name="ce10">
            <text:p>3.734,05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7036.560000000001" table:style-name="ce12">
            <text:p>27.036,56</text:p>
          </table:table-cell>
          <table:table-cell office:value-type="float" office:value="-2841.64" table:style-name="ce13">
            <text:p>-2.841,64</text:p>
          </table:table-cell>
          <table:table-cell office:value-type="float" office:value="-4906.1000000000004" table:style-name="ce13">
            <text:p>-4.906,10</text:p>
          </table:table-cell>
          <table:table-cell office:value-type="float" office:value="-1169.9100000000001" table:style-name="ce13">
            <text:p>-1.169,91</text:p>
          </table:table-cell>
          <table:table-cell office:value-type="float" office:value="0" table:style-name="ce14">
            <text:p>0,00</text:p>
          </table:table-cell>
          <table:table-cell office:value-type="float" office:value="-8917.65" table:style-name="ce15">
            <text:p>-8.917,65</text:p>
          </table:table-cell>
          <table:table-cell office:value-type="float" office:value="18118.91" table:style-name="ce12">
            <text:p>18.118,9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LÁUDIO MAFRA FERRAZ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3838.46" table:style-name="ce10">
            <text:p>3.838,46</text:p>
          </table:table-cell>
          <table:table-cell table:style-name="ce11"/>
          <table:table-cell office:value-type="float" office:value="3238.16" table:style-name="ce10">
            <text:p>3.238,16</text:p>
          </table:table-cell>
          <table:table-cell table:number-columns-repeated="2" table:style-name="ce11"/>
          <table:table-cell office:value-type="float" office:value="29167.79" table:style-name="ce12">
            <text:p>29.167,79</text:p>
          </table:table-cell>
          <table:table-cell office:value-type="float" office:value="-3766.26" table:style-name="ce13">
            <text:p>-3.766,26</text:p>
          </table:table-cell>
          <table:table-cell office:value-type="float" office:value="-5225.57" table:style-name="ce13">
            <text:p>-5.225,57</text:p>
          </table:table-cell>
          <table:table-cell office:value-type="float" office:value="-1966.85" table:style-name="ce13">
            <text:p>-1.966,85</text:p>
          </table:table-cell>
          <table:table-cell office:value-type="float" office:value="0" table:style-name="ce14">
            <text:p>0,00</text:p>
          </table:table-cell>
          <table:table-cell office:value-type="float" office:value="-10958.68" table:style-name="ce15">
            <text:p>-10.958,68</text:p>
          </table:table-cell>
          <table:table-cell office:value-type="float" office:value="18209.11" table:style-name="ce12">
            <text:p>18.209,1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LÁUDIO MÁRCIO LIMA DOS SANTOS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table:number-columns-repeated="2" table:style-name="ce11"/>
          <table:table-cell office:value-type="float" office:value="32004.65" table:style-name="ce10">
            <text:p>32.004,65</text:p>
          </table:table-cell>
          <table:table-cell office:value-type="float" office:value="2799.3" table:style-name="ce10">
            <text:p>2.799,30</text:p>
          </table:table-cell>
          <table:table-cell office:value-type="float" office:value="1358.44" table:style-name="ce10">
            <text:p>1.358,44</text:p>
          </table:table-cell>
          <table:table-cell table:style-name="ce11"/>
          <table:table-cell office:value-type="float" office:value="36162.39" table:style-name="ce12">
            <text:p>36.162,39</text:p>
          </table:table-cell>
          <table:table-cell office:value-type="float" office:value="-904.79" table:style-name="ce16">
            <text:p>-904,79</text:p>
          </table:table-cell>
          <table:table-cell office:value-type="float" office:value="-7353.48" table:style-name="ce13">
            <text:p>-7.353,48</text:p>
          </table:table-cell>
          <table:table-cell office:value-type="float" office:value="-1630.76" table:style-name="ce13">
            <text:p>-1.630,76</text:p>
          </table:table-cell>
          <table:table-cell office:value-type="float" office:value="0" table:style-name="ce14">
            <text:p>0,00</text:p>
          </table:table-cell>
          <table:table-cell office:value-type="float" office:value="-9889.0300000000007" table:style-name="ce15">
            <text:p>-9.889,03</text:p>
          </table:table-cell>
          <table:table-cell office:value-type="float" office:value="26273.360000000001" table:style-name="ce12">
            <text:p>26.273,3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LAUDIVINA TIAGO BEZERR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30286.27" table:style-name="ce10">
            <text:p>30.286,27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31575.53" table:style-name="ce12">
            <text:p>31.575,53</text:p>
          </table:table-cell>
          <table:table-cell office:value-type="float" office:value="-3704.04" table:style-name="ce13">
            <text:p>-3.704,04</text:p>
          </table:table-cell>
          <table:table-cell office:value-type="float" office:value="-6440.75" table:style-name="ce13">
            <text:p>-6.440,75</text:p>
          </table:table-cell>
          <table:table-cell office:value-type="float" office:value="-2628" table:style-name="ce13">
            <text:p>-2.628,00</text:p>
          </table:table-cell>
          <table:table-cell office:value-type="float" office:value="0" table:style-name="ce14">
            <text:p>0,00</text:p>
          </table:table-cell>
          <table:table-cell office:value-type="float" office:value="-12772.79" table:style-name="ce15">
            <text:p>-12.772,79</text:p>
          </table:table-cell>
          <table:table-cell office:value-type="float" office:value="18802.740000000002" table:style-name="ce12">
            <text:p>18.802,7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LEANE DE ARAÚJO CAVALCANTE</text:p>
          </table:table-cell>
          <table:table-cell office:value-type="string" table:style-name="ce8">
            <text:p>ANALISTA JUDICIÁRIO - NÍVEL SUPERIOR B8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18634.77" table:style-name="ce10">
            <text:p>18.634,77</text:p>
          </table:table-cell>
          <table:table-cell table:number-columns-repeated="2" table:style-name="ce11"/>
          <table:table-cell office:value-type="float" office:value="1697.44" table:style-name="ce10">
            <text:p>1.697,44</text:p>
          </table:table-cell>
          <table:table-cell table:number-columns-repeated="2" table:style-name="ce11"/>
          <table:table-cell office:value-type="float" office:value="20332.21" table:style-name="ce12">
            <text:p>20.332,21</text:p>
          </table:table-cell>
          <table:table-cell office:value-type="float" office:value="-904.79" table:style-name="ce16">
            <text:p>-904,79</text:p>
          </table:table-cell>
          <table:table-cell office:value-type="float" office:value="-4006.38" table:style-name="ce13">
            <text:p>-4.006,38</text:p>
          </table:table-cell>
          <table:table-cell office:value-type="float" office:value="-627.42999999999995" table:style-name="ce16">
            <text:p>-627,43</text:p>
          </table:table-cell>
          <table:table-cell office:value-type="float" office:value="0" table:style-name="ce14">
            <text:p>0,00</text:p>
          </table:table-cell>
          <table:table-cell office:value-type="float" office:value="-5538.6" table:style-name="ce15">
            <text:p>-5.538,60</text:p>
          </table:table-cell>
          <table:table-cell office:value-type="float" office:value="14793.61" table:style-name="ce12">
            <text:p>14.793,6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LECIO LUCIANO COSTA CLAUDINO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SISTEMAS ADMINISTRATIVOS (SETIC)</text:p>
          </table:table-cell>
          <table:table-cell office:value-type="float" office:value="11897.07" table:style-name="ce10">
            <text:p>11.897,07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5269.44" table:style-name="ce10">
            <text:p>5.269,44</text:p>
          </table:table-cell>
          <table:table-cell table:number-columns-repeated="2" table:style-name="ce11"/>
          <table:table-cell office:value-type="float" office:value="19106.400000000001" table:style-name="ce12">
            <text:p>19.106,40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787.01" table:style-name="ce16">
            <text:p>-787,01</text:p>
          </table:table-cell>
          <table:table-cell office:value-type="float" office:value="-2938.39" table:style-name="ce13">
            <text:p>-2.938,39</text:p>
          </table:table-cell>
          <table:table-cell office:value-type="float" office:value="0" table:style-name="ce14">
            <text:p>0,00</text:p>
          </table:table-cell>
          <table:table-cell office:value-type="float" office:value="-5197.46" table:style-name="ce15">
            <text:p>-5.197,46</text:p>
          </table:table-cell>
          <table:table-cell office:value-type="float" office:value="13908.94" table:style-name="ce12">
            <text:p>13.908,9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LEOMENES DE AMORIM SANTOS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781.81" table:style-name="ce10">
            <text:p>2.781,81</text:p>
          </table:table-cell>
          <table:table-cell table:style-name="ce11"/>
          <table:table-cell office:value-type="float" office:value="3177.22" table:style-name="ce10">
            <text:p>3.177,22</text:p>
          </table:table-cell>
          <table:table-cell table:number-columns-repeated="2" table:style-name="ce11"/>
          <table:table-cell office:value-type="float" office:value="17594.89" table:style-name="ce12">
            <text:p>17.594,89</text:p>
          </table:table-cell>
          <table:table-cell office:value-type="float" office:value="-991.38" table:style-name="ce16">
            <text:p>-991,38</text:p>
          </table:table-cell>
          <table:table-cell table:style-name="ce11"/>
          <table:table-cell office:value-type="float" office:value="-5871.42" table:style-name="ce13">
            <text:p>-5.871,42</text:p>
          </table:table-cell>
          <table:table-cell office:value-type="float" office:value="0" table:style-name="ce14">
            <text:p>0,00</text:p>
          </table:table-cell>
          <table:table-cell office:value-type="float" office:value="-6862.8" table:style-name="ce15">
            <text:p>-6.862,80</text:p>
          </table:table-cell>
          <table:table-cell office:value-type="float" office:value="10732.09" table:style-name="ce12">
            <text:p>10.732,0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LEONICE LEMOS FALCÃO DE ALMEID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COORDENADORIA DE APOIO ÀS VARAS (SEJ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4242.6899999999996" table:style-name="ce10">
            <text:p>4.242,69</text:p>
          </table:table-cell>
          <table:table-cell table:style-name="ce11"/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25883.82" table:style-name="ce12">
            <text:p>25.883,82</text:p>
          </table:table-cell>
          <table:table-cell office:value-type="float" office:value="-2918" table:style-name="ce13">
            <text:p>-2.918,00</text:p>
          </table:table-cell>
          <table:table-cell office:value-type="float" office:value="-4841.42" table:style-name="ce13">
            <text:p>-4.841,42</text:p>
          </table:table-cell>
          <table:table-cell office:value-type="float" office:value="-3052.53" table:style-name="ce13">
            <text:p>-3.052,53</text:p>
          </table:table-cell>
          <table:table-cell office:value-type="float" office:value="0" table:style-name="ce14">
            <text:p>0,00</text:p>
          </table:table-cell>
          <table:table-cell office:value-type="float" office:value="-10811.95" table:style-name="ce15">
            <text:p>-10.811,95</text:p>
          </table:table-cell>
          <table:table-cell office:value-type="float" office:value="15071.87" table:style-name="ce12">
            <text:p>15.071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RISTIANA DA COSTA MA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TOR DE PETIÇÃO E PROTOCOLO (CAVT)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11"/>
          <table:table-cell office:value-type="float" office:value="1871.68" table:style-name="ce10">
            <text:p>1.871,68</text:p>
          </table:table-cell>
          <table:table-cell table:number-columns-repeated="2" table:style-name="ce11"/>
          <table:table-cell office:value-type="float" office:value="13626.27" table:style-name="ce12">
            <text:p>13.626,27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862.33" table:style-name="ce16">
            <text:p>-862,33</text:p>
          </table:table-cell>
          <table:table-cell office:value-type="float" office:value="-3476.36" table:style-name="ce13">
            <text:p>-3.476,36</text:p>
          </table:table-cell>
          <table:table-cell office:value-type="float" office:value="0" table:style-name="ce14">
            <text:p>0,00</text:p>
          </table:table-cell>
          <table:table-cell office:value-type="float" office:value="-5810.75" table:style-name="ce15">
            <text:p>-5.810,75</text:p>
          </table:table-cell>
          <table:table-cell office:value-type="float" office:value="7815.52" table:style-name="ce12">
            <text:p>7.815,5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RISTINA FERREIRA PEDROS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9142.4599999999991" table:style-name="ce10">
            <text:p>9.142,46</text:p>
          </table:table-cell>
          <table:table-cell office:value-type="float" office:value="1536.06" table:style-name="ce10">
            <text:p>1.536,06</text:p>
          </table:table-cell>
          <table:table-cell table:style-name="ce11"/>
          <table:table-cell office:value-type="float" office:value="1081.1300000000001" table:style-name="ce10">
            <text:p>1.081,13</text:p>
          </table:table-cell>
          <table:table-cell table:number-columns-repeated="2" table:style-name="ce11"/>
          <table:table-cell office:value-type="float" office:value="11759.65" table:style-name="ce12">
            <text:p>11.759,65</text:p>
          </table:table-cell>
          <table:table-cell office:value-type="float" office:value="-520.75" table:style-name="ce16">
            <text:p>-520,75</text:p>
          </table:table-cell>
          <table:table-cell office:value-type="float" office:value="-1871.89" table:style-name="ce13">
            <text:p>-1.871,89</text:p>
          </table:table-cell>
          <table:table-cell office:value-type="float" office:value="28.56" table:style-name="ce17">
            <text:p>28,56</text:p>
          </table:table-cell>
          <table:table-cell office:value-type="float" office:value="0" table:style-name="ce14">
            <text:p>0,00</text:p>
          </table:table-cell>
          <table:table-cell office:value-type="float" office:value="-2364.08" table:style-name="ce15">
            <text:p>-2.364,08</text:p>
          </table:table-cell>
          <table:table-cell office:value-type="float" office:value="9395.57" table:style-name="ce12">
            <text:p>9.395,5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RISTINA FERREIRA PEDROS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SAÚDE (SEGESP)</text:p>
          </table:table-cell>
          <table:table-cell office:value-type="float" office:value="2493.4" table:style-name="ce10">
            <text:p>2.493,40</text:p>
          </table:table-cell>
          <table:table-cell office:value-type="float" office:value="636.65" table:style-name="ce17">
            <text:p>636,65</text:p>
          </table:table-cell>
          <table:table-cell table:style-name="ce11"/>
          <table:table-cell office:value-type="float" office:value="294.85000000000002" table:style-name="ce17">
            <text:p>294,85</text:p>
          </table:table-cell>
          <table:table-cell table:style-name="ce11"/>
          <table:table-cell office:value-type="float" office:value="-5459.18" table:style-name="ce13">
            <text:p>-5.459,18</text:p>
          </table:table-cell>
          <table:table-cell office:value-type="float" office:value="-2034.28" table:style-name="ce15">
            <text:p>-2.034,28</text:p>
          </table:table-cell>
          <table:table-cell office:value-type="float" office:value="-302.66000000000003" table:style-name="ce16">
            <text:p>-302,66</text:p>
          </table:table-cell>
          <table:table-cell office:value-type="float" office:value="-82.05" table:style-name="ce16">
            <text:p>-82,05</text:p>
          </table:table-cell>
          <table:table-cell office:value-type="float" office:value="-2166.4" table:style-name="ce13">
            <text:p>-2.166,40</text:p>
          </table:table-cell>
          <table:table-cell office:value-type="float" office:value="0" table:style-name="ce14">
            <text:p>0,00</text:p>
          </table:table-cell>
          <table:table-cell office:value-type="float" office:value="-2551.11" table:style-name="ce15">
            <text:p>-2.551,11</text:p>
          </table:table-cell>
          <table:table-cell office:value-type="float" office:value="-4585.3900000000003" table:style-name="ce15">
            <text:p>-4.585,3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RISTINA LUNA DE OLIVEIRA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COORDENADORIA DE MATERIAL E LOGÍSTICA (SA)</text:p>
          </table:table-cell>
          <table:table-cell office:value-type="float" office:value="3962.72" table:style-name="ce10">
            <text:p>3.962,72</text:p>
          </table:table-cell>
          <table:table-cell office:value-type="float" office:value="554.78" table:style-name="ce17">
            <text:p>554,78</text:p>
          </table:table-cell>
          <table:table-cell office:value-type="float" office:value="1185.05" table:style-name="ce10">
            <text:p>1.185,05</text:p>
          </table:table-cell>
          <table:table-cell office:value-type="float" office:value="910.08" table:style-name="ce17">
            <text:p>910,08</text:p>
          </table:table-cell>
          <table:table-cell table:number-columns-repeated="2" table:style-name="ce11"/>
          <table:table-cell office:value-type="float" office:value="6612.63" table:style-name="ce12">
            <text:p>6.612,63</text:p>
          </table:table-cell>
          <table:table-cell office:value-type="float" office:value="-554.78" table:style-name="ce16">
            <text:p>-554,78</text:p>
          </table:table-cell>
          <table:table-cell office:value-type="float" office:value="-546.28" table:style-name="ce16">
            <text:p>-546,28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1101.06" table:style-name="ce15">
            <text:p>-1.101,06</text:p>
          </table:table-cell>
          <table:table-cell office:value-type="float" office:value="5511.57" table:style-name="ce12">
            <text:p>5.511,5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CRISTINA RENOVATO GUERREIRO BARBO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PETIÇÃO E PROTOCOLO (CA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5542.27" table:style-name="ce10">
            <text:p>5.542,27</text:p>
          </table:table-cell>
          <table:table-cell office:value-type="float" office:value="1939.89" table:style-name="ce10">
            <text:p>1.939,89</text:p>
          </table:table-cell>
          <table:table-cell office:value-type="float" office:value="3488.6" table:style-name="ce10">
            <text:p>3.488,60</text:p>
          </table:table-cell>
          <table:table-cell table:number-columns-repeated="2" table:style-name="ce11"/>
          <table:table-cell office:value-type="float" office:value="22772.84" table:style-name="ce12">
            <text:p>22.772,84</text:p>
          </table:table-cell>
          <table:table-cell office:value-type="float" office:value="-2035.39" table:style-name="ce13">
            <text:p>-2.035,39</text:p>
          </table:table-cell>
          <table:table-cell office:value-type="float" office:value="-2427.79" table:style-name="ce13">
            <text:p>-2.427,79</text:p>
          </table:table-cell>
          <table:table-cell office:value-type="float" office:value="-3879.04" table:style-name="ce13">
            <text:p>-3.879,04</text:p>
          </table:table-cell>
          <table:table-cell office:value-type="float" office:value="0" table:style-name="ce14">
            <text:p>0,00</text:p>
          </table:table-cell>
          <table:table-cell office:value-type="float" office:value="-8342.2199999999993" table:style-name="ce15">
            <text:p>-8.342,22</text:p>
          </table:table-cell>
          <table:table-cell office:value-type="float" office:value="14430.62" table:style-name="ce12">
            <text:p>14.430,6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CYNTHIA DE CASTRO PEDROZ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3139.16" table:style-name="ce10">
            <text:p>3.139,16</text:p>
          </table:table-cell>
          <table:table-cell table:number-columns-repeated="2" table:style-name="ce11"/>
          <table:table-cell office:value-type="float" office:value="17221.12" table:style-name="ce12">
            <text:p>17.221,12</text:p>
          </table:table-cell>
          <table:table-cell office:value-type="float" office:value="-904.79" table:style-name="ce16">
            <text:p>-904,79</text:p>
          </table:table-cell>
          <table:table-cell office:value-type="float" office:value="-2556.27" table:style-name="ce13">
            <text:p>-2.556,27</text:p>
          </table:table-cell>
          <table:table-cell office:value-type="float" office:value="-1105.17" table:style-name="ce13">
            <text:p>-1.105,17</text:p>
          </table:table-cell>
          <table:table-cell office:value-type="float" office:value="0" table:style-name="ce14">
            <text:p>0,00</text:p>
          </table:table-cell>
          <table:table-cell office:value-type="float" office:value="-4566.2299999999996" table:style-name="ce15">
            <text:p>-4.566,23</text:p>
          </table:table-cell>
          <table:table-cell office:value-type="float" office:value="12654.89" table:style-name="ce12">
            <text:p>12.654,8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ANIEL DE BARROS PRADO MOUR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(SLQ)</text:p>
          </table:table-cell>
          <table:table-cell table:number-columns-repeated="2" table:style-name="ce11"/>
          <table:table-cell office:value-type="float" office:value="1939.89" table:style-name="ce10">
            <text:p>1.939,89</text:p>
          </table:table-cell>
          <table:table-cell table:number-columns-repeated="3" table:style-name="ce11"/>
          <table:table-cell office:value-type="float" office:value="1939.89" table:style-name="ce12">
            <text:p>1.939,89</text:p>
          </table:table-cell>
          <table:table-cell table:style-name="ce11"/>
          <table:table-cell office:value-type="float" office:value="-2.7" table:style-name="ce19">
            <text:p>-2,70</text:p>
          </table:table-cell>
          <table:table-cell office:value-type="float" office:value="-55.56" table:style-name="ce16">
            <text:p>-55,56</text:p>
          </table:table-cell>
          <table:table-cell office:value-type="float" office:value="0" table:style-name="ce14">
            <text:p>0,00</text:p>
          </table:table-cell>
          <table:table-cell office:value-type="float" office:value="-58.26" table:style-name="ce20">
            <text:p>-58,26</text:p>
          </table:table-cell>
          <table:table-cell office:value-type="float" office:value="1881.63" table:style-name="ce12">
            <text:p>1.881,6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ANIEL GERBIS DE AGUIAR</text:p>
          </table:table-cell>
          <table:table-cell office:value-type="string" table:style-name="ce8">
            <text:p>ANALISTA JUDICIÁRIO - NÍVEL SUPERIOR B9</text:p>
          </table:table-cell>
          <table:table-cell table:style-name="ce11"/>
          <table:table-cell office:value-type="float" office:value="16616.060000000001" table:style-name="ce10">
            <text:p>16.616,06</text:p>
          </table:table-cell>
          <table:table-cell table:number-columns-repeated="2" table:style-name="ce11"/>
          <table:table-cell office:value-type="float" office:value="910.08" table:style-name="ce17">
            <text:p>910,08</text:p>
          </table:table-cell>
          <table:table-cell table:number-columns-repeated="2" table:style-name="ce11"/>
          <table:table-cell office:value-type="float" office:value="17526.14" table:style-name="ce12">
            <text:p>17.526,14</text:p>
          </table:table-cell>
          <table:table-cell office:value-type="float" office:value="-904.79" table:style-name="ce16">
            <text:p>-904,79</text:p>
          </table:table-cell>
          <table:table-cell office:value-type="float" office:value="-2936.91" table:style-name="ce13">
            <text:p>-2.936,91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3841.7" table:style-name="ce15">
            <text:p>-3.841,70</text:p>
          </table:table-cell>
          <table:table-cell office:value-type="float" office:value="13684.44" table:style-name="ce12">
            <text:p>13.684,4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ANIELA AZEVEDO BATISTA FELIX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9">
            <text:p>SECRETARIA JURÍDICO- ADMINISTRATIVA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12.2800000000002" table:style-name="ce10">
            <text:p>2.412,28</text:p>
          </table:table-cell>
          <table:table-cell office:value-type="float" office:value="1939.89" table:style-name="ce10">
            <text:p>1.939,89</text:p>
          </table:table-cell>
          <table:table-cell office:value-type="float" office:value="1623.68" table:style-name="ce10">
            <text:p>1.623,68</text:p>
          </table:table-cell>
          <table:table-cell office:value-type="float" office:value="5368.92" table:style-name="ce10">
            <text:p>5.368,92</text:p>
          </table:table-cell>
          <table:table-cell office:value-type="float" office:value="8053.39" table:style-name="ce10">
            <text:p>8.053,39</text:p>
          </table:table-cell>
          <table:table-cell office:value-type="float" office:value="31152.75" table:style-name="ce12">
            <text:p>31.152,75</text:p>
          </table:table-cell>
          <table:table-cell office:value-type="float" office:value="-1854.78" table:style-name="ce13">
            <text:p>-1.854,78</text:p>
          </table:table-cell>
          <table:table-cell office:value-type="float" office:value="-3657.02" table:style-name="ce13">
            <text:p>-3.657,02</text:p>
          </table:table-cell>
          <table:table-cell office:value-type="float" office:value="-690.59" table:style-name="ce16">
            <text:p>-690,59</text:p>
          </table:table-cell>
          <table:table-cell office:value-type="float" office:value="0" table:style-name="ce14">
            <text:p>0,00</text:p>
          </table:table-cell>
          <table:table-cell office:value-type="float" office:value="-6202.39" table:style-name="ce15">
            <text:p>-6.202,39</text:p>
          </table:table-cell>
          <table:table-cell office:value-type="float" office:value="24950.36" table:style-name="ce12">
            <text:p>24.950,3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ANIELA SOUSA DRUMOND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9">
            <text:p>SEÇÃO DE MAGISTRADOS (SEGP)</text:p>
          </table:table-cell>
          <table:table-cell office:value-type="float" office:value="16259.15" table:style-name="ce10">
            <text:p>16.259,15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1346.72" table:style-name="ce10">
            <text:p>1.346,72</text:p>
          </table:table-cell>
          <table:table-cell table:number-columns-repeated="2" table:style-name="ce11"/>
          <table:table-cell office:value-type="float" office:value="19838.25" table:style-name="ce12">
            <text:p>19.838,25</text:p>
          </table:table-cell>
          <table:table-cell office:value-type="float" office:value="-904.79" table:style-name="ce16">
            <text:p>-904,79</text:p>
          </table:table-cell>
          <table:table-cell office:value-type="float" office:value="-3720.25" table:style-name="ce13">
            <text:p>-3.720,25</text:p>
          </table:table-cell>
          <table:table-cell office:value-type="float" office:value="-526.14" table:style-name="ce16">
            <text:p>-526,14</text:p>
          </table:table-cell>
          <table:table-cell office:value-type="float" office:value="0" table:style-name="ce14">
            <text:p>0,00</text:p>
          </table:table-cell>
          <table:table-cell office:value-type="float" office:value="-5151.18" table:style-name="ce15">
            <text:p>-5.151,18</text:p>
          </table:table-cell>
          <table:table-cell office:value-type="float" office:value="14687.07" table:style-name="ce12">
            <text:p>14.687,0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ANIELLA AGRA BARROS LIMA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9ª VT)</text:p>
          </table:table-cell>
          <table:table-cell office:value-type="float" office:value="11635.86" table:style-name="ce10">
            <text:p>11.635,86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1851.68" table:style-name="ce10">
            <text:p>1.851,68</text:p>
          </table:table-cell>
          <table:table-cell table:number-columns-repeated="2" table:style-name="ce11"/>
          <table:table-cell office:value-type="float" office:value="15719.92" table:style-name="ce12">
            <text:p>15.719,92</text:p>
          </table:table-cell>
          <table:table-cell office:value-type="float" office:value="-1457.21" table:style-name="ce13">
            <text:p>-1.457,21</text:p>
          </table:table-cell>
          <table:table-cell office:value-type="float" office:value="-2543.67" table:style-name="ce13">
            <text:p>-2.543,67</text:p>
          </table:table-cell>
          <table:table-cell office:value-type="float" office:value="-2131.35" table:style-name="ce13">
            <text:p>-2.131,35</text:p>
          </table:table-cell>
          <table:table-cell office:value-type="float" office:value="0" table:style-name="ce14">
            <text:p>0,00</text:p>
          </table:table-cell>
          <table:table-cell office:value-type="float" office:value="-6132.23" table:style-name="ce15">
            <text:p>-6.132,23</text:p>
          </table:table-cell>
          <table:table-cell office:value-type="float" office:value="9587.69" table:style-name="ce12">
            <text:p>9.587,6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ANIELLA MELO VIANA PORTEL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11"/>
          <table:table-cell office:value-type="float" office:value="1623.68" table:style-name="ce10">
            <text:p>1.623,68</text:p>
          </table:table-cell>
          <table:table-cell table:number-columns-repeated="2" table:style-name="ce11"/>
          <table:table-cell office:value-type="float" office:value="13378.27" table:style-name="ce12">
            <text:p>13.378,27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1958.34" table:style-name="ce13">
            <text:p>-1.958,34</text:p>
          </table:table-cell>
          <table:table-cell office:value-type="float" office:value="-1618.62" table:style-name="ce13">
            <text:p>-1.618,62</text:p>
          </table:table-cell>
          <table:table-cell office:value-type="float" office:value="0" table:style-name="ce14">
            <text:p>0,00</text:p>
          </table:table-cell>
          <table:table-cell office:value-type="float" office:value="-5049.0200000000004" table:style-name="ce15">
            <text:p>-5.049,02</text:p>
          </table:table-cell>
          <table:table-cell office:value-type="float" office:value="8329.25" table:style-name="ce12">
            <text:p>8.329,2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ANIELLE SANTA RITA CANUT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5ª VT)</text:p>
          </table:table-cell>
          <table:table-cell office:value-type="float" office:value="11802.08" table:style-name="ce10">
            <text:p>11.802,0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827.34" table:style-name="ce10">
            <text:p>1.827,34</text:p>
          </table:table-cell>
          <table:table-cell table:number-columns-repeated="2" table:style-name="ce11"/>
          <table:table-cell office:value-type="float" office:value="15569.31" table:style-name="ce12">
            <text:p>15.569,31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400.59" table:style-name="ce13">
            <text:p>-2.400,59</text:p>
          </table:table-cell>
          <table:table-cell office:value-type="float" office:value="-1113.28" table:style-name="ce13">
            <text:p>-1.113,28</text:p>
          </table:table-cell>
          <table:table-cell office:value-type="float" office:value="0" table:style-name="ce14">
            <text:p>0,00</text:p>
          </table:table-cell>
          <table:table-cell office:value-type="float" office:value="-4985.93" table:style-name="ce15">
            <text:p>-4.985,93</text:p>
          </table:table-cell>
          <table:table-cell office:value-type="float" office:value="10583.38" table:style-name="ce12">
            <text:p>10.583,3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ANIELLI GOMES LAMENHA E SILVA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SAN)</text:p>
          </table:table-cell>
          <table:table-cell table:number-columns-repeated="2" table:style-name="ce11"/>
          <table:table-cell office:value-type="float" office:value="2232.38" table:style-name="ce10">
            <text:p>2.232,38</text:p>
          </table:table-cell>
          <table:table-cell office:value-type="float" office:value="1820.9" table:style-name="ce10">
            <text:p>1.820,90</text:p>
          </table:table-cell>
          <table:table-cell table:number-columns-repeated="2" table:style-name="ce11"/>
          <table:table-cell office:value-type="float" office:value="4053.28" table:style-name="ce12">
            <text:p>4.053,28</text:p>
          </table:table-cell>
          <table:table-cell table:style-name="ce11"/>
          <table:table-cell office:value-type="float" office:value="-10.42" table:style-name="ce16">
            <text:p>-10,42</text:p>
          </table:table-cell>
          <table:table-cell office:value-type="float" office:value="-1273.76" table:style-name="ce13">
            <text:p>-1.273,76</text:p>
          </table:table-cell>
          <table:table-cell office:value-type="float" office:value="0" table:style-name="ce14">
            <text:p>0,00</text:p>
          </table:table-cell>
          <table:table-cell office:value-type="float" office:value="-1284.18" table:style-name="ce15">
            <text:p>-1.284,18</text:p>
          </table:table-cell>
          <table:table-cell office:value-type="float" office:value="2769.1" table:style-name="ce12">
            <text:p>2.769,1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DANILO BARRETO ALMEIDA VASCONCELOS</text:p>
          </table:table-cell>
          <table:table-cell office:value-type="string" table:style-name="ce8">
            <text:p>TÉCNICO JUDICIÁRIO - NÍVEL MÉDIO A5</text:p>
          </table:table-cell>
          <table:table-cell table:style-name="ce11"/>
          <table:table-cell office:value-type="float" office:value="8885.18" table:style-name="ce10">
            <text:p>8.885,18</text:p>
          </table:table-cell>
          <table:table-cell table:number-columns-repeated="2" table:style-name="ce11"/>
          <table:table-cell office:value-type="float" office:value="1309.98" table:style-name="ce10">
            <text:p>1.309,98</text:p>
          </table:table-cell>
          <table:table-cell table:number-columns-repeated="2" table:style-name="ce11"/>
          <table:table-cell office:value-type="float" office:value="10195.16" table:style-name="ce12">
            <text:p>10.195,16</text:p>
          </table:table-cell>
          <table:table-cell office:value-type="float" office:value="-904.79" table:style-name="ce16">
            <text:p>-904,79</text:p>
          </table:table-cell>
          <table:table-cell office:value-type="float" office:value="-1300.99" table:style-name="ce13">
            <text:p>-1.300,99</text:p>
          </table:table-cell>
          <table:table-cell office:value-type="float" office:value="-521.08000000000004" table:style-name="ce16">
            <text:p>-521,08</text:p>
          </table:table-cell>
          <table:table-cell office:value-type="float" office:value="0" table:style-name="ce14">
            <text:p>0,00</text:p>
          </table:table-cell>
          <table:table-cell office:value-type="float" office:value="-2726.86" table:style-name="ce15">
            <text:p>-2.726,86</text:p>
          </table:table-cell>
          <table:table-cell office:value-type="float" office:value="7468.3" table:style-name="ce12">
            <text:p>7.468,3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DANILO LUCAS DE OLIVEIRA SANTOS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9">
            <text:p>SECRETARIA DA CORREGEDORIA REGIONAL</text:p>
          </table:table-cell>
          <table:table-cell office:value-type="float" office:value="12054.1" table:style-name="ce10">
            <text:p>12.054,10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3801.24" table:style-name="ce10">
            <text:p>3.801,24</text:p>
          </table:table-cell>
          <table:table-cell office:value-type="float" office:value="15.83" table:style-name="ce14">
            <text:p>15,83</text:p>
          </table:table-cell>
          <table:table-cell table:style-name="ce11"/>
          <table:table-cell office:value-type="float" office:value="18103.55" table:style-name="ce12">
            <text:p>18.103,55</text:p>
          </table:table-cell>
          <table:table-cell office:value-type="float" office:value="-1486.89" table:style-name="ce13">
            <text:p>-1.486,89</text:p>
          </table:table-cell>
          <table:table-cell office:value-type="float" office:value="-2389.84" table:style-name="ce13">
            <text:p>-2.389,84</text:p>
          </table:table-cell>
          <table:table-cell office:value-type="float" office:value="-3472.7" table:style-name="ce13">
            <text:p>-3.472,70</text:p>
          </table:table-cell>
          <table:table-cell office:value-type="float" office:value="0" table:style-name="ce14">
            <text:p>0,00</text:p>
          </table:table-cell>
          <table:table-cell office:value-type="float" office:value="-7349.43" table:style-name="ce15">
            <text:p>-7.349,43</text:p>
          </table:table-cell>
          <table:table-cell office:value-type="float" office:value="10754.12" table:style-name="ce12">
            <text:p>10.754,1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ARLAN SALGUEIRO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ATA)</text:p>
          </table:table-cell>
          <table:table-cell office:value-type="float" office:value="10000.35" table:style-name="ce10">
            <text:p>10.000,35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493.86" table:style-name="ce10">
            <text:p>2.493,86</text:p>
          </table:table-cell>
          <table:table-cell office:value-type="float" office:value="3728.47" table:style-name="ce10">
            <text:p>3.728,47</text:p>
          </table:table-cell>
          <table:table-cell table:style-name="ce11"/>
          <table:table-cell office:value-type="float" office:value="17407.73" table:style-name="ce12">
            <text:p>17.407,73</text:p>
          </table:table-cell>
          <table:table-cell office:value-type="float" office:value="-904.79" table:style-name="ce16">
            <text:p>-904,79</text:p>
          </table:table-cell>
          <table:table-cell office:value-type="float" office:value="-1971.98" table:style-name="ce13">
            <text:p>-1.971,98</text:p>
          </table:table-cell>
          <table:table-cell office:value-type="float" office:value="-694.17" table:style-name="ce16">
            <text:p>-694,17</text:p>
          </table:table-cell>
          <table:table-cell office:value-type="float" office:value="0" table:style-name="ce14">
            <text:p>0,00</text:p>
          </table:table-cell>
          <table:table-cell office:value-type="float" office:value="-3570.94" table:style-name="ce15">
            <text:p>-3.570,94</text:p>
          </table:table-cell>
          <table:table-cell office:value-type="float" office:value="13836.79" table:style-name="ce12">
            <text:p>13.836,7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AVI CASTRO SILVA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SECRETARIA (SAN)</text:p>
          </table:table-cell>
          <table:table-cell office:value-type="float" office:value="17203.29" table:style-name="ce10">
            <text:p>17.203,29</text:p>
          </table:table-cell>
          <table:table-cell table:number-columns-repeated="2" table:style-name="ce11"/>
          <table:table-cell office:value-type="float" office:value="1783.36" table:style-name="ce10">
            <text:p>1.783,36</text:p>
          </table:table-cell>
          <table:table-cell table:number-columns-repeated="2" table:style-name="ce11"/>
          <table:table-cell office:value-type="float" office:value="18986.650000000001" table:style-name="ce12">
            <text:p>18.986,65</text:p>
          </table:table-cell>
          <table:table-cell office:value-type="float" office:value="-904.79" table:style-name="ce16">
            <text:p>-904,79</text:p>
          </table:table-cell>
          <table:table-cell office:value-type="float" office:value="-3612.73" table:style-name="ce13">
            <text:p>-3.612,73</text:p>
          </table:table-cell>
          <table:table-cell office:value-type="float" office:value="-973.88" table:style-name="ce16">
            <text:p>-973,88</text:p>
          </table:table-cell>
          <table:table-cell office:value-type="float" office:value="0" table:style-name="ce14">
            <text:p>0,00</text:p>
          </table:table-cell>
          <table:table-cell office:value-type="float" office:value="-5491.4" table:style-name="ce15">
            <text:p>-5.491,40</text:p>
          </table:table-cell>
          <table:table-cell office:value-type="float" office:value="13495.25" table:style-name="ce12">
            <text:p>13.495,2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DAVID JONES FERREIRA DE LUCENA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9">
            <text:p>SETOR DE APOIO AO USUÁRIO (SETIC)</text:p>
          </table:table-cell>
          <table:table-cell office:value-type="float" office:value="13096.47" table:style-name="ce10">
            <text:p>13.096,47</text:p>
          </table:table-cell>
          <table:table-cell table:number-columns-repeated="2" table:style-name="ce11"/>
          <table:table-cell office:value-type="float" office:value="2657.5" table:style-name="ce10">
            <text:p>2.657,50</text:p>
          </table:table-cell>
          <table:table-cell office:value-type="float" office:value="4359.3500000000004" table:style-name="ce10">
            <text:p>4.359,35</text:p>
          </table:table-cell>
          <table:table-cell office:value-type="float" office:value="6539.03" table:style-name="ce10">
            <text:p>6.539,03</text:p>
          </table:table-cell>
          <table:table-cell office:value-type="float" office:value="26652.35" table:style-name="ce12">
            <text:p>26.652,35</text:p>
          </table:table-cell>
          <table:table-cell office:value-type="float" office:value="-904.79" table:style-name="ce16">
            <text:p>-904,79</text:p>
          </table:table-cell>
          <table:table-cell office:value-type="float" office:value="-2733.28" table:style-name="ce13">
            <text:p>-2.733,28</text:p>
          </table:table-cell>
          <table:table-cell office:value-type="float" office:value="-1211.2" table:style-name="ce13">
            <text:p>-1.211,20</text:p>
          </table:table-cell>
          <table:table-cell office:value-type="float" office:value="0" table:style-name="ce14">
            <text:p>0,00</text:p>
          </table:table-cell>
          <table:table-cell office:value-type="float" office:value="-4849.2700000000004" table:style-name="ce15">
            <text:p>-4.849,27</text:p>
          </table:table-cell>
          <table:table-cell office:value-type="float" office:value="21803.08" table:style-name="ce12">
            <text:p>21.803,0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DAYSE KARLA DE CASTRO CAVALCANTE MENDONÇA</text:p>
          </table:table-cell>
          <table:table-cell office:value-type="string" table:style-name="ce9">
            <text:p>ANALISTA JUDICIÁRIO - NÍVEL SUPERIOR C13</text:p>
          </table:table-cell>
          <table:table-cell table:style-name="ce11"/>
          <table:table-cell office:value-type="float" office:value="22091.17" table:style-name="ce10">
            <text:p>22.091,17</text:p>
          </table:table-cell>
          <table:table-cell table:number-columns-repeated="2" table:style-name="ce11"/>
          <table:table-cell office:value-type="float" office:value="1871.68" table:style-name="ce10">
            <text:p>1.871,68</text:p>
          </table:table-cell>
          <table:table-cell table:number-columns-repeated="2" table:style-name="ce11"/>
          <table:table-cell office:value-type="float" office:value="23962.85" table:style-name="ce12">
            <text:p>23.962,85</text:p>
          </table:table-cell>
          <table:table-cell office:value-type="float" office:value="-3149.44" table:style-name="ce13">
            <text:p>-3.149,44</text:p>
          </table:table-cell>
          <table:table-cell office:value-type="float" office:value="-4287.4799999999996" table:style-name="ce13">
            <text:p>-4.287,48</text:p>
          </table:table-cell>
          <table:table-cell office:value-type="float" office:value="-2670.92" table:style-name="ce13">
            <text:p>-2.670,92</text:p>
          </table:table-cell>
          <table:table-cell office:value-type="float" office:value="0" table:style-name="ce14">
            <text:p>0,00</text:p>
          </table:table-cell>
          <table:table-cell office:value-type="float" office:value="-10107.84" table:style-name="ce15">
            <text:p>-10.107,84</text:p>
          </table:table-cell>
          <table:table-cell office:value-type="float" office:value="13855.01" table:style-name="ce12">
            <text:p>13.855,0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AYSE MARIA MEDEIROS CUNHA</text:p>
          </table:table-cell>
          <table:table-cell office:value-type="string" table:style-name="ce8">
            <text:p>TÉCNICO JUDICIÁRIO - NÍVEL MÉDIO C13</text:p>
          </table:table-cell>
          <table:table-cell table:style-name="ce11"/>
          <table:table-cell office:value-type="float" office:value="11897.07" table:style-name="ce10">
            <text:p>11.897,07</text:p>
          </table:table-cell>
          <table:table-cell office:value-type="float" office:value="4066.03" table:style-name="ce10">
            <text:p>4.066,03</text:p>
          </table:table-cell>
          <table:table-cell table:style-name="ce11"/>
          <table:table-cell office:value-type="float" office:value="3736.6" table:style-name="ce10">
            <text:p>3.736,60</text:p>
          </table:table-cell>
          <table:table-cell office:value-type="float" office:value="12109.26" table:style-name="ce10">
            <text:p>12.109,26</text:p>
          </table:table-cell>
          <table:table-cell office:value-type="float" office:value="7068.4" table:style-name="ce10">
            <text:p>7.068,40</text:p>
          </table:table-cell>
          <table:table-cell office:value-type="float" office:value="38877.360000000001" table:style-name="ce12">
            <text:p>38.877,36</text:p>
          </table:table-cell>
          <table:table-cell office:value-type="float" office:value="-1826.31" table:style-name="ce13">
            <text:p>-1.826,31</text:p>
          </table:table-cell>
          <table:table-cell office:value-type="float" office:value="-5270.39" table:style-name="ce13">
            <text:p>-5.270,39</text:p>
          </table:table-cell>
          <table:table-cell office:value-type="float" office:value="-2565.7800000000002" table:style-name="ce13">
            <text:p>-2.565,78</text:p>
          </table:table-cell>
          <table:table-cell office:value-type="float" office:value="0" table:style-name="ce14">
            <text:p>0,00</text:p>
          </table:table-cell>
          <table:table-cell office:value-type="float" office:value="-9662.48" table:style-name="ce15">
            <text:p>-9.662,48</text:p>
          </table:table-cell>
          <table:table-cell office:value-type="float" office:value="29214.880000000001" table:style-name="ce12">
            <text:p>29.214,8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ÉBORAH GOMES TORRES PINTO</text:p>
          </table:table-cell>
          <table:table-cell office:value-type="string" table:style-name="ce8">
            <text:p>ASSESSOR - CJ-03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11"/>
          <table:table-cell office:value-type="float" office:value="8411.01" table:style-name="ce10">
            <text:p>8.411,01</text:p>
          </table:table-cell>
          <table:table-cell table:number-columns-repeated="3" table:style-name="ce11"/>
          <table:table-cell office:value-type="float" office:value="8411.01" table:style-name="ce12">
            <text:p>8.411,01</text:p>
          </table:table-cell>
          <table:table-cell table:style-name="ce11"/>
          <table:table-cell office:value-type="float" office:value="-1391.53" table:style-name="ce13">
            <text:p>-1.391,53</text:p>
          </table:table-cell>
          <table:table-cell office:value-type="float" office:value="-93.05" table:style-name="ce16">
            <text:p>-93,05</text:p>
          </table:table-cell>
          <table:table-cell office:value-type="float" office:value="0" table:style-name="ce14">
            <text:p>0,00</text:p>
          </table:table-cell>
          <table:table-cell office:value-type="float" office:value="-1484.58" table:style-name="ce15">
            <text:p>-1.484,58</text:p>
          </table:table-cell>
          <table:table-cell office:value-type="float" office:value="6926.43" table:style-name="ce12">
            <text:p>6.926,4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ELAIDE SCOLNI DE SOUZ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11"/>
          <table:table-cell office:value-type="float" office:value="1379.07" table:style-name="ce10">
            <text:p>1.379,07</text:p>
          </table:table-cell>
          <table:table-cell office:value-type="float" office:value="3488.6" table:style-name="ce10">
            <text:p>3.488,60</text:p>
          </table:table-cell>
          <table:table-cell table:number-columns-repeated="2" table:style-name="ce11"/>
          <table:table-cell office:value-type="float" office:value="4867.67" table:style-name="ce12">
            <text:p>4.867,67</text:p>
          </table:table-cell>
          <table:table-cell office:value-type="float" office:value="-104.26" table:style-name="ce16">
            <text:p>-104,26</text:p>
          </table:table-cell>
          <table:table-cell table:style-name="ce11"/>
          <table:table-cell office:value-type="float" office:value="-956.19" table:style-name="ce16">
            <text:p>-956,19</text:p>
          </table:table-cell>
          <table:table-cell office:value-type="float" office:value="0" table:style-name="ce14">
            <text:p>0,00</text:p>
          </table:table-cell>
          <table:table-cell office:value-type="float" office:value="-1060.45" table:style-name="ce15">
            <text:p>-1.060,45</text:p>
          </table:table-cell>
          <table:table-cell office:value-type="float" office:value="3807.22" table:style-name="ce12">
            <text:p>3.807,2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ELMER CHAGAS FEBRONIO 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4002.06" table:style-name="ce10">
            <text:p>4.002,06</text:p>
          </table:table-cell>
          <table:table-cell table:number-columns-repeated="2" table:style-name="ce11"/>
          <table:table-cell office:value-type="float" office:value="16965.45" table:style-name="ce12">
            <text:p>16.965,45</text:p>
          </table:table-cell>
          <table:table-cell office:value-type="float" office:value="-1457.21" table:style-name="ce13">
            <text:p>-1.457,21</text:p>
          </table:table-cell>
          <table:table-cell office:value-type="float" office:value="-2242.6999999999998" table:style-name="ce13">
            <text:p>-2.242,70</text:p>
          </table:table-cell>
          <table:table-cell office:value-type="float" office:value="-1816.55" table:style-name="ce13">
            <text:p>-1.816,55</text:p>
          </table:table-cell>
          <table:table-cell office:value-type="float" office:value="0" table:style-name="ce14">
            <text:p>0,00</text:p>
          </table:table-cell>
          <table:table-cell office:value-type="float" office:value="-5516.46" table:style-name="ce15">
            <text:p>-5.516,46</text:p>
          </table:table-cell>
          <table:table-cell office:value-type="float" office:value="11448.99" table:style-name="ce12">
            <text:p>11.448,9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EMÉTRIO ELIAS CALHEIROS NE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COORDENADORIA DE CONCILIAÇÃO (S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132.52" table:style-name="ce10">
            <text:p>2.132,5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956.62" table:style-name="ce10">
            <text:p>2.956,62</text:p>
          </table:table-cell>
          <table:table-cell table:number-columns-repeated="2" table:style-name="ce11"/>
          <table:table-cell office:value-type="float" office:value="18365.28" table:style-name="ce12">
            <text:p>18.365,28</text:p>
          </table:table-cell>
          <table:table-cell office:value-type="float" office:value="-1808.62" table:style-name="ce13">
            <text:p>-1.808,62</text:p>
          </table:table-cell>
          <table:table-cell office:value-type="float" office:value="-2649.36" table:style-name="ce13">
            <text:p>-2.649,36</text:p>
          </table:table-cell>
          <table:table-cell office:value-type="float" office:value="-5235.49" table:style-name="ce13">
            <text:p>-5.235,49</text:p>
          </table:table-cell>
          <table:table-cell office:value-type="float" office:value="0" table:style-name="ce14">
            <text:p>0,00</text:p>
          </table:table-cell>
          <table:table-cell office:value-type="float" office:value="-9693.4699999999993" table:style-name="ce15">
            <text:p>-9.693,47</text:p>
          </table:table-cell>
          <table:table-cell office:value-type="float" office:value="8671.81" table:style-name="ce12">
            <text:p>8.671,8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ENISE PINHEIRO TAV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11"/>
          <table:table-cell office:value-type="float" office:value="1939.89" table:style-name="ce10">
            <text:p>1.939,89</text:p>
          </table:table-cell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3793.95" table:style-name="ce12">
            <text:p>3.793,95</text:p>
          </table:table-cell>
          <table:table-cell table:number-columns-repeated="2" table:style-name="ce11"/>
          <table:table-cell office:value-type="float" office:value="-241.46" table:style-name="ce16">
            <text:p>-241,46</text:p>
          </table:table-cell>
          <table:table-cell office:value-type="float" office:value="0" table:style-name="ce14">
            <text:p>0,00</text:p>
          </table:table-cell>
          <table:table-cell office:value-type="float" office:value="-241.46" table:style-name="ce20">
            <text:p>-241,46</text:p>
          </table:table-cell>
          <table:table-cell office:value-type="float" office:value="3552.49" table:style-name="ce12">
            <text:p>3.552,4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ENISE SANTOS SOUZA SAMPAIO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AUDITORIA DAS DESPESAS <text:s/>DE PESSOAL (SAUD)</text:p>
          </table:table-cell>
          <table:table-cell office:value-type="float" office:value="11897.07" table:style-name="ce10">
            <text:p>11.897,07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934.32" table:style-name="ce10">
            <text:p>3.934,32</text:p>
          </table:table-cell>
          <table:table-cell office:value-type="float" office:value="4383.66" table:style-name="ce10">
            <text:p>4.383,66</text:p>
          </table:table-cell>
          <table:table-cell table:style-name="ce11"/>
          <table:table-cell office:value-type="float" office:value="22154.94" table:style-name="ce12">
            <text:p>22.154,94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3632.22" table:style-name="ce13">
            <text:p>-3.632,22</text:p>
          </table:table-cell>
          <table:table-cell office:value-type="float" office:value="-2311.83" table:style-name="ce13">
            <text:p>-2.311,83</text:p>
          </table:table-cell>
          <table:table-cell office:value-type="float" office:value="0" table:style-name="ce14">
            <text:p>0,00</text:p>
          </table:table-cell>
          <table:table-cell office:value-type="float" office:value="-7416.11" table:style-name="ce15">
            <text:p>-7.416,11</text:p>
          </table:table-cell>
          <table:table-cell office:value-type="float" office:value="14738.83" table:style-name="ce12">
            <text:p>14.738,8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ENISSON ARAÚJO PADILHA</text:p>
          </table:table-cell>
          <table:table-cell office:value-type="string" table:style-name="ce9">
            <text:p>ANALISTA JUDICIÁRIO - NÍVEL SUPERIOR C12</text:p>
          </table:table-cell>
          <table:table-cell office:value-type="string" table:style-name="ce9">
            <text:p>SETOR DE SISTEMAS ADMINISTRATIVOS (SETIC)</text:p>
          </table:table-cell>
          <table:table-cell office:value-type="float" office:value="18951.18" table:style-name="ce10">
            <text:p>18.951,18</text:p>
          </table:table-cell>
          <table:table-cell table:number-columns-repeated="2" table:style-name="ce11"/>
          <table:table-cell office:value-type="float" office:value="1346.72" table:style-name="ce10">
            <text:p>1.346,72</text:p>
          </table:table-cell>
          <table:table-cell office:value-type="float" office:value="1188.96" table:style-name="ce10">
            <text:p>1.188,96</text:p>
          </table:table-cell>
          <table:table-cell table:style-name="ce11"/>
          <table:table-cell office:value-type="float" office:value="21486.86" table:style-name="ce12">
            <text:p>21.486,86</text:p>
          </table:table-cell>
          <table:table-cell office:value-type="float" office:value="-2606.75" table:style-name="ce13">
            <text:p>-2.606,75</text:p>
          </table:table-cell>
          <table:table-cell office:value-type="float" office:value="-3952.32" table:style-name="ce13">
            <text:p>-3.952,32</text:p>
          </table:table-cell>
          <table:table-cell office:value-type="float" office:value="-542.98" table:style-name="ce16">
            <text:p>-542,98</text:p>
          </table:table-cell>
          <table:table-cell office:value-type="float" office:value="0" table:style-name="ce14">
            <text:p>0,00</text:p>
          </table:table-cell>
          <table:table-cell office:value-type="float" office:value="-7102.05" table:style-name="ce15">
            <text:p>-7.102,05</text:p>
          </table:table-cell>
          <table:table-cell office:value-type="float" office:value="14384.81" table:style-name="ce12">
            <text:p>14.384,8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ERALDO LIR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880.83" table:style-name="ce10">
            <text:p>9.880,83</text:p>
          </table:table-cell>
          <table:table-cell office:value-type="float" office:value="576.38" table:style-name="ce17">
            <text:p>576,38</text:p>
          </table:table-cell>
          <table:table-cell table:number-columns-repeated="4" table:style-name="ce11"/>
          <table:table-cell office:value-type="float" office:value="10457.209999999999" table:style-name="ce12">
            <text:p>10.457,21</text:p>
          </table:table-cell>
          <table:table-cell office:value-type="float" office:value="-393.89" table:style-name="ce16">
            <text:p>-393,89</text:p>
          </table:table-cell>
          <table:table-cell office:value-type="float" office:value="-1069.04" table:style-name="ce13">
            <text:p>-1.069,04</text:p>
          </table:table-cell>
          <table:table-cell office:value-type="float" office:value="-47.49" table:style-name="ce16">
            <text:p>-47,49</text:p>
          </table:table-cell>
          <table:table-cell office:value-type="float" office:value="0" table:style-name="ce14">
            <text:p>0,00</text:p>
          </table:table-cell>
          <table:table-cell office:value-type="float" office:value="-1510.42" table:style-name="ce15">
            <text:p>-1.510,42</text:p>
          </table:table-cell>
          <table:table-cell office:value-type="float" office:value="8946.7900000000009" table:style-name="ce12">
            <text:p>8.946,7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IEGO CHENDES DIAS GOM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CRETARIA DE GESTÃO ESTRATÉGICA</text:p>
          </table:table-cell>
          <table:table-cell office:value-type="float" office:value="15916.52" table:style-name="ce10">
            <text:p>15.916,52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346.72" table:style-name="ce10">
            <text:p>1.346,72</text:p>
          </table:table-cell>
          <table:table-cell table:number-columns-repeated="2" table:style-name="ce11"/>
          <table:table-cell office:value-type="float" office:value="18448.29" table:style-name="ce12">
            <text:p>18.448,29</text:p>
          </table:table-cell>
          <table:table-cell office:value-type="float" office:value="-904.79" table:style-name="ce16">
            <text:p>-904,79</text:p>
          </table:table-cell>
          <table:table-cell office:value-type="float" office:value="-3584.75" table:style-name="ce13">
            <text:p>-3.584,75</text:p>
          </table:table-cell>
          <table:table-cell office:value-type="float" office:value="-6292.01" table:style-name="ce13">
            <text:p>-6.292,01</text:p>
          </table:table-cell>
          <table:table-cell office:value-type="float" office:value="0" table:style-name="ce14">
            <text:p>0,00</text:p>
          </table:table-cell>
          <table:table-cell office:value-type="float" office:value="-10781.55" table:style-name="ce15">
            <text:p>-10.781,55</text:p>
          </table:table-cell>
          <table:table-cell office:value-type="float" office:value="7666.74" table:style-name="ce12">
            <text:p>7.666,7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IEGO FEITOSA MONTEIRO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9">
            <text:p>SETOR DE CONTABILIDADE (SOF)</text:p>
          </table:table-cell>
          <table:table-cell office:value-type="float" office:value="12896.43" table:style-name="ce10">
            <text:p>12.896,43</text:p>
          </table:table-cell>
          <table:table-cell table:number-columns-repeated="2" table:style-name="ce11"/>
          <table:table-cell office:value-type="float" office:value="2657.5" table:style-name="ce10">
            <text:p>2.657,50</text:p>
          </table:table-cell>
          <table:table-cell office:value-type="float" office:value="563.19000000000005" table:style-name="ce14">
            <text:p>563,19</text:p>
          </table:table-cell>
          <table:table-cell table:style-name="ce11"/>
          <table:table-cell office:value-type="float" office:value="16117.12" table:style-name="ce12">
            <text:p>16.117,12</text:p>
          </table:table-cell>
          <table:table-cell office:value-type="float" office:value="-904.79" table:style-name="ce16">
            <text:p>-904,79</text:p>
          </table:table-cell>
          <table:table-cell office:value-type="float" office:value="-2329.5" table:style-name="ce13">
            <text:p>-2.329,50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3234.29" table:style-name="ce15">
            <text:p>-3.234,29</text:p>
          </table:table-cell>
          <table:table-cell office:value-type="float" office:value="12882.83" table:style-name="ce12">
            <text:p>12.882,8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ILMA BARBOSA CORREI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A PRESIDÊNCIA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8712.9" table:style-name="ce10">
            <text:p>8.712,90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99.34" table:style-name="ce10">
            <text:p>2.199,34</text:p>
          </table:table-cell>
          <table:table-cell office:value-type="float" office:value="1258.6500000000001" table:style-name="ce10">
            <text:p>1.258,65</text:p>
          </table:table-cell>
          <table:table-cell table:style-name="ce11"/>
          <table:table-cell office:value-type="float" office:value="32057.46" table:style-name="ce12">
            <text:p>32.057,46</text:p>
          </table:table-cell>
          <table:table-cell office:value-type="float" office:value="-3426.44" table:style-name="ce13">
            <text:p>-3.426,44</text:p>
          </table:table-cell>
          <table:table-cell office:value-type="float" office:value="-6053.22" table:style-name="ce13">
            <text:p>-6.053,22</text:p>
          </table:table-cell>
          <table:table-cell office:value-type="float" office:value="-1817.79" table:style-name="ce13">
            <text:p>-1.817,79</text:p>
          </table:table-cell>
          <table:table-cell office:value-type="float" office:value="0" table:style-name="ce14">
            <text:p>0,00</text:p>
          </table:table-cell>
          <table:table-cell office:value-type="float" office:value="-11297.45" table:style-name="ce15">
            <text:p>-11.297,45</text:p>
          </table:table-cell>
          <table:table-cell office:value-type="float" office:value="20760.009999999998" table:style-name="ce12">
            <text:p>20.760,0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ILMAR DE OLIVEIRA SANT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2ªVTSMC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180.02" table:style-name="ce10">
            <text:p>2.180,0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69.42" table:style-name="ce10">
            <text:p>2.869,42</text:p>
          </table:table-cell>
          <table:table-cell table:number-columns-repeated="2" table:style-name="ce11"/>
          <table:table-cell office:value-type="float" office:value="18387.72" table:style-name="ce12">
            <text:p>18.387,72</text:p>
          </table:table-cell>
          <table:table-cell office:value-type="float" office:value="-904.79" table:style-name="ce16">
            <text:p>-904,79</text:p>
          </table:table-cell>
          <table:table-cell office:value-type="float" office:value="-3045.08" table:style-name="ce13">
            <text:p>-3.045,08</text:p>
          </table:table-cell>
          <table:table-cell office:value-type="float" office:value="-2516.58" table:style-name="ce13">
            <text:p>-2.516,58</text:p>
          </table:table-cell>
          <table:table-cell office:value-type="float" office:value="0" table:style-name="ce14">
            <text:p>0,00</text:p>
          </table:table-cell>
          <table:table-cell office:value-type="float" office:value="-6466.45" table:style-name="ce15">
            <text:p>-6.466,45</text:p>
          </table:table-cell>
          <table:table-cell office:value-type="float" office:value="11921.27" table:style-name="ce12">
            <text:p>11.921,2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IÓGENES DE MACEDO VERAS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9">
            <text:p>GABINETE DE DESEMBARGADOR (GABVL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400.0700000000002" table:style-name="ce10">
            <text:p>2.400,07</text:p>
          </table:table-cell>
          <table:table-cell office:value-type="float" office:value="2232.38" table:style-name="ce10">
            <text:p>2.232,38</text:p>
          </table:table-cell>
          <table:table-cell office:value-type="float" office:value="2639.04" table:style-name="ce10">
            <text:p>2.639,04</text:p>
          </table:table-cell>
          <table:table-cell table:number-columns-repeated="2" table:style-name="ce11"/>
          <table:table-cell office:value-type="float" office:value="19168.560000000001" table:style-name="ce12">
            <text:p>19.168,56</text:p>
          </table:table-cell>
          <table:table-cell office:value-type="float" office:value="-1852.77" table:style-name="ce13">
            <text:p>-1.852,77</text:p>
          </table:table-cell>
          <table:table-cell office:value-type="float" office:value="-3062.47" table:style-name="ce13">
            <text:p>-3.062,47</text:p>
          </table:table-cell>
          <table:table-cell office:value-type="float" office:value="-2692.44" table:style-name="ce13">
            <text:p>-2.692,44</text:p>
          </table:table-cell>
          <table:table-cell office:value-type="float" office:value="0" table:style-name="ce14">
            <text:p>0,00</text:p>
          </table:table-cell>
          <table:table-cell office:value-type="float" office:value="-7607.68" table:style-name="ce15">
            <text:p>-7.607,68</text:p>
          </table:table-cell>
          <table:table-cell office:value-type="float" office:value="11560.88" table:style-name="ce12">
            <text:p>11.560,8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IOGO ALBUQUERQUE GONÇALVE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(PCV)</text:p>
          </table:table-cell>
          <table:table-cell office:value-type="float" office:value="9482.76" table:style-name="ce10">
            <text:p>9.482,76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346.72" table:style-name="ce10">
            <text:p>1.346,72</text:p>
          </table:table-cell>
          <table:table-cell table:number-columns-repeated="2" table:style-name="ce11"/>
          <table:table-cell office:value-type="float" office:value="12769.37" table:style-name="ce12">
            <text:p>12.769,37</text:p>
          </table:table-cell>
          <table:table-cell office:value-type="float" office:value="-904.79" table:style-name="ce16">
            <text:p>-904,79</text:p>
          </table:table-cell>
          <table:table-cell office:value-type="float" office:value="-105.99" table:style-name="ce16">
            <text:p>-105,99</text:p>
          </table:table-cell>
          <table:table-cell office:value-type="float" office:value="-417.13" table:style-name="ce16">
            <text:p>-417,13</text:p>
          </table:table-cell>
          <table:table-cell office:value-type="float" office:value="0" table:style-name="ce14">
            <text:p>0,00</text:p>
          </table:table-cell>
          <table:table-cell office:value-type="float" office:value="-1427.91" table:style-name="ce15">
            <text:p>-1.427,91</text:p>
          </table:table-cell>
          <table:table-cell office:value-type="float" office:value="11341.46" table:style-name="ce12">
            <text:p>11.341,4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IOGO ANDRÉ DE SIQUEIRA SOUZ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0ª VT)</text:p>
          </table:table-cell>
          <table:table-cell office:value-type="float" office:value="19461.27" table:style-name="ce10">
            <text:p>19.461,27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3260.56" table:style-name="ce10">
            <text:p>3.260,56</text:p>
          </table:table-cell>
          <table:table-cell table:number-columns-repeated="2" table:style-name="ce11"/>
          <table:table-cell office:value-type="float" office:value="31132.84" table:style-name="ce12">
            <text:p>31.132,84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5896.76" table:style-name="ce13">
            <text:p>-5.896,76</text:p>
          </table:table-cell>
          <table:table-cell office:value-type="float" office:value="-2917.74" table:style-name="ce13">
            <text:p>-2.917,74</text:p>
          </table:table-cell>
          <table:table-cell office:value-type="float" office:value="0" table:style-name="ce14">
            <text:p>0,00</text:p>
          </table:table-cell>
          <table:table-cell office:value-type="float" office:value="-11513.93" table:style-name="ce15">
            <text:p>-11.513,93</text:p>
          </table:table-cell>
          <table:table-cell office:value-type="float" office:value="19618.91" table:style-name="ce12">
            <text:p>19.618,9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IVANNI SURUAGY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1198.28" table:style-name="ce10">
            <text:p>11.198,28</text:p>
          </table:table-cell>
          <table:table-cell office:value-type="float" office:value="576.38" table:style-name="ce17">
            <text:p>576,38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4353.18" table:style-name="ce12">
            <text:p>14.353,18</text:p>
          </table:table-cell>
          <table:table-cell office:value-type="float" office:value="-584.91999999999996" table:style-name="ce16">
            <text:p>-584,92</text:p>
          </table:table-cell>
          <table:table-cell office:value-type="float" office:value="-1684.22" table:style-name="ce13">
            <text:p>-1.684,22</text:p>
          </table:table-cell>
          <table:table-cell office:value-type="float" office:value="-4230.83" table:style-name="ce13">
            <text:p>-4.230,83</text:p>
          </table:table-cell>
          <table:table-cell office:value-type="float" office:value="0" table:style-name="ce14">
            <text:p>0,00</text:p>
          </table:table-cell>
          <table:table-cell office:value-type="float" office:value="-6499.97" table:style-name="ce15">
            <text:p>-6.499,97</text:p>
          </table:table-cell>
          <table:table-cell office:value-type="float" office:value="7853.21" table:style-name="ce12">
            <text:p>7.853,2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DJALMA FERNANDES DE BIASE WYSZOMIRSKI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2ªVTSMC)</text:p>
          </table:table-cell>
          <table:table-cell table:number-columns-repeated="3" table:style-name="ce11"/>
          <table:table-cell office:value-type="float" office:value="1741.06" table:style-name="ce10">
            <text:p>1.741,06</text:p>
          </table:table-cell>
          <table:table-cell table:number-columns-repeated="2" table:style-name="ce11"/>
          <table:table-cell office:value-type="float" office:value="1741.06" table:style-name="ce12">
            <text:p>1.741,06</text:p>
          </table:table-cell>
          <table:table-cell table:number-columns-repeated="2" table:style-name="ce11"/>
          <table:table-cell office:value-type="float" office:value="36.35" table:style-name="ce17">
            <text:p>36,35</text:p>
          </table:table-cell>
          <table:table-cell office:value-type="float" office:value="0" table:style-name="ce14">
            <text:p>0,00</text:p>
          </table:table-cell>
          <table:table-cell office:value-type="float" office:value="36.35" table:style-name="ce18">
            <text:p>36,35</text:p>
          </table:table-cell>
          <table:table-cell office:value-type="float" office:value="1777.41" table:style-name="ce12">
            <text:p>1.777,4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JALMA GADI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-AR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21.92" table:style-name="ce10">
            <text:p>3.221,92</text:p>
          </table:table-cell>
          <table:table-cell table:style-name="ce11"/>
          <table:table-cell office:value-type="float" office:value="3579.96" table:style-name="ce10">
            <text:p>3.579,96</text:p>
          </table:table-cell>
          <table:table-cell table:number-columns-repeated="2" table:style-name="ce11"/>
          <table:table-cell office:value-type="float" office:value="18698.95" table:style-name="ce12">
            <text:p>18.698,95</text:p>
          </table:table-cell>
          <table:table-cell office:value-type="float" office:value="-1988.37" table:style-name="ce13">
            <text:p>-1.988,37</text:p>
          </table:table-cell>
          <table:table-cell office:value-type="float" office:value="-2637.29" table:style-name="ce13">
            <text:p>-2.637,29</text:p>
          </table:table-cell>
          <table:table-cell office:value-type="float" office:value="-2844.43" table:style-name="ce13">
            <text:p>-2.844,43</text:p>
          </table:table-cell>
          <table:table-cell office:value-type="float" office:value="0" table:style-name="ce14">
            <text:p>0,00</text:p>
          </table:table-cell>
          <table:table-cell office:value-type="float" office:value="-7470.09" table:style-name="ce15">
            <text:p>-7.470,09</text:p>
          </table:table-cell>
          <table:table-cell office:value-type="float" office:value="11228.86" table:style-name="ce12">
            <text:p>11.228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ORALICE CASTRO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852.91" table:style-name="ce10">
            <text:p>1.852,91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17134.37" table:style-name="ce12">
            <text:p>17.134,37</text:p>
          </table:table-cell>
          <table:table-cell office:value-type="float" office:value="-1762.49" table:style-name="ce13">
            <text:p>-1.762,49</text:p>
          </table:table-cell>
          <table:table-cell office:value-type="float" office:value="-2753.09" table:style-name="ce13">
            <text:p>-2.753,09</text:p>
          </table:table-cell>
          <table:table-cell office:value-type="float" office:value="-1878.16" table:style-name="ce13">
            <text:p>-1.878,16</text:p>
          </table:table-cell>
          <table:table-cell office:value-type="float" office:value="0" table:style-name="ce14">
            <text:p>0,00</text:p>
          </table:table-cell>
          <table:table-cell office:value-type="float" office:value="-6393.74" table:style-name="ce15">
            <text:p>-6.393,74</text:p>
          </table:table-cell>
          <table:table-cell office:value-type="float" office:value="10740.63" table:style-name="ce12">
            <text:p>10.740,6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DOUGLAS CORREIA DE CERQUEIRA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1UNP)</text:p>
          </table:table-cell>
          <table:table-cell table:number-columns-repeated="2" table:style-name="ce11"/>
          <table:table-cell office:value-type="float" office:value="2232.38" table:style-name="ce10">
            <text:p>2.232,38</text:p>
          </table:table-cell>
          <table:table-cell office:value-type="float" office:value="1408.88" table:style-name="ce10">
            <text:p>1.408,88</text:p>
          </table:table-cell>
          <table:table-cell office:value-type="float" office:value="2338.62" table:style-name="ce10">
            <text:p>2.338,62</text:p>
          </table:table-cell>
          <table:table-cell office:value-type="float" office:value="1116.19" table:style-name="ce10">
            <text:p>1.116,19</text:p>
          </table:table-cell>
          <table:table-cell office:value-type="float" office:value="7096.07" table:style-name="ce12">
            <text:p>7.096,07</text:p>
          </table:table-cell>
          <table:table-cell table:style-name="ce11"/>
          <table:table-cell office:value-type="float" office:value="-190.8" table:style-name="ce16">
            <text:p>-190,80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190.8" table:style-name="ce20">
            <text:p>-190,80</text:p>
          </table:table-cell>
          <table:table-cell office:value-type="float" office:value="6905.27" table:style-name="ce12">
            <text:p>6.905,2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DIJÂNIO GOMES BARBOS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65.41000000000003" table:style-name="ce17">
            <text:p>265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86.7" table:style-name="ce10">
            <text:p>2.986,70</text:p>
          </table:table-cell>
          <table:table-cell table:number-columns-repeated="2" table:style-name="ce11"/>
          <table:table-cell office:value-type="float" office:value="16994.080000000002" table:style-name="ce12">
            <text:p>16.994,08</text:p>
          </table:table-cell>
          <table:table-cell office:value-type="float" office:value="-1505.23" table:style-name="ce13">
            <text:p>-1.505,23</text:p>
          </table:table-cell>
          <table:table-cell office:value-type="float" office:value="-2516.59" table:style-name="ce13">
            <text:p>-2.516,59</text:p>
          </table:table-cell>
          <table:table-cell office:value-type="float" office:value="-5499.28" table:style-name="ce13">
            <text:p>-5.499,28</text:p>
          </table:table-cell>
          <table:table-cell office:value-type="float" office:value="0" table:style-name="ce14">
            <text:p>0,00</text:p>
          </table:table-cell>
          <table:table-cell office:value-type="float" office:value="-9521.1" table:style-name="ce15">
            <text:p>-9.521,10</text:p>
          </table:table-cell>
          <table:table-cell office:value-type="float" office:value="7472.98" table:style-name="ce12">
            <text:p>7.472,9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DINALDO ALMEI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189.97" table:style-name="ce17">
            <text:p>189,97</text:p>
          </table:table-cell>
          <table:table-cell table:style-name="ce11"/>
          <table:table-cell office:value-type="float" office:value="2889.42" table:style-name="ce10">
            <text:p>2.889,42</text:p>
          </table:table-cell>
          <table:table-cell table:number-columns-repeated="2" table:style-name="ce11"/>
          <table:table-cell office:value-type="float" office:value="16638.73" table:style-name="ce12">
            <text:p>16.638,73</text:p>
          </table:table-cell>
          <table:table-cell office:value-type="float" office:value="-1495.8" table:style-name="ce13">
            <text:p>-1.495,80</text:p>
          </table:table-cell>
          <table:table-cell office:value-type="float" office:value="-2448.2199999999998" table:style-name="ce13">
            <text:p>-2.448,22</text:p>
          </table:table-cell>
          <table:table-cell office:value-type="float" office:value="-2902.93" table:style-name="ce13">
            <text:p>-2.902,93</text:p>
          </table:table-cell>
          <table:table-cell office:value-type="float" office:value="0" table:style-name="ce14">
            <text:p>0,00</text:p>
          </table:table-cell>
          <table:table-cell office:value-type="float" office:value="-6846.95" table:style-name="ce15">
            <text:p>-6.846,95</text:p>
          </table:table-cell>
          <table:table-cell office:value-type="float" office:value="9791.7800000000007" table:style-name="ce12">
            <text:p>9.791,7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DIVAN MONTEIRO DE ARAÚJ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84.95999999999998" table:style-name="ce17">
            <text:p>284,9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59.04" table:style-name="ce10">
            <text:p>2.659,04</text:p>
          </table:table-cell>
          <table:table-cell table:number-columns-repeated="2" table:style-name="ce11"/>
          <table:table-cell office:value-type="float" office:value="16733.47" table:style-name="ce12">
            <text:p>16.733,47</text:p>
          </table:table-cell>
          <table:table-cell office:value-type="float" office:value="-1507.66" table:style-name="ce13">
            <text:p>-1.507,66</text:p>
          </table:table-cell>
          <table:table-cell office:value-type="float" office:value="-2482.23" table:style-name="ce13">
            <text:p>-2.482,23</text:p>
          </table:table-cell>
          <table:table-cell office:value-type="float" office:value="-1890.52" table:style-name="ce13">
            <text:p>-1.890,52</text:p>
          </table:table-cell>
          <table:table-cell office:value-type="float" office:value="0" table:style-name="ce14">
            <text:p>0,00</text:p>
          </table:table-cell>
          <table:table-cell office:value-type="float" office:value="-5880.41" table:style-name="ce15">
            <text:p>-5.880,41</text:p>
          </table:table-cell>
          <table:table-cell office:value-type="float" office:value="10853.06" table:style-name="ce12">
            <text:p>10.853,0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DNALDO DA SILVA LIMA</text:p>
          </table:table-cell>
          <table:table-cell office:value-type="string" table:style-name="ce9">
            <text:p>JUIZ DO TRABALHO SUBSTITUTO - NÍVEL SUPERIOR JSJS</text:p>
          </table:table-cell>
          <table:table-cell table:number-columns-repeated="3" table:style-name="ce11"/>
          <table:table-cell office:value-type="float" office:value="32004.65" table:style-name="ce10">
            <text:p>32.004,65</text:p>
          </table:table-cell>
          <table:table-cell office:value-type="float" office:value="1409.76" table:style-name="ce10">
            <text:p>1.409,76</text:p>
          </table:table-cell>
          <table:table-cell office:value-type="float" office:value="1358.44" table:style-name="ce10">
            <text:p>1.358,44</text:p>
          </table:table-cell>
          <table:table-cell table:style-name="ce11"/>
          <table:table-cell office:value-type="float" office:value="34772.85" table:style-name="ce12">
            <text:p>34.772,85</text:p>
          </table:table-cell>
          <table:table-cell office:value-type="float" office:value="-5193.43" table:style-name="ce13">
            <text:p>-5.193,43</text:p>
          </table:table-cell>
          <table:table-cell office:value-type="float" office:value="-6238.19" table:style-name="ce13">
            <text:p>-6.238,19</text:p>
          </table:table-cell>
          <table:table-cell office:value-type="float" office:value="-806.74" table:style-name="ce16">
            <text:p>-806,74</text:p>
          </table:table-cell>
          <table:table-cell office:value-type="float" office:value="0" table:style-name="ce14">
            <text:p>0,00</text:p>
          </table:table-cell>
          <table:table-cell office:value-type="float" office:value="-12238.36" table:style-name="ce15">
            <text:p>-12.238,36</text:p>
          </table:table-cell>
          <table:table-cell office:value-type="float" office:value="22534.49" table:style-name="ce12">
            <text:p>22.534,4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DNALVA VERÇOSA DA SILV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3238.8" table:style-name="ce10">
            <text:p>3.238,80</text:p>
          </table:table-cell>
          <table:table-cell table:style-name="ce11"/>
          <table:table-cell office:value-type="float" office:value="5044.91" table:style-name="ce10">
            <text:p>5.044,91</text:p>
          </table:table-cell>
          <table:table-cell table:number-columns-repeated="2" table:style-name="ce11"/>
          <table:table-cell office:value-type="float" office:value="30530.73" table:style-name="ce12">
            <text:p>30.530,73</text:p>
          </table:table-cell>
          <table:table-cell office:value-type="float" office:value="-3160.88" table:style-name="ce13">
            <text:p>-3.160,88</text:p>
          </table:table-cell>
          <table:table-cell office:value-type="float" office:value="-5165.72" table:style-name="ce13">
            <text:p>-5.165,72</text:p>
          </table:table-cell>
          <table:table-cell office:value-type="float" office:value="-4351.5600000000004" table:style-name="ce13">
            <text:p>-4.351,56</text:p>
          </table:table-cell>
          <table:table-cell office:value-type="float" office:value="0" table:style-name="ce14">
            <text:p>0,00</text:p>
          </table:table-cell>
          <table:table-cell office:value-type="float" office:value="-12678.16" table:style-name="ce15">
            <text:p>-12.678,16</text:p>
          </table:table-cell>
          <table:table-cell office:value-type="float" office:value="17852.57" table:style-name="ce12">
            <text:p>17.852,5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DSON ALVES DE FRANÇ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8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724.36" table:style-name="ce10">
            <text:p>1.724,36</text:p>
          </table:table-cell>
          <table:table-cell table:style-name="ce11"/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15559.56" table:style-name="ce12">
            <text:p>15.559,56</text:p>
          </table:table-cell>
          <table:table-cell office:value-type="float" office:value="-1486.89" table:style-name="ce13">
            <text:p>-1.486,89</text:p>
          </table:table-cell>
          <table:table-cell office:value-type="float" office:value="-2395.81" table:style-name="ce13">
            <text:p>-2.395,81</text:p>
          </table:table-cell>
          <table:table-cell office:value-type="float" office:value="-1122.42" table:style-name="ce13">
            <text:p>-1.122,42</text:p>
          </table:table-cell>
          <table:table-cell office:value-type="float" office:value="0" table:style-name="ce14">
            <text:p>0,00</text:p>
          </table:table-cell>
          <table:table-cell office:value-type="float" office:value="-5005.12" table:style-name="ce15">
            <text:p>-5.005,12</text:p>
          </table:table-cell>
          <table:table-cell office:value-type="float" office:value="10554.44" table:style-name="ce12">
            <text:p>10.554,4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DSON FRANÇOSO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3ª VARA DO TRABALHO DE MACEIÓ/AL</text:p>
          </table:table-cell>
          <table:table-cell table:number-columns-repeated="2" table:style-name="ce11"/>
          <table:table-cell office:value-type="float" office:value="33689.11" table:style-name="ce10">
            <text:p>33.689,11</text:p>
          </table:table-cell>
          <table:table-cell office:value-type="float" office:value="3482.04" table:style-name="ce10">
            <text:p>3.482,04</text:p>
          </table:table-cell>
          <table:table-cell table:number-columns-repeated="2" table:style-name="ce11"/>
          <table:table-cell office:value-type="float" office:value="37171.15" table:style-name="ce12">
            <text:p>37.171,15</text:p>
          </table:table-cell>
          <table:table-cell office:value-type="float" office:value="-904.79" table:style-name="ce16">
            <text:p>-904,79</text:p>
          </table:table-cell>
          <table:table-cell office:value-type="float" office:value="-7383.38" table:style-name="ce13">
            <text:p>-7.383,38</text:p>
          </table:table-cell>
          <table:table-cell office:value-type="float" office:value="-2977.04" table:style-name="ce13">
            <text:p>-2.977,04</text:p>
          </table:table-cell>
          <table:table-cell office:value-type="float" office:value="0" table:style-name="ce14">
            <text:p>0,00</text:p>
          </table:table-cell>
          <table:table-cell office:value-type="float" office:value="-11265.21" table:style-name="ce15">
            <text:p>-11.265,21</text:p>
          </table:table-cell>
          <table:table-cell office:value-type="float" office:value="25905.94" table:style-name="ce12">
            <text:p>25.905,9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DSON OLIVEIRA DE ANDR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9">
            <text:p>SECRETARIA JURÍDICO- ADMINISTRATIVA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3297.65" table:style-name="ce10">
            <text:p>3.297,6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86.7" table:style-name="ce10">
            <text:p>2.986,70</text:p>
          </table:table-cell>
          <table:table-cell table:number-columns-repeated="2" table:style-name="ce11"/>
          <table:table-cell office:value-type="float" office:value="27588.1" table:style-name="ce12">
            <text:p>27.588,10</text:p>
          </table:table-cell>
          <table:table-cell office:value-type="float" office:value="-3229.82" table:style-name="ce13">
            <text:p>-3.229,82</text:p>
          </table:table-cell>
          <table:table-cell office:value-type="float" office:value="-4955.6899999999996" table:style-name="ce13">
            <text:p>-4.955,69</text:p>
          </table:table-cell>
          <table:table-cell office:value-type="float" office:value="-5589.39" table:style-name="ce13">
            <text:p>-5.589,39</text:p>
          </table:table-cell>
          <table:table-cell office:value-type="float" office:value="0" table:style-name="ce14">
            <text:p>0,00</text:p>
          </table:table-cell>
          <table:table-cell office:value-type="float" office:value="-13774.9" table:style-name="ce15">
            <text:p>-13.774,90</text:p>
          </table:table-cell>
          <table:table-cell office:value-type="float" office:value="13813.2" table:style-name="ce12">
            <text:p>13.813,2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EDUARDO CORREIA DA COSTA BARROS</text:p>
          </table:table-cell>
          <table:table-cell office:value-type="string" table:style-name="ce8">
            <text:p>TÉCNICO JUDICIÁRIO - NÍVEL MÉDIO C13</text:p>
          </table:table-cell>
          <table:table-cell table:style-name="ce11"/>
          <table:table-cell office:value-type="float" office:value="11754.59" table:style-name="ce10">
            <text:p>11.754,59</text:p>
          </table:table-cell>
          <table:table-cell office:value-type="float" office:value="3823.83" table:style-name="ce10">
            <text:p>3.823,83</text:p>
          </table:table-cell>
          <table:table-cell table:style-name="ce11"/>
          <table:table-cell office:value-type="float" office:value="2630.08" table:style-name="ce10">
            <text:p>2.630,08</text:p>
          </table:table-cell>
          <table:table-cell table:number-columns-repeated="2" table:style-name="ce11"/>
          <table:table-cell office:value-type="float" office:value="18208.5" table:style-name="ce12">
            <text:p>18.208,50</text:p>
          </table:table-cell>
          <table:table-cell office:value-type="float" office:value="-2087.69" table:style-name="ce13">
            <text:p>-2.087,69</text:p>
          </table:table-cell>
          <table:table-cell office:value-type="float" office:value="-2015.53" table:style-name="ce13">
            <text:p>-2.015,53</text:p>
          </table:table-cell>
          <table:table-cell office:value-type="float" office:value="-1929.03" table:style-name="ce13">
            <text:p>-1.929,03</text:p>
          </table:table-cell>
          <table:table-cell office:value-type="float" office:value="0" table:style-name="ce14">
            <text:p>0,00</text:p>
          </table:table-cell>
          <table:table-cell office:value-type="float" office:value="-6032.25" table:style-name="ce15">
            <text:p>-6.032,25</text:p>
          </table:table-cell>
          <table:table-cell office:value-type="float" office:value="12176.25" table:style-name="ce12">
            <text:p>12.176,2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DUARDO DO NASCIMENTO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4ª VT)</text:p>
          </table:table-cell>
          <table:table-cell office:value-type="float" office:value="11778.34" table:style-name="ce10">
            <text:p>11.778,34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813.28" table:style-name="ce10">
            <text:p>2.813,28</text:p>
          </table:table-cell>
          <table:table-cell table:number-columns-repeated="2" table:style-name="ce11"/>
          <table:table-cell office:value-type="float" office:value="16531.509999999998" table:style-name="ce12">
            <text:p>16.531,51</text:p>
          </table:table-cell>
          <table:table-cell office:value-type="float" office:value="-1457.21" table:style-name="ce13">
            <text:p>-1.457,21</text:p>
          </table:table-cell>
          <table:table-cell office:value-type="float" office:value="-2450.2800000000002" table:style-name="ce13">
            <text:p>-2.450,28</text:p>
          </table:table-cell>
          <table:table-cell office:value-type="float" office:value="-1665.62" table:style-name="ce13">
            <text:p>-1.665,62</text:p>
          </table:table-cell>
          <table:table-cell office:value-type="float" office:value="0" table:style-name="ce14">
            <text:p>0,00</text:p>
          </table:table-cell>
          <table:table-cell office:value-type="float" office:value="-5573.11" table:style-name="ce15">
            <text:p>-5.573,11</text:p>
          </table:table-cell>
          <table:table-cell office:value-type="float" office:value="10958.4" table:style-name="ce12">
            <text:p>10.958,4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DUARDO FERREIRA DE PONTES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476.54" table:style-name="ce10">
            <text:p>7.476,54</text:p>
          </table:table-cell>
          <table:table-cell table:style-name="ce11"/>
          <table:table-cell office:value-type="float" office:value="5408.16" table:style-name="ce10">
            <text:p>5.408,16</text:p>
          </table:table-cell>
          <table:table-cell table:number-columns-repeated="2" table:style-name="ce11"/>
          <table:table-cell office:value-type="float" office:value="34313.53" table:style-name="ce12">
            <text:p>34.313,53</text:p>
          </table:table-cell>
          <table:table-cell office:value-type="float" office:value="-3652.49" table:style-name="ce13">
            <text:p>-3.652,49</text:p>
          </table:table-cell>
          <table:table-cell office:value-type="float" office:value="-5918.77" table:style-name="ce13">
            <text:p>-5.918,77</text:p>
          </table:table-cell>
          <table:table-cell office:value-type="float" office:value="-3960.36" table:style-name="ce13">
            <text:p>-3.960,36</text:p>
          </table:table-cell>
          <table:table-cell office:value-type="float" office:value="0" table:style-name="ce14">
            <text:p>0,00</text:p>
          </table:table-cell>
          <table:table-cell office:value-type="float" office:value="-13531.62" table:style-name="ce15">
            <text:p>-13.531,62</text:p>
          </table:table-cell>
          <table:table-cell office:value-type="float" office:value="20781.91" table:style-name="ce12">
            <text:p>20.781,9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DUARDO MARCELO FEITOSA LIM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389.62" table:style-name="ce17">
            <text:p>389,62</text:p>
          </table:table-cell>
          <table:table-cell office:value-type="float" office:value="2232.38" table:style-name="ce10">
            <text:p>2.232,38</text:p>
          </table:table-cell>
          <table:table-cell office:value-type="float" office:value="2712.8" table:style-name="ce10">
            <text:p>2.712,80</text:p>
          </table:table-cell>
          <table:table-cell office:value-type="float" office:value="7380.57" table:style-name="ce10">
            <text:p>7.380,57</text:p>
          </table:table-cell>
          <table:table-cell table:style-name="ce11"/>
          <table:table-cell office:value-type="float" office:value="32235.08" table:style-name="ce12">
            <text:p>32.235,08</text:p>
          </table:table-cell>
          <table:table-cell office:value-type="float" office:value="-2763.72" table:style-name="ce13">
            <text:p>-2.763,72</text:p>
          </table:table-cell>
          <table:table-cell office:value-type="float" office:value="-5411.33" table:style-name="ce13">
            <text:p>-5.411,33</text:p>
          </table:table-cell>
          <table:table-cell office:value-type="float" office:value="-1806.55" table:style-name="ce13">
            <text:p>-1.806,55</text:p>
          </table:table-cell>
          <table:table-cell office:value-type="float" office:value="0" table:style-name="ce14">
            <text:p>0,00</text:p>
          </table:table-cell>
          <table:table-cell office:value-type="float" office:value="-9981.6" table:style-name="ce15">
            <text:p>-9.981,60</text:p>
          </table:table-cell>
          <table:table-cell office:value-type="float" office:value="22253.48" table:style-name="ce12">
            <text:p>22.253,4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DUARDO SANTOS DE EÇ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15687.54" table:style-name="ce10">
            <text:p>15.687,54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16976.8" table:style-name="ce12">
            <text:p>16.976,80</text:p>
          </table:table-cell>
          <table:table-cell office:value-type="float" office:value="-1200.9000000000001" table:style-name="ce13">
            <text:p>-1.200,90</text:p>
          </table:table-cell>
          <table:table-cell office:value-type="float" office:value="-2590.87" table:style-name="ce13">
            <text:p>-2.590,87</text:p>
          </table:table-cell>
          <table:table-cell office:value-type="float" office:value="-1785.56" table:style-name="ce13">
            <text:p>-1.785,56</text:p>
          </table:table-cell>
          <table:table-cell office:value-type="float" office:value="0" table:style-name="ce14">
            <text:p>0,00</text:p>
          </table:table-cell>
          <table:table-cell office:value-type="float" office:value="-5577.33" table:style-name="ce15">
            <text:p>-5.577,33</text:p>
          </table:table-cell>
          <table:table-cell office:value-type="float" office:value="11399.47" table:style-name="ce12">
            <text:p>11.399,4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DVALDO LIMA PINT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ATA)</text:p>
          </table:table-cell>
          <table:table-cell office:value-type="float" office:value="1032" table:style-name="ce10">
            <text:p>1.032,00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3143.32" table:style-name="ce10">
            <text:p>3.143,32</text:p>
          </table:table-cell>
          <table:table-cell office:value-type="float" office:value="797.02" table:style-name="ce14">
            <text:p>797,02</text:p>
          </table:table-cell>
          <table:table-cell office:value-type="float" office:value="1195.54" table:style-name="ce10">
            <text:p>1.195,54</text:p>
          </table:table-cell>
          <table:table-cell office:value-type="float" office:value="7546.95" table:style-name="ce12">
            <text:p>7.546,95</text:p>
          </table:table-cell>
          <table:table-cell office:value-type="float" office:value="-111.32" table:style-name="ce16">
            <text:p>-111,32</text:p>
          </table:table-cell>
          <table:table-cell office:value-type="float" office:value="-13.96" table:style-name="ce16">
            <text:p>-13,96</text:p>
          </table:table-cell>
          <table:table-cell office:value-type="float" office:value="-1503.62" table:style-name="ce13">
            <text:p>-1.503,62</text:p>
          </table:table-cell>
          <table:table-cell office:value-type="float" office:value="0" table:style-name="ce14">
            <text:p>0,00</text:p>
          </table:table-cell>
          <table:table-cell office:value-type="float" office:value="-1628.9" table:style-name="ce15">
            <text:p>-1.628,90</text:p>
          </table:table-cell>
          <table:table-cell office:value-type="float" office:value="5918.05" table:style-name="ce12">
            <text:p>5.918,0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ELAINE CRISTINA LIRA LOPES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PCV)</text:p>
          </table:table-cell>
          <table:table-cell office:value-type="float" office:value="2196.9499999999998" table:style-name="ce10">
            <text:p>2.196,95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546.96" table:style-name="ce10">
            <text:p>2.546,96</text:p>
          </table:table-cell>
          <table:table-cell table:number-columns-repeated="2" table:style-name="ce11"/>
          <table:table-cell office:value-type="float" office:value="6683.8" table:style-name="ce12">
            <text:p>6.683,80</text:p>
          </table:table-cell>
          <table:table-cell office:value-type="float" office:value="-307.57" table:style-name="ce16">
            <text:p>-307,57</text:p>
          </table:table-cell>
          <table:table-cell office:value-type="float" office:value="-191.16" table:style-name="ce16">
            <text:p>-191,16</text:p>
          </table:table-cell>
          <table:table-cell office:value-type="float" office:value="-1577.76" table:style-name="ce13">
            <text:p>-1.577,76</text:p>
          </table:table-cell>
          <table:table-cell office:value-type="float" office:value="0" table:style-name="ce14">
            <text:p>0,00</text:p>
          </table:table-cell>
          <table:table-cell office:value-type="float" office:value="-2076.4899999999998" table:style-name="ce15">
            <text:p>-2.076,49</text:p>
          </table:table-cell>
          <table:table-cell office:value-type="float" office:value="4607.3100000000004" table:style-name="ce12">
            <text:p>4.607,3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ANE RIBEIRO MELLO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833.26" table:style-name="ce10">
            <text:p>1.833,26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6047.64" table:style-name="ce12">
            <text:p>16.047,64</text:p>
          </table:table-cell>
          <table:table-cell office:value-type="float" office:value="-834.86" table:style-name="ce16">
            <text:p>-834,86</text:p>
          </table:table-cell>
          <table:table-cell office:value-type="float" office:value="-2605.06" table:style-name="ce13">
            <text:p>-2.605,06</text:p>
          </table:table-cell>
          <table:table-cell office:value-type="float" office:value="-2253.29" table:style-name="ce13">
            <text:p>-2.253,29</text:p>
          </table:table-cell>
          <table:table-cell office:value-type="float" office:value="0" table:style-name="ce14">
            <text:p>0,00</text:p>
          </table:table-cell>
          <table:table-cell office:value-type="float" office:value="-5693.21" table:style-name="ce15">
            <text:p>-5.693,21</text:p>
          </table:table-cell>
          <table:table-cell office:value-type="float" office:value="10354.43" table:style-name="ce12">
            <text:p>10.354,4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EN RIBEIRO SILVA LES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SAÚDE (SEGESP)</text:p>
          </table:table-cell>
          <table:table-cell office:value-type="float" office:value="10887.5" table:style-name="ce10">
            <text:p>10.887,50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007.94" table:style-name="ce10">
            <text:p>3.007,94</text:p>
          </table:table-cell>
          <table:table-cell office:value-type="float" office:value="4275.8" table:style-name="ce10">
            <text:p>4.275,80</text:p>
          </table:table-cell>
          <table:table-cell table:style-name="ce11"/>
          <table:table-cell office:value-type="float" office:value="20111.13" table:style-name="ce12">
            <text:p>20.111,13</text:p>
          </table:table-cell>
          <table:table-cell office:value-type="float" office:value="-1342.16" table:style-name="ce13">
            <text:p>-1.342,16</text:p>
          </table:table-cell>
          <table:table-cell office:value-type="float" office:value="-2520.21" table:style-name="ce13">
            <text:p>-2.520,21</text:p>
          </table:table-cell>
          <table:table-cell office:value-type="float" office:value="-179.27" table:style-name="ce16">
            <text:p>-179,27</text:p>
          </table:table-cell>
          <table:table-cell office:value-type="float" office:value="0" table:style-name="ce14">
            <text:p>0,00</text:p>
          </table:table-cell>
          <table:table-cell office:value-type="float" office:value="-4041.64" table:style-name="ce15">
            <text:p>-4.041,64</text:p>
          </table:table-cell>
          <table:table-cell office:value-type="float" office:value="16069.49" table:style-name="ce12">
            <text:p>16.069,4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ENILDA ROSA E SILVA SANTOS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.584,60</text:p>
          </table:table-cell>
          <table:table-cell office:value-type="float" office:value="17104.919999999998" table:style-name="ce10">
            <text:p>17.104,92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33978.78" table:style-name="ce12">
            <text:p>33.978,78</text:p>
          </table:table-cell>
          <table:table-cell office:value-type="float" office:value="-4160.66" table:style-name="ce13">
            <text:p>-4.160,66</text:p>
          </table:table-cell>
          <table:table-cell office:value-type="float" office:value="-6452.48" table:style-name="ce13">
            <text:p>-6.452,48</text:p>
          </table:table-cell>
          <table:table-cell office:value-type="float" office:value="-2645.19" table:style-name="ce13">
            <text:p>-2.645,19</text:p>
          </table:table-cell>
          <table:table-cell office:value-type="float" office:value="0" table:style-name="ce14">
            <text:p>0,00</text:p>
          </table:table-cell>
          <table:table-cell office:value-type="float" office:value="-13258.33" table:style-name="ce15">
            <text:p>-13.258,33</text:p>
          </table:table-cell>
          <table:table-cell office:value-type="float" office:value="20720.45" table:style-name="ce12">
            <text:p>20.720,4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ENILZA VENÂNCIO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7542.84" table:style-name="ce10">
            <text:p>7.542,84</text:p>
          </table:table-cell>
          <table:table-cell table:number-columns-repeated="5" table:style-name="ce11"/>
          <table:table-cell office:value-type="float" office:value="7542.84" table:style-name="ce12">
            <text:p>7.542,84</text:p>
          </table:table-cell>
          <table:table-cell office:value-type="float" office:value="-550.80999999999995" table:style-name="ce16">
            <text:p>-550,81</text:p>
          </table:table-cell>
          <table:table-cell office:value-type="float" office:value="-1053.45" table:style-name="ce13">
            <text:p>-1.053,45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1604.26" table:style-name="ce15">
            <text:p>-1.604,26</text:p>
          </table:table-cell>
          <table:table-cell office:value-type="float" office:value="5938.58" table:style-name="ce12">
            <text:p>5.938,5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IANA DE CARVALHO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AUDITORIA DAS DESPESAS DE CUSTEIO DO PATRIMÔNIO <text:s/>(SAUD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482.5500000000002" table:style-name="ce10">
            <text:p>2.482,5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80.8" table:style-name="ce10">
            <text:p>2.980,80</text:p>
          </table:table-cell>
          <table:table-cell table:number-columns-repeated="2" table:style-name="ce11"/>
          <table:table-cell office:value-type="float" office:value="19205.32" table:style-name="ce12">
            <text:p>19.205,32</text:p>
          </table:table-cell>
          <table:table-cell office:value-type="float" office:value="-1866.38" table:style-name="ce13">
            <text:p>-1.866,38</text:p>
          </table:table-cell>
          <table:table-cell office:value-type="float" office:value="-2974.85" table:style-name="ce13">
            <text:p>-2.974,85</text:p>
          </table:table-cell>
          <table:table-cell office:value-type="float" office:value="-4573.1400000000003" table:style-name="ce13">
            <text:p>-4.573,14</text:p>
          </table:table-cell>
          <table:table-cell office:value-type="float" office:value="0" table:style-name="ce14">
            <text:p>0,00</text:p>
          </table:table-cell>
          <table:table-cell office:value-type="float" office:value="-9414.3700000000008" table:style-name="ce15">
            <text:p>-9.414,37</text:p>
          </table:table-cell>
          <table:table-cell office:value-type="float" office:value="9790.9500000000007" table:style-name="ce12">
            <text:p>9.790,9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IANA LÔBO ARCAN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PEN)</text:p>
          </table:table-cell>
          <table:table-cell office:value-type="float" office:value="17135.310000000001" table:style-name="ce10">
            <text:p>17.135,31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346.72" table:style-name="ce10">
            <text:p>1.346,72</text:p>
          </table:table-cell>
          <table:table-cell table:number-columns-repeated="2" table:style-name="ce11"/>
          <table:table-cell office:value-type="float" office:value="19667.080000000002" table:style-name="ce12">
            <text:p>19.667,08</text:p>
          </table:table-cell>
          <table:table-cell office:value-type="float" office:value="-904.79" table:style-name="ce16">
            <text:p>-904,79</text:p>
          </table:table-cell>
          <table:table-cell office:value-type="float" office:value="-3919.92" table:style-name="ce13">
            <text:p>-3.919,92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4824.71" table:style-name="ce15">
            <text:p>-4.824,71</text:p>
          </table:table-cell>
          <table:table-cell office:value-type="float" office:value="14842.37" table:style-name="ce12">
            <text:p>14.842,3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ELIANE ARÔXA PEREIRA RAMOS BARRETO</text:p>
          </table:table-cell>
          <table:table-cell office:value-type="string" table:style-name="ce9">
            <text:p>DESEMBARGADOR DO TRABALHO - NÍVEL SUPERIOR DTDT</text:p>
          </table:table-cell>
          <table:table-cell office:value-type="string" table:style-name="ce9">
            <text:p>DESEMBARGADORA ELIANE ARÔXA PEREIRA RAMOS BARRETO</text:p>
          </table:table-cell>
          <table:table-cell table:style-name="ce11"/>
          <table:table-cell office:value-type="float" office:value="5592.26" table:style-name="ce10">
            <text:p>5.592,26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199.34" table:style-name="ce10">
            <text:p>2.199,34</text:p>
          </table:table-cell>
          <table:table-cell office:value-type="float" office:value="40102.400000000001" table:style-name="ce10">
            <text:p>40.102,40</text:p>
          </table:table-cell>
          <table:table-cell table:style-name="ce11"/>
          <table:table-cell office:value-type="float" office:value="83356.22" table:style-name="ce12">
            <text:p>83.356,22</text:p>
          </table:table-cell>
          <table:table-cell office:value-type="float" office:value="-5592.26" table:style-name="ce13">
            <text:p>-5.592,26</text:p>
          </table:table-cell>
          <table:table-cell office:value-type="float" office:value="-8882.75" table:style-name="ce13">
            <text:p>-8.882,75</text:p>
          </table:table-cell>
          <table:table-cell office:value-type="float" office:value="-3159.76" table:style-name="ce13">
            <text:p>-3.159,76</text:p>
          </table:table-cell>
          <table:table-cell office:value-type="float" office:value="0" table:style-name="ce14">
            <text:p>0,00</text:p>
          </table:table-cell>
          <table:table-cell office:value-type="float" office:value="-17634.77" table:style-name="ce15">
            <text:p>-17.634,77</text:p>
          </table:table-cell>
          <table:table-cell office:value-type="float" office:value="65721.45" table:style-name="ce12">
            <text:p>65.721,4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IANE BRITO DA ROCHA PE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TOR DE GESTÃO DOCUMENTAL (CA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560.07" table:style-name="ce10">
            <text:p>3.560,07</text:p>
          </table:table-cell>
          <table:table-cell table:style-name="ce11"/>
          <table:table-cell office:value-type="float" office:value="3529.96" table:style-name="ce10">
            <text:p>3.529,96</text:p>
          </table:table-cell>
          <table:table-cell table:number-columns-repeated="2" table:style-name="ce11"/>
          <table:table-cell office:value-type="float" office:value="18844.62" table:style-name="ce12">
            <text:p>18.844,62</text:p>
          </table:table-cell>
          <table:table-cell office:value-type="float" office:value="-1754.65" table:style-name="ce13">
            <text:p>-1.754,65</text:p>
          </table:table-cell>
          <table:table-cell office:value-type="float" office:value="-1716.3" table:style-name="ce13">
            <text:p>-1.716,30</text:p>
          </table:table-cell>
          <table:table-cell office:value-type="float" office:value="-4549.2700000000004" table:style-name="ce13">
            <text:p>-4.549,27</text:p>
          </table:table-cell>
          <table:table-cell office:value-type="float" office:value="0" table:style-name="ce14">
            <text:p>0,00</text:p>
          </table:table-cell>
          <table:table-cell office:value-type="float" office:value="-8020.22" table:style-name="ce15">
            <text:p>-8.020,22</text:p>
          </table:table-cell>
          <table:table-cell office:value-type="float" office:value="10824.4" table:style-name="ce12">
            <text:p>10.824,4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IANE MACENA LEMOS DE MELO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346.91" table:style-name="ce10">
            <text:p>2.346,91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15034.56" table:style-name="ce12">
            <text:p>15.034,56</text:p>
          </table:table-cell>
          <table:table-cell office:value-type="float" office:value="-880.43" table:style-name="ce16">
            <text:p>-880,43</text:p>
          </table:table-cell>
          <table:table-cell table:style-name="ce11"/>
          <table:table-cell office:value-type="float" office:value="-2761.98" table:style-name="ce13">
            <text:p>-2.761,98</text:p>
          </table:table-cell>
          <table:table-cell office:value-type="float" office:value="0" table:style-name="ce14">
            <text:p>0,00</text:p>
          </table:table-cell>
          <table:table-cell office:value-type="float" office:value="-3642.41" table:style-name="ce15">
            <text:p>-3.642,41</text:p>
          </table:table-cell>
          <table:table-cell office:value-type="float" office:value="11392.15" table:style-name="ce12">
            <text:p>11.392,1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IENE SILVA DE LIMA PEREIR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PEN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53.51" table:style-name="ce10">
            <text:p>1.553,51</text:p>
          </table:table-cell>
          <table:table-cell office:value-type="float" office:value="1379.07" table:style-name="ce10">
            <text:p>1.379,07</text:p>
          </table:table-cell>
          <table:table-cell office:value-type="float" office:value="4077.08" table:style-name="ce10">
            <text:p>4.077,08</text:p>
          </table:table-cell>
          <table:table-cell table:number-columns-repeated="2" table:style-name="ce11"/>
          <table:table-cell office:value-type="float" office:value="18764.25" table:style-name="ce12">
            <text:p>18.764,25</text:p>
          </table:table-cell>
          <table:table-cell office:value-type="float" office:value="-1713.09" table:style-name="ce13">
            <text:p>-1.713,09</text:p>
          </table:table-cell>
          <table:table-cell office:value-type="float" office:value="-2542.1" table:style-name="ce13">
            <text:p>-2.542,10</text:p>
          </table:table-cell>
          <table:table-cell office:value-type="float" office:value="-2122.89" table:style-name="ce13">
            <text:p>-2.122,89</text:p>
          </table:table-cell>
          <table:table-cell office:value-type="float" office:value="0" table:style-name="ce14">
            <text:p>0,00</text:p>
          </table:table-cell>
          <table:table-cell office:value-type="float" office:value="-6378.08" table:style-name="ce15">
            <text:p>-6.378,08</text:p>
          </table:table-cell>
          <table:table-cell office:value-type="float" office:value="12386.17" table:style-name="ce12">
            <text:p>12.386,1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ISABETE MARGARIDA DA SILVA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7104.919999999998" table:style-name="ce10">
            <text:p>17.104,92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38384.959999999999" table:style-name="ce12">
            <text:p>38.384,96</text:p>
          </table:table-cell>
          <table:table-cell office:value-type="float" office:value="-4752.87" table:style-name="ce13">
            <text:p>-4.752,87</text:p>
          </table:table-cell>
          <table:table-cell office:value-type="float" office:value="-7146.78" table:style-name="ce13">
            <text:p>-7.146,78</text:p>
          </table:table-cell>
          <table:table-cell office:value-type="float" office:value="-3910.28" table:style-name="ce13">
            <text:p>-3.910,28</text:p>
          </table:table-cell>
          <table:table-cell office:value-type="float" office:value="0" table:style-name="ce14">
            <text:p>0,00</text:p>
          </table:table-cell>
          <table:table-cell office:value-type="float" office:value="-15809.93" table:style-name="ce15">
            <text:p>-15.809,93</text:p>
          </table:table-cell>
          <table:table-cell office:value-type="float" office:value="22575.03" table:style-name="ce12">
            <text:p>22.575,0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ISETE TAVARES DA SILV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2170" table:style-name="ce10">
            <text:p>12.170,00</text:p>
          </table:table-cell>
          <table:table-cell table:number-columns-repeated="2" table:style-name="ce11"/>
          <table:table-cell office:value-type="float" office:value="-212" table:style-name="ce16">
            <text:p>-212,00</text:p>
          </table:table-cell>
          <table:table-cell table:number-columns-repeated="2" table:style-name="ce11"/>
          <table:table-cell office:value-type="float" office:value="11958" table:style-name="ce12">
            <text:p>11.958,00</text:p>
          </table:table-cell>
          <table:table-cell office:value-type="float" office:value="-642.24" table:style-name="ce16">
            <text:p>-642,24</text:p>
          </table:table-cell>
          <table:table-cell office:value-type="float" office:value="-2300.77" table:style-name="ce13">
            <text:p>-2.300,77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2943.01" table:style-name="ce15">
            <text:p>-2.943,01</text:p>
          </table:table-cell>
          <table:table-cell office:value-type="float" office:value="9014.99" table:style-name="ce12">
            <text:p>9.014,9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ISEU TORRES DO NASCIMENTO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ÇÃO DE PRIMEIRA TURMA (SETP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6933.52" table:style-name="ce10">
            <text:p>6.933,52</text:p>
          </table:table-cell>
          <table:table-cell table:style-name="ce11"/>
          <table:table-cell office:value-type="float" office:value="3930.68" table:style-name="ce10">
            <text:p>3.930,68</text:p>
          </table:table-cell>
          <table:table-cell office:value-type="float" office:value="1193.3699999999999" table:style-name="ce10">
            <text:p>1.193,37</text:p>
          </table:table-cell>
          <table:table-cell table:style-name="ce11"/>
          <table:table-cell office:value-type="float" office:value="31577.279999999999" table:style-name="ce12">
            <text:p>31.577,28</text:p>
          </table:table-cell>
          <table:table-cell office:value-type="float" office:value="-3279.68" table:style-name="ce13">
            <text:p>-3.279,68</text:p>
          </table:table-cell>
          <table:table-cell office:value-type="float" office:value="-5727.27" table:style-name="ce13">
            <text:p>-5.727,27</text:p>
          </table:table-cell>
          <table:table-cell office:value-type="float" office:value="-4564.22" table:style-name="ce13">
            <text:p>-4.564,22</text:p>
          </table:table-cell>
          <table:table-cell office:value-type="float" office:value="0" table:style-name="ce14">
            <text:p>0,00</text:p>
          </table:table-cell>
          <table:table-cell office:value-type="float" office:value="-13571.17" table:style-name="ce15">
            <text:p>-13.571,17</text:p>
          </table:table-cell>
          <table:table-cell office:value-type="float" office:value="18006.11" table:style-name="ce12">
            <text:p>18.006,1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IVALDO PEREIRA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1611.11" table:style-name="ce10">
            <text:p>1.611,11</text:p>
          </table:table-cell>
          <table:table-cell table:style-name="ce11"/>
          <table:table-cell office:value-type="float" office:value="3137.42" table:style-name="ce10">
            <text:p>3.137,42</text:p>
          </table:table-cell>
          <table:table-cell table:number-columns-repeated="2" table:style-name="ce11"/>
          <table:table-cell office:value-type="float" office:value="16526.87" table:style-name="ce12">
            <text:p>16.526,87</text:p>
          </table:table-cell>
          <table:table-cell office:value-type="float" office:value="-1703" table:style-name="ce13">
            <text:p>-1.703,00</text:p>
          </table:table-cell>
          <table:table-cell office:value-type="float" office:value="-2240.14" table:style-name="ce13">
            <text:p>-2.240,14</text:p>
          </table:table-cell>
          <table:table-cell office:value-type="float" office:value="-4644.6400000000003" table:style-name="ce13">
            <text:p>-4.644,64</text:p>
          </table:table-cell>
          <table:table-cell office:value-type="float" office:value="0" table:style-name="ce14">
            <text:p>0,00</text:p>
          </table:table-cell>
          <table:table-cell office:value-type="float" office:value="-8587.7800000000007" table:style-name="ce15">
            <text:p>-8.587,78</text:p>
          </table:table-cell>
          <table:table-cell office:value-type="float" office:value="7939.09" table:style-name="ce12">
            <text:p>7.939,0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VYNA MELO RÊGO MONT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INFORMAÇÕES FUNCIONAIS (SEGESP)</text:p>
          </table:table-cell>
          <table:table-cell table:number-columns-repeated="2" table:style-name="ce11"/>
          <table:table-cell office:value-type="float" office:value="1185.05" table:style-name="ce10">
            <text:p>1.185,05</text:p>
          </table:table-cell>
          <table:table-cell table:number-columns-repeated="3" table:style-name="ce11"/>
          <table:table-cell office:value-type="float" office:value="1185.05" table:style-name="ce12">
            <text:p>1.185,05</text:p>
          </table:table-cell>
          <table:table-cell table:number-columns-repeated="2" table:style-name="ce11"/>
          <table:table-cell office:value-type="float" office:value="-774" table:style-name="ce16">
            <text:p>-774,00</text:p>
          </table:table-cell>
          <table:table-cell office:value-type="float" office:value="0" table:style-name="ce14">
            <text:p>0,00</text:p>
          </table:table-cell>
          <table:table-cell office:value-type="float" office:value="-774" table:style-name="ce20">
            <text:p>-774,00</text:p>
          </table:table-cell>
          <table:table-cell office:value-type="float" office:value="411.05" table:style-name="ce18">
            <text:p>411,0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Y ALMEIDA DE OLIVEIRA SANTOS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1ª VT)</text:p>
          </table:table-cell>
          <table:table-cell office:value-type="float" office:value="11849.58" table:style-name="ce10">
            <text:p>11.849,58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867.04" table:style-name="ce10">
            <text:p>2.867,04</text:p>
          </table:table-cell>
          <table:table-cell office:value-type="float" office:value="2192.42" table:style-name="ce10">
            <text:p>2.192,42</text:p>
          </table:table-cell>
          <table:table-cell table:style-name="ce11"/>
          <table:table-cell office:value-type="float" office:value="19141.419999999998" table:style-name="ce12">
            <text:p>19.141,42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3044.87" table:style-name="ce13">
            <text:p>-3.044,87</text:p>
          </table:table-cell>
          <table:table-cell office:value-type="float" office:value="-2018.09" table:style-name="ce13">
            <text:p>-2.018,09</text:p>
          </table:table-cell>
          <table:table-cell office:value-type="float" office:value="0" table:style-name="ce14">
            <text:p>0,00</text:p>
          </table:table-cell>
          <table:table-cell office:value-type="float" office:value="-6535.02" table:style-name="ce15">
            <text:p>-6.535,02</text:p>
          </table:table-cell>
          <table:table-cell office:value-type="float" office:value="12606.4" table:style-name="ce12">
            <text:p>12.606,4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LZA LOURENÇ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UNP)</text:p>
          </table:table-cell>
          <table:table-cell office:value-type="float" office:value="2816.88" table:style-name="ce10">
            <text:p>2.816,88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082.06" table:style-name="ce10">
            <text:p>2.082,06</text:p>
          </table:table-cell>
          <table:table-cell table:number-columns-repeated="2" table:style-name="ce11"/>
          <table:table-cell office:value-type="float" office:value="6083.99" table:style-name="ce12">
            <text:p>6.083,99</text:p>
          </table:table-cell>
          <table:table-cell office:value-type="float" office:value="-381.34" table:style-name="ce16">
            <text:p>-381,34</text:p>
          </table:table-cell>
          <table:table-cell office:value-type="float" office:value="-159.86000000000001" table:style-name="ce16">
            <text:p>-159,86</text:p>
          </table:table-cell>
          <table:table-cell office:value-type="float" office:value="-1847.85" table:style-name="ce13">
            <text:p>-1.847,85</text:p>
          </table:table-cell>
          <table:table-cell office:value-type="float" office:value="0" table:style-name="ce14">
            <text:p>0,00</text:p>
          </table:table-cell>
          <table:table-cell office:value-type="float" office:value="-2389.0500000000002" table:style-name="ce15">
            <text:p>-2.389,05</text:p>
          </table:table-cell>
          <table:table-cell office:value-type="float" office:value="3694.94" table:style-name="ce12">
            <text:p>3.694,9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EMANOEL FERDINANDO DA ROCHA JÚNIOR</text:p>
          </table:table-cell>
          <table:table-cell office:value-type="string" table:style-name="ce8">
            <text:p>COORDENADOR - CJ-02</text:p>
          </table:table-cell>
          <table:table-cell office:value-type="string" table:style-name="ce9">
            <text:p>COORDENADORIA DE MANUTENÇÃO E PROJETOS (SA)</text:p>
          </table:table-cell>
          <table:table-cell office:value-type="float" office:value="10996.16" table:style-name="ce10">
            <text:p>10.996,16</text:p>
          </table:table-cell>
          <table:table-cell table:style-name="ce11"/>
          <table:table-cell office:value-type="float" office:value="7398.87" table:style-name="ce10">
            <text:p>7.398,87</text:p>
          </table:table-cell>
          <table:table-cell office:value-type="float" office:value="910.08" table:style-name="ce17">
            <text:p>910,08</text:p>
          </table:table-cell>
          <table:table-cell table:number-columns-repeated="2" table:style-name="ce11"/>
          <table:table-cell office:value-type="float" office:value="19305.11" table:style-name="ce12">
            <text:p>19.305,11</text:p>
          </table:table-cell>
          <table:table-cell office:value-type="float" office:value="-1357.92" table:style-name="ce13">
            <text:p>-1.357,92</text:p>
          </table:table-cell>
          <table:table-cell office:value-type="float" office:value="-561.92999999999995" table:style-name="ce16">
            <text:p>-561,93</text:p>
          </table:table-cell>
          <table:table-cell office:value-type="float" office:value="-47.49" table:style-name="ce16">
            <text:p>-47,49</text:p>
          </table:table-cell>
          <table:table-cell office:value-type="float" office:value="0" table:style-name="ce14">
            <text:p>0,00</text:p>
          </table:table-cell>
          <table:table-cell office:value-type="float" office:value="-1967.34" table:style-name="ce15">
            <text:p>-1.967,34</text:p>
          </table:table-cell>
          <table:table-cell office:value-type="float" office:value="17337.77" table:style-name="ce12">
            <text:p>17.337,7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MANOEL SOARES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6ª VT)</text:p>
          </table:table-cell>
          <table:table-cell office:value-type="float" office:value="11778.34" table:style-name="ce10">
            <text:p>11.778,34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097.42" table:style-name="ce10">
            <text:p>3.097,42</text:p>
          </table:table-cell>
          <table:table-cell table:number-columns-repeated="2" table:style-name="ce11"/>
          <table:table-cell office:value-type="float" office:value="16815.650000000001" table:style-name="ce12">
            <text:p>16.815,65</text:p>
          </table:table-cell>
          <table:table-cell office:value-type="float" office:value="-1457.21" table:style-name="ce13">
            <text:p>-1.457,21</text:p>
          </table:table-cell>
          <table:table-cell office:value-type="float" office:value="-2346.0100000000002" table:style-name="ce13">
            <text:p>-2.346,01</text:p>
          </table:table-cell>
          <table:table-cell office:value-type="float" office:value="-4707.2" table:style-name="ce13">
            <text:p>-4.707,20</text:p>
          </table:table-cell>
          <table:table-cell office:value-type="float" office:value="0" table:style-name="ce14">
            <text:p>0,00</text:p>
          </table:table-cell>
          <table:table-cell office:value-type="float" office:value="-8510.42" table:style-name="ce15">
            <text:p>-8.510,42</text:p>
          </table:table-cell>
          <table:table-cell office:value-type="float" office:value="8305.23" table:style-name="ce12">
            <text:p>8.305,2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EMANUELLA LEMOS ALMEIDA COTTARD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DESENVOLVIMENTO DE PESSOAS (SEGESP)</text:p>
          </table:table-cell>
          <table:table-cell office:value-type="float" office:value="18951.18" table:style-name="ce10">
            <text:p>18.951,1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4545.4399999999996" table:style-name="ce10">
            <text:p>4.545,44</text:p>
          </table:table-cell>
          <table:table-cell table:number-columns-repeated="2" table:style-name="ce11"/>
          <table:table-cell office:value-type="float" office:value="25436.51" table:style-name="ce12">
            <text:p>25.436,51</text:p>
          </table:table-cell>
          <table:table-cell office:value-type="float" office:value="-2606.75" table:style-name="ce13">
            <text:p>-2.606,75</text:p>
          </table:table-cell>
          <table:table-cell office:value-type="float" office:value="-1633.92" table:style-name="ce13">
            <text:p>-1.633,92</text:p>
          </table:table-cell>
          <table:table-cell office:value-type="float" office:value="-1895.82" table:style-name="ce13">
            <text:p>-1.895,82</text:p>
          </table:table-cell>
          <table:table-cell office:value-type="float" office:value="0" table:style-name="ce14">
            <text:p>0,00</text:p>
          </table:table-cell>
          <table:table-cell office:value-type="float" office:value="-6136.49" table:style-name="ce15">
            <text:p>-6.136,49</text:p>
          </table:table-cell>
          <table:table-cell office:value-type="float" office:value="19300.02" table:style-name="ce12">
            <text:p>19.300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ENAURA LÍVIA VERGETH GRANGEIRO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9">
            <text:p>COORDENADORIA DE APOIO ÀS VARAS (SEJ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4029.08" table:style-name="ce10">
            <text:p>4.029,08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54.06" table:style-name="ce10">
            <text:p>1.854,06</text:p>
          </table:table-cell>
          <table:table-cell office:value-type="float" office:value="5486.95" table:style-name="ce10">
            <text:p>5.486,95</text:p>
          </table:table-cell>
          <table:table-cell office:value-type="float" office:value="7974.99" table:style-name="ce10">
            <text:p>7.974,99</text:p>
          </table:table-cell>
          <table:table-cell office:value-type="float" office:value="33087.050000000003" table:style-name="ce12">
            <text:p>33.087,05</text:p>
          </table:table-cell>
          <table:table-cell office:value-type="float" office:value="-1821.08" table:style-name="ce13">
            <text:p>-1.821,08</text:p>
          </table:table-cell>
          <table:table-cell office:value-type="float" office:value="-4156.43" table:style-name="ce13">
            <text:p>-4.156,43</text:p>
          </table:table-cell>
          <table:table-cell office:value-type="float" office:value="-4771.12" table:style-name="ce13">
            <text:p>-4.771,12</text:p>
          </table:table-cell>
          <table:table-cell office:value-type="float" office:value="0" table:style-name="ce14">
            <text:p>0,00</text:p>
          </table:table-cell>
          <table:table-cell office:value-type="float" office:value="-10748.63" table:style-name="ce15">
            <text:p>-10.748,63</text:p>
          </table:table-cell>
          <table:table-cell office:value-type="float" office:value="22338.42" table:style-name="ce12">
            <text:p>22.338,4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RCÍLIA DOMITILA SOUSA GASQUEZ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398.21" table:style-name="ce10">
            <text:p>3.398,21</text:p>
          </table:table-cell>
          <table:table-cell table:style-name="ce11"/>
          <table:table-cell office:value-type="float" office:value="943.98" table:style-name="ce17">
            <text:p>943,98</text:p>
          </table:table-cell>
          <table:table-cell table:number-columns-repeated="2" table:style-name="ce11"/>
          <table:table-cell office:value-type="float" office:value="23628.13" table:style-name="ce12">
            <text:p>23.628,13</text:p>
          </table:table-cell>
          <table:table-cell office:value-type="float" office:value="-2339.1" table:style-name="ce13">
            <text:p>-2.339,10</text:p>
          </table:table-cell>
          <table:table-cell office:value-type="float" office:value="-4725.53" table:style-name="ce13">
            <text:p>-4.725,53</text:p>
          </table:table-cell>
          <table:table-cell office:value-type="float" office:value="-907.48" table:style-name="ce16">
            <text:p>-907,48</text:p>
          </table:table-cell>
          <table:table-cell office:value-type="float" office:value="0" table:style-name="ce14">
            <text:p>0,00</text:p>
          </table:table-cell>
          <table:table-cell office:value-type="float" office:value="-7972.11" table:style-name="ce15">
            <text:p>-7.972,11</text:p>
          </table:table-cell>
          <table:table-cell office:value-type="float" office:value="15656.02" table:style-name="ce12">
            <text:p>15.656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REMITA BATISTA SILV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7542.84" table:style-name="ce10">
            <text:p>7.542,84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8832.1" table:style-name="ce12">
            <text:p>8.832,10</text:p>
          </table:table-cell>
          <table:table-cell office:value-type="float" office:value="-550.80999999999995" table:style-name="ce16">
            <text:p>-550,81</text:p>
          </table:table-cell>
          <table:table-cell office:value-type="float" office:value="-529.85" table:style-name="ce16">
            <text:p>-529,85</text:p>
          </table:table-cell>
          <table:table-cell office:value-type="float" office:value="-1573.8" table:style-name="ce13">
            <text:p>-1.573,80</text:p>
          </table:table-cell>
          <table:table-cell office:value-type="float" office:value="0" table:style-name="ce14">
            <text:p>0,00</text:p>
          </table:table-cell>
          <table:table-cell office:value-type="float" office:value="-2654.46" table:style-name="ce15">
            <text:p>-2.654,46</text:p>
          </table:table-cell>
          <table:table-cell office:value-type="float" office:value="6177.64" table:style-name="ce12">
            <text:p>6.177,6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RIC ALLYSON ALVES MARTINS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9">
            <text:p>SETOR DE SISTEMAS JURÍDICOS (SETIC)</text:p>
          </table:table-cell>
          <table:table-cell office:value-type="float" office:value="10474.6" table:style-name="ce10">
            <text:p>10.474,60</text:p>
          </table:table-cell>
          <table:table-cell table:number-columns-repeated="2" table:style-name="ce11"/>
          <table:table-cell office:value-type="float" office:value="3008.22" table:style-name="ce10">
            <text:p>3.008,22</text:p>
          </table:table-cell>
          <table:table-cell table:number-columns-repeated="2" table:style-name="ce11"/>
          <table:table-cell office:value-type="float" office:value="13482.82" table:style-name="ce12">
            <text:p>13.482,82</text:p>
          </table:table-cell>
          <table:table-cell office:value-type="float" office:value="-1294.9000000000001" table:style-name="ce13">
            <text:p>-1.294,90</text:p>
          </table:table-cell>
          <table:table-cell office:value-type="float" office:value="-92.52" table:style-name="ce16">
            <text:p>-92,52</text:p>
          </table:table-cell>
          <table:table-cell office:value-type="float" office:value="-2854.56" table:style-name="ce13">
            <text:p>-2.854,56</text:p>
          </table:table-cell>
          <table:table-cell office:value-type="float" office:value="0" table:style-name="ce14">
            <text:p>0,00</text:p>
          </table:table-cell>
          <table:table-cell office:value-type="float" office:value="-4241.9799999999996" table:style-name="ce15">
            <text:p>-4.241,98</text:p>
          </table:table-cell>
          <table:table-cell office:value-type="float" office:value="9240.84" table:style-name="ce12">
            <text:p>9.240,8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RIKA BARRADAS LEÃO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9">
            <text:p>SETOR DE INFORMAÇÕES FUNCIONAIS (SEGESP)</text:p>
          </table:table-cell>
          <table:table-cell office:value-type="float" office:value="18875.53" table:style-name="ce10">
            <text:p>18.875,53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334.96" table:style-name="ce10">
            <text:p>2.334,96</text:p>
          </table:table-cell>
          <table:table-cell table:number-columns-repeated="2" table:style-name="ce11"/>
          <table:table-cell office:value-type="float" office:value="23442.87" table:style-name="ce12">
            <text:p>23.442,87</text:p>
          </table:table-cell>
          <table:table-cell office:value-type="float" office:value="-2606.75" table:style-name="ce13">
            <text:p>-2.606,75</text:p>
          </table:table-cell>
          <table:table-cell office:value-type="float" office:value="-4114.18" table:style-name="ce13">
            <text:p>-4.114,18</text:p>
          </table:table-cell>
          <table:table-cell office:value-type="float" office:value="12.1" table:style-name="ce17">
            <text:p>12,10</text:p>
          </table:table-cell>
          <table:table-cell office:value-type="float" office:value="0" table:style-name="ce14">
            <text:p>0,00</text:p>
          </table:table-cell>
          <table:table-cell office:value-type="float" office:value="-6708.83" table:style-name="ce15">
            <text:p>-6.708,83</text:p>
          </table:table-cell>
          <table:table-cell office:value-type="float" office:value="16734.04" table:style-name="ce12">
            <text:p>16.734,0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ERIVAL GONÇALVES DE ALBUQUERQUE FI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9">
            <text:p>GABINETE DE DESEMBARGADOR (GABAC)</text:p>
          </table:table-cell>
          <table:table-cell office:value-type="float" office:value="11504.45" table:style-name="ce10">
            <text:p>11.504,45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346.72" table:style-name="ce10">
            <text:p>1.346,72</text:p>
          </table:table-cell>
          <table:table-cell table:number-columns-repeated="2" table:style-name="ce11"/>
          <table:table-cell office:value-type="float" office:value="14791.06" table:style-name="ce12">
            <text:p>14.791,06</text:p>
          </table:table-cell>
          <table:table-cell office:value-type="float" office:value="-904.79" table:style-name="ce16">
            <text:p>-904,79</text:p>
          </table:table-cell>
          <table:table-cell office:value-type="float" office:value="-2579.02" table:style-name="ce13">
            <text:p>-2.579,02</text:p>
          </table:table-cell>
          <table:table-cell office:value-type="float" office:value="-486.94" table:style-name="ce16">
            <text:p>-486,94</text:p>
          </table:table-cell>
          <table:table-cell office:value-type="float" office:value="0" table:style-name="ce14">
            <text:p>0,00</text:p>
          </table:table-cell>
          <table:table-cell office:value-type="float" office:value="-3970.75" table:style-name="ce15">
            <text:p>-3.970,75</text:p>
          </table:table-cell>
          <table:table-cell office:value-type="float" office:value="10820.31" table:style-name="ce12">
            <text:p>10.820,3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RONALDO ALMEIDA SILV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11"/>
          <table:table-cell office:value-type="float" office:value="1939.89" table:style-name="ce10">
            <text:p>1.939,89</text:p>
          </table:table-cell>
          <table:table-cell office:value-type="float" office:value="3046.24" table:style-name="ce10">
            <text:p>3.046,24</text:p>
          </table:table-cell>
          <table:table-cell table:number-columns-repeated="2" table:style-name="ce11"/>
          <table:table-cell office:value-type="float" office:value="4986.13" table:style-name="ce12">
            <text:p>4.986,13</text:p>
          </table:table-cell>
          <table:table-cell table:number-columns-repeated="2" table:style-name="ce11"/>
          <table:table-cell office:value-type="float" office:value="36.35" table:style-name="ce17">
            <text:p>36,35</text:p>
          </table:table-cell>
          <table:table-cell office:value-type="float" office:value="0" table:style-name="ce14">
            <text:p>0,00</text:p>
          </table:table-cell>
          <table:table-cell office:value-type="float" office:value="36.35" table:style-name="ce18">
            <text:p>36,35</text:p>
          </table:table-cell>
          <table:table-cell office:value-type="float" office:value="5022.4799999999996" table:style-name="ce12">
            <text:p>5.022,4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6007.08" table:style-name="ce10">
            <text:p>6.007,08</text:p>
          </table:table-cell>
          <table:table-cell table:number-columns-repeated="5" table:style-name="ce11"/>
          <table:table-cell office:value-type="float" office:value="6007.08" table:style-name="ce12">
            <text:p>6.007,08</text:p>
          </table:table-cell>
          <table:table-cell office:value-type="float" office:value="-309.83" table:style-name="ce16">
            <text:p>-309,83</text:p>
          </table:table-cell>
          <table:table-cell office:value-type="float" office:value="-1566.74" table:style-name="ce13">
            <text:p>-1.566,74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1876.57" table:style-name="ce15">
            <text:p>-1.876,57</text:p>
          </table:table-cell>
          <table:table-cell office:value-type="float" office:value="4130.51" table:style-name="ce12">
            <text:p>4.130,5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712.4" table:style-name="ce17">
            <text:p>712,40</text:p>
          </table:table-cell>
          <table:table-cell table:style-name="ce11"/>
          <table:table-cell office:value-type="float" office:value="2233.2399999999998" table:style-name="ce10">
            <text:p>2.233,24</text:p>
          </table:table-cell>
          <table:table-cell table:number-columns-repeated="2" table:style-name="ce11"/>
          <table:table-cell office:value-type="float" office:value="14344.03" table:style-name="ce12">
            <text:p>14.344,03</text:p>
          </table:table-cell>
          <table:table-cell office:value-type="float" office:value="-611.78" table:style-name="ce16">
            <text:p>-611,78</text:p>
          </table:table-cell>
          <table:table-cell office:value-type="float" office:value="-1717.14" table:style-name="ce13">
            <text:p>-1.717,14</text:p>
          </table:table-cell>
          <table:table-cell office:value-type="float" office:value="-3764.64" table:style-name="ce13">
            <text:p>-3.764,64</text:p>
          </table:table-cell>
          <table:table-cell office:value-type="float" office:value="0" table:style-name="ce14">
            <text:p>0,00</text:p>
          </table:table-cell>
          <table:table-cell office:value-type="float" office:value="-6093.56" table:style-name="ce15">
            <text:p>-6.093,56</text:p>
          </table:table-cell>
          <table:table-cell office:value-type="float" office:value="8250.4699999999993" table:style-name="ce12">
            <text:p>8.250,4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VALDO CARDOSO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GERENCIAMENTO DE PRECEDENTES (SEJ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427.55" table:style-name="ce10">
            <text:p>1.427,5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89.42" table:style-name="ce10">
            <text:p>2.889,42</text:p>
          </table:table-cell>
          <table:table-cell table:number-columns-repeated="2" table:style-name="ce11"/>
          <table:table-cell office:value-type="float" office:value="25542.799999999999" table:style-name="ce12">
            <text:p>25.542,80</text:p>
          </table:table-cell>
          <table:table-cell office:value-type="float" office:value="-2934.98" table:style-name="ce13">
            <text:p>-2.934,98</text:p>
          </table:table-cell>
          <table:table-cell office:value-type="float" office:value="-4448.93" table:style-name="ce13">
            <text:p>-4.448,93</text:p>
          </table:table-cell>
          <table:table-cell office:value-type="float" office:value="-3286.15" table:style-name="ce13">
            <text:p>-3.286,15</text:p>
          </table:table-cell>
          <table:table-cell office:value-type="float" office:value="0" table:style-name="ce14">
            <text:p>0,00</text:p>
          </table:table-cell>
          <table:table-cell office:value-type="float" office:value="-10670.06" table:style-name="ce15">
            <text:p>-10.670,06</text:p>
          </table:table-cell>
          <table:table-cell office:value-type="float" office:value="14872.74" table:style-name="ce12">
            <text:p>14.872,7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EVELINE ARRUDA CAVALCANTE SOUZA</text:p>
          </table:table-cell>
          <table:table-cell office:value-type="string" table:style-name="ce9">
            <text:p>ANALISTA JUDICIÁRIO - NÍVEL SUPERIOR C13</text:p>
          </table:table-cell>
          <table:table-cell table:style-name="ce11"/>
          <table:table-cell office:value-type="float" office:value="19441.79" table:style-name="ce10">
            <text:p>19.441,79</text:p>
          </table:table-cell>
          <table:table-cell office:value-type="float" office:value="3141.81" table:style-name="ce10">
            <text:p>3.141,81</text:p>
          </table:table-cell>
          <table:table-cell table:style-name="ce11"/>
          <table:table-cell office:value-type="float" office:value="2193.44" table:style-name="ce10">
            <text:p>2.193,44</text:p>
          </table:table-cell>
          <table:table-cell table:number-columns-repeated="2" table:style-name="ce11"/>
          <table:table-cell office:value-type="float" office:value="24777.040000000001" table:style-name="ce12">
            <text:p>24.777,04</text:p>
          </table:table-cell>
          <table:table-cell office:value-type="float" office:value="-3208.01" table:style-name="ce13">
            <text:p>-3.208,01</text:p>
          </table:table-cell>
          <table:table-cell office:value-type="float" office:value="-4406.79" table:style-name="ce13">
            <text:p>-4.406,79</text:p>
          </table:table-cell>
          <table:table-cell office:value-type="float" office:value="-1416.53" table:style-name="ce13">
            <text:p>-1.416,53</text:p>
          </table:table-cell>
          <table:table-cell office:value-type="float" office:value="0" table:style-name="ce14">
            <text:p>0,00</text:p>
          </table:table-cell>
          <table:table-cell office:value-type="float" office:value="-9031.33" table:style-name="ce15">
            <text:p>-9.031,33</text:p>
          </table:table-cell>
          <table:table-cell office:value-type="float" office:value="15745.71" table:style-name="ce12">
            <text:p>15.745,7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VERALDO CORREIA QUINTELA</text:p>
          </table:table-cell>
          <table:table-cell office:value-type="string" table:style-name="ce9">
            <text:p>ANALISTA JUDICIÁRIO - NÍVEL SUPERIOR B10</text:p>
          </table:table-cell>
          <table:table-cell office:value-type="string" table:style-name="ce9">
            <text:p>SEÇÃO DE INFRAESTRUTURA TECNOLÓGICA (SETIC)</text:p>
          </table:table-cell>
          <table:table-cell office:value-type="float" office:value="17863.3" table:style-name="ce10">
            <text:p>17.863,30</text:p>
          </table:table-cell>
          <table:table-cell table:number-columns-repeated="2" table:style-name="ce11"/>
          <table:table-cell office:value-type="float" office:value="2635.98" table:style-name="ce10">
            <text:p>2.635,98</text:p>
          </table:table-cell>
          <table:table-cell table:number-columns-repeated="2" table:style-name="ce11"/>
          <table:table-cell office:value-type="float" office:value="20499.28" table:style-name="ce12">
            <text:p>20.499,28</text:p>
          </table:table-cell>
          <table:table-cell office:value-type="float" office:value="-2429.4" table:style-name="ce13">
            <text:p>-2.429,40</text:p>
          </table:table-cell>
          <table:table-cell office:value-type="float" office:value="-3322.83" table:style-name="ce13">
            <text:p>-3.322,83</text:p>
          </table:table-cell>
          <table:table-cell office:value-type="float" office:value="-486.94" table:style-name="ce16">
            <text:p>-486,94</text:p>
          </table:table-cell>
          <table:table-cell office:value-type="float" office:value="0" table:style-name="ce14">
            <text:p>0,00</text:p>
          </table:table-cell>
          <table:table-cell office:value-type="float" office:value="-6239.17" table:style-name="ce15">
            <text:p>-6.239,17</text:p>
          </table:table-cell>
          <table:table-cell office:value-type="float" office:value="14260.11" table:style-name="ce12">
            <text:p>14.260,1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VERSON ROBERTO ALVES LAGES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(PAL)</text:p>
          </table:table-cell>
          <table:table-cell office:value-type="float" office:value="11897.07" table:style-name="ce10">
            <text:p>11.897,07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1851.68" table:style-name="ce10">
            <text:p>1.851,68</text:p>
          </table:table-cell>
          <table:table-cell table:number-columns-repeated="2" table:style-name="ce11"/>
          <table:table-cell office:value-type="float" office:value="15981.13" table:style-name="ce12">
            <text:p>15.981,13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1920.58" table:style-name="ce13">
            <text:p>-1.920,58</text:p>
          </table:table-cell>
          <table:table-cell office:value-type="float" office:value="-1017.49" table:style-name="ce13">
            <text:p>-1.017,49</text:p>
          </table:table-cell>
          <table:table-cell office:value-type="float" office:value="0" table:style-name="ce14">
            <text:p>0,00</text:p>
          </table:table-cell>
          <table:table-cell office:value-type="float" office:value="-4410.13" table:style-name="ce15">
            <text:p>-4.410,13</text:p>
          </table:table-cell>
          <table:table-cell office:value-type="float" office:value="11571" table:style-name="ce12">
            <text:p>11.571,0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EVERTON MENDES TENÓRIO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9">
            <text:p>COORDENADORIA DE LICITAÇÕES (D.G.)</text:p>
          </table:table-cell>
          <table:table-cell office:value-type="float" office:value="15015.42" table:style-name="ce10">
            <text:p>15.015,42</text:p>
          </table:table-cell>
          <table:table-cell table:number-columns-repeated="2" table:style-name="ce11"/>
          <table:table-cell office:value-type="float" office:value="2604.2800000000002" table:style-name="ce10">
            <text:p>2.604,28</text:p>
          </table:table-cell>
          <table:table-cell table:number-columns-repeated="2" table:style-name="ce11"/>
          <table:table-cell office:value-type="float" office:value="17619.7" table:style-name="ce12">
            <text:p>17.619,70</text:p>
          </table:table-cell>
          <table:table-cell office:value-type="float" office:value="-904.79" table:style-name="ce16">
            <text:p>-904,79</text:p>
          </table:table-cell>
          <table:table-cell office:value-type="float" office:value="-2793.09" table:style-name="ce13">
            <text:p>-2.793,09</text:p>
          </table:table-cell>
          <table:table-cell office:value-type="float" office:value="-823.18" table:style-name="ce16">
            <text:p>-823,18</text:p>
          </table:table-cell>
          <table:table-cell office:value-type="float" office:value="0" table:style-name="ce14">
            <text:p>0,00</text:p>
          </table:table-cell>
          <table:table-cell office:value-type="float" office:value="-4521.0600000000004" table:style-name="ce15">
            <text:p>-4.521,06</text:p>
          </table:table-cell>
          <table:table-cell office:value-type="float" office:value="13098.64" table:style-name="ce12">
            <text:p>13.098,6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FÁBIA FERNANDA CURVELO MARQUE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CRETARIA DE AUDITORIA</text:p>
          </table:table-cell>
          <table:table-cell office:value-type="float" office:value="12896.43" table:style-name="ce10">
            <text:p>12.896,43</text:p>
          </table:table-cell>
          <table:table-cell table:number-columns-repeated="2" table:style-name="ce11"/>
          <table:table-cell office:value-type="float" office:value="910.08" table:style-name="ce17">
            <text:p>910,08</text:p>
          </table:table-cell>
          <table:table-cell office:value-type="float" office:value="813.5" table:style-name="ce14">
            <text:p>813,50</text:p>
          </table:table-cell>
          <table:table-cell table:style-name="ce11"/>
          <table:table-cell office:value-type="float" office:value="14620.01" table:style-name="ce12">
            <text:p>14.620,01</text:p>
          </table:table-cell>
          <table:table-cell office:value-type="float" office:value="-904.79" table:style-name="ce16">
            <text:p>-904,79</text:p>
          </table:table-cell>
          <table:table-cell office:value-type="float" office:value="-2652.05" table:style-name="ce13">
            <text:p>-2.652,05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3556.84" table:style-name="ce15">
            <text:p>-3.556,84</text:p>
          </table:table-cell>
          <table:table-cell office:value-type="float" office:value="11063.17" table:style-name="ce12">
            <text:p>11.063,1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ABIANA TEIXEIRA DE MOUR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CRETARIA DE RECURSO DE REVISTA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29.26" table:style-name="ce17">
            <text:p>729,26</text:p>
          </table:table-cell>
          <table:table-cell table:style-name="ce11"/>
          <table:table-cell office:value-type="float" office:value="2099.6799999999998" table:style-name="ce10">
            <text:p>2.099,68</text:p>
          </table:table-cell>
          <table:table-cell table:number-columns-repeated="2" table:style-name="ce11"/>
          <table:table-cell office:value-type="float" office:value="22114.880000000001" table:style-name="ce12">
            <text:p>22.114,88</text:p>
          </table:table-cell>
          <table:table-cell office:value-type="float" office:value="-2819.76" table:style-name="ce13">
            <text:p>-2.819,76</text:p>
          </table:table-cell>
          <table:table-cell office:value-type="float" office:value="-3755.11" table:style-name="ce13">
            <text:p>-3.755,11</text:p>
          </table:table-cell>
          <table:table-cell office:value-type="float" office:value="-4163.54" table:style-name="ce13">
            <text:p>-4.163,54</text:p>
          </table:table-cell>
          <table:table-cell office:value-type="float" office:value="0" table:style-name="ce14">
            <text:p>0,00</text:p>
          </table:table-cell>
          <table:table-cell office:value-type="float" office:value="-10738.41" table:style-name="ce15">
            <text:p>-10.738,41</text:p>
          </table:table-cell>
          <table:table-cell office:value-type="float" office:value="11376.47" table:style-name="ce12">
            <text:p>11.376,4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ABIANO WANDERLEY SANTOS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9">
            <text:p>SEÇÃO DE INFRAESTRUTURA TECNOLÓGICA (SETIC)</text:p>
          </table:table-cell>
          <table:table-cell office:value-type="float" office:value="9151.77" table:style-name="ce10">
            <text:p>9.151,77</text:p>
          </table:table-cell>
          <table:table-cell table:number-columns-repeated="2" table:style-name="ce11"/>
          <table:table-cell office:value-type="float" office:value="2540.94" table:style-name="ce10">
            <text:p>2.540,94</text:p>
          </table:table-cell>
          <table:table-cell table:number-columns-repeated="2" table:style-name="ce11"/>
          <table:table-cell office:value-type="float" office:value="11692.71" table:style-name="ce12">
            <text:p>11.692,71</text:p>
          </table:table-cell>
          <table:table-cell office:value-type="float" office:value="-904.79" table:style-name="ce16">
            <text:p>-904,79</text:p>
          </table:table-cell>
          <table:table-cell office:value-type="float" office:value="-1263.8699999999999" table:style-name="ce13">
            <text:p>-1.263,87</text:p>
          </table:table-cell>
          <table:table-cell office:value-type="float" office:value="-1778.3" table:style-name="ce13">
            <text:p>-1.778,30</text:p>
          </table:table-cell>
          <table:table-cell office:value-type="float" office:value="0" table:style-name="ce14">
            <text:p>0,00</text:p>
          </table:table-cell>
          <table:table-cell office:value-type="float" office:value="-3946.96" table:style-name="ce15">
            <text:p>-3.946,96</text:p>
          </table:table-cell>
          <table:table-cell office:value-type="float" office:value="7745.75" table:style-name="ce12">
            <text:p>7.745,7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FÁBIO ALBUQUERQUE DE ARAÚJO CORDEIR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(SLQ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120.3200000000002" table:style-name="ce10">
            <text:p>2.120,32</text:p>
          </table:table-cell>
          <table:table-cell office:value-type="float" office:value="2232.38" table:style-name="ce10">
            <text:p>2.232,38</text:p>
          </table:table-cell>
          <table:table-cell office:value-type="float" office:value="1945.44" table:style-name="ce10">
            <text:p>1.945,44</text:p>
          </table:table-cell>
          <table:table-cell table:number-columns-repeated="2" table:style-name="ce11"/>
          <table:table-cell office:value-type="float" office:value="18052.73" table:style-name="ce12">
            <text:p>18.052,73</text:p>
          </table:table-cell>
          <table:table-cell office:value-type="float" office:value="-1806.61" table:style-name="ce13">
            <text:p>-1.806,61</text:p>
          </table:table-cell>
          <table:table-cell office:value-type="float" office:value="-2700.73" table:style-name="ce13">
            <text:p>-2.700,73</text:p>
          </table:table-cell>
          <table:table-cell office:value-type="float" office:value="-1540.61" table:style-name="ce13">
            <text:p>-1.540,61</text:p>
          </table:table-cell>
          <table:table-cell office:value-type="float" office:value="0" table:style-name="ce14">
            <text:p>0,00</text:p>
          </table:table-cell>
          <table:table-cell office:value-type="float" office:value="-6047.95" table:style-name="ce15">
            <text:p>-6.047,95</text:p>
          </table:table-cell>
          <table:table-cell office:value-type="float" office:value="12004.78" table:style-name="ce12">
            <text:p>12.004,7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ÁBIO TENÓRIO BARROS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JORNALISMO (CCOM)</text:p>
          </table:table-cell>
          <table:table-cell office:value-type="float" office:value="11849.58" table:style-name="ce10">
            <text:p>11.849,5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540.94" table:style-name="ce10">
            <text:p>2.540,94</text:p>
          </table:table-cell>
          <table:table-cell table:number-columns-repeated="2" table:style-name="ce11"/>
          <table:table-cell office:value-type="float" office:value="16330.41" table:style-name="ce12">
            <text:p>16.330,41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361.52" table:style-name="ce13">
            <text:p>-2.361,52</text:p>
          </table:table-cell>
          <table:table-cell office:value-type="float" office:value="-2917.74" table:style-name="ce13">
            <text:p>-2.917,74</text:p>
          </table:table-cell>
          <table:table-cell office:value-type="float" office:value="0" table:style-name="ce14">
            <text:p>0,00</text:p>
          </table:table-cell>
          <table:table-cell office:value-type="float" office:value="-6751.32" table:style-name="ce15">
            <text:p>-6.751,32</text:p>
          </table:table-cell>
          <table:table-cell office:value-type="float" office:value="9579.09" table:style-name="ce12">
            <text:p>9.579,0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ABRÍCIO ROSA MACIEL BARBOS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10">
            <text:p>11.754,59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1851.68" table:style-name="ce10">
            <text:p>1.851,68</text:p>
          </table:table-cell>
          <table:table-cell table:number-columns-repeated="2" table:style-name="ce11"/>
          <table:table-cell office:value-type="float" office:value="22017.279999999999" table:style-name="ce12">
            <text:p>22.017,28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4219.2299999999996" table:style-name="ce13">
            <text:p>-4.219,23</text:p>
          </table:table-cell>
          <table:table-cell office:value-type="float" office:value="-4938.49" table:style-name="ce13">
            <text:p>-4.938,49</text:p>
          </table:table-cell>
          <table:table-cell office:value-type="float" office:value="0" table:style-name="ce14">
            <text:p>0,00</text:p>
          </table:table-cell>
          <table:table-cell office:value-type="float" office:value="-10629.78" table:style-name="ce15">
            <text:p>-10.629,78</text:p>
          </table:table-cell>
          <table:table-cell office:value-type="float" office:value="11387.5" table:style-name="ce12">
            <text:p>11.387,5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FAGNER MOREIRA DE PAULA GOM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ATA)</text:p>
          </table:table-cell>
          <table:table-cell office:value-type="float" office:value="11778.34" table:style-name="ce10">
            <text:p>11.778,34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288.6" table:style-name="ce10">
            <text:p>2.288,60</text:p>
          </table:table-cell>
          <table:table-cell table:number-columns-repeated="2" table:style-name="ce11"/>
          <table:table-cell office:value-type="float" office:value="16006.83" table:style-name="ce12">
            <text:p>16.006,83</text:p>
          </table:table-cell>
          <table:table-cell office:value-type="float" office:value="-1457.21" table:style-name="ce13">
            <text:p>-1.457,21</text:p>
          </table:table-cell>
          <table:table-cell office:value-type="float" office:value="-2502.42" table:style-name="ce13">
            <text:p>-2.502,42</text:p>
          </table:table-cell>
          <table:table-cell office:value-type="float" office:value="-4669.91" table:style-name="ce13">
            <text:p>-4.669,91</text:p>
          </table:table-cell>
          <table:table-cell office:value-type="float" office:value="0" table:style-name="ce14">
            <text:p>0,00</text:p>
          </table:table-cell>
          <table:table-cell office:value-type="float" office:value="-8629.5400000000009" table:style-name="ce15">
            <text:p>-8.629,54</text:p>
          </table:table-cell>
          <table:table-cell office:value-type="float" office:value="7377.29" table:style-name="ce12">
            <text:p>7.377,2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FARAH MARIA ALVIM DE SOUZA HOLAND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2013.25" table:style-name="ce10">
            <text:p>22.013,25</text:p>
          </table:table-cell>
          <table:table-cell table:number-columns-repeated="2" table:style-name="ce11"/>
          <table:table-cell office:value-type="float" office:value="2190.46" table:style-name="ce10">
            <text:p>2.190,46</text:p>
          </table:table-cell>
          <table:table-cell table:number-columns-repeated="2" table:style-name="ce11"/>
          <table:table-cell office:value-type="float" office:value="24203.71" table:style-name="ce12">
            <text:p>24.203,71</text:p>
          </table:table-cell>
          <table:table-cell office:value-type="float" office:value="-904.79" table:style-name="ce16">
            <text:p>-904,79</text:p>
          </table:table-cell>
          <table:table-cell office:value-type="float" office:value="-4549.71" table:style-name="ce13">
            <text:p>-4.549,71</text:p>
          </table:table-cell>
          <table:table-cell office:value-type="float" office:value="-5877.6" table:style-name="ce13">
            <text:p>-5.877,60</text:p>
          </table:table-cell>
          <table:table-cell office:value-type="float" office:value="0" table:style-name="ce14">
            <text:p>0,00</text:p>
          </table:table-cell>
          <table:table-cell office:value-type="float" office:value="-11332.1" table:style-name="ce15">
            <text:p>-11.332,10</text:p>
          </table:table-cell>
          <table:table-cell office:value-type="float" office:value="12871.61" table:style-name="ce12">
            <text:p>12.871,6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FÁTIMA EDNA DE CARVALHO PORTEL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7619.88" table:style-name="ce10">
            <text:p>7.619,88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8909.14" table:style-name="ce12">
            <text:p>8.909,14</text:p>
          </table:table-cell>
          <table:table-cell office:value-type="float" office:value="-563.52" table:style-name="ce16">
            <text:p>-563,52</text:p>
          </table:table-cell>
          <table:table-cell office:value-type="float" office:value="-547.54" table:style-name="ce16">
            <text:p>-547,54</text:p>
          </table:table-cell>
          <table:table-cell office:value-type="float" office:value="-1113.8699999999999" table:style-name="ce13">
            <text:p>-1.113,87</text:p>
          </table:table-cell>
          <table:table-cell office:value-type="float" office:value="0" table:style-name="ce14">
            <text:p>0,00</text:p>
          </table:table-cell>
          <table:table-cell office:value-type="float" office:value="-2224.9299999999998" table:style-name="ce15">
            <text:p>-2.224,93</text:p>
          </table:table-cell>
          <table:table-cell office:value-type="float" office:value="6684.21" table:style-name="ce12">
            <text:p>6.684,2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ÁTIMA REGINA DA ROCHA JESU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9">
            <text:p>GABINETE DE DESEMBARGADOR (GABPI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5140.21" table:style-name="ce10">
            <text:p>5.140,2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41.42" table:style-name="ce10">
            <text:p>2.641,42</text:p>
          </table:table-cell>
          <table:table-cell table:number-columns-repeated="2" table:style-name="ce11"/>
          <table:table-cell office:value-type="float" office:value="21523.599999999999" table:style-name="ce12">
            <text:p>21.523,60</text:p>
          </table:table-cell>
          <table:table-cell office:value-type="float" office:value="-1978.45" table:style-name="ce13">
            <text:p>-1.978,45</text:p>
          </table:table-cell>
          <table:table-cell office:value-type="float" office:value="-3727.03" table:style-name="ce13">
            <text:p>-3.727,03</text:p>
          </table:table-cell>
          <table:table-cell office:value-type="float" office:value="-2426.16" table:style-name="ce13">
            <text:p>-2.426,16</text:p>
          </table:table-cell>
          <table:table-cell office:value-type="float" office:value="0" table:style-name="ce14">
            <text:p>0,00</text:p>
          </table:table-cell>
          <table:table-cell office:value-type="float" office:value="-8131.64" table:style-name="ce15">
            <text:p>-8.131,64</text:p>
          </table:table-cell>
          <table:table-cell office:value-type="float" office:value="13391.96" table:style-name="ce12">
            <text:p>13.391,9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ELIPE COSTA LEITE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APOIO AO USUÁRIO (SETIC)</text:p>
          </table:table-cell>
          <table:table-cell office:value-type="float" office:value="11169.36" table:style-name="ce10">
            <text:p>11.169,36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035.98" table:style-name="ce10">
            <text:p>2.035,98</text:p>
          </table:table-cell>
          <table:table-cell table:number-columns-repeated="2" table:style-name="ce11"/>
          <table:table-cell office:value-type="float" office:value="15145.23" table:style-name="ce12">
            <text:p>15.145,23</text:p>
          </table:table-cell>
          <table:table-cell office:value-type="float" office:value="-904.79" table:style-name="ce16">
            <text:p>-904,79</text:p>
          </table:table-cell>
          <table:table-cell office:value-type="float" office:value="-1282.3900000000001" table:style-name="ce13">
            <text:p>-1.282,39</text:p>
          </table:table-cell>
          <table:table-cell office:value-type="float" office:value="-1435.77" table:style-name="ce13">
            <text:p>-1.435,77</text:p>
          </table:table-cell>
          <table:table-cell office:value-type="float" office:value="0" table:style-name="ce14">
            <text:p>0,00</text:p>
          </table:table-cell>
          <table:table-cell office:value-type="float" office:value="-3622.95" table:style-name="ce15">
            <text:p>-3.622,95</text:p>
          </table:table-cell>
          <table:table-cell office:value-type="float" office:value="11522.28" table:style-name="ce12">
            <text:p>11.522,2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ELIPE RAMALHO DE MORA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GABINETE DE DESEMBARGADOR (GABEAPB)</text:p>
          </table:table-cell>
          <table:table-cell office:value-type="float" office:value="17863.3" table:style-name="ce10">
            <text:p>17.863,30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552.2199999999998" table:style-name="ce10">
            <text:p>2.552,22</text:p>
          </table:table-cell>
          <table:table-cell table:number-columns-repeated="2" table:style-name="ce11"/>
          <table:table-cell office:value-type="float" office:value="21600.57" table:style-name="ce12">
            <text:p>21.600,57</text:p>
          </table:table-cell>
          <table:table-cell office:value-type="float" office:value="-904.79" table:style-name="ce16">
            <text:p>-904,79</text:p>
          </table:table-cell>
          <table:table-cell office:value-type="float" office:value="-4067.98" table:style-name="ce13">
            <text:p>-4.067,98</text:p>
          </table:table-cell>
          <table:table-cell office:value-type="float" office:value="-858.3" table:style-name="ce16">
            <text:p>-858,30</text:p>
          </table:table-cell>
          <table:table-cell office:value-type="float" office:value="0" table:style-name="ce14">
            <text:p>0,00</text:p>
          </table:table-cell>
          <table:table-cell office:value-type="float" office:value="-5831.07" table:style-name="ce15">
            <text:p>-5.831,07</text:p>
          </table:table-cell>
          <table:table-cell office:value-type="float" office:value="15769.5" table:style-name="ce12">
            <text:p>15.769,5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ERNANDA PEDROSA DE HOLAND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9">
            <text:p>SECRETARIA DA CORREGEDORIA REGIONAL</text:p>
          </table:table-cell>
          <table:table-cell office:value-type="float" office:value="19519.71" table:style-name="ce10">
            <text:p>19.519,71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3703.22" table:style-name="ce10">
            <text:p>3.703,22</text:p>
          </table:table-cell>
          <table:table-cell table:number-columns-repeated="2" table:style-name="ce11"/>
          <table:table-cell office:value-type="float" office:value="25455.31" table:style-name="ce12">
            <text:p>25.455,31</text:p>
          </table:table-cell>
          <table:table-cell office:value-type="float" office:value="-904.79" table:style-name="ce16">
            <text:p>-904,79</text:p>
          </table:table-cell>
          <table:table-cell office:value-type="float" office:value="-4863.6499999999996" table:style-name="ce13">
            <text:p>-4.863,65</text:p>
          </table:table-cell>
          <table:table-cell office:value-type="float" office:value="-65.56" table:style-name="ce16">
            <text:p>-65,56</text:p>
          </table:table-cell>
          <table:table-cell office:value-type="float" office:value="0" table:style-name="ce14">
            <text:p>0,00</text:p>
          </table:table-cell>
          <table:table-cell office:value-type="float" office:value="-5834" table:style-name="ce15">
            <text:p>-5.834,00</text:p>
          </table:table-cell>
          <table:table-cell office:value-type="float" office:value="19621.310000000001" table:style-name="ce12">
            <text:p>19.621,3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ERNANDA SOARES BASTOS</text:p>
          </table:table-cell>
          <table:table-cell office:value-type="string" table:style-name="ce8">
            <text:p>ASSESSOR - CJ-03</text:p>
          </table:table-cell>
          <table:table-cell office:value-type="string" table:style-name="ce9">
            <text:p>GABINETE DE DESEMBARGADOR (GABVL)</text:p>
          </table:table-cell>
          <table:table-cell office:value-type="float" office:value="19363.86" table:style-name="ce10">
            <text:p>19.363,86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2988.86" table:style-name="ce10">
            <text:p>2.988,86</text:p>
          </table:table-cell>
          <table:table-cell table:number-columns-repeated="2" table:style-name="ce11"/>
          <table:table-cell office:value-type="float" office:value="30763.73" table:style-name="ce12">
            <text:p>30.763,73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5922.11" table:style-name="ce13">
            <text:p>-5.922,11</text:p>
          </table:table-cell>
          <table:table-cell office:value-type="float" office:value="-1592.77" table:style-name="ce13">
            <text:p>-1.592,77</text:p>
          </table:table-cell>
          <table:table-cell office:value-type="float" office:value="0" table:style-name="ce14">
            <text:p>0,00</text:p>
          </table:table-cell>
          <table:table-cell office:value-type="float" office:value="-10214.31" table:style-name="ce15">
            <text:p>-10.214,31</text:p>
          </table:table-cell>
          <table:table-cell office:value-type="float" office:value="20549.419999999998" table:style-name="ce12">
            <text:p>20.549,4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FERNANDO ANTÔNIO DA SILVA FALCÃO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1ª VARA DO TRABALHO DE ARAPIRACA</text:p>
          </table:table-cell>
          <table:table-cell office:value-type="float" office:value="945.32" table:style-name="ce14">
            <text:p>945,32</text:p>
          </table:table-cell>
          <table:table-cell table:style-name="ce11"/>
          <table:table-cell office:value-type="float" office:value="33689.11" table:style-name="ce10">
            <text:p>33.689,11</text:p>
          </table:table-cell>
          <table:table-cell office:value-type="float" office:value="3449.58" table:style-name="ce10">
            <text:p>3.449,58</text:p>
          </table:table-cell>
          <table:table-cell table:style-name="ce11"/>
          <table:table-cell office:value-type="float" office:value="4815.45" table:style-name="ce10">
            <text:p>4.815,45</text:p>
          </table:table-cell>
          <table:table-cell office:value-type="float" office:value="42899.46" table:style-name="ce12">
            <text:p>42.899,46</text:p>
          </table:table-cell>
          <table:table-cell office:value-type="float" office:value="-5255.37" table:style-name="ce13">
            <text:p>-5.255,37</text:p>
          </table:table-cell>
          <table:table-cell office:value-type="float" office:value="-7508.36" table:style-name="ce13">
            <text:p>-7.508,36</text:p>
          </table:table-cell>
          <table:table-cell office:value-type="float" office:value="-2621.5" table:style-name="ce13">
            <text:p>-2.621,50</text:p>
          </table:table-cell>
          <table:table-cell office:value-type="float" office:value="0" table:style-name="ce14">
            <text:p>0,00</text:p>
          </table:table-cell>
          <table:table-cell office:value-type="float" office:value="-15385.23" table:style-name="ce15">
            <text:p>-15.385,23</text:p>
          </table:table-cell>
          <table:table-cell office:value-type="float" office:value="27514.23" table:style-name="ce12">
            <text:p>27.514,2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FERNANDO ANTÔNIO DE CASTRO CARDOSO</text:p>
          </table:table-cell>
          <table:table-cell office:value-type="string" table:style-name="ce9">
            <text:p>ANALISTA JUDICIÁRIO - NÍVEL SUPERIOR C13</text:p>
          </table:table-cell>
          <table:table-cell table:style-name="ce11"/>
          <table:table-cell office:value-type="float" office:value="18779.439999999999" table:style-name="ce10">
            <text:p>18.779,44</text:p>
          </table:table-cell>
          <table:table-cell office:value-type="float" office:value="2364.52" table:style-name="ce10">
            <text:p>2.364,52</text:p>
          </table:table-cell>
          <table:table-cell table:style-name="ce11"/>
          <table:table-cell office:value-type="float" office:value="2543.3200000000002" table:style-name="ce10">
            <text:p>2.543,32</text:p>
          </table:table-cell>
          <table:table-cell table:number-columns-repeated="2" table:style-name="ce11"/>
          <table:table-cell office:value-type="float" office:value="23687.279999999999" table:style-name="ce12">
            <text:p>23.687,28</text:p>
          </table:table-cell>
          <table:table-cell office:value-type="float" office:value="-2993.15" table:style-name="ce13">
            <text:p>-2.993,15</text:p>
          </table:table-cell>
          <table:table-cell office:value-type="float" office:value="-2431.64" table:style-name="ce13">
            <text:p>-2.431,64</text:p>
          </table:table-cell>
          <table:table-cell office:value-type="float" office:value="-1068.5899999999999" table:style-name="ce13">
            <text:p>-1.068,59</text:p>
          </table:table-cell>
          <table:table-cell office:value-type="float" office:value="0" table:style-name="ce14">
            <text:p>0,00</text:p>
          </table:table-cell>
          <table:table-cell office:value-type="float" office:value="-6493.38" table:style-name="ce15">
            <text:p>-6.493,38</text:p>
          </table:table-cell>
          <table:table-cell office:value-type="float" office:value="17193.900000000001" table:style-name="ce12">
            <text:p>17.193,9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FERNANDO ANTONIO FLOERING BELTRÃO DE CASTRO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0797.55" table:style-name="ce10">
            <text:p>10.797,55</text:p>
          </table:table-cell>
          <table:table-cell table:number-columns-repeated="2" table:style-name="ce11"/>
          <table:table-cell office:value-type="float" office:value="2481.2399999999998" table:style-name="ce10">
            <text:p>2.481,24</text:p>
          </table:table-cell>
          <table:table-cell table:number-columns-repeated="2" table:style-name="ce11"/>
          <table:table-cell office:value-type="float" office:value="13278.79" table:style-name="ce12">
            <text:p>13.278,79</text:p>
          </table:table-cell>
          <table:table-cell office:value-type="float" office:value="-443.24" table:style-name="ce16">
            <text:p>-443,24</text:p>
          </table:table-cell>
          <table:table-cell table:style-name="ce11"/>
          <table:table-cell office:value-type="float" office:value="-2106.4699999999998" table:style-name="ce13">
            <text:p>-2.106,47</text:p>
          </table:table-cell>
          <table:table-cell office:value-type="float" office:value="0" table:style-name="ce14">
            <text:p>0,00</text:p>
          </table:table-cell>
          <table:table-cell office:value-type="float" office:value="-2549.71" table:style-name="ce15">
            <text:p>-2.549,71</text:p>
          </table:table-cell>
          <table:table-cell office:value-type="float" office:value="10729.08" table:style-name="ce12">
            <text:p>10.729,0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ERNANDO BENEDIT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COORDENADORIA DE PRECATÓRIO (SEJ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501.75" table:style-name="ce10">
            <text:p>4.501,75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19522" table:style-name="ce12">
            <text:p>19.522,00</text:p>
          </table:table-cell>
          <table:table-cell office:value-type="float" office:value="-1871.21" table:style-name="ce13">
            <text:p>-1.871,21</text:p>
          </table:table-cell>
          <table:table-cell office:value-type="float" office:value="-3379.79" table:style-name="ce13">
            <text:p>-3.379,79</text:p>
          </table:table-cell>
          <table:table-cell office:value-type="float" office:value="-2227.73" table:style-name="ce13">
            <text:p>-2.227,73</text:p>
          </table:table-cell>
          <table:table-cell office:value-type="float" office:value="0" table:style-name="ce14">
            <text:p>0,00</text:p>
          </table:table-cell>
          <table:table-cell office:value-type="float" office:value="-7478.73" table:style-name="ce15">
            <text:p>-7.478,73</text:p>
          </table:table-cell>
          <table:table-cell office:value-type="float" office:value="12043.27" table:style-name="ce12">
            <text:p>12.043,2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LÁVIA AZEVEDO GAZZANÉO</text:p>
          </table:table-cell>
          <table:table-cell office:value-type="string" table:style-name="ce8">
            <text:p>SECRETÁRIO - CJ-03</text:p>
          </table:table-cell>
          <table:table-cell office:value-type="string" table:style-name="ce9">
            <text:p>SECRETARIA JURÍDICO- ADMINISTRATIVA</text:p>
          </table:table-cell>
          <table:table-cell office:value-type="float" office:value="11802.08" table:style-name="ce10">
            <text:p>11.802,08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1697.44" table:style-name="ce10">
            <text:p>1.697,44</text:p>
          </table:table-cell>
          <table:table-cell table:number-columns-repeated="2" table:style-name="ce11"/>
          <table:table-cell office:value-type="float" office:value="21910.53" table:style-name="ce12">
            <text:p>21.910,53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4284.42" table:style-name="ce13">
            <text:p>-4.284,42</text:p>
          </table:table-cell>
          <table:table-cell office:value-type="float" office:value="-744.83" table:style-name="ce16">
            <text:p>-744,83</text:p>
          </table:table-cell>
          <table:table-cell office:value-type="float" office:value="0" table:style-name="ce14">
            <text:p>0,00</text:p>
          </table:table-cell>
          <table:table-cell office:value-type="float" office:value="-6501.31" table:style-name="ce15">
            <text:p>-6.501,31</text:p>
          </table:table-cell>
          <table:table-cell office:value-type="float" office:value="15409.22" table:style-name="ce12">
            <text:p>15.409,2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FLÁVIA CAROLINE FONSECA AMORIM</text:p>
          </table:table-cell>
          <table:table-cell office:value-type="string" table:style-name="ce8">
            <text:p>COORDENADOR DE LICITAÇÕES - CJ-02</text:p>
          </table:table-cell>
          <table:table-cell office:value-type="string" table:style-name="ce9">
            <text:p>COORDENADORIA DE LICITAÇÕES (D.G.)</text:p>
          </table:table-cell>
          <table:table-cell office:value-type="float" office:value="19441.79" table:style-name="ce10">
            <text:p>19.441,79</text:p>
          </table:table-cell>
          <table:table-cell table:style-name="ce11"/>
          <table:table-cell office:value-type="float" office:value="7398.87" table:style-name="ce10">
            <text:p>7.398,87</text:p>
          </table:table-cell>
          <table:table-cell office:value-type="float" office:value="2912.94" table:style-name="ce10">
            <text:p>2.912,94</text:p>
          </table:table-cell>
          <table:table-cell table:number-columns-repeated="2" table:style-name="ce11"/>
          <table:table-cell office:value-type="float" office:value="29753.599999999999" table:style-name="ce12">
            <text:p>29.753,60</text:p>
          </table:table-cell>
          <table:table-cell office:value-type="float" office:value="-904.79" table:style-name="ce16">
            <text:p>-904,79</text:p>
          </table:table-cell>
          <table:table-cell office:value-type="float" office:value="-6158.73" table:style-name="ce13">
            <text:p>-6.158,73</text:p>
          </table:table-cell>
          <table:table-cell office:value-type="float" office:value="-699.14" table:style-name="ce16">
            <text:p>-699,14</text:p>
          </table:table-cell>
          <table:table-cell office:value-type="float" office:value="0" table:style-name="ce14">
            <text:p>0,00</text:p>
          </table:table-cell>
          <table:table-cell office:value-type="float" office:value="-7762.66" table:style-name="ce15">
            <text:p>-7.762,66</text:p>
          </table:table-cell>
          <table:table-cell office:value-type="float" office:value="21990.94" table:style-name="ce12">
            <text:p>21.990,9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FLÁVIA ROBERTA DE ALMEIDA MULLER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4351.3500000000004" table:style-name="ce10">
            <text:p>4.351,35</text:p>
          </table:table-cell>
          <table:table-cell table:number-columns-repeated="2" table:style-name="ce11"/>
          <table:table-cell office:value-type="float" office:value="436.64" table:style-name="ce17">
            <text:p>436,64</text:p>
          </table:table-cell>
          <table:table-cell table:number-columns-repeated="2" table:style-name="ce11"/>
          <table:table-cell office:value-type="float" office:value="4787.99" table:style-name="ce12">
            <text:p>4.787,99</text:p>
          </table:table-cell>
          <table:table-cell office:value-type="float" office:value="-69.739999999999995" table:style-name="ce16">
            <text:p>-69,74</text:p>
          </table:table-cell>
          <table:table-cell office:value-type="float" office:value="-327.24" table:style-name="ce16">
            <text:p>-327,24</text:p>
          </table:table-cell>
          <table:table-cell office:value-type="float" office:value="-941.96" table:style-name="ce16">
            <text:p>-941,96</text:p>
          </table:table-cell>
          <table:table-cell office:value-type="float" office:value="0" table:style-name="ce14">
            <text:p>0,00</text:p>
          </table:table-cell>
          <table:table-cell office:value-type="float" office:value="-1338.94" table:style-name="ce15">
            <text:p>-1.338,94</text:p>
          </table:table-cell>
          <table:table-cell office:value-type="float" office:value="3449.05" table:style-name="ce12">
            <text:p>3.449,0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LÁVIO COSTA NABUCO DE MELL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221.92" table:style-name="ce10">
            <text:p>3.221,92</text:p>
          </table:table-cell>
          <table:table-cell table:style-name="ce11"/>
          <table:table-cell office:value-type="float" office:value="3143.32" table:style-name="ce10">
            <text:p>3.143,32</text:p>
          </table:table-cell>
          <table:table-cell table:number-columns-repeated="2" table:style-name="ce11"/>
          <table:table-cell office:value-type="float" office:value="19425.900000000001" table:style-name="ce12">
            <text:p>19.425,90</text:p>
          </table:table-cell>
          <table:table-cell office:value-type="float" office:value="-1929.6" table:style-name="ce13">
            <text:p>-1.929,60</text:p>
          </table:table-cell>
          <table:table-cell office:value-type="float" office:value="-3025.57" table:style-name="ce13">
            <text:p>-3.025,57</text:p>
          </table:table-cell>
          <table:table-cell office:value-type="float" office:value="-4241.66" table:style-name="ce13">
            <text:p>-4.241,66</text:p>
          </table:table-cell>
          <table:table-cell office:value-type="float" office:value="0" table:style-name="ce14">
            <text:p>0,00</text:p>
          </table:table-cell>
          <table:table-cell office:value-type="float" office:value="-9196.83" table:style-name="ce15">
            <text:p>-9.196,83</text:p>
          </table:table-cell>
          <table:table-cell office:value-type="float" office:value="10229.07" table:style-name="ce12">
            <text:p>10.229,0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LÁVIO DE SOUZA CUNHA JÚNIOR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LICITAÇÃO E COMPRAS (CL)</text:p>
          </table:table-cell>
          <table:table-cell table:number-columns-repeated="2" table:style-name="ce11"/>
          <table:table-cell office:value-type="float" office:value="1185.05" table:style-name="ce10">
            <text:p>1.185,05</text:p>
          </table:table-cell>
          <table:table-cell table:style-name="ce11"/>
          <table:table-cell office:value-type="float" office:value="395.02" table:style-name="ce14">
            <text:p>395,02</text:p>
          </table:table-cell>
          <table:table-cell table:style-name="ce11"/>
          <table:table-cell office:value-type="float" office:value="1580.07" table:style-name="ce12">
            <text:p>1.580,07</text:p>
          </table:table-cell>
          <table:table-cell table:number-columns-repeated="3" table:style-name="ce11"/>
          <table:table-cell office:value-type="float" office:value="0" table:style-name="ce14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1580.07" table:style-name="ce12">
            <text:p>1.580,0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LÁVIO LUIZ DA COSTA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office:value-type="float" office:value="2561.2600000000002" table:style-name="ce10">
            <text:p>2.561,26</text:p>
          </table:table-cell>
          <table:table-cell table:style-name="ce11"/>
          <table:table-cell office:value-type="float" office:value="32004.65" table:style-name="ce10">
            <text:p>32.004,65</text:p>
          </table:table-cell>
          <table:table-cell office:value-type="float" office:value="3482.7" table:style-name="ce10">
            <text:p>3.482,70</text:p>
          </table:table-cell>
          <table:table-cell office:value-type="float" office:value="2788.36" table:style-name="ce10">
            <text:p>2.788,36</text:p>
          </table:table-cell>
          <table:table-cell office:value-type="float" office:value="19413.52" table:style-name="ce10">
            <text:p>19.413,52</text:p>
          </table:table-cell>
          <table:table-cell office:value-type="float" office:value="60250.49" table:style-name="ce12">
            <text:p>60.250,49</text:p>
          </table:table-cell>
          <table:table-cell office:value-type="float" office:value="-5465.11" table:style-name="ce13">
            <text:p>-5.465,11</text:p>
          </table:table-cell>
          <table:table-cell office:value-type="float" office:value="-9360.49" table:style-name="ce13">
            <text:p>-9.360,49</text:p>
          </table:table-cell>
          <table:table-cell office:value-type="float" office:value="-2991.59" table:style-name="ce13">
            <text:p>-2.991,59</text:p>
          </table:table-cell>
          <table:table-cell office:value-type="float" office:value="-1350" table:style-name="ce13">
            <text:p>-1.350,00</text:p>
          </table:table-cell>
          <table:table-cell office:value-type="float" office:value="-19167.189999999999" table:style-name="ce15">
            <text:p>-19.167,19</text:p>
          </table:table-cell>
          <table:table-cell office:value-type="float" office:value="41083.300000000003" table:style-name="ce12">
            <text:p>41.083,3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RANCISCA CARLA BARROS VICTAL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9ª VT)</text:p>
          </table:table-cell>
          <table:table-cell table:number-columns-repeated="2" table:style-name="ce11"/>
          <table:table-cell office:value-type="float" office:value="1939.89" table:style-name="ce10">
            <text:p>1.939,89</text:p>
          </table:table-cell>
          <table:table-cell office:value-type="float" office:value="2294.34" table:style-name="ce10">
            <text:p>2.294,34</text:p>
          </table:table-cell>
          <table:table-cell table:number-columns-repeated="2" table:style-name="ce11"/>
          <table:table-cell office:value-type="float" office:value="4234.2299999999996" table:style-name="ce12">
            <text:p>4.234,23</text:p>
          </table:table-cell>
          <table:table-cell table:number-columns-repeated="2" table:style-name="ce11"/>
          <table:table-cell office:value-type="float" office:value="-795.37" table:style-name="ce16">
            <text:p>-795,37</text:p>
          </table:table-cell>
          <table:table-cell office:value-type="float" office:value="0" table:style-name="ce14">
            <text:p>0,00</text:p>
          </table:table-cell>
          <table:table-cell office:value-type="float" office:value="-795.37" table:style-name="ce20">
            <text:p>-795,37</text:p>
          </table:table-cell>
          <table:table-cell office:value-type="float" office:value="3438.86" table:style-name="ce12">
            <text:p>3.438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RANCISCO ANTÔNIO CARLOS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831.63" table:style-name="ce10">
            <text:p>4.831,63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9164.740000000002" table:style-name="ce12">
            <text:p>19.164,74</text:p>
          </table:table-cell>
          <table:table-cell office:value-type="float" office:value="-1349.19" table:style-name="ce13">
            <text:p>-1.349,19</text:p>
          </table:table-cell>
          <table:table-cell table:style-name="ce11"/>
          <table:table-cell office:value-type="float" office:value="-3680.91" table:style-name="ce13">
            <text:p>-3.680,91</text:p>
          </table:table-cell>
          <table:table-cell office:value-type="float" office:value="0" table:style-name="ce14">
            <text:p>0,00</text:p>
          </table:table-cell>
          <table:table-cell office:value-type="float" office:value="-5030.1000000000004" table:style-name="ce15">
            <text:p>-5.030,10</text:p>
          </table:table-cell>
          <table:table-cell office:value-type="float" office:value="14134.64" table:style-name="ce12">
            <text:p>14.134,6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FRANCISCO EVANDRO SOUSA MO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1ªVTSMC)</text:p>
          </table:table-cell>
          <table:table-cell office:value-type="float" office:value="11540.87" table:style-name="ce10">
            <text:p>11.540,87</text:p>
          </table:table-cell>
          <table:table-cell office:value-type="float" office:value="3491.91" table:style-name="ce10">
            <text:p>3.491,91</text:p>
          </table:table-cell>
          <table:table-cell office:value-type="float" office:value="1379.07" table:style-name="ce10">
            <text:p>1.379,07</text:p>
          </table:table-cell>
          <table:table-cell office:value-type="float" office:value="2709.96" table:style-name="ce10">
            <text:p>2.709,96</text:p>
          </table:table-cell>
          <table:table-cell table:number-columns-repeated="2" table:style-name="ce11"/>
          <table:table-cell office:value-type="float" office:value="19121.810000000001" table:style-name="ce12">
            <text:p>19.121,81</text:p>
          </table:table-cell>
          <table:table-cell office:value-type="float" office:value="-1974.15" table:style-name="ce13">
            <text:p>-1.974,15</text:p>
          </table:table-cell>
          <table:table-cell office:value-type="float" office:value="-1031.26" table:style-name="ce13">
            <text:p>-1.031,26</text:p>
          </table:table-cell>
          <table:table-cell office:value-type="float" office:value="-3472.72" table:style-name="ce13">
            <text:p>-3.472,72</text:p>
          </table:table-cell>
          <table:table-cell office:value-type="float" office:value="0" table:style-name="ce14">
            <text:p>0,00</text:p>
          </table:table-cell>
          <table:table-cell office:value-type="float" office:value="-6478.13" table:style-name="ce15">
            <text:p>-6.478,13</text:p>
          </table:table-cell>
          <table:table-cell office:value-type="float" office:value="12643.68" table:style-name="ce12">
            <text:p>12.643,6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FRANCISCO GUTEMBERG ELIZEU DE LIM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VTSMC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84.95999999999998" table:style-name="ce17">
            <text:p>284,96</text:p>
          </table:table-cell>
          <table:table-cell office:value-type="float" office:value="1185.05" table:style-name="ce10">
            <text:p>1.185,05</text:p>
          </table:table-cell>
          <table:table-cell office:value-type="float" office:value="3112.66" table:style-name="ce10">
            <text:p>3.112,66</text:p>
          </table:table-cell>
          <table:table-cell table:number-columns-repeated="2" table:style-name="ce11"/>
          <table:table-cell office:value-type="float" office:value="16479.740000000002" table:style-name="ce12">
            <text:p>16.479,74</text:p>
          </table:table-cell>
          <table:table-cell office:value-type="float" office:value="-1507.66" table:style-name="ce13">
            <text:p>-1.507,66</text:p>
          </table:table-cell>
          <table:table-cell office:value-type="float" office:value="-2391.98" table:style-name="ce13">
            <text:p>-2.391,98</text:p>
          </table:table-cell>
          <table:table-cell office:value-type="float" office:value="-1427.95" table:style-name="ce13">
            <text:p>-1.427,95</text:p>
          </table:table-cell>
          <table:table-cell office:value-type="float" office:value="0" table:style-name="ce14">
            <text:p>0,00</text:p>
          </table:table-cell>
          <table:table-cell office:value-type="float" office:value="-5327.59" table:style-name="ce15">
            <text:p>-5.327,59</text:p>
          </table:table-cell>
          <table:table-cell office:value-type="float" office:value="11152.15" table:style-name="ce12">
            <text:p>11.152,1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RANCISCO OSANI DE LAVOR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38040.74" table:style-name="ce12">
            <text:p>38.040,74</text:p>
          </table:table-cell>
          <table:table-cell office:value-type="float" office:value="-4687.47" table:style-name="ce13">
            <text:p>-4.687,47</text:p>
          </table:table-cell>
          <table:table-cell office:value-type="float" office:value="-7017.96" table:style-name="ce13">
            <text:p>-7.017,96</text:p>
          </table:table-cell>
          <table:table-cell office:value-type="float" office:value="-2632.72" table:style-name="ce13">
            <text:p>-2.632,72</text:p>
          </table:table-cell>
          <table:table-cell office:value-type="float" office:value="0" table:style-name="ce14">
            <text:p>0,00</text:p>
          </table:table-cell>
          <table:table-cell office:value-type="float" office:value="-14338.15" table:style-name="ce15">
            <text:p>-14.338,15</text:p>
          </table:table-cell>
          <table:table-cell office:value-type="float" office:value="23702.59" table:style-name="ce12">
            <text:p>23.702,5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FRANCISCO PEREZ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863.54" table:style-name="ce10">
            <text:p>1.863,54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318.24" table:style-name="ce10">
            <text:p>1.318,24</text:p>
          </table:table-cell>
          <table:table-cell table:number-columns-repeated="2" table:style-name="ce11"/>
          <table:table-cell office:value-type="float" office:value="4366.83" table:style-name="ce12">
            <text:p>4.366,83</text:p>
          </table:table-cell>
          <table:table-cell office:value-type="float" office:value="-260.89999999999998" table:style-name="ce16">
            <text:p>-260,90</text:p>
          </table:table-cell>
          <table:table-cell office:value-type="float" office:value="-66.28" table:style-name="ce16">
            <text:p>-66,28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327.18" table:style-name="ce20">
            <text:p>-327,18</text:p>
          </table:table-cell>
          <table:table-cell office:value-type="float" office:value="4039.65" table:style-name="ce12">
            <text:p>4.039,6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FRANCISCO TAVARES NORONHA NETO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table:number-columns-repeated="2" table:style-name="ce11"/>
          <table:table-cell office:value-type="float" office:value="32004.65" table:style-name="ce10">
            <text:p>32.004,65</text:p>
          </table:table-cell>
          <table:table-cell office:value-type="float" office:value="2288.6" table:style-name="ce10">
            <text:p>2.288,60</text:p>
          </table:table-cell>
          <table:table-cell office:value-type="float" office:value="1358.44" table:style-name="ce10">
            <text:p>1.358,44</text:p>
          </table:table-cell>
          <table:table-cell table:style-name="ce11"/>
          <table:table-cell office:value-type="float" office:value="35651.69" table:style-name="ce12">
            <text:p>35.651,69</text:p>
          </table:table-cell>
          <table:table-cell office:value-type="float" office:value="-904.79" table:style-name="ce16">
            <text:p>-904,79</text:p>
          </table:table-cell>
          <table:table-cell office:value-type="float" office:value="-7301.34" table:style-name="ce13">
            <text:p>-7.301,34</text:p>
          </table:table-cell>
          <table:table-cell office:value-type="float" office:value="-1975.83" table:style-name="ce13">
            <text:p>-1.975,83</text:p>
          </table:table-cell>
          <table:table-cell office:value-type="float" office:value="0" table:style-name="ce14">
            <text:p>0,00</text:p>
          </table:table-cell>
          <table:table-cell office:value-type="float" office:value="-10181.959999999999" table:style-name="ce15">
            <text:p>-10.181,96</text:p>
          </table:table-cell>
          <table:table-cell office:value-type="float" office:value="25469.73" table:style-name="ce12">
            <text:p>25.469,7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FREDERICO GUILHERME DE OLIVEIRA GOMES</text:p>
          </table:table-cell>
          <table:table-cell office:value-type="string" table:style-name="ce8">
            <text:p>ASSESSOR - CJ-03</text:p>
          </table:table-cell>
          <table:table-cell office:value-type="string" table:style-name="ce9">
            <text:p>GABINETE DE DESEMBARGADOR (GABAHFI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5582.16" table:style-name="ce10">
            <text:p>5.582,16</text:p>
          </table:table-cell>
          <table:table-cell office:value-type="float" office:value="8411.01" table:style-name="ce10">
            <text:p>8.411,01</text:p>
          </table:table-cell>
          <table:table-cell office:value-type="float" office:value="2173.44" table:style-name="ce10">
            <text:p>2.173,44</text:p>
          </table:table-cell>
          <table:table-cell table:number-columns-repeated="2" table:style-name="ce11"/>
          <table:table-cell office:value-type="float" office:value="35530.47" table:style-name="ce12">
            <text:p>35.530,47</text:p>
          </table:table-cell>
          <table:table-cell office:value-type="float" office:value="-4097.58" table:style-name="ce13">
            <text:p>-4.097,58</text:p>
          </table:table-cell>
          <table:table-cell office:value-type="float" office:value="-4425.04" table:style-name="ce13">
            <text:p>-4.425,04</text:p>
          </table:table-cell>
          <table:table-cell office:value-type="float" office:value="-1428.05" table:style-name="ce13">
            <text:p>-1.428,05</text:p>
          </table:table-cell>
          <table:table-cell office:value-type="float" office:value="0" table:style-name="ce14">
            <text:p>0,00</text:p>
          </table:table-cell>
          <table:table-cell office:value-type="float" office:value="-9950.67" table:style-name="ce15">
            <text:p>-9.950,67</text:p>
          </table:table-cell>
          <table:table-cell office:value-type="float" office:value="25579.8" table:style-name="ce12">
            <text:p>25.579,8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GABRIELA BRAGA NETTO COSTA LIBAR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0946.39" table:style-name="ce10">
            <text:p>10.946,39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895.89" table:style-name="ce10">
            <text:p>3.895,89</text:p>
          </table:table-cell>
          <table:table-cell table:number-columns-repeated="2" table:style-name="ce11"/>
          <table:table-cell office:value-type="float" office:value="16027.33" table:style-name="ce12">
            <text:p>16.027,33</text:p>
          </table:table-cell>
          <table:table-cell office:value-type="float" office:value="-1342.16" table:style-name="ce13">
            <text:p>-1.342,16</text:p>
          </table:table-cell>
          <table:table-cell office:value-type="float" office:value="-2097.69" table:style-name="ce13">
            <text:p>-2.097,69</text:p>
          </table:table-cell>
          <table:table-cell office:value-type="float" office:value="-1927.9" table:style-name="ce13">
            <text:p>-1.927,90</text:p>
          </table:table-cell>
          <table:table-cell office:value-type="float" office:value="0" table:style-name="ce14">
            <text:p>0,00</text:p>
          </table:table-cell>
          <table:table-cell office:value-type="float" office:value="-5367.75" table:style-name="ce15">
            <text:p>-5.367,75</text:p>
          </table:table-cell>
          <table:table-cell office:value-type="float" office:value="10659.58" table:style-name="ce12">
            <text:p>10.659,5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GABRIELA CALHEIROS GOMES RIBEIRO</text:p>
          </table:table-cell>
          <table:table-cell office:value-type="string" table:style-name="ce8">
            <text:p>TÉCNICO JUDICIÁRIO - NÍVEL MÉDIO A4</text:p>
          </table:table-cell>
          <table:table-cell office:value-type="string" table:style-name="ce9">
            <text:p>VARA DO TRABALHO DE SANTANA DO IPANEMA/AL</text:p>
          </table:table-cell>
          <table:table-cell office:value-type="float" office:value="8973.86" table:style-name="ce10">
            <text:p>8.973,86</text:p>
          </table:table-cell>
          <table:table-cell table:number-columns-repeated="2" table:style-name="ce11"/>
          <table:table-cell office:value-type="float" office:value="1773.3" table:style-name="ce10">
            <text:p>1.773,30</text:p>
          </table:table-cell>
          <table:table-cell table:style-name="ce11"/>
          <table:table-cell office:value-type="float" office:value="29.56" table:style-name="ce14">
            <text:p>29,56</text:p>
          </table:table-cell>
          <table:table-cell office:value-type="float" office:value="10776.72" table:style-name="ce12">
            <text:p>10.776,72</text:p>
          </table:table-cell>
          <table:table-cell office:value-type="float" office:value="-904.79" table:style-name="ce16">
            <text:p>-904,79</text:p>
          </table:table-cell>
          <table:table-cell office:value-type="float" office:value="-1319.71" table:style-name="ce13">
            <text:p>-1.319,71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2224.5" table:style-name="ce15">
            <text:p>-2.224,50</text:p>
          </table:table-cell>
          <table:table-cell office:value-type="float" office:value="8552.2199999999993" table:style-name="ce12">
            <text:p>8.552,2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EANE ALVES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PCV)</text:p>
          </table:table-cell>
          <table:table-cell office:value-type="float" office:value="3216.33" table:style-name="ce10">
            <text:p>3.216,33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540.94" table:style-name="ce10">
            <text:p>2.540,94</text:p>
          </table:table-cell>
          <table:table-cell table:number-columns-repeated="2" table:style-name="ce11"/>
          <table:table-cell office:value-type="float" office:value="6942.32" table:style-name="ce12">
            <text:p>6.942,32</text:p>
          </table:table-cell>
          <table:table-cell office:value-type="float" office:value="-353.8" table:style-name="ce16">
            <text:p>-353,80</text:p>
          </table:table-cell>
          <table:table-cell office:value-type="float" office:value="-167.02" table:style-name="ce16">
            <text:p>-167,02</text:p>
          </table:table-cell>
          <table:table-cell office:value-type="float" office:value="-1803.87" table:style-name="ce13">
            <text:p>-1.803,87</text:p>
          </table:table-cell>
          <table:table-cell office:value-type="float" office:value="0" table:style-name="ce14">
            <text:p>0,00</text:p>
          </table:table-cell>
          <table:table-cell office:value-type="float" office:value="-2324.69" table:style-name="ce15">
            <text:p>-2.324,69</text:p>
          </table:table-cell>
          <table:table-cell office:value-type="float" office:value="4617.63" table:style-name="ce12">
            <text:p>4.617,6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EANE FIRMO SOARES LISBO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11"/>
          <table:table-cell office:value-type="float" office:value="1185.05" table:style-name="ce10">
            <text:p>1.185,05</text:p>
          </table:table-cell>
          <table:table-cell table:style-name="ce11"/>
          <table:table-cell office:value-type="float" office:value="395.02" table:style-name="ce14">
            <text:p>395,02</text:p>
          </table:table-cell>
          <table:table-cell table:style-name="ce11"/>
          <table:table-cell office:value-type="float" office:value="1580.07" table:style-name="ce12">
            <text:p>1.580,07</text:p>
          </table:table-cell>
          <table:table-cell table:number-columns-repeated="3" table:style-name="ce11"/>
          <table:table-cell office:value-type="float" office:value="0" table:style-name="ce14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1580.07" table:style-name="ce12">
            <text:p>1.580,0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ENETE FRANCISCA DA SILV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11398.39" table:style-name="ce10">
            <text:p>11.398,39</text:p>
          </table:table-cell>
          <table:table-cell office:value-type="float" office:value="1124.52" table:style-name="ce10">
            <text:p>1.124,52</text:p>
          </table:table-cell>
          <table:table-cell table:number-columns-repeated="4" table:style-name="ce11"/>
          <table:table-cell office:value-type="float" office:value="12522.91" table:style-name="ce12">
            <text:p>12.522,91</text:p>
          </table:table-cell>
          <table:table-cell office:value-type="float" office:value="-678.74" table:style-name="ce16">
            <text:p>-678,74</text:p>
          </table:table-cell>
          <table:table-cell office:value-type="float" office:value="-1864.19" table:style-name="ce13">
            <text:p>-1.864,19</text:p>
          </table:table-cell>
          <table:table-cell office:value-type="float" office:value="-113.98" table:style-name="ce16">
            <text:p>-113,98</text:p>
          </table:table-cell>
          <table:table-cell office:value-type="float" office:value="0" table:style-name="ce14">
            <text:p>0,00</text:p>
          </table:table-cell>
          <table:table-cell office:value-type="float" office:value="-2656.91" table:style-name="ce15">
            <text:p>-2.656,91</text:p>
          </table:table-cell>
          <table:table-cell office:value-type="float" office:value="9866" table:style-name="ce12">
            <text:p>9.866,0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EN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PEN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755.25" table:style-name="ce10">
            <text:p>1.755,25</text:p>
          </table:table-cell>
          <table:table-cell table:style-name="ce11"/>
          <table:table-cell office:value-type="float" office:value="2798.04" table:style-name="ce10">
            <text:p>2.798,04</text:p>
          </table:table-cell>
          <table:table-cell table:number-columns-repeated="2" table:style-name="ce11"/>
          <table:table-cell office:value-type="float" office:value="15951.68" table:style-name="ce12">
            <text:p>15.951,68</text:p>
          </table:table-cell>
          <table:table-cell office:value-type="float" office:value="-1687.6" table:style-name="ce13">
            <text:p>-1.687,60</text:p>
          </table:table-cell>
          <table:table-cell office:value-type="float" office:value="-2231.66" table:style-name="ce13">
            <text:p>-2.231,66</text:p>
          </table:table-cell>
          <table:table-cell office:value-type="float" office:value="-1733.17" table:style-name="ce13">
            <text:p>-1.733,17</text:p>
          </table:table-cell>
          <table:table-cell office:value-type="float" office:value="0" table:style-name="ce14">
            <text:p>0,00</text:p>
          </table:table-cell>
          <table:table-cell office:value-type="float" office:value="-5652.43" table:style-name="ce15">
            <text:p>-5.652,43</text:p>
          </table:table-cell>
          <table:table-cell office:value-type="float" office:value="10299.25" table:style-name="ce12">
            <text:p>10.299,2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ENISVAL SAMPAIO DA SILV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(PAL)</text:p>
          </table:table-cell>
          <table:table-cell office:value-type="float" office:value="3620.37" table:style-name="ce10">
            <text:p>3.620,37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587.48" table:style-name="ce10">
            <text:p>3.587,48</text:p>
          </table:table-cell>
          <table:table-cell table:number-columns-repeated="2" table:style-name="ce11"/>
          <table:table-cell office:value-type="float" office:value="9147.74" table:style-name="ce12">
            <text:p>9.147,74</text:p>
          </table:table-cell>
          <table:table-cell office:value-type="float" office:value="-398.24" table:style-name="ce16">
            <text:p>-398,24</text:p>
          </table:table-cell>
          <table:table-cell office:value-type="float" office:value="-354.7" table:style-name="ce16">
            <text:p>-354,70</text:p>
          </table:table-cell>
          <table:table-cell office:value-type="float" office:value="-2231.4" table:style-name="ce13">
            <text:p>-2.231,40</text:p>
          </table:table-cell>
          <table:table-cell office:value-type="float" office:value="0" table:style-name="ce14">
            <text:p>0,00</text:p>
          </table:table-cell>
          <table:table-cell office:value-type="float" office:value="-2984.34" table:style-name="ce15">
            <text:p>-2.984,34</text:p>
          </table:table-cell>
          <table:table-cell office:value-type="float" office:value="6163.4" table:style-name="ce12">
            <text:p>6.163,4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GERCINO DE OLIVEIR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SLQ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320.48" table:style-name="ce10">
            <text:p>1.320,48</text:p>
          </table:table-cell>
          <table:table-cell office:value-type="float" office:value="1379.07" table:style-name="ce10">
            <text:p>1.379,07</text:p>
          </table:table-cell>
          <table:table-cell office:value-type="float" office:value="5577.27" table:style-name="ce10">
            <text:p>5.577,27</text:p>
          </table:table-cell>
          <table:table-cell table:number-columns-repeated="2" table:style-name="ce11"/>
          <table:table-cell office:value-type="float" office:value="20031.41" table:style-name="ce12">
            <text:p>20.031,41</text:p>
          </table:table-cell>
          <table:table-cell office:value-type="float" office:value="-1674.64" table:style-name="ce13">
            <text:p>-1.674,64</text:p>
          </table:table-cell>
          <table:table-cell office:value-type="float" office:value="-2436.4499999999998" table:style-name="ce13">
            <text:p>-2.436,45</text:p>
          </table:table-cell>
          <table:table-cell office:value-type="float" office:value="-3697.15" table:style-name="ce13">
            <text:p>-3.697,15</text:p>
          </table:table-cell>
          <table:table-cell office:value-type="float" office:value="0" table:style-name="ce14">
            <text:p>0,00</text:p>
          </table:table-cell>
          <table:table-cell office:value-type="float" office:value="-7808.24" table:style-name="ce15">
            <text:p>-7.808,24</text:p>
          </table:table-cell>
          <table:table-cell office:value-type="float" office:value="12223.17" table:style-name="ce12">
            <text:p>12.223,1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ILBERTO COTRIM DE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VTSMC)</text:p>
          </table:table-cell>
          <table:table-cell office:value-type="float" office:value="8950.83" table:style-name="ce10">
            <text:p>8.950,83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653.09" table:style-name="ce10">
            <text:p>1.653,09</text:p>
          </table:table-cell>
          <table:table-cell table:number-columns-repeated="2" table:style-name="ce11"/>
          <table:table-cell office:value-type="float" office:value="12543.81" table:style-name="ce12">
            <text:p>12.543,81</text:p>
          </table:table-cell>
          <table:table-cell office:value-type="float" office:value="-904.79" table:style-name="ce16">
            <text:p>-904,79</text:p>
          </table:table-cell>
          <table:table-cell office:value-type="float" office:value="-1803.14" table:style-name="ce13">
            <text:p>-1.803,14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2707.93" table:style-name="ce15">
            <text:p>-2.707,93</text:p>
          </table:table-cell>
          <table:table-cell office:value-type="float" office:value="9835.8799999999992" table:style-name="ce12">
            <text:p>9.835,8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ILDA GOES MARTINS MEND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2UNP)</text:p>
          </table:table-cell>
          <table:table-cell table:number-columns-repeated="2" table:style-name="ce11"/>
          <table:table-cell office:value-type="float" office:value="1379.07" table:style-name="ce10">
            <text:p>1.379,07</text:p>
          </table:table-cell>
          <table:table-cell office:value-type="float" office:value="1697.44" table:style-name="ce10">
            <text:p>1.697,44</text:p>
          </table:table-cell>
          <table:table-cell table:number-columns-repeated="2" table:style-name="ce11"/>
          <table:table-cell office:value-type="float" office:value="3076.51" table:style-name="ce12">
            <text:p>3.076,51</text:p>
          </table:table-cell>
          <table:table-cell office:value-type="float" office:value="-104.26" table:style-name="ce16">
            <text:p>-104,26</text:p>
          </table:table-cell>
          <table:table-cell table:style-name="ce11"/>
          <table:table-cell office:value-type="float" office:value="-1111.8699999999999" table:style-name="ce13">
            <text:p>-1.111,87</text:p>
          </table:table-cell>
          <table:table-cell office:value-type="float" office:value="0" table:style-name="ce14">
            <text:p>0,00</text:p>
          </table:table-cell>
          <table:table-cell office:value-type="float" office:value="-1216.1300000000001" table:style-name="ce15">
            <text:p>-1.216,13</text:p>
          </table:table-cell>
          <table:table-cell office:value-type="float" office:value="1860.38" table:style-name="ce12">
            <text:p>1.860,3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ILDA RENATA ARAÚJO SOARES</text:p>
          </table:table-cell>
          <table:table-cell office:value-type="string" table:style-name="ce8">
            <text:p>TÉCNICO JUDICIÁRIO - NÍVEL MÉDIO B7</text:p>
          </table:table-cell>
          <table:table-cell office:value-type="string" table:style-name="ce9">
            <text:p>COORDENADORIA DE APOIO ÀS EXECUÇÕES (SEJ)</text:p>
          </table:table-cell>
          <table:table-cell office:value-type="float" office:value="9709.08" table:style-name="ce10">
            <text:p>9.709,08</text:p>
          </table:table-cell>
          <table:table-cell table:number-columns-repeated="2" table:style-name="ce11"/>
          <table:table-cell office:value-type="float" office:value="4897.4799999999996" table:style-name="ce10">
            <text:p>4.897,48</text:p>
          </table:table-cell>
          <table:table-cell office:value-type="float" office:value="688.38" table:style-name="ce14">
            <text:p>688,38</text:p>
          </table:table-cell>
          <table:table-cell table:style-name="ce11"/>
          <table:table-cell office:value-type="float" office:value="15294.94" table:style-name="ce12">
            <text:p>15.294,94</text:p>
          </table:table-cell>
          <table:table-cell office:value-type="float" office:value="-904.79" table:style-name="ce16">
            <text:p>-904,79</text:p>
          </table:table-cell>
          <table:table-cell office:value-type="float" office:value="-1525.33" table:style-name="ce13">
            <text:p>-1.525,33</text:p>
          </table:table-cell>
          <table:table-cell office:value-type="float" office:value="-801.34" table:style-name="ce16">
            <text:p>-801,34</text:p>
          </table:table-cell>
          <table:table-cell office:value-type="float" office:value="0" table:style-name="ce14">
            <text:p>0,00</text:p>
          </table:table-cell>
          <table:table-cell office:value-type="float" office:value="-3231.46" table:style-name="ce15">
            <text:p>-3.231,46</text:p>
          </table:table-cell>
          <table:table-cell office:value-type="float" office:value="12063.48" table:style-name="ce12">
            <text:p>12.063,4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ILSON TENÓRIO DA SILV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422.83" table:style-name="ce10">
            <text:p>2.422,83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6399.740000000002" table:style-name="ce12">
            <text:p>16.399,74</text:p>
          </table:table-cell>
          <table:table-cell office:value-type="float" office:value="-892.96" table:style-name="ce16">
            <text:p>-892,96</text:p>
          </table:table-cell>
          <table:table-cell table:style-name="ce11"/>
          <table:table-cell office:value-type="float" office:value="-2033.35" table:style-name="ce13">
            <text:p>-2.033,35</text:p>
          </table:table-cell>
          <table:table-cell office:value-type="float" office:value="0" table:style-name="ce14">
            <text:p>0,00</text:p>
          </table:table-cell>
          <table:table-cell office:value-type="float" office:value="-2926.31" table:style-name="ce15">
            <text:p>-2.926,31</text:p>
          </table:table-cell>
          <table:table-cell office:value-type="float" office:value="13473.43" table:style-name="ce12">
            <text:p>13.473,4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ILVAN MARTINS DE SOUZA FILHO</text:p>
          </table:table-cell>
          <table:table-cell office:value-type="string" table:style-name="ce9">
            <text:p>ANALISTA JUDICIÁRIO - NÍVEL SUPERIOR B10</text:p>
          </table:table-cell>
          <table:table-cell office:value-type="string" table:style-name="ce8">
            <text:p>SECRETARIA (1UNP)</text:p>
          </table:table-cell>
          <table:table-cell office:value-type="float" office:value="20359.169999999998" table:style-name="ce10">
            <text:p>20.359,17</text:p>
          </table:table-cell>
          <table:table-cell table:number-columns-repeated="2" table:style-name="ce11"/>
          <table:table-cell office:value-type="float" office:value="3090.57" table:style-name="ce10">
            <text:p>3.090,57</text:p>
          </table:table-cell>
          <table:table-cell table:number-columns-repeated="2" table:style-name="ce11"/>
          <table:table-cell office:value-type="float" office:value="23449.74" table:style-name="ce12">
            <text:p>23.449,74</text:p>
          </table:table-cell>
          <table:table-cell office:value-type="float" office:value="-2841.21" table:style-name="ce13">
            <text:p>-2.841,21</text:p>
          </table:table-cell>
          <table:table-cell office:value-type="float" office:value="-3895.94" table:style-name="ce13">
            <text:p>-3.895,94</text:p>
          </table:table-cell>
          <table:table-cell office:value-type="float" office:value="-973.88" table:style-name="ce16">
            <text:p>-973,88</text:p>
          </table:table-cell>
          <table:table-cell office:value-type="float" office:value="0" table:style-name="ce14">
            <text:p>0,00</text:p>
          </table:table-cell>
          <table:table-cell office:value-type="float" office:value="-7711.03" table:style-name="ce15">
            <text:p>-7.711,03</text:p>
          </table:table-cell>
          <table:table-cell office:value-type="float" office:value="15738.71" table:style-name="ce12">
            <text:p>15.738,7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IRLEIDE CARDOSO DE BAR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UNP)</text:p>
          </table:table-cell>
          <table:table-cell office:value-type="float" office:value="9880.59" table:style-name="ce10">
            <text:p>9.880,59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table:number-columns-repeated="3" table:style-name="ce11"/>
          <table:table-cell office:value-type="float" office:value="11065.64" table:style-name="ce12">
            <text:p>11.065,64</text:p>
          </table:table-cell>
          <table:table-cell office:value-type="float" office:value="-1215.07" table:style-name="ce13">
            <text:p>-1.215,07</text:p>
          </table:table-cell>
          <table:table-cell office:value-type="float" office:value="-1839.55" table:style-name="ce13">
            <text:p>-1.839,55</text:p>
          </table:table-cell>
          <table:table-cell office:value-type="float" office:value="-541.88" table:style-name="ce16">
            <text:p>-541,88</text:p>
          </table:table-cell>
          <table:table-cell office:value-type="float" office:value="0" table:style-name="ce14">
            <text:p>0,00</text:p>
          </table:table-cell>
          <table:table-cell office:value-type="float" office:value="-3596.5" table:style-name="ce15">
            <text:p>-3.596,50</text:p>
          </table:table-cell>
          <table:table-cell office:value-type="float" office:value="7469.14" table:style-name="ce12">
            <text:p>7.469,1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GISELLE DE OLIVEIRA LIMA TRENNEPOHL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7ª VT)</text:p>
          </table:table-cell>
          <table:table-cell office:value-type="float" office:value="19363.86" table:style-name="ce10">
            <text:p>19.363,86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288.6" table:style-name="ce10">
            <text:p>2.288,60</text:p>
          </table:table-cell>
          <table:table-cell office:value-type="float" office:value="7198.75" table:style-name="ce10">
            <text:p>7.198,75</text:p>
          </table:table-cell>
          <table:table-cell office:value-type="float" office:value="10798.12" table:style-name="ce10">
            <text:p>10.798,12</text:p>
          </table:table-cell>
          <table:table-cell office:value-type="float" office:value="41881.71" table:style-name="ce12">
            <text:p>41.881,71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5437.56" table:style-name="ce13">
            <text:p>-5.437,56</text:p>
          </table:table-cell>
          <table:table-cell office:value-type="float" office:value="-1618.33" table:style-name="ce13">
            <text:p>-1.618,33</text:p>
          </table:table-cell>
          <table:table-cell office:value-type="float" office:value="0" table:style-name="ce14">
            <text:p>0,00</text:p>
          </table:table-cell>
          <table:table-cell office:value-type="float" office:value="-9755.32" table:style-name="ce15">
            <text:p>-9.755,32</text:p>
          </table:table-cell>
          <table:table-cell office:value-type="float" office:value="32126.39" table:style-name="ce12">
            <text:p>32.126,3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ISELMA BATISTA DE LIMA RIBEIRO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5061.93" table:style-name="ce10">
            <text:p>5.061,93</text:p>
          </table:table-cell>
          <table:table-cell table:number-columns-repeated="2" table:style-name="ce11"/>
          <table:table-cell office:value-type="float" office:value="461.26" table:style-name="ce17">
            <text:p>461,26</text:p>
          </table:table-cell>
          <table:table-cell table:number-columns-repeated="2" table:style-name="ce11"/>
          <table:table-cell office:value-type="float" office:value="5523.19" table:style-name="ce12">
            <text:p>5.523,19</text:p>
          </table:table-cell>
          <table:table-cell office:value-type="float" office:value="-372.7" table:style-name="ce16">
            <text:p>-372,70</text:p>
          </table:table-cell>
          <table:table-cell office:value-type="float" office:value="-420.18" table:style-name="ce16">
            <text:p>-420,18</text:p>
          </table:table-cell>
          <table:table-cell office:value-type="float" office:value="-2449" table:style-name="ce13">
            <text:p>-2.449,00</text:p>
          </table:table-cell>
          <table:table-cell office:value-type="float" office:value="0" table:style-name="ce14">
            <text:p>0,00</text:p>
          </table:table-cell>
          <table:table-cell office:value-type="float" office:value="-3241.88" table:style-name="ce15">
            <text:p>-3.241,88</text:p>
          </table:table-cell>
          <table:table-cell office:value-type="float" office:value="2281.31" table:style-name="ce12">
            <text:p>2.281,3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GLÁUCIO GIL DE ANDRADE BARR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9">
            <text:p>SECRETARIA DA CORREGEDORIA REGIONAL</text:p>
          </table:table-cell>
          <table:table-cell office:value-type="float" office:value="10443.780000000001" table:style-name="ce10">
            <text:p>10.443,78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730.98" table:style-name="ce10">
            <text:p>2.730,98</text:p>
          </table:table-cell>
          <table:table-cell table:number-columns-repeated="2" table:style-name="ce11"/>
          <table:table-cell office:value-type="float" office:value="15407.14" table:style-name="ce12">
            <text:p>15.407,14</text:p>
          </table:table-cell>
          <table:table-cell office:value-type="float" office:value="-1296.73" table:style-name="ce13">
            <text:p>-1.296,73</text:p>
          </table:table-cell>
          <table:table-cell office:value-type="float" office:value="-2207.85" table:style-name="ce13">
            <text:p>-2.207,85</text:p>
          </table:table-cell>
          <table:table-cell office:value-type="float" office:value="-1265.21" table:style-name="ce13">
            <text:p>-1.265,21</text:p>
          </table:table-cell>
          <table:table-cell office:value-type="float" office:value="0" table:style-name="ce14">
            <text:p>0,00</text:p>
          </table:table-cell>
          <table:table-cell office:value-type="float" office:value="-4769.79" table:style-name="ce15">
            <text:p>-4.769,79</text:p>
          </table:table-cell>
          <table:table-cell office:value-type="float" office:value="10637.35" table:style-name="ce12">
            <text:p>10.637,3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LAUDISTONES ESTEVES DO REG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11"/>
          <table:table-cell office:value-type="float" office:value="2113.2199999999998" table:style-name="ce10">
            <text:p>2.113,22</text:p>
          </table:table-cell>
          <table:table-cell table:number-columns-repeated="2" table:style-name="ce11"/>
          <table:table-cell office:value-type="float" office:value="2113.2199999999998" table:style-name="ce12">
            <text:p>2.113,22</text:p>
          </table:table-cell>
          <table:table-cell table:number-columns-repeated="2" table:style-name="ce11"/>
          <table:table-cell office:value-type="float" office:value="36.35" table:style-name="ce17">
            <text:p>36,35</text:p>
          </table:table-cell>
          <table:table-cell office:value-type="float" office:value="0" table:style-name="ce14">
            <text:p>0,00</text:p>
          </table:table-cell>
          <table:table-cell office:value-type="float" office:value="36.35" table:style-name="ce18">
            <text:p>36,35</text:p>
          </table:table-cell>
          <table:table-cell office:value-type="float" office:value="2149.5700000000002" table:style-name="ce12">
            <text:p>2.149,5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LEIDE CAVALCANTE DE MEDEI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7045.88" table:style-name="ce10">
            <text:p>7.045,88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10430.27" table:style-name="ce12">
            <text:p>10.430,27</text:p>
          </table:table-cell>
          <table:table-cell office:value-type="float" office:value="-793.04" table:style-name="ce16">
            <text:p>-793,04</text:p>
          </table:table-cell>
          <table:table-cell office:value-type="float" office:value="-1176.06" table:style-name="ce13">
            <text:p>-1.176,06</text:p>
          </table:table-cell>
          <table:table-cell office:value-type="float" office:value="-3391.45" table:style-name="ce13">
            <text:p>-3.391,45</text:p>
          </table:table-cell>
          <table:table-cell office:value-type="float" office:value="0" table:style-name="ce14">
            <text:p>0,00</text:p>
          </table:table-cell>
          <table:table-cell office:value-type="float" office:value="-5360.55" table:style-name="ce15">
            <text:p>-5.360,55</text:p>
          </table:table-cell>
          <table:table-cell office:value-type="float" office:value="5069.72" table:style-name="ce12">
            <text:p>5.069,7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RAÇA KARINE MELO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PCV)</text:p>
          </table:table-cell>
          <table:table-cell office:value-type="float" office:value="11825.83" table:style-name="ce10">
            <text:p>11.825,83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3001.53" table:style-name="ce10">
            <text:p>3.001,53</text:p>
          </table:table-cell>
          <table:table-cell table:number-columns-repeated="2" table:style-name="ce11"/>
          <table:table-cell office:value-type="float" office:value="23238.37" table:style-name="ce12">
            <text:p>23.238,37</text:p>
          </table:table-cell>
          <table:table-cell office:value-type="float" office:value="-904.79" table:style-name="ce16">
            <text:p>-904,79</text:p>
          </table:table-cell>
          <table:table-cell office:value-type="float" office:value="-4342.68" table:style-name="ce13">
            <text:p>-4.342,68</text:p>
          </table:table-cell>
          <table:table-cell office:value-type="float" office:value="-796.39" table:style-name="ce16">
            <text:p>-796,39</text:p>
          </table:table-cell>
          <table:table-cell office:value-type="float" office:value="0" table:style-name="ce14">
            <text:p>0,00</text:p>
          </table:table-cell>
          <table:table-cell office:value-type="float" office:value="-6043.86" table:style-name="ce15">
            <text:p>-6.043,86</text:p>
          </table:table-cell>
          <table:table-cell office:value-type="float" office:value="17194.509999999998" table:style-name="ce12">
            <text:p>17.194,5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RACIONETO GAM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885.96" table:style-name="ce10">
            <text:p>1.885,96</text:p>
          </table:table-cell>
          <table:table-cell table:style-name="ce11"/>
          <table:table-cell office:value-type="float" office:value="4288.58" table:style-name="ce10">
            <text:p>4.288,58</text:p>
          </table:table-cell>
          <table:table-cell office:value-type="float" office:value="747.33" table:style-name="ce14">
            <text:p>747,33</text:p>
          </table:table-cell>
          <table:table-cell table:style-name="ce11"/>
          <table:table-cell office:value-type="float" office:value="19982.53" table:style-name="ce12">
            <text:p>19.982,53</text:p>
          </table:table-cell>
          <table:table-cell office:value-type="float" office:value="-904.79" table:style-name="ce16">
            <text:p>-904,79</text:p>
          </table:table-cell>
          <table:table-cell office:value-type="float" office:value="-1836.32" table:style-name="ce13">
            <text:p>-1.836,32</text:p>
          </table:table-cell>
          <table:table-cell office:value-type="float" office:value="-2760.99" table:style-name="ce13">
            <text:p>-2.760,99</text:p>
          </table:table-cell>
          <table:table-cell office:value-type="float" office:value="0" table:style-name="ce14">
            <text:p>0,00</text:p>
          </table:table-cell>
          <table:table-cell office:value-type="float" office:value="-5502.1" table:style-name="ce15">
            <text:p>-5.502,10</text:p>
          </table:table-cell>
          <table:table-cell office:value-type="float" office:value="14480.43" table:style-name="ce12">
            <text:p>14.480,4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GUILHERME ANTÔNIO FEITOSA FALCÃO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19547.36" table:style-name="ce10">
            <text:p>19.547,36</text:p>
          </table:table-cell>
          <table:table-cell office:value-type="float" office:value="5802.33" table:style-name="ce10">
            <text:p>5.802,33</text:p>
          </table:table-cell>
          <table:table-cell table:style-name="ce11"/>
          <table:table-cell office:value-type="float" office:value="1697.44" table:style-name="ce10">
            <text:p>1.697,44</text:p>
          </table:table-cell>
          <table:table-cell table:number-columns-repeated="2" table:style-name="ce11"/>
          <table:table-cell office:value-type="float" office:value="27047.13" table:style-name="ce12">
            <text:p>27.047,13</text:p>
          </table:table-cell>
          <table:table-cell office:value-type="float" office:value="-3621.21" table:style-name="ce13">
            <text:p>-3.621,21</text:p>
          </table:table-cell>
          <table:table-cell office:value-type="float" office:value="-3563.1" table:style-name="ce13">
            <text:p>-3.563,10</text:p>
          </table:table-cell>
          <table:table-cell office:value-type="float" office:value="-2805.81" table:style-name="ce13">
            <text:p>-2.805,81</text:p>
          </table:table-cell>
          <table:table-cell office:value-type="float" office:value="0" table:style-name="ce14">
            <text:p>0,00</text:p>
          </table:table-cell>
          <table:table-cell office:value-type="float" office:value="-9990.1200000000008" table:style-name="ce15">
            <text:p>-9.990,12</text:p>
          </table:table-cell>
          <table:table-cell office:value-type="float" office:value="17057.009999999998" table:style-name="ce12">
            <text:p>17.057,0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GUILHERME GABRIEL ALMEIDA ALVES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4351.3500000000004" table:style-name="ce10">
            <text:p>4.351,35</text:p>
          </table:table-cell>
          <table:table-cell table:number-columns-repeated="2" table:style-name="ce11"/>
          <table:table-cell office:value-type="float" office:value="228" table:style-name="ce17">
            <text:p>228,00</text:p>
          </table:table-cell>
          <table:table-cell table:number-columns-repeated="2" table:style-name="ce11"/>
          <table:table-cell office:value-type="float" office:value="4579.3500000000004" table:style-name="ce12">
            <text:p>4.579,35</text:p>
          </table:table-cell>
          <table:table-cell office:value-type="float" office:value="-69.739999999999995" table:style-name="ce16">
            <text:p>-69,74</text:p>
          </table:table-cell>
          <table:table-cell office:value-type="float" office:value="-327.24" table:style-name="ce16">
            <text:p>-327,24</text:p>
          </table:table-cell>
          <table:table-cell office:value-type="float" office:value="-291.33" table:style-name="ce16">
            <text:p>-291,33</text:p>
          </table:table-cell>
          <table:table-cell office:value-type="float" office:value="0" table:style-name="ce14">
            <text:p>0,00</text:p>
          </table:table-cell>
          <table:table-cell office:value-type="float" office:value="-688.31" table:style-name="ce20">
            <text:p>-688,31</text:p>
          </table:table-cell>
          <table:table-cell office:value-type="float" office:value="3891.04" table:style-name="ce12">
            <text:p>3.891,0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GUSTAVO HENRIQUE CAITANO LOPES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CRETARIA DE ORÇAMENTO E FINANÇAS (D.G.)</text:p>
          </table:table-cell>
          <table:table-cell office:value-type="float" office:value="10422.68" table:style-name="ce10">
            <text:p>10.422,6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599.34" table:style-name="ce10">
            <text:p>1.599,34</text:p>
          </table:table-cell>
          <table:table-cell table:number-columns-repeated="2" table:style-name="ce11"/>
          <table:table-cell office:value-type="float" office:value="13961.91" table:style-name="ce12">
            <text:p>13.961,91</text:p>
          </table:table-cell>
          <table:table-cell office:value-type="float" office:value="-1281.43" table:style-name="ce13">
            <text:p>-1.281,43</text:p>
          </table:table-cell>
          <table:table-cell office:value-type="float" office:value="-2073.6799999999998" table:style-name="ce13">
            <text:p>-2.073,68</text:p>
          </table:table-cell>
          <table:table-cell office:value-type="float" office:value="-883.25" table:style-name="ce16">
            <text:p>-883,25</text:p>
          </table:table-cell>
          <table:table-cell office:value-type="float" office:value="0" table:style-name="ce14">
            <text:p>0,00</text:p>
          </table:table-cell>
          <table:table-cell office:value-type="float" office:value="-4238.3599999999997" table:style-name="ce15">
            <text:p>-4.238,36</text:p>
          </table:table-cell>
          <table:table-cell office:value-type="float" office:value="9723.5499999999993" table:style-name="ce12">
            <text:p>9.723,5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USTAVO NUNES DE MAGALHÃ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1021.92" table:style-name="ce10">
            <text:p>11.021,92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008.22" table:style-name="ce10">
            <text:p>3.008,22</text:p>
          </table:table-cell>
          <table:table-cell office:value-type="float" office:value="101.17" table:style-name="ce14">
            <text:p>101,17</text:p>
          </table:table-cell>
          <table:table-cell table:style-name="ce11"/>
          <table:table-cell office:value-type="float" office:value="16071.2" table:style-name="ce12">
            <text:p>16.071,20</text:p>
          </table:table-cell>
          <table:table-cell office:value-type="float" office:value="-1361.23" table:style-name="ce13">
            <text:p>-1.361,23</text:p>
          </table:table-cell>
          <table:table-cell office:value-type="float" office:value="-2164.39" table:style-name="ce13">
            <text:p>-2.164,39</text:p>
          </table:table-cell>
          <table:table-cell office:value-type="float" office:value="-55.56" table:style-name="ce16">
            <text:p>-55,56</text:p>
          </table:table-cell>
          <table:table-cell office:value-type="float" office:value="0" table:style-name="ce14">
            <text:p>0,00</text:p>
          </table:table-cell>
          <table:table-cell office:value-type="float" office:value="-3581.18" table:style-name="ce15">
            <text:p>-3.581,18</text:p>
          </table:table-cell>
          <table:table-cell office:value-type="float" office:value="12490.02" table:style-name="ce12">
            <text:p>12.490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GUSTAVO TENÓRIO CAVALCANTE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2ª VARA DO TRABALHO DE SÃO MIGUEL DOS CAMPOS/AL</text:p>
          </table:table-cell>
          <table:table-cell table:number-columns-repeated="2" table:style-name="ce11"/>
          <table:table-cell office:value-type="float" office:value="33689.11" table:style-name="ce10">
            <text:p>33.689,11</text:p>
          </table:table-cell>
          <table:table-cell office:value-type="float" office:value="2386.6999999999998" table:style-name="ce10">
            <text:p>2.386,70</text:p>
          </table:table-cell>
          <table:table-cell table:number-columns-repeated="2" table:style-name="ce11"/>
          <table:table-cell office:value-type="float" office:value="36075.81" table:style-name="ce12">
            <text:p>36.075,81</text:p>
          </table:table-cell>
          <table:table-cell office:value-type="float" office:value="-5255.37" table:style-name="ce13">
            <text:p>-5.255,37</text:p>
          </table:table-cell>
          <table:table-cell office:value-type="float" office:value="-6897.78" table:style-name="ce13">
            <text:p>-6.897,78</text:p>
          </table:table-cell>
          <table:table-cell office:value-type="float" office:value="-3012.58" table:style-name="ce13">
            <text:p>-3.012,58</text:p>
          </table:table-cell>
          <table:table-cell office:value-type="float" office:value="0" table:style-name="ce14">
            <text:p>0,00</text:p>
          </table:table-cell>
          <table:table-cell office:value-type="float" office:value="-15165.73" table:style-name="ce15">
            <text:p>-15.165,73</text:p>
          </table:table-cell>
          <table:table-cell office:value-type="float" office:value="20910.080000000002" table:style-name="ce12">
            <text:p>20.910,0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HAMILTON APARECIDO MALHEIROS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8ª VARA DO TRABALHO DE MACEIÓ/AL</text:p>
          </table:table-cell>
          <table:table-cell table:style-name="ce11"/>
          <table:table-cell office:value-type="float" office:value="5255.37" table:style-name="ce10">
            <text:p>5.255,37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3875.3" table:style-name="ce10">
            <text:p>3.875,30</text:p>
          </table:table-cell>
          <table:table-cell table:number-columns-repeated="2" table:style-name="ce11"/>
          <table:table-cell office:value-type="float" office:value="42819.78" table:style-name="ce12">
            <text:p>42.819,78</text:p>
          </table:table-cell>
          <table:table-cell office:value-type="float" office:value="-5255.37" table:style-name="ce13">
            <text:p>-5.255,37</text:p>
          </table:table-cell>
          <table:table-cell office:value-type="float" office:value="-5418.37" table:style-name="ce13">
            <text:p>-5.418,37</text:p>
          </table:table-cell>
          <table:table-cell office:value-type="float" office:value="-5245.06" table:style-name="ce13">
            <text:p>-5.245,06</text:p>
          </table:table-cell>
          <table:table-cell office:value-type="float" office:value="0" table:style-name="ce14">
            <text:p>0,00</text:p>
          </table:table-cell>
          <table:table-cell office:value-type="float" office:value="-15918.8" table:style-name="ce15">
            <text:p>-15.918,80</text:p>
          </table:table-cell>
          <table:table-cell office:value-type="float" office:value="26900.98" table:style-name="ce12">
            <text:p>26.900,9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HAMILTON CARLOS SILVA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GESTÃO DOCUMENTAL (CAVT)</text:p>
          </table:table-cell>
          <table:table-cell table:number-columns-repeated="2" table:style-name="ce11"/>
          <table:table-cell office:value-type="float" office:value="1185.05" table:style-name="ce10">
            <text:p>1.185,05</text:p>
          </table:table-cell>
          <table:table-cell office:value-type="float" office:value="961.28" table:style-name="ce17">
            <text:p>961,28</text:p>
          </table:table-cell>
          <table:table-cell table:number-columns-repeated="2" table:style-name="ce11"/>
          <table:table-cell office:value-type="float" office:value="2146.33" table:style-name="ce12">
            <text:p>2.146,33</text:p>
          </table:table-cell>
          <table:table-cell table:number-columns-repeated="2" table:style-name="ce11"/>
          <table:table-cell office:value-type="float" office:value="-721.85" table:style-name="ce16">
            <text:p>-721,85</text:p>
          </table:table-cell>
          <table:table-cell office:value-type="float" office:value="0" table:style-name="ce14">
            <text:p>0,00</text:p>
          </table:table-cell>
          <table:table-cell office:value-type="float" office:value="-721.85" table:style-name="ce20">
            <text:p>-721,85</text:p>
          </table:table-cell>
          <table:table-cell office:value-type="float" office:value="1424.48" table:style-name="ce12">
            <text:p>1.424,4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HELDER MONTEIRO BITO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3ª VT)</text:p>
          </table:table-cell>
          <table:table-cell office:value-type="float" office:value="11635.86" table:style-name="ce10">
            <text:p>11.635,86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1623.68" table:style-name="ce10">
            <text:p>1.623,68</text:p>
          </table:table-cell>
          <table:table-cell office:value-type="float" office:value="6615.86" table:style-name="ce10">
            <text:p>6.615,86</text:p>
          </table:table-cell>
          <table:table-cell table:style-name="ce11"/>
          <table:table-cell office:value-type="float" office:value="22107.78" table:style-name="ce12">
            <text:p>22.107,78</text:p>
          </table:table-cell>
          <table:table-cell office:value-type="float" office:value="-1457.21" table:style-name="ce13">
            <text:p>-1.457,21</text:p>
          </table:table-cell>
          <table:table-cell office:value-type="float" office:value="-3495.77" table:style-name="ce13">
            <text:p>-3.495,77</text:p>
          </table:table-cell>
          <table:table-cell office:value-type="float" office:value="-2947.52" table:style-name="ce13">
            <text:p>-2.947,52</text:p>
          </table:table-cell>
          <table:table-cell office:value-type="float" office:value="0" table:style-name="ce14">
            <text:p>0,00</text:p>
          </table:table-cell>
          <table:table-cell office:value-type="float" office:value="-7900.5" table:style-name="ce15">
            <text:p>-7.900,50</text:p>
          </table:table-cell>
          <table:table-cell office:value-type="float" office:value="14207.28" table:style-name="ce12">
            <text:p>14.207,2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HELENA BEATRIZ OSÓRIO WESTPHALEN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992.6" table:style-name="ce10">
            <text:p>7.992,60</text:p>
          </table:table-cell>
          <table:table-cell table:style-name="ce11"/>
          <table:table-cell office:value-type="float" office:value="1887.96" table:style-name="ce10">
            <text:p>1.887,96</text:p>
          </table:table-cell>
          <table:table-cell table:number-columns-repeated="2" table:style-name="ce11"/>
          <table:table-cell office:value-type="float" office:value="29166.5" table:style-name="ce12">
            <text:p>29.166,50</text:p>
          </table:table-cell>
          <table:table-cell office:value-type="float" office:value="-3132.57" table:style-name="ce13">
            <text:p>-3.132,57</text:p>
          </table:table-cell>
          <table:table-cell office:value-type="float" office:value="-5770.78" table:style-name="ce13">
            <text:p>-5.770,78</text:p>
          </table:table-cell>
          <table:table-cell office:value-type="float" office:value="-2622.49" table:style-name="ce13">
            <text:p>-2.622,49</text:p>
          </table:table-cell>
          <table:table-cell office:value-type="float" office:value="0" table:style-name="ce14">
            <text:p>0,00</text:p>
          </table:table-cell>
          <table:table-cell office:value-type="float" office:value="-11525.84" table:style-name="ce15">
            <text:p>-11.525,84</text:p>
          </table:table-cell>
          <table:table-cell office:value-type="float" office:value="17640.66" table:style-name="ce12">
            <text:p>17.640,6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HELENA SOBRAL DE ALBUQUERQUE E MELL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36751.480000000003" table:style-name="ce12">
            <text:p>36.751,48</text:p>
          </table:table-cell>
          <table:table-cell office:value-type="float" office:value="-4687.47" table:style-name="ce13">
            <text:p>-4.687,47</text:p>
          </table:table-cell>
          <table:table-cell office:value-type="float" office:value="-7070.1" table:style-name="ce13">
            <text:p>-7.070,10</text:p>
          </table:table-cell>
          <table:table-cell office:value-type="float" office:value="-2263.6799999999998" table:style-name="ce13">
            <text:p>-2.263,68</text:p>
          </table:table-cell>
          <table:table-cell office:value-type="float" office:value="0" table:style-name="ce14">
            <text:p>0,00</text:p>
          </table:table-cell>
          <table:table-cell office:value-type="float" office:value="-14021.25" table:style-name="ce15">
            <text:p>-14.021,25</text:p>
          </table:table-cell>
          <table:table-cell office:value-type="float" office:value="22730.23" table:style-name="ce12">
            <text:p>22.730,2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HELENCIEGLES FONSECA PEREIR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7897.6" table:style-name="ce10">
            <text:p>7.897,60</text:p>
          </table:table-cell>
          <table:table-cell table:number-columns-repeated="2" table:style-name="ce11"/>
          <table:table-cell office:value-type="float" office:value="943.98" table:style-name="ce17">
            <text:p>943,98</text:p>
          </table:table-cell>
          <table:table-cell table:number-columns-repeated="2" table:style-name="ce11"/>
          <table:table-cell office:value-type="float" office:value="8841.58" table:style-name="ce12">
            <text:p>8.841,58</text:p>
          </table:table-cell>
          <table:table-cell office:value-type="float" office:value="-609.33000000000004" table:style-name="ce16">
            <text:p>-609,33</text:p>
          </table:table-cell>
          <table:table-cell office:value-type="float" office:value="-1134.9100000000001" table:style-name="ce13">
            <text:p>-1.134,91</text:p>
          </table:table-cell>
          <table:table-cell office:value-type="float" office:value="-2864.11" table:style-name="ce13">
            <text:p>-2.864,11</text:p>
          </table:table-cell>
          <table:table-cell office:value-type="float" office:value="0" table:style-name="ce14">
            <text:p>0,00</text:p>
          </table:table-cell>
          <table:table-cell office:value-type="float" office:value="-4608.3500000000004" table:style-name="ce15">
            <text:p>-4.608,35</text:p>
          </table:table-cell>
          <table:table-cell office:value-type="float" office:value="4233.2299999999996" table:style-name="ce12">
            <text:p>4.233,2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HELVIO DE CASTRO BARBOS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0ª VT)</text:p>
          </table:table-cell>
          <table:table-cell office:value-type="float" office:value="11778.34" table:style-name="ce10">
            <text:p>11.778,34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565.2800000000002" table:style-name="ce10">
            <text:p>2.565,28</text:p>
          </table:table-cell>
          <table:table-cell table:number-columns-repeated="2" table:style-name="ce11"/>
          <table:table-cell office:value-type="float" office:value="16576" table:style-name="ce12">
            <text:p>16.576,00</text:p>
          </table:table-cell>
          <table:table-cell office:value-type="float" office:value="-904.79" table:style-name="ce16">
            <text:p>-904,79</text:p>
          </table:table-cell>
          <table:table-cell office:value-type="float" office:value="-2539.4499999999998" table:style-name="ce13">
            <text:p>-2.539,45</text:p>
          </table:table-cell>
          <table:table-cell office:value-type="float" office:value="-3278.67" table:style-name="ce13">
            <text:p>-3.278,67</text:p>
          </table:table-cell>
          <table:table-cell office:value-type="float" office:value="0" table:style-name="ce14">
            <text:p>0,00</text:p>
          </table:table-cell>
          <table:table-cell office:value-type="float" office:value="-6722.91" table:style-name="ce15">
            <text:p>-6.722,91</text:p>
          </table:table-cell>
          <table:table-cell office:value-type="float" office:value="9853.09" table:style-name="ce12">
            <text:p>9.853,0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HENRIQUE CARDOSO MESQUITA MELLO</text:p>
          </table:table-cell>
          <table:table-cell office:value-type="string" table:style-name="ce8">
            <text:p>DIRETOR - CJ-03</text:p>
          </table:table-cell>
          <table:table-cell office:value-type="string" table:style-name="ce9">
            <text:p>SECRETARIA DE ORÇAMENTO E FINANÇAS (D.G.)</text:p>
          </table:table-cell>
          <table:table-cell office:value-type="float" office:value="19519.71" table:style-name="ce10">
            <text:p>19.519,71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2414.77" table:style-name="ce10">
            <text:p>2.414,77</text:p>
          </table:table-cell>
          <table:table-cell table:number-columns-repeated="2" table:style-name="ce11"/>
          <table:table-cell office:value-type="float" office:value="30345.49" table:style-name="ce12">
            <text:p>30.345,49</text:p>
          </table:table-cell>
          <table:table-cell office:value-type="float" office:value="-904.79" table:style-name="ce16">
            <text:p>-904,79</text:p>
          </table:table-cell>
          <table:table-cell office:value-type="float" office:value="-5918.63" table:style-name="ce13">
            <text:p>-5.918,63</text:p>
          </table:table-cell>
          <table:table-cell office:value-type="float" office:value="-6234.27" table:style-name="ce13">
            <text:p>-6.234,27</text:p>
          </table:table-cell>
          <table:table-cell office:value-type="float" office:value="0" table:style-name="ce14">
            <text:p>0,00</text:p>
          </table:table-cell>
          <table:table-cell office:value-type="float" office:value="-13057.69" table:style-name="ce15">
            <text:p>-13.057,69</text:p>
          </table:table-cell>
          <table:table-cell office:value-type="float" office:value="17287.8" table:style-name="ce12">
            <text:p>17.287,8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HENRIQUE COSTA CAVALCANTE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VARA DO TRABALHO DE SANTANA DO IPANEMA/AL</text:p>
          </table:table-cell>
          <table:table-cell office:value-type="float" office:value="598.44000000000005" table:style-name="ce14">
            <text:p>598,44</text:p>
          </table:table-cell>
          <table:table-cell table:style-name="ce11"/>
          <table:table-cell office:value-type="float" office:value="33689.11" table:style-name="ce10">
            <text:p>33.689,11</text:p>
          </table:table-cell>
          <table:table-cell office:value-type="float" office:value="1697.44" table:style-name="ce10">
            <text:p>1.697,44</text:p>
          </table:table-cell>
          <table:table-cell table:style-name="ce11"/>
          <table:table-cell office:value-type="float" office:value="2178.85" table:style-name="ce10">
            <text:p>2.178,85</text:p>
          </table:table-cell>
          <table:table-cell office:value-type="float" office:value="38163.839999999997" table:style-name="ce12">
            <text:p>38.163,84</text:p>
          </table:table-cell>
          <table:table-cell office:value-type="float" office:value="-5255.37" table:style-name="ce13">
            <text:p>-5.255,37</text:p>
          </table:table-cell>
          <table:table-cell office:value-type="float" office:value="-7015.42" table:style-name="ce13">
            <text:p>-7.015,42</text:p>
          </table:table-cell>
          <table:table-cell office:value-type="float" office:value="-1847.16" table:style-name="ce13">
            <text:p>-1.847,16</text:p>
          </table:table-cell>
          <table:table-cell office:value-type="float" office:value="0" table:style-name="ce14">
            <text:p>0,00</text:p>
          </table:table-cell>
          <table:table-cell office:value-type="float" office:value="-14117.95" table:style-name="ce15">
            <text:p>-14.117,95</text:p>
          </table:table-cell>
          <table:table-cell office:value-type="float" office:value="24045.89" table:style-name="ce12">
            <text:p>24.045,8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HENRIQUE TADEU DA COSTA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CRETARIA DE GESTÃO DE PESSOAS (D.G.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269.41" table:style-name="ce10">
            <text:p>3.269,41</text:p>
          </table:table-cell>
          <table:table-cell table:style-name="ce11"/>
          <table:table-cell office:value-type="float" office:value="2732.8" table:style-name="ce10">
            <text:p>2.732,80</text:p>
          </table:table-cell>
          <table:table-cell table:number-columns-repeated="2" table:style-name="ce11"/>
          <table:table-cell office:value-type="float" office:value="17400.599999999999" table:style-name="ce12">
            <text:p>17.400,60</text:p>
          </table:table-cell>
          <table:table-cell office:value-type="float" office:value="-1937.44" table:style-name="ce13">
            <text:p>-1.937,44</text:p>
          </table:table-cell>
          <table:table-cell office:value-type="float" office:value="-1263.8699999999999" table:style-name="ce13">
            <text:p>-1.263,87</text:p>
          </table:table-cell>
          <table:table-cell office:value-type="float" office:value="-1022.54" table:style-name="ce13">
            <text:p>-1.022,54</text:p>
          </table:table-cell>
          <table:table-cell office:value-type="float" office:value="0" table:style-name="ce14">
            <text:p>0,00</text:p>
          </table:table-cell>
          <table:table-cell office:value-type="float" office:value="-4223.8500000000004" table:style-name="ce15">
            <text:p>-4.223,85</text:p>
          </table:table-cell>
          <table:table-cell office:value-type="float" office:value="13176.75" table:style-name="ce12">
            <text:p>13.176,7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HERMES GUSTAVO DE AQUINO</text:p>
          </table:table-cell>
          <table:table-cell office:value-type="string" table:style-name="ce8">
            <text:p>CHEFE DE SEÇÃO - FC-05</text:p>
          </table:table-cell>
          <table:table-cell office:value-type="string" table:style-name="ce9">
            <text:p>SEÇÃO DE INFRAESTRUTURA TECNOLÓGICA (SETIC)</text:p>
          </table:table-cell>
          <table:table-cell office:value-type="float" office:value="11683.35" table:style-name="ce10">
            <text:p>11.683,35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983.6" table:style-name="ce10">
            <text:p>2.983,60</text:p>
          </table:table-cell>
          <table:table-cell table:number-columns-repeated="2" table:style-name="ce11"/>
          <table:table-cell office:value-type="float" office:value="16899.330000000002" table:style-name="ce12">
            <text:p>16.899,33</text:p>
          </table:table-cell>
          <table:table-cell office:value-type="float" office:value="-1457.21" table:style-name="ce13">
            <text:p>-1.457,21</text:p>
          </table:table-cell>
          <table:table-cell office:value-type="float" office:value="-2452.46" table:style-name="ce13">
            <text:p>-2.452,46</text:p>
          </table:table-cell>
          <table:table-cell office:value-type="float" office:value="-2734.74" table:style-name="ce13">
            <text:p>-2.734,74</text:p>
          </table:table-cell>
          <table:table-cell office:value-type="float" office:value="0" table:style-name="ce14">
            <text:p>0,00</text:p>
          </table:table-cell>
          <table:table-cell office:value-type="float" office:value="-6644.41" table:style-name="ce15">
            <text:p>-6.644,41</text:p>
          </table:table-cell>
          <table:table-cell office:value-type="float" office:value="10254.92" table:style-name="ce12">
            <text:p>10.254,9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HILDA CLÉA REBELO ROCH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CRETARIA DE GESTÃO DE PESSOAS (D.G.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13.58999999999997" table:style-name="ce17">
            <text:p>313,59</text:p>
          </table:table-cell>
          <table:table-cell table:style-name="ce11"/>
          <table:table-cell office:value-type="float" office:value="1697.44" table:style-name="ce10">
            <text:p>1.697,44</text:p>
          </table:table-cell>
          <table:table-cell table:number-columns-repeated="2" table:style-name="ce11"/>
          <table:table-cell office:value-type="float" office:value="13409.42" table:style-name="ce12">
            <text:p>13.409,42</text:p>
          </table:table-cell>
          <table:table-cell office:value-type="float" office:value="-1466.73" table:style-name="ce13">
            <text:p>-1.466,73</text:p>
          </table:table-cell>
          <table:table-cell office:value-type="float" office:value="-1948.08" table:style-name="ce13">
            <text:p>-1.948,08</text:p>
          </table:table-cell>
          <table:table-cell office:value-type="float" office:value="-1236.72" table:style-name="ce13">
            <text:p>-1.236,72</text:p>
          </table:table-cell>
          <table:table-cell office:value-type="float" office:value="0" table:style-name="ce14">
            <text:p>0,00</text:p>
          </table:table-cell>
          <table:table-cell office:value-type="float" office:value="-4651.53" table:style-name="ce15">
            <text:p>-4.651,53</text:p>
          </table:table-cell>
          <table:table-cell office:value-type="float" office:value="8757.89" table:style-name="ce12">
            <text:p>8.757,8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HORTÊNCIO COSTA NETO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824.05" table:style-name="ce10">
            <text:p>3.824,05</text:p>
          </table:table-cell>
          <table:table-cell table:style-name="ce11"/>
          <table:table-cell office:value-type="float" office:value="2233.2399999999998" table:style-name="ce10">
            <text:p>2.233,24</text:p>
          </table:table-cell>
          <table:table-cell table:number-columns-repeated="2" table:style-name="ce11"/>
          <table:table-cell office:value-type="float" office:value="28070.54" table:style-name="ce12">
            <text:p>28.070,54</text:p>
          </table:table-cell>
          <table:table-cell office:value-type="float" office:value="-2858.74" table:style-name="ce13">
            <text:p>-2.858,74</text:p>
          </table:table-cell>
          <table:table-cell table:style-name="ce11"/>
          <table:table-cell office:value-type="float" office:value="-9602.0400000000009" table:style-name="ce13">
            <text:p>-9.602,04</text:p>
          </table:table-cell>
          <table:table-cell office:value-type="float" office:value="0" table:style-name="ce14">
            <text:p>0,00</text:p>
          </table:table-cell>
          <table:table-cell office:value-type="float" office:value="-12460.78" table:style-name="ce15">
            <text:p>-12.460,78</text:p>
          </table:table-cell>
          <table:table-cell office:value-type="float" office:value="15609.76" table:style-name="ce12">
            <text:p>15.609,7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HUGO DE MIRANDA SEVERO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18419.02" table:style-name="ce10">
            <text:p>18.419,02</text:p>
          </table:table-cell>
          <table:table-cell table:number-columns-repeated="5" table:style-name="ce11"/>
          <table:table-cell office:value-type="float" office:value="18419.02" table:style-name="ce12">
            <text:p>18.419,02</text:p>
          </table:table-cell>
          <table:table-cell office:value-type="float" office:value="-2474.4299999999998" table:style-name="ce13">
            <text:p>-2.474,43</text:p>
          </table:table-cell>
          <table:table-cell office:value-type="float" office:value="-3515.4" table:style-name="ce13">
            <text:p>-3.515,40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5989.83" table:style-name="ce15">
            <text:p>-5.989,83</text:p>
          </table:table-cell>
          <table:table-cell office:value-type="float" office:value="12429.19" table:style-name="ce12">
            <text:p>12.429,1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HUGO RODRIGUES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ORÇAMENTO, PLANEJAMENTO E MANUTENÇÃO DE OBRAS</text:p>
          </table:table-cell>
          <table:table-cell office:value-type="float" office:value="16342.27" table:style-name="ce10">
            <text:p>16.342,27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657.5" table:style-name="ce10">
            <text:p>2.657,50</text:p>
          </table:table-cell>
          <table:table-cell table:number-columns-repeated="2" table:style-name="ce11"/>
          <table:table-cell office:value-type="float" office:value="20939.66" table:style-name="ce12">
            <text:p>20.939,66</text:p>
          </table:table-cell>
          <table:table-cell office:value-type="float" office:value="-904.79" table:style-name="ce16">
            <text:p>-904,79</text:p>
          </table:table-cell>
          <table:table-cell office:value-type="float" office:value="-642.6" table:style-name="ce16">
            <text:p>-642,60</text:p>
          </table:table-cell>
          <table:table-cell office:value-type="float" office:value="-1228.3" table:style-name="ce13">
            <text:p>-1.228,30</text:p>
          </table:table-cell>
          <table:table-cell office:value-type="float" office:value="0" table:style-name="ce14">
            <text:p>0,00</text:p>
          </table:table-cell>
          <table:table-cell office:value-type="float" office:value="-2775.69" table:style-name="ce15">
            <text:p>-2.775,69</text:p>
          </table:table-cell>
          <table:table-cell office:value-type="float" office:value="18163.97" table:style-name="ce12">
            <text:p>18.163,9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IÊDO DE FRANÇA VILEL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11"/>
          <table:table-cell office:value-type="float" office:value="1185.05" table:style-name="ce10">
            <text:p>1.185,05</text:p>
          </table:table-cell>
          <table:table-cell office:value-type="float" office:value="910.08" table:style-name="ce17">
            <text:p>910,08</text:p>
          </table:table-cell>
          <table:table-cell table:number-columns-repeated="2" table:style-name="ce11"/>
          <table:table-cell office:value-type="float" office:value="2095.13" table:style-name="ce12">
            <text:p>2.095,13</text:p>
          </table:table-cell>
          <table:table-cell table:number-columns-repeated="3" table:style-name="ce11"/>
          <table:table-cell office:value-type="float" office:value="0" table:style-name="ce14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2095.13" table:style-name="ce12">
            <text:p>2.095,1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IGOR FONSECA VENTUR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7897.6" table:style-name="ce10">
            <text:p>7.897,60</text:p>
          </table:table-cell>
          <table:table-cell table:number-columns-repeated="2" table:style-name="ce11"/>
          <table:table-cell office:value-type="float" office:value="248" table:style-name="ce17">
            <text:p>248,00</text:p>
          </table:table-cell>
          <table:table-cell table:number-columns-repeated="2" table:style-name="ce11"/>
          <table:table-cell office:value-type="float" office:value="8145.6" table:style-name="ce12">
            <text:p>8.145,60</text:p>
          </table:table-cell>
          <table:table-cell office:value-type="float" office:value="-609.33000000000004" table:style-name="ce16">
            <text:p>-609,33</text:p>
          </table:table-cell>
          <table:table-cell office:value-type="float" office:value="-1134.9100000000001" table:style-name="ce13">
            <text:p>-1.134,91</text:p>
          </table:table-cell>
          <table:table-cell office:value-type="float" office:value="-335.85" table:style-name="ce16">
            <text:p>-335,85</text:p>
          </table:table-cell>
          <table:table-cell office:value-type="float" office:value="0" table:style-name="ce14">
            <text:p>0,00</text:p>
          </table:table-cell>
          <table:table-cell office:value-type="float" office:value="-2080.09" table:style-name="ce15">
            <text:p>-2.080,09</text:p>
          </table:table-cell>
          <table:table-cell office:value-type="float" office:value="6065.51" table:style-name="ce12">
            <text:p>6.065,5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IONEIDE RODRIGUES ALMEID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STÁGIO E TREINAMENTO (EJ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92.29" table:style-name="ce10">
            <text:p>1.692,29</text:p>
          </table:table-cell>
          <table:table-cell table:style-name="ce11"/>
          <table:table-cell office:value-type="float" office:value="3143.32" table:style-name="ce10">
            <text:p>3.143,32</text:p>
          </table:table-cell>
          <table:table-cell table:number-columns-repeated="2" table:style-name="ce11"/>
          <table:table-cell office:value-type="float" office:value="24277.4" table:style-name="ce12">
            <text:p>24.277,40</text:p>
          </table:table-cell>
          <table:table-cell office:value-type="float" office:value="-2978.66" table:style-name="ce13">
            <text:p>-2.978,66</text:p>
          </table:table-cell>
          <table:table-cell office:value-type="float" office:value="-4071.24" table:style-name="ce13">
            <text:p>-4.071,24</text:p>
          </table:table-cell>
          <table:table-cell office:value-type="float" office:value="-7584.07" table:style-name="ce13">
            <text:p>-7.584,07</text:p>
          </table:table-cell>
          <table:table-cell office:value-type="float" office:value="0" table:style-name="ce14">
            <text:p>0,00</text:p>
          </table:table-cell>
          <table:table-cell office:value-type="float" office:value="-14633.97" table:style-name="ce15">
            <text:p>-14.633,97</text:p>
          </table:table-cell>
          <table:table-cell office:value-type="float" office:value="9643.43" table:style-name="ce12">
            <text:p>9.643,4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IRANI MELO SILV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6731.77" table:style-name="ce10">
            <text:p>6.731,77</text:p>
          </table:table-cell>
          <table:table-cell table:number-columns-repeated="5" table:style-name="ce11"/>
          <table:table-cell office:value-type="float" office:value="6731.77" table:style-name="ce12">
            <text:p>6.731,77</text:p>
          </table:table-cell>
          <table:table-cell table:style-name="ce11"/>
          <table:table-cell office:value-type="float" office:value="-458.28" table:style-name="ce16">
            <text:p>-458,28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458.28" table:style-name="ce20">
            <text:p>-458,28</text:p>
          </table:table-cell>
          <table:table-cell office:value-type="float" office:value="6273.49" table:style-name="ce12">
            <text:p>6.273,4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ISA RAIMUNDA PEREIRA DE LIMA</text:p>
          </table:table-cell>
          <table:table-cell office:value-type="string" table:style-name="ce8">
            <text:p>JUIZ DO TRABALHO SUBSTITUTO</text:p>
          </table:table-cell>
          <table:table-cell office:value-type="string" table:style-name="ce8">
            <text:p>INATIVO</text:p>
          </table:table-cell>
          <table:table-cell office:value-type="float" office:value="32004.65" table:style-name="ce10">
            <text:p>32.004,65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33293.910000000003" table:style-name="ce12">
            <text:p>33.293,91</text:p>
          </table:table-cell>
          <table:table-cell office:value-type="float" office:value="-4030.53" table:style-name="ce13">
            <text:p>-4.030,53</text:p>
          </table:table-cell>
          <table:table-cell office:value-type="float" office:value="-6299.93" table:style-name="ce13">
            <text:p>-6.299,93</text:p>
          </table:table-cell>
          <table:table-cell office:value-type="float" office:value="-357.5" table:style-name="ce16">
            <text:p>-357,50</text:p>
          </table:table-cell>
          <table:table-cell office:value-type="float" office:value="0" table:style-name="ce14">
            <text:p>0,00</text:p>
          </table:table-cell>
          <table:table-cell office:value-type="float" office:value="-10687.96" table:style-name="ce15">
            <text:p>-10.687,96</text:p>
          </table:table-cell>
          <table:table-cell office:value-type="float" office:value="22605.95" table:style-name="ce12">
            <text:p>22.605,9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ISABEL CARVALHO LIMA PIRES</text:p>
          </table:table-cell>
          <table:table-cell office:value-type="string" table:style-name="ce8">
            <text:p>CHEFE DE SEÇÃO - FC-05</text:p>
          </table:table-cell>
          <table:table-cell office:value-type="string" table:style-name="ce9">
            <text:p>SEÇÃO DE MAGISTRADOS (SEGP)</text:p>
          </table:table-cell>
          <table:table-cell office:value-type="float" office:value="15929.87" table:style-name="ce10">
            <text:p>15.929,87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1629.7" table:style-name="ce10">
            <text:p>1.629,70</text:p>
          </table:table-cell>
          <table:table-cell office:value-type="float" office:value="6054.08" table:style-name="ce10">
            <text:p>6.054,08</text:p>
          </table:table-cell>
          <table:table-cell table:style-name="ce11"/>
          <table:table-cell office:value-type="float" office:value="25846.03" table:style-name="ce12">
            <text:p>25.846,03</text:p>
          </table:table-cell>
          <table:table-cell office:value-type="float" office:value="-904.79" table:style-name="ce16">
            <text:p>-904,79</text:p>
          </table:table-cell>
          <table:table-cell office:value-type="float" office:value="-4190.1499999999996" table:style-name="ce13">
            <text:p>-4.190,15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5094.9399999999996" table:style-name="ce15">
            <text:p>-5.094,94</text:p>
          </table:table-cell>
          <table:table-cell office:value-type="float" office:value="20751.09" table:style-name="ce12">
            <text:p>20.751,0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ISABELA FRANCO LIMA SANTA RIT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9">
            <text:p>GABINETE DE DESEMBARGADOR (GABPI)</text:p>
          </table:table-cell>
          <table:table-cell office:value-type="float" office:value="11849.58" table:style-name="ce10">
            <text:p>11.849,58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540.94" table:style-name="ce10">
            <text:p>2.540,94</text:p>
          </table:table-cell>
          <table:table-cell table:number-columns-repeated="2" table:style-name="ce11"/>
          <table:table-cell office:value-type="float" office:value="16622.900000000001" table:style-name="ce12">
            <text:p>16.622,90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494.09" table:style-name="ce13">
            <text:p>-2.494,09</text:p>
          </table:table-cell>
          <table:table-cell office:value-type="float" office:value="-2366.9" table:style-name="ce13">
            <text:p>-2.366,90</text:p>
          </table:table-cell>
          <table:table-cell office:value-type="float" office:value="0" table:style-name="ce14">
            <text:p>0,00</text:p>
          </table:table-cell>
          <table:table-cell office:value-type="float" office:value="-6333.05" table:style-name="ce15">
            <text:p>-6.333,05</text:p>
          </table:table-cell>
          <table:table-cell office:value-type="float" office:value="10289.85" table:style-name="ce12">
            <text:p>10.289,8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ISABELA PATRÍCIA PAES DOS SANTOS</text:p>
          </table:table-cell>
          <table:table-cell office:value-type="string" table:style-name="ce8">
            <text:p>TÉCNICO JUDICIÁRIO - NÍVEL MÉDIO C12</text:p>
          </table:table-cell>
          <table:table-cell office:value-type="string" table:style-name="ce8">
            <text:p>SECRETARIA (1ª VT)</text:p>
          </table:table-cell>
          <table:table-cell office:value-type="float" office:value="11746.23" table:style-name="ce10">
            <text:p>11.746,23</text:p>
          </table:table-cell>
          <table:table-cell table:number-columns-repeated="2" table:style-name="ce11"/>
          <table:table-cell office:value-type="float" office:value="1371.34" table:style-name="ce10">
            <text:p>1.371,34</text:p>
          </table:table-cell>
          <table:table-cell table:number-columns-repeated="2" table:style-name="ce11"/>
          <table:table-cell office:value-type="float" office:value="13117.57" table:style-name="ce12">
            <text:p>13.117,57</text:p>
          </table:table-cell>
          <table:table-cell office:value-type="float" office:value="-1462.34" table:style-name="ce13">
            <text:p>-1.462,34</text:p>
          </table:table-cell>
          <table:table-cell office:value-type="float" office:value="-1958.71" table:style-name="ce13">
            <text:p>-1.958,71</text:p>
          </table:table-cell>
          <table:table-cell office:value-type="float" office:value="-513.6" table:style-name="ce16">
            <text:p>-513,60</text:p>
          </table:table-cell>
          <table:table-cell office:value-type="float" office:value="0" table:style-name="ce14">
            <text:p>0,00</text:p>
          </table:table-cell>
          <table:table-cell office:value-type="float" office:value="-3934.65" table:style-name="ce15">
            <text:p>-3.934,65</text:p>
          </table:table-cell>
          <table:table-cell office:value-type="float" office:value="9182.92" table:style-name="ce12">
            <text:p>9.182,9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ISABELLE DOS PASSOS OMEN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SEGURANÇA DA INFORMAÇÃO E PROCESSOS DE TIC (SETIC)</text:p>
          </table:table-cell>
          <table:table-cell office:value-type="float" office:value="10000.35" table:style-name="ce10">
            <text:p>10.000,35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371.34" table:style-name="ce10">
            <text:p>1.371,34</text:p>
          </table:table-cell>
          <table:table-cell office:value-type="float" office:value="73.05" table:style-name="ce14">
            <text:p>73,05</text:p>
          </table:table-cell>
          <table:table-cell table:style-name="ce11"/>
          <table:table-cell office:value-type="float" office:value="12629.79" table:style-name="ce12">
            <text:p>12.629,79</text:p>
          </table:table-cell>
          <table:table-cell office:value-type="float" office:value="-904.79" table:style-name="ce16">
            <text:p>-904,79</text:p>
          </table:table-cell>
          <table:table-cell office:value-type="float" office:value="-1977.9" table:style-name="ce13">
            <text:p>-1.977,90</text:p>
          </table:table-cell>
          <table:table-cell office:value-type="float" office:value="-513.6" table:style-name="ce16">
            <text:p>-513,60</text:p>
          </table:table-cell>
          <table:table-cell office:value-type="float" office:value="0" table:style-name="ce14">
            <text:p>0,00</text:p>
          </table:table-cell>
          <table:table-cell office:value-type="float" office:value="-3396.29" table:style-name="ce15">
            <text:p>-3.396,29</text:p>
          </table:table-cell>
          <table:table-cell office:value-type="float" office:value="9233.5" table:style-name="ce12">
            <text:p>9.233,5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ISABELLE MARIE REGIS FERREIR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5ª VT)</text:p>
          </table:table-cell>
          <table:table-cell office:value-type="float" office:value="19516.93" table:style-name="ce10">
            <text:p>19.516,93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1599.34" table:style-name="ce10">
            <text:p>1.599,34</text:p>
          </table:table-cell>
          <table:table-cell office:value-type="float" office:value="7224.72" table:style-name="ce10">
            <text:p>7.224,72</text:p>
          </table:table-cell>
          <table:table-cell table:style-name="ce11"/>
          <table:table-cell office:value-type="float" office:value="30573.37" table:style-name="ce12">
            <text:p>30.573,37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5486.8" table:style-name="ce13">
            <text:p>-5.486,80</text:p>
          </table:table-cell>
          <table:table-cell office:value-type="float" office:value="-804.94" table:style-name="ce16">
            <text:p>-804,94</text:p>
          </table:table-cell>
          <table:table-cell office:value-type="float" office:value="0" table:style-name="ce14">
            <text:p>0,00</text:p>
          </table:table-cell>
          <table:table-cell office:value-type="float" office:value="-8991.17" table:style-name="ce15">
            <text:p>-8.991,17</text:p>
          </table:table-cell>
          <table:table-cell office:value-type="float" office:value="21582.2" table:style-name="ce12">
            <text:p>21.582,2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ÍTALA CERYNO GAMEL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3ª VT)</text:p>
          </table:table-cell>
          <table:table-cell office:value-type="float" office:value="11778.34" table:style-name="ce10">
            <text:p>11.778,34</text:p>
          </table:table-cell>
          <table:table-cell table:number-columns-repeated="2" table:style-name="ce11"/>
          <table:table-cell office:value-type="float" office:value="2867.04" table:style-name="ce10">
            <text:p>2.867,04</text:p>
          </table:table-cell>
          <table:table-cell table:number-columns-repeated="2" table:style-name="ce11"/>
          <table:table-cell office:value-type="float" office:value="14645.38" table:style-name="ce12">
            <text:p>14.645,38</text:p>
          </table:table-cell>
          <table:table-cell office:value-type="float" office:value="-1457.21" table:style-name="ce13">
            <text:p>-1.457,21</text:p>
          </table:table-cell>
          <table:table-cell office:value-type="float" office:value="-1864.68" table:style-name="ce13">
            <text:p>-1.864,68</text:p>
          </table:table-cell>
          <table:table-cell office:value-type="float" office:value="-4689.88" table:style-name="ce13">
            <text:p>-4.689,88</text:p>
          </table:table-cell>
          <table:table-cell office:value-type="float" office:value="0" table:style-name="ce14">
            <text:p>0,00</text:p>
          </table:table-cell>
          <table:table-cell office:value-type="float" office:value="-8011.77" table:style-name="ce15">
            <text:p>-8.011,77</text:p>
          </table:table-cell>
          <table:table-cell office:value-type="float" office:value="6633.61" table:style-name="ce12">
            <text:p>6.633,6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IVANILDA MENEZES VASCONCELOS VIEIRA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ESTÁGIO E TREINAMENTO (EJ)</text:p>
          </table:table-cell>
          <table:table-cell office:value-type="float" office:value="4659.74" table:style-name="ce10">
            <text:p>4.659,74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657.42" table:style-name="ce10">
            <text:p>2.657,42</text:p>
          </table:table-cell>
          <table:table-cell table:number-columns-repeated="2" table:style-name="ce11"/>
          <table:table-cell office:value-type="float" office:value="9257.0499999999993" table:style-name="ce12">
            <text:p>9.257,05</text:p>
          </table:table-cell>
          <table:table-cell office:value-type="float" office:value="-652.36" table:style-name="ce16">
            <text:p>-652,36</text:p>
          </table:table-cell>
          <table:table-cell office:value-type="float" office:value="-766.14" table:style-name="ce16">
            <text:p>-766,14</text:p>
          </table:table-cell>
          <table:table-cell office:value-type="float" office:value="-3112.34" table:style-name="ce13">
            <text:p>-3.112,34</text:p>
          </table:table-cell>
          <table:table-cell office:value-type="float" office:value="0" table:style-name="ce14">
            <text:p>0,00</text:p>
          </table:table-cell>
          <table:table-cell office:value-type="float" office:value="-4530.84" table:style-name="ce15">
            <text:p>-4.530,84</text:p>
          </table:table-cell>
          <table:table-cell office:value-type="float" office:value="4726.21" table:style-name="ce12">
            <text:p>4.726,2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IVANILDO BRITO AZEV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670.81" table:style-name="ce10">
            <text:p>1.670,81</text:p>
          </table:table-cell>
          <table:table-cell office:value-type="float" office:value="1185.05" table:style-name="ce10">
            <text:p>1.185,05</text:p>
          </table:table-cell>
          <table:table-cell office:value-type="float" office:value="3026.04" table:style-name="ce10">
            <text:p>3.026,04</text:p>
          </table:table-cell>
          <table:table-cell table:number-columns-repeated="2" table:style-name="ce11"/>
          <table:table-cell office:value-type="float" office:value="17280.29" table:style-name="ce12">
            <text:p>17.280,29</text:p>
          </table:table-cell>
          <table:table-cell office:value-type="float" office:value="-904.79" table:style-name="ce16">
            <text:p>-904,79</text:p>
          </table:table-cell>
          <table:table-cell office:value-type="float" office:value="-1264.94" table:style-name="ce13">
            <text:p>-1.264,94</text:p>
          </table:table-cell>
          <table:table-cell office:value-type="float" office:value="-1992.91" table:style-name="ce13">
            <text:p>-1.992,91</text:p>
          </table:table-cell>
          <table:table-cell office:value-type="float" office:value="0" table:style-name="ce14">
            <text:p>0,00</text:p>
          </table:table-cell>
          <table:table-cell office:value-type="float" office:value="-4162.6400000000003" table:style-name="ce15">
            <text:p>-4.162,64</text:p>
          </table:table-cell>
          <table:table-cell office:value-type="float" office:value="13117.65" table:style-name="ce12">
            <text:p>13.117,6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IVETE MOREIRA ANGELO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35063.71" table:style-name="ce10">
            <text:p>35.063,71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36352.97" table:style-name="ce12">
            <text:p>36.352,97</text:p>
          </table:table-cell>
          <table:table-cell office:value-type="float" office:value="-3860.05" table:style-name="ce13">
            <text:p>-3.860,05</text:p>
          </table:table-cell>
          <table:table-cell office:value-type="float" office:value="-6100.06" table:style-name="ce13">
            <text:p>-6.100,06</text:p>
          </table:table-cell>
          <table:table-cell office:value-type="float" office:value="-1301.17" table:style-name="ce13">
            <text:p>-1.301,17</text:p>
          </table:table-cell>
          <table:table-cell office:value-type="float" office:value="-3956.32" table:style-name="ce13">
            <text:p>-3.956,32</text:p>
          </table:table-cell>
          <table:table-cell office:value-type="float" office:value="-15217.6" table:style-name="ce15">
            <text:p>-15.217,60</text:p>
          </table:table-cell>
          <table:table-cell office:value-type="float" office:value="21135.37" table:style-name="ce12">
            <text:p>21.135,3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IVONE EMILIANO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COORDENADORIA DE LICITAÇÕES (D.G.)</text:p>
          </table:table-cell>
          <table:table-cell office:value-type="float" office:value="2268.3200000000002" table:style-name="ce10">
            <text:p>2.268,32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3214.7" table:style-name="ce10">
            <text:p>3.214,70</text:p>
          </table:table-cell>
          <table:table-cell office:value-type="float" office:value="1204.8599999999999" table:style-name="ce10">
            <text:p>1.204,86</text:p>
          </table:table-cell>
          <table:table-cell table:style-name="ce11"/>
          <table:table-cell office:value-type="float" office:value="8066.95" table:style-name="ce12">
            <text:p>8.066,95</text:p>
          </table:table-cell>
          <table:table-cell office:value-type="float" office:value="-245.91" table:style-name="ce16">
            <text:p>-245,91</text:p>
          </table:table-cell>
          <table:table-cell office:value-type="float" office:value="-93.63" table:style-name="ce16">
            <text:p>-93,63</text:p>
          </table:table-cell>
          <table:table-cell office:value-type="float" office:value="-1901.52" table:style-name="ce13">
            <text:p>-1.901,52</text:p>
          </table:table-cell>
          <table:table-cell office:value-type="float" office:value="0" table:style-name="ce14">
            <text:p>0,00</text:p>
          </table:table-cell>
          <table:table-cell office:value-type="float" office:value="-2241.06" table:style-name="ce15">
            <text:p>-2.241,06</text:p>
          </table:table-cell>
          <table:table-cell office:value-type="float" office:value="5825.89" table:style-name="ce12">
            <text:p>5.825,8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AILTON RODRIGUE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table:number-columns-repeated="2" table:style-name="ce11"/>
          <table:table-cell office:value-type="float" office:value="910.08" table:style-name="ce17">
            <text:p>910,08</text:p>
          </table:table-cell>
          <table:table-cell office:value-type="float" office:value="4432.71" table:style-name="ce10">
            <text:p>4.432,71</text:p>
          </table:table-cell>
          <table:table-cell table:style-name="ce11"/>
          <table:table-cell office:value-type="float" office:value="18640.919999999998" table:style-name="ce12">
            <text:p>18.640,92</text:p>
          </table:table-cell>
          <table:table-cell office:value-type="float" office:value="-1711.44" table:style-name="ce13">
            <text:p>-1.711,44</text:p>
          </table:table-cell>
          <table:table-cell office:value-type="float" office:value="-2678.21" table:style-name="ce13">
            <text:p>-2.678,21</text:p>
          </table:table-cell>
          <table:table-cell office:value-type="float" office:value="-161.47" table:style-name="ce16">
            <text:p>-161,47</text:p>
          </table:table-cell>
          <table:table-cell office:value-type="float" office:value="0" table:style-name="ce14">
            <text:p>0,00</text:p>
          </table:table-cell>
          <table:table-cell office:value-type="float" office:value="-4551.12" table:style-name="ce15">
            <text:p>-4.551,12</text:p>
          </table:table-cell>
          <table:table-cell office:value-type="float" office:value="14089.8" table:style-name="ce12">
            <text:p>14.089,8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AIME CHAVES NOBRE FILH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UN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8411.01" table:style-name="ce10">
            <text:p>8.411,01</text:p>
          </table:table-cell>
          <table:table-cell office:value-type="float" office:value="2813.28" table:style-name="ce10">
            <text:p>2.813,28</text:p>
          </table:table-cell>
          <table:table-cell table:number-columns-repeated="2" table:style-name="ce11"/>
          <table:table-cell office:value-type="float" office:value="26390.77" table:style-name="ce12">
            <text:p>26.390,77</text:p>
          </table:table-cell>
          <table:table-cell office:value-type="float" office:value="-1996.21" table:style-name="ce13">
            <text:p>-1.996,21</text:p>
          </table:table-cell>
          <table:table-cell office:value-type="float" office:value="-4961.22" table:style-name="ce13">
            <text:p>-4.961,22</text:p>
          </table:table-cell>
          <table:table-cell office:value-type="float" office:value="-4663.8999999999996" table:style-name="ce13">
            <text:p>-4.663,90</text:p>
          </table:table-cell>
          <table:table-cell office:value-type="float" office:value="0" table:style-name="ce14">
            <text:p>0,00</text:p>
          </table:table-cell>
          <table:table-cell office:value-type="float" office:value="-11621.33" table:style-name="ce15">
            <text:p>-11.621,33</text:p>
          </table:table-cell>
          <table:table-cell office:value-type="float" office:value="14769.44" table:style-name="ce12">
            <text:p>14.769,4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AIRO CÉSAR DE AMORIM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35.36" table:style-name="ce10">
            <text:p>2.435,36</text:p>
          </table:table-cell>
          <table:table-cell office:value-type="float" office:value="8411.01" table:style-name="ce10">
            <text:p>8.411,01</text:p>
          </table:table-cell>
          <table:table-cell office:value-type="float" office:value="4102.54" table:style-name="ce10">
            <text:p>4.102,54</text:p>
          </table:table-cell>
          <table:table-cell table:number-columns-repeated="2" table:style-name="ce11"/>
          <table:table-cell office:value-type="float" office:value="26703.5" table:style-name="ce12">
            <text:p>26.703,50</text:p>
          </table:table-cell>
          <table:table-cell office:value-type="float" office:value="-1858.59" table:style-name="ce13">
            <text:p>-1.858,59</text:p>
          </table:table-cell>
          <table:table-cell office:value-type="float" office:value="-4626.24" table:style-name="ce13">
            <text:p>-4.626,24</text:p>
          </table:table-cell>
          <table:table-cell office:value-type="float" office:value="-3215.93" table:style-name="ce13">
            <text:p>-3.215,93</text:p>
          </table:table-cell>
          <table:table-cell office:value-type="float" office:value="0" table:style-name="ce14">
            <text:p>0,00</text:p>
          </table:table-cell>
          <table:table-cell office:value-type="float" office:value="-9700.76" table:style-name="ce15">
            <text:p>-9.700,76</text:p>
          </table:table-cell>
          <table:table-cell office:value-type="float" office:value="17002.740000000002" table:style-name="ce12">
            <text:p>17.002,7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AIRO PINHEIRO DE LYRA NETO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11"/>
          <table:table-cell office:value-type="float" office:value="3805.43" table:style-name="ce10">
            <text:p>3.805,43</text:p>
          </table:table-cell>
          <table:table-cell table:number-columns-repeated="2" table:style-name="ce11"/>
          <table:table-cell office:value-type="float" office:value="28722.47" table:style-name="ce12">
            <text:p>28.722,47</text:p>
          </table:table-cell>
          <table:table-cell office:value-type="float" office:value="-904.79" table:style-name="ce16">
            <text:p>-904,79</text:p>
          </table:table-cell>
          <table:table-cell office:value-type="float" office:value="-2258.36" table:style-name="ce13">
            <text:p>-2.258,36</text:p>
          </table:table-cell>
          <table:table-cell office:value-type="float" office:value="-6918.89" table:style-name="ce13">
            <text:p>-6.918,89</text:p>
          </table:table-cell>
          <table:table-cell office:value-type="float" office:value="0" table:style-name="ce14">
            <text:p>0,00</text:p>
          </table:table-cell>
          <table:table-cell office:value-type="float" office:value="-10082.040000000001" table:style-name="ce15">
            <text:p>-10.082,04</text:p>
          </table:table-cell>
          <table:table-cell office:value-type="float" office:value="18640.43" table:style-name="ce12">
            <text:p>18.640,4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AMES JOSÉ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)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331.36" table:style-name="ce10">
            <text:p>1.331,36</text:p>
          </table:table-cell>
          <table:table-cell table:style-name="ce11"/>
          <table:table-cell office:value-type="float" office:value="2795.66" table:style-name="ce10">
            <text:p>2.795,66</text:p>
          </table:table-cell>
          <table:table-cell table:number-columns-repeated="2" table:style-name="ce11"/>
          <table:table-cell office:value-type="float" office:value="17235.169999999998" table:style-name="ce12">
            <text:p>17.235,17</text:p>
          </table:table-cell>
          <table:table-cell office:value-type="float" office:value="-1617.66" table:style-name="ce13">
            <text:p>-1.617,66</text:p>
          </table:table-cell>
          <table:table-cell office:value-type="float" office:value="-2552.37" table:style-name="ce13">
            <text:p>-2.552,37</text:p>
          </table:table-cell>
          <table:table-cell office:value-type="float" office:value="-1917.78" table:style-name="ce13">
            <text:p>-1.917,78</text:p>
          </table:table-cell>
          <table:table-cell office:value-type="float" office:value="0" table:style-name="ce14">
            <text:p>0,00</text:p>
          </table:table-cell>
          <table:table-cell office:value-type="float" office:value="-6087.81" table:style-name="ce15">
            <text:p>-6.087,81</text:p>
          </table:table-cell>
          <table:table-cell office:value-type="float" office:value="11147.36" table:style-name="ce12">
            <text:p>11.147,3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AMES NUNES BARBOS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6384.7" table:style-name="ce10">
            <text:p>6.384,70</text:p>
          </table:table-cell>
          <table:table-cell office:value-type="float" office:value="1379.07" table:style-name="ce10">
            <text:p>1.379,07</text:p>
          </table:table-cell>
          <table:table-cell office:value-type="float" office:value="6798.36" table:style-name="ce10">
            <text:p>6.798,36</text:p>
          </table:table-cell>
          <table:table-cell table:number-columns-repeated="2" table:style-name="ce11"/>
          <table:table-cell office:value-type="float" office:value="26197.99" table:style-name="ce12">
            <text:p>26.197,99</text:p>
          </table:table-cell>
          <table:table-cell office:value-type="float" office:value="-2137.89" table:style-name="ce13">
            <text:p>-2.137,89</text:p>
          </table:table-cell>
          <table:table-cell office:value-type="float" office:value="-3721.21" table:style-name="ce13">
            <text:p>-3.721,21</text:p>
          </table:table-cell>
          <table:table-cell office:value-type="float" office:value="-5824.79" table:style-name="ce13">
            <text:p>-5.824,79</text:p>
          </table:table-cell>
          <table:table-cell office:value-type="float" office:value="0" table:style-name="ce14">
            <text:p>0,00</text:p>
          </table:table-cell>
          <table:table-cell office:value-type="float" office:value="-11683.89" table:style-name="ce15">
            <text:p>-11.683,89</text:p>
          </table:table-cell>
          <table:table-cell office:value-type="float" office:value="14514.1" table:style-name="ce12">
            <text:p>14.514,1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AMMESSON DE ATAÍDE GUIMARÃES</text:p>
          </table:table-cell>
          <table:table-cell office:value-type="string" table:style-name="ce8">
            <text:p>CHEFE DE SEÇÃO - FC-05</text:p>
          </table:table-cell>
          <table:table-cell office:value-type="string" table:style-name="ce9">
            <text:p>SEÇÃO DE PESSOAL (SEGES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947.37" table:style-name="ce10">
            <text:p>2.947,37</text:p>
          </table:table-cell>
          <table:table-cell office:value-type="float" office:value="2232.38" table:style-name="ce10">
            <text:p>2.232,38</text:p>
          </table:table-cell>
          <table:table-cell office:value-type="float" office:value="3143.32" table:style-name="ce10">
            <text:p>3.143,32</text:p>
          </table:table-cell>
          <table:table-cell office:value-type="float" office:value="996.55" table:style-name="ce14">
            <text:p>996,55</text:p>
          </table:table-cell>
          <table:table-cell table:style-name="ce11"/>
          <table:table-cell office:value-type="float" office:value="21121.7" table:style-name="ce12">
            <text:p>21.121,70</text:p>
          </table:table-cell>
          <table:table-cell office:value-type="float" office:value="-1943.07" table:style-name="ce13">
            <text:p>-1.943,07</text:p>
          </table:table-cell>
          <table:table-cell office:value-type="float" office:value="-3488.21" table:style-name="ce13">
            <text:p>-3.488,21</text:p>
          </table:table-cell>
          <table:table-cell office:value-type="float" office:value="-3297.08" table:style-name="ce13">
            <text:p>-3.297,08</text:p>
          </table:table-cell>
          <table:table-cell office:value-type="float" office:value="0" table:style-name="ce14">
            <text:p>0,00</text:p>
          </table:table-cell>
          <table:table-cell office:value-type="float" office:value="-8728.36" table:style-name="ce15">
            <text:p>-8.728,36</text:p>
          </table:table-cell>
          <table:table-cell office:value-type="float" office:value="12393.34" table:style-name="ce12">
            <text:p>12.393,3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ANDER CLOVIS DE ALMEIDA LIM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11"/>
          <table:table-cell office:value-type="float" office:value="3004.54" table:style-name="ce10">
            <text:p>3.004,54</text:p>
          </table:table-cell>
          <table:table-cell table:number-columns-repeated="2" table:style-name="ce11"/>
          <table:table-cell office:value-type="float" office:value="27921.58" table:style-name="ce12">
            <text:p>27.921,58</text:p>
          </table:table-cell>
          <table:table-cell office:value-type="float" office:value="-3588.68" table:style-name="ce13">
            <text:p>-3.588,68</text:p>
          </table:table-cell>
          <table:table-cell office:value-type="float" office:value="-4943.8" table:style-name="ce13">
            <text:p>-4.943,80</text:p>
          </table:table-cell>
          <table:table-cell office:value-type="float" office:value="-2239.29" table:style-name="ce13">
            <text:p>-2.239,29</text:p>
          </table:table-cell>
          <table:table-cell office:value-type="float" office:value="0" table:style-name="ce14">
            <text:p>0,00</text:p>
          </table:table-cell>
          <table:table-cell office:value-type="float" office:value="-10771.77" table:style-name="ce15">
            <text:p>-10.771,77</text:p>
          </table:table-cell>
          <table:table-cell office:value-type="float" office:value="17149.810000000001" table:style-name="ce12">
            <text:p>17.149,8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ANDUY SILVA DE LIM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3454.4" table:style-name="ce10">
            <text:p>3.454,40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18160.52" table:style-name="ce12">
            <text:p>18.160,52</text:p>
          </table:table-cell>
          <table:table-cell office:value-type="float" office:value="-1396.22" table:style-name="ce13">
            <text:p>-1.396,22</text:p>
          </table:table-cell>
          <table:table-cell office:value-type="float" office:value="-3386.28" table:style-name="ce13">
            <text:p>-3.386,28</text:p>
          </table:table-cell>
          <table:table-cell office:value-type="float" office:value="-1122.42" table:style-name="ce13">
            <text:p>-1.122,42</text:p>
          </table:table-cell>
          <table:table-cell office:value-type="float" office:value="0" table:style-name="ce14">
            <text:p>0,00</text:p>
          </table:table-cell>
          <table:table-cell office:value-type="float" office:value="-5904.92" table:style-name="ce15">
            <text:p>-5.904,92</text:p>
          </table:table-cell>
          <table:table-cell office:value-type="float" office:value="12255.6" table:style-name="ce12">
            <text:p>12.255,6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ANE MARIA BARBOSA DE ARAÚJO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4.63" table:style-name="ce17">
            <text:p>364,63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13052.28" table:style-name="ce12">
            <text:p>13.052,28</text:p>
          </table:table-cell>
          <table:table-cell office:value-type="float" office:value="-568.32000000000005" table:style-name="ce16">
            <text:p>-568,32</text:p>
          </table:table-cell>
          <table:table-cell table:style-name="ce11"/>
          <table:table-cell office:value-type="float" office:value="-1113.8699999999999" table:style-name="ce13">
            <text:p>-1.113,87</text:p>
          </table:table-cell>
          <table:table-cell office:value-type="float" office:value="0" table:style-name="ce14">
            <text:p>0,00</text:p>
          </table:table-cell>
          <table:table-cell office:value-type="float" office:value="-1682.19" table:style-name="ce15">
            <text:p>-1.682,19</text:p>
          </table:table-cell>
          <table:table-cell office:value-type="float" office:value="11370.09" table:style-name="ce12">
            <text:p>11.370,0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ANILSON MELO GUIMARÃE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522.6" table:style-name="ce10">
            <text:p>1.522,60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391.32" table:style-name="ce10">
            <text:p>3.391,32</text:p>
          </table:table-cell>
          <table:table-cell office:value-type="float" office:value="42.93" table:style-name="ce14">
            <text:p>42,93</text:p>
          </table:table-cell>
          <table:table-cell table:style-name="ce11"/>
          <table:table-cell office:value-type="float" office:value="6896.74" table:style-name="ce12">
            <text:p>6.896,74</text:p>
          </table:table-cell>
          <table:table-cell office:value-type="float" office:value="-580.9" table:style-name="ce16">
            <text:p>-580,90</text:p>
          </table:table-cell>
          <table:table-cell office:value-type="float" office:value="-44.88" table:style-name="ce16">
            <text:p>-44,88</text:p>
          </table:table-cell>
          <table:table-cell office:value-type="float" office:value="-1837.36" table:style-name="ce13">
            <text:p>-1.837,36</text:p>
          </table:table-cell>
          <table:table-cell office:value-type="float" office:value="0" table:style-name="ce14">
            <text:p>0,00</text:p>
          </table:table-cell>
          <table:table-cell office:value-type="float" office:value="-2463.14" table:style-name="ce15">
            <text:p>-2.463,14</text:p>
          </table:table-cell>
          <table:table-cell office:value-type="float" office:value="4433.6000000000004" table:style-name="ce12">
            <text:p>4.433,6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ANINE BRAGA QUIRINO LIM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9">
            <text:p>GABINETE DE DESEMBARGADOR (GABVL)</text:p>
          </table:table-cell>
          <table:table-cell office:value-type="float" office:value="9820.7099999999991" table:style-name="ce10">
            <text:p>9.820,71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346.72" table:style-name="ce10">
            <text:p>1.346,72</text:p>
          </table:table-cell>
          <table:table-cell office:value-type="float" office:value="3920.2" table:style-name="ce10">
            <text:p>3.920,20</text:p>
          </table:table-cell>
          <table:table-cell table:style-name="ce11"/>
          <table:table-cell office:value-type="float" office:value="17027.52" table:style-name="ce12">
            <text:p>17.027,52</text:p>
          </table:table-cell>
          <table:table-cell office:value-type="float" office:value="-904.79" table:style-name="ce16">
            <text:p>-904,79</text:p>
          </table:table-cell>
          <table:table-cell office:value-type="float" office:value="-2268.87" table:style-name="ce13">
            <text:p>-2.268,87</text:p>
          </table:table-cell>
          <table:table-cell office:value-type="float" office:value="-534.42999999999995" table:style-name="ce16">
            <text:p>-534,43</text:p>
          </table:table-cell>
          <table:table-cell office:value-type="float" office:value="0" table:style-name="ce14">
            <text:p>0,00</text:p>
          </table:table-cell>
          <table:table-cell office:value-type="float" office:value="-3708.09" table:style-name="ce15">
            <text:p>-3.708,09</text:p>
          </table:table-cell>
          <table:table-cell office:value-type="float" office:value="13319.43" table:style-name="ce12">
            <text:p>13.319,4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AQUELINE COSTA BERESFORD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0187.32" table:style-name="ce10">
            <text:p>10.187,32</text:p>
          </table:table-cell>
          <table:table-cell office:value-type="float" office:value="7139.15" table:style-name="ce10">
            <text:p>7.139,15</text:p>
          </table:table-cell>
          <table:table-cell table:style-name="ce11"/>
          <table:table-cell office:value-type="float" office:value="787.36" table:style-name="ce17">
            <text:p>787,36</text:p>
          </table:table-cell>
          <table:table-cell table:number-columns-repeated="2" table:style-name="ce11"/>
          <table:table-cell office:value-type="float" office:value="18113.830000000002" table:style-name="ce12">
            <text:p>18.113,83</text:p>
          </table:table-cell>
          <table:table-cell office:value-type="float" office:value="-1471.33" table:style-name="ce13">
            <text:p>-1.471,33</text:p>
          </table:table-cell>
          <table:table-cell office:value-type="float" office:value="-3438.67" table:style-name="ce13">
            <text:p>-3.438,67</text:p>
          </table:table-cell>
          <table:table-cell office:value-type="float" office:value="-5862.7" table:style-name="ce13">
            <text:p>-5.862,70</text:p>
          </table:table-cell>
          <table:table-cell office:value-type="float" office:value="0" table:style-name="ce14">
            <text:p>0,00</text:p>
          </table:table-cell>
          <table:table-cell office:value-type="float" office:value="-10772.7" table:style-name="ce15">
            <text:p>-10.772,70</text:p>
          </table:table-cell>
          <table:table-cell office:value-type="float" office:value="7341.13" table:style-name="ce12">
            <text:p>7.341,1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ASIEL IVO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VARA DO TRABALHO DE PENEDO/AL</text:p>
          </table:table-cell>
          <table:table-cell table:style-name="ce11"/>
          <table:table-cell office:value-type="float" office:value="5255.37" table:style-name="ce10">
            <text:p>5.255,37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3899.34" table:style-name="ce10">
            <text:p>3.899,34</text:p>
          </table:table-cell>
          <table:table-cell table:number-columns-repeated="2" table:style-name="ce11"/>
          <table:table-cell office:value-type="float" office:value="42843.82" table:style-name="ce12">
            <text:p>42.843,82</text:p>
          </table:table-cell>
          <table:table-cell office:value-type="float" office:value="-5255.37" table:style-name="ce13">
            <text:p>-5.255,37</text:p>
          </table:table-cell>
          <table:table-cell office:value-type="float" office:value="-8395.15" table:style-name="ce13">
            <text:p>-8.395,15</text:p>
          </table:table-cell>
          <table:table-cell office:value-type="float" office:value="-3873.29" table:style-name="ce13">
            <text:p>-3.873,29</text:p>
          </table:table-cell>
          <table:table-cell office:value-type="float" office:value="0" table:style-name="ce14">
            <text:p>0,00</text:p>
          </table:table-cell>
          <table:table-cell office:value-type="float" office:value="-17523.810000000001" table:style-name="ce15">
            <text:p>-17.523,81</text:p>
          </table:table-cell>
          <table:table-cell office:value-type="float" office:value="25320.01" table:style-name="ce12">
            <text:p>25.320,0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AYRO DE MÉLO CAVALCANTI FILHO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11"/>
          <table:table-cell office:value-type="float" office:value="3776.32" table:style-name="ce10">
            <text:p>3.776,32</text:p>
          </table:table-cell>
          <table:table-cell office:value-type="float" office:value="18884.509999999998" table:style-name="ce10">
            <text:p>18.884,51</text:p>
          </table:table-cell>
          <table:table-cell table:style-name="ce11"/>
          <table:table-cell office:value-type="float" office:value="44907.85" table:style-name="ce12">
            <text:p>44.907,85</text:p>
          </table:table-cell>
          <table:table-cell office:value-type="float" office:value="-3149.44" table:style-name="ce13">
            <text:p>-3.149,44</text:p>
          </table:table-cell>
          <table:table-cell office:value-type="float" office:value="-7484.27" table:style-name="ce13">
            <text:p>-7.484,27</text:p>
          </table:table-cell>
          <table:table-cell office:value-type="float" office:value="-1786.97" table:style-name="ce13">
            <text:p>-1.786,97</text:p>
          </table:table-cell>
          <table:table-cell office:value-type="float" office:value="0" table:style-name="ce14">
            <text:p>0,00</text:p>
          </table:table-cell>
          <table:table-cell office:value-type="float" office:value="-12420.68" table:style-name="ce15">
            <text:p>-12.420,68</text:p>
          </table:table-cell>
          <table:table-cell office:value-type="float" office:value="32487.17" table:style-name="ce12">
            <text:p>32.487,1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EFFERSON CARVALHEDO STUDA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9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71.98" table:style-name="ce10">
            <text:p>2.471,98</text:p>
          </table:table-cell>
          <table:table-cell office:value-type="float" office:value="1379.07" table:style-name="ce10">
            <text:p>1.379,07</text:p>
          </table:table-cell>
          <table:table-cell office:value-type="float" office:value="3117.42" table:style-name="ce10">
            <text:p>3.117,42</text:p>
          </table:table-cell>
          <table:table-cell office:value-type="float" office:value="5201.88" table:style-name="ce10">
            <text:p>5.201,88</text:p>
          </table:table-cell>
          <table:table-cell table:style-name="ce11"/>
          <table:table-cell office:value-type="float" office:value="23924.94" table:style-name="ce12">
            <text:p>23.924,94</text:p>
          </table:table-cell>
          <table:table-cell office:value-type="float" office:value="-1864.63" table:style-name="ce13">
            <text:p>-1.864,63</text:p>
          </table:table-cell>
          <table:table-cell office:value-type="float" office:value="-3262.02" table:style-name="ce13">
            <text:p>-3.262,02</text:p>
          </table:table-cell>
          <table:table-cell office:value-type="float" office:value="-4522.71" table:style-name="ce13">
            <text:p>-4.522,71</text:p>
          </table:table-cell>
          <table:table-cell office:value-type="float" office:value="0" table:style-name="ce14">
            <text:p>0,00</text:p>
          </table:table-cell>
          <table:table-cell office:value-type="float" office:value="-9649.36" table:style-name="ce15">
            <text:p>-9.649,36</text:p>
          </table:table-cell>
          <table:table-cell office:value-type="float" office:value="14275.58" table:style-name="ce12">
            <text:p>14.275,5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ÃO ALBERTO MEZZO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9ª VT)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4084.4" table:style-name="ce10">
            <text:p>4.084,40</text:p>
          </table:table-cell>
          <table:table-cell table:style-name="ce11"/>
          <table:table-cell office:value-type="float" office:value="2082.06" table:style-name="ce10">
            <text:p>2.082,06</text:p>
          </table:table-cell>
          <table:table-cell table:number-columns-repeated="2" table:style-name="ce11"/>
          <table:table-cell office:value-type="float" office:value="19725.8" table:style-name="ce12">
            <text:p>19.725,80</text:p>
          </table:table-cell>
          <table:table-cell office:value-type="float" office:value="-1828.91" table:style-name="ce13">
            <text:p>-1.828,91</text:p>
          </table:table-cell>
          <table:table-cell office:value-type="float" office:value="-3427.58" table:style-name="ce13">
            <text:p>-3.427,58</text:p>
          </table:table-cell>
          <table:table-cell office:value-type="float" office:value="-1646.82" table:style-name="ce13">
            <text:p>-1.646,82</text:p>
          </table:table-cell>
          <table:table-cell office:value-type="float" office:value="0" table:style-name="ce14">
            <text:p>0,00</text:p>
          </table:table-cell>
          <table:table-cell office:value-type="float" office:value="-6903.31" table:style-name="ce15">
            <text:p>-6.903,31</text:p>
          </table:table-cell>
          <table:table-cell office:value-type="float" office:value="12822.49" table:style-name="ce12">
            <text:p>12.822,4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ÃO BATISTA DA SILV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36751.480000000003" table:style-name="ce12">
            <text:p>36.751,48</text:p>
          </table:table-cell>
          <table:table-cell office:value-type="float" office:value="-4687.47" table:style-name="ce13">
            <text:p>-4.687,47</text:p>
          </table:table-cell>
          <table:table-cell office:value-type="float" office:value="-5172.34" table:style-name="ce13">
            <text:p>-5.172,34</text:p>
          </table:table-cell>
          <table:table-cell office:value-type="float" office:value="-1976.42" table:style-name="ce13">
            <text:p>-1.976,42</text:p>
          </table:table-cell>
          <table:table-cell office:value-type="float" office:value="0" table:style-name="ce14">
            <text:p>0,00</text:p>
          </table:table-cell>
          <table:table-cell office:value-type="float" office:value="-11836.23" table:style-name="ce15">
            <text:p>-11.836,23</text:p>
          </table:table-cell>
          <table:table-cell office:value-type="float" office:value="24915.25" table:style-name="ce12">
            <text:p>24.915,2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ÃO BATISTA DE VASCONCEL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4165.26" table:style-name="ce10">
            <text:p>4.165,26</text:p>
          </table:table-cell>
          <table:table-cell table:style-name="ce11"/>
          <table:table-cell office:value-type="float" office:value="3488.6" table:style-name="ce10">
            <text:p>3.488,60</text:p>
          </table:table-cell>
          <table:table-cell office:value-type="float" office:value="11198.03" table:style-name="ce10">
            <text:p>11.198,03</text:p>
          </table:table-cell>
          <table:table-cell office:value-type="float" office:value="6886.87" table:style-name="ce10">
            <text:p>6.886,87</text:p>
          </table:table-cell>
          <table:table-cell office:value-type="float" office:value="37137.15" table:style-name="ce12">
            <text:p>37.137,15</text:p>
          </table:table-cell>
          <table:table-cell office:value-type="float" office:value="-1789.92" table:style-name="ce13">
            <text:p>-1.789,92</text:p>
          </table:table-cell>
          <table:table-cell office:value-type="float" office:value="-4370.96" table:style-name="ce13">
            <text:p>-4.370,96</text:p>
          </table:table-cell>
          <table:table-cell office:value-type="float" office:value="-1860.19" table:style-name="ce13">
            <text:p>-1.860,19</text:p>
          </table:table-cell>
          <table:table-cell office:value-type="float" office:value="0" table:style-name="ce14">
            <text:p>0,00</text:p>
          </table:table-cell>
          <table:table-cell office:value-type="float" office:value="-8021.07" table:style-name="ce15">
            <text:p>-8.021,07</text:p>
          </table:table-cell>
          <table:table-cell office:value-type="float" office:value="29116.080000000002" table:style-name="ce12">
            <text:p>29.116,0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ÃO BOSCO PASTOR GONÇALVES</text:p>
          </table:table-cell>
          <table:table-cell office:value-type="string" table:style-name="ce8">
            <text:p>AUXILIAR 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44.34" table:style-name="ce10">
            <text:p>3.744,34</text:p>
          </table:table-cell>
          <table:table-cell table:style-name="ce11"/>
          <table:table-cell office:value-type="float" office:value="2806.52" table:style-name="ce10">
            <text:p>2.806,52</text:p>
          </table:table-cell>
          <table:table-cell table:number-columns-repeated="2" table:style-name="ce11"/>
          <table:table-cell office:value-type="float" office:value="18305.45" table:style-name="ce12">
            <text:p>18.305,45</text:p>
          </table:table-cell>
          <table:table-cell office:value-type="float" office:value="-1169.78" table:style-name="ce13">
            <text:p>-1.169,78</text:p>
          </table:table-cell>
          <table:table-cell table:style-name="ce11"/>
          <table:table-cell office:value-type="float" office:value="-2642.12" table:style-name="ce13">
            <text:p>-2.642,12</text:p>
          </table:table-cell>
          <table:table-cell office:value-type="float" office:value="0" table:style-name="ce14">
            <text:p>0,00</text:p>
          </table:table-cell>
          <table:table-cell office:value-type="float" office:value="-3811.9" table:style-name="ce15">
            <text:p>-3.811,90</text:p>
          </table:table-cell>
          <table:table-cell office:value-type="float" office:value="14493.55" table:style-name="ce12">
            <text:p>14.493,5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ÃO CARLO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947.9" table:style-name="ce10">
            <text:p>1.947,90</text:p>
          </table:table-cell>
          <table:table-cell table:style-name="ce11"/>
          <table:table-cell office:value-type="float" office:value="5291.32" table:style-name="ce10">
            <text:p>5.291,32</text:p>
          </table:table-cell>
          <table:table-cell office:value-type="float" office:value="1076.79" table:style-name="ce10">
            <text:p>1.076,79</text:p>
          </table:table-cell>
          <table:table-cell table:style-name="ce11"/>
          <table:table-cell office:value-type="float" office:value="20213.080000000002" table:style-name="ce12">
            <text:p>20.213,08</text:p>
          </table:table-cell>
          <table:table-cell office:value-type="float" office:value="-1778.16" table:style-name="ce13">
            <text:p>-1.778,16</text:p>
          </table:table-cell>
          <table:table-cell office:value-type="float" office:value="-1305.98" table:style-name="ce13">
            <text:p>-1.305,98</text:p>
          </table:table-cell>
          <table:table-cell office:value-type="float" office:value="-5096.3599999999997" table:style-name="ce13">
            <text:p>-5.096,36</text:p>
          </table:table-cell>
          <table:table-cell office:value-type="float" office:value="0" table:style-name="ce14">
            <text:p>0,00</text:p>
          </table:table-cell>
          <table:table-cell office:value-type="float" office:value="-8180.5" table:style-name="ce15">
            <text:p>-8.180,50</text:p>
          </table:table-cell>
          <table:table-cell office:value-type="float" office:value="12032.58" table:style-name="ce12">
            <text:p>12.032,5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ÃO FELIPE BRAGA VALCÁCER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9">
            <text:p>GABINETE DE DESEMBARGADOR (GABVL)</text:p>
          </table:table-cell>
          <table:table-cell office:value-type="float" office:value="19480.75" table:style-name="ce10">
            <text:p>19.480,75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988.86" table:style-name="ce10">
            <text:p>2.988,86</text:p>
          </table:table-cell>
          <table:table-cell table:number-columns-repeated="2" table:style-name="ce11"/>
          <table:table-cell office:value-type="float" office:value="24409.5" table:style-name="ce12">
            <text:p>24.409,50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4226.84" table:style-name="ce13">
            <text:p>-4.226,84</text:p>
          </table:table-cell>
          <table:table-cell office:value-type="float" office:value="-4806.1000000000004" table:style-name="ce13">
            <text:p>-4.806,10</text:p>
          </table:table-cell>
          <table:table-cell office:value-type="float" office:value="0" table:style-name="ce14">
            <text:p>0,00</text:p>
          </table:table-cell>
          <table:table-cell office:value-type="float" office:value="-11732.37" table:style-name="ce15">
            <text:p>-11.732,37</text:p>
          </table:table-cell>
          <table:table-cell office:value-type="float" office:value="12677.13" table:style-name="ce12">
            <text:p>12.677,1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ÃO FONTES CEZAR</text:p>
          </table:table-cell>
          <table:table-cell office:value-type="string" table:style-name="ce8">
            <text:p>ASSESSOR - CJ-03</text:p>
          </table:table-cell>
          <table:table-cell office:value-type="string" table:style-name="ce9">
            <text:p>GABINETE DE DESEMBARGADOR (GABEAPB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607.83" table:style-name="ce10">
            <text:p>3.607,83</text:p>
          </table:table-cell>
          <table:table-cell office:value-type="float" office:value="8411.01" table:style-name="ce10">
            <text:p>8.411,01</text:p>
          </table:table-cell>
          <table:table-cell office:value-type="float" office:value="2798.04" table:style-name="ce10">
            <text:p>2.798,04</text:p>
          </table:table-cell>
          <table:table-cell office:value-type="float" office:value="10434.93" table:style-name="ce10">
            <text:p>10.434,93</text:p>
          </table:table-cell>
          <table:table-cell table:style-name="ce11"/>
          <table:table-cell office:value-type="float" office:value="44537.75" table:style-name="ce12">
            <text:p>44.537,75</text:p>
          </table:table-cell>
          <table:table-cell office:value-type="float" office:value="-3273.24" table:style-name="ce13">
            <text:p>-3.273,24</text:p>
          </table:table-cell>
          <table:table-cell office:value-type="float" office:value="-8735.2900000000009" table:style-name="ce13">
            <text:p>-8.735,29</text:p>
          </table:table-cell>
          <table:table-cell office:value-type="float" office:value="-3065.84" table:style-name="ce13">
            <text:p>-3.065,84</text:p>
          </table:table-cell>
          <table:table-cell office:value-type="float" office:value="0" table:style-name="ce14">
            <text:p>0,00</text:p>
          </table:table-cell>
          <table:table-cell office:value-type="float" office:value="-15074.37" table:style-name="ce15">
            <text:p>-15.074,37</text:p>
          </table:table-cell>
          <table:table-cell office:value-type="float" office:value="29463.38" table:style-name="ce12">
            <text:p>29.463,3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OÃO GABRIEL CAMPOS DE OLIVEIRA NETO</text:p>
          </table:table-cell>
          <table:table-cell office:value-type="string" table:style-name="ce8">
            <text:p>TÉCNICO JUDICIÁRIO - NÍVEL MÉDIO B9</text:p>
          </table:table-cell>
          <table:table-cell office:value-type="string" table:style-name="ce9">
            <text:p>SETOR DE SISTEMAS JURÍDICOS (SETIC)</text:p>
          </table:table-cell>
          <table:table-cell office:value-type="float" office:value="10570.37" table:style-name="ce10">
            <text:p>10.570,37</text:p>
          </table:table-cell>
          <table:table-cell table:number-columns-repeated="2" table:style-name="ce11"/>
          <table:table-cell office:value-type="float" office:value="2730.98" table:style-name="ce10">
            <text:p>2.730,98</text:p>
          </table:table-cell>
          <table:table-cell office:value-type="float" office:value="1440.25" table:style-name="ce10">
            <text:p>1.440,25</text:p>
          </table:table-cell>
          <table:table-cell table:style-name="ce11"/>
          <table:table-cell office:value-type="float" office:value="14741.6" table:style-name="ce12">
            <text:p>14.741,60</text:p>
          </table:table-cell>
          <table:table-cell office:value-type="float" office:value="-904.79" table:style-name="ce16">
            <text:p>-904,79</text:p>
          </table:table-cell>
          <table:table-cell office:value-type="float" office:value="-2058.5500000000002" table:style-name="ce13">
            <text:p>-2.058,55</text:p>
          </table:table-cell>
          <table:table-cell office:value-type="float" office:value="-1312.92" table:style-name="ce13">
            <text:p>-1.312,92</text:p>
          </table:table-cell>
          <table:table-cell office:value-type="float" office:value="0" table:style-name="ce14">
            <text:p>0,00</text:p>
          </table:table-cell>
          <table:table-cell office:value-type="float" office:value="-4276.26" table:style-name="ce15">
            <text:p>-4.276,26</text:p>
          </table:table-cell>
          <table:table-cell office:value-type="float" office:value="10465.34" table:style-name="ce12">
            <text:p>10.465,3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OÃO IURI JIVAGO MALHEIROS DE MELLO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ÇÃO DE SEGUNDA TURMA (SETP)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11"/>
          <table:table-cell office:value-type="float" office:value="2887.04" table:style-name="ce10">
            <text:p>2.887,04</text:p>
          </table:table-cell>
          <table:table-cell table:number-columns-repeated="2" table:style-name="ce11"/>
          <table:table-cell office:value-type="float" office:value="22406.75" table:style-name="ce12">
            <text:p>22.406,75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3651.94" table:style-name="ce13">
            <text:p>-3.651,94</text:p>
          </table:table-cell>
          <table:table-cell office:value-type="float" office:value="-2587.67" table:style-name="ce13">
            <text:p>-2.587,67</text:p>
          </table:table-cell>
          <table:table-cell office:value-type="float" office:value="0" table:style-name="ce14">
            <text:p>0,00</text:p>
          </table:table-cell>
          <table:table-cell office:value-type="float" office:value="-8939.0400000000009" table:style-name="ce15">
            <text:p>-8.939,04</text:p>
          </table:table-cell>
          <table:table-cell office:value-type="float" office:value="13467.71" table:style-name="ce12">
            <text:p>13.467,7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OÃO JOSÉ DE ALBUQUERQUE SAMPAI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office:value-type="float" office:value="19519.71" table:style-name="ce10">
            <text:p>19.519,71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541.01" table:style-name="ce10">
            <text:p>3.541,01</text:p>
          </table:table-cell>
          <table:table-cell table:number-columns-repeated="2" table:style-name="ce11"/>
          <table:table-cell office:value-type="float" office:value="24245.77" table:style-name="ce12">
            <text:p>24.245,77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3925.69" table:style-name="ce13">
            <text:p>-3.925,69</text:p>
          </table:table-cell>
          <table:table-cell office:value-type="float" office:value="-1784.09" table:style-name="ce13">
            <text:p>-1.784,09</text:p>
          </table:table-cell>
          <table:table-cell office:value-type="float" office:value="0" table:style-name="ce14">
            <text:p>0,00</text:p>
          </table:table-cell>
          <table:table-cell office:value-type="float" office:value="-8409.2099999999991" table:style-name="ce15">
            <text:p>-8.409,21</text:p>
          </table:table-cell>
          <table:table-cell office:value-type="float" office:value="15836.56" table:style-name="ce12">
            <text:p>15.836,5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ÃO LEITE DE ARRUDA ALENCAR</text:p>
          </table:table-cell>
          <table:table-cell office:value-type="string" table:style-name="ce9">
            <text:p>DESEMBARGADOR DO TRABALHO - NÍVEL SUPERIOR DTDT</text:p>
          </table:table-cell>
          <table:table-cell office:value-type="string" table:style-name="ce9">
            <text:p>DESEMBARGADOR JOÃO LEITE DE ARRUDA ALENCAR (REPDFT)</text:p>
          </table:table-cell>
          <table:table-cell table:number-columns-repeated="2" table:style-name="ce11"/>
          <table:table-cell office:value-type="float" office:value="35462.22" table:style-name="ce10">
            <text:p>35.462,22</text:p>
          </table:table-cell>
          <table:table-cell office:value-type="float" office:value="2586.04" table:style-name="ce10">
            <text:p>2.586,04</text:p>
          </table:table-cell>
          <table:table-cell table:style-name="ce11"/>
          <table:table-cell office:value-type="float" office:value="6482.34" table:style-name="ce10">
            <text:p>6.482,34</text:p>
          </table:table-cell>
          <table:table-cell office:value-type="float" office:value="44530.6" table:style-name="ce12">
            <text:p>44.530,60</text:p>
          </table:table-cell>
          <table:table-cell office:value-type="float" office:value="-904.79" table:style-name="ce16">
            <text:p>-904,79</text:p>
          </table:table-cell>
          <table:table-cell office:value-type="float" office:value="-9659.0499999999993" table:style-name="ce13">
            <text:p>-9.659,05</text:p>
          </table:table-cell>
          <table:table-cell office:value-type="float" office:value="-3487.41" table:style-name="ce13">
            <text:p>-3.487,41</text:p>
          </table:table-cell>
          <table:table-cell office:value-type="float" office:value="-2754.64" table:style-name="ce13">
            <text:p>-2.754,64</text:p>
          </table:table-cell>
          <table:table-cell office:value-type="float" office:value="-16805.89" table:style-name="ce15">
            <text:p>-16.805,89</text:p>
          </table:table-cell>
          <table:table-cell office:value-type="float" office:value="27724.71" table:style-name="ce12">
            <text:p>27.724,7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ÃO LUIZ ARAÚJO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CONTRATAÇÕES E ORÇAMENTO DE TIC (SETIC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221.92" table:style-name="ce10">
            <text:p>3.221,9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25.44" table:style-name="ce10">
            <text:p>1.925,44</text:p>
          </table:table-cell>
          <table:table-cell table:number-columns-repeated="2" table:style-name="ce11"/>
          <table:table-cell office:value-type="float" office:value="18723.11" table:style-name="ce12">
            <text:p>18.723,11</text:p>
          </table:table-cell>
          <table:table-cell office:value-type="float" office:value="-1968.78" table:style-name="ce13">
            <text:p>-1.968,78</text:p>
          </table:table-cell>
          <table:table-cell office:value-type="float" office:value="-3156.45" table:style-name="ce13">
            <text:p>-3.156,45</text:p>
          </table:table-cell>
          <table:table-cell office:value-type="float" office:value="-1217.03" table:style-name="ce13">
            <text:p>-1.217,03</text:p>
          </table:table-cell>
          <table:table-cell office:value-type="float" office:value="0" table:style-name="ce14">
            <text:p>0,00</text:p>
          </table:table-cell>
          <table:table-cell office:value-type="float" office:value="-6342.26" table:style-name="ce15">
            <text:p>-6.342,26</text:p>
          </table:table-cell>
          <table:table-cell office:value-type="float" office:value="12380.85" table:style-name="ce12">
            <text:p>12.380,8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ÃO VITAL DE SANTANA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4700.2700000000004" table:style-name="ce10">
            <text:p>4.700,27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28707.62" table:style-name="ce12">
            <text:p>28.707,62</text:p>
          </table:table-cell>
          <table:table-cell office:value-type="float" office:value="-2914.18" table:style-name="ce13">
            <text:p>-2.914,18</text:p>
          </table:table-cell>
          <table:table-cell office:value-type="float" office:value="-4991.1499999999996" table:style-name="ce13">
            <text:p>-4.991,15</text:p>
          </table:table-cell>
          <table:table-cell office:value-type="float" office:value="-2414.75" table:style-name="ce13">
            <text:p>-2.414,75</text:p>
          </table:table-cell>
          <table:table-cell office:value-type="float" office:value="0" table:style-name="ce14">
            <text:p>0,00</text:p>
          </table:table-cell>
          <table:table-cell office:value-type="float" office:value="-10320.08" table:style-name="ce15">
            <text:p>-10.320,08</text:p>
          </table:table-cell>
          <table:table-cell office:value-type="float" office:value="18387.54" table:style-name="ce12">
            <text:p>18.387,5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EL MACHADO DA SILVA</text:p>
          </table:table-cell>
          <table:table-cell office:value-type="string" table:style-name="ce8">
            <text:p>COORDENADOR - CJ-02</text:p>
          </table:table-cell>
          <table:table-cell office:value-type="string" table:style-name="ce9">
            <text:p>COORDENADORIA DE APOIO ÀS EXECUÇÕES (SEJ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0271.83" table:style-name="ce10">
            <text:p>10.271,83</text:p>
          </table:table-cell>
          <table:table-cell office:value-type="float" office:value="7398.87" table:style-name="ce10">
            <text:p>7.398,87</text:p>
          </table:table-cell>
          <table:table-cell office:value-type="float" office:value="3143.32" table:style-name="ce10">
            <text:p>3.143,32</text:p>
          </table:table-cell>
          <table:table-cell table:number-columns-repeated="2" table:style-name="ce11"/>
          <table:table-cell office:value-type="float" office:value="32568.61" table:style-name="ce12">
            <text:p>32.568,61</text:p>
          </table:table-cell>
          <table:table-cell office:value-type="float" office:value="-2705.24" table:style-name="ce13">
            <text:p>-2.705,24</text:p>
          </table:table-cell>
          <table:table-cell office:value-type="float" office:value="-6426.52" table:style-name="ce13">
            <text:p>-6.426,52</text:p>
          </table:table-cell>
          <table:table-cell office:value-type="float" office:value="-5030.03" table:style-name="ce13">
            <text:p>-5.030,03</text:p>
          </table:table-cell>
          <table:table-cell office:value-type="float" office:value="0" table:style-name="ce14">
            <text:p>0,00</text:p>
          </table:table-cell>
          <table:table-cell office:value-type="float" office:value="-14161.79" table:style-name="ce15">
            <text:p>-14.161,79</text:p>
          </table:table-cell>
          <table:table-cell office:value-type="float" office:value="18406.82" table:style-name="ce12">
            <text:p>18.406,8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ORGE ALFREDO CALHEIROS SALGU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1035.76" table:style-name="ce10">
            <text:p>1.035,76</text:p>
          </table:table-cell>
          <table:table-cell table:style-name="ce11"/>
          <table:table-cell office:value-type="float" office:value="4050.26" table:style-name="ce10">
            <text:p>4.050,26</text:p>
          </table:table-cell>
          <table:table-cell table:number-columns-repeated="2" table:style-name="ce11"/>
          <table:table-cell office:value-type="float" office:value="18384.150000000001" table:style-name="ce12">
            <text:p>18.384,15</text:p>
          </table:table-cell>
          <table:table-cell office:value-type="float" office:value="-1608.07" table:style-name="ce13">
            <text:p>-1.608,07</text:p>
          </table:table-cell>
          <table:table-cell office:value-type="float" office:value="-257.83999999999997" table:style-name="ce16">
            <text:p>-257,84</text:p>
          </table:table-cell>
          <table:table-cell office:value-type="float" office:value="-1197.6300000000001" table:style-name="ce13">
            <text:p>-1.197,63</text:p>
          </table:table-cell>
          <table:table-cell office:value-type="float" office:value="0" table:style-name="ce14">
            <text:p>0,00</text:p>
          </table:table-cell>
          <table:table-cell office:value-type="float" office:value="-3063.54" table:style-name="ce15">
            <text:p>-3.063,54</text:p>
          </table:table-cell>
          <table:table-cell office:value-type="float" office:value="15320.61" table:style-name="ce12">
            <text:p>15.320,6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RGE BASTOS DA NOVA MOREIR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38040.74" table:style-name="ce12">
            <text:p>38.040,74</text:p>
          </table:table-cell>
          <table:table-cell office:value-type="float" office:value="-4687.47" table:style-name="ce13">
            <text:p>-4.687,47</text:p>
          </table:table-cell>
          <table:table-cell office:value-type="float" office:value="-7070.1" table:style-name="ce13">
            <text:p>-7.070,10</text:p>
          </table:table-cell>
          <table:table-cell office:value-type="float" office:value="-457.5" table:style-name="ce16">
            <text:p>-457,50</text:p>
          </table:table-cell>
          <table:table-cell office:value-type="float" office:value="0" table:style-name="ce14">
            <text:p>0,00</text:p>
          </table:table-cell>
          <table:table-cell office:value-type="float" office:value="-12215.07" table:style-name="ce15">
            <text:p>-12.215,07</text:p>
          </table:table-cell>
          <table:table-cell office:value-type="float" office:value="25825.67" table:style-name="ce12">
            <text:p>25.825,6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RGE LUIZ DE MELO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9">
            <text:p>SETOR DE GESTÃO DOCUMENTAL (CAVT)</text:p>
          </table:table-cell>
          <table:table-cell office:value-type="float" office:value="1791.35" table:style-name="ce10">
            <text:p>1.791,35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2980.8" table:style-name="ce10">
            <text:p>2.980,80</text:p>
          </table:table-cell>
          <table:table-cell table:number-columns-repeated="2" table:style-name="ce11"/>
          <table:table-cell office:value-type="float" office:value="6151.22" table:style-name="ce12">
            <text:p>6.151,22</text:p>
          </table:table-cell>
          <table:table-cell office:value-type="float" office:value="-274.33999999999997" table:style-name="ce16">
            <text:p>-274,34</text:p>
          </table:table-cell>
          <table:table-cell office:value-type="float" office:value="-17.53" table:style-name="ce16">
            <text:p>-17,53</text:p>
          </table:table-cell>
          <table:table-cell office:value-type="float" office:value="-1785.93" table:style-name="ce13">
            <text:p>-1.785,93</text:p>
          </table:table-cell>
          <table:table-cell office:value-type="float" office:value="0" table:style-name="ce14">
            <text:p>0,00</text:p>
          </table:table-cell>
          <table:table-cell office:value-type="float" office:value="-2077.8000000000002" table:style-name="ce15">
            <text:p>-2.077,80</text:p>
          </table:table-cell>
          <table:table-cell office:value-type="float" office:value="4073.42" table:style-name="ce12">
            <text:p>4.073,4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RGE LUIZ PEDROSA MENDE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9">
            <text:p>GABINETE DE DESEMBARGADOR (GABEAPB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775.76" table:style-name="ce10">
            <text:p>3.775,7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10.06" table:style-name="ce10">
            <text:p>2.310,06</text:p>
          </table:table-cell>
          <table:table-cell table:number-columns-repeated="2" table:style-name="ce11"/>
          <table:table-cell office:value-type="float" office:value="27311.65" table:style-name="ce12">
            <text:p>27.311,65</text:p>
          </table:table-cell>
          <table:table-cell office:value-type="float" office:value="-3296.76" table:style-name="ce13">
            <text:p>-3.296,76</text:p>
          </table:table-cell>
          <table:table-cell office:value-type="float" office:value="-4537" table:style-name="ce13">
            <text:p>-4.537,00</text:p>
          </table:table-cell>
          <table:table-cell office:value-type="float" office:value="-2982.09" table:style-name="ce13">
            <text:p>-2.982,09</text:p>
          </table:table-cell>
          <table:table-cell office:value-type="float" office:value="0" table:style-name="ce14">
            <text:p>0,00</text:p>
          </table:table-cell>
          <table:table-cell office:value-type="float" office:value="-10815.85" table:style-name="ce15">
            <text:p>-10.815,85</text:p>
          </table:table-cell>
          <table:table-cell office:value-type="float" office:value="16495.8" table:style-name="ce12">
            <text:p>16.495,8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ADELSON GOMES ROCH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2825.47" table:style-name="ce10">
            <text:p>2.825,47</text:p>
          </table:table-cell>
          <table:table-cell table:style-name="ce11"/>
          <table:table-cell office:value-type="float" office:value="2392.3200000000002" table:style-name="ce10">
            <text:p>2.392,32</text:p>
          </table:table-cell>
          <table:table-cell table:number-columns-repeated="2" table:style-name="ce11"/>
          <table:table-cell office:value-type="float" office:value="26646.62" table:style-name="ce12">
            <text:p>26.646,62</text:p>
          </table:table-cell>
          <table:table-cell office:value-type="float" office:value="-3463.72" table:style-name="ce13">
            <text:p>-3.463,72</text:p>
          </table:table-cell>
          <table:table-cell office:value-type="float" office:value="-2888.86" table:style-name="ce13">
            <text:p>-2.888,86</text:p>
          </table:table-cell>
          <table:table-cell office:value-type="float" office:value="-8224.1" table:style-name="ce13">
            <text:p>-8.224,10</text:p>
          </table:table-cell>
          <table:table-cell office:value-type="float" office:value="0" table:style-name="ce14">
            <text:p>0,00</text:p>
          </table:table-cell>
          <table:table-cell office:value-type="float" office:value="-14576.68" table:style-name="ce15">
            <text:p>-14.576,68</text:p>
          </table:table-cell>
          <table:table-cell office:value-type="float" office:value="12069.94" table:style-name="ce12">
            <text:p>12.069,9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OSÉ AILTON PATRIOTA DE OLIV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847.61" table:style-name="ce10">
            <text:p>2.847,6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54.88" table:style-name="ce10">
            <text:p>2.254,88</text:p>
          </table:table-cell>
          <table:table-cell table:number-columns-repeated="2" table:style-name="ce11"/>
          <table:table-cell office:value-type="float" office:value="18796.97" table:style-name="ce12">
            <text:p>18.796,97</text:p>
          </table:table-cell>
          <table:table-cell office:value-type="float" office:value="-1926.61" table:style-name="ce13">
            <text:p>-1.926,61</text:p>
          </table:table-cell>
          <table:table-cell office:value-type="float" office:value="-702.23" table:style-name="ce16">
            <text:p>-702,23</text:p>
          </table:table-cell>
          <table:table-cell office:value-type="float" office:value="-2167.7199999999998" table:style-name="ce13">
            <text:p>-2.167,72</text:p>
          </table:table-cell>
          <table:table-cell office:value-type="float" office:value="0" table:style-name="ce14">
            <text:p>0,00</text:p>
          </table:table-cell>
          <table:table-cell office:value-type="float" office:value="-4796.5600000000004" table:style-name="ce15">
            <text:p>-4.796,56</text:p>
          </table:table-cell>
          <table:table-cell office:value-type="float" office:value="14000.41" table:style-name="ce12">
            <text:p>14.000,4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AILTON XISTO DE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5412.02" table:style-name="ce10">
            <text:p>5.412,02</text:p>
          </table:table-cell>
          <table:table-cell table:style-name="ce11"/>
          <table:table-cell office:value-type="float" office:value="2986.7" table:style-name="ce10">
            <text:p>2.986,70</text:p>
          </table:table-cell>
          <table:table-cell table:number-columns-repeated="2" table:style-name="ce11"/>
          <table:table-cell office:value-type="float" office:value="21696.85" table:style-name="ce12">
            <text:p>21.696,85</text:p>
          </table:table-cell>
          <table:table-cell office:value-type="float" office:value="-2000.13" table:style-name="ce13">
            <text:p>-2.000,13</text:p>
          </table:table-cell>
          <table:table-cell office:value-type="float" office:value="-3673.76" table:style-name="ce13">
            <text:p>-3.673,76</text:p>
          </table:table-cell>
          <table:table-cell office:value-type="float" office:value="-2483.13" table:style-name="ce13">
            <text:p>-2.483,13</text:p>
          </table:table-cell>
          <table:table-cell office:value-type="float" office:value="0" table:style-name="ce14">
            <text:p>0,00</text:p>
          </table:table-cell>
          <table:table-cell office:value-type="float" office:value="-8157.02" table:style-name="ce15">
            <text:p>-8.157,02</text:p>
          </table:table-cell>
          <table:table-cell office:value-type="float" office:value="13539.83" table:style-name="ce12">
            <text:p>13.539,8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OSÉ ALEXANDRE MAGALHÃES DE AZEVE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284.95999999999998" table:style-name="ce17">
            <text:p>284,96</text:p>
          </table:table-cell>
          <table:table-cell table:style-name="ce11"/>
          <table:table-cell office:value-type="float" office:value="2102.06" table:style-name="ce10">
            <text:p>2.102,06</text:p>
          </table:table-cell>
          <table:table-cell table:number-columns-repeated="2" table:style-name="ce11"/>
          <table:table-cell office:value-type="float" office:value="15447.68" table:style-name="ce12">
            <text:p>15.447,68</text:p>
          </table:table-cell>
          <table:table-cell office:value-type="float" office:value="-1463.16" table:style-name="ce13">
            <text:p>-1.463,16</text:p>
          </table:table-cell>
          <table:table-cell office:value-type="float" office:value="-1069.26" table:style-name="ce13">
            <text:p>-1.069,26</text:p>
          </table:table-cell>
          <table:table-cell office:value-type="float" office:value="-1268.08" table:style-name="ce13">
            <text:p>-1.268,08</text:p>
          </table:table-cell>
          <table:table-cell office:value-type="float" office:value="0" table:style-name="ce14">
            <text:p>0,00</text:p>
          </table:table-cell>
          <table:table-cell office:value-type="float" office:value="-3800.5" table:style-name="ce15">
            <text:p>-3.800,50</text:p>
          </table:table-cell>
          <table:table-cell office:value-type="float" office:value="11647.18" table:style-name="ce12">
            <text:p>11.647,1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OSÉ ALISSON PINHEIRO DE ARAÚJ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9">
            <text:p>COORDENADORIA DE ORDENAÇÃO DE DESPESAS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214.7" table:style-name="ce10">
            <text:p>3.214,70</text:p>
          </table:table-cell>
          <table:table-cell table:number-columns-repeated="2" table:style-name="ce11"/>
          <table:table-cell office:value-type="float" office:value="20463.55" table:style-name="ce12">
            <text:p>20.463,55</text:p>
          </table:table-cell>
          <table:table-cell office:value-type="float" office:value="-904.79" table:style-name="ce16">
            <text:p>-904,79</text:p>
          </table:table-cell>
          <table:table-cell office:value-type="float" office:value="-1074.3900000000001" table:style-name="ce13">
            <text:p>-1.074,39</text:p>
          </table:table-cell>
          <table:table-cell office:value-type="float" office:value="-3531.56" table:style-name="ce13">
            <text:p>-3.531,56</text:p>
          </table:table-cell>
          <table:table-cell office:value-type="float" office:value="0" table:style-name="ce14">
            <text:p>0,00</text:p>
          </table:table-cell>
          <table:table-cell office:value-type="float" office:value="-5510.74" table:style-name="ce15">
            <text:p>-5.510,74</text:p>
          </table:table-cell>
          <table:table-cell office:value-type="float" office:value="14952.81" table:style-name="ce12">
            <text:p>14.952,8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AMARO DA SILV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table:number-columns-repeated="6" table:style-name="ce11"/>
          <table:table-cell office:value-type="float" office:value="0" table:style-name="ce21">
            <text:p>0,00</text:p>
          </table:table-cell>
          <table:table-cell table:number-columns-repeated="3" table:style-name="ce11"/>
          <table:table-cell office:value-type="float" office:value="0" table:style-name="ce14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AMARO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TOR DE CONTRATOS E PUBLICAÇÃO (SA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4944.43" table:style-name="ce10">
            <text:p>4.944,43</text:p>
          </table:table-cell>
          <table:table-cell office:value-type="float" office:value="1379.07" table:style-name="ce10">
            <text:p>1.379,07</text:p>
          </table:table-cell>
          <table:table-cell office:value-type="float" office:value="3488.6" table:style-name="ce10">
            <text:p>3.488,60</text:p>
          </table:table-cell>
          <table:table-cell table:number-columns-repeated="2" table:style-name="ce11"/>
          <table:table-cell office:value-type="float" office:value="21614.18" table:style-name="ce12">
            <text:p>21.614,18</text:p>
          </table:table-cell>
          <table:table-cell office:value-type="float" office:value="-904.79" table:style-name="ce16">
            <text:p>-904,79</text:p>
          </table:table-cell>
          <table:table-cell office:value-type="float" office:value="-3593.74" table:style-name="ce13">
            <text:p>-3.593,74</text:p>
          </table:table-cell>
          <table:table-cell office:value-type="float" office:value="-2816.41" table:style-name="ce13">
            <text:p>-2.816,41</text:p>
          </table:table-cell>
          <table:table-cell office:value-type="float" office:value="0" table:style-name="ce14">
            <text:p>0,00</text:p>
          </table:table-cell>
          <table:table-cell office:value-type="float" office:value="-7314.94" table:style-name="ce15">
            <text:p>-7.314,94</text:p>
          </table:table-cell>
          <table:table-cell office:value-type="float" office:value="14299.24" table:style-name="ce12">
            <text:p>14.299,2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ÂNGELO DE ARAÚJO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374.07" table:style-name="ce10">
            <text:p>3.374,07</text:p>
          </table:table-cell>
          <table:table-cell table:style-name="ce11"/>
          <table:table-cell office:value-type="float" office:value="3867.78" table:style-name="ce10">
            <text:p>3.867,78</text:p>
          </table:table-cell>
          <table:table-cell table:number-columns-repeated="2" table:style-name="ce11"/>
          <table:table-cell office:value-type="float" office:value="26527.79" table:style-name="ce12">
            <text:p>26.527,79</text:p>
          </table:table-cell>
          <table:table-cell office:value-type="float" office:value="-2335.73" table:style-name="ce13">
            <text:p>-2.335,73</text:p>
          </table:table-cell>
          <table:table-cell office:value-type="float" office:value="-4091.95" table:style-name="ce13">
            <text:p>-4.091,95</text:p>
          </table:table-cell>
          <table:table-cell office:value-type="float" office:value="-3130.24" table:style-name="ce13">
            <text:p>-3.130,24</text:p>
          </table:table-cell>
          <table:table-cell office:value-type="float" office:value="0" table:style-name="ce14">
            <text:p>0,00</text:p>
          </table:table-cell>
          <table:table-cell office:value-type="float" office:value="-9557.92" table:style-name="ce15">
            <text:p>-9.557,92</text:p>
          </table:table-cell>
          <table:table-cell office:value-type="float" office:value="16969.87" table:style-name="ce12">
            <text:p>16.969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ANTÔNIO JACINTO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APOIO AO PJE (CA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491.91" table:style-name="ce10">
            <text:p>3.491,9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18921.72" table:style-name="ce12">
            <text:p>18.921,72</text:p>
          </table:table-cell>
          <table:table-cell office:value-type="float" office:value="-2013.33" table:style-name="ce13">
            <text:p>-2.013,33</text:p>
          </table:table-cell>
          <table:table-cell office:value-type="float" office:value="-1485.79" table:style-name="ce13">
            <text:p>-1.485,79</text:p>
          </table:table-cell>
          <table:table-cell office:value-type="float" office:value="-4727.75" table:style-name="ce13">
            <text:p>-4.727,75</text:p>
          </table:table-cell>
          <table:table-cell office:value-type="float" office:value="0" table:style-name="ce14">
            <text:p>0,00</text:p>
          </table:table-cell>
          <table:table-cell office:value-type="float" office:value="-8226.8700000000008" table:style-name="ce15">
            <text:p>-8.226,87</text:p>
          </table:table-cell>
          <table:table-cell office:value-type="float" office:value="10694.85" table:style-name="ce12">
            <text:p>10.694,8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ARMANDO DE OLIVEIRA ME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GESTÃO DOCUMENTAL (CA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979.21" table:style-name="ce10">
            <text:p>2.979,2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82.06" table:style-name="ce10">
            <text:p>2.082,06</text:p>
          </table:table-cell>
          <table:table-cell table:number-columns-repeated="2" table:style-name="ce11"/>
          <table:table-cell office:value-type="float" office:value="18898.23" table:style-name="ce12">
            <text:p>18.898,23</text:p>
          </table:table-cell>
          <table:table-cell office:value-type="float" office:value="-1948.33" table:style-name="ce13">
            <text:p>-1.948,33</text:p>
          </table:table-cell>
          <table:table-cell office:value-type="float" office:value="-2781.72" table:style-name="ce13">
            <text:p>-2.781,72</text:p>
          </table:table-cell>
          <table:table-cell office:value-type="float" office:value="-3147.05" table:style-name="ce13">
            <text:p>-3.147,05</text:p>
          </table:table-cell>
          <table:table-cell office:value-type="float" office:value="0" table:style-name="ce14">
            <text:p>0,00</text:p>
          </table:table-cell>
          <table:table-cell office:value-type="float" office:value="-7877.1" table:style-name="ce15">
            <text:p>-7.877,10</text:p>
          </table:table-cell>
          <table:table-cell office:value-type="float" office:value="11021.13" table:style-name="ce12">
            <text:p>11.021,1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BERNARDO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MANUTENÇÃO E PROJETOS (SA)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147.95" table:style-name="ce10">
            <text:p>1.147,95</text:p>
          </table:table-cell>
          <table:table-cell table:style-name="ce11"/>
          <table:table-cell office:value-type="float" office:value="3234.7" table:style-name="ce10">
            <text:p>3.234,70</text:p>
          </table:table-cell>
          <table:table-cell office:value-type="float" office:value="4736.2" table:style-name="ce10">
            <text:p>4.736,20</text:p>
          </table:table-cell>
          <table:table-cell office:value-type="float" office:value="7104.31" table:style-name="ce10">
            <text:p>7.104,31</text:p>
          </table:table-cell>
          <table:table-cell office:value-type="float" office:value="29283.82" table:style-name="ce12">
            <text:p>29.283,82</text:p>
          </table:table-cell>
          <table:table-cell office:value-type="float" office:value="-1587.4" table:style-name="ce13">
            <text:p>-1.587,40</text:p>
          </table:table-cell>
          <table:table-cell office:value-type="float" office:value="-2841.4" table:style-name="ce13">
            <text:p>-2.841,40</text:p>
          </table:table-cell>
          <table:table-cell office:value-type="float" office:value="-2411.19" table:style-name="ce13">
            <text:p>-2.411,19</text:p>
          </table:table-cell>
          <table:table-cell office:value-type="float" office:value="0" table:style-name="ce14">
            <text:p>0,00</text:p>
          </table:table-cell>
          <table:table-cell office:value-type="float" office:value="-6839.99" table:style-name="ce15">
            <text:p>-6.839,99</text:p>
          </table:table-cell>
          <table:table-cell office:value-type="float" office:value="22443.83" table:style-name="ce12">
            <text:p>22.443,8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BOSCO RIBAS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2169.1" table:style-name="ce10">
            <text:p>22.169,10</text:p>
          </table:table-cell>
          <table:table-cell office:value-type="float" office:value="3656.12" table:style-name="ce10">
            <text:p>3.656,12</text:p>
          </table:table-cell>
          <table:table-cell table:style-name="ce11"/>
          <table:table-cell office:value-type="float" office:value="3252.65" table:style-name="ce10">
            <text:p>3.252,65</text:p>
          </table:table-cell>
          <table:table-cell table:number-columns-repeated="2" table:style-name="ce11"/>
          <table:table-cell office:value-type="float" office:value="29077.87" table:style-name="ce12">
            <text:p>29.077,87</text:p>
          </table:table-cell>
          <table:table-cell office:value-type="float" office:value="-3731.62" table:style-name="ce13">
            <text:p>-3.731,62</text:p>
          </table:table-cell>
          <table:table-cell office:value-type="float" office:value="-5154.24" table:style-name="ce13">
            <text:p>-5.154,24</text:p>
          </table:table-cell>
          <table:table-cell office:value-type="float" office:value="-2616.4699999999998" table:style-name="ce13">
            <text:p>-2.616,47</text:p>
          </table:table-cell>
          <table:table-cell office:value-type="float" office:value="0" table:style-name="ce14">
            <text:p>0,00</text:p>
          </table:table-cell>
          <table:table-cell office:value-type="float" office:value="-11502.33" table:style-name="ce15">
            <text:p>-11.502,33</text:p>
          </table:table-cell>
          <table:table-cell office:value-type="float" office:value="17575.54" table:style-name="ce12">
            <text:p>17.575,5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CARLOS D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2UNP)</text:p>
          </table:table-cell>
          <table:table-cell office:value-type="float" office:value="1588.8" table:style-name="ce10">
            <text:p>1.588,80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3966.25" table:style-name="ce10">
            <text:p>3.966,25</text:p>
          </table:table-cell>
          <table:table-cell table:number-columns-repeated="2" table:style-name="ce11"/>
          <table:table-cell office:value-type="float" office:value="6934.12" table:style-name="ce12">
            <text:p>6.934,12</text:p>
          </table:table-cell>
          <table:table-cell office:value-type="float" office:value="-222.44" table:style-name="ce16">
            <text:p>-222,44</text:p>
          </table:table-cell>
          <table:table-cell office:value-type="float" office:value="-34.67" table:style-name="ce16">
            <text:p>-34,67</text:p>
          </table:table-cell>
          <table:table-cell office:value-type="float" office:value="-1598.16" table:style-name="ce13">
            <text:p>-1.598,16</text:p>
          </table:table-cell>
          <table:table-cell office:value-type="float" office:value="0" table:style-name="ce14">
            <text:p>0,00</text:p>
          </table:table-cell>
          <table:table-cell office:value-type="float" office:value="-1855.27" table:style-name="ce15">
            <text:p>-1.855,27</text:p>
          </table:table-cell>
          <table:table-cell office:value-type="float" office:value="5078.8500000000004" table:style-name="ce12">
            <text:p>5.078,8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CARLOS NICÁCIO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3364.4" table:style-name="ce10">
            <text:p>3.364,40</text:p>
          </table:table-cell>
          <table:table-cell table:style-name="ce11"/>
          <table:table-cell office:value-type="float" office:value="3160.94" table:style-name="ce10">
            <text:p>3.160,94</text:p>
          </table:table-cell>
          <table:table-cell table:number-columns-repeated="2" table:style-name="ce11"/>
          <table:table-cell office:value-type="float" office:value="19823.47" table:style-name="ce12">
            <text:p>19.823,47</text:p>
          </table:table-cell>
          <table:table-cell office:value-type="float" office:value="-1992.29" table:style-name="ce13">
            <text:p>-1.992,29</text:p>
          </table:table-cell>
          <table:table-cell office:value-type="float" office:value="-3060.68" table:style-name="ce13">
            <text:p>-3.060,68</text:p>
          </table:table-cell>
          <table:table-cell office:value-type="float" office:value="-4684.47" table:style-name="ce13">
            <text:p>-4.684,47</text:p>
          </table:table-cell>
          <table:table-cell office:value-type="float" office:value="0" table:style-name="ce14">
            <text:p>0,00</text:p>
          </table:table-cell>
          <table:table-cell office:value-type="float" office:value="-9737.44" table:style-name="ce15">
            <text:p>-9.737,44</text:p>
          </table:table-cell>
          <table:table-cell office:value-type="float" office:value="10086.030000000001" table:style-name="ce12">
            <text:p>10.086,0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CÍCERO PEIXOTO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.802,08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925.44" table:style-name="ce10">
            <text:p>1.925,44</text:p>
          </table:table-cell>
          <table:table-cell office:value-type="float" office:value="11842.34" table:style-name="ce10">
            <text:p>11.842,34</text:p>
          </table:table-cell>
          <table:table-cell table:style-name="ce11"/>
          <table:table-cell office:value-type="float" office:value="26754.91" table:style-name="ce12">
            <text:p>26.754,91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4580.3" table:style-name="ce13">
            <text:p>-4.580,30</text:p>
          </table:table-cell>
          <table:table-cell office:value-type="float" office:value="-852.35" table:style-name="ce16">
            <text:p>-852,35</text:p>
          </table:table-cell>
          <table:table-cell office:value-type="float" office:value="0" table:style-name="ce14">
            <text:p>0,00</text:p>
          </table:table-cell>
          <table:table-cell office:value-type="float" office:value="-6904.71" table:style-name="ce15">
            <text:p>-6.904,71</text:p>
          </table:table-cell>
          <table:table-cell office:value-type="float" office:value="19850.2" table:style-name="ce12">
            <text:p>19.850,2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DOS SANTOS JUNIOR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office:value-type="float" office:value="2148.3200000000002" table:style-name="ce10">
            <text:p>2.148,32</text:p>
          </table:table-cell>
          <table:table-cell table:style-name="ce11"/>
          <table:table-cell office:value-type="float" office:value="32004.65" table:style-name="ce10">
            <text:p>32.004,65</text:p>
          </table:table-cell>
          <table:table-cell office:value-type="float" office:value="4082.54" table:style-name="ce10">
            <text:p>4.082,54</text:p>
          </table:table-cell>
          <table:table-cell office:value-type="float" office:value="1358.44" table:style-name="ce10">
            <text:p>1.358,44</text:p>
          </table:table-cell>
          <table:table-cell office:value-type="float" office:value="9856.7000000000007" table:style-name="ce10">
            <text:p>9.856,70</text:p>
          </table:table-cell>
          <table:table-cell office:value-type="float" office:value="49450.65" table:style-name="ce12">
            <text:p>49.450,65</text:p>
          </table:table-cell>
          <table:table-cell office:value-type="float" office:value="-904.79" table:style-name="ce16">
            <text:p>-904,79</text:p>
          </table:table-cell>
          <table:table-cell office:value-type="float" office:value="-8094.09" table:style-name="ce13">
            <text:p>-8.094,09</text:p>
          </table:table-cell>
          <table:table-cell office:value-type="float" office:value="-4595.8" table:style-name="ce13">
            <text:p>-4.595,80</text:p>
          </table:table-cell>
          <table:table-cell office:value-type="float" office:value="0" table:style-name="ce14">
            <text:p>0,00</text:p>
          </table:table-cell>
          <table:table-cell office:value-type="float" office:value="-13594.68" table:style-name="ce15">
            <text:p>-13.594,68</text:p>
          </table:table-cell>
          <table:table-cell office:value-type="float" office:value="35855.97" table:style-name="ce12">
            <text:p>35.855,9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ERIGLEIDSON DA SILVA</text:p>
          </table:table-cell>
          <table:table-cell office:value-type="string" table:style-name="ce8">
            <text:p>TÉCNICO JUDICIÁRIO - NÍVEL MÉDIO C13</text:p>
          </table:table-cell>
          <table:table-cell table:style-name="ce11"/>
          <table:table-cell office:value-type="float" office:value="12087.05" table:style-name="ce10">
            <text:p>12.087,05</text:p>
          </table:table-cell>
          <table:table-cell office:value-type="float" office:value="3221.92" table:style-name="ce10">
            <text:p>3.221,92</text:p>
          </table:table-cell>
          <table:table-cell table:style-name="ce11"/>
          <table:table-cell office:value-type="float" office:value="3774.06" table:style-name="ce10">
            <text:p>3.774,06</text:p>
          </table:table-cell>
          <table:table-cell office:value-type="float" office:value="5102.99" table:style-name="ce10">
            <text:p>5.102,99</text:p>
          </table:table-cell>
          <table:table-cell office:value-type="float" office:value="7654.49" table:style-name="ce10">
            <text:p>7.654,49</text:p>
          </table:table-cell>
          <table:table-cell office:value-type="float" office:value="31840.51" table:style-name="ce12">
            <text:p>31.840,51</text:p>
          </table:table-cell>
          <table:table-cell office:value-type="float" office:value="-904.79" table:style-name="ce16">
            <text:p>-904,79</text:p>
          </table:table-cell>
          <table:table-cell office:value-type="float" office:value="-3319.45" table:style-name="ce13">
            <text:p>-3.319,45</text:p>
          </table:table-cell>
          <table:table-cell office:value-type="float" office:value="-3066.1" table:style-name="ce13">
            <text:p>-3.066,10</text:p>
          </table:table-cell>
          <table:table-cell office:value-type="float" office:value="0" table:style-name="ce14">
            <text:p>0,00</text:p>
          </table:table-cell>
          <table:table-cell office:value-type="float" office:value="-7290.34" table:style-name="ce15">
            <text:p>-7.290,34</text:p>
          </table:table-cell>
          <table:table-cell office:value-type="float" office:value="24550.17" table:style-name="ce12">
            <text:p>24.550,1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EXPEDITO DE SÁ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9">
            <text:p>SETOR DE PETIÇÃO E PROTOCOLO (CAVT)</text:p>
          </table:table-cell>
          <table:table-cell office:value-type="float" office:value="10648.46" table:style-name="ce10">
            <text:p>10.648,46</text:p>
          </table:table-cell>
          <table:table-cell table:number-columns-repeated="2" table:style-name="ce11"/>
          <table:table-cell office:value-type="float" office:value="2986.7" table:style-name="ce10">
            <text:p>2.986,70</text:p>
          </table:table-cell>
          <table:table-cell table:number-columns-repeated="2" table:style-name="ce11"/>
          <table:table-cell office:value-type="float" office:value="13635.16" table:style-name="ce12">
            <text:p>13.635,16</text:p>
          </table:table-cell>
          <table:table-cell office:value-type="float" office:value="-1326.41" table:style-name="ce13">
            <text:p>-1.326,41</text:p>
          </table:table-cell>
          <table:table-cell office:value-type="float" office:value="-1642.07" table:style-name="ce13">
            <text:p>-1.642,07</text:p>
          </table:table-cell>
          <table:table-cell office:value-type="float" office:value="-3291.48" table:style-name="ce13">
            <text:p>-3.291,48</text:p>
          </table:table-cell>
          <table:table-cell office:value-type="float" office:value="0" table:style-name="ce14">
            <text:p>0,00</text:p>
          </table:table-cell>
          <table:table-cell office:value-type="float" office:value="-6259.96" table:style-name="ce15">
            <text:p>-6.259,96</text:p>
          </table:table-cell>
          <table:table-cell office:value-type="float" office:value="7375.2" table:style-name="ce12">
            <text:p>7.375,2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FEIJÓ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ª VT-ARA)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3221.92" table:style-name="ce10">
            <text:p>3.221,92</text:p>
          </table:table-cell>
          <table:table-cell table:style-name="ce11"/>
          <table:table-cell office:value-type="float" office:value="3930.68" table:style-name="ce10">
            <text:p>3.930,68</text:p>
          </table:table-cell>
          <table:table-cell table:number-columns-repeated="2" table:style-name="ce11"/>
          <table:table-cell office:value-type="float" office:value="20450.73" table:style-name="ce12">
            <text:p>20.450,73</text:p>
          </table:table-cell>
          <table:table-cell office:value-type="float" office:value="-1968.78" table:style-name="ce13">
            <text:p>-1.968,78</text:p>
          </table:table-cell>
          <table:table-cell office:value-type="float" office:value="-3027.96" table:style-name="ce13">
            <text:p>-3.027,96</text:p>
          </table:table-cell>
          <table:table-cell office:value-type="float" office:value="-3296.71" table:style-name="ce13">
            <text:p>-3.296,71</text:p>
          </table:table-cell>
          <table:table-cell office:value-type="float" office:value="0" table:style-name="ce14">
            <text:p>0,00</text:p>
          </table:table-cell>
          <table:table-cell office:value-type="float" office:value="-8293.4500000000007" table:style-name="ce15">
            <text:p>-8.293,45</text:p>
          </table:table-cell>
          <table:table-cell office:value-type="float" office:value="12157.28" table:style-name="ce12">
            <text:p>12.157,2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HELDER PAIVA MONTEIRO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7680.3" table:style-name="ce10">
            <text:p>7.680,30</text:p>
          </table:table-cell>
          <table:table-cell table:style-name="ce11"/>
          <table:table-cell office:value-type="float" office:value="4066.36" table:style-name="ce10">
            <text:p>4.066,36</text:p>
          </table:table-cell>
          <table:table-cell table:number-columns-repeated="2" table:style-name="ce11"/>
          <table:table-cell office:value-type="float" office:value="33759.910000000003" table:style-name="ce12">
            <text:p>33.759,91</text:p>
          </table:table-cell>
          <table:table-cell office:value-type="float" office:value="-3778.33" table:style-name="ce13">
            <text:p>-3.778,33</text:p>
          </table:table-cell>
          <table:table-cell office:value-type="float" office:value="-2346.64" table:style-name="ce13">
            <text:p>-2.346,64</text:p>
          </table:table-cell>
          <table:table-cell office:value-type="float" office:value="-4533.91" table:style-name="ce13">
            <text:p>-4.533,91</text:p>
          </table:table-cell>
          <table:table-cell office:value-type="float" office:value="0" table:style-name="ce14">
            <text:p>0,00</text:p>
          </table:table-cell>
          <table:table-cell office:value-type="float" office:value="-10658.88" table:style-name="ce15">
            <text:p>-10.658,88</text:p>
          </table:table-cell>
          <table:table-cell office:value-type="float" office:value="23101.03" table:style-name="ce12">
            <text:p>23.101,0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OSÉ HENRIQUE CARVALHO DE SANT ANN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3529.91" table:style-name="ce10">
            <text:p>3.529,91</text:p>
          </table:table-cell>
          <table:table-cell table:style-name="ce11"/>
          <table:table-cell office:value-type="float" office:value="3555.96" table:style-name="ce10">
            <text:p>3.555,96</text:p>
          </table:table-cell>
          <table:table-cell table:number-columns-repeated="2" table:style-name="ce11"/>
          <table:table-cell office:value-type="float" office:value="29332.89" table:style-name="ce12">
            <text:p>29.332,89</text:p>
          </table:table-cell>
          <table:table-cell office:value-type="float" office:value="-3707.64" table:style-name="ce13">
            <text:p>-3.707,64</text:p>
          </table:table-cell>
          <table:table-cell office:value-type="float" office:value="-2990.15" table:style-name="ce13">
            <text:p>-2.990,15</text:p>
          </table:table-cell>
          <table:table-cell office:value-type="float" office:value="-2072.3200000000002" table:style-name="ce13">
            <text:p>-2.072,32</text:p>
          </table:table-cell>
          <table:table-cell office:value-type="float" office:value="0" table:style-name="ce14">
            <text:p>0,00</text:p>
          </table:table-cell>
          <table:table-cell office:value-type="float" office:value="-8770.11" table:style-name="ce15">
            <text:p>-8.770,11</text:p>
          </table:table-cell>
          <table:table-cell office:value-type="float" office:value="20562.78" table:style-name="ce12">
            <text:p>20.562,7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HUMBERTO CUNHA VASSA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CONSOLIDAÇÃO DE DADOS (SECR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98.24" table:style-name="ce10">
            <text:p>2.798,24</text:p>
          </table:table-cell>
          <table:table-cell table:number-columns-repeated="2" table:style-name="ce11"/>
          <table:table-cell office:value-type="float" office:value="19762.13" table:style-name="ce12">
            <text:p>19.762,13</text:p>
          </table:table-cell>
          <table:table-cell office:value-type="float" office:value="-1996.21" table:style-name="ce13">
            <text:p>-1.996,21</text:p>
          </table:table-cell>
          <table:table-cell office:value-type="float" office:value="-3142.48" table:style-name="ce13">
            <text:p>-3.142,48</text:p>
          </table:table-cell>
          <table:table-cell office:value-type="float" office:value="-2728.01" table:style-name="ce13">
            <text:p>-2.728,01</text:p>
          </table:table-cell>
          <table:table-cell office:value-type="float" office:value="0" table:style-name="ce14">
            <text:p>0,00</text:p>
          </table:table-cell>
          <table:table-cell office:value-type="float" office:value="-7866.7" table:style-name="ce15">
            <text:p>-7.866,70</text:p>
          </table:table-cell>
          <table:table-cell office:value-type="float" office:value="11895.43" table:style-name="ce12">
            <text:p>11.895,4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JUSTINO LIMA FILH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PAL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629.39" table:style-name="ce10">
            <text:p>3.629,39</text:p>
          </table:table-cell>
          <table:table-cell office:value-type="float" office:value="1379.07" table:style-name="ce10">
            <text:p>1.379,07</text:p>
          </table:table-cell>
          <table:table-cell office:value-type="float" office:value="3729.59" table:style-name="ce10">
            <text:p>3.729,59</text:p>
          </table:table-cell>
          <table:table-cell table:number-columns-repeated="2" table:style-name="ce11"/>
          <table:table-cell office:value-type="float" office:value="20373.91" table:style-name="ce12">
            <text:p>20.373,91</text:p>
          </table:table-cell>
          <table:table-cell office:value-type="float" office:value="-2036.02" table:style-name="ce13">
            <text:p>-2.036,02</text:p>
          </table:table-cell>
          <table:table-cell office:value-type="float" office:value="-1407.04" table:style-name="ce13">
            <text:p>-1.407,04</text:p>
          </table:table-cell>
          <table:table-cell office:value-type="float" office:value="-1941.39" table:style-name="ce13">
            <text:p>-1.941,39</text:p>
          </table:table-cell>
          <table:table-cell office:value-type="float" office:value="0" table:style-name="ce14">
            <text:p>0,00</text:p>
          </table:table-cell>
          <table:table-cell office:value-type="float" office:value="-5384.45" table:style-name="ce15">
            <text:p>-5.384,45</text:p>
          </table:table-cell>
          <table:table-cell office:value-type="float" office:value="14989.46" table:style-name="ce12">
            <text:p>14.989,4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OSÉ KLEBER TENÓRIO MAGALHÃES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38766.69" table:style-name="ce10">
            <text:p>38.766,69</text:p>
          </table:table-cell>
          <table:table-cell office:value-type="float" office:value="4512.62" table:style-name="ce10">
            <text:p>4.512,62</text:p>
          </table:table-cell>
          <table:table-cell table:style-name="ce11"/>
          <table:table-cell office:value-type="float" office:value="5481.86" table:style-name="ce10">
            <text:p>5.481,86</text:p>
          </table:table-cell>
          <table:table-cell table:number-columns-repeated="2" table:style-name="ce11"/>
          <table:table-cell office:value-type="float" office:value="48761.17" table:style-name="ce12">
            <text:p>48.761,17</text:p>
          </table:table-cell>
          <table:table-cell office:value-type="float" office:value="-904.79" table:style-name="ce16">
            <text:p>-904,79</text:p>
          </table:table-cell>
          <table:table-cell office:value-type="float" office:value="-6913.19" table:style-name="ce13">
            <text:p>-6.913,19</text:p>
          </table:table-cell>
          <table:table-cell office:value-type="float" office:value="-5928.1" table:style-name="ce13">
            <text:p>-5.928,10</text:p>
          </table:table-cell>
          <table:table-cell office:value-type="float" office:value="-3081.2" table:style-name="ce13">
            <text:p>-3.081,20</text:p>
          </table:table-cell>
          <table:table-cell office:value-type="float" office:value="-16827.28" table:style-name="ce15">
            <text:p>-16.827,28</text:p>
          </table:table-cell>
          <table:table-cell office:value-type="float" office:value="31933.89" table:style-name="ce12">
            <text:p>31.933,8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LÉCIO PEDROSA MEND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COORDENADORIA DE MANUTENÇÃO E PROJETOS (SA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7584.84" table:style-name="ce10">
            <text:p>7.584,84</text:p>
          </table:table-cell>
          <table:table-cell office:value-type="float" office:value="1379.07" table:style-name="ce10">
            <text:p>1.379,07</text:p>
          </table:table-cell>
          <table:table-cell office:value-type="float" office:value="3704.76" table:style-name="ce10">
            <text:p>3.704,76</text:p>
          </table:table-cell>
          <table:table-cell table:number-columns-repeated="2" table:style-name="ce11"/>
          <table:table-cell office:value-type="float" office:value="32032.53" table:style-name="ce12">
            <text:p>32.032,53</text:p>
          </table:table-cell>
          <table:table-cell office:value-type="float" office:value="-3359.67" table:style-name="ce13">
            <text:p>-3.359,67</text:p>
          </table:table-cell>
          <table:table-cell office:value-type="float" office:value="-5892.59" table:style-name="ce13">
            <text:p>-5.892,59</text:p>
          </table:table-cell>
          <table:table-cell office:value-type="float" office:value="-3745.41" table:style-name="ce13">
            <text:p>-3.745,41</text:p>
          </table:table-cell>
          <table:table-cell office:value-type="float" office:value="0" table:style-name="ce14">
            <text:p>0,00</text:p>
          </table:table-cell>
          <table:table-cell office:value-type="float" office:value="-12997.67" table:style-name="ce15">
            <text:p>-12.997,67</text:p>
          </table:table-cell>
          <table:table-cell office:value-type="float" office:value="19034.86" table:style-name="ce12">
            <text:p>19.034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LESSA DOS SANTOS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12948.74" table:style-name="ce10">
            <text:p>12.948,74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36956.089999999997" table:style-name="ce12">
            <text:p>36.956,09</text:p>
          </table:table-cell>
          <table:table-cell office:value-type="float" office:value="-4481.3900000000003" table:style-name="ce13">
            <text:p>-4.481,39</text:p>
          </table:table-cell>
          <table:table-cell table:style-name="ce11"/>
          <table:table-cell office:value-type="float" office:value="-4338.13" table:style-name="ce13">
            <text:p>-4.338,13</text:p>
          </table:table-cell>
          <table:table-cell office:value-type="float" office:value="0" table:style-name="ce14">
            <text:p>0,00</text:p>
          </table:table-cell>
          <table:table-cell office:value-type="float" office:value="-8819.52" table:style-name="ce15">
            <text:p>-8.819,52</text:p>
          </table:table-cell>
          <table:table-cell office:value-type="float" office:value="28136.57" table:style-name="ce12">
            <text:p>28.136,5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OSÉ LUCIANO DE MENEZES JÚNIOR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9">
            <text:p>GABINETE DE DESEMBARGADOR (GABJL)</text:p>
          </table:table-cell>
          <table:table-cell office:value-type="float" office:value="11802.08" table:style-name="ce10">
            <text:p>11.802,08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1371.34" table:style-name="ce10">
            <text:p>1.371,34</text:p>
          </table:table-cell>
          <table:table-cell table:number-columns-repeated="2" table:style-name="ce11"/>
          <table:table-cell office:value-type="float" office:value="15405.8" table:style-name="ce12">
            <text:p>15.405,80</text:p>
          </table:table-cell>
          <table:table-cell office:value-type="float" office:value="-904.79" table:style-name="ce16">
            <text:p>-904,79</text:p>
          </table:table-cell>
          <table:table-cell office:value-type="float" office:value="-2595.3000000000002" table:style-name="ce13">
            <text:p>-2.595,30</text:p>
          </table:table-cell>
          <table:table-cell office:value-type="float" office:value="-1348.75" table:style-name="ce13">
            <text:p>-1.348,75</text:p>
          </table:table-cell>
          <table:table-cell office:value-type="float" office:value="0" table:style-name="ce14">
            <text:p>0,00</text:p>
          </table:table-cell>
          <table:table-cell office:value-type="float" office:value="-4848.84" table:style-name="ce15">
            <text:p>-4.848,84</text:p>
          </table:table-cell>
          <table:table-cell office:value-type="float" office:value="10556.96" table:style-name="ce12">
            <text:p>10.556,9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LUIZ DE ALMEIDA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ACOMPANHAMENTO DAS DESPESAS, DA EXECUÇÃO ORÇAMENTÁRIA E DA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627.17999999999995" table:style-name="ce17">
            <text:p>627,18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82.06" table:style-name="ce10">
            <text:p>2.082,06</text:p>
          </table:table-cell>
          <table:table-cell table:number-columns-repeated="2" table:style-name="ce11"/>
          <table:table-cell office:value-type="float" office:value="16498.71" table:style-name="ce12">
            <text:p>16.498,71</text:p>
          </table:table-cell>
          <table:table-cell office:value-type="float" office:value="-1560.24" table:style-name="ce13">
            <text:p>-1.560,24</text:p>
          </table:table-cell>
          <table:table-cell office:value-type="float" office:value="-2614.02" table:style-name="ce13">
            <text:p>-2.614,02</text:p>
          </table:table-cell>
          <table:table-cell office:value-type="float" office:value="-1332.19" table:style-name="ce13">
            <text:p>-1.332,19</text:p>
          </table:table-cell>
          <table:table-cell office:value-type="float" office:value="0" table:style-name="ce14">
            <text:p>0,00</text:p>
          </table:table-cell>
          <table:table-cell office:value-type="float" office:value="-5506.45" table:style-name="ce15">
            <text:p>-5.506,45</text:p>
          </table:table-cell>
          <table:table-cell office:value-type="float" office:value="10992.26" table:style-name="ce12">
            <text:p>10.992,2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LUIZ PEDROS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411.89" table:style-name="ce10">
            <text:p>3.411,89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9051.07" table:style-name="ce12">
            <text:p>19.051,07</text:p>
          </table:table-cell>
          <table:table-cell office:value-type="float" office:value="-1330.43" table:style-name="ce13">
            <text:p>-1.330,43</text:p>
          </table:table-cell>
          <table:table-cell table:style-name="ce11"/>
          <table:table-cell office:value-type="float" office:value="-2846.76" table:style-name="ce13">
            <text:p>-2.846,76</text:p>
          </table:table-cell>
          <table:table-cell office:value-type="float" office:value="0" table:style-name="ce14">
            <text:p>0,00</text:p>
          </table:table-cell>
          <table:table-cell office:value-type="float" office:value="-4177.1899999999996" table:style-name="ce15">
            <text:p>-4.177,19</text:p>
          </table:table-cell>
          <table:table-cell office:value-type="float" office:value="14873.88" table:style-name="ce12">
            <text:p>14.873,8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MARCELO VIEIRA DE ARAÚJO</text:p>
          </table:table-cell>
          <table:table-cell office:value-type="string" table:style-name="ce9">
            <text:p>DESEMBARGADOR DO TRABALHO - NÍVEL SUPERIOR DTDT</text:p>
          </table:table-cell>
          <table:table-cell office:value-type="string" table:style-name="ce9">
            <text:p>DESEMBARGADOR JOSÉ MARCELO VIEIRA DE ARAÚJO (REPDFT)</text:p>
          </table:table-cell>
          <table:table-cell table:number-columns-repeated="2" table:style-name="ce11"/>
          <table:table-cell office:value-type="float" office:value="36237.75" table:style-name="ce10">
            <text:p>36.237,75</text:p>
          </table:table-cell>
          <table:table-cell office:value-type="float" office:value="910.08" table:style-name="ce17">
            <text:p>910,08</text:p>
          </table:table-cell>
          <table:table-cell table:style-name="ce11"/>
          <table:table-cell office:value-type="float" office:value="6482.34" table:style-name="ce10">
            <text:p>6.482,34</text:p>
          </table:table-cell>
          <table:table-cell office:value-type="float" office:value="43630.17" table:style-name="ce12">
            <text:p>43.630,17</text:p>
          </table:table-cell>
          <table:table-cell office:value-type="float" office:value="-904.79" table:style-name="ce16">
            <text:p>-904,79</text:p>
          </table:table-cell>
          <table:table-cell office:value-type="float" office:value="-9039.5" table:style-name="ce13">
            <text:p>-9.039,50</text:p>
          </table:table-cell>
          <table:table-cell office:value-type="float" office:value="-357.5" table:style-name="ce16">
            <text:p>-357,50</text:p>
          </table:table-cell>
          <table:table-cell office:value-type="float" office:value="-3426.77" table:style-name="ce13">
            <text:p>-3.426,77</text:p>
          </table:table-cell>
          <table:table-cell office:value-type="float" office:value="-13728.56" table:style-name="ce15">
            <text:p>-13.728,56</text:p>
          </table:table-cell>
          <table:table-cell office:value-type="float" office:value="29901.61" table:style-name="ce12">
            <text:p>29.901,6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MÁRCIO DE ARAÚJ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264.45" table:style-name="ce10">
            <text:p>1.264,45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2406.6999999999998" table:style-name="ce10">
            <text:p>2.406,70</text:p>
          </table:table-cell>
          <table:table-cell office:value-type="float" office:value="881.17" table:style-name="ce14">
            <text:p>881,17</text:p>
          </table:table-cell>
          <table:table-cell table:style-name="ce11"/>
          <table:table-cell office:value-type="float" office:value="5931.39" table:style-name="ce12">
            <text:p>5.931,39</text:p>
          </table:table-cell>
          <table:table-cell office:value-type="float" office:value="-177.02" table:style-name="ce16">
            <text:p>-177,02</text:p>
          </table:table-cell>
          <table:table-cell office:value-type="float" office:value="-13.75" table:style-name="ce16">
            <text:p>-13,75</text:p>
          </table:table-cell>
          <table:table-cell office:value-type="float" office:value="-2297.92" table:style-name="ce13">
            <text:p>-2.297,92</text:p>
          </table:table-cell>
          <table:table-cell office:value-type="float" office:value="0" table:style-name="ce14">
            <text:p>0,00</text:p>
          </table:table-cell>
          <table:table-cell office:value-type="float" office:value="-2488.69" table:style-name="ce15">
            <text:p>-2.488,69</text:p>
          </table:table-cell>
          <table:table-cell office:value-type="float" office:value="3442.7" table:style-name="ce12">
            <text:p>3.442,7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M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TOR DE JORNALISMO (CCOM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206.8500000000004" table:style-name="ce10">
            <text:p>5.206,85</text:p>
          </table:table-cell>
          <table:table-cell table:style-name="ce11"/>
          <table:table-cell office:value-type="float" office:value="3488.6" table:style-name="ce10">
            <text:p>3.488,60</text:p>
          </table:table-cell>
          <table:table-cell office:value-type="float" office:value="1251.54" table:style-name="ce10">
            <text:p>1.251,54</text:p>
          </table:table-cell>
          <table:table-cell table:style-name="ce11"/>
          <table:table-cell office:value-type="float" office:value="21345.38" table:style-name="ce12">
            <text:p>21.345,38</text:p>
          </table:table-cell>
          <table:table-cell office:value-type="float" office:value="-1937.44" table:style-name="ce13">
            <text:p>-1.937,44</text:p>
          </table:table-cell>
          <table:table-cell office:value-type="float" office:value="-3456.32" table:style-name="ce13">
            <text:p>-3.456,32</text:p>
          </table:table-cell>
          <table:table-cell office:value-type="float" office:value="-1838.96" table:style-name="ce13">
            <text:p>-1.838,96</text:p>
          </table:table-cell>
          <table:table-cell office:value-type="float" office:value="0" table:style-name="ce14">
            <text:p>0,00</text:p>
          </table:table-cell>
          <table:table-cell office:value-type="float" office:value="-7232.72" table:style-name="ce15">
            <text:p>-7.232,72</text:p>
          </table:table-cell>
          <table:table-cell office:value-type="float" office:value="14112.66" table:style-name="ce12">
            <text:p>14.112,6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OSÉ MIRIEL MORGADO PORTELA GOME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GABINETE DE DESEMBARGADOR (GABPI)</text:p>
          </table:table-cell>
          <table:table-cell office:value-type="float" office:value="13511.85" table:style-name="ce10">
            <text:p>13.511,85</text:p>
          </table:table-cell>
          <table:table-cell office:value-type="float" office:value="3364.4" table:style-name="ce10">
            <text:p>3.364,40</text:p>
          </table:table-cell>
          <table:table-cell table:style-name="ce11"/>
          <table:table-cell office:value-type="float" office:value="4467.08" table:style-name="ce10">
            <text:p>4.467,08</text:p>
          </table:table-cell>
          <table:table-cell table:number-columns-repeated="2" table:style-name="ce11"/>
          <table:table-cell office:value-type="float" office:value="21343.33" table:style-name="ce12">
            <text:p>21.343,33</text:p>
          </table:table-cell>
          <table:table-cell office:value-type="float" office:value="-904.79" table:style-name="ce16">
            <text:p>-904,79</text:p>
          </table:table-cell>
          <table:table-cell office:value-type="float" office:value="-3366.38" table:style-name="ce13">
            <text:p>-3.366,38</text:p>
          </table:table-cell>
          <table:table-cell office:value-type="float" office:value="-3289.45" table:style-name="ce13">
            <text:p>-3.289,45</text:p>
          </table:table-cell>
          <table:table-cell office:value-type="float" office:value="0" table:style-name="ce14">
            <text:p>0,00</text:p>
          </table:table-cell>
          <table:table-cell office:value-type="float" office:value="-7560.62" table:style-name="ce15">
            <text:p>-7.560,62</text:p>
          </table:table-cell>
          <table:table-cell office:value-type="float" office:value="13782.71" table:style-name="ce12">
            <text:p>13.782,7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OTÁVIO MARTINS RODRIGUES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340.37" table:style-name="ce10">
            <text:p>2.340,37</text:p>
          </table:table-cell>
          <table:table-cell table:style-name="ce11"/>
          <table:table-cell office:value-type="float" office:value="943.98" table:style-name="ce17">
            <text:p>943,98</text:p>
          </table:table-cell>
          <table:table-cell table:number-columns-repeated="2" table:style-name="ce11"/>
          <table:table-cell office:value-type="float" office:value="15038.94" table:style-name="ce12">
            <text:p>15.038,94</text:p>
          </table:table-cell>
          <table:table-cell office:value-type="float" office:value="-938.13" table:style-name="ce16">
            <text:p>-938,13</text:p>
          </table:table-cell>
          <table:table-cell table:style-name="ce11"/>
          <table:table-cell office:value-type="float" office:value="-859.99" table:style-name="ce16">
            <text:p>-859,99</text:p>
          </table:table-cell>
          <table:table-cell office:value-type="float" office:value="0" table:style-name="ce14">
            <text:p>0,00</text:p>
          </table:table-cell>
          <table:table-cell office:value-type="float" office:value="-1798.12" table:style-name="ce15">
            <text:p>-1.798,12</text:p>
          </table:table-cell>
          <table:table-cell office:value-type="float" office:value="13240.82" table:style-name="ce12">
            <text:p>13.240,8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PAULO DO BOMFIM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-ARA)</text:p>
          </table:table-cell>
          <table:table-cell table:number-columns-repeated="2" table:style-name="ce11"/>
          <table:table-cell office:value-type="float" office:value="338.59" table:style-name="ce14">
            <text:p>338,59</text:p>
          </table:table-cell>
          <table:table-cell office:value-type="float" office:value="4933.3500000000004" table:style-name="ce10">
            <text:p>4.933,35</text:p>
          </table:table-cell>
          <table:table-cell table:number-columns-repeated="2" table:style-name="ce11"/>
          <table:table-cell office:value-type="float" office:value="5271.94" table:style-name="ce12">
            <text:p>5.271,94</text:p>
          </table:table-cell>
          <table:table-cell table:number-columns-repeated="2" table:style-name="ce11"/>
          <table:table-cell office:value-type="float" office:value="-957.8" table:style-name="ce16">
            <text:p>-957,80</text:p>
          </table:table-cell>
          <table:table-cell office:value-type="float" office:value="0" table:style-name="ce14">
            <text:p>0,00</text:p>
          </table:table-cell>
          <table:table-cell office:value-type="float" office:value="-957.8" table:style-name="ce20">
            <text:p>-957,80</text:p>
          </table:table-cell>
          <table:table-cell office:value-type="float" office:value="4314.1400000000003" table:style-name="ce12">
            <text:p>4.314,1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RAMIRO MAURÍCI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COORDENADORIA DE PRECATÓRIO (SEJ)</text:p>
          </table:table-cell>
          <table:table-cell office:value-type="float" office:value="11802.08" table:style-name="ce10">
            <text:p>11.802,08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903.96" table:style-name="ce10">
            <text:p>3.903,96</text:p>
          </table:table-cell>
          <table:table-cell office:value-type="float" office:value="4329.04" table:style-name="ce10">
            <text:p>4.329,04</text:p>
          </table:table-cell>
          <table:table-cell table:style-name="ce11"/>
          <table:table-cell office:value-type="float" office:value="21220.13" table:style-name="ce12">
            <text:p>21.220,13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269.54" table:style-name="ce13">
            <text:p>-2.269,54</text:p>
          </table:table-cell>
          <table:table-cell office:value-type="float" office:value="-3396.95" table:style-name="ce13">
            <text:p>-3.396,95</text:p>
          </table:table-cell>
          <table:table-cell office:value-type="float" office:value="0" table:style-name="ce14">
            <text:p>0,00</text:p>
          </table:table-cell>
          <table:table-cell office:value-type="float" office:value="-7138.55" table:style-name="ce15">
            <text:p>-7.138,55</text:p>
          </table:table-cell>
          <table:table-cell office:value-type="float" office:value="14081.58" table:style-name="ce12">
            <text:p>14.081,5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OSÉ RIBAMAR DE CARVALHO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SISTEMAS CORPORATIVOS E PORTAIS (SETIC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4104.33" table:style-name="ce10">
            <text:p>4.104,33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43.32" table:style-name="ce10">
            <text:p>3.143,32</text:p>
          </table:table-cell>
          <table:table-cell table:number-columns-repeated="2" table:style-name="ce11"/>
          <table:table-cell office:value-type="float" office:value="20989.62" table:style-name="ce12">
            <text:p>20.989,62</text:p>
          </table:table-cell>
          <table:table-cell office:value-type="float" office:value="-2133.9699999999998" table:style-name="ce13">
            <text:p>-2.133,97</text:p>
          </table:table-cell>
          <table:table-cell office:value-type="float" office:value="-3399.39" table:style-name="ce13">
            <text:p>-3.399,39</text:p>
          </table:table-cell>
          <table:table-cell office:value-type="float" office:value="-1999.42" table:style-name="ce13">
            <text:p>-1.999,42</text:p>
          </table:table-cell>
          <table:table-cell office:value-type="float" office:value="0" table:style-name="ce14">
            <text:p>0,00</text:p>
          </table:table-cell>
          <table:table-cell office:value-type="float" office:value="-7532.78" table:style-name="ce15">
            <text:p>-7.532,78</text:p>
          </table:table-cell>
          <table:table-cell office:value-type="float" office:value="13456.84" table:style-name="ce12">
            <text:p>13.456,8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RICARDO COSTA DE OLIVEIRA</text:p>
          </table:table-cell>
          <table:table-cell office:value-type="string" table:style-name="ce8">
            <text:p>COORDENADOR - CJ-02</text:p>
          </table:table-cell>
          <table:table-cell office:value-type="string" table:style-name="ce9">
            <text:p>COORDENADORIA DE MATERIAL E LOGÍSTICA (SA)</text:p>
          </table:table-cell>
          <table:table-cell table:number-columns-repeated="2" table:style-name="ce11"/>
          <table:table-cell office:value-type="float" office:value="11382.88" table:style-name="ce10">
            <text:p>11.382,88</text:p>
          </table:table-cell>
          <table:table-cell office:value-type="float" office:value="2288.6" table:style-name="ce10">
            <text:p>2.288,60</text:p>
          </table:table-cell>
          <table:table-cell table:number-columns-repeated="2" table:style-name="ce11"/>
          <table:table-cell office:value-type="float" office:value="13671.48" table:style-name="ce12">
            <text:p>13.671,48</text:p>
          </table:table-cell>
          <table:table-cell office:value-type="float" office:value="-904.79" table:style-name="ce16">
            <text:p>-904,79</text:p>
          </table:table-cell>
          <table:table-cell office:value-type="float" office:value="-2012.11" table:style-name="ce13">
            <text:p>-2.012,11</text:p>
          </table:table-cell>
          <table:table-cell office:value-type="float" office:value="-1087.72" table:style-name="ce13">
            <text:p>-1.087,72</text:p>
          </table:table-cell>
          <table:table-cell office:value-type="float" office:value="0" table:style-name="ce14">
            <text:p>0,00</text:p>
          </table:table-cell>
          <table:table-cell office:value-type="float" office:value="-4004.62" table:style-name="ce15">
            <text:p>-4.004,62</text:p>
          </table:table-cell>
          <table:table-cell office:value-type="float" office:value="9666.86" table:style-name="ce12">
            <text:p>9.666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SOARES FILH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36751.480000000003" table:style-name="ce12">
            <text:p>36.751,48</text:p>
          </table:table-cell>
          <table:table-cell office:value-type="float" office:value="-4687.47" table:style-name="ce13">
            <text:p>-4.687,47</text:p>
          </table:table-cell>
          <table:table-cell office:value-type="float" office:value="-7017.96" table:style-name="ce13">
            <text:p>-7.017,96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11705.43" table:style-name="ce15">
            <text:p>-11.705,43</text:p>
          </table:table-cell>
          <table:table-cell office:value-type="float" office:value="25046.05" table:style-name="ce12">
            <text:p>25.046,0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SONISVAL SAMPAIO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1ª VT-ARA)</text:p>
          </table:table-cell>
          <table:table-cell office:value-type="float" office:value="1928.96" table:style-name="ce10">
            <text:p>1.928,96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3262.94" table:style-name="ce10">
            <text:p>3.262,94</text:p>
          </table:table-cell>
          <table:table-cell office:value-type="float" office:value="3662.97" table:style-name="ce10">
            <text:p>3.662,97</text:p>
          </table:table-cell>
          <table:table-cell table:style-name="ce11"/>
          <table:table-cell office:value-type="float" office:value="11087.25" table:style-name="ce12">
            <text:p>11.087,25</text:p>
          </table:table-cell>
          <table:table-cell office:value-type="float" office:value="-212.19" table:style-name="ce16">
            <text:p>-212,19</text:p>
          </table:table-cell>
          <table:table-cell office:value-type="float" office:value="-1098.97" table:style-name="ce13">
            <text:p>-1.098,97</text:p>
          </table:table-cell>
          <table:table-cell office:value-type="float" office:value="-1544.94" table:style-name="ce13">
            <text:p>-1.544,94</text:p>
          </table:table-cell>
          <table:table-cell office:value-type="float" office:value="0" table:style-name="ce14">
            <text:p>0,00</text:p>
          </table:table-cell>
          <table:table-cell office:value-type="float" office:value="-2856.1" table:style-name="ce15">
            <text:p>-2.856,10</text:p>
          </table:table-cell>
          <table:table-cell office:value-type="float" office:value="8231.15" table:style-name="ce12">
            <text:p>8.231,1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OSÉ SÓSTENES NASCIMENT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CORREIÇÕES, NORMATIZAÇÃO E PROCESSOS (SECR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4481.2700000000004" table:style-name="ce10">
            <text:p>4.481,27</text:p>
          </table:table-cell>
          <table:table-cell office:value-type="float" office:value="1939.89" table:style-name="ce10">
            <text:p>1.939,89</text:p>
          </table:table-cell>
          <table:table-cell office:value-type="float" office:value="5752.16" table:style-name="ce10">
            <text:p>5.752,16</text:p>
          </table:table-cell>
          <table:table-cell table:number-columns-repeated="2" table:style-name="ce11"/>
          <table:table-cell office:value-type="float" office:value="31615.11" table:style-name="ce12">
            <text:p>31.615,11</text:p>
          </table:table-cell>
          <table:table-cell office:value-type="float" office:value="-3395.53" table:style-name="ce13">
            <text:p>-3.395,53</text:p>
          </table:table-cell>
          <table:table-cell office:value-type="float" office:value="-1564.08" table:style-name="ce13">
            <text:p>-1.564,08</text:p>
          </table:table-cell>
          <table:table-cell office:value-type="float" office:value="-4427.8599999999997" table:style-name="ce13">
            <text:p>-4.427,86</text:p>
          </table:table-cell>
          <table:table-cell office:value-type="float" office:value="0" table:style-name="ce14">
            <text:p>0,00</text:p>
          </table:table-cell>
          <table:table-cell office:value-type="float" office:value="-9387.4699999999993" table:style-name="ce15">
            <text:p>-9.387,47</text:p>
          </table:table-cell>
          <table:table-cell office:value-type="float" office:value="22227.64" table:style-name="ce12">
            <text:p>22.227,6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É TADEU DE MENEZES BARROS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1527.64" table:style-name="ce10">
            <text:p>11.527,64</text:p>
          </table:table-cell>
          <table:table-cell office:value-type="float" office:value="461.11" table:style-name="ce17">
            <text:p>461,11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4567.27" table:style-name="ce12">
            <text:p>14.567,27</text:p>
          </table:table-cell>
          <table:table-cell office:value-type="float" office:value="-615.96" table:style-name="ce16">
            <text:p>-615,96</text:p>
          </table:table-cell>
          <table:table-cell office:value-type="float" office:value="-1015.83" table:style-name="ce13">
            <text:p>-1.015,83</text:p>
          </table:table-cell>
          <table:table-cell office:value-type="float" office:value="-2918.32" table:style-name="ce13">
            <text:p>-2.918,32</text:p>
          </table:table-cell>
          <table:table-cell office:value-type="float" office:value="0" table:style-name="ce14">
            <text:p>0,00</text:p>
          </table:table-cell>
          <table:table-cell office:value-type="float" office:value="-4550.1099999999997" table:style-name="ce15">
            <text:p>-4.550,11</text:p>
          </table:table-cell>
          <table:table-cell office:value-type="float" office:value="10017.16" table:style-name="ce12">
            <text:p>10.017,1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OSENEIDE MARTINS ROCHA MONTEIR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PEN)</text:p>
          </table:table-cell>
          <table:table-cell office:value-type="float" office:value="1588.8" table:style-name="ce10">
            <text:p>1.588,80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967.73" table:style-name="ce10">
            <text:p>2.967,73</text:p>
          </table:table-cell>
          <table:table-cell table:number-columns-repeated="2" table:style-name="ce11"/>
          <table:table-cell office:value-type="float" office:value="6496.42" table:style-name="ce12">
            <text:p>6.496,42</text:p>
          </table:table-cell>
          <table:table-cell office:value-type="float" office:value="-591.80999999999995" table:style-name="ce16">
            <text:p>-591,81</text:p>
          </table:table-cell>
          <table:table-cell office:value-type="float" office:value="-49.03" table:style-name="ce16">
            <text:p>-49,03</text:p>
          </table:table-cell>
          <table:table-cell office:value-type="float" office:value="-1993.54" table:style-name="ce13">
            <text:p>-1.993,54</text:p>
          </table:table-cell>
          <table:table-cell office:value-type="float" office:value="0" table:style-name="ce14">
            <text:p>0,00</text:p>
          </table:table-cell>
          <table:table-cell office:value-type="float" office:value="-2634.38" table:style-name="ce15">
            <text:p>-2.634,38</text:p>
          </table:table-cell>
          <table:table-cell office:value-type="float" office:value="3862.04" table:style-name="ce12">
            <text:p>3.862,0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ETE MARIA SILVA BARROS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0860.14" table:style-name="ce10">
            <text:p>10.860,14</text:p>
          </table:table-cell>
          <table:table-cell office:value-type="float" office:value="12282.98" table:style-name="ce10">
            <text:p>12.282,98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4432.38" table:style-name="ce12">
            <text:p>24.432,38</text:p>
          </table:table-cell>
          <table:table-cell office:value-type="float" office:value="-2403.36" table:style-name="ce13">
            <text:p>-2.403,36</text:p>
          </table:table-cell>
          <table:table-cell office:value-type="float" office:value="-4310.4799999999996" table:style-name="ce13">
            <text:p>-4.310,48</text:p>
          </table:table-cell>
          <table:table-cell office:value-type="float" office:value="-3459.68" table:style-name="ce13">
            <text:p>-3.459,68</text:p>
          </table:table-cell>
          <table:table-cell office:value-type="float" office:value="0" table:style-name="ce14">
            <text:p>0,00</text:p>
          </table:table-cell>
          <table:table-cell office:value-type="float" office:value="-10173.52" table:style-name="ce15">
            <text:p>-10.173,52</text:p>
          </table:table-cell>
          <table:table-cell office:value-type="float" office:value="14258.86" table:style-name="ce12">
            <text:p>14.258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IAS JACINTO DA SILV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364.4" table:style-name="ce10">
            <text:p>3.364,40</text:p>
          </table:table-cell>
          <table:table-cell table:style-name="ce11"/>
          <table:table-cell office:value-type="float" office:value="2304.62" table:style-name="ce10">
            <text:p>2.304,62</text:p>
          </table:table-cell>
          <table:table-cell table:number-columns-repeated="2" table:style-name="ce11"/>
          <table:table-cell office:value-type="float" office:value="17423.61" table:style-name="ce12">
            <text:p>17.423,61</text:p>
          </table:table-cell>
          <table:table-cell office:value-type="float" office:value="-1107.0899999999999" table:style-name="ce13">
            <text:p>-1.107,09</text:p>
          </table:table-cell>
          <table:table-cell office:value-type="float" office:value="-2423.94" table:style-name="ce13">
            <text:p>-2.423,94</text:p>
          </table:table-cell>
          <table:table-cell office:value-type="float" office:value="-2175.59" table:style-name="ce13">
            <text:p>-2.175,59</text:p>
          </table:table-cell>
          <table:table-cell office:value-type="float" office:value="0" table:style-name="ce14">
            <text:p>0,00</text:p>
          </table:table-cell>
          <table:table-cell office:value-type="float" office:value="-5706.62" table:style-name="ce15">
            <text:p>-5.706,62</text:p>
          </table:table-cell>
          <table:table-cell office:value-type="float" office:value="11716.99" table:style-name="ce12">
            <text:p>11.716,9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IMAR BATISTA DOS SANTO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54951.15" table:style-name="ce10">
            <text:p>54.951,15</text:p>
          </table:table-cell>
          <table:table-cell table:number-columns-repeated="2" table:style-name="ce11"/>
          <table:table-cell office:value-type="float" office:value="1923.96" table:style-name="ce10">
            <text:p>1.923,96</text:p>
          </table:table-cell>
          <table:table-cell table:number-columns-repeated="2" table:style-name="ce11"/>
          <table:table-cell office:value-type="float" office:value="56875.11" table:style-name="ce12">
            <text:p>56.875,11</text:p>
          </table:table-cell>
          <table:table-cell table:style-name="ce11"/>
          <table:table-cell office:value-type="float" office:value="-1207.24" table:style-name="ce13">
            <text:p>-1.207,24</text:p>
          </table:table-cell>
          <table:table-cell office:value-type="float" office:value="-3634.18" table:style-name="ce13">
            <text:p>-3.634,18</text:p>
          </table:table-cell>
          <table:table-cell office:value-type="float" office:value="0" table:style-name="ce14">
            <text:p>0,00</text:p>
          </table:table-cell>
          <table:table-cell office:value-type="float" office:value="-4841.42" table:style-name="ce15">
            <text:p>-4.841,42</text:p>
          </table:table-cell>
          <table:table-cell office:value-type="float" office:value="52033.69" table:style-name="ce12">
            <text:p>52.033,6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INALDO 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PCV)</text:p>
          </table:table-cell>
          <table:table-cell office:value-type="float" office:value="3186" table:style-name="ce10">
            <text:p>3.186,00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910.08" table:style-name="ce17">
            <text:p>910,08</text:p>
          </table:table-cell>
          <table:table-cell table:number-columns-repeated="2" table:style-name="ce11"/>
          <table:table-cell office:value-type="float" office:value="5281.13" table:style-name="ce12">
            <text:p>5.281,13</text:p>
          </table:table-cell>
          <table:table-cell office:value-type="float" office:value="-350.46" table:style-name="ce16">
            <text:p>-350,46</text:p>
          </table:table-cell>
          <table:table-cell table:number-columns-repeated="2" table:style-name="ce11"/>
          <table:table-cell office:value-type="float" office:value="0" table:style-name="ce14">
            <text:p>0,00</text:p>
          </table:table-cell>
          <table:table-cell office:value-type="float" office:value="-350.46" table:style-name="ce20">
            <text:p>-350,46</text:p>
          </table:table-cell>
          <table:table-cell office:value-type="float" office:value="4930.67" table:style-name="ce12">
            <text:p>4.930,6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JOSUÉ SOARES DA SILV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22046.92" table:style-name="ce10">
            <text:p>22.046,92</text:p>
          </table:table-cell>
          <table:table-cell table:number-columns-repeated="5" table:style-name="ce11"/>
          <table:table-cell office:value-type="float" office:value="22046.92" table:style-name="ce12">
            <text:p>22.046,92</text:p>
          </table:table-cell>
          <table:table-cell office:value-type="float" office:value="-2250.19" table:style-name="ce13">
            <text:p>-2.250,19</text:p>
          </table:table-cell>
          <table:table-cell table:number-columns-repeated="2" table:style-name="ce11"/>
          <table:table-cell office:value-type="float" office:value="0" table:style-name="ce14">
            <text:p>0,00</text:p>
          </table:table-cell>
          <table:table-cell office:value-type="float" office:value="-2250.19" table:style-name="ce15">
            <text:p>-2.250,19</text:p>
          </table:table-cell>
          <table:table-cell office:value-type="float" office:value="19796.73" table:style-name="ce12">
            <text:p>19.796,7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ULIANA ALEJANDRA FARIAS DE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9">
            <text:p>2ª VARA DO TRABALHO DE ARAPIRACA</text:p>
          </table:table-cell>
          <table:table-cell table:number-columns-repeated="2" table:style-name="ce11"/>
          <table:table-cell office:value-type="float" office:value="1939.89" table:style-name="ce10">
            <text:p>1.939,89</text:p>
          </table:table-cell>
          <table:table-cell office:value-type="float" office:value="917.26" table:style-name="ce17">
            <text:p>917,26</text:p>
          </table:table-cell>
          <table:table-cell table:number-columns-repeated="2" table:style-name="ce11"/>
          <table:table-cell office:value-type="float" office:value="2857.15" table:style-name="ce12">
            <text:p>2.857,15</text:p>
          </table:table-cell>
          <table:table-cell table:style-name="ce11"/>
          <table:table-cell office:value-type="float" office:value="-2.7" table:style-name="ce19">
            <text:p>-2,70</text:p>
          </table:table-cell>
          <table:table-cell office:value-type="float" office:value="12.1" table:style-name="ce17">
            <text:p>12,10</text:p>
          </table:table-cell>
          <table:table-cell office:value-type="float" office:value="0" table:style-name="ce14">
            <text:p>0,00</text:p>
          </table:table-cell>
          <table:table-cell office:value-type="float" office:value="9.4" table:style-name="ce21">
            <text:p>9,40</text:p>
          </table:table-cell>
          <table:table-cell office:value-type="float" office:value="2866.55" table:style-name="ce12">
            <text:p>2.866,5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ÚLIO CABRAL FREITAS DE SANTAN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CRETARIA DE RECURSO DE REVISTA</text:p>
          </table:table-cell>
          <table:table-cell office:value-type="float" office:value="11232.91" table:style-name="ce10">
            <text:p>11.232,91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2060.6" table:style-name="ce10">
            <text:p>2.060,60</text:p>
          </table:table-cell>
          <table:table-cell office:value-type="float" office:value="680.51" table:style-name="ce14">
            <text:p>680,51</text:p>
          </table:table-cell>
          <table:table-cell table:style-name="ce11"/>
          <table:table-cell office:value-type="float" office:value="15353.09" table:style-name="ce12">
            <text:p>15.353,09</text:p>
          </table:table-cell>
          <table:table-cell office:value-type="float" office:value="-904.79" table:style-name="ce16">
            <text:p>-904,79</text:p>
          </table:table-cell>
          <table:table-cell office:value-type="float" office:value="-2384.12" table:style-name="ce13">
            <text:p>-2.384,12</text:p>
          </table:table-cell>
          <table:table-cell office:value-type="float" office:value="-1618.33" table:style-name="ce13">
            <text:p>-1.618,33</text:p>
          </table:table-cell>
          <table:table-cell office:value-type="float" office:value="0" table:style-name="ce14">
            <text:p>0,00</text:p>
          </table:table-cell>
          <table:table-cell office:value-type="float" office:value="-4907.24" table:style-name="ce15">
            <text:p>-4.907,24</text:p>
          </table:table-cell>
          <table:table-cell office:value-type="float" office:value="10445.85" table:style-name="ce12">
            <text:p>10.445,8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JUSSARA JOSEDITE DE JESUS CAVALCANTE DE ARAÚJ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)</text:p>
          </table:table-cell>
          <table:table-cell office:value-type="float" office:value="11802.08" table:style-name="ce10">
            <text:p>11.802,08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6509.74" table:style-name="ce10">
            <text:p>6.509,74</text:p>
          </table:table-cell>
          <table:table-cell table:number-columns-repeated="2" table:style-name="ce11"/>
          <table:table-cell office:value-type="float" office:value="20544.2" table:style-name="ce12">
            <text:p>20.544,20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376.75" table:style-name="ce13">
            <text:p>-2.376,75</text:p>
          </table:table-cell>
          <table:table-cell office:value-type="float" office:value="-4175.75" table:style-name="ce13">
            <text:p>-4.175,75</text:p>
          </table:table-cell>
          <table:table-cell office:value-type="float" office:value="0" table:style-name="ce14">
            <text:p>0,00</text:p>
          </table:table-cell>
          <table:table-cell office:value-type="float" office:value="-8024.56" table:style-name="ce15">
            <text:p>-8.024,56</text:p>
          </table:table-cell>
          <table:table-cell office:value-type="float" office:value="12519.64" table:style-name="ce12">
            <text:p>12.519,6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KAMILLA AYSSA SILVA BARRETO FERRAZ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9">
            <text:p>COORDENADORIA DE COMUNICAÇÃO SOCIAL</text:p>
          </table:table-cell>
          <table:table-cell office:value-type="float" office:value="10844.03" table:style-name="ce10">
            <text:p>10.844,03</text:p>
          </table:table-cell>
          <table:table-cell table:number-columns-repeated="2" table:style-name="ce11"/>
          <table:table-cell office:value-type="float" office:value="2546.96" table:style-name="ce10">
            <text:p>2.546,96</text:p>
          </table:table-cell>
          <table:table-cell office:value-type="float" office:value="62.58" table:style-name="ce14">
            <text:p>62,58</text:p>
          </table:table-cell>
          <table:table-cell table:style-name="ce11"/>
          <table:table-cell office:value-type="float" office:value="13453.57" table:style-name="ce12">
            <text:p>13.453,57</text:p>
          </table:table-cell>
          <table:table-cell office:value-type="float" office:value="-1342.16" table:style-name="ce13">
            <text:p>-1.342,16</text:p>
          </table:table-cell>
          <table:table-cell office:value-type="float" office:value="-1656.59" table:style-name="ce13">
            <text:p>-1.656,59</text:p>
          </table:table-cell>
          <table:table-cell office:value-type="float" office:value="-1149.6300000000001" table:style-name="ce13">
            <text:p>-1.149,63</text:p>
          </table:table-cell>
          <table:table-cell office:value-type="float" office:value="0" table:style-name="ce14">
            <text:p>0,00</text:p>
          </table:table-cell>
          <table:table-cell office:value-type="float" office:value="-4148.38" table:style-name="ce15">
            <text:p>-4.148,38</text:p>
          </table:table-cell>
          <table:table-cell office:value-type="float" office:value="9305.19" table:style-name="ce12">
            <text:p>9.305,1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KARIEN RODRIGUES DA SILVEIRA TRIND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9">
            <text:p>SECRETARIA DE RECURSO DE REVISTA</text:p>
          </table:table-cell>
          <table:table-cell office:value-type="float" office:value="11897.07" table:style-name="ce10">
            <text:p>11.897,07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140.94" table:style-name="ce10">
            <text:p>3.140,94</text:p>
          </table:table-cell>
          <table:table-cell office:value-type="float" office:value="626.24" table:style-name="ce14">
            <text:p>626,24</text:p>
          </table:table-cell>
          <table:table-cell table:style-name="ce11"/>
          <table:table-cell office:value-type="float" office:value="17604.14" table:style-name="ce12">
            <text:p>17.604,14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598.9299999999998" table:style-name="ce13">
            <text:p>-2.598,93</text:p>
          </table:table-cell>
          <table:table-cell office:value-type="float" office:value="-2827.68" table:style-name="ce13">
            <text:p>-2.827,68</text:p>
          </table:table-cell>
          <table:table-cell office:value-type="float" office:value="0" table:style-name="ce14">
            <text:p>0,00</text:p>
          </table:table-cell>
          <table:table-cell office:value-type="float" office:value="-6898.67" table:style-name="ce15">
            <text:p>-6.898,67</text:p>
          </table:table-cell>
          <table:table-cell office:value-type="float" office:value="10705.47" table:style-name="ce12">
            <text:p>10.705,4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KARLA AZEVEDO DE ALBUQUERQUE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INFORMAÇÕES FUNCIONAIS (SEGESP)</text:p>
          </table:table-cell>
          <table:table-cell office:value-type="float" office:value="10887.5" table:style-name="ce10">
            <text:p>10.887,50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318.96" table:style-name="ce10">
            <text:p>2.318,96</text:p>
          </table:table-cell>
          <table:table-cell office:value-type="float" office:value="2129.1999999999998" table:style-name="ce10">
            <text:p>2.129,20</text:p>
          </table:table-cell>
          <table:table-cell table:style-name="ce11"/>
          <table:table-cell office:value-type="float" office:value="17275.55" table:style-name="ce12">
            <text:p>17.275,55</text:p>
          </table:table-cell>
          <table:table-cell office:value-type="float" office:value="-904.79" table:style-name="ce16">
            <text:p>-904,79</text:p>
          </table:table-cell>
          <table:table-cell office:value-type="float" office:value="-2872.24" table:style-name="ce13">
            <text:p>-2.872,24</text:p>
          </table:table-cell>
          <table:table-cell office:value-type="float" office:value="-813.49" table:style-name="ce16">
            <text:p>-813,49</text:p>
          </table:table-cell>
          <table:table-cell office:value-type="float" office:value="0" table:style-name="ce14">
            <text:p>0,00</text:p>
          </table:table-cell>
          <table:table-cell office:value-type="float" office:value="-4590.5200000000004" table:style-name="ce15">
            <text:p>-4.590,52</text:p>
          </table:table-cell>
          <table:table-cell office:value-type="float" office:value="12685.03" table:style-name="ce12">
            <text:p>12.685,0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KARLA MEIRY MONTE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SAN)</text:p>
          </table:table-cell>
          <table:table-cell table:number-columns-repeated="2" table:style-name="ce11"/>
          <table:table-cell office:value-type="float" office:value="1939.89" table:style-name="ce10">
            <text:p>1.939,89</text:p>
          </table:table-cell>
          <table:table-cell office:value-type="float" office:value="1854.06" table:style-name="ce10">
            <text:p>1.854,06</text:p>
          </table:table-cell>
          <table:table-cell office:value-type="float" office:value="1859.33" table:style-name="ce10">
            <text:p>1.859,33</text:p>
          </table:table-cell>
          <table:table-cell table:style-name="ce11"/>
          <table:table-cell office:value-type="float" office:value="5653.28" table:style-name="ce12">
            <text:p>5.653,28</text:p>
          </table:table-cell>
          <table:table-cell table:style-name="ce11"/>
          <table:table-cell office:value-type="float" office:value="-2.7" table:style-name="ce19">
            <text:p>-2,70</text:p>
          </table:table-cell>
          <table:table-cell office:value-type="float" office:value="-589.75" table:style-name="ce16">
            <text:p>-589,75</text:p>
          </table:table-cell>
          <table:table-cell office:value-type="float" office:value="0" table:style-name="ce14">
            <text:p>0,00</text:p>
          </table:table-cell>
          <table:table-cell office:value-type="float" office:value="-592.45000000000005" table:style-name="ce20">
            <text:p>-592,45</text:p>
          </table:table-cell>
          <table:table-cell office:value-type="float" office:value="5060.83" table:style-name="ce12">
            <text:p>5.060,8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KARLA NOLASCO SANTOS UCHÔ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PEN)</text:p>
          </table:table-cell>
          <table:table-cell office:value-type="float" office:value="11683.35" table:style-name="ce10">
            <text:p>11.683,35</text:p>
          </table:table-cell>
          <table:table-cell office:value-type="float" office:value="1838.16" table:style-name="ce10">
            <text:p>1.838,16</text:p>
          </table:table-cell>
          <table:table-cell office:value-type="float" office:value="8411.01" table:style-name="ce10">
            <text:p>8.411,01</text:p>
          </table:table-cell>
          <table:table-cell office:value-type="float" office:value="2079.6799999999998" table:style-name="ce10">
            <text:p>2.079,68</text:p>
          </table:table-cell>
          <table:table-cell table:number-columns-repeated="2" table:style-name="ce11"/>
          <table:table-cell office:value-type="float" office:value="24012.2" table:style-name="ce12">
            <text:p>24.012,20</text:p>
          </table:table-cell>
          <table:table-cell office:value-type="float" office:value="-1740.46" table:style-name="ce13">
            <text:p>-1.740,46</text:p>
          </table:table-cell>
          <table:table-cell office:value-type="float" office:value="-4527.04" table:style-name="ce13">
            <text:p>-4.527,04</text:p>
          </table:table-cell>
          <table:table-cell office:value-type="float" office:value="-7168.06" table:style-name="ce13">
            <text:p>-7.168,06</text:p>
          </table:table-cell>
          <table:table-cell office:value-type="float" office:value="0" table:style-name="ce14">
            <text:p>0,00</text:p>
          </table:table-cell>
          <table:table-cell office:value-type="float" office:value="-13435.56" table:style-name="ce15">
            <text:p>-13.435,56</text:p>
          </table:table-cell>
          <table:table-cell office:value-type="float" office:value="10576.64" table:style-name="ce12">
            <text:p>10.576,6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KAROLINE BERNARDES TENÓRIO CAVALCANT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ÇÃO DE MAGISTRADOS (SEGP)</text:p>
          </table:table-cell>
          <table:table-cell table:number-columns-repeated="2" table:style-name="ce11"/>
          <table:table-cell office:value-type="float" office:value="1379.07" table:style-name="ce10">
            <text:p>1.379,07</text:p>
          </table:table-cell>
          <table:table-cell table:number-columns-repeated="3" table:style-name="ce11"/>
          <table:table-cell office:value-type="float" office:value="1379.07" table:style-name="ce12">
            <text:p>1.379,07</text:p>
          </table:table-cell>
          <table:table-cell table:number-columns-repeated="3" table:style-name="ce11"/>
          <table:table-cell office:value-type="float" office:value="0" table:style-name="ce14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1379.07" table:style-name="ce12">
            <text:p>1.379,0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KASSANDRA NATALY DE ANDRADE CARVALHO E LIMA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office:value-type="float" office:value="1047.7" table:style-name="ce10">
            <text:p>1.047,70</text:p>
          </table:table-cell>
          <table:table-cell table:style-name="ce11"/>
          <table:table-cell office:value-type="float" office:value="32004.65" table:style-name="ce10">
            <text:p>32.004,65</text:p>
          </table:table-cell>
          <table:table-cell office:value-type="float" office:value="2793.28" table:style-name="ce10">
            <text:p>2.793,28</text:p>
          </table:table-cell>
          <table:table-cell office:value-type="float" office:value="1684.46" table:style-name="ce10">
            <text:p>1.684,46</text:p>
          </table:table-cell>
          <table:table-cell office:value-type="float" office:value="3160.94" table:style-name="ce10">
            <text:p>3.160,94</text:p>
          </table:table-cell>
          <table:table-cell office:value-type="float" office:value="40691.03" table:style-name="ce12">
            <text:p>40.691,03</text:p>
          </table:table-cell>
          <table:table-cell office:value-type="float" office:value="-904.79" table:style-name="ce16">
            <text:p>-904,79</text:p>
          </table:table-cell>
          <table:table-cell office:value-type="float" office:value="-7694.21" table:style-name="ce13">
            <text:p>-7.694,21</text:p>
          </table:table-cell>
          <table:table-cell office:value-type="float" office:value="-2346.91" table:style-name="ce13">
            <text:p>-2.346,91</text:p>
          </table:table-cell>
          <table:table-cell office:value-type="float" office:value="0" table:style-name="ce14">
            <text:p>0,00</text:p>
          </table:table-cell>
          <table:table-cell office:value-type="float" office:value="-10945.91" table:style-name="ce15">
            <text:p>-10.945,91</text:p>
          </table:table-cell>
          <table:table-cell office:value-type="float" office:value="29745.119999999999" table:style-name="ce12">
            <text:p>29.745,1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KELLEN YOKO NAKAO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office:value-type="float" office:value="5952.9" table:style-name="ce10">
            <text:p>5.952,90</text:p>
          </table:table-cell>
          <table:table-cell table:style-name="ce11"/>
          <table:table-cell office:value-type="float" office:value="32004.65" table:style-name="ce10">
            <text:p>32.004,65</text:p>
          </table:table-cell>
          <table:table-cell office:value-type="float" office:value="4357.4799999999996" table:style-name="ce10">
            <text:p>4.357,48</text:p>
          </table:table-cell>
          <table:table-cell table:style-name="ce11"/>
          <table:table-cell office:value-type="float" office:value="24605.84" table:style-name="ce10">
            <text:p>24.605,84</text:p>
          </table:table-cell>
          <table:table-cell office:value-type="float" office:value="66920.87" table:style-name="ce12">
            <text:p>66.920,87</text:p>
          </table:table-cell>
          <table:table-cell office:value-type="float" office:value="-904.79" table:style-name="ce16">
            <text:p>-904,79</text:p>
          </table:table-cell>
          <table:table-cell office:value-type="float" office:value="-8798.36" table:style-name="ce13">
            <text:p>-8.798,36</text:p>
          </table:table-cell>
          <table:table-cell office:value-type="float" office:value="-1427.11" table:style-name="ce13">
            <text:p>-1.427,11</text:p>
          </table:table-cell>
          <table:table-cell office:value-type="float" office:value="0" table:style-name="ce14">
            <text:p>0,00</text:p>
          </table:table-cell>
          <table:table-cell office:value-type="float" office:value="-11130.26" table:style-name="ce15">
            <text:p>-11.130,26</text:p>
          </table:table-cell>
          <table:table-cell office:value-type="float" office:value="55790.61" table:style-name="ce12">
            <text:p>55.790,6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KELLY MENESES FERREIRA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9">
            <text:p>GABINETE DE DESEMBARGADOR (GABAHFI)</text:p>
          </table:table-cell>
          <table:table-cell office:value-type="float" office:value="10887.5" table:style-name="ce10">
            <text:p>10.887,50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690.91" table:style-name="ce10">
            <text:p>3.690,91</text:p>
          </table:table-cell>
          <table:table-cell table:number-columns-repeated="2" table:style-name="ce11"/>
          <table:table-cell office:value-type="float" office:value="16518.3" table:style-name="ce12">
            <text:p>16.518,30</text:p>
          </table:table-cell>
          <table:table-cell office:value-type="float" office:value="-1342.16" table:style-name="ce13">
            <text:p>-1.342,16</text:p>
          </table:table-cell>
          <table:table-cell office:value-type="float" office:value="-2236.94" table:style-name="ce13">
            <text:p>-2.236,94</text:p>
          </table:table-cell>
          <table:table-cell office:value-type="float" office:value="-1573.64" table:style-name="ce13">
            <text:p>-1.573,64</text:p>
          </table:table-cell>
          <table:table-cell office:value-type="float" office:value="0" table:style-name="ce14">
            <text:p>0,00</text:p>
          </table:table-cell>
          <table:table-cell office:value-type="float" office:value="-5152.74" table:style-name="ce15">
            <text:p>-5.152,74</text:p>
          </table:table-cell>
          <table:table-cell office:value-type="float" office:value="11365.56" table:style-name="ce12">
            <text:p>11.365,5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KELY PRISCILA DE OLIVEIRA TEIXEIR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9">
            <text:p>GABINETE DE DESEMBARGADOR (GABAC)</text:p>
          </table:table-cell>
          <table:table-cell office:value-type="float" office:value="19519.71" table:style-name="ce10">
            <text:p>19.519,71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5990.53" table:style-name="ce10">
            <text:p>5.990,53</text:p>
          </table:table-cell>
          <table:table-cell table:number-columns-repeated="2" table:style-name="ce11"/>
          <table:table-cell office:value-type="float" office:value="27450.13" table:style-name="ce12">
            <text:p>27.450,13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4185.41" table:style-name="ce13">
            <text:p>-4.185,41</text:p>
          </table:table-cell>
          <table:table-cell office:value-type="float" office:value="-4315.0600000000004" table:style-name="ce13">
            <text:p>-4.315,06</text:p>
          </table:table-cell>
          <table:table-cell office:value-type="float" office:value="0" table:style-name="ce14">
            <text:p>0,00</text:p>
          </table:table-cell>
          <table:table-cell office:value-type="float" office:value="-11199.9" table:style-name="ce15">
            <text:p>-11.199,90</text:p>
          </table:table-cell>
          <table:table-cell office:value-type="float" office:value="16250.23" table:style-name="ce12">
            <text:p>16.250,2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KENNEDY PITA LISBO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060.62" table:style-name="ce10">
            <text:p>2.060,62</text:p>
          </table:table-cell>
          <table:table-cell table:style-name="ce11"/>
          <table:table-cell office:value-type="float" office:value="1887.96" table:style-name="ce10">
            <text:p>1.887,96</text:p>
          </table:table-cell>
          <table:table-cell table:number-columns-repeated="2" table:style-name="ce11"/>
          <table:table-cell office:value-type="float" office:value="15346.97" table:style-name="ce12">
            <text:p>15.346,97</text:p>
          </table:table-cell>
          <table:table-cell office:value-type="float" office:value="-833.2" table:style-name="ce16">
            <text:p>-833,20</text:p>
          </table:table-cell>
          <table:table-cell table:style-name="ce11"/>
          <table:table-cell office:value-type="float" office:value="-5362.21" table:style-name="ce13">
            <text:p>-5.362,21</text:p>
          </table:table-cell>
          <table:table-cell office:value-type="float" office:value="0" table:style-name="ce14">
            <text:p>0,00</text:p>
          </table:table-cell>
          <table:table-cell office:value-type="float" office:value="-6195.41" table:style-name="ce15">
            <text:p>-6.195,41</text:p>
          </table:table-cell>
          <table:table-cell office:value-type="float" office:value="9151.56" table:style-name="ce12">
            <text:p>9.151,5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KIZZY MENESES FERREIRA ROCH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(PCV)</text:p>
          </table:table-cell>
          <table:table-cell office:value-type="float" office:value="10000.35" table:style-name="ce10">
            <text:p>10.000,35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3008.22" table:style-name="ce10">
            <text:p>3.008,22</text:p>
          </table:table-cell>
          <table:table-cell table:number-columns-repeated="2" table:style-name="ce11"/>
          <table:table-cell office:value-type="float" office:value="15240.95" table:style-name="ce12">
            <text:p>15.240,95</text:p>
          </table:table-cell>
          <table:table-cell office:value-type="float" office:value="-1215.07" table:style-name="ce13">
            <text:p>-1.215,07</text:p>
          </table:table-cell>
          <table:table-cell office:value-type="float" office:value="-2056.2199999999998" table:style-name="ce13">
            <text:p>-2.056,22</text:p>
          </table:table-cell>
          <table:table-cell office:value-type="float" office:value="-1618.33" table:style-name="ce13">
            <text:p>-1.618,33</text:p>
          </table:table-cell>
          <table:table-cell office:value-type="float" office:value="0" table:style-name="ce14">
            <text:p>0,00</text:p>
          </table:table-cell>
          <table:table-cell office:value-type="float" office:value="-4889.62" table:style-name="ce15">
            <text:p>-4.889,62</text:p>
          </table:table-cell>
          <table:table-cell office:value-type="float" office:value="10351.33" table:style-name="ce12">
            <text:p>10.351,3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KLEBER ANTONIO AZEVEDO MOREIRA MELLO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SECRETARIA (1ªVTSMC)</text:p>
          </table:table-cell>
          <table:table-cell office:value-type="float" office:value="10000.35" table:style-name="ce10">
            <text:p>10.000,35</text:p>
          </table:table-cell>
          <table:table-cell table:number-columns-repeated="2" table:style-name="ce11"/>
          <table:table-cell office:value-type="float" office:value="2657.5" table:style-name="ce10">
            <text:p>2.657,50</text:p>
          </table:table-cell>
          <table:table-cell office:value-type="float" office:value="3333.45" table:style-name="ce10">
            <text:p>3.333,45</text:p>
          </table:table-cell>
          <table:table-cell office:value-type="float" office:value="5000.18" table:style-name="ce10">
            <text:p>5.000,18</text:p>
          </table:table-cell>
          <table:table-cell office:value-type="float" office:value="20991.48" table:style-name="ce12">
            <text:p>20.991,48</text:p>
          </table:table-cell>
          <table:table-cell office:value-type="float" office:value="-904.79" table:style-name="ce16">
            <text:p>-904,79</text:p>
          </table:table-cell>
          <table:table-cell office:value-type="float" office:value="-1696.56" table:style-name="ce13">
            <text:p>-1.696,56</text:p>
          </table:table-cell>
          <table:table-cell office:value-type="float" office:value="-1226.76" table:style-name="ce13">
            <text:p>-1.226,76</text:p>
          </table:table-cell>
          <table:table-cell office:value-type="float" office:value="0" table:style-name="ce14">
            <text:p>0,00</text:p>
          </table:table-cell>
          <table:table-cell office:value-type="float" office:value="-3828.11" table:style-name="ce15">
            <text:p>-3.828,11</text:p>
          </table:table-cell>
          <table:table-cell office:value-type="float" office:value="17163.37" table:style-name="ce12">
            <text:p>17.163,3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AERTE NEVES DE SOUZA</text:p>
          </table:table-cell>
          <table:table-cell office:value-type="string" table:style-name="ce9">
            <text:p>DESEMBARGADOR DO TRABALHO - NÍVEL SUPERIOR DTDT</text:p>
          </table:table-cell>
          <table:table-cell office:value-type="string" table:style-name="ce9">
            <text:p>GABINETE DO DESEMBARGADOR LAERTE NEVES DE SOUZA (REPDFT)</text:p>
          </table:table-cell>
          <table:table-cell table:style-name="ce11"/>
          <table:table-cell office:value-type="float" office:value="5592.26" table:style-name="ce10">
            <text:p>5.592,26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3488.6" table:style-name="ce10">
            <text:p>3.488,60</text:p>
          </table:table-cell>
          <table:table-cell table:number-columns-repeated="2" table:style-name="ce11"/>
          <table:table-cell office:value-type="float" office:value="44543.08" table:style-name="ce12">
            <text:p>44.543,08</text:p>
          </table:table-cell>
          <table:table-cell office:value-type="float" office:value="-5592.26" table:style-name="ce13">
            <text:p>-5.592,26</text:p>
          </table:table-cell>
          <table:table-cell office:value-type="float" office:value="-8882.75" table:style-name="ce13">
            <text:p>-8.882,75</text:p>
          </table:table-cell>
          <table:table-cell office:value-type="float" office:value="-357.5" table:style-name="ce16">
            <text:p>-357,50</text:p>
          </table:table-cell>
          <table:table-cell office:value-type="float" office:value="0" table:style-name="ce14">
            <text:p>0,00</text:p>
          </table:table-cell>
          <table:table-cell office:value-type="float" office:value="-14832.51" table:style-name="ce15">
            <text:p>-14.832,51</text:p>
          </table:table-cell>
          <table:table-cell office:value-type="float" office:value="29710.57" table:style-name="ce12">
            <text:p>29.710,5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AÍS CAVALCANTE COSTA BAND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INFORMAÇÕES FUNCIONAIS (SEGESP)</text:p>
          </table:table-cell>
          <table:table-cell office:value-type="float" office:value="9151.77" table:style-name="ce10">
            <text:p>9.151,77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053.0100000000002" table:style-name="ce10">
            <text:p>2.053,01</text:p>
          </table:table-cell>
          <table:table-cell office:value-type="float" office:value="170.45" table:style-name="ce14">
            <text:p>170,45</text:p>
          </table:table-cell>
          <table:table-cell table:style-name="ce11"/>
          <table:table-cell office:value-type="float" office:value="12560.28" table:style-name="ce12">
            <text:p>12.560,28</text:p>
          </table:table-cell>
          <table:table-cell office:value-type="float" office:value="-904.79" table:style-name="ce16">
            <text:p>-904,79</text:p>
          </table:table-cell>
          <table:table-cell office:value-type="float" office:value="-1688.77" table:style-name="ce13">
            <text:p>-1.688,77</text:p>
          </table:table-cell>
          <table:table-cell office:value-type="float" office:value="-998.27" table:style-name="ce16">
            <text:p>-998,27</text:p>
          </table:table-cell>
          <table:table-cell office:value-type="float" office:value="0" table:style-name="ce14">
            <text:p>0,00</text:p>
          </table:table-cell>
          <table:table-cell office:value-type="float" office:value="-3591.83" table:style-name="ce15">
            <text:p>-3.591,83</text:p>
          </table:table-cell>
          <table:table-cell office:value-type="float" office:value="8968.4500000000007" table:style-name="ce12">
            <text:p>8.968,4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AIS DE MENEZES ANDRADE BUARQUE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1ªVTSMC)</text:p>
          </table:table-cell>
          <table:table-cell office:value-type="float" office:value="17863.3" table:style-name="ce10">
            <text:p>17.863,30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011.36" table:style-name="ce10">
            <text:p>2.011,36</text:p>
          </table:table-cell>
          <table:table-cell table:number-columns-repeated="2" table:style-name="ce11"/>
          <table:table-cell office:value-type="float" office:value="22107.040000000001" table:style-name="ce12">
            <text:p>22.107,04</text:p>
          </table:table-cell>
          <table:table-cell office:value-type="float" office:value="-2429.4" table:style-name="ce13">
            <text:p>-2.429,40</text:p>
          </table:table-cell>
          <table:table-cell office:value-type="float" office:value="-3988.87" table:style-name="ce13">
            <text:p>-3.988,87</text:p>
          </table:table-cell>
          <table:table-cell office:value-type="float" office:value="-1282.31" table:style-name="ce13">
            <text:p>-1.282,31</text:p>
          </table:table-cell>
          <table:table-cell office:value-type="float" office:value="0" table:style-name="ce14">
            <text:p>0,00</text:p>
          </table:table-cell>
          <table:table-cell office:value-type="float" office:value="-7700.58" table:style-name="ce15">
            <text:p>-7.700,58</text:p>
          </table:table-cell>
          <table:table-cell office:value-type="float" office:value="14406.46" table:style-name="ce12">
            <text:p>14.406,4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AIS KRYSSIA DA ROCHA SOARES SIQU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9">
            <text:p>SETOR DE GESTÃO DE CONTRATOS E TERCEIRIZAÇÃO (SA)</text:p>
          </table:table-cell>
          <table:table-cell office:value-type="float" office:value="10757.11" table:style-name="ce10">
            <text:p>10.757,11</text:p>
          </table:table-cell>
          <table:table-cell table:number-columns-repeated="2" table:style-name="ce11"/>
          <table:table-cell office:value-type="float" office:value="3888.23" table:style-name="ce10">
            <text:p>3.888,23</text:p>
          </table:table-cell>
          <table:table-cell table:number-columns-repeated="2" table:style-name="ce11"/>
          <table:table-cell office:value-type="float" office:value="14645.34" table:style-name="ce12">
            <text:p>14.645,34</text:p>
          </table:table-cell>
          <table:table-cell office:value-type="float" office:value="-1342.16" table:style-name="ce13">
            <text:p>-1.342,16</text:p>
          </table:table-cell>
          <table:table-cell office:value-type="float" office:value="-1563.34" table:style-name="ce13">
            <text:p>-1.563,34</text:p>
          </table:table-cell>
          <table:table-cell office:value-type="float" office:value="-1986.04" table:style-name="ce13">
            <text:p>-1.986,04</text:p>
          </table:table-cell>
          <table:table-cell office:value-type="float" office:value="0" table:style-name="ce14">
            <text:p>0,00</text:p>
          </table:table-cell>
          <table:table-cell office:value-type="float" office:value="-4891.54" table:style-name="ce15">
            <text:p>-4.891,54</text:p>
          </table:table-cell>
          <table:table-cell office:value-type="float" office:value="9753.7999999999993" table:style-name="ce12">
            <text:p>9.753,8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AISE ALVES PACHECO LOB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10844.04" table:style-name="ce10">
            <text:p>10.844,04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939.62" table:style-name="ce10">
            <text:p>2.939,62</text:p>
          </table:table-cell>
          <table:table-cell table:number-columns-repeated="2" table:style-name="ce11"/>
          <table:table-cell office:value-type="float" office:value="14968.71" table:style-name="ce12">
            <text:p>14.968,71</text:p>
          </table:table-cell>
          <table:table-cell office:value-type="float" office:value="-1342.16" table:style-name="ce13">
            <text:p>-1.342,16</text:p>
          </table:table-cell>
          <table:table-cell office:value-type="float" office:value="-2017.41" table:style-name="ce13">
            <text:p>-2.017,41</text:p>
          </table:table-cell>
          <table:table-cell office:value-type="float" office:value="-1364.22" table:style-name="ce13">
            <text:p>-1.364,22</text:p>
          </table:table-cell>
          <table:table-cell office:value-type="float" office:value="0" table:style-name="ce14">
            <text:p>0,00</text:p>
          </table:table-cell>
          <table:table-cell office:value-type="float" office:value="-4723.79" table:style-name="ce15">
            <text:p>-4.723,79</text:p>
          </table:table-cell>
          <table:table-cell office:value-type="float" office:value="10244.92" table:style-name="ce12">
            <text:p>10.244,9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ARISSA FERREIRA CARNEIRO DE SOUZA PLÁCID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VTSMC)</text:p>
          </table:table-cell>
          <table:table-cell office:value-type="float" office:value="11122.39" table:style-name="ce10">
            <text:p>11.122,39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660.6" table:style-name="ce10">
            <text:p>2.660,60</text:p>
          </table:table-cell>
          <table:table-cell table:number-columns-repeated="2" table:style-name="ce11"/>
          <table:table-cell office:value-type="float" office:value="14968.04" table:style-name="ce12">
            <text:p>14.968,04</text:p>
          </table:table-cell>
          <table:table-cell office:value-type="float" office:value="-1386.03" table:style-name="ce13">
            <text:p>-1.386,03</text:p>
          </table:table-cell>
          <table:table-cell office:value-type="float" office:value="-2029.75" table:style-name="ce13">
            <text:p>-2.029,75</text:p>
          </table:table-cell>
          <table:table-cell office:value-type="float" office:value="-3885.85" table:style-name="ce13">
            <text:p>-3.885,85</text:p>
          </table:table-cell>
          <table:table-cell office:value-type="float" office:value="0" table:style-name="ce14">
            <text:p>0,00</text:p>
          </table:table-cell>
          <table:table-cell office:value-type="float" office:value="-7301.63" table:style-name="ce15">
            <text:p>-7.301,63</text:p>
          </table:table-cell>
          <table:table-cell office:value-type="float" office:value="7666.41" table:style-name="ce12">
            <text:p>7.666,4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ARISSA GONÇALVES QUEIROZ PEIXOTO CAMI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table:number-columns-repeated="2" table:style-name="ce11"/>
          <table:table-cell office:value-type="float" office:value="1185.05" table:style-name="ce10">
            <text:p>1.185,05</text:p>
          </table:table-cell>
          <table:table-cell office:value-type="float" office:value="2768.52" table:style-name="ce10">
            <text:p>2.768,52</text:p>
          </table:table-cell>
          <table:table-cell office:value-type="float" office:value="731.4" table:style-name="ce14">
            <text:p>731,40</text:p>
          </table:table-cell>
          <table:table-cell table:style-name="ce11"/>
          <table:table-cell office:value-type="float" office:value="4684.97" table:style-name="ce12">
            <text:p>4.684,97</text:p>
          </table:table-cell>
          <table:table-cell table:number-columns-repeated="2" table:style-name="ce11"/>
          <table:table-cell office:value-type="float" office:value="-799.2" table:style-name="ce16">
            <text:p>-799,20</text:p>
          </table:table-cell>
          <table:table-cell office:value-type="float" office:value="0" table:style-name="ce14">
            <text:p>0,00</text:p>
          </table:table-cell>
          <table:table-cell office:value-type="float" office:value="-799.2" table:style-name="ce20">
            <text:p>-799,20</text:p>
          </table:table-cell>
          <table:table-cell office:value-type="float" office:value="3885.77" table:style-name="ce12">
            <text:p>3.885,7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ARISSA SANTIAGO TENÓRIO CAVALCANTE MENDE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CRETARIA DO TRIBUNAL PLENO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11"/>
          <table:table-cell office:value-type="float" office:value="1623.68" table:style-name="ce10">
            <text:p>1.623,68</text:p>
          </table:table-cell>
          <table:table-cell table:number-columns-repeated="2" table:style-name="ce11"/>
          <table:table-cell office:value-type="float" office:value="13378.27" table:style-name="ce12">
            <text:p>13.378,27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1958.34" table:style-name="ce13">
            <text:p>-1.958,34</text:p>
          </table:table-cell>
          <table:table-cell office:value-type="float" office:value="-690.59" table:style-name="ce16">
            <text:p>-690,59</text:p>
          </table:table-cell>
          <table:table-cell office:value-type="float" office:value="0" table:style-name="ce14">
            <text:p>0,00</text:p>
          </table:table-cell>
          <table:table-cell office:value-type="float" office:value="-4120.99" table:style-name="ce15">
            <text:p>-4.120,99</text:p>
          </table:table-cell>
          <table:table-cell office:value-type="float" office:value="9257.2800000000007" table:style-name="ce12">
            <text:p>9.257,2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AURISTON CHAVES DE FARIAS JÚNIO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CRETARIA DE GESTÃO ESTRATÉGICA</text:p>
          </table:table-cell>
          <table:table-cell office:value-type="float" office:value="13511.85" table:style-name="ce10">
            <text:p>13.511,85</text:p>
          </table:table-cell>
          <table:table-cell office:value-type="float" office:value="4788.8100000000004" table:style-name="ce10">
            <text:p>4.788,81</text:p>
          </table:table-cell>
          <table:table-cell table:style-name="ce11"/>
          <table:table-cell office:value-type="float" office:value="1945.44" table:style-name="ce10">
            <text:p>1.945,44</text:p>
          </table:table-cell>
          <table:table-cell office:value-type="float" office:value="915.03" table:style-name="ce14">
            <text:p>915,03</text:p>
          </table:table-cell>
          <table:table-cell table:style-name="ce11"/>
          <table:table-cell office:value-type="float" office:value="21161.13" table:style-name="ce12">
            <text:p>21.161,13</text:p>
          </table:table-cell>
          <table:table-cell office:value-type="float" office:value="-904.79" table:style-name="ce16">
            <text:p>-904,79</text:p>
          </table:table-cell>
          <table:table-cell office:value-type="float" office:value="-3711.11" table:style-name="ce13">
            <text:p>-3.711,11</text:p>
          </table:table-cell>
          <table:table-cell office:value-type="float" office:value="-3088.01" table:style-name="ce13">
            <text:p>-3.088,01</text:p>
          </table:table-cell>
          <table:table-cell office:value-type="float" office:value="0" table:style-name="ce14">
            <text:p>0,00</text:p>
          </table:table-cell>
          <table:table-cell office:value-type="float" office:value="-7703.91" table:style-name="ce15">
            <text:p>-7.703,91</text:p>
          </table:table-cell>
          <table:table-cell office:value-type="float" office:value="13457.22" table:style-name="ce12">
            <text:p>13.457,2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AURO SÉRGIO OMENA BARBOS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802.08" table:style-name="ce10">
            <text:p>11.802,08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716.6" table:style-name="ce10">
            <text:p>3.716,60</text:p>
          </table:table-cell>
          <table:table-cell table:number-columns-repeated="2" table:style-name="ce11"/>
          <table:table-cell office:value-type="float" office:value="16703.73" table:style-name="ce12">
            <text:p>16.703,73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245.15" table:style-name="ce13">
            <text:p>-2.245,15</text:p>
          </table:table-cell>
          <table:table-cell office:value-type="float" office:value="-4166.08" table:style-name="ce13">
            <text:p>-4.166,08</text:p>
          </table:table-cell>
          <table:table-cell office:value-type="float" office:value="0" table:style-name="ce14">
            <text:p>0,00</text:p>
          </table:table-cell>
          <table:table-cell office:value-type="float" office:value="-7883.29" table:style-name="ce15">
            <text:p>-7.883,29</text:p>
          </table:table-cell>
          <table:table-cell office:value-type="float" office:value="8820.44" table:style-name="ce12">
            <text:p>8.820,4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EILA BARACUHY SALES MEDEIROS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ANÁLISE DE PROJETOS E PROCESSOS ADMINISTRATIVOS (D.G.)</text:p>
          </table:table-cell>
          <table:table-cell office:value-type="float" office:value="10691.92" table:style-name="ce10">
            <text:p>10.691,92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775.75" table:style-name="ce10">
            <text:p>1.775,75</text:p>
          </table:table-cell>
          <table:table-cell table:number-columns-repeated="2" table:style-name="ce11"/>
          <table:table-cell office:value-type="float" office:value="14407.56" table:style-name="ce12">
            <text:p>14.407,56</text:p>
          </table:table-cell>
          <table:table-cell office:value-type="float" office:value="-904.79" table:style-name="ce16">
            <text:p>-904,79</text:p>
          </table:table-cell>
          <table:table-cell office:value-type="float" office:value="-2355.5700000000002" table:style-name="ce13">
            <text:p>-2.355,57</text:p>
          </table:table-cell>
          <table:table-cell office:value-type="float" office:value="-709.75" table:style-name="ce16">
            <text:p>-709,75</text:p>
          </table:table-cell>
          <table:table-cell office:value-type="float" office:value="0" table:style-name="ce14">
            <text:p>0,00</text:p>
          </table:table-cell>
          <table:table-cell office:value-type="float" office:value="-3970.11" table:style-name="ce15">
            <text:p>-3.970,11</text:p>
          </table:table-cell>
          <table:table-cell office:value-type="float" office:value="10437.450000000001" table:style-name="ce12">
            <text:p>10.437,4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EILA RÉGIA NICÁCIO AMORIM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9">
            <text:p>SETOR DE DESENVOLVIMENTO DE PESSOAS (SEGESP)</text:p>
          </table:table-cell>
          <table:table-cell table:number-columns-repeated="2" table:style-name="ce11"/>
          <table:table-cell office:value-type="float" office:value="1779.66" table:style-name="ce10">
            <text:p>1.779,66</text:p>
          </table:table-cell>
          <table:table-cell table:style-name="ce11"/>
          <table:table-cell office:value-type="float" office:value="375.46" table:style-name="ce14">
            <text:p>375,46</text:p>
          </table:table-cell>
          <table:table-cell table:style-name="ce11"/>
          <table:table-cell office:value-type="float" office:value="2155.12" table:style-name="ce12">
            <text:p>2.155,12</text:p>
          </table:table-cell>
          <table:table-cell table:style-name="ce11"/>
          <table:table-cell office:value-type="float" office:value="-18.84" table:style-name="ce16">
            <text:p>-18,84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18.84" table:style-name="ce20">
            <text:p>-18,84</text:p>
          </table:table-cell>
          <table:table-cell office:value-type="float" office:value="2136.2800000000002" table:style-name="ce12">
            <text:p>2.136,2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ENISE ALVES MADEIRO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9480.75" table:style-name="ce10">
            <text:p>19.480,75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0770.009999999998" table:style-name="ce12">
            <text:p>20.770,01</text:p>
          </table:table-cell>
          <table:table-cell office:value-type="float" office:value="-1826.78" table:style-name="ce13">
            <text:p>-1.826,78</text:p>
          </table:table-cell>
          <table:table-cell office:value-type="float" office:value="-3985.48" table:style-name="ce13">
            <text:p>-3.985,48</text:p>
          </table:table-cell>
          <table:table-cell office:value-type="float" office:value="-1153.07" table:style-name="ce13">
            <text:p>-1.153,07</text:p>
          </table:table-cell>
          <table:table-cell office:value-type="float" office:value="0" table:style-name="ce14">
            <text:p>0,00</text:p>
          </table:table-cell>
          <table:table-cell office:value-type="float" office:value="-6965.33" table:style-name="ce15">
            <text:p>-6.965,33</text:p>
          </table:table-cell>
          <table:table-cell office:value-type="float" office:value="13804.68" table:style-name="ce12">
            <text:p>13.804,6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EONARDO ALBUQUERQUE DE REZENDE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SEGURANÇA DA INFORMAÇÃO E PROCESSOS DE TIC (SETIC)</text:p>
          </table:table-cell>
          <table:table-cell office:value-type="float" office:value="18951.18" table:style-name="ce10">
            <text:p>18.951,1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125.62" table:style-name="ce10">
            <text:p>3.125,62</text:p>
          </table:table-cell>
          <table:table-cell table:number-columns-repeated="2" table:style-name="ce11"/>
          <table:table-cell office:value-type="float" office:value="24016.69" table:style-name="ce12">
            <text:p>24.016,69</text:p>
          </table:table-cell>
          <table:table-cell office:value-type="float" office:value="-2606.75" table:style-name="ce13">
            <text:p>-2.606,75</text:p>
          </table:table-cell>
          <table:table-cell office:value-type="float" office:value="-3950.28" table:style-name="ce13">
            <text:p>-3.950,28</text:p>
          </table:table-cell>
          <table:table-cell office:value-type="float" office:value="-2369.7800000000002" table:style-name="ce13">
            <text:p>-2.369,78</text:p>
          </table:table-cell>
          <table:table-cell office:value-type="float" office:value="0" table:style-name="ce14">
            <text:p>0,00</text:p>
          </table:table-cell>
          <table:table-cell office:value-type="float" office:value="-8926.81" table:style-name="ce15">
            <text:p>-8.926,81</text:p>
          </table:table-cell>
          <table:table-cell office:value-type="float" office:value="15089.88" table:style-name="ce12">
            <text:p>15.089,8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EONARDO JOSÉ VELOSO DA SILV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CRETARIA DA CORREGEDORIA REGIONAL</text:p>
          </table:table-cell>
          <table:table-cell office:value-type="float" office:value="19285.939999999999" table:style-name="ce10">
            <text:p>19.285,94</text:p>
          </table:table-cell>
          <table:table-cell table:number-columns-repeated="2" table:style-name="ce11"/>
          <table:table-cell office:value-type="float" office:value="2571.3000000000002" table:style-name="ce10">
            <text:p>2.571,30</text:p>
          </table:table-cell>
          <table:table-cell office:value-type="float" office:value="7179.58" table:style-name="ce10">
            <text:p>7.179,58</text:p>
          </table:table-cell>
          <table:table-cell office:value-type="float" office:value="9642.9699999999993" table:style-name="ce10">
            <text:p>9.642,97</text:p>
          </table:table-cell>
          <table:table-cell office:value-type="float" office:value="38679.79" table:style-name="ce12">
            <text:p>38.679,79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4692.68" table:style-name="ce13">
            <text:p>-4.692,68</text:p>
          </table:table-cell>
          <table:table-cell office:value-type="float" office:value="-981.93" table:style-name="ce16">
            <text:p>-981,93</text:p>
          </table:table-cell>
          <table:table-cell office:value-type="float" office:value="0" table:style-name="ce14">
            <text:p>0,00</text:p>
          </table:table-cell>
          <table:table-cell office:value-type="float" office:value="-8374.0400000000009" table:style-name="ce15">
            <text:p>-8.374,04</text:p>
          </table:table-cell>
          <table:table-cell office:value-type="float" office:value="30305.75" table:style-name="ce12">
            <text:p>30.305,7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EONEL TEIXEIR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744.58" table:style-name="ce17">
            <text:p>744,58</text:p>
          </table:table-cell>
          <table:table-cell table:style-name="ce11"/>
          <table:table-cell office:value-type="float" office:value="5349.84" table:style-name="ce10">
            <text:p>5.349,84</text:p>
          </table:table-cell>
          <table:table-cell table:number-columns-repeated="2" table:style-name="ce11"/>
          <table:table-cell office:value-type="float" office:value="19511.28" table:style-name="ce12">
            <text:p>19.511,28</text:p>
          </table:table-cell>
          <table:table-cell office:value-type="float" office:value="-1579.61" table:style-name="ce13">
            <text:p>-1.579,61</text:p>
          </table:table-cell>
          <table:table-cell office:value-type="float" office:value="-2329.96" table:style-name="ce13">
            <text:p>-2.329,96</text:p>
          </table:table-cell>
          <table:table-cell office:value-type="float" office:value="-3663.39" table:style-name="ce13">
            <text:p>-3.663,39</text:p>
          </table:table-cell>
          <table:table-cell office:value-type="float" office:value="0" table:style-name="ce14">
            <text:p>0,00</text:p>
          </table:table-cell>
          <table:table-cell office:value-type="float" office:value="-7572.96" table:style-name="ce15">
            <text:p>-7.572,96</text:p>
          </table:table-cell>
          <table:table-cell office:value-type="float" office:value="11938.32" table:style-name="ce12">
            <text:p>11.938,3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EONILSON LIMA DE MIRAND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3656.12" table:style-name="ce10">
            <text:p>3.656,12</text:p>
          </table:table-cell>
          <table:table-cell table:style-name="ce11"/>
          <table:table-cell office:value-type="float" office:value="2196.3200000000002" table:style-name="ce10">
            <text:p>2.196,32</text:p>
          </table:table-cell>
          <table:table-cell table:number-columns-repeated="2" table:style-name="ce11"/>
          <table:table-cell office:value-type="float" office:value="27943.61" table:style-name="ce12">
            <text:p>27.943,61</text:p>
          </table:table-cell>
          <table:table-cell office:value-type="float" office:value="-3731.62" table:style-name="ce13">
            <text:p>-3.731,62</text:p>
          </table:table-cell>
          <table:table-cell office:value-type="float" office:value="-5132.8100000000004" table:style-name="ce13">
            <text:p>-5.132,81</text:p>
          </table:table-cell>
          <table:table-cell office:value-type="float" office:value="-4786.8" table:style-name="ce13">
            <text:p>-4.786,80</text:p>
          </table:table-cell>
          <table:table-cell office:value-type="float" office:value="0" table:style-name="ce14">
            <text:p>0,00</text:p>
          </table:table-cell>
          <table:table-cell office:value-type="float" office:value="-13651.23" table:style-name="ce15">
            <text:p>-13.651,23</text:p>
          </table:table-cell>
          <table:table-cell office:value-type="float" office:value="14292.38" table:style-name="ce12">
            <text:p>14.292,3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ÍBIA AMÉLIA CHAGAS AMARAL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RETORIA-GERAL (PRES)</text:p>
          </table:table-cell>
          <table:table-cell office:value-type="float" office:value="18399.2" table:style-name="ce10">
            <text:p>18.399,20</text:p>
          </table:table-cell>
          <table:table-cell office:value-type="float" office:value="2516.7600000000002" table:style-name="ce10">
            <text:p>2.516,7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45.48" table:style-name="ce10">
            <text:p>2.545,48</text:p>
          </table:table-cell>
          <table:table-cell table:number-columns-repeated="2" table:style-name="ce11"/>
          <table:table-cell office:value-type="float" office:value="25401.33" table:style-name="ce12">
            <text:p>25.401,33</text:p>
          </table:table-cell>
          <table:table-cell office:value-type="float" office:value="-2516.7600000000002" table:style-name="ce13">
            <text:p>-2.516,76</text:p>
          </table:table-cell>
          <table:table-cell office:value-type="float" office:value="-2403.38" table:style-name="ce13">
            <text:p>-2.403,38</text:p>
          </table:table-cell>
          <table:table-cell office:value-type="float" office:value="-4174.8999999999996" table:style-name="ce13">
            <text:p>-4.174,90</text:p>
          </table:table-cell>
          <table:table-cell office:value-type="float" office:value="0" table:style-name="ce14">
            <text:p>0,00</text:p>
          </table:table-cell>
          <table:table-cell office:value-type="float" office:value="-9095.0400000000009" table:style-name="ce15">
            <text:p>-9.095,04</text:p>
          </table:table-cell>
          <table:table-cell office:value-type="float" office:value="16306.29" table:style-name="ce12">
            <text:p>16.306,2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ÍDIA MARIA SOUTO MAIOR MEDEIROS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7756.56" table:style-name="ce10">
            <text:p>7.756,56</text:p>
          </table:table-cell>
          <table:table-cell table:number-columns-repeated="4" table:style-name="ce11"/>
          <table:table-cell office:value-type="float" office:value="19511.150000000001" table:style-name="ce12">
            <text:p>19.511,15</text:p>
          </table:table-cell>
          <table:table-cell office:value-type="float" office:value="-1831.8" table:style-name="ce13">
            <text:p>-1.831,80</text:p>
          </table:table-cell>
          <table:table-cell table:style-name="ce11"/>
          <table:table-cell office:value-type="float" office:value="-45.56" table:style-name="ce16">
            <text:p>-45,56</text:p>
          </table:table-cell>
          <table:table-cell office:value-type="float" office:value="0" table:style-name="ce14">
            <text:p>0,00</text:p>
          </table:table-cell>
          <table:table-cell office:value-type="float" office:value="-1877.36" table:style-name="ce15">
            <text:p>-1.877,36</text:p>
          </table:table-cell>
          <table:table-cell office:value-type="float" office:value="17633.79" table:style-name="ce12">
            <text:p>17.633,7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ILIANE CRISTINA CALHEIROS DE OLIVEIRA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6ª VT)</text:p>
          </table:table-cell>
          <table:table-cell office:value-type="float" office:value="10844.04" table:style-name="ce10">
            <text:p>10.844,04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522.34" table:style-name="ce10">
            <text:p>2.522,34</text:p>
          </table:table-cell>
          <table:table-cell office:value-type="float" office:value="1195.8599999999999" table:style-name="ce10">
            <text:p>1.195,86</text:p>
          </table:table-cell>
          <table:table-cell table:style-name="ce11"/>
          <table:table-cell office:value-type="float" office:value="16794.62" table:style-name="ce12">
            <text:p>16.794,62</text:p>
          </table:table-cell>
          <table:table-cell office:value-type="float" office:value="-1342.16" table:style-name="ce13">
            <text:p>-1.342,16</text:p>
          </table:table-cell>
          <table:table-cell office:value-type="float" office:value="-2686.42" table:style-name="ce13">
            <text:p>-2.686,42</text:p>
          </table:table-cell>
          <table:table-cell office:value-type="float" office:value="-889.81" table:style-name="ce16">
            <text:p>-889,81</text:p>
          </table:table-cell>
          <table:table-cell office:value-type="float" office:value="0" table:style-name="ce14">
            <text:p>0,00</text:p>
          </table:table-cell>
          <table:table-cell office:value-type="float" office:value="-4918.3900000000003" table:style-name="ce15">
            <text:p>-4.918,39</text:p>
          </table:table-cell>
          <table:table-cell office:value-type="float" office:value="11876.23" table:style-name="ce12">
            <text:p>11.876,2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INDAURA VIEIRA DA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2ªVTSMC)</text:p>
          </table:table-cell>
          <table:table-cell office:value-type="float" office:value="1841.53" table:style-name="ce10">
            <text:p>1.841,53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3592.26" table:style-name="ce10">
            <text:p>3.592,26</text:p>
          </table:table-cell>
          <table:table-cell table:number-columns-repeated="2" table:style-name="ce11"/>
          <table:table-cell office:value-type="float" office:value="6812.86" table:style-name="ce12">
            <text:p>6.812,86</text:p>
          </table:table-cell>
          <table:table-cell office:value-type="float" office:value="-280.36" table:style-name="ce16">
            <text:p>-280,36</text:p>
          </table:table-cell>
          <table:table-cell office:value-type="float" office:value="-49.28" table:style-name="ce16">
            <text:p>-49,28</text:p>
          </table:table-cell>
          <table:table-cell office:value-type="float" office:value="-1828.3" table:style-name="ce13">
            <text:p>-1.828,30</text:p>
          </table:table-cell>
          <table:table-cell office:value-type="float" office:value="0" table:style-name="ce14">
            <text:p>0,00</text:p>
          </table:table-cell>
          <table:table-cell office:value-type="float" office:value="-2157.94" table:style-name="ce15">
            <text:p>-2.157,94</text:p>
          </table:table-cell>
          <table:table-cell office:value-type="float" office:value="4654.92" table:style-name="ce12">
            <text:p>4.654,9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ISIANE MARIA SANTOS ARAÚJO</text:p>
          </table:table-cell>
          <table:table-cell office:value-type="string" table:style-name="ce8">
            <text:p>REMOVIDO</text:p>
          </table:table-cell>
          <table:table-cell office:value-type="string" table:style-name="ce9">
            <text:p>SETOR DE CORREIÇÕES, NORMATIZAÇÃO E PROCESSOS (SECR)</text:p>
          </table:table-cell>
          <table:table-cell table:number-columns-repeated="3" table:style-name="ce11"/>
          <table:table-cell office:value-type="float" office:value="2780.22" table:style-name="ce10">
            <text:p>2.780,22</text:p>
          </table:table-cell>
          <table:table-cell office:value-type="float" office:value="625.77" table:style-name="ce14">
            <text:p>625,77</text:p>
          </table:table-cell>
          <table:table-cell table:style-name="ce11"/>
          <table:table-cell office:value-type="float" office:value="3405.99" table:style-name="ce12">
            <text:p>3.405,99</text:p>
          </table:table-cell>
          <table:table-cell table:number-columns-repeated="2" table:style-name="ce11"/>
          <table:table-cell office:value-type="float" office:value="36.35" table:style-name="ce17">
            <text:p>36,35</text:p>
          </table:table-cell>
          <table:table-cell office:value-type="float" office:value="0" table:style-name="ce14">
            <text:p>0,00</text:p>
          </table:table-cell>
          <table:table-cell office:value-type="float" office:value="36.35" table:style-name="ce18">
            <text:p>36,35</text:p>
          </table:table-cell>
          <table:table-cell office:value-type="float" office:value="3442.34" table:style-name="ce12">
            <text:p>3.442,3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ÍVIA JATOBÁ DE HOLANDA CAVALCANT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7649.37" table:style-name="ce10">
            <text:p>17.649,37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066.34" table:style-name="ce10">
            <text:p>2.066,34</text:p>
          </table:table-cell>
          <table:table-cell office:value-type="float" office:value="16948.05" table:style-name="ce10">
            <text:p>16.948,05</text:p>
          </table:table-cell>
          <table:table-cell table:style-name="ce11"/>
          <table:table-cell office:value-type="float" office:value="37848.81" table:style-name="ce12">
            <text:p>37.848,81</text:p>
          </table:table-cell>
          <table:table-cell office:value-type="float" office:value="-2429.4" table:style-name="ce13">
            <text:p>-2.429,40</text:p>
          </table:table-cell>
          <table:table-cell office:value-type="float" office:value="-7329.1" table:style-name="ce13">
            <text:p>-7.329,10</text:p>
          </table:table-cell>
          <table:table-cell office:value-type="float" office:value="-798.92" table:style-name="ce16">
            <text:p>-798,92</text:p>
          </table:table-cell>
          <table:table-cell office:value-type="float" office:value="0" table:style-name="ce14">
            <text:p>0,00</text:p>
          </table:table-cell>
          <table:table-cell office:value-type="float" office:value="-10557.42" table:style-name="ce15">
            <text:p>-10.557,42</text:p>
          </table:table-cell>
          <table:table-cell office:value-type="float" office:value="27291.39" table:style-name="ce12">
            <text:p>27.291,3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IVIANE BEZERRA BUENO BRAZ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0ª VT)</text:p>
          </table:table-cell>
          <table:table-cell office:value-type="float" office:value="19363.86" table:style-name="ce10">
            <text:p>19.363,86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3235.94" table:style-name="ce10">
            <text:p>3.235,94</text:p>
          </table:table-cell>
          <table:table-cell table:number-columns-repeated="2" table:style-name="ce11"/>
          <table:table-cell office:value-type="float" office:value="24832.18" table:style-name="ce12">
            <text:p>24.832,18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4222.99" table:style-name="ce13">
            <text:p>-4.222,99</text:p>
          </table:table-cell>
          <table:table-cell office:value-type="float" office:value="-1810.01" table:style-name="ce13">
            <text:p>-1.810,01</text:p>
          </table:table-cell>
          <table:table-cell office:value-type="float" office:value="0" table:style-name="ce14">
            <text:p>0,00</text:p>
          </table:table-cell>
          <table:table-cell office:value-type="float" office:value="-8732.43" table:style-name="ce15">
            <text:p>-8.732,43</text:p>
          </table:table-cell>
          <table:table-cell office:value-type="float" office:value="16099.75" table:style-name="ce12">
            <text:p>16.099,7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UANNA ROSY CARNEIRO DE MORAES</text:p>
          </table:table-cell>
          <table:table-cell office:value-type="string" table:style-name="ce8">
            <text:p>TÉCNICO JUDICIÁRIO - NÍVEL MÉDIO C12</text:p>
          </table:table-cell>
          <table:table-cell office:value-type="string" table:style-name="ce8">
            <text:p>SECRETARIA (3ª VT)</text:p>
          </table:table-cell>
          <table:table-cell office:value-type="float" office:value="11458.34" table:style-name="ce10">
            <text:p>11.458,34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4272.8599999999997" table:style-name="ce10">
            <text:p>4.272,86</text:p>
          </table:table-cell>
          <table:table-cell table:number-columns-repeated="2" table:style-name="ce11"/>
          <table:table-cell office:value-type="float" office:value="17963.580000000002" table:style-name="ce12">
            <text:p>17.963,58</text:p>
          </table:table-cell>
          <table:table-cell office:value-type="float" office:value="-1429.25" table:style-name="ce13">
            <text:p>-1.429,25</text:p>
          </table:table-cell>
          <table:table-cell office:value-type="float" office:value="-1784.37" table:style-name="ce13">
            <text:p>-1.784,37</text:p>
          </table:table-cell>
          <table:table-cell office:value-type="float" office:value="-2259.17" table:style-name="ce13">
            <text:p>-2.259,17</text:p>
          </table:table-cell>
          <table:table-cell office:value-type="float" office:value="0" table:style-name="ce14">
            <text:p>0,00</text:p>
          </table:table-cell>
          <table:table-cell office:value-type="float" office:value="-5472.79" table:style-name="ce15">
            <text:p>-5.472,79</text:p>
          </table:table-cell>
          <table:table-cell office:value-type="float" office:value="12490.79" table:style-name="ce12">
            <text:p>12.490,7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ARA ESTER DE BARROS JATOBÁ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VTSMC)</text:p>
          </table:table-cell>
          <table:table-cell office:value-type="float" office:value="9880.59" table:style-name="ce10">
            <text:p>9.880,59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2591.9" table:style-name="ce10">
            <text:p>2.591,90</text:p>
          </table:table-cell>
          <table:table-cell table:number-columns-repeated="2" table:style-name="ce11"/>
          <table:table-cell office:value-type="float" office:value="20883.5" table:style-name="ce12">
            <text:p>20.883,50</text:p>
          </table:table-cell>
          <table:table-cell office:value-type="float" office:value="-904.79" table:style-name="ce16">
            <text:p>-904,79</text:p>
          </table:table-cell>
          <table:table-cell office:value-type="float" office:value="-3859.88" table:style-name="ce13">
            <text:p>-3.859,88</text:p>
          </table:table-cell>
          <table:table-cell office:value-type="float" office:value="-2842.89" table:style-name="ce13">
            <text:p>-2.842,89</text:p>
          </table:table-cell>
          <table:table-cell office:value-type="float" office:value="0" table:style-name="ce14">
            <text:p>0,00</text:p>
          </table:table-cell>
          <table:table-cell office:value-type="float" office:value="-7607.56" table:style-name="ce15">
            <text:p>-7.607,56</text:p>
          </table:table-cell>
          <table:table-cell office:value-type="float" office:value="13275.94" table:style-name="ce12">
            <text:p>13.275,9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CI BARBOSA DUARTE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887.29" table:style-name="ce10">
            <text:p>1.887,29</text:p>
          </table:table-cell>
          <table:table-cell table:style-name="ce11"/>
          <table:table-cell office:value-type="float" office:value="2233.2399999999998" table:style-name="ce10">
            <text:p>2.233,24</text:p>
          </table:table-cell>
          <table:table-cell table:number-columns-repeated="2" table:style-name="ce11"/>
          <table:table-cell office:value-type="float" office:value="15875.12" table:style-name="ce12">
            <text:p>15.875,12</text:p>
          </table:table-cell>
          <table:table-cell office:value-type="float" office:value="-863.37" table:style-name="ce16">
            <text:p>-863,37</text:p>
          </table:table-cell>
          <table:table-cell office:value-type="float" office:value="-2592.59" table:style-name="ce13">
            <text:p>-2.592,59</text:p>
          </table:table-cell>
          <table:table-cell office:value-type="float" office:value="-1973.86" table:style-name="ce13">
            <text:p>-1.973,86</text:p>
          </table:table-cell>
          <table:table-cell office:value-type="float" office:value="0" table:style-name="ce14">
            <text:p>0,00</text:p>
          </table:table-cell>
          <table:table-cell office:value-type="float" office:value="-5429.82" table:style-name="ce15">
            <text:p>-5.429,82</text:p>
          </table:table-cell>
          <table:table-cell office:value-type="float" office:value="10445.299999999999" table:style-name="ce12">
            <text:p>10.445,3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ÚCIA COSTA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42850.51" table:style-name="ce10">
            <text:p>42.850,51</text:p>
          </table:table-cell>
          <table:table-cell table:number-columns-repeated="2" table:style-name="ce11"/>
          <table:table-cell office:value-type="float" office:value="2578.52" table:style-name="ce10">
            <text:p>2.578,52</text:p>
          </table:table-cell>
          <table:table-cell table:style-name="ce11"/>
          <table:table-cell office:value-type="float" office:value="7388.57" table:style-name="ce10">
            <text:p>7.388,57</text:p>
          </table:table-cell>
          <table:table-cell office:value-type="float" office:value="52817.599999999999" table:style-name="ce12">
            <text:p>52.817,60</text:p>
          </table:table-cell>
          <table:table-cell office:value-type="float" office:value="-5759.05" table:style-name="ce13">
            <text:p>-5.759,05</text:p>
          </table:table-cell>
          <table:table-cell office:value-type="float" office:value="-9109.9500000000007" table:style-name="ce13">
            <text:p>-9.109,95</text:p>
          </table:table-cell>
          <table:table-cell office:value-type="float" office:value="-5664.23" table:style-name="ce13">
            <text:p>-5.664,23</text:p>
          </table:table-cell>
          <table:table-cell office:value-type="float" office:value="0" table:style-name="ce14">
            <text:p>0,00</text:p>
          </table:table-cell>
          <table:table-cell office:value-type="float" office:value="-20533.23" table:style-name="ce15">
            <text:p>-20.533,23</text:p>
          </table:table-cell>
          <table:table-cell office:value-type="float" office:value="32284.37" table:style-name="ce12">
            <text:p>32.284,3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CIANA CRISTINA DE MELO SOU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UNP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852.91" table:style-name="ce10">
            <text:p>1.852,9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925.44" table:style-name="ce10">
            <text:p>1.925,44</text:p>
          </table:table-cell>
          <table:table-cell office:value-type="float" office:value="4812.12" table:style-name="ce10">
            <text:p>4.812,12</text:p>
          </table:table-cell>
          <table:table-cell office:value-type="float" office:value="7218.18" table:style-name="ce10">
            <text:p>7.218,18</text:p>
          </table:table-cell>
          <table:table-cell office:value-type="float" office:value="28392.09" table:style-name="ce12">
            <text:p>28.392,09</text:p>
          </table:table-cell>
          <table:table-cell office:value-type="float" office:value="-1703.71" table:style-name="ce13">
            <text:p>-1.703,71</text:p>
          </table:table-cell>
          <table:table-cell office:value-type="float" office:value="-2983.92" table:style-name="ce13">
            <text:p>-2.983,92</text:p>
          </table:table-cell>
          <table:table-cell office:value-type="float" office:value="-1176.47" table:style-name="ce13">
            <text:p>-1.176,47</text:p>
          </table:table-cell>
          <table:table-cell office:value-type="float" office:value="0" table:style-name="ce14">
            <text:p>0,00</text:p>
          </table:table-cell>
          <table:table-cell office:value-type="float" office:value="-5864.1" table:style-name="ce15">
            <text:p>-5.864,10</text:p>
          </table:table-cell>
          <table:table-cell office:value-type="float" office:value="22527.99" table:style-name="ce12">
            <text:p>22.527,9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CIANA DA SILVA TER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TOR DE CONTRATOS E PUBLICAÇÃO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359.12" table:style-name="ce10">
            <text:p>2.359,1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73.44" table:style-name="ce10">
            <text:p>2.173,44</text:p>
          </table:table-cell>
          <table:table-cell office:value-type="float" office:value="511.34" table:style-name="ce14">
            <text:p>511,34</text:p>
          </table:table-cell>
          <table:table-cell table:style-name="ce11"/>
          <table:table-cell office:value-type="float" office:value="18126.02" table:style-name="ce12">
            <text:p>18.126,02</text:p>
          </table:table-cell>
          <table:table-cell office:value-type="float" office:value="-1846.01" table:style-name="ce13">
            <text:p>-1.846,01</text:p>
          </table:table-cell>
          <table:table-cell office:value-type="float" office:value="-2905.67" table:style-name="ce13">
            <text:p>-2.905,67</text:p>
          </table:table-cell>
          <table:table-cell office:value-type="float" office:value="-6133.41" table:style-name="ce13">
            <text:p>-6.133,41</text:p>
          </table:table-cell>
          <table:table-cell office:value-type="float" office:value="0" table:style-name="ce14">
            <text:p>0,00</text:p>
          </table:table-cell>
          <table:table-cell office:value-type="float" office:value="-10885.09" table:style-name="ce15">
            <text:p>-10.885,09</text:p>
          </table:table-cell>
          <table:table-cell office:value-type="float" office:value="7240.93" table:style-name="ce12">
            <text:p>7.240,9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UCIANA DE CARVALHO SALGUEIRO SILV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9">
            <text:p>GABINETE DE DESEMBARGADOR (GABJL)</text:p>
          </table:table-cell>
          <table:table-cell office:value-type="float" office:value="18041.580000000002" table:style-name="ce10">
            <text:p>18.041,5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011.36" table:style-name="ce10">
            <text:p>2.011,36</text:p>
          </table:table-cell>
          <table:table-cell table:number-columns-repeated="2" table:style-name="ce11"/>
          <table:table-cell office:value-type="float" office:value="21992.83" table:style-name="ce12">
            <text:p>21.992,83</text:p>
          </table:table-cell>
          <table:table-cell office:value-type="float" office:value="-904.79" table:style-name="ce16">
            <text:p>-904,79</text:p>
          </table:table-cell>
          <table:table-cell office:value-type="float" office:value="-4376.7299999999996" table:style-name="ce13">
            <text:p>-4.376,73</text:p>
          </table:table-cell>
          <table:table-cell office:value-type="float" office:value="-1273.76" table:style-name="ce13">
            <text:p>-1.273,76</text:p>
          </table:table-cell>
          <table:table-cell office:value-type="float" office:value="0" table:style-name="ce14">
            <text:p>0,00</text:p>
          </table:table-cell>
          <table:table-cell office:value-type="float" office:value="-6555.28" table:style-name="ce15">
            <text:p>-6.555,28</text:p>
          </table:table-cell>
          <table:table-cell office:value-type="float" office:value="15437.55" table:style-name="ce12">
            <text:p>15.437,5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CIANA ESPÍRITO SANTO SILVEIRA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table:number-columns-repeated="2" table:style-name="ce11"/>
          <table:table-cell office:value-type="float" office:value="32004.65" table:style-name="ce10">
            <text:p>32.004,65</text:p>
          </table:table-cell>
          <table:table-cell office:value-type="float" office:value="3032.56" table:style-name="ce10">
            <text:p>3.032,56</text:p>
          </table:table-cell>
          <table:table-cell office:value-type="float" office:value="1358.44" table:style-name="ce10">
            <text:p>1.358,44</text:p>
          </table:table-cell>
          <table:table-cell table:style-name="ce11"/>
          <table:table-cell office:value-type="float" office:value="36395.65" table:style-name="ce12">
            <text:p>36.395,65</text:p>
          </table:table-cell>
          <table:table-cell office:value-type="float" office:value="-904.79" table:style-name="ce16">
            <text:p>-904,79</text:p>
          </table:table-cell>
          <table:table-cell office:value-type="float" office:value="-8004.54" table:style-name="ce13">
            <text:p>-8.004,54</text:p>
          </table:table-cell>
          <table:table-cell office:value-type="float" office:value="-2161.37" table:style-name="ce13">
            <text:p>-2.161,37</text:p>
          </table:table-cell>
          <table:table-cell office:value-type="float" office:value="0" table:style-name="ce14">
            <text:p>0,00</text:p>
          </table:table-cell>
          <table:table-cell office:value-type="float" office:value="-11070.7" table:style-name="ce15">
            <text:p>-11.070,70</text:p>
          </table:table-cell>
          <table:table-cell office:value-type="float" office:value="25324.95" table:style-name="ce12">
            <text:p>25.324,9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CIANA FREITAS RIBEIRO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9">
            <text:p>GABINETE DE DESEMBARGADOR (GABAC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664.73" table:style-name="ce10">
            <text:p>1.664,73</text:p>
          </table:table-cell>
          <table:table-cell office:value-type="float" office:value="1939.89" table:style-name="ce10">
            <text:p>1.939,89</text:p>
          </table:table-cell>
          <table:table-cell office:value-type="float" office:value="1697.44" table:style-name="ce10">
            <text:p>1.697,44</text:p>
          </table:table-cell>
          <table:table-cell table:number-columns-repeated="2" table:style-name="ce11"/>
          <table:table-cell office:value-type="float" office:value="24003.58" table:style-name="ce12">
            <text:p>24.003,58</text:p>
          </table:table-cell>
          <table:table-cell office:value-type="float" office:value="-2877.68" table:style-name="ce13">
            <text:p>-2.877,68</text:p>
          </table:table-cell>
          <table:table-cell office:value-type="float" office:value="-4473.47" table:style-name="ce13">
            <text:p>-4.473,47</text:p>
          </table:table-cell>
          <table:table-cell office:value-type="float" office:value="-4109.33" table:style-name="ce13">
            <text:p>-4.109,33</text:p>
          </table:table-cell>
          <table:table-cell office:value-type="float" office:value="0" table:style-name="ce14">
            <text:p>0,00</text:p>
          </table:table-cell>
          <table:table-cell office:value-type="float" office:value="-11460.48" table:style-name="ce15">
            <text:p>-11.460,48</text:p>
          </table:table-cell>
          <table:table-cell office:value-type="float" office:value="12543.1" table:style-name="ce12">
            <text:p>12.543,1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CIANA LYRA FIALH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APOIO ÀS VARAS (SEJ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001.86" table:style-name="ce10">
            <text:p>3.001,86</text:p>
          </table:table-cell>
          <table:table-cell table:style-name="ce11"/>
          <table:table-cell office:value-type="float" office:value="1242.4000000000001" table:style-name="ce10">
            <text:p>1.242,40</text:p>
          </table:table-cell>
          <table:table-cell table:number-columns-repeated="2" table:style-name="ce11"/>
          <table:table-cell office:value-type="float" office:value="15880.12" table:style-name="ce12">
            <text:p>15.880,12</text:p>
          </table:table-cell>
          <table:table-cell office:value-type="float" office:value="-1932.47" table:style-name="ce13">
            <text:p>-1.932,47</text:p>
          </table:table-cell>
          <table:table-cell office:value-type="float" office:value="-2624.58" table:style-name="ce13">
            <text:p>-2.624,58</text:p>
          </table:table-cell>
          <table:table-cell office:value-type="float" office:value="-792.32" table:style-name="ce16">
            <text:p>-792,32</text:p>
          </table:table-cell>
          <table:table-cell office:value-type="float" office:value="0" table:style-name="ce14">
            <text:p>0,00</text:p>
          </table:table-cell>
          <table:table-cell office:value-type="float" office:value="-5349.37" table:style-name="ce15">
            <text:p>-5.349,37</text:p>
          </table:table-cell>
          <table:table-cell office:value-type="float" office:value="10530.75" table:style-name="ce12">
            <text:p>10.530,7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UCIANA MARIA VASSALO DE VASCONCELLOS TORRES</text:p>
          </table:table-cell>
          <table:table-cell office:value-type="string" table:style-name="ce8">
            <text:p>EXERCÍCIO PROVISÓRIO</text:p>
          </table:table-cell>
          <table:table-cell office:value-type="string" table:style-name="ce9">
            <text:p>4ª VARA DO TRABALHO DE MACEIÓ/AL</text:p>
          </table:table-cell>
          <table:table-cell table:number-columns-repeated="4" table:style-name="ce11"/>
          <table:table-cell office:value-type="float" office:value="477.35" table:style-name="ce14">
            <text:p>477,35</text:p>
          </table:table-cell>
          <table:table-cell table:style-name="ce11"/>
          <table:table-cell office:value-type="float" office:value="477.35" table:style-name="ce18">
            <text:p>477,35</text:p>
          </table:table-cell>
          <table:table-cell table:number-columns-repeated="2" table:style-name="ce11"/>
          <table:table-cell office:value-type="float" office:value="36.35" table:style-name="ce17">
            <text:p>36,35</text:p>
          </table:table-cell>
          <table:table-cell office:value-type="float" office:value="0" table:style-name="ce14">
            <text:p>0,00</text:p>
          </table:table-cell>
          <table:table-cell office:value-type="float" office:value="36.35" table:style-name="ce18">
            <text:p>36,35</text:p>
          </table:table-cell>
          <table:table-cell office:value-type="float" office:value="513.70000000000005" table:style-name="ce18">
            <text:p>513,7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UCIANA MARQUES BESERRA VALE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431" table:style-name="ce10">
            <text:p>1.431,00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854.06" table:style-name="ce10">
            <text:p>1.854,06</text:p>
          </table:table-cell>
          <table:table-cell office:value-type="float" office:value="872.02" table:style-name="ce14">
            <text:p>872,02</text:p>
          </table:table-cell>
          <table:table-cell table:style-name="ce11"/>
          <table:table-cell office:value-type="float" office:value="5342.13" table:style-name="ce12">
            <text:p>5.342,13</text:p>
          </table:table-cell>
          <table:table-cell office:value-type="float" office:value="-200.34" table:style-name="ce16">
            <text:p>-200,34</text:p>
          </table:table-cell>
          <table:table-cell office:value-type="float" office:value="-38.380000000000003" table:style-name="ce16">
            <text:p>-38,38</text:p>
          </table:table-cell>
          <table:table-cell office:value-type="float" office:value="-1523.55" table:style-name="ce13">
            <text:p>-1.523,55</text:p>
          </table:table-cell>
          <table:table-cell office:value-type="float" office:value="0" table:style-name="ce14">
            <text:p>0,00</text:p>
          </table:table-cell>
          <table:table-cell office:value-type="float" office:value="-1762.27" table:style-name="ce15">
            <text:p>-1.762,27</text:p>
          </table:table-cell>
          <table:table-cell office:value-type="float" office:value="3579.86" table:style-name="ce12">
            <text:p>3.579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CIANA OLIVEIRA TEMOTEO JUCÁ</text:p>
          </table:table-cell>
          <table:table-cell office:value-type="string" table:style-name="ce9">
            <text:p>ANALISTA JUDICIÁRIO - NÍVEL SUPERIOR C11</text:p>
          </table:table-cell>
          <table:table-cell table:style-name="ce11"/>
          <table:table-cell office:value-type="float" office:value="18399.2" table:style-name="ce10">
            <text:p>18.399,20</text:p>
          </table:table-cell>
          <table:table-cell table:number-columns-repeated="2" table:style-name="ce11"/>
          <table:table-cell office:value-type="float" office:value="3008.22" table:style-name="ce10">
            <text:p>3.008,22</text:p>
          </table:table-cell>
          <table:table-cell table:number-columns-repeated="2" table:style-name="ce11"/>
          <table:table-cell office:value-type="float" office:value="21407.42" table:style-name="ce12">
            <text:p>21.407,42</text:p>
          </table:table-cell>
          <table:table-cell office:value-type="float" office:value="-2516.7600000000002" table:style-name="ce13">
            <text:p>-2.516,76</text:p>
          </table:table-cell>
          <table:table-cell office:value-type="float" office:value="-3394.04" table:style-name="ce13">
            <text:p>-3.394,04</text:p>
          </table:table-cell>
          <table:table-cell office:value-type="float" office:value="-1592.77" table:style-name="ce13">
            <text:p>-1.592,77</text:p>
          </table:table-cell>
          <table:table-cell office:value-type="float" office:value="0" table:style-name="ce14">
            <text:p>0,00</text:p>
          </table:table-cell>
          <table:table-cell office:value-type="float" office:value="-7503.57" table:style-name="ce15">
            <text:p>-7.503,57</text:p>
          </table:table-cell>
          <table:table-cell office:value-type="float" office:value="13903.85" table:style-name="ce12">
            <text:p>13.903,8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CIANA SOUZA SANTANA ALMEID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GABINETE DE DESEMBARGADOR (GABPI)</text:p>
          </table:table-cell>
          <table:table-cell office:value-type="float" office:value="15802.68" table:style-name="ce10">
            <text:p>15.802,68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294.34" table:style-name="ce10">
            <text:p>2.294,34</text:p>
          </table:table-cell>
          <table:table-cell table:number-columns-repeated="2" table:style-name="ce11"/>
          <table:table-cell office:value-type="float" office:value="19282.07" table:style-name="ce12">
            <text:p>19.282,07</text:p>
          </table:table-cell>
          <table:table-cell office:value-type="float" office:value="-904.79" table:style-name="ce16">
            <text:p>-904,79</text:p>
          </table:table-cell>
          <table:table-cell office:value-type="float" office:value="-3501.31" table:style-name="ce13">
            <text:p>-3.501,31</text:p>
          </table:table-cell>
          <table:table-cell office:value-type="float" office:value="-778.27" table:style-name="ce16">
            <text:p>-778,27</text:p>
          </table:table-cell>
          <table:table-cell office:value-type="float" office:value="0" table:style-name="ce14">
            <text:p>0,00</text:p>
          </table:table-cell>
          <table:table-cell office:value-type="float" office:value="-5184.37" table:style-name="ce15">
            <text:p>-5.184,37</text:p>
          </table:table-cell>
          <table:table-cell office:value-type="float" office:value="14097.7" table:style-name="ce12">
            <text:p>14.097,7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UCIANA TAVARES DE SOUZA BASTOS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10ª VT)</text:p>
          </table:table-cell>
          <table:table-cell office:value-type="float" office:value="19444.57" table:style-name="ce10">
            <text:p>19.444,57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793.28" table:style-name="ce10">
            <text:p>2.793,28</text:p>
          </table:table-cell>
          <table:table-cell office:value-type="float" office:value="7224.72" table:style-name="ce10">
            <text:p>7.224,72</text:p>
          </table:table-cell>
          <table:table-cell office:value-type="float" office:value="10838.48" table:style-name="ce10">
            <text:p>10.838,48</text:p>
          </table:table-cell>
          <table:table-cell office:value-type="float" office:value="42533.43" table:style-name="ce12">
            <text:p>42.533,43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5258.34" table:style-name="ce13">
            <text:p>-5.258,34</text:p>
          </table:table-cell>
          <table:table-cell office:value-type="float" office:value="-4247.79" table:style-name="ce13">
            <text:p>-4.247,79</text:p>
          </table:table-cell>
          <table:table-cell office:value-type="float" office:value="0" table:style-name="ce14">
            <text:p>0,00</text:p>
          </table:table-cell>
          <table:table-cell office:value-type="float" office:value="-12205.56" table:style-name="ce15">
            <text:p>-12.205,56</text:p>
          </table:table-cell>
          <table:table-cell office:value-type="float" office:value="30327.87" table:style-name="ce12">
            <text:p>30.327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CIANO FONTAN PEDROSA MEL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369.9899999999998" table:style-name="ce10">
            <text:p>2.369,9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85.81" table:style-name="ce10">
            <text:p>2.785,81</text:p>
          </table:table-cell>
          <table:table-cell table:number-columns-repeated="2" table:style-name="ce11"/>
          <table:table-cell office:value-type="float" office:value="18494.080000000002" table:style-name="ce12">
            <text:p>18.494,08</text:p>
          </table:table-cell>
          <table:table-cell office:value-type="float" office:value="-1789.03" table:style-name="ce13">
            <text:p>-1.789,03</text:p>
          </table:table-cell>
          <table:table-cell office:value-type="float" office:value="-2906.29" table:style-name="ce13">
            <text:p>-2.906,29</text:p>
          </table:table-cell>
          <table:table-cell office:value-type="float" office:value="-5520.15" table:style-name="ce13">
            <text:p>-5.520,15</text:p>
          </table:table-cell>
          <table:table-cell office:value-type="float" office:value="0" table:style-name="ce14">
            <text:p>0,00</text:p>
          </table:table-cell>
          <table:table-cell office:value-type="float" office:value="-10215.469999999999" table:style-name="ce15">
            <text:p>-10.215,47</text:p>
          </table:table-cell>
          <table:table-cell office:value-type="float" office:value="8278.61" table:style-name="ce12">
            <text:p>8.278,6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CIANO FREIT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ÁREA DE APOIO À GESTÃO SÓCIO AMBIENTAL (SGE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104.56" table:style-name="ce10">
            <text:p>2.104,56</text:p>
          </table:table-cell>
          <table:table-cell table:style-name="ce11"/>
          <table:table-cell office:value-type="float" office:value="2123.4299999999998" table:style-name="ce10">
            <text:p>2.123,43</text:p>
          </table:table-cell>
          <table:table-cell table:number-columns-repeated="2" table:style-name="ce11"/>
          <table:table-cell office:value-type="float" office:value="15982.58" table:style-name="ce12">
            <text:p>15.982,58</text:p>
          </table:table-cell>
          <table:table-cell office:value-type="float" office:value="-1804.01" table:style-name="ce13">
            <text:p>-1.804,01</text:p>
          </table:table-cell>
          <table:table-cell office:value-type="float" office:value="-1785.16" table:style-name="ce13">
            <text:p>-1.785,16</text:p>
          </table:table-cell>
          <table:table-cell office:value-type="float" office:value="-1668.02" table:style-name="ce13">
            <text:p>-1.668,02</text:p>
          </table:table-cell>
          <table:table-cell office:value-type="float" office:value="0" table:style-name="ce14">
            <text:p>0,00</text:p>
          </table:table-cell>
          <table:table-cell office:value-type="float" office:value="-5257.19" table:style-name="ce15">
            <text:p>-5.257,19</text:p>
          </table:table-cell>
          <table:table-cell office:value-type="float" office:value="10725.39" table:style-name="ce12">
            <text:p>10.725,3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CIANO PONTES DE ALENCAR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2300.06" table:style-name="ce10">
            <text:p>12.300,06</text:p>
          </table:table-cell>
          <table:table-cell table:number-columns-repeated="2" table:style-name="ce11"/>
          <table:table-cell office:value-type="float" office:value="1695.66" table:style-name="ce10">
            <text:p>1.695,66</text:p>
          </table:table-cell>
          <table:table-cell table:number-columns-repeated="2" table:style-name="ce11"/>
          <table:table-cell office:value-type="float" office:value="13995.72" table:style-name="ce12">
            <text:p>13.995,72</text:p>
          </table:table-cell>
          <table:table-cell office:value-type="float" office:value="-1525.23" table:style-name="ce13">
            <text:p>-1.525,23</text:p>
          </table:table-cell>
          <table:table-cell office:value-type="float" office:value="-2093.7199999999998" table:style-name="ce13">
            <text:p>-2.093,72</text:p>
          </table:table-cell>
          <table:table-cell office:value-type="float" office:value="-991.99" table:style-name="ce16">
            <text:p>-991,99</text:p>
          </table:table-cell>
          <table:table-cell office:value-type="float" office:value="0" table:style-name="ce14">
            <text:p>0,00</text:p>
          </table:table-cell>
          <table:table-cell office:value-type="float" office:value="-4610.9399999999996" table:style-name="ce15">
            <text:p>-4.610,94</text:p>
          </table:table-cell>
          <table:table-cell office:value-type="float" office:value="9384.7800000000007" table:style-name="ce12">
            <text:p>9.384,7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UCÍDIA HELENA MATOS FONTENELE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42.47999999999999" table:style-name="ce17">
            <text:p>142,48</text:p>
          </table:table-cell>
          <table:table-cell table:style-name="ce11"/>
          <table:table-cell office:value-type="float" office:value="2233.2399999999998" table:style-name="ce10">
            <text:p>2.233,24</text:p>
          </table:table-cell>
          <table:table-cell table:number-columns-repeated="2" table:style-name="ce11"/>
          <table:table-cell office:value-type="float" office:value="14011.58" table:style-name="ce12">
            <text:p>14.011,58</text:p>
          </table:table-cell>
          <table:table-cell office:value-type="float" office:value="-570.23" table:style-name="ce16">
            <text:p>-570,23</text:p>
          </table:table-cell>
          <table:table-cell table:style-name="ce11"/>
          <table:table-cell office:value-type="float" office:value="-2433.79" table:style-name="ce13">
            <text:p>-2.433,79</text:p>
          </table:table-cell>
          <table:table-cell office:value-type="float" office:value="0" table:style-name="ce14">
            <text:p>0,00</text:p>
          </table:table-cell>
          <table:table-cell office:value-type="float" office:value="-3004.02" table:style-name="ce15">
            <text:p>-3.004,02</text:p>
          </table:table-cell>
          <table:table-cell office:value-type="float" office:value="11007.56" table:style-name="ce12">
            <text:p>11.007,5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CILANDIA BATISTA SALES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5ª VT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3064.76" table:style-name="ce10">
            <text:p>3.064,76</text:p>
          </table:table-cell>
          <table:table-cell office:value-type="float" office:value="2232.38" table:style-name="ce10">
            <text:p>2.232,38</text:p>
          </table:table-cell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26938.27" table:style-name="ce12">
            <text:p>26.938,27</text:p>
          </table:table-cell>
          <table:table-cell office:value-type="float" office:value="-2751.17" table:style-name="ce13">
            <text:p>-2.751,17</text:p>
          </table:table-cell>
          <table:table-cell office:value-type="float" office:value="-5177.2700000000004" table:style-name="ce13">
            <text:p>-5.177,27</text:p>
          </table:table-cell>
          <table:table-cell office:value-type="float" office:value="-2023.68" table:style-name="ce13">
            <text:p>-2.023,68</text:p>
          </table:table-cell>
          <table:table-cell office:value-type="float" office:value="0" table:style-name="ce14">
            <text:p>0,00</text:p>
          </table:table-cell>
          <table:table-cell office:value-type="float" office:value="-9952.1200000000008" table:style-name="ce15">
            <text:p>-9.952,12</text:p>
          </table:table-cell>
          <table:table-cell office:value-type="float" office:value="16986.150000000001" table:style-name="ce12">
            <text:p>16.986,1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ÚCIO ANDRÉ LIMA BATISTA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ATA)</text:p>
          </table:table-cell>
          <table:table-cell office:value-type="float" office:value="2104.85" table:style-name="ce10">
            <text:p>2.104,85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4327.84" table:style-name="ce10">
            <text:p>4.327,84</text:p>
          </table:table-cell>
          <table:table-cell office:value-type="float" office:value="1563.45" table:style-name="ce10">
            <text:p>1.563,45</text:p>
          </table:table-cell>
          <table:table-cell table:style-name="ce11"/>
          <table:table-cell office:value-type="float" office:value="10228.52" table:style-name="ce12">
            <text:p>10.228,52</text:p>
          </table:table-cell>
          <table:table-cell office:value-type="float" office:value="-294.68" table:style-name="ce16">
            <text:p>-294,68</text:p>
          </table:table-cell>
          <table:table-cell office:value-type="float" office:value="-478.32" table:style-name="ce16">
            <text:p>-478,32</text:p>
          </table:table-cell>
          <table:table-cell office:value-type="float" office:value="-2566.21" table:style-name="ce13">
            <text:p>-2.566,21</text:p>
          </table:table-cell>
          <table:table-cell office:value-type="float" office:value="0" table:style-name="ce14">
            <text:p>0,00</text:p>
          </table:table-cell>
          <table:table-cell office:value-type="float" office:value="-3339.21" table:style-name="ce15">
            <text:p>-3.339,21</text:p>
          </table:table-cell>
          <table:table-cell office:value-type="float" office:value="6889.31" table:style-name="ce12">
            <text:p>6.889,3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CIVALDO TEIXEIRA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VTSMC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774.81" table:style-name="ce10">
            <text:p>2.774,81</text:p>
          </table:table-cell>
          <table:table-cell office:value-type="float" office:value="1185.05" table:style-name="ce10">
            <text:p>1.185,05</text:p>
          </table:table-cell>
          <table:table-cell office:value-type="float" office:value="4419.54" table:style-name="ce10">
            <text:p>4.419,54</text:p>
          </table:table-cell>
          <table:table-cell table:number-columns-repeated="2" table:style-name="ce11"/>
          <table:table-cell office:value-type="float" office:value="19777.79" table:style-name="ce12">
            <text:p>19.777,79</text:p>
          </table:table-cell>
          <table:table-cell office:value-type="float" office:value="-1855.83" table:style-name="ce13">
            <text:p>-1.855,83</text:p>
          </table:table-cell>
          <table:table-cell office:value-type="float" office:value="-2227.69" table:style-name="ce13">
            <text:p>-2.227,69</text:p>
          </table:table-cell>
          <table:table-cell office:value-type="float" office:value="-5090.9799999999996" table:style-name="ce13">
            <text:p>-5.090,98</text:p>
          </table:table-cell>
          <table:table-cell office:value-type="float" office:value="0" table:style-name="ce14">
            <text:p>0,00</text:p>
          </table:table-cell>
          <table:table-cell office:value-type="float" office:value="-9174.5" table:style-name="ce15">
            <text:p>-9.174,50</text:p>
          </table:table-cell>
          <table:table-cell office:value-type="float" office:value="10603.29" table:style-name="ce12">
            <text:p>10.603,2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CIVÂNIA BATISTA SAL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2ª VT)</text:p>
          </table:table-cell>
          <table:table-cell office:value-type="float" office:value="11730.85" table:style-name="ce10">
            <text:p>11.730,85</text:p>
          </table:table-cell>
          <table:table-cell office:value-type="float" office:value="554.6" table:style-name="ce17">
            <text:p>554,60</text:p>
          </table:table-cell>
          <table:table-cell office:value-type="float" office:value="1504.24" table:style-name="ce10">
            <text:p>1.504,24</text:p>
          </table:table-cell>
          <table:table-cell office:value-type="float" office:value="2986.7" table:style-name="ce10">
            <text:p>2.986,70</text:p>
          </table:table-cell>
          <table:table-cell office:value-type="float" office:value="64.67" table:style-name="ce14">
            <text:p>64,67</text:p>
          </table:table-cell>
          <table:table-cell table:style-name="ce11"/>
          <table:table-cell office:value-type="float" office:value="16841.060000000001" table:style-name="ce12">
            <text:p>16.841,06</text:p>
          </table:table-cell>
          <table:table-cell office:value-type="float" office:value="-1528.68" table:style-name="ce13">
            <text:p>-1.528,68</text:p>
          </table:table-cell>
          <table:table-cell office:value-type="float" office:value="-2450.2800000000002" table:style-name="ce13">
            <text:p>-2.450,28</text:p>
          </table:table-cell>
          <table:table-cell office:value-type="float" office:value="-3256.84" table:style-name="ce13">
            <text:p>-3.256,84</text:p>
          </table:table-cell>
          <table:table-cell office:value-type="float" office:value="0" table:style-name="ce14">
            <text:p>0,00</text:p>
          </table:table-cell>
          <table:table-cell office:value-type="float" office:value="-7235.8" table:style-name="ce15">
            <text:p>-7.235,80</text:p>
          </table:table-cell>
          <table:table-cell office:value-type="float" office:value="9605.26" table:style-name="ce12">
            <text:p>9.605,2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ÍS CARLOS DE OLIVEIR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04.4299999999998" table:style-name="ce10">
            <text:p>2.204,43</text:p>
          </table:table-cell>
          <table:table-cell table:style-name="ce11"/>
          <table:table-cell office:value-type="float" office:value="3522.5" table:style-name="ce10">
            <text:p>3.522,50</text:p>
          </table:table-cell>
          <table:table-cell table:number-columns-repeated="2" table:style-name="ce11"/>
          <table:table-cell office:value-type="float" office:value="17362.79" table:style-name="ce12">
            <text:p>17.362,79</text:p>
          </table:table-cell>
          <table:table-cell office:value-type="float" office:value="-896.11" table:style-name="ce16">
            <text:p>-896,11</text:p>
          </table:table-cell>
          <table:table-cell office:value-type="float" office:value="-2586.02" table:style-name="ce13">
            <text:p>-2.586,02</text:p>
          </table:table-cell>
          <table:table-cell office:value-type="float" office:value="-3591.6" table:style-name="ce13">
            <text:p>-3.591,60</text:p>
          </table:table-cell>
          <table:table-cell office:value-type="float" office:value="0" table:style-name="ce14">
            <text:p>0,00</text:p>
          </table:table-cell>
          <table:table-cell office:value-type="float" office:value="-7073.73" table:style-name="ce15">
            <text:p>-7.073,73</text:p>
          </table:table-cell>
          <table:table-cell office:value-type="float" office:value="10289.06" table:style-name="ce12">
            <text:p>10.289,0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UÍS CARLOS SILVA PIMENTEL VILEL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8">
            <text:p>SECRETARIA (9ª VT)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11"/>
          <table:table-cell office:value-type="float" office:value="2755.6" table:style-name="ce10">
            <text:p>2.755,60</text:p>
          </table:table-cell>
          <table:table-cell table:number-columns-repeated="2" table:style-name="ce11"/>
          <table:table-cell office:value-type="float" office:value="22275.31" table:style-name="ce12">
            <text:p>22.275,31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3756.22" table:style-name="ce13">
            <text:p>-3.756,22</text:p>
          </table:table-cell>
          <table:table-cell office:value-type="float" office:value="-1308.8900000000001" table:style-name="ce13">
            <text:p>-1.308,89</text:p>
          </table:table-cell>
          <table:table-cell office:value-type="float" office:value="0" table:style-name="ce14">
            <text:p>0,00</text:p>
          </table:table-cell>
          <table:table-cell office:value-type="float" office:value="-7764.54" table:style-name="ce15">
            <text:p>-7.764,54</text:p>
          </table:table-cell>
          <table:table-cell office:value-type="float" office:value="14510.77" table:style-name="ce12">
            <text:p>14.510,7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ÍS HENRIQUE ALVES SALVADOR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24159.05" table:style-name="ce10">
            <text:p>24.159,05</text:p>
          </table:table-cell>
          <table:table-cell table:number-columns-repeated="2" table:style-name="ce11"/>
          <table:table-cell office:value-type="float" office:value="1887.96" table:style-name="ce10">
            <text:p>1.887,96</text:p>
          </table:table-cell>
          <table:table-cell table:number-columns-repeated="2" table:style-name="ce11"/>
          <table:table-cell office:value-type="float" office:value="26047.01" table:style-name="ce12">
            <text:p>26.047,01</text:p>
          </table:table-cell>
          <table:table-cell table:style-name="ce11"/>
          <table:table-cell office:value-type="float" office:value="-5722.24" table:style-name="ce13">
            <text:p>-5.722,24</text:p>
          </table:table-cell>
          <table:table-cell office:value-type="float" office:value="-3526.44" table:style-name="ce13">
            <text:p>-3.526,44</text:p>
          </table:table-cell>
          <table:table-cell office:value-type="float" office:value="0" table:style-name="ce14">
            <text:p>0,00</text:p>
          </table:table-cell>
          <table:table-cell office:value-type="float" office:value="-9248.68" table:style-name="ce15">
            <text:p>-9.248,68</text:p>
          </table:table-cell>
          <table:table-cell office:value-type="float" office:value="16798.330000000002" table:style-name="ce12">
            <text:p>16.798,3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IZ ANTONIO OLIVEIRA TIMÓTE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9">
            <text:p>GABINETE DE DESEMBARGADOR (GABJL)</text:p>
          </table:table-cell>
          <table:table-cell office:value-type="float" office:value="17720.68" table:style-name="ce10">
            <text:p>17.720,6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308.6" table:style-name="ce10">
            <text:p>2.308,60</text:p>
          </table:table-cell>
          <table:table-cell table:number-columns-repeated="2" table:style-name="ce11"/>
          <table:table-cell office:value-type="float" office:value="21969.17" table:style-name="ce12">
            <text:p>21.969,17</text:p>
          </table:table-cell>
          <table:table-cell office:value-type="float" office:value="-2429.4" table:style-name="ce13">
            <text:p>-2.429,40</text:p>
          </table:table-cell>
          <table:table-cell office:value-type="float" office:value="-3764.94" table:style-name="ce13">
            <text:p>-3.764,94</text:p>
          </table:table-cell>
          <table:table-cell office:value-type="float" office:value="-1662.85" table:style-name="ce13">
            <text:p>-1.662,85</text:p>
          </table:table-cell>
          <table:table-cell office:value-type="float" office:value="0" table:style-name="ce14">
            <text:p>0,00</text:p>
          </table:table-cell>
          <table:table-cell office:value-type="float" office:value="-7857.19" table:style-name="ce15">
            <text:p>-7.857,19</text:p>
          </table:table-cell>
          <table:table-cell office:value-type="float" office:value="14111.98" table:style-name="ce12">
            <text:p>14.111,9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IZ ARTHUR BERNARDES TESCH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3973.24" table:style-name="ce10">
            <text:p>3.973,24</text:p>
          </table:table-cell>
          <table:table-cell table:number-columns-repeated="2" table:style-name="ce11"/>
          <table:table-cell office:value-type="float" office:value="228" table:style-name="ce17">
            <text:p>228,00</text:p>
          </table:table-cell>
          <table:table-cell table:number-columns-repeated="2" table:style-name="ce11"/>
          <table:table-cell office:value-type="float" office:value="4201.24" table:style-name="ce12">
            <text:p>4.201,24</text:p>
          </table:table-cell>
          <table:table-cell office:value-type="float" office:value="-155.22" table:style-name="ce16">
            <text:p>-155,22</text:p>
          </table:table-cell>
          <table:table-cell office:value-type="float" office:value="-222.94" table:style-name="ce16">
            <text:p>-222,94</text:p>
          </table:table-cell>
          <table:table-cell office:value-type="float" office:value="-299.88" table:style-name="ce16">
            <text:p>-299,88</text:p>
          </table:table-cell>
          <table:table-cell office:value-type="float" office:value="0" table:style-name="ce14">
            <text:p>0,00</text:p>
          </table:table-cell>
          <table:table-cell office:value-type="float" office:value="-678.04" table:style-name="ce20">
            <text:p>-678,04</text:p>
          </table:table-cell>
          <table:table-cell office:value-type="float" office:value="3523.2" table:style-name="ce12">
            <text:p>3.523,2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IZ CARLOS MONTEIRO COUTINHO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VARA DO TRABALHO DE SÃO LUÍS DO QUITUNDE/AL</text:p>
          </table:table-cell>
          <table:table-cell table:style-name="ce11"/>
          <table:table-cell office:value-type="float" office:value="5450.99" table:style-name="ce10">
            <text:p>5.450,9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3022.7" table:style-name="ce10">
            <text:p>3.022,70</text:p>
          </table:table-cell>
          <table:table-cell office:value-type="float" office:value="27232.19" table:style-name="ce10">
            <text:p>27.232,19</text:p>
          </table:table-cell>
          <table:table-cell table:style-name="ce11"/>
          <table:table-cell office:value-type="float" office:value="69394.990000000005" table:style-name="ce12">
            <text:p>69.394,99</text:p>
          </table:table-cell>
          <table:table-cell office:value-type="float" office:value="-5450.99" table:style-name="ce13">
            <text:p>-5.450,99</text:p>
          </table:table-cell>
          <table:table-cell office:value-type="float" office:value="-10688.53" table:style-name="ce13">
            <text:p>-10.688,53</text:p>
          </table:table-cell>
          <table:table-cell office:value-type="float" office:value="-5075.8500000000004" table:style-name="ce13">
            <text:p>-5.075,85</text:p>
          </table:table-cell>
          <table:table-cell office:value-type="float" office:value="0" table:style-name="ce14">
            <text:p>0,00</text:p>
          </table:table-cell>
          <table:table-cell office:value-type="float" office:value="-21215.37" table:style-name="ce15">
            <text:p>-21.215,37</text:p>
          </table:table-cell>
          <table:table-cell office:value-type="float" office:value="48179.62" table:style-name="ce12">
            <text:p>48.179,6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IZ CLÁUDIO BARBOSA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SLQ)</text:p>
          </table:table-cell>
          <table:table-cell office:value-type="float" office:value="2052.16" table:style-name="ce10">
            <text:p>2.052,16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854.06" table:style-name="ce10">
            <text:p>1.854,06</text:p>
          </table:table-cell>
          <table:table-cell office:value-type="float" office:value="1330.68" table:style-name="ce10">
            <text:p>1.330,68</text:p>
          </table:table-cell>
          <table:table-cell table:style-name="ce11"/>
          <table:table-cell office:value-type="float" office:value="7176.79" table:style-name="ce12">
            <text:p>7.176,79</text:p>
          </table:table-cell>
          <table:table-cell office:value-type="float" office:value="-287.3" table:style-name="ce16">
            <text:p>-287,30</text:p>
          </table:table-cell>
          <table:table-cell office:value-type="float" office:value="-200.92" table:style-name="ce16">
            <text:p>-200,92</text:p>
          </table:table-cell>
          <table:table-cell office:value-type="float" office:value="-1772.5" table:style-name="ce13">
            <text:p>-1.772,50</text:p>
          </table:table-cell>
          <table:table-cell office:value-type="float" office:value="0" table:style-name="ce14">
            <text:p>0,00</text:p>
          </table:table-cell>
          <table:table-cell office:value-type="float" office:value="-2260.7199999999998" table:style-name="ce15">
            <text:p>-2.260,72</text:p>
          </table:table-cell>
          <table:table-cell office:value-type="float" office:value="4916.07" table:style-name="ce12">
            <text:p>4.916,0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IZ GONZAGA REVORÊDO FILHO</text:p>
          </table:table-cell>
          <table:table-cell office:value-type="string" table:style-name="ce8">
            <text:p>SECRETÁRIO - CJ-03</text:p>
          </table:table-cell>
          <table:table-cell office:value-type="string" table:style-name="ce9">
            <text:p>SECRETARIA DE RECURSO DE REVISTA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411.8" table:style-name="ce10">
            <text:p>3.411,80</text:p>
          </table:table-cell>
          <table:table-cell office:value-type="float" office:value="8411.01" table:style-name="ce10">
            <text:p>8.411,01</text:p>
          </table:table-cell>
          <table:table-cell office:value-type="float" office:value="2484.8000000000002" table:style-name="ce10">
            <text:p>2.484,80</text:p>
          </table:table-cell>
          <table:table-cell table:number-columns-repeated="2" table:style-name="ce11"/>
          <table:table-cell office:value-type="float" office:value="33009.129999999997" table:style-name="ce12">
            <text:p>33.009,13</text:p>
          </table:table-cell>
          <table:table-cell office:value-type="float" office:value="-904.79" table:style-name="ce16">
            <text:p>-904,79</text:p>
          </table:table-cell>
          <table:table-cell office:value-type="float" office:value="-4631.28" table:style-name="ce13">
            <text:p>-4.631,28</text:p>
          </table:table-cell>
          <table:table-cell office:value-type="float" office:value="-1489.66" table:style-name="ce13">
            <text:p>-1.489,66</text:p>
          </table:table-cell>
          <table:table-cell office:value-type="float" office:value="0" table:style-name="ce14">
            <text:p>0,00</text:p>
          </table:table-cell>
          <table:table-cell office:value-type="float" office:value="-7025.73" table:style-name="ce15">
            <text:p>-7.025,73</text:p>
          </table:table-cell>
          <table:table-cell office:value-type="float" office:value="25983.4" table:style-name="ce12">
            <text:p>25.983,4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LUIZ HENRIQUE AGUIAR DE OLIVEIRA CAVALCANTE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2ª VT)</text:p>
          </table:table-cell>
          <table:table-cell office:value-type="float" office:value="11897.07" table:style-name="ce10">
            <text:p>11.897,07</text:p>
          </table:table-cell>
          <table:table-cell table:style-name="ce11"/>
          <table:table-cell office:value-type="float" office:value="2301.71" table:style-name="ce10">
            <text:p>2.301,71</text:p>
          </table:table-cell>
          <table:table-cell office:value-type="float" office:value="1623.68" table:style-name="ce10">
            <text:p>1.623,68</text:p>
          </table:table-cell>
          <table:table-cell office:value-type="float" office:value="186.94" table:style-name="ce14">
            <text:p>186,94</text:p>
          </table:table-cell>
          <table:table-cell table:style-name="ce11"/>
          <table:table-cell office:value-type="float" office:value="16009.4" table:style-name="ce12">
            <text:p>16.009,40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630.49" table:style-name="ce13">
            <text:p>-2.630,49</text:p>
          </table:table-cell>
          <table:table-cell office:value-type="float" office:value="-4670.09" table:style-name="ce13">
            <text:p>-4.670,09</text:p>
          </table:table-cell>
          <table:table-cell office:value-type="float" office:value="0" table:style-name="ce14">
            <text:p>0,00</text:p>
          </table:table-cell>
          <table:table-cell office:value-type="float" office:value="-8772.64" table:style-name="ce15">
            <text:p>-8.772,64</text:p>
          </table:table-cell>
          <table:table-cell office:value-type="float" office:value="7236.76" table:style-name="ce12">
            <text:p>7.236,7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IZ HENRIQUE CÂNDIDO DA SILVA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office:value-type="float" office:value="3146.93" table:style-name="ce10">
            <text:p>3.146,93</text:p>
          </table:table-cell>
          <table:table-cell table:style-name="ce11"/>
          <table:table-cell office:value-type="float" office:value="32004.65" table:style-name="ce10">
            <text:p>32.004,65</text:p>
          </table:table-cell>
          <table:table-cell office:value-type="float" office:value="6762.08" table:style-name="ce10">
            <text:p>6.762,08</text:p>
          </table:table-cell>
          <table:table-cell office:value-type="float" office:value="1358.44" table:style-name="ce10">
            <text:p>1.358,44</text:p>
          </table:table-cell>
          <table:table-cell office:value-type="float" office:value="13150.06" table:style-name="ce10">
            <text:p>13.150,06</text:p>
          </table:table-cell>
          <table:table-cell office:value-type="float" office:value="56422.16" table:style-name="ce12">
            <text:p>56.422,16</text:p>
          </table:table-cell>
          <table:table-cell office:value-type="float" office:value="-904.79" table:style-name="ce16">
            <text:p>-904,79</text:p>
          </table:table-cell>
          <table:table-cell office:value-type="float" office:value="-7614.92" table:style-name="ce13">
            <text:p>-7.614,92</text:p>
          </table:table-cell>
          <table:table-cell office:value-type="float" office:value="-4703.62" table:style-name="ce13">
            <text:p>-4.703,62</text:p>
          </table:table-cell>
          <table:table-cell office:value-type="float" office:value="0" table:style-name="ce14">
            <text:p>0,00</text:p>
          </table:table-cell>
          <table:table-cell office:value-type="float" office:value="-13223.33" table:style-name="ce15">
            <text:p>-13.223,33</text:p>
          </table:table-cell>
          <table:table-cell office:value-type="float" office:value="43198.83" table:style-name="ce12">
            <text:p>43.198,8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IZ JOSUE DA SILVA FI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SISTEMAS JURÍDICOS (SETIC)</text:p>
          </table:table-cell>
          <table:table-cell office:value-type="float" office:value="19140.310000000001" table:style-name="ce10">
            <text:p>19.140,31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942.48" table:style-name="ce10">
            <text:p>1.942,48</text:p>
          </table:table-cell>
          <table:table-cell table:number-columns-repeated="2" table:style-name="ce11"/>
          <table:table-cell office:value-type="float" office:value="23022.68" table:style-name="ce12">
            <text:p>23.022,68</text:p>
          </table:table-cell>
          <table:table-cell office:value-type="float" office:value="-2637.95" table:style-name="ce13">
            <text:p>-2.637,95</text:p>
          </table:table-cell>
          <table:table-cell office:value-type="float" office:value="-4150.12" table:style-name="ce13">
            <text:p>-4.150,12</text:p>
          </table:table-cell>
          <table:table-cell office:value-type="float" office:value="-225.65" table:style-name="ce16">
            <text:p>-225,65</text:p>
          </table:table-cell>
          <table:table-cell office:value-type="float" office:value="0" table:style-name="ce14">
            <text:p>0,00</text:p>
          </table:table-cell>
          <table:table-cell office:value-type="float" office:value="-7013.72" table:style-name="ce15">
            <text:p>-7.013,72</text:p>
          </table:table-cell>
          <table:table-cell office:value-type="float" office:value="16008.96" table:style-name="ce12">
            <text:p>16.008,9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IZ SÁVIO DE LIMA GAZZANÉO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1ª VARA DO TRABALHO DE UNIÃO DOS PALMARES/AL</text:p>
          </table:table-cell>
          <table:table-cell table:style-name="ce11"/>
          <table:table-cell office:value-type="float" office:value="5255.37" table:style-name="ce10">
            <text:p>5.255,37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415.5" table:style-name="ce10">
            <text:p>2.415,50</text:p>
          </table:table-cell>
          <table:table-cell table:number-columns-repeated="2" table:style-name="ce11"/>
          <table:table-cell office:value-type="float" office:value="41359.980000000003" table:style-name="ce12">
            <text:p>41.359,98</text:p>
          </table:table-cell>
          <table:table-cell office:value-type="float" office:value="-5255.37" table:style-name="ce13">
            <text:p>-5.255,37</text:p>
          </table:table-cell>
          <table:table-cell office:value-type="float" office:value="-8290.8700000000008" table:style-name="ce13">
            <text:p>-8.290,87</text:p>
          </table:table-cell>
          <table:table-cell office:value-type="float" office:value="-5062.99" table:style-name="ce13">
            <text:p>-5.062,99</text:p>
          </table:table-cell>
          <table:table-cell office:value-type="float" office:value="0" table:style-name="ce14">
            <text:p>0,00</text:p>
          </table:table-cell>
          <table:table-cell office:value-type="float" office:value="-18609.23" table:style-name="ce15">
            <text:p>-18.609,23</text:p>
          </table:table-cell>
          <table:table-cell office:value-type="float" office:value="22750.75" table:style-name="ce12">
            <text:p>22.750,7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IZA AMÁLIA GONÇALVES LEITE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8ª VT)</text:p>
          </table:table-cell>
          <table:table-cell office:value-type="float" office:value="10648.46" table:style-name="ce10">
            <text:p>10.648,46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1309.98" table:style-name="ce10">
            <text:p>1.309,98</text:p>
          </table:table-cell>
          <table:table-cell office:value-type="float" office:value="12184.83" table:style-name="ce10">
            <text:p>12.184,83</text:p>
          </table:table-cell>
          <table:table-cell table:style-name="ce11"/>
          <table:table-cell office:value-type="float" office:value="26375.65" table:style-name="ce12">
            <text:p>26.375,65</text:p>
          </table:table-cell>
          <table:table-cell office:value-type="float" office:value="-1326.41" table:style-name="ce13">
            <text:p>-1.326,41</text:p>
          </table:table-cell>
          <table:table-cell office:value-type="float" office:value="-4789.58" table:style-name="ce13">
            <text:p>-4.789,58</text:p>
          </table:table-cell>
          <table:table-cell office:value-type="float" office:value="-459.93" table:style-name="ce16">
            <text:p>-459,93</text:p>
          </table:table-cell>
          <table:table-cell office:value-type="float" office:value="0" table:style-name="ce14">
            <text:p>0,00</text:p>
          </table:table-cell>
          <table:table-cell office:value-type="float" office:value="-6575.92" table:style-name="ce15">
            <text:p>-6.575,92</text:p>
          </table:table-cell>
          <table:table-cell office:value-type="float" office:value="19799.73" table:style-name="ce12">
            <text:p>19.799,7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UZIANA FRAGÔSO BUARQUE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9">
            <text:p>SECRETARIA DA CORREGEDORIA REGIONAL</text:p>
          </table:table-cell>
          <table:table-cell table:number-columns-repeated="2" table:style-name="ce11"/>
          <table:table-cell office:value-type="float" office:value="2232.38" table:style-name="ce10">
            <text:p>2.232,38</text:p>
          </table:table-cell>
          <table:table-cell office:value-type="float" office:value="1820.9" table:style-name="ce10">
            <text:p>1.820,90</text:p>
          </table:table-cell>
          <table:table-cell table:number-columns-repeated="2" table:style-name="ce11"/>
          <table:table-cell office:value-type="float" office:value="4053.28" table:style-name="ce12">
            <text:p>4.053,28</text:p>
          </table:table-cell>
          <table:table-cell table:style-name="ce11"/>
          <table:table-cell office:value-type="float" office:value="-24.63" table:style-name="ce16">
            <text:p>-24,63</text:p>
          </table:table-cell>
          <table:table-cell office:value-type="float" office:value="-1290.77" table:style-name="ce13">
            <text:p>-1.290,77</text:p>
          </table:table-cell>
          <table:table-cell office:value-type="float" office:value="0" table:style-name="ce14">
            <text:p>0,00</text:p>
          </table:table-cell>
          <table:table-cell office:value-type="float" office:value="-1315.4" table:style-name="ce15">
            <text:p>-1.315,40</text:p>
          </table:table-cell>
          <table:table-cell office:value-type="float" office:value="2737.88" table:style-name="ce12">
            <text:p>2.737,8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YGIA MACIEL MENDONÇA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560.72" table:style-name="ce10">
            <text:p>6.560,72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6551.5" table:style-name="ce12">
            <text:p>26.551,50</text:p>
          </table:table-cell>
          <table:table-cell office:value-type="float" office:value="-2749.48" table:style-name="ce13">
            <text:p>-2.749,48</text:p>
          </table:table-cell>
          <table:table-cell office:value-type="float" office:value="-4798.05" table:style-name="ce13">
            <text:p>-4.798,05</text:p>
          </table:table-cell>
          <table:table-cell office:value-type="float" office:value="-2414.75" table:style-name="ce13">
            <text:p>-2.414,75</text:p>
          </table:table-cell>
          <table:table-cell office:value-type="float" office:value="0" table:style-name="ce14">
            <text:p>0,00</text:p>
          </table:table-cell>
          <table:table-cell office:value-type="float" office:value="-9962.2800000000007" table:style-name="ce15">
            <text:p>-9.962,28</text:p>
          </table:table-cell>
          <table:table-cell office:value-type="float" office:value="16589.22" table:style-name="ce12">
            <text:p>16.589,2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LYS SILVEIRA CORAD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ATA)</text:p>
          </table:table-cell>
          <table:table-cell office:value-type="float" office:value="11550.56" table:style-name="ce10">
            <text:p>11.550,56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3703.22" table:style-name="ce10">
            <text:p>3.703,22</text:p>
          </table:table-cell>
          <table:table-cell table:number-columns-repeated="2" table:style-name="ce11"/>
          <table:table-cell office:value-type="float" office:value="23664.79" table:style-name="ce12">
            <text:p>23.664,79</text:p>
          </table:table-cell>
          <table:table-cell office:value-type="float" office:value="-1429.25" table:style-name="ce13">
            <text:p>-1.429,25</text:p>
          </table:table-cell>
          <table:table-cell office:value-type="float" office:value="-4122.75" table:style-name="ce13">
            <text:p>-4.122,75</text:p>
          </table:table-cell>
          <table:table-cell office:value-type="float" office:value="-3932.92" table:style-name="ce13">
            <text:p>-3.932,92</text:p>
          </table:table-cell>
          <table:table-cell office:value-type="float" office:value="0" table:style-name="ce14">
            <text:p>0,00</text:p>
          </table:table-cell>
          <table:table-cell office:value-type="float" office:value="-9484.92" table:style-name="ce15">
            <text:p>-9.484,92</text:p>
          </table:table-cell>
          <table:table-cell office:value-type="float" office:value="14179.87" table:style-name="ce12">
            <text:p>14.179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BEL RÔSE CAVALCANTI SILV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0">
            <text:p>9.696,55</text:p>
          </table:table-cell>
          <table:table-cell office:value-type="float" office:value="16452.53" table:style-name="ce10">
            <text:p>16.452,53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7438.34" table:style-name="ce12">
            <text:p>27.438,34</text:p>
          </table:table-cell>
          <table:table-cell office:value-type="float" office:value="-2917.98" table:style-name="ce13">
            <text:p>-2.917,98</text:p>
          </table:table-cell>
          <table:table-cell office:value-type="float" office:value="-4995.6000000000004" table:style-name="ce13">
            <text:p>-4.995,60</text:p>
          </table:table-cell>
          <table:table-cell office:value-type="float" office:value="-5616.49" table:style-name="ce13">
            <text:p>-5.616,49</text:p>
          </table:table-cell>
          <table:table-cell office:value-type="float" office:value="0" table:style-name="ce14">
            <text:p>0,00</text:p>
          </table:table-cell>
          <table:table-cell office:value-type="float" office:value="-13530.07" table:style-name="ce15">
            <text:p>-13.530,07</text:p>
          </table:table-cell>
          <table:table-cell office:value-type="float" office:value="13908.27" table:style-name="ce12">
            <text:p>13.908,2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LBA MARIA RAMOS ARAÚJO</text:p>
          </table:table-cell>
          <table:table-cell office:value-type="string" table:style-name="ce8">
            <text:p>ASSESSOR - CJ-03</text:p>
          </table:table-cell>
          <table:table-cell office:value-type="string" table:style-name="ce9">
            <text:p>GABINETE DE DESEMBARGADOR (GABLNS)</text:p>
          </table:table-cell>
          <table:table-cell table:number-columns-repeated="2" table:style-name="ce11"/>
          <table:table-cell office:value-type="float" office:value="12940.02" table:style-name="ce10">
            <text:p>12.940,02</text:p>
          </table:table-cell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15139.36" table:style-name="ce12">
            <text:p>15.139,36</text:p>
          </table:table-cell>
          <table:table-cell office:value-type="float" office:value="-904.79" table:style-name="ce16">
            <text:p>-904,79</text:p>
          </table:table-cell>
          <table:table-cell office:value-type="float" office:value="-2388.19" table:style-name="ce13">
            <text:p>-2.388,19</text:p>
          </table:table-cell>
          <table:table-cell office:value-type="float" office:value="-4637.2" table:style-name="ce13">
            <text:p>-4.637,20</text:p>
          </table:table-cell>
          <table:table-cell office:value-type="float" office:value="0" table:style-name="ce14">
            <text:p>0,00</text:p>
          </table:table-cell>
          <table:table-cell office:value-type="float" office:value="-7930.18" table:style-name="ce15">
            <text:p>-7.930,18</text:p>
          </table:table-cell>
          <table:table-cell office:value-type="float" office:value="7209.18" table:style-name="ce12">
            <text:p>7.209,1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NOEL ANTÔNIO DOS SANTOS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531.76" table:style-name="ce10">
            <text:p>4.531,76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8746.14" table:style-name="ce12">
            <text:p>18.746,14</text:p>
          </table:table-cell>
          <table:table-cell office:value-type="float" office:value="-1280.1199999999999" table:style-name="ce13">
            <text:p>-1.280,12</text:p>
          </table:table-cell>
          <table:table-cell office:value-type="float" office:value="-2648.97" table:style-name="ce13">
            <text:p>-2.648,97</text:p>
          </table:table-cell>
          <table:table-cell office:value-type="float" office:value="-2300.7800000000002" table:style-name="ce13">
            <text:p>-2.300,78</text:p>
          </table:table-cell>
          <table:table-cell office:value-type="float" office:value="0" table:style-name="ce14">
            <text:p>0,00</text:p>
          </table:table-cell>
          <table:table-cell office:value-type="float" office:value="-6229.87" table:style-name="ce15">
            <text:p>-6.229,87</text:p>
          </table:table-cell>
          <table:table-cell office:value-type="float" office:value="12516.27" table:style-name="ce12">
            <text:p>12.516,2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NOEL HERMES DE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11"/>
          <table:table-cell office:value-type="float" office:value="2806.52" table:style-name="ce10">
            <text:p>2.806,52</text:p>
          </table:table-cell>
          <table:table-cell table:number-columns-repeated="2" table:style-name="ce11"/>
          <table:table-cell office:value-type="float" office:value="36495.629999999997" table:style-name="ce12">
            <text:p>36.495,63</text:p>
          </table:table-cell>
          <table:table-cell office:value-type="float" office:value="-4350.58" table:style-name="ce13">
            <text:p>-4.350,58</text:p>
          </table:table-cell>
          <table:table-cell office:value-type="float" office:value="-6623" table:style-name="ce13">
            <text:p>-6.623,00</text:p>
          </table:table-cell>
          <table:table-cell office:value-type="float" office:value="-6175.57" table:style-name="ce13">
            <text:p>-6.175,57</text:p>
          </table:table-cell>
          <table:table-cell office:value-type="float" office:value="0" table:style-name="ce14">
            <text:p>0,00</text:p>
          </table:table-cell>
          <table:table-cell office:value-type="float" office:value="-17149.150000000001" table:style-name="ce15">
            <text:p>-17.149,15</text:p>
          </table:table-cell>
          <table:table-cell office:value-type="float" office:value="19346.48" table:style-name="ce12">
            <text:p>19.346,4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NOEL MESSIAS FEITOZA</text:p>
          </table:table-cell>
          <table:table-cell office:value-type="string" table:style-name="ce8">
            <text:p>DIRETOR - CJ-03</text:p>
          </table:table-cell>
          <table:table-cell office:value-type="string" table:style-name="ce9">
            <text:p>SECRETARIA DE TECNOLOGIA DA INFORMAÇÃO E COMUNICAÇÕES (D.G.)</text:p>
          </table:table-cell>
          <table:table-cell office:value-type="float" office:value="19441.79" table:style-name="ce10">
            <text:p>19.441,79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2889.42" table:style-name="ce10">
            <text:p>2.889,42</text:p>
          </table:table-cell>
          <table:table-cell office:value-type="float" office:value="9284.27" table:style-name="ce10">
            <text:p>9.284,27</text:p>
          </table:table-cell>
          <table:table-cell table:style-name="ce11"/>
          <table:table-cell office:value-type="float" office:value="40026.49" table:style-name="ce12">
            <text:p>40.026,49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7523.08" table:style-name="ce13">
            <text:p>-7.523,08</text:p>
          </table:table-cell>
          <table:table-cell office:value-type="float" office:value="-2362.59" table:style-name="ce13">
            <text:p>-2.362,59</text:p>
          </table:table-cell>
          <table:table-cell office:value-type="float" office:value="0" table:style-name="ce14">
            <text:p>0,00</text:p>
          </table:table-cell>
          <table:table-cell office:value-type="float" office:value="-12585.1" table:style-name="ce15">
            <text:p>-12.585,10</text:p>
          </table:table-cell>
          <table:table-cell office:value-type="float" office:value="27441.39" table:style-name="ce12">
            <text:p>27.441,3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NOEL MESSIAS FERREIRA REI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SAN)</text:p>
          </table:table-cell>
          <table:table-cell office:value-type="float" office:value="1704.6" table:style-name="ce10">
            <text:p>1.704,60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910.08" table:style-name="ce17">
            <text:p>910,08</text:p>
          </table:table-cell>
          <table:table-cell table:number-columns-repeated="2" table:style-name="ce11"/>
          <table:table-cell office:value-type="float" office:value="3799.73" table:style-name="ce12">
            <text:p>3.799,73</text:p>
          </table:table-cell>
          <table:table-cell office:value-type="float" office:value="-240.65" table:style-name="ce16">
            <text:p>-240,65</text:p>
          </table:table-cell>
          <table:table-cell office:value-type="float" office:value="-13.22" table:style-name="ce16">
            <text:p>-13,22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253.87" table:style-name="ce20">
            <text:p>-253,87</text:p>
          </table:table-cell>
          <table:table-cell office:value-type="float" office:value="3545.86" table:style-name="ce12">
            <text:p>3.545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NOEL TEIXEIRA DE ABREU NETTO</text:p>
          </table:table-cell>
          <table:table-cell office:value-type="string" table:style-name="ce9">
            <text:p>ANALISTA JUDICIÁRIO - NÍVEL SUPERIOR B10</text:p>
          </table:table-cell>
          <table:table-cell office:value-type="string" table:style-name="ce9">
            <text:p>SETOR DE SEGURANÇA DA INFORMAÇÃO E PROCESSOS DE TIC (SETIC)</text:p>
          </table:table-cell>
          <table:table-cell office:value-type="float" office:value="641.79" table:style-name="ce14">
            <text:p>641,79</text:p>
          </table:table-cell>
          <table:table-cell table:number-columns-repeated="2" table:style-name="ce11"/>
          <table:table-cell office:value-type="float" office:value="1802.72" table:style-name="ce10">
            <text:p>1.802,72</text:p>
          </table:table-cell>
          <table:table-cell table:number-columns-repeated="2" table:style-name="ce11"/>
          <table:table-cell office:value-type="float" office:value="2444.5100000000002" table:style-name="ce12">
            <text:p>2.444,51</text:p>
          </table:table-cell>
          <table:table-cell office:value-type="float" office:value="-124.15" table:style-name="ce16">
            <text:p>-124,15</text:p>
          </table:table-cell>
          <table:table-cell table:style-name="ce11"/>
          <table:table-cell office:value-type="float" office:value="-1105.17" table:style-name="ce13">
            <text:p>-1.105,17</text:p>
          </table:table-cell>
          <table:table-cell office:value-type="float" office:value="0" table:style-name="ce14">
            <text:p>0,00</text:p>
          </table:table-cell>
          <table:table-cell office:value-type="float" office:value="-1229.32" table:style-name="ce15">
            <text:p>-1.229,32</text:p>
          </table:table-cell>
          <table:table-cell office:value-type="float" office:value="1215.19" table:style-name="ce12">
            <text:p>1.215,1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CELA PASSOS DE MEDEIROS BELTRÃ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6ª VT)</text:p>
          </table:table-cell>
          <table:table-cell office:value-type="float" office:value="17863.3" table:style-name="ce10">
            <text:p>17.863,30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106.32" table:style-name="ce10">
            <text:p>3.106,32</text:p>
          </table:table-cell>
          <table:table-cell office:value-type="float" office:value="6601.06" table:style-name="ce10">
            <text:p>6.601,06</text:p>
          </table:table-cell>
          <table:table-cell table:style-name="ce11"/>
          <table:table-cell office:value-type="float" office:value="29510.57" table:style-name="ce12">
            <text:p>29.510,57</text:p>
          </table:table-cell>
          <table:table-cell office:value-type="float" office:value="-2429.4" table:style-name="ce13">
            <text:p>-2.429,40</text:p>
          </table:table-cell>
          <table:table-cell office:value-type="float" office:value="-4750.09" table:style-name="ce13">
            <text:p>-4.750,09</text:p>
          </table:table-cell>
          <table:table-cell office:value-type="float" office:value="-617.61" table:style-name="ce16">
            <text:p>-617,61</text:p>
          </table:table-cell>
          <table:table-cell office:value-type="float" office:value="0" table:style-name="ce14">
            <text:p>0,00</text:p>
          </table:table-cell>
          <table:table-cell office:value-type="float" office:value="-7797.1" table:style-name="ce15">
            <text:p>-7.797,10</text:p>
          </table:table-cell>
          <table:table-cell office:value-type="float" office:value="21713.47" table:style-name="ce12">
            <text:p>21.713,4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CELO DA ROSA COUTINHO</text:p>
          </table:table-cell>
          <table:table-cell office:value-type="string" table:style-name="ce8">
            <text:p>REMOVIDO</text:p>
          </table:table-cell>
          <table:table-cell office:value-type="string" table:style-name="ce9">
            <text:p>COORDENADORIA DE POLÍCIA JUDICIAL</text:p>
          </table:table-cell>
          <table:table-cell table:number-columns-repeated="3" table:style-name="ce11"/>
          <table:table-cell office:value-type="float" office:value="1861.24" table:style-name="ce10">
            <text:p>1.861,24</text:p>
          </table:table-cell>
          <table:table-cell table:number-columns-repeated="2" table:style-name="ce11"/>
          <table:table-cell office:value-type="float" office:value="1861.24" table:style-name="ce12">
            <text:p>1.861,24</text:p>
          </table:table-cell>
          <table:table-cell table:number-columns-repeated="2" table:style-name="ce11"/>
          <table:table-cell office:value-type="float" office:value="6.35" table:style-name="ce14">
            <text:p>6,35</text:p>
          </table:table-cell>
          <table:table-cell office:value-type="float" office:value="0" table:style-name="ce14">
            <text:p>0,00</text:p>
          </table:table-cell>
          <table:table-cell office:value-type="float" office:value="6.35" table:style-name="ce21">
            <text:p>6,35</text:p>
          </table:table-cell>
          <table:table-cell office:value-type="float" office:value="1867.59" table:style-name="ce12">
            <text:p>1.867,5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CELO DO RÊGO RAPOS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PAGAMENTO (SOF)</text:p>
          </table:table-cell>
          <table:table-cell office:value-type="float" office:value="1151.77" table:style-name="ce10">
            <text:p>1.151,77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1623.68" table:style-name="ce10">
            <text:p>1.623,68</text:p>
          </table:table-cell>
          <table:table-cell office:value-type="float" office:value="872.76" table:style-name="ce14">
            <text:p>872,76</text:p>
          </table:table-cell>
          <table:table-cell table:style-name="ce11"/>
          <table:table-cell office:value-type="float" office:value="5027.28" table:style-name="ce12">
            <text:p>5.027,28</text:p>
          </table:table-cell>
          <table:table-cell office:value-type="float" office:value="-161.25" table:style-name="ce16">
            <text:p>-161,25</text:p>
          </table:table-cell>
          <table:table-cell office:value-type="float" office:value="-37.11" table:style-name="ce16">
            <text:p>-37,11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198.36" table:style-name="ce20">
            <text:p>-198,36</text:p>
          </table:table-cell>
          <table:table-cell office:value-type="float" office:value="4828.92" table:style-name="ce12">
            <text:p>4.828,9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CELO FRAXE PESSO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SLQ)</text:p>
          </table:table-cell>
          <table:table-cell office:value-type="float" office:value="19494.66" table:style-name="ce10">
            <text:p>19.494,66</text:p>
          </table:table-cell>
          <table:table-cell office:value-type="float" office:value="10355.83" table:style-name="ce10">
            <text:p>10.355,83</text:p>
          </table:table-cell>
          <table:table-cell office:value-type="float" office:value="8411.01" table:style-name="ce10">
            <text:p>8.411,01</text:p>
          </table:table-cell>
          <table:table-cell office:value-type="float" office:value="2199.34" table:style-name="ce10">
            <text:p>2.199,34</text:p>
          </table:table-cell>
          <table:table-cell office:value-type="float" office:value="11479.52" table:style-name="ce10">
            <text:p>11.479,52</text:p>
          </table:table-cell>
          <table:table-cell table:style-name="ce11"/>
          <table:table-cell office:value-type="float" office:value="51940.36" table:style-name="ce12">
            <text:p>51.940,36</text:p>
          </table:table-cell>
          <table:table-cell office:value-type="float" office:value="-3770.06" table:style-name="ce13">
            <text:p>-3.770,06</text:p>
          </table:table-cell>
          <table:table-cell office:value-type="float" office:value="-10903.3" table:style-name="ce13">
            <text:p>-10.903,30</text:p>
          </table:table-cell>
          <table:table-cell office:value-type="float" office:value="-2314.5100000000002" table:style-name="ce13">
            <text:p>-2.314,51</text:p>
          </table:table-cell>
          <table:table-cell office:value-type="float" office:value="0" table:style-name="ce14">
            <text:p>0,00</text:p>
          </table:table-cell>
          <table:table-cell office:value-type="float" office:value="-16987.87" table:style-name="ce15">
            <text:p>-16.987,87</text:p>
          </table:table-cell>
          <table:table-cell office:value-type="float" office:value="34952.49" table:style-name="ce12">
            <text:p>34.952,4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CELO VITORIANO TORRES</text:p>
          </table:table-cell>
          <table:table-cell office:value-type="string" table:style-name="ce9">
            <text:p>COORDENADOR DE POLÍCIA JUDICIAL - CJ- 02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316.9" table:style-name="ce10">
            <text:p>3.316,90</text:p>
          </table:table-cell>
          <table:table-cell office:value-type="float" office:value="7398.87" table:style-name="ce10">
            <text:p>7.398,87</text:p>
          </table:table-cell>
          <table:table-cell office:value-type="float" office:value="3447.96" table:style-name="ce10">
            <text:p>3.447,96</text:p>
          </table:table-cell>
          <table:table-cell table:number-columns-repeated="2" table:style-name="ce11"/>
          <table:table-cell office:value-type="float" office:value="25965.81" table:style-name="ce12">
            <text:p>25.965,81</text:p>
          </table:table-cell>
          <table:table-cell office:value-type="float" office:value="-904.79" table:style-name="ce16">
            <text:p>-904,79</text:p>
          </table:table-cell>
          <table:table-cell office:value-type="float" office:value="-4800.34" table:style-name="ce13">
            <text:p>-4.800,34</text:p>
          </table:table-cell>
          <table:table-cell office:value-type="float" office:value="-2164.11" table:style-name="ce13">
            <text:p>-2.164,11</text:p>
          </table:table-cell>
          <table:table-cell office:value-type="float" office:value="0" table:style-name="ce14">
            <text:p>0,00</text:p>
          </table:table-cell>
          <table:table-cell office:value-type="float" office:value="-7869.24" table:style-name="ce15">
            <text:p>-7.869,24</text:p>
          </table:table-cell>
          <table:table-cell office:value-type="float" office:value="18096.57" table:style-name="ce12">
            <text:p>18.096,5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CELO XAVIER DO NASCIMEN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CRETARIA DE GESTÃO ESTRATÉGICA</text:p>
          </table:table-cell>
          <table:table-cell office:value-type="float" office:value="11873.32" table:style-name="ce10">
            <text:p>11.873,32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2780.22" table:style-name="ce10">
            <text:p>2.780,22</text:p>
          </table:table-cell>
          <table:table-cell table:number-columns-repeated="2" table:style-name="ce11"/>
          <table:table-cell office:value-type="float" office:value="16032.61" table:style-name="ce12">
            <text:p>16.032,61</text:p>
          </table:table-cell>
          <table:table-cell office:value-type="float" office:value="-904.79" table:style-name="ce16">
            <text:p>-904,79</text:p>
          </table:table-cell>
          <table:table-cell office:value-type="float" office:value="-1938.58" table:style-name="ce13">
            <text:p>-1.938,58</text:p>
          </table:table-cell>
          <table:table-cell office:value-type="float" office:value="-825.59" table:style-name="ce16">
            <text:p>-825,59</text:p>
          </table:table-cell>
          <table:table-cell office:value-type="float" office:value="0" table:style-name="ce14">
            <text:p>0,00</text:p>
          </table:table-cell>
          <table:table-cell office:value-type="float" office:value="-3668.96" table:style-name="ce15">
            <text:p>-3.668,96</text:p>
          </table:table-cell>
          <table:table-cell office:value-type="float" office:value="12363.65" table:style-name="ce12">
            <text:p>12.363,6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ÁRCIA CRISTINA LEITE DE OLIV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127.96" table:style-name="ce10">
            <text:p>4.127,9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87.96" table:style-name="ce10">
            <text:p>2.487,96</text:p>
          </table:table-cell>
          <table:table-cell table:number-columns-repeated="2" table:style-name="ce11"/>
          <table:table-cell office:value-type="float" office:value="19555.560000000001" table:style-name="ce12">
            <text:p>19.555,56</text:p>
          </table:table-cell>
          <table:table-cell office:value-type="float" office:value="-1835.08" table:style-name="ce13">
            <text:p>-1.835,08</text:p>
          </table:table-cell>
          <table:table-cell office:value-type="float" office:value="-3267.45" table:style-name="ce13">
            <text:p>-3.267,45</text:p>
          </table:table-cell>
          <table:table-cell office:value-type="float" office:value="-4637.18" table:style-name="ce13">
            <text:p>-4.637,18</text:p>
          </table:table-cell>
          <table:table-cell office:value-type="float" office:value="0" table:style-name="ce14">
            <text:p>0,00</text:p>
          </table:table-cell>
          <table:table-cell office:value-type="float" office:value="-9739.7099999999991" table:style-name="ce15">
            <text:p>-9.739,71</text:p>
          </table:table-cell>
          <table:table-cell office:value-type="float" office:value="9815.85" table:style-name="ce12">
            <text:p>9.815,8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CIA CRISTINA SANGREMAN DE ALMEIDA MURITIB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GERENCIAMENTO DE PRECEDENTES (S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127.96" table:style-name="ce10">
            <text:p>4.127,9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57.9699999999998" table:style-name="ce10">
            <text:p>2.157,97</text:p>
          </table:table-cell>
          <table:table-cell table:number-columns-repeated="2" table:style-name="ce11"/>
          <table:table-cell office:value-type="float" office:value="19368.05" table:style-name="ce12">
            <text:p>19.368,05</text:p>
          </table:table-cell>
          <table:table-cell office:value-type="float" office:value="-1835.08" table:style-name="ce13">
            <text:p>-1.835,08</text:p>
          </table:table-cell>
          <table:table-cell office:value-type="float" office:value="-3358.77" table:style-name="ce13">
            <text:p>-3.358,77</text:p>
          </table:table-cell>
          <table:table-cell office:value-type="float" office:value="-2077.67" table:style-name="ce13">
            <text:p>-2.077,67</text:p>
          </table:table-cell>
          <table:table-cell office:value-type="float" office:value="0" table:style-name="ce14">
            <text:p>0,00</text:p>
          </table:table-cell>
          <table:table-cell office:value-type="float" office:value="-7271.52" table:style-name="ce15">
            <text:p>-7.271,52</text:p>
          </table:table-cell>
          <table:table-cell office:value-type="float" office:value="12096.53" table:style-name="ce12">
            <text:p>12.096,5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ÁRCIA PACÍFICO VIEIRA LÔB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CONTRATOS E PUBLICAÇÃO (SA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696.03" table:style-name="ce10">
            <text:p>1.696,03</text:p>
          </table:table-cell>
          <table:table-cell table:style-name="ce11"/>
          <table:table-cell office:value-type="float" office:value="2940.8" table:style-name="ce10">
            <text:p>2.940,80</text:p>
          </table:table-cell>
          <table:table-cell table:number-columns-repeated="2" table:style-name="ce11"/>
          <table:table-cell office:value-type="float" office:value="23338.35" table:style-name="ce12">
            <text:p>23.338,35</text:p>
          </table:table-cell>
          <table:table-cell office:value-type="float" office:value="-2882.85" table:style-name="ce13">
            <text:p>-2.882,85</text:p>
          </table:table-cell>
          <table:table-cell office:value-type="float" office:value="-3947.18" table:style-name="ce13">
            <text:p>-3.947,18</text:p>
          </table:table-cell>
          <table:table-cell office:value-type="float" office:value="-4888.96" table:style-name="ce13">
            <text:p>-4.888,96</text:p>
          </table:table-cell>
          <table:table-cell office:value-type="float" office:value="0" table:style-name="ce14">
            <text:p>0,00</text:p>
          </table:table-cell>
          <table:table-cell office:value-type="float" office:value="-11718.99" table:style-name="ce15">
            <text:p>-11.718,99</text:p>
          </table:table-cell>
          <table:table-cell office:value-type="float" office:value="11619.36" table:style-name="ce12">
            <text:p>11.619,3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CIANO FREITA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office:value-type="float" office:value="1865.6" table:style-name="ce10">
            <text:p>1.865,60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3143.32" table:style-name="ce10">
            <text:p>3.143,32</text:p>
          </table:table-cell>
          <table:table-cell office:value-type="float" office:value="1081.56" table:style-name="ce10">
            <text:p>1.081,56</text:p>
          </table:table-cell>
          <table:table-cell table:style-name="ce11"/>
          <table:table-cell office:value-type="float" office:value="7469.55" table:style-name="ce12">
            <text:p>7.469,55</text:p>
          </table:table-cell>
          <table:table-cell office:value-type="float" office:value="-261.18" table:style-name="ce16">
            <text:p>-261,18</text:p>
          </table:table-cell>
          <table:table-cell office:value-type="float" office:value="-92.73" table:style-name="ce16">
            <text:p>-92,73</text:p>
          </table:table-cell>
          <table:table-cell office:value-type="float" office:value="-1870.72" table:style-name="ce13">
            <text:p>-1.870,72</text:p>
          </table:table-cell>
          <table:table-cell office:value-type="float" office:value="0" table:style-name="ce14">
            <text:p>0,00</text:p>
          </table:table-cell>
          <table:table-cell office:value-type="float" office:value="-2224.63" table:style-name="ce15">
            <text:p>-2.224,63</text:p>
          </table:table-cell>
          <table:table-cell office:value-type="float" office:value="5244.92" table:style-name="ce12">
            <text:p>5.244,9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ÁRCIO AUGUSTO FERNANDES DE OLIVEIRA FRANÇ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AGAMENTO (SOF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989.66" table:style-name="ce10">
            <text:p>2.989,6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69.42" table:style-name="ce10">
            <text:p>2.869,42</text:p>
          </table:table-cell>
          <table:table-cell table:number-columns-repeated="2" table:style-name="ce11"/>
          <table:table-cell office:value-type="float" office:value="19197.36" table:style-name="ce12">
            <text:p>19.197,36</text:p>
          </table:table-cell>
          <table:table-cell office:value-type="float" office:value="-904.79" table:style-name="ce16">
            <text:p>-904,79</text:p>
          </table:table-cell>
          <table:table-cell office:value-type="float" office:value="-3119.15" table:style-name="ce13">
            <text:p>-3.119,15</text:p>
          </table:table-cell>
          <table:table-cell office:value-type="float" office:value="-2318.08" table:style-name="ce13">
            <text:p>-2.318,08</text:p>
          </table:table-cell>
          <table:table-cell office:value-type="float" office:value="0" table:style-name="ce14">
            <text:p>0,00</text:p>
          </table:table-cell>
          <table:table-cell office:value-type="float" office:value="-6342.02" table:style-name="ce15">
            <text:p>-6.342,02</text:p>
          </table:table-cell>
          <table:table-cell office:value-type="float" office:value="12855.34" table:style-name="ce12">
            <text:p>12.855,3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CI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SAN)</text:p>
          </table:table-cell>
          <table:table-cell office:value-type="float" office:value="1155" table:style-name="ce10">
            <text:p>1.155,00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309.98" table:style-name="ce10">
            <text:p>1.309,98</text:p>
          </table:table-cell>
          <table:table-cell table:number-columns-repeated="2" table:style-name="ce11"/>
          <table:table-cell office:value-type="float" office:value="3650.03" table:style-name="ce12">
            <text:p>3.650,03</text:p>
          </table:table-cell>
          <table:table-cell office:value-type="float" office:value="-186.64" table:style-name="ce16">
            <text:p>-186,64</text:p>
          </table:table-cell>
          <table:table-cell office:value-type="float" office:value="-18.71" table:style-name="ce16">
            <text:p>-18,71</text:p>
          </table:table-cell>
          <table:table-cell office:value-type="float" office:value="-376.28" table:style-name="ce16">
            <text:p>-376,28</text:p>
          </table:table-cell>
          <table:table-cell office:value-type="float" office:value="0" table:style-name="ce14">
            <text:p>0,00</text:p>
          </table:table-cell>
          <table:table-cell office:value-type="float" office:value="-581.63" table:style-name="ce20">
            <text:p>-581,63</text:p>
          </table:table-cell>
          <table:table-cell office:value-type="float" office:value="3068.4" table:style-name="ce12">
            <text:p>3.068,4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ÁRCIO FERNANDO FARIAS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625.03" table:style-name="ce10">
            <text:p>2.625,03</text:p>
          </table:table-cell>
          <table:table-cell table:style-name="ce11"/>
          <table:table-cell office:value-type="float" office:value="2173.44" table:style-name="ce10">
            <text:p>2.173,44</text:p>
          </table:table-cell>
          <table:table-cell table:number-columns-repeated="2" table:style-name="ce11"/>
          <table:table-cell office:value-type="float" office:value="18215.330000000002" table:style-name="ce12">
            <text:p>18.215,33</text:p>
          </table:table-cell>
          <table:table-cell office:value-type="float" office:value="11707.45" table:style-name="ce10">
            <text:p>11.707,45</text:p>
          </table:table-cell>
          <table:table-cell office:value-type="float" office:value="-5434.24" table:style-name="ce13">
            <text:p>-5.434,24</text:p>
          </table:table-cell>
          <table:table-cell office:value-type="float" office:value="-4043.6" table:style-name="ce13">
            <text:p>-4.043,60</text:p>
          </table:table-cell>
          <table:table-cell office:value-type="float" office:value="0" table:style-name="ce14">
            <text:p>0,00</text:p>
          </table:table-cell>
          <table:table-cell office:value-type="float" office:value="2229.61" table:style-name="ce12">
            <text:p>2.229,61</text:p>
          </table:table-cell>
          <table:table-cell office:value-type="float" office:value="20444.939999999999" table:style-name="ce12">
            <text:p>20.444,9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ÁRCIO HENRIQUE TENÓRIO CAVALCANTI ELIZIÁRI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6ª VT)</text:p>
          </table:table-cell>
          <table:table-cell office:value-type="float" office:value="17720.68" table:style-name="ce10">
            <text:p>17.720,68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060.6" table:style-name="ce10">
            <text:p>2.060,60</text:p>
          </table:table-cell>
          <table:table-cell table:number-columns-repeated="2" table:style-name="ce11"/>
          <table:table-cell office:value-type="float" office:value="22013.66" table:style-name="ce12">
            <text:p>22.013,66</text:p>
          </table:table-cell>
          <table:table-cell office:value-type="float" office:value="-2429.4" table:style-name="ce13">
            <text:p>-2.429,40</text:p>
          </table:table-cell>
          <table:table-cell office:value-type="float" office:value="-3897.51" table:style-name="ce13">
            <text:p>-3.897,51</text:p>
          </table:table-cell>
          <table:table-cell office:value-type="float" office:value="-2762.81" table:style-name="ce13">
            <text:p>-2.762,81</text:p>
          </table:table-cell>
          <table:table-cell office:value-type="float" office:value="0" table:style-name="ce14">
            <text:p>0,00</text:p>
          </table:table-cell>
          <table:table-cell office:value-type="float" office:value="-9089.7199999999993" table:style-name="ce15">
            <text:p>-9.089,72</text:p>
          </table:table-cell>
          <table:table-cell office:value-type="float" office:value="12923.94" table:style-name="ce12">
            <text:p>12.923,9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CIO LUCIANO FERREIRA DE SÁ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8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549.02" table:style-name="ce10">
            <text:p>3.549,02</text:p>
          </table:table-cell>
          <table:table-cell office:value-type="float" office:value="2232.38" table:style-name="ce10">
            <text:p>2.232,38</text:p>
          </table:table-cell>
          <table:table-cell office:value-type="float" office:value="4338.9399999999996" table:style-name="ce10">
            <text:p>4.338,94</text:p>
          </table:table-cell>
          <table:table-cell office:value-type="float" office:value="1594.49" table:style-name="ce10">
            <text:p>1.594,49</text:p>
          </table:table-cell>
          <table:table-cell table:style-name="ce11"/>
          <table:table-cell office:value-type="float" office:value="31000.77" table:style-name="ce12">
            <text:p>31.000,77</text:p>
          </table:table-cell>
          <table:table-cell office:value-type="float" office:value="-2819.76" table:style-name="ce13">
            <text:p>-2.819,76</text:p>
          </table:table-cell>
          <table:table-cell office:value-type="float" office:value="-3351.76" table:style-name="ce13">
            <text:p>-3.351,76</text:p>
          </table:table-cell>
          <table:table-cell office:value-type="float" office:value="-4489.7299999999996" table:style-name="ce13">
            <text:p>-4.489,73</text:p>
          </table:table-cell>
          <table:table-cell office:value-type="float" office:value="0" table:style-name="ce14">
            <text:p>0,00</text:p>
          </table:table-cell>
          <table:table-cell office:value-type="float" office:value="-10661.25" table:style-name="ce15">
            <text:p>-10.661,25</text:p>
          </table:table-cell>
          <table:table-cell office:value-type="float" office:value="20339.52" table:style-name="ce12">
            <text:p>20.339,5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COS ANTONIO APOLONIO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RETORIA-GERAL (PRES)</text:p>
          </table:table-cell>
          <table:table-cell office:value-type="float" office:value="11930.77" table:style-name="ce10">
            <text:p>11.930,77</text:p>
          </table:table-cell>
          <table:table-cell office:value-type="float" office:value="3934.24" table:style-name="ce10">
            <text:p>3.934,24</text:p>
          </table:table-cell>
          <table:table-cell office:value-type="float" office:value="1379.07" table:style-name="ce10">
            <text:p>1.379,07</text:p>
          </table:table-cell>
          <table:table-cell office:value-type="float" office:value="2386.6999999999998" table:style-name="ce10">
            <text:p>2.386,70</text:p>
          </table:table-cell>
          <table:table-cell office:value-type="float" office:value="15.83" table:style-name="ce14">
            <text:p>15,83</text:p>
          </table:table-cell>
          <table:table-cell table:style-name="ce11"/>
          <table:table-cell office:value-type="float" office:value="19646.61" table:style-name="ce12">
            <text:p>19.646,61</text:p>
          </table:table-cell>
          <table:table-cell office:value-type="float" office:value="-904.79" table:style-name="ce16">
            <text:p>-904,79</text:p>
          </table:table-cell>
          <table:table-cell office:value-type="float" office:value="-3353.79" table:style-name="ce13">
            <text:p>-3.353,79</text:p>
          </table:table-cell>
          <table:table-cell office:value-type="float" office:value="-3923.95" table:style-name="ce13">
            <text:p>-3.923,95</text:p>
          </table:table-cell>
          <table:table-cell office:value-type="float" office:value="0" table:style-name="ce14">
            <text:p>0,00</text:p>
          </table:table-cell>
          <table:table-cell office:value-type="float" office:value="-8182.53" table:style-name="ce15">
            <text:p>-8.182,53</text:p>
          </table:table-cell>
          <table:table-cell office:value-type="float" office:value="11464.08" table:style-name="ce12">
            <text:p>11.464,0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COS ANTONIO MOREIRA BARBOS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4ª VT)</text:p>
          </table:table-cell>
          <table:table-cell office:value-type="float" office:value="11754.59" table:style-name="ce10">
            <text:p>11.754,59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4156.3" table:style-name="ce10">
            <text:p>4.156,30</text:p>
          </table:table-cell>
          <table:table-cell table:number-columns-repeated="2" table:style-name="ce11"/>
          <table:table-cell office:value-type="float" office:value="18143.27" table:style-name="ce12">
            <text:p>18.143,27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363.69" table:style-name="ce13">
            <text:p>-2.363,69</text:p>
          </table:table-cell>
          <table:table-cell office:value-type="float" office:value="-5013.88" table:style-name="ce13">
            <text:p>-5.013,88</text:p>
          </table:table-cell>
          <table:table-cell office:value-type="float" office:value="0" table:style-name="ce14">
            <text:p>0,00</text:p>
          </table:table-cell>
          <table:table-cell office:value-type="float" office:value="-8849.6299999999992" table:style-name="ce15">
            <text:p>-8.849,63</text:p>
          </table:table-cell>
          <table:table-cell office:value-type="float" office:value="9293.64" table:style-name="ce12">
            <text:p>9.293,6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COS ANTONIO XAVIER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PEN)</text:p>
          </table:table-cell>
          <table:table-cell office:value-type="float" office:value="11802.08" table:style-name="ce10">
            <text:p>11.802,08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411.04" table:style-name="ce10">
            <text:p>2.411,04</text:p>
          </table:table-cell>
          <table:table-cell office:value-type="float" office:value="4329.04" table:style-name="ce10">
            <text:p>4.329,04</text:p>
          </table:table-cell>
          <table:table-cell office:value-type="float" office:value="6493.57" table:style-name="ce10">
            <text:p>6.493,57</text:p>
          </table:table-cell>
          <table:table-cell office:value-type="float" office:value="26220.78" table:style-name="ce12">
            <text:p>26.220,78</text:p>
          </table:table-cell>
          <table:table-cell office:value-type="float" office:value="-904.79" table:style-name="ce16">
            <text:p>-904,79</text:p>
          </table:table-cell>
          <table:table-cell office:value-type="float" office:value="-2791.18" table:style-name="ce13">
            <text:p>-2.791,18</text:p>
          </table:table-cell>
          <table:table-cell office:value-type="float" office:value="-1460.98" table:style-name="ce13">
            <text:p>-1.460,98</text:p>
          </table:table-cell>
          <table:table-cell office:value-type="float" office:value="0" table:style-name="ce14">
            <text:p>0,00</text:p>
          </table:table-cell>
          <table:table-cell office:value-type="float" office:value="-5156.95" table:style-name="ce15">
            <text:p>-5.156,95</text:p>
          </table:table-cell>
          <table:table-cell office:value-type="float" office:value="21063.83" table:style-name="ce12">
            <text:p>21.063,8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COS FRANCISCO SOARES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802.08" table:style-name="ce10">
            <text:p>11.802,0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082.06" table:style-name="ce10">
            <text:p>2.082,06</text:p>
          </table:table-cell>
          <table:table-cell table:number-columns-repeated="2" table:style-name="ce11"/>
          <table:table-cell office:value-type="float" office:value="15824.03" table:style-name="ce12">
            <text:p>15.824,03</text:p>
          </table:table-cell>
          <table:table-cell office:value-type="float" office:value="-904.79" table:style-name="ce16">
            <text:p>-904,79</text:p>
          </table:table-cell>
          <table:table-cell office:value-type="float" office:value="-789.34" table:style-name="ce16">
            <text:p>-789,34</text:p>
          </table:table-cell>
          <table:table-cell office:value-type="float" office:value="-3679.12" table:style-name="ce13">
            <text:p>-3.679,12</text:p>
          </table:table-cell>
          <table:table-cell office:value-type="float" office:value="0" table:style-name="ce14">
            <text:p>0,00</text:p>
          </table:table-cell>
          <table:table-cell office:value-type="float" office:value="-5373.25" table:style-name="ce15">
            <text:p>-5.373,25</text:p>
          </table:table-cell>
          <table:table-cell office:value-type="float" office:value="10450.780000000001" table:style-name="ce12">
            <text:p>10.450,7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COS JOSÉ SARMENTO FARIAS</text:p>
          </table:table-cell>
          <table:table-cell office:value-type="string" table:style-name="ce8">
            <text:p>REMOVIDO</text:p>
          </table:table-cell>
          <table:table-cell office:value-type="string" table:style-name="ce9">
            <text:p>SETOR DE EXECUÇÕES, MANDADOS E LEILÕES (CAEX)</text:p>
          </table:table-cell>
          <table:table-cell table:number-columns-repeated="6" table:style-name="ce11"/>
          <table:table-cell office:value-type="float" office:value="0" table:style-name="ce21">
            <text:p>0,00</text:p>
          </table:table-cell>
          <table:table-cell table:number-columns-repeated="2" table:style-name="ce11"/>
          <table:table-cell office:value-type="float" office:value="36.35" table:style-name="ce17">
            <text:p>36,35</text:p>
          </table:table-cell>
          <table:table-cell office:value-type="float" office:value="0" table:style-name="ce14">
            <text:p>0,00</text:p>
          </table:table-cell>
          <table:table-cell office:value-type="float" office:value="36.35" table:style-name="ce18">
            <text:p>36,35</text:p>
          </table:table-cell>
          <table:table-cell office:value-type="float" office:value="36.35" table:style-name="ce18">
            <text:p>36,3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CUS PAULO VERÍSSIMO DE SOUZA</text:p>
          </table:table-cell>
          <table:table-cell office:value-type="string" table:style-name="ce8">
            <text:p>SECRETÁRIO - CJ-03</text:p>
          </table:table-cell>
          <table:table-cell office:value-type="string" table:style-name="ce9">
            <text:p>SECRETARIA DE GESTÃO DE PESSOAS (D.G.)</text:p>
          </table:table-cell>
          <table:table-cell office:value-type="float" office:value="17863.3" table:style-name="ce10">
            <text:p>17.863,30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2386.6999999999998" table:style-name="ce10">
            <text:p>2.386,70</text:p>
          </table:table-cell>
          <table:table-cell table:number-columns-repeated="2" table:style-name="ce11"/>
          <table:table-cell office:value-type="float" office:value="28661.01" table:style-name="ce12">
            <text:p>28.661,01</text:p>
          </table:table-cell>
          <table:table-cell office:value-type="float" office:value="-904.79" table:style-name="ce16">
            <text:p>-904,79</text:p>
          </table:table-cell>
          <table:table-cell office:value-type="float" office:value="-3002.7" table:style-name="ce13">
            <text:p>-3.002,70</text:p>
          </table:table-cell>
          <table:table-cell office:value-type="float" office:value="-1621.61" table:style-name="ce13">
            <text:p>-1.621,61</text:p>
          </table:table-cell>
          <table:table-cell office:value-type="float" office:value="0" table:style-name="ce14">
            <text:p>0,00</text:p>
          </table:table-cell>
          <table:table-cell office:value-type="float" office:value="-5529.1" table:style-name="ce15">
            <text:p>-5.529,10</text:p>
          </table:table-cell>
          <table:table-cell office:value-type="float" office:value="23131.91" table:style-name="ce12">
            <text:p>23.131,9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CUS VINÍCIUS DE BRITO CAMELO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SLQ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065.65" table:style-name="ce10">
            <text:p>2.065,65</text:p>
          </table:table-cell>
          <table:table-cell office:value-type="float" office:value="2232.38" table:style-name="ce10">
            <text:p>2.232,38</text:p>
          </table:table-cell>
          <table:table-cell office:value-type="float" office:value="2614.6999999999998" table:style-name="ce10">
            <text:p>2.614,70</text:p>
          </table:table-cell>
          <table:table-cell office:value-type="float" office:value="1195.8599999999999" table:style-name="ce10">
            <text:p>1.195,86</text:p>
          </table:table-cell>
          <table:table-cell table:style-name="ce11"/>
          <table:table-cell office:value-type="float" office:value="19744.45" table:style-name="ce12">
            <text:p>19.744,45</text:p>
          </table:table-cell>
          <table:table-cell office:value-type="float" office:value="-1778" table:style-name="ce13">
            <text:p>-1.778,00</text:p>
          </table:table-cell>
          <table:table-cell office:value-type="float" office:value="-3195.96" table:style-name="ce13">
            <text:p>-3.195,96</text:p>
          </table:table-cell>
          <table:table-cell office:value-type="float" office:value="-3050.11" table:style-name="ce13">
            <text:p>-3.050,11</text:p>
          </table:table-cell>
          <table:table-cell office:value-type="float" office:value="0" table:style-name="ce14">
            <text:p>0,00</text:p>
          </table:table-cell>
          <table:table-cell office:value-type="float" office:value="-8024.07" table:style-name="ce15">
            <text:p>-8.024,07</text:p>
          </table:table-cell>
          <table:table-cell office:value-type="float" office:value="11720.38" table:style-name="ce12">
            <text:p>11.720,3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GARETE CASTRO REBELO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6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596.58" table:style-name="ce10">
            <text:p>2.596,58</text:p>
          </table:table-cell>
          <table:table-cell office:value-type="float" office:value="1939.89" table:style-name="ce10">
            <text:p>1.939,89</text:p>
          </table:table-cell>
          <table:table-cell office:value-type="float" office:value="3639.32" table:style-name="ce10">
            <text:p>3.639,32</text:p>
          </table:table-cell>
          <table:table-cell table:number-columns-repeated="2" table:style-name="ce11"/>
          <table:table-cell office:value-type="float" office:value="19811.650000000001" table:style-name="ce12">
            <text:p>19.811,65</text:p>
          </table:table-cell>
          <table:table-cell office:value-type="float" office:value="-1865.6" table:style-name="ce13">
            <text:p>-1.865,60</text:p>
          </table:table-cell>
          <table:table-cell office:value-type="float" office:value="-3064.99" table:style-name="ce13">
            <text:p>-3.064,99</text:p>
          </table:table-cell>
          <table:table-cell office:value-type="float" office:value="-3067.48" table:style-name="ce13">
            <text:p>-3.067,48</text:p>
          </table:table-cell>
          <table:table-cell office:value-type="float" office:value="0" table:style-name="ce14">
            <text:p>0,00</text:p>
          </table:table-cell>
          <table:table-cell office:value-type="float" office:value="-7998.07" table:style-name="ce15">
            <text:p>-7.998,07</text:p>
          </table:table-cell>
          <table:table-cell office:value-type="float" office:value="11813.58" table:style-name="ce12">
            <text:p>11.813,5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AMÉLIA PINHEIRO SANTOS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11"/>
          <table:table-cell office:value-type="float" office:value="3210.39" table:style-name="ce10">
            <text:p>3.210,39</text:p>
          </table:table-cell>
          <table:table-cell table:number-columns-repeated="2" table:style-name="ce11"/>
          <table:table-cell office:value-type="float" office:value="28127.43" table:style-name="ce12">
            <text:p>28.127,43</text:p>
          </table:table-cell>
          <table:table-cell office:value-type="float" office:value="-3588.68" table:style-name="ce13">
            <text:p>-3.588,68</text:p>
          </table:table-cell>
          <table:table-cell office:value-type="float" office:value="-4839.53" table:style-name="ce13">
            <text:p>-4.839,53</text:p>
          </table:table-cell>
          <table:table-cell office:value-type="float" office:value="-4088.2" table:style-name="ce13">
            <text:p>-4.088,20</text:p>
          </table:table-cell>
          <table:table-cell office:value-type="float" office:value="0" table:style-name="ce14">
            <text:p>0,00</text:p>
          </table:table-cell>
          <table:table-cell office:value-type="float" office:value="-12516.41" table:style-name="ce15">
            <text:p>-12.516,41</text:p>
          </table:table-cell>
          <table:table-cell office:value-type="float" office:value="15611.02" table:style-name="ce12">
            <text:p>15.611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APARECIDA DE ARAÚJ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RETORIA-GERAL (PRES)</text:p>
          </table:table-cell>
          <table:table-cell office:value-type="float" office:value="1100" table:style-name="ce10">
            <text:p>1.100,00</text:p>
          </table:table-cell>
          <table:table-cell office:value-type="float" office:value="154" table:style-name="ce17">
            <text:p>154,00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4638.3900000000003" table:style-name="ce12">
            <text:p>4.638,39</text:p>
          </table:table-cell>
          <table:table-cell office:value-type="float" office:value="-154" table:style-name="ce16">
            <text:p>-154,00</text:p>
          </table:table-cell>
          <table:table-cell office:value-type="float" office:value="-10.74" table:style-name="ce16">
            <text:p>-10,74</text:p>
          </table:table-cell>
          <table:table-cell office:value-type="float" office:value="-1512.65" table:style-name="ce13">
            <text:p>-1.512,65</text:p>
          </table:table-cell>
          <table:table-cell office:value-type="float" office:value="0" table:style-name="ce14">
            <text:p>0,00</text:p>
          </table:table-cell>
          <table:table-cell office:value-type="float" office:value="-1677.39" table:style-name="ce15">
            <text:p>-1.677,39</text:p>
          </table:table-cell>
          <table:table-cell office:value-type="float" office:value="2961" table:style-name="ce12">
            <text:p>2.961,0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BEATRIZ MOURA NUNES LOPES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11398.39" table:style-name="ce10">
            <text:p>11.398,39</text:p>
          </table:table-cell>
          <table:table-cell office:value-type="float" office:value="1415.47" table:style-name="ce10">
            <text:p>1.415,47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5392.38" table:style-name="ce12">
            <text:p>15.392,38</text:p>
          </table:table-cell>
          <table:table-cell office:value-type="float" office:value="-726.75" table:style-name="ce16">
            <text:p>-726,75</text:p>
          </table:table-cell>
          <table:table-cell office:value-type="float" office:value="-2454.6" table:style-name="ce13">
            <text:p>-2.454,60</text:p>
          </table:table-cell>
          <table:table-cell office:value-type="float" office:value="-1890.19" table:style-name="ce13">
            <text:p>-1.890,19</text:p>
          </table:table-cell>
          <table:table-cell office:value-type="float" office:value="0" table:style-name="ce14">
            <text:p>0,00</text:p>
          </table:table-cell>
          <table:table-cell office:value-type="float" office:value="-5071.54" table:style-name="ce15">
            <text:p>-5.071,54</text:p>
          </table:table-cell>
          <table:table-cell office:value-type="float" office:value="10320.84" table:style-name="ce12">
            <text:p>10.320,8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BERNADETE DE ARAÚJO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14938.82" table:style-name="ce10">
            <text:p>14.938,82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16228.08" table:style-name="ce12">
            <text:p>16.228,08</text:p>
          </table:table-cell>
          <table:table-cell office:value-type="float" office:value="-1077.3599999999999" table:style-name="ce13">
            <text:p>-1.077,36</text:p>
          </table:table-cell>
          <table:table-cell office:value-type="float" office:value="-2418.9499999999998" table:style-name="ce13">
            <text:p>-2.418,95</text:p>
          </table:table-cell>
          <table:table-cell office:value-type="float" office:value="-2003.06" table:style-name="ce13">
            <text:p>-2.003,06</text:p>
          </table:table-cell>
          <table:table-cell office:value-type="float" office:value="0" table:style-name="ce14">
            <text:p>0,00</text:p>
          </table:table-cell>
          <table:table-cell office:value-type="float" office:value="-5499.37" table:style-name="ce15">
            <text:p>-5.499,37</text:p>
          </table:table-cell>
          <table:table-cell office:value-type="float" office:value="10728.71" table:style-name="ce12">
            <text:p>10.728,7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BETANIA LEMOS DE CARVA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11"/>
          <table:table-cell office:value-type="float" office:value="1185.05" table:style-name="ce10">
            <text:p>1.185,05</text:p>
          </table:table-cell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474.31" table:style-name="ce12">
            <text:p>2.474,31</text:p>
          </table:table-cell>
          <table:table-cell table:number-columns-repeated="2" table:style-name="ce11"/>
          <table:table-cell office:value-type="float" office:value="-710.27" table:style-name="ce16">
            <text:p>-710,27</text:p>
          </table:table-cell>
          <table:table-cell office:value-type="float" office:value="0" table:style-name="ce14">
            <text:p>0,00</text:p>
          </table:table-cell>
          <table:table-cell office:value-type="float" office:value="-710.27" table:style-name="ce20">
            <text:p>-710,27</text:p>
          </table:table-cell>
          <table:table-cell office:value-type="float" office:value="1764.04" table:style-name="ce12">
            <text:p>1.764,0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CÍCERA BEZERRA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COORDENADORIA DE CONCILIAÇÃO (SEJ)</text:p>
          </table:table-cell>
          <table:table-cell office:value-type="float" office:value="1100" table:style-name="ce10">
            <text:p>1.100,00</text:p>
          </table:table-cell>
          <table:table-cell office:value-type="float" office:value="154" table:style-name="ce17">
            <text:p>154,00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4832.41" table:style-name="ce12">
            <text:p>4.832,41</text:p>
          </table:table-cell>
          <table:table-cell office:value-type="float" office:value="-154" table:style-name="ce16">
            <text:p>-154,00</text:p>
          </table:table-cell>
          <table:table-cell office:value-type="float" office:value="-43.13" table:style-name="ce16">
            <text:p>-43,13</text:p>
          </table:table-cell>
          <table:table-cell office:value-type="float" office:value="-1608.98" table:style-name="ce13">
            <text:p>-1.608,98</text:p>
          </table:table-cell>
          <table:table-cell office:value-type="float" office:value="0" table:style-name="ce14">
            <text:p>0,00</text:p>
          </table:table-cell>
          <table:table-cell office:value-type="float" office:value="-1806.11" table:style-name="ce15">
            <text:p>-1.806,11</text:p>
          </table:table-cell>
          <table:table-cell office:value-type="float" office:value="3026.3" table:style-name="ce12">
            <text:p>3.026,3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CLARA INOJOSA MARCOLINI</text:p>
          </table:table-cell>
          <table:table-cell office:value-type="string" table:style-name="ce8">
            <text:p>COORDENADOR - CJ-02</text:p>
          </table:table-cell>
          <table:table-cell office:value-type="string" table:style-name="ce9">
            <text:p>COORDENADORIA DE CONCILIAÇÃO (SEJ)</text:p>
          </table:table-cell>
          <table:table-cell table:number-columns-repeated="2" table:style-name="ce11"/>
          <table:table-cell office:value-type="float" office:value="7398.87" table:style-name="ce10">
            <text:p>7.398,87</text:p>
          </table:table-cell>
          <table:table-cell table:number-columns-repeated="3" table:style-name="ce11"/>
          <table:table-cell office:value-type="float" office:value="7398.87" table:style-name="ce12">
            <text:p>7.398,87</text:p>
          </table:table-cell>
          <table:table-cell table:style-name="ce11"/>
          <table:table-cell office:value-type="float" office:value="-1165.33" table:style-name="ce13">
            <text:p>-1.165,33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1165.33" table:style-name="ce15">
            <text:p>-1.165,33</text:p>
          </table:table-cell>
          <table:table-cell office:value-type="float" office:value="6233.54" table:style-name="ce12">
            <text:p>6.233,5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DA SOLEDADE PACIFICO DANTAS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6646.98" table:style-name="ce10">
            <text:p>6.646,98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31238.75" table:style-name="ce12">
            <text:p>31.238,75</text:p>
          </table:table-cell>
          <table:table-cell office:value-type="float" office:value="-3395.09" table:style-name="ce13">
            <text:p>-3.395,09</text:p>
          </table:table-cell>
          <table:table-cell office:value-type="float" office:value="-6026.42" table:style-name="ce13">
            <text:p>-6.026,42</text:p>
          </table:table-cell>
          <table:table-cell office:value-type="float" office:value="-3695.04" table:style-name="ce13">
            <text:p>-3.695,04</text:p>
          </table:table-cell>
          <table:table-cell office:value-type="float" office:value="0" table:style-name="ce14">
            <text:p>0,00</text:p>
          </table:table-cell>
          <table:table-cell office:value-type="float" office:value="-13116.55" table:style-name="ce15">
            <text:p>-13.116,55</text:p>
          </table:table-cell>
          <table:table-cell office:value-type="float" office:value="18122.2" table:style-name="ce12">
            <text:p>18.122,2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DANIELA COSTA ACIOLI DE OLIV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9">
            <text:p>COORDENADORIA DE LICITAÇÕES (D.G.)</text:p>
          </table:table-cell>
          <table:table-cell office:value-type="float" office:value="10485.98" table:style-name="ce10">
            <text:p>10.485,98</text:p>
          </table:table-cell>
          <table:table-cell table:number-columns-repeated="2" table:style-name="ce11"/>
          <table:table-cell office:value-type="float" office:value="1346.72" table:style-name="ce10">
            <text:p>1.346,72</text:p>
          </table:table-cell>
          <table:table-cell table:number-columns-repeated="2" table:style-name="ce11"/>
          <table:table-cell office:value-type="float" office:value="11832.7" table:style-name="ce12">
            <text:p>11.832,70</text:p>
          </table:table-cell>
          <table:table-cell office:value-type="float" office:value="-1296.73" table:style-name="ce13">
            <text:p>-1.296,73</text:p>
          </table:table-cell>
          <table:table-cell office:value-type="float" office:value="-1657.68" table:style-name="ce13">
            <text:p>-1.657,68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2954.41" table:style-name="ce15">
            <text:p>-2.954,41</text:p>
          </table:table-cell>
          <table:table-cell office:value-type="float" office:value="8878.2900000000009" table:style-name="ce12">
            <text:p>8.878,2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DAS GRAÇAS DA SILVA CABRAL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17299.990000000002" table:style-name="ce10">
            <text:p>17.299,99</text:p>
          </table:table-cell>
          <table:table-cell table:number-columns-repeated="2" table:style-name="ce11"/>
          <table:table-cell office:value-type="float" office:value="943.98" table:style-name="ce17">
            <text:p>943,98</text:p>
          </table:table-cell>
          <table:table-cell table:number-columns-repeated="2" table:style-name="ce11"/>
          <table:table-cell office:value-type="float" office:value="18243.97" table:style-name="ce12">
            <text:p>18.243,97</text:p>
          </table:table-cell>
          <table:table-cell office:value-type="float" office:value="-1466.96" table:style-name="ce13">
            <text:p>-1.466,96</text:p>
          </table:table-cell>
          <table:table-cell office:value-type="float" office:value="-3484.72" table:style-name="ce13">
            <text:p>-3.484,72</text:p>
          </table:table-cell>
          <table:table-cell office:value-type="float" office:value="-1670.01" table:style-name="ce13">
            <text:p>-1.670,01</text:p>
          </table:table-cell>
          <table:table-cell office:value-type="float" office:value="0" table:style-name="ce14">
            <text:p>0,00</text:p>
          </table:table-cell>
          <table:table-cell office:value-type="float" office:value="-6621.69" table:style-name="ce15">
            <text:p>-6.621,69</text:p>
          </table:table-cell>
          <table:table-cell office:value-type="float" office:value="11622.28" table:style-name="ce12">
            <text:p>11.622,2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DE FÁTIMA DA CONCEIÇÃO REMIGIO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7209.15" table:style-name="ce10">
            <text:p>7.209,15</text:p>
          </table:table-cell>
          <table:table-cell table:style-name="ce11"/>
          <table:table-cell office:value-type="float" office:value="943.98" table:style-name="ce17">
            <text:p>943,98</text:p>
          </table:table-cell>
          <table:table-cell table:number-columns-repeated="2" table:style-name="ce11"/>
          <table:table-cell office:value-type="float" office:value="30166.38" table:style-name="ce12">
            <text:p>30.166,38</text:p>
          </table:table-cell>
          <table:table-cell office:value-type="float" office:value="-3501.91" table:style-name="ce13">
            <text:p>-3.501,91</text:p>
          </table:table-cell>
          <table:table-cell office:value-type="float" office:value="-6203.77" table:style-name="ce13">
            <text:p>-6.203,77</text:p>
          </table:table-cell>
          <table:table-cell office:value-type="float" office:value="-3679.66" table:style-name="ce13">
            <text:p>-3.679,66</text:p>
          </table:table-cell>
          <table:table-cell office:value-type="float" office:value="0" table:style-name="ce14">
            <text:p>0,00</text:p>
          </table:table-cell>
          <table:table-cell office:value-type="float" office:value="-13385.34" table:style-name="ce15">
            <text:p>-13.385,34</text:p>
          </table:table-cell>
          <table:table-cell office:value-type="float" office:value="16781.04" table:style-name="ce12">
            <text:p>16.781,0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DE FÁTIMA NOBRE RIBEIRO UCHÔ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21295.37" table:style-name="ce10">
            <text:p>21.295,37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2584.63" table:style-name="ce12">
            <text:p>22.584,63</text:p>
          </table:table-cell>
          <table:table-cell office:value-type="float" office:value="-2126.19" table:style-name="ce13">
            <text:p>-2.126,19</text:p>
          </table:table-cell>
          <table:table-cell office:value-type="float" office:value="-4402.16" table:style-name="ce13">
            <text:p>-4.402,16</text:p>
          </table:table-cell>
          <table:table-cell office:value-type="float" office:value="-2599.04" table:style-name="ce13">
            <text:p>-2.599,04</text:p>
          </table:table-cell>
          <table:table-cell office:value-type="float" office:value="0" table:style-name="ce14">
            <text:p>0,00</text:p>
          </table:table-cell>
          <table:table-cell office:value-type="float" office:value="-9127.39" table:style-name="ce15">
            <text:p>-9.127,39</text:p>
          </table:table-cell>
          <table:table-cell office:value-type="float" office:value="13457.24" table:style-name="ce12">
            <text:p>13.457,2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DE FÁTIMA OLIVEIRA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DESENVOLVIMENTO DE PESSOAS (SEGES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912.71" table:style-name="ce10">
            <text:p>3.912,71</text:p>
          </table:table-cell>
          <table:table-cell office:value-type="float" office:value="1185.05" table:style-name="ce10">
            <text:p>1.185,05</text:p>
          </table:table-cell>
          <table:table-cell office:value-type="float" office:value="3385.85" table:style-name="ce10">
            <text:p>3.385,85</text:p>
          </table:table-cell>
          <table:table-cell office:value-type="float" office:value="5015.92" table:style-name="ce10">
            <text:p>5.015,92</text:p>
          </table:table-cell>
          <table:table-cell table:style-name="ce11"/>
          <table:table-cell office:value-type="float" office:value="25254.12" table:style-name="ce12">
            <text:p>25.254,12</text:p>
          </table:table-cell>
          <table:table-cell office:value-type="float" office:value="-1804.6" table:style-name="ce13">
            <text:p>-1.804,60</text:p>
          </table:table-cell>
          <table:table-cell office:value-type="float" office:value="-3674.51" table:style-name="ce13">
            <text:p>-3.674,51</text:p>
          </table:table-cell>
          <table:table-cell office:value-type="float" office:value="-3487.2" table:style-name="ce13">
            <text:p>-3.487,20</text:p>
          </table:table-cell>
          <table:table-cell office:value-type="float" office:value="0" table:style-name="ce14">
            <text:p>0,00</text:p>
          </table:table-cell>
          <table:table-cell office:value-type="float" office:value="-8966.31" table:style-name="ce15">
            <text:p>-8.966,31</text:p>
          </table:table-cell>
          <table:table-cell office:value-type="float" office:value="16287.81" table:style-name="ce12">
            <text:p>16.287,8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DE LOURDES GONZAGA DA SILV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203.1" table:style-name="ce10">
            <text:p>2.203,10</text:p>
          </table:table-cell>
          <table:table-cell table:style-name="ce11"/>
          <table:table-cell office:value-type="float" office:value="943.98" table:style-name="ce17">
            <text:p>943,98</text:p>
          </table:table-cell>
          <table:table-cell table:number-columns-repeated="2" table:style-name="ce11"/>
          <table:table-cell office:value-type="float" office:value="14901.67" table:style-name="ce12">
            <text:p>14.901,67</text:p>
          </table:table-cell>
          <table:table-cell office:value-type="float" office:value="-915.48" table:style-name="ce16">
            <text:p>-915,48</text:p>
          </table:table-cell>
          <table:table-cell office:value-type="float" office:value="-2665.11" table:style-name="ce13">
            <text:p>-2.665,11</text:p>
          </table:table-cell>
          <table:table-cell office:value-type="float" office:value="-1942.21" table:style-name="ce13">
            <text:p>-1.942,21</text:p>
          </table:table-cell>
          <table:table-cell office:value-type="float" office:value="0" table:style-name="ce14">
            <text:p>0,00</text:p>
          </table:table-cell>
          <table:table-cell office:value-type="float" office:value="-5522.8" table:style-name="ce15">
            <text:p>-5.522,80</text:p>
          </table:table-cell>
          <table:table-cell office:value-type="float" office:value="9378.8700000000008" table:style-name="ce12">
            <text:p>9.378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DO CARMO FEITOSA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PCV)</text:p>
          </table:table-cell>
          <table:table-cell office:value-type="float" office:value="6704.35" table:style-name="ce10">
            <text:p>6.704,35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288.6" table:style-name="ce10">
            <text:p>2.288,60</text:p>
          </table:table-cell>
          <table:table-cell table:number-columns-repeated="2" table:style-name="ce11"/>
          <table:table-cell office:value-type="float" office:value="10178" table:style-name="ce12">
            <text:p>10.178,00</text:p>
          </table:table-cell>
          <table:table-cell office:value-type="float" office:value="-737.48" table:style-name="ce16">
            <text:p>-737,48</text:p>
          </table:table-cell>
          <table:table-cell office:value-type="float" office:value="-941.01" table:style-name="ce16">
            <text:p>-941,01</text:p>
          </table:table-cell>
          <table:table-cell office:value-type="float" office:value="-2706.64" table:style-name="ce13">
            <text:p>-2.706,64</text:p>
          </table:table-cell>
          <table:table-cell office:value-type="float" office:value="0" table:style-name="ce14">
            <text:p>0,00</text:p>
          </table:table-cell>
          <table:table-cell office:value-type="float" office:value="-4385.13" table:style-name="ce15">
            <text:p>-4.385,13</text:p>
          </table:table-cell>
          <table:table-cell office:value-type="float" office:value="5792.87" table:style-name="ce12">
            <text:p>5.792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DO CARMO GÓES MARTINS PINHEIRO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7627.98" table:style-name="ce10">
            <text:p>17.627,98</text:p>
          </table:table-cell>
          <table:table-cell office:value-type="float" office:value="1193.78" table:style-name="ce10">
            <text:p>1.193,78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0111.02" table:style-name="ce12">
            <text:p>20.111,02</text:p>
          </table:table-cell>
          <table:table-cell office:value-type="float" office:value="-1718.05" table:style-name="ce13">
            <text:p>-1.718,05</text:p>
          </table:table-cell>
          <table:table-cell office:value-type="float" office:value="-3310.57" table:style-name="ce13">
            <text:p>-3.310,57</text:p>
          </table:table-cell>
          <table:table-cell office:value-type="float" office:value="-5591.53" table:style-name="ce13">
            <text:p>-5.591,53</text:p>
          </table:table-cell>
          <table:table-cell office:value-type="float" office:value="0" table:style-name="ce14">
            <text:p>0,00</text:p>
          </table:table-cell>
          <table:table-cell office:value-type="float" office:value="-10620.15" table:style-name="ce15">
            <text:p>-10.620,15</text:p>
          </table:table-cell>
          <table:table-cell office:value-type="float" office:value="9490.8700000000008" table:style-name="ce12">
            <text:p>9.490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DO SOCORRO ALÉCIO BARB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443.24" table:style-name="ce10">
            <text:p>12.443,24</text:p>
          </table:table-cell>
          <table:table-cell office:value-type="float" office:value="2233.12" table:style-name="ce10">
            <text:p>2.233,12</text:p>
          </table:table-cell>
          <table:table-cell office:value-type="float" office:value="1185.05" table:style-name="ce10">
            <text:p>1.185,05</text:p>
          </table:table-cell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17715.47" table:style-name="ce12">
            <text:p>17.715,47</text:p>
          </table:table-cell>
          <table:table-cell office:value-type="float" office:value="-1583.53" table:style-name="ce13">
            <text:p>-1.583,53</text:p>
          </table:table-cell>
          <table:table-cell office:value-type="float" office:value="-3004.92" table:style-name="ce13">
            <text:p>-3.004,92</text:p>
          </table:table-cell>
          <table:table-cell office:value-type="float" office:value="-1112.42" table:style-name="ce13">
            <text:p>-1.112,42</text:p>
          </table:table-cell>
          <table:table-cell office:value-type="float" office:value="0" table:style-name="ce14">
            <text:p>0,00</text:p>
          </table:table-cell>
          <table:table-cell office:value-type="float" office:value="-5700.87" table:style-name="ce15">
            <text:p>-5.700,87</text:p>
          </table:table-cell>
          <table:table-cell office:value-type="float" office:value="12014.6" table:style-name="ce12">
            <text:p>12.014,6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DO SOCORRO FERREIRA DE LIM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820.7" table:style-name="ce17">
            <text:p>820,70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13745.82" table:style-name="ce12">
            <text:p>13.745,82</text:p>
          </table:table-cell>
          <table:table-cell office:value-type="float" office:value="-667.79" table:style-name="ce16">
            <text:p>-667,79</text:p>
          </table:table-cell>
          <table:table-cell office:value-type="float" office:value="-2372.5500000000002" table:style-name="ce13">
            <text:p>-2.372,55</text:p>
          </table:table-cell>
          <table:table-cell office:value-type="float" office:value="-2725.21" table:style-name="ce13">
            <text:p>-2.725,21</text:p>
          </table:table-cell>
          <table:table-cell office:value-type="float" office:value="0" table:style-name="ce14">
            <text:p>0,00</text:p>
          </table:table-cell>
          <table:table-cell office:value-type="float" office:value="-5765.55" table:style-name="ce15">
            <text:p>-5.765,55</text:p>
          </table:table-cell>
          <table:table-cell office:value-type="float" office:value="7980.27" table:style-name="ce12">
            <text:p>7.980,2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ELANEIDE BERNARDINO DE SOUZA SILVA</text:p>
          </table:table-cell>
          <table:table-cell office:value-type="string" table:style-name="ce8">
            <text:p>TÉCNICO JUDICIÁRIO - NÍVEL MÉDIO C13</text:p>
          </table:table-cell>
          <table:table-cell table:style-name="ce11"/>
          <table:table-cell office:value-type="float" office:value="11897.07" table:style-name="ce10">
            <text:p>11.897,07</text:p>
          </table:table-cell>
          <table:table-cell office:value-type="float" office:value="4135.58" table:style-name="ce10">
            <text:p>4.135,58</text:p>
          </table:table-cell>
          <table:table-cell table:style-name="ce11"/>
          <table:table-cell office:value-type="float" office:value="4158.68" table:style-name="ce10">
            <text:p>4.158,68</text:p>
          </table:table-cell>
          <table:table-cell table:number-columns-repeated="2" table:style-name="ce11"/>
          <table:table-cell office:value-type="float" office:value="20191.330000000002" table:style-name="ce12">
            <text:p>20.191,33</text:p>
          </table:table-cell>
          <table:table-cell office:value-type="float" office:value="-1836.16" table:style-name="ce13">
            <text:p>-1.836,16</text:p>
          </table:table-cell>
          <table:table-cell office:value-type="float" office:value="-1061.5899999999999" table:style-name="ce13">
            <text:p>-1.061,59</text:p>
          </table:table-cell>
          <table:table-cell office:value-type="float" office:value="-3581.03" table:style-name="ce13">
            <text:p>-3.581,03</text:p>
          </table:table-cell>
          <table:table-cell office:value-type="float" office:value="0" table:style-name="ce14">
            <text:p>0,00</text:p>
          </table:table-cell>
          <table:table-cell office:value-type="float" office:value="-6478.78" table:style-name="ce15">
            <text:p>-6.478,78</text:p>
          </table:table-cell>
          <table:table-cell office:value-type="float" office:value="13712.55" table:style-name="ce12">
            <text:p>13.712,5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FLÁVIA BEZERRA FEITOS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TOR DE PESQUISA PATRIMONIAL (CAEX)</text:p>
          </table:table-cell>
          <table:table-cell office:value-type="float" office:value="21511.62" table:style-name="ce10">
            <text:p>21.511,62</text:p>
          </table:table-cell>
          <table:table-cell office:value-type="float" office:value="686.89" table:style-name="ce17">
            <text:p>686,89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25.44" table:style-name="ce10">
            <text:p>1.925,44</text:p>
          </table:table-cell>
          <table:table-cell table:number-columns-repeated="2" table:style-name="ce11"/>
          <table:table-cell office:value-type="float" office:value="25503.02" table:style-name="ce12">
            <text:p>25.503,02</text:p>
          </table:table-cell>
          <table:table-cell office:value-type="float" office:value="-3154.09" table:style-name="ce13">
            <text:p>-3.154,09</text:p>
          </table:table-cell>
          <table:table-cell office:value-type="float" office:value="-4694.96" table:style-name="ce13">
            <text:p>-4.694,96</text:p>
          </table:table-cell>
          <table:table-cell office:value-type="float" office:value="-1036.1600000000001" table:style-name="ce13">
            <text:p>-1.036,16</text:p>
          </table:table-cell>
          <table:table-cell office:value-type="float" office:value="0" table:style-name="ce14">
            <text:p>0,00</text:p>
          </table:table-cell>
          <table:table-cell office:value-type="float" office:value="-8885.2099999999991" table:style-name="ce15">
            <text:p>-8.885,21</text:p>
          </table:table-cell>
          <table:table-cell office:value-type="float" office:value="16617.810000000001" table:style-name="ce12">
            <text:p>16.617,8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GORETE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JUDICIÁRIA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16.09" table:style-name="ce10">
            <text:p>3.616,09</text:p>
          </table:table-cell>
          <table:table-cell office:value-type="float" office:value="1185.05" table:style-name="ce10">
            <text:p>1.185,05</text:p>
          </table:table-cell>
          <table:table-cell office:value-type="float" office:value="3488.6" table:style-name="ce10">
            <text:p>3.488,60</text:p>
          </table:table-cell>
          <table:table-cell table:number-columns-repeated="2" table:style-name="ce11"/>
          <table:table-cell office:value-type="float" office:value="19688.13" table:style-name="ce12">
            <text:p>19.688,13</text:p>
          </table:table-cell>
          <table:table-cell office:value-type="float" office:value="-1712.14" table:style-name="ce13">
            <text:p>-1.712,14</text:p>
          </table:table-cell>
          <table:table-cell office:value-type="float" office:value="-3062.54" table:style-name="ce13">
            <text:p>-3.062,54</text:p>
          </table:table-cell>
          <table:table-cell office:value-type="float" office:value="-3343.41" table:style-name="ce13">
            <text:p>-3.343,41</text:p>
          </table:table-cell>
          <table:table-cell office:value-type="float" office:value="0" table:style-name="ce14">
            <text:p>0,00</text:p>
          </table:table-cell>
          <table:table-cell office:value-type="float" office:value="-8118.09" table:style-name="ce15">
            <text:p>-8.118,09</text:p>
          </table:table-cell>
          <table:table-cell office:value-type="float" office:value="11570.04" table:style-name="ce12">
            <text:p>11.570,0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HELENA VENÂNCIO DA CRUZ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VTSMC)</text:p>
          </table:table-cell>
          <table:table-cell office:value-type="float" office:value="1973.75" table:style-name="ce10">
            <text:p>1.973,75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371.32" table:style-name="ce10">
            <text:p>3.371,32</text:p>
          </table:table-cell>
          <table:table-cell office:value-type="float" office:value="1304.55" table:style-name="ce10">
            <text:p>1.304,55</text:p>
          </table:table-cell>
          <table:table-cell table:style-name="ce11"/>
          <table:table-cell office:value-type="float" office:value="8589.51" table:style-name="ce12">
            <text:p>8.589,51</text:p>
          </table:table-cell>
          <table:table-cell office:value-type="float" office:value="-368.98" table:style-name="ce16">
            <text:p>-368,98</text:p>
          </table:table-cell>
          <table:table-cell office:value-type="float" office:value="-120.03" table:style-name="ce16">
            <text:p>-120,03</text:p>
          </table:table-cell>
          <table:table-cell office:value-type="float" office:value="-1938.15" table:style-name="ce13">
            <text:p>-1.938,15</text:p>
          </table:table-cell>
          <table:table-cell office:value-type="float" office:value="0" table:style-name="ce14">
            <text:p>0,00</text:p>
          </table:table-cell>
          <table:table-cell office:value-type="float" office:value="-2427.16" table:style-name="ce15">
            <text:p>-2.427,16</text:p>
          </table:table-cell>
          <table:table-cell office:value-type="float" office:value="6162.35" table:style-name="ce12">
            <text:p>6.162,3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ITACIRA DE OLIVEIRA NASCIMENTO E SILVA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795.72" table:style-name="ce10">
            <text:p>7.795,72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8370.92" table:style-name="ce12">
            <text:p>28.370,92</text:p>
          </table:table-cell>
          <table:table-cell office:value-type="float" office:value="-3095.17" table:style-name="ce13">
            <text:p>-3.095,17</text:p>
          </table:table-cell>
          <table:table-cell office:value-type="float" office:value="-5203.33" table:style-name="ce13">
            <text:p>-5.203,33</text:p>
          </table:table-cell>
          <table:table-cell office:value-type="float" office:value="-2266.9299999999998" table:style-name="ce13">
            <text:p>-2.266,93</text:p>
          </table:table-cell>
          <table:table-cell office:value-type="float" office:value="0" table:style-name="ce14">
            <text:p>0,00</text:p>
          </table:table-cell>
          <table:table-cell office:value-type="float" office:value="-10565.43" table:style-name="ce15">
            <text:p>-10.565,43</text:p>
          </table:table-cell>
          <table:table-cell office:value-type="float" office:value="17805.490000000002" table:style-name="ce12">
            <text:p>17.805,4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JOSÉ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SAN)</text:p>
          </table:table-cell>
          <table:table-cell office:value-type="float" office:value="1730.83" table:style-name="ce10">
            <text:p>1.730,83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910.08" table:style-name="ce17">
            <text:p>910,08</text:p>
          </table:table-cell>
          <table:table-cell table:number-columns-repeated="2" table:style-name="ce11"/>
          <table:table-cell office:value-type="float" office:value="3825.96" table:style-name="ce12">
            <text:p>3.825,96</text:p>
          </table:table-cell>
          <table:table-cell office:value-type="float" office:value="-243.8" table:style-name="ce16">
            <text:p>-243,80</text:p>
          </table:table-cell>
          <table:table-cell office:value-type="float" office:value="-57.61" table:style-name="ce16">
            <text:p>-57,61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301.41000000000003" table:style-name="ce20">
            <text:p>-301,41</text:p>
          </table:table-cell>
          <table:table-cell office:value-type="float" office:value="3524.55" table:style-name="ce12">
            <text:p>3.524,5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JOSILENE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472.06" table:style-name="ce10">
            <text:p>1.472,06</text:p>
          </table:table-cell>
          <table:table-cell table:style-name="ce11"/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15128.2" table:style-name="ce12">
            <text:p>15.128,20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324.0700000000002" table:style-name="ce13">
            <text:p>-2.324,07</text:p>
          </table:table-cell>
          <table:table-cell office:value-type="float" office:value="-188.64" table:style-name="ce16">
            <text:p>-188,64</text:p>
          </table:table-cell>
          <table:table-cell office:value-type="float" office:value="0" table:style-name="ce14">
            <text:p>0,00</text:p>
          </table:table-cell>
          <table:table-cell office:value-type="float" office:value="-3984.77" table:style-name="ce15">
            <text:p>-3.984,77</text:p>
          </table:table-cell>
          <table:table-cell office:value-type="float" office:value="11143.43" table:style-name="ce12">
            <text:p>11.143,4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LÚCIA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COORDENADORIA DE APOIO ÀS VARAS (SEJ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933.57" table:style-name="ce10">
            <text:p>3.933,57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18910.37" table:style-name="ce12">
            <text:p>18.910,37</text:p>
          </table:table-cell>
          <table:table-cell office:value-type="float" office:value="-1757.1" table:style-name="ce13">
            <text:p>-1.757,10</text:p>
          </table:table-cell>
          <table:table-cell office:value-type="float" office:value="-3242.97" table:style-name="ce13">
            <text:p>-3.242,97</text:p>
          </table:table-cell>
          <table:table-cell office:value-type="float" office:value="-1250.19" table:style-name="ce13">
            <text:p>-1.250,19</text:p>
          </table:table-cell>
          <table:table-cell office:value-type="float" office:value="0" table:style-name="ce14">
            <text:p>0,00</text:p>
          </table:table-cell>
          <table:table-cell office:value-type="float" office:value="-6250.26" table:style-name="ce15">
            <text:p>-6.250,26</text:p>
          </table:table-cell>
          <table:table-cell office:value-type="float" office:value="12660.11" table:style-name="ce12">
            <text:p>12.660,1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LUIZA CALTABIANO BARREIROS DE MELLO</text:p>
          </table:table-cell>
          <table:table-cell office:value-type="string" table:style-name="ce8">
            <text:p>COORDENADOR - CJ-02</text:p>
          </table:table-cell>
          <table:table-cell office:value-type="string" table:style-name="ce9">
            <text:p>COORDENADORIA DE COMUNICAÇÃO SOCIAL</text:p>
          </table:table-cell>
          <table:table-cell table:number-columns-repeated="2" table:style-name="ce11"/>
          <table:table-cell office:value-type="float" office:value="11382.88" table:style-name="ce10">
            <text:p>11.382,88</text:p>
          </table:table-cell>
          <table:table-cell office:value-type="float" office:value="2869.42" table:style-name="ce10">
            <text:p>2.869,42</text:p>
          </table:table-cell>
          <table:table-cell table:number-columns-repeated="2" table:style-name="ce11"/>
          <table:table-cell office:value-type="float" office:value="14252.3" table:style-name="ce12">
            <text:p>14.252,30</text:p>
          </table:table-cell>
          <table:table-cell office:value-type="float" office:value="-904.79" table:style-name="ce16">
            <text:p>-904,79</text:p>
          </table:table-cell>
          <table:table-cell office:value-type="float" office:value="-1959.98" table:style-name="ce13">
            <text:p>-1.959,98</text:p>
          </table:table-cell>
          <table:table-cell office:value-type="float" office:value="-3026.43" table:style-name="ce13">
            <text:p>-3.026,43</text:p>
          </table:table-cell>
          <table:table-cell office:value-type="float" office:value="0" table:style-name="ce14">
            <text:p>0,00</text:p>
          </table:table-cell>
          <table:table-cell office:value-type="float" office:value="-5891.2" table:style-name="ce15">
            <text:p>-5.891,20</text:p>
          </table:table-cell>
          <table:table-cell office:value-type="float" office:value="8361.1" table:style-name="ce12">
            <text:p>8.361,1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LUÍZA DOS REIS CLETO FREIRE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9">
            <text:p>SECRETARIA GERAL DA PRESIDÊNCIA</text:p>
          </table:table-cell>
          <table:table-cell office:value-type="float" office:value="1794.19" table:style-name="ce10">
            <text:p>1.794,19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199.34" table:style-name="ce10">
            <text:p>2.199,34</text:p>
          </table:table-cell>
          <table:table-cell office:value-type="float" office:value="560.1" table:style-name="ce14">
            <text:p>560,10</text:p>
          </table:table-cell>
          <table:table-cell table:style-name="ce11"/>
          <table:table-cell office:value-type="float" office:value="6493.52" table:style-name="ce12">
            <text:p>6.493,52</text:p>
          </table:table-cell>
          <table:table-cell office:value-type="float" office:value="-251.19" table:style-name="ce16">
            <text:p>-251,19</text:p>
          </table:table-cell>
          <table:table-cell office:value-type="float" office:value="-273.55" table:style-name="ce16">
            <text:p>-273,55</text:p>
          </table:table-cell>
          <table:table-cell office:value-type="float" office:value="-1955.48" table:style-name="ce13">
            <text:p>-1.955,48</text:p>
          </table:table-cell>
          <table:table-cell office:value-type="float" office:value="0" table:style-name="ce14">
            <text:p>0,00</text:p>
          </table:table-cell>
          <table:table-cell office:value-type="float" office:value="-2480.2199999999998" table:style-name="ce15">
            <text:p>-2.480,22</text:p>
          </table:table-cell>
          <table:table-cell office:value-type="float" office:value="4013.3" table:style-name="ce12">
            <text:p>4.013,3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NAILZA DE MELO SÁ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.584,60</text:p>
          </table:table-cell>
          <table:table-cell office:value-type="float" office:value="8463.61" table:style-name="ce10">
            <text:p>8.463,61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5337.47" table:style-name="ce12">
            <text:p>25.337,47</text:p>
          </table:table-cell>
          <table:table-cell office:value-type="float" office:value="-2530.0700000000002" table:style-name="ce13">
            <text:p>-2.530,07</text:p>
          </table:table-cell>
          <table:table-cell office:value-type="float" office:value="-4524.53" table:style-name="ce13">
            <text:p>-4.524,53</text:p>
          </table:table-cell>
          <table:table-cell office:value-type="float" office:value="-3015.66" table:style-name="ce13">
            <text:p>-3.015,66</text:p>
          </table:table-cell>
          <table:table-cell office:value-type="float" office:value="0" table:style-name="ce14">
            <text:p>0,00</text:p>
          </table:table-cell>
          <table:table-cell office:value-type="float" office:value="-10070.26" table:style-name="ce15">
            <text:p>-10.070,26</text:p>
          </table:table-cell>
          <table:table-cell office:value-type="float" office:value="15267.21" table:style-name="ce12">
            <text:p>15.267,2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NATALIE GUERRA SILVA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UNP)</text:p>
          </table:table-cell>
          <table:table-cell table:number-columns-repeated="2" table:style-name="ce11"/>
          <table:table-cell office:value-type="float" office:value="1185.05" table:style-name="ce10">
            <text:p>1.185,05</text:p>
          </table:table-cell>
          <table:table-cell office:value-type="float" office:value="1427.2" table:style-name="ce10">
            <text:p>1.427,20</text:p>
          </table:table-cell>
          <table:table-cell table:number-columns-repeated="2" table:style-name="ce11"/>
          <table:table-cell office:value-type="float" office:value="2612.25" table:style-name="ce12">
            <text:p>2.612,25</text:p>
          </table:table-cell>
          <table:table-cell table:number-columns-repeated="3" table:style-name="ce11"/>
          <table:table-cell office:value-type="float" office:value="0" table:style-name="ce14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2612.25" table:style-name="ce12">
            <text:p>2.612,2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NAZARÉ MELO DA SILV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3413.74" table:style-name="ce10">
            <text:p>13.413,74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6338.86" table:style-name="ce12">
            <text:p>26.338,86</text:p>
          </table:table-cell>
          <table:table-cell office:value-type="float" office:value="-2709.07" table:style-name="ce13">
            <text:p>-2.709,07</text:p>
          </table:table-cell>
          <table:table-cell office:value-type="float" office:value="-4750.6899999999996" table:style-name="ce13">
            <text:p>-4.750,69</text:p>
          </table:table-cell>
          <table:table-cell office:value-type="float" office:value="-3184.58" table:style-name="ce13">
            <text:p>-3.184,58</text:p>
          </table:table-cell>
          <table:table-cell office:value-type="float" office:value="0" table:style-name="ce14">
            <text:p>0,00</text:p>
          </table:table-cell>
          <table:table-cell office:value-type="float" office:value="-10644.34" table:style-name="ce15">
            <text:p>-10.644,34</text:p>
          </table:table-cell>
          <table:table-cell office:value-type="float" office:value="15694.52" table:style-name="ce12">
            <text:p>15.694,5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NELY DUARTE RIB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LICITAÇÕES (D.G.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411.89" table:style-name="ce10">
            <text:p>3.411,89</text:p>
          </table:table-cell>
          <table:table-cell table:style-name="ce11"/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17020.54" table:style-name="ce12">
            <text:p>17.020,54</text:p>
          </table:table-cell>
          <table:table-cell office:value-type="float" office:value="-904.79" table:style-name="ce16">
            <text:p>-904,79</text:p>
          </table:table-cell>
          <table:table-cell office:value-type="float" office:value="-3052.6" table:style-name="ce13">
            <text:p>-3.052,60</text:p>
          </table:table-cell>
          <table:table-cell office:value-type="float" office:value="-3332.9" table:style-name="ce13">
            <text:p>-3.332,90</text:p>
          </table:table-cell>
          <table:table-cell office:value-type="float" office:value="0" table:style-name="ce14">
            <text:p>0,00</text:p>
          </table:table-cell>
          <table:table-cell office:value-type="float" office:value="-7290.29" table:style-name="ce15">
            <text:p>-7.290,29</text:p>
          </table:table-cell>
          <table:table-cell office:value-type="float" office:value="9730.25" table:style-name="ce12">
            <text:p>9.730,2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REJANE PIMENTEL GOM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UNP)</text:p>
          </table:table-cell>
          <table:table-cell office:value-type="float" office:value="1100" table:style-name="ce10">
            <text:p>1.100,00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3143.32" table:style-name="ce10">
            <text:p>3.143,32</text:p>
          </table:table-cell>
          <table:table-cell table:number-columns-repeated="2" table:style-name="ce11"/>
          <table:table-cell office:value-type="float" office:value="5622.39" table:style-name="ce12">
            <text:p>5.622,39</text:p>
          </table:table-cell>
          <table:table-cell office:value-type="float" office:value="-154" table:style-name="ce16">
            <text:p>-154,00</text:p>
          </table:table-cell>
          <table:table-cell office:value-type="float" office:value="-17.37" table:style-name="ce16">
            <text:p>-17,37</text:p>
          </table:table-cell>
          <table:table-cell office:value-type="float" office:value="-1457.62" table:style-name="ce13">
            <text:p>-1.457,62</text:p>
          </table:table-cell>
          <table:table-cell office:value-type="float" office:value="0" table:style-name="ce14">
            <text:p>0,00</text:p>
          </table:table-cell>
          <table:table-cell office:value-type="float" office:value="-1628.99" table:style-name="ce15">
            <text:p>-1.628,99</text:p>
          </table:table-cell>
          <table:table-cell office:value-type="float" office:value="3993.4" table:style-name="ce12">
            <text:p>3.993,4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RONILDA AGUIAR MELO TAVAR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UNP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626.66" table:style-name="ce10">
            <text:p>2.626,66</text:p>
          </table:table-cell>
          <table:table-cell office:value-type="float" office:value="8411.01" table:style-name="ce10">
            <text:p>8.411,01</text:p>
          </table:table-cell>
          <table:table-cell office:value-type="float" office:value="2732.8" table:style-name="ce10">
            <text:p>2.732,80</text:p>
          </table:table-cell>
          <table:table-cell table:number-columns-repeated="2" table:style-name="ce11"/>
          <table:table-cell office:value-type="float" office:value="25620.05" table:style-name="ce12">
            <text:p>25.620,05</text:p>
          </table:table-cell>
          <table:table-cell office:value-type="float" office:value="-1890.16" table:style-name="ce13">
            <text:p>-1.890,16</text:p>
          </table:table-cell>
          <table:table-cell office:value-type="float" office:value="-4852.7" table:style-name="ce13">
            <text:p>-4.852,70</text:p>
          </table:table-cell>
          <table:table-cell office:value-type="float" office:value="-4766.5" table:style-name="ce13">
            <text:p>-4.766,50</text:p>
          </table:table-cell>
          <table:table-cell office:value-type="float" office:value="0" table:style-name="ce14">
            <text:p>0,00</text:p>
          </table:table-cell>
          <table:table-cell office:value-type="float" office:value="-11509.36" table:style-name="ce15">
            <text:p>-11.509,36</text:p>
          </table:table-cell>
          <table:table-cell office:value-type="float" office:value="14110.69" table:style-name="ce12">
            <text:p>14.110,6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SALETE FERREIRA DA SILVA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4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4023.37" table:style-name="ce10">
            <text:p>4.023,37</text:p>
          </table:table-cell>
          <table:table-cell office:value-type="float" office:value="2232.38" table:style-name="ce10">
            <text:p>2.232,38</text:p>
          </table:table-cell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19911.89" table:style-name="ce12">
            <text:p>19.911,89</text:p>
          </table:table-cell>
          <table:table-cell office:value-type="float" office:value="-1820.27" table:style-name="ce13">
            <text:p>-1.820,27</text:p>
          </table:table-cell>
          <table:table-cell office:value-type="float" office:value="-3595.97" table:style-name="ce13">
            <text:p>-3.595,97</text:p>
          </table:table-cell>
          <table:table-cell office:value-type="float" office:value="-2330.35" table:style-name="ce13">
            <text:p>-2.330,35</text:p>
          </table:table-cell>
          <table:table-cell office:value-type="float" office:value="0" table:style-name="ce14">
            <text:p>0,00</text:p>
          </table:table-cell>
          <table:table-cell office:value-type="float" office:value="-7746.59" table:style-name="ce15">
            <text:p>-7.746,59</text:p>
          </table:table-cell>
          <table:table-cell office:value-type="float" office:value="12165.3" table:style-name="ce12">
            <text:p>12.165,3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STELA DE ALENCAR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6665.14" table:style-name="ce10">
            <text:p>6.665,14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7240.34" table:style-name="ce12">
            <text:p>27.240,34</text:p>
          </table:table-cell>
          <table:table-cell office:value-type="float" office:value="-2880.36" table:style-name="ce13">
            <text:p>-2.880,36</text:p>
          </table:table-cell>
          <table:table-cell table:style-name="ce11"/>
          <table:table-cell office:value-type="float" office:value="-2928.35" table:style-name="ce13">
            <text:p>-2.928,35</text:p>
          </table:table-cell>
          <table:table-cell office:value-type="float" office:value="0" table:style-name="ce14">
            <text:p>0,00</text:p>
          </table:table-cell>
          <table:table-cell office:value-type="float" office:value="-5808.71" table:style-name="ce15">
            <text:p>-5.808,71</text:p>
          </table:table-cell>
          <table:table-cell office:value-type="float" office:value="21431.63" table:style-name="ce12">
            <text:p>21.431,6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TEREZA HOLANDA CARVALHO VILE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GABINETE DE DESEMBARGADOR (GABJL)</text:p>
          </table:table-cell>
          <table:table-cell office:value-type="float" office:value="11849.58" table:style-name="ce10">
            <text:p>11.849,58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456.76" table:style-name="ce10">
            <text:p>3.456,76</text:p>
          </table:table-cell>
          <table:table-cell table:number-columns-repeated="2" table:style-name="ce11"/>
          <table:table-cell office:value-type="float" office:value="16491.39" table:style-name="ce12">
            <text:p>16.491,39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258.21" table:style-name="ce13">
            <text:p>-2.258,21</text:p>
          </table:table-cell>
          <table:table-cell office:value-type="float" office:value="-3920.31" table:style-name="ce13">
            <text:p>-3.920,31</text:p>
          </table:table-cell>
          <table:table-cell office:value-type="float" office:value="0" table:style-name="ce14">
            <text:p>0,00</text:p>
          </table:table-cell>
          <table:table-cell office:value-type="float" office:value="-7650.58" table:style-name="ce15">
            <text:p>-7.650,58</text:p>
          </table:table-cell>
          <table:table-cell office:value-type="float" office:value="8840.81" table:style-name="ce12">
            <text:p>8.840,8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TEREZA RICARDO DE OLIVEIR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15314.08" table:style-name="ce10">
            <text:p>15.314,08</text:p>
          </table:table-cell>
          <table:table-cell table:number-columns-repeated="2" table:style-name="ce11"/>
          <table:table-cell office:value-type="float" office:value="675.8" table:style-name="ce17">
            <text:p>675,80</text:p>
          </table:table-cell>
          <table:table-cell table:number-columns-repeated="2" table:style-name="ce11"/>
          <table:table-cell office:value-type="float" office:value="15989.88" table:style-name="ce12">
            <text:p>15.989,88</text:p>
          </table:table-cell>
          <table:table-cell office:value-type="float" office:value="-1139.28" table:style-name="ce13">
            <text:p>-1.139,28</text:p>
          </table:table-cell>
          <table:table-cell table:style-name="ce11"/>
          <table:table-cell office:value-type="float" office:value="-2033.73" table:style-name="ce13">
            <text:p>-2.033,73</text:p>
          </table:table-cell>
          <table:table-cell office:value-type="float" office:value="0" table:style-name="ce14">
            <text:p>0,00</text:p>
          </table:table-cell>
          <table:table-cell office:value-type="float" office:value="-3173.01" table:style-name="ce15">
            <text:p>-3.173,01</text:p>
          </table:table-cell>
          <table:table-cell office:value-type="float" office:value="12816.87" table:style-name="ce12">
            <text:p>12.816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VANUZIA GA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SLQ)</text:p>
          </table:table-cell>
          <table:table-cell table:number-columns-repeated="2" table:style-name="ce11"/>
          <table:table-cell office:value-type="float" office:value="1185.05" table:style-name="ce10">
            <text:p>1.185,05</text:p>
          </table:table-cell>
          <table:table-cell office:value-type="float" office:value="2102.06" table:style-name="ce10">
            <text:p>2.102,06</text:p>
          </table:table-cell>
          <table:table-cell table:number-columns-repeated="2" table:style-name="ce11"/>
          <table:table-cell office:value-type="float" office:value="3287.11" table:style-name="ce12">
            <text:p>3.287,11</text:p>
          </table:table-cell>
          <table:table-cell table:number-columns-repeated="2" table:style-name="ce11"/>
          <table:table-cell office:value-type="float" office:value="-756.32" table:style-name="ce16">
            <text:p>-756,32</text:p>
          </table:table-cell>
          <table:table-cell office:value-type="float" office:value="0" table:style-name="ce14">
            <text:p>0,00</text:p>
          </table:table-cell>
          <table:table-cell office:value-type="float" office:value="-756.32" table:style-name="ce20">
            <text:p>-756,32</text:p>
          </table:table-cell>
          <table:table-cell office:value-type="float" office:value="2530.79" table:style-name="ce12">
            <text:p>2.530,7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 VERÔNICA TORRES LOPES PEREIRA</text:p>
          </table:table-cell>
          <table:table-cell office:value-type="string" table:style-name="ce8">
            <text:p>ASSISTENTE FINANCEIRO - FC-05</text:p>
          </table:table-cell>
          <table:table-cell office:value-type="string" table:style-name="ce9">
            <text:p>SETOR DE CONTROLE O. E FINANCEIRO (SOF)</text:p>
          </table:table-cell>
          <table:table-cell office:value-type="float" office:value="11778.34" table:style-name="ce10">
            <text:p>11.778,34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887.04" table:style-name="ce10">
            <text:p>2.887,04</text:p>
          </table:table-cell>
          <table:table-cell office:value-type="float" office:value="2391.73" table:style-name="ce10">
            <text:p>2.391,73</text:p>
          </table:table-cell>
          <table:table-cell table:style-name="ce11"/>
          <table:table-cell office:value-type="float" office:value="19289.490000000002" table:style-name="ce12">
            <text:p>19.289,49</text:p>
          </table:table-cell>
          <table:table-cell office:value-type="float" office:value="-1457.21" table:style-name="ce13">
            <text:p>-1.457,21</text:p>
          </table:table-cell>
          <table:table-cell office:value-type="float" office:value="-3084.17" table:style-name="ce13">
            <text:p>-3.084,17</text:p>
          </table:table-cell>
          <table:table-cell office:value-type="float" office:value="-2081.21" table:style-name="ce13">
            <text:p>-2.081,21</text:p>
          </table:table-cell>
          <table:table-cell office:value-type="float" office:value="0" table:style-name="ce14">
            <text:p>0,00</text:p>
          </table:table-cell>
          <table:table-cell office:value-type="float" office:value="-6622.59" table:style-name="ce15">
            <text:p>-6.622,59</text:p>
          </table:table-cell>
          <table:table-cell office:value-type="float" office:value="12666.9" table:style-name="ce12">
            <text:p>12.666,9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VIVIANE BARROS COST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9">
            <text:p>1ª VARA DO TRABALHO DE MACEIÓ/AL</text:p>
          </table:table-cell>
          <table:table-cell office:value-type="float" office:value="19289.48" table:style-name="ce10">
            <text:p>19.289,48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1802.72" table:style-name="ce10">
            <text:p>1.802,72</text:p>
          </table:table-cell>
          <table:table-cell office:value-type="float" office:value="19539.599999999999" table:style-name="ce10">
            <text:p>19.539,60</text:p>
          </table:table-cell>
          <table:table-cell table:style-name="ce11"/>
          <table:table-cell office:value-type="float" office:value="42864.18" table:style-name="ce12">
            <text:p>42.864,18</text:p>
          </table:table-cell>
          <table:table-cell office:value-type="float" office:value="-904.79" table:style-name="ce16">
            <text:p>-904,79</text:p>
          </table:table-cell>
          <table:table-cell office:value-type="float" office:value="-8831.27" table:style-name="ce13">
            <text:p>-8.831,27</text:p>
          </table:table-cell>
          <table:table-cell office:value-type="float" office:value="-1069.6099999999999" table:style-name="ce13">
            <text:p>-1.069,61</text:p>
          </table:table-cell>
          <table:table-cell office:value-type="float" office:value="0" table:style-name="ce14">
            <text:p>0,00</text:p>
          </table:table-cell>
          <table:table-cell office:value-type="float" office:value="-10805.67" table:style-name="ce15">
            <text:p>-10.805,67</text:p>
          </table:table-cell>
          <table:table-cell office:value-type="float" office:value="32058.51" table:style-name="ce12">
            <text:p>32.058,5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ZILÁ ANTAS DE ASSIS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852.91" table:style-name="ce10">
            <text:p>1.852,91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6067.29" table:style-name="ce12">
            <text:p>16.067,29</text:p>
          </table:table-cell>
          <table:table-cell office:value-type="float" office:value="-838.11" table:style-name="ce16">
            <text:p>-838,11</text:p>
          </table:table-cell>
          <table:table-cell office:value-type="float" office:value="-2085.98" table:style-name="ce13">
            <text:p>-2.085,98</text:p>
          </table:table-cell>
          <table:table-cell office:value-type="float" office:value="-2709.91" table:style-name="ce13">
            <text:p>-2.709,91</text:p>
          </table:table-cell>
          <table:table-cell office:value-type="float" office:value="0" table:style-name="ce14">
            <text:p>0,00</text:p>
          </table:table-cell>
          <table:table-cell office:value-type="float" office:value="-5634" table:style-name="ce15">
            <text:p>-5.634,00</text:p>
          </table:table-cell>
          <table:table-cell office:value-type="float" office:value="10433.290000000001" table:style-name="ce12">
            <text:p>10.433,2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 ZULEIDE DE LIM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280.35" table:style-name="ce10">
            <text:p>2.280,35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14968" table:style-name="ce12">
            <text:p>14.968,00</text:p>
          </table:table-cell>
          <table:table-cell office:value-type="float" office:value="-869.45" table:style-name="ce16">
            <text:p>-869,45</text:p>
          </table:table-cell>
          <table:table-cell table:style-name="ce11"/>
          <table:table-cell office:value-type="float" office:value="-2991.3" table:style-name="ce13">
            <text:p>-2.991,30</text:p>
          </table:table-cell>
          <table:table-cell office:value-type="float" office:value="0" table:style-name="ce14">
            <text:p>0,00</text:p>
          </table:table-cell>
          <table:table-cell office:value-type="float" office:value="-3860.75" table:style-name="ce15">
            <text:p>-3.860,75</text:p>
          </table:table-cell>
          <table:table-cell office:value-type="float" office:value="11107.25" table:style-name="ce12">
            <text:p>11.107,2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H DE MESQUITA MONTEIRO</text:p>
          </table:table-cell>
          <table:table-cell office:value-type="string" table:style-name="ce9">
            <text:p>ANALISTA JUDICIÁRIO - NÍVEL SUPERIOR C11</text:p>
          </table:table-cell>
          <table:table-cell table:style-name="ce11"/>
          <table:table-cell office:value-type="float" office:value="18399.2" table:style-name="ce10">
            <text:p>18.399,20</text:p>
          </table:table-cell>
          <table:table-cell table:number-columns-repeated="2" table:style-name="ce11"/>
          <table:table-cell office:value-type="float" office:value="1629.7" table:style-name="ce10">
            <text:p>1.629,70</text:p>
          </table:table-cell>
          <table:table-cell table:number-columns-repeated="2" table:style-name="ce11"/>
          <table:table-cell office:value-type="float" office:value="20028.900000000001" table:style-name="ce12">
            <text:p>20.028,90</text:p>
          </table:table-cell>
          <table:table-cell office:value-type="float" office:value="-904.79" table:style-name="ce16">
            <text:p>-904,79</text:p>
          </table:table-cell>
          <table:table-cell office:value-type="float" office:value="-3941.6" table:style-name="ce13">
            <text:p>-3.941,60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4846.3900000000003" table:style-name="ce15">
            <text:p>-4.846,39</text:p>
          </table:table-cell>
          <table:table-cell office:value-type="float" office:value="15182.51" table:style-name="ce12">
            <text:p>15.182,5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ANA NASCIMENTO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9">
            <text:p>GABINETE DE DESEMBARGADOR (GABLNS)</text:p>
          </table:table-cell>
          <table:table-cell office:value-type="float" office:value="17649.37" table:style-name="ce10">
            <text:p>17.649,37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294.34" table:style-name="ce10">
            <text:p>2.294,34</text:p>
          </table:table-cell>
          <table:table-cell table:number-columns-repeated="2" table:style-name="ce11"/>
          <table:table-cell office:value-type="float" office:value="21883.599999999999" table:style-name="ce12">
            <text:p>21.883,60</text:p>
          </table:table-cell>
          <table:table-cell office:value-type="float" office:value="-2429.4" table:style-name="ce13">
            <text:p>-2.429,40</text:p>
          </table:table-cell>
          <table:table-cell office:value-type="float" office:value="-3849.6" table:style-name="ce13">
            <text:p>-3.849,60</text:p>
          </table:table-cell>
          <table:table-cell office:value-type="float" office:value="-786.82" table:style-name="ce16">
            <text:p>-786,82</text:p>
          </table:table-cell>
          <table:table-cell office:value-type="float" office:value="0" table:style-name="ce14">
            <text:p>0,00</text:p>
          </table:table-cell>
          <table:table-cell office:value-type="float" office:value="-7065.82" table:style-name="ce15">
            <text:p>-7.065,82</text:p>
          </table:table-cell>
          <table:table-cell office:value-type="float" office:value="14817.78" table:style-name="ce12">
            <text:p>14.817,7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NA TORRES DE LIMA OLIVEIR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9">
            <text:p>GABINETE DE DESEMBARGADOR (GABAHFI)</text:p>
          </table:table-cell>
          <table:table-cell office:value-type="float" office:value="9631.56" table:style-name="ce10">
            <text:p>9.631,56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1346.72" table:style-name="ce10">
            <text:p>1.346,72</text:p>
          </table:table-cell>
          <table:table-cell table:number-columns-repeated="2" table:style-name="ce11"/>
          <table:table-cell office:value-type="float" office:value="13210.66" table:style-name="ce12">
            <text:p>13.210,66</text:p>
          </table:table-cell>
          <table:table-cell office:value-type="float" office:value="-1173.3399999999999" table:style-name="ce13">
            <text:p>-1.173,34</text:p>
          </table:table-cell>
          <table:table-cell office:value-type="float" office:value="-2070.56" table:style-name="ce13">
            <text:p>-2.070,56</text:p>
          </table:table-cell>
          <table:table-cell office:value-type="float" office:value="-486.94" table:style-name="ce16">
            <text:p>-486,94</text:p>
          </table:table-cell>
          <table:table-cell office:value-type="float" office:value="0" table:style-name="ce14">
            <text:p>0,00</text:p>
          </table:table-cell>
          <table:table-cell office:value-type="float" office:value="-3730.84" table:style-name="ce15">
            <text:p>-3.730,84</text:p>
          </table:table-cell>
          <table:table-cell office:value-type="float" office:value="9479.82" table:style-name="ce12">
            <text:p>9.479,8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ANIZE BENTO PATITUCCI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FOLHA DE PAGAMENTO (SEGES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105.92" table:style-name="ce10">
            <text:p>2.105,9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93.06" table:style-name="ce10">
            <text:p>2.893,06</text:p>
          </table:table-cell>
          <table:table-cell table:number-columns-repeated="2" table:style-name="ce11"/>
          <table:table-cell office:value-type="float" office:value="18740.95" table:style-name="ce12">
            <text:p>18.740,95</text:p>
          </table:table-cell>
          <table:table-cell office:value-type="float" office:value="-1804.23" table:style-name="ce13">
            <text:p>-1.804,23</text:p>
          </table:table-cell>
          <table:table-cell office:value-type="float" office:value="-2888.37" table:style-name="ce13">
            <text:p>-2.888,37</text:p>
          </table:table-cell>
          <table:table-cell office:value-type="float" office:value="-3439.57" table:style-name="ce13">
            <text:p>-3.439,57</text:p>
          </table:table-cell>
          <table:table-cell office:value-type="float" office:value="0" table:style-name="ce14">
            <text:p>0,00</text:p>
          </table:table-cell>
          <table:table-cell office:value-type="float" office:value="-8132.17" table:style-name="ce15">
            <text:p>-8.132,17</text:p>
          </table:table-cell>
          <table:table-cell office:value-type="float" office:value="10608.78" table:style-name="ce12">
            <text:p>10.608,7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NALVA DIAS DE ARAÚJO MED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AGAMENTO (SOF)</text:p>
          </table:table-cell>
          <table:table-cell office:value-type="float" office:value="1989" table:style-name="ce10">
            <text:p>1.989,00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488.6" table:style-name="ce10">
            <text:p>3.488,60</text:p>
          </table:table-cell>
          <table:table-cell table:number-columns-repeated="2" table:style-name="ce11"/>
          <table:table-cell office:value-type="float" office:value="6662.65" table:style-name="ce12">
            <text:p>6.662,65</text:p>
          </table:table-cell>
          <table:table-cell office:value-type="float" office:value="-218.79" table:style-name="ce16">
            <text:p>-218,79</text:p>
          </table:table-cell>
          <table:table-cell office:value-type="float" office:value="-64.63" table:style-name="ce16">
            <text:p>-64,63</text:p>
          </table:table-cell>
          <table:table-cell office:value-type="float" office:value="-1779.43" table:style-name="ce13">
            <text:p>-1.779,43</text:p>
          </table:table-cell>
          <table:table-cell office:value-type="float" office:value="0" table:style-name="ce14">
            <text:p>0,00</text:p>
          </table:table-cell>
          <table:table-cell office:value-type="float" office:value="-2062.85" table:style-name="ce15">
            <text:p>-2.062,85</text:p>
          </table:table-cell>
          <table:table-cell office:value-type="float" office:value="4599.8" table:style-name="ce12">
            <text:p>4.599,8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ÁRIO BRUNO SANTOS FARIAS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SAN)</text:p>
          </table:table-cell>
          <table:table-cell table:number-columns-repeated="2" table:style-name="ce11"/>
          <table:table-cell office:value-type="float" office:value="1379.07" table:style-name="ce10">
            <text:p>1.379,07</text:p>
          </table:table-cell>
          <table:table-cell office:value-type="float" office:value="1623.42" table:style-name="ce10">
            <text:p>1.623,42</text:p>
          </table:table-cell>
          <table:table-cell table:number-columns-repeated="2" table:style-name="ce11"/>
          <table:table-cell office:value-type="float" office:value="3002.49" table:style-name="ce12">
            <text:p>3.002,49</text:p>
          </table:table-cell>
          <table:table-cell office:value-type="float" office:value="-104.26" table:style-name="ce16">
            <text:p>-104,26</text:p>
          </table:table-cell>
          <table:table-cell table:style-name="ce11"/>
          <table:table-cell office:value-type="float" office:value="-700.61" table:style-name="ce16">
            <text:p>-700,61</text:p>
          </table:table-cell>
          <table:table-cell office:value-type="float" office:value="0" table:style-name="ce14">
            <text:p>0,00</text:p>
          </table:table-cell>
          <table:table-cell office:value-type="float" office:value="-804.87" table:style-name="ce20">
            <text:p>-804,87</text:p>
          </table:table-cell>
          <table:table-cell office:value-type="float" office:value="2197.62" table:style-name="ce12">
            <text:p>2.197,6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O JORGE DE ALENCAR LIMA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7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860.95" table:style-name="ce17">
            <text:p>860,95</text:p>
          </table:table-cell>
          <table:table-cell office:value-type="float" office:value="2232.38" table:style-name="ce10">
            <text:p>2.232,38</text:p>
          </table:table-cell>
          <table:table-cell office:value-type="float" office:value="2969.55" table:style-name="ce10">
            <text:p>2.969,55</text:p>
          </table:table-cell>
          <table:table-cell office:value-type="float" office:value="2192.42" table:style-name="ce10">
            <text:p>2.192,42</text:p>
          </table:table-cell>
          <table:table-cell table:style-name="ce11"/>
          <table:table-cell office:value-type="float" office:value="27541.24" table:style-name="ce12">
            <text:p>27.541,24</text:p>
          </table:table-cell>
          <table:table-cell office:value-type="float" office:value="-2841.49" table:style-name="ce13">
            <text:p>-2.841,49</text:p>
          </table:table-cell>
          <table:table-cell office:value-type="float" office:value="-5106.45" table:style-name="ce13">
            <text:p>-5.106,45</text:p>
          </table:table-cell>
          <table:table-cell office:value-type="float" office:value="-1537.15" table:style-name="ce13">
            <text:p>-1.537,15</text:p>
          </table:table-cell>
          <table:table-cell office:value-type="float" office:value="0" table:style-name="ce14">
            <text:p>0,00</text:p>
          </table:table-cell>
          <table:table-cell office:value-type="float" office:value="-9485.09" table:style-name="ce15">
            <text:p>-9.485,09</text:p>
          </table:table-cell>
          <table:table-cell office:value-type="float" office:value="18056.150000000001" table:style-name="ce12">
            <text:p>18.056,1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ÁRIO PEREIRA DE SOUSA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4980.8100000000004" table:style-name="ce10">
            <text:p>4.980,81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8283.32" table:style-name="ce12">
            <text:p>28.283,32</text:p>
          </table:table-cell>
          <table:table-cell office:value-type="float" office:value="-3078.52" table:style-name="ce13">
            <text:p>-3.078,52</text:p>
          </table:table-cell>
          <table:table-cell office:value-type="float" office:value="-5183.82" table:style-name="ce13">
            <text:p>-5.183,82</text:p>
          </table:table-cell>
          <table:table-cell office:value-type="float" office:value="-4944.42" table:style-name="ce13">
            <text:p>-4.944,42</text:p>
          </table:table-cell>
          <table:table-cell office:value-type="float" office:value="0" table:style-name="ce14">
            <text:p>0,00</text:p>
          </table:table-cell>
          <table:table-cell office:value-type="float" office:value="-13206.76" table:style-name="ce15">
            <text:p>-13.206,76</text:p>
          </table:table-cell>
          <table:table-cell office:value-type="float" office:value="15076.56" table:style-name="ce12">
            <text:p>15.076,5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OTS HAMAD KENNEDY SILVA TRINDAD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COORDENADORIA DE MANUTENÇÃO E PROJETOS (SA)</text:p>
          </table:table-cell>
          <table:table-cell office:value-type="float" office:value="11278.67" table:style-name="ce10">
            <text:p>11.278,67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2653.7" table:style-name="ce10">
            <text:p>2.653,70</text:p>
          </table:table-cell>
          <table:table-cell table:number-columns-repeated="2" table:style-name="ce11"/>
          <table:table-cell office:value-type="float" office:value="15311.44" table:style-name="ce12">
            <text:p>15.311,44</text:p>
          </table:table-cell>
          <table:table-cell office:value-type="float" office:value="-1342.16" table:style-name="ce13">
            <text:p>-1.342,16</text:p>
          </table:table-cell>
          <table:table-cell office:value-type="float" office:value="-2138.15" table:style-name="ce13">
            <text:p>-2.138,15</text:p>
          </table:table-cell>
          <table:table-cell office:value-type="float" office:value="-1752.31" table:style-name="ce13">
            <text:p>-1.752,31</text:p>
          </table:table-cell>
          <table:table-cell office:value-type="float" office:value="0" table:style-name="ce14">
            <text:p>0,00</text:p>
          </table:table-cell>
          <table:table-cell office:value-type="float" office:value="-5232.62" table:style-name="ce15">
            <text:p>-5.232,62</text:p>
          </table:table-cell>
          <table:table-cell office:value-type="float" office:value="10078.82" table:style-name="ce12">
            <text:p>10.078,8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ISTELA PELLENZ CASADO</text:p>
          </table:table-cell>
          <table:table-cell office:value-type="string" table:style-name="ce8">
            <text:p>SECRETÁRIO DA ESCOLA JUDICIAL - CJ-03</text:p>
          </table:table-cell>
          <table:table-cell office:value-type="string" table:style-name="ce8">
            <text:p>ESCOLA JUDICIAL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472.06" table:style-name="ce10">
            <text:p>1.472,06</text:p>
          </table:table-cell>
          <table:table-cell office:value-type="float" office:value="8411.01" table:style-name="ce10">
            <text:p>8.411,01</text:p>
          </table:table-cell>
          <table:table-cell office:value-type="float" office:value="3254.04" table:style-name="ce10">
            <text:p>3.254,04</text:p>
          </table:table-cell>
          <table:table-cell table:number-columns-repeated="2" table:style-name="ce11"/>
          <table:table-cell office:value-type="float" office:value="25034.18" table:style-name="ce12">
            <text:p>25.034,18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4611.09" table:style-name="ce13">
            <text:p>-4.611,09</text:p>
          </table:table-cell>
          <table:table-cell office:value-type="float" office:value="-2710.99" table:style-name="ce13">
            <text:p>-2.710,99</text:p>
          </table:table-cell>
          <table:table-cell office:value-type="float" office:value="0" table:style-name="ce14">
            <text:p>0,00</text:p>
          </table:table-cell>
          <table:table-cell office:value-type="float" office:value="-8794.14" table:style-name="ce15">
            <text:p>-8.794,14</text:p>
          </table:table-cell>
          <table:table-cell office:value-type="float" office:value="16240.04" table:style-name="ce12">
            <text:p>16.240,0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ISTELA SANTOS JAPIASSU ALMEIDA DE ALENCAR</text:p>
          </table:table-cell>
          <table:table-cell office:value-type="string" table:style-name="ce9">
            <text:p>ANALISTA JUDICIÁRIO - NÍVEL SUPERIOR B10</text:p>
          </table:table-cell>
          <table:table-cell office:value-type="string" table:style-name="ce8">
            <text:p>SECRETARIA (2ª VT-ARA)</text:p>
          </table:table-cell>
          <table:table-cell office:value-type="float" office:value="21428.83" table:style-name="ce10">
            <text:p>21.428,83</text:p>
          </table:table-cell>
          <table:table-cell table:number-columns-repeated="2" table:style-name="ce11"/>
          <table:table-cell office:value-type="float" office:value="4344.8999999999996" table:style-name="ce10">
            <text:p>4.344,90</text:p>
          </table:table-cell>
          <table:table-cell table:number-columns-repeated="2" table:style-name="ce11"/>
          <table:table-cell office:value-type="float" office:value="25773.73" table:style-name="ce12">
            <text:p>25.773,73</text:p>
          </table:table-cell>
          <table:table-cell office:value-type="float" office:value="-3017.71" table:style-name="ce13">
            <text:p>-3.017,71</text:p>
          </table:table-cell>
          <table:table-cell office:value-type="float" office:value="-4193.7" table:style-name="ce13">
            <text:p>-4.193,70</text:p>
          </table:table-cell>
          <table:table-cell office:value-type="float" office:value="-2116.84" table:style-name="ce13">
            <text:p>-2.116,84</text:p>
          </table:table-cell>
          <table:table-cell office:value-type="float" office:value="0" table:style-name="ce14">
            <text:p>0,00</text:p>
          </table:table-cell>
          <table:table-cell office:value-type="float" office:value="-9328.25" table:style-name="ce15">
            <text:p>-9.328,25</text:p>
          </table:table-cell>
          <table:table-cell office:value-type="float" office:value="16445.48" table:style-name="ce12">
            <text:p>16.445,4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LENE ALMEIDA SOA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815.18" table:style-name="ce10">
            <text:p>1.815,18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5199.57" table:style-name="ce12">
            <text:p>5.199,57</text:p>
          </table:table-cell>
          <table:table-cell office:value-type="float" office:value="-254.13" table:style-name="ce16">
            <text:p>-254,13</text:p>
          </table:table-cell>
          <table:table-cell office:value-type="float" office:value="-63.16" table:style-name="ce16">
            <text:p>-63,16</text:p>
          </table:table-cell>
          <table:table-cell office:value-type="float" office:value="-1219.95" table:style-name="ce13">
            <text:p>-1.219,95</text:p>
          </table:table-cell>
          <table:table-cell office:value-type="float" office:value="0" table:style-name="ce14">
            <text:p>0,00</text:p>
          </table:table-cell>
          <table:table-cell office:value-type="float" office:value="-1537.24" table:style-name="ce15">
            <text:p>-1.537,24</text:p>
          </table:table-cell>
          <table:table-cell office:value-type="float" office:value="3662.33" table:style-name="ce12">
            <text:p>3.662,3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LENE BRANDÃO DE LIM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9">
            <text:p>GABINETE DE DESEMBARGADOR (GABLNS)</text:p>
          </table:table-cell>
          <table:table-cell office:value-type="float" office:value="6750.55" table:style-name="ce10">
            <text:p>6.750,55</text:p>
          </table:table-cell>
          <table:table-cell office:value-type="float" office:value="764.57" table:style-name="ce17">
            <text:p>764,57</text:p>
          </table:table-cell>
          <table:table-cell office:value-type="float" office:value="2232.38" table:style-name="ce10">
            <text:p>2.232,38</text:p>
          </table:table-cell>
          <table:table-cell office:value-type="float" office:value="2641.42" table:style-name="ce10">
            <text:p>2.641,42</text:p>
          </table:table-cell>
          <table:table-cell table:number-columns-repeated="2" table:style-name="ce11"/>
          <table:table-cell office:value-type="float" office:value="12388.92" table:style-name="ce12">
            <text:p>12.388,92</text:p>
          </table:table-cell>
          <table:table-cell office:value-type="float" office:value="-764.57" table:style-name="ce16">
            <text:p>-764,57</text:p>
          </table:table-cell>
          <table:table-cell office:value-type="float" office:value="-1600.95" table:style-name="ce13">
            <text:p>-1.600,95</text:p>
          </table:table-cell>
          <table:table-cell office:value-type="float" office:value="-3137.07" table:style-name="ce13">
            <text:p>-3.137,07</text:p>
          </table:table-cell>
          <table:table-cell office:value-type="float" office:value="0" table:style-name="ce14">
            <text:p>0,00</text:p>
          </table:table-cell>
          <table:table-cell office:value-type="float" office:value="-5502.59" table:style-name="ce15">
            <text:p>-5.502,59</text:p>
          </table:table-cell>
          <table:table-cell office:value-type="float" office:value="6886.33" table:style-name="ce12">
            <text:p>6.886,3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LENE ROCHA CALAZANS DE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RECURSOS (SEJ)</text:p>
          </table:table-cell>
          <table:table-cell office:value-type="float" office:value="18935.29" table:style-name="ce10">
            <text:p>18.935,29</text:p>
          </table:table-cell>
          <table:table-cell office:value-type="float" office:value="3374.07" table:style-name="ce10">
            <text:p>3.374,0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60.8" table:style-name="ce10">
            <text:p>2.960,80</text:p>
          </table:table-cell>
          <table:table-cell table:number-columns-repeated="2" table:style-name="ce11"/>
          <table:table-cell office:value-type="float" office:value="27210.05" table:style-name="ce12">
            <text:p>27.210,05</text:p>
          </table:table-cell>
          <table:table-cell office:value-type="float" office:value="-3158.7" table:style-name="ce13">
            <text:p>-3.158,70</text:p>
          </table:table-cell>
          <table:table-cell office:value-type="float" office:value="-4878.3999999999996" table:style-name="ce13">
            <text:p>-4.878,40</text:p>
          </table:table-cell>
          <table:table-cell office:value-type="float" office:value="-2853.64" table:style-name="ce13">
            <text:p>-2.853,64</text:p>
          </table:table-cell>
          <table:table-cell office:value-type="float" office:value="0" table:style-name="ce14">
            <text:p>0,00</text:p>
          </table:table-cell>
          <table:table-cell office:value-type="float" office:value="-10890.74" table:style-name="ce15">
            <text:p>-10.890,74</text:p>
          </table:table-cell>
          <table:table-cell office:value-type="float" office:value="16319.31" table:style-name="ce12">
            <text:p>16.319,3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TA ANGÉLICA DE OLIVEIRA SANTOS MARTIN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3ª VT)</text:p>
          </table:table-cell>
          <table:table-cell office:value-type="float" office:value="11912.39" table:style-name="ce10">
            <text:p>11.912,39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4680.58" table:style-name="ce10">
            <text:p>4.680,58</text:p>
          </table:table-cell>
          <table:table-cell table:number-columns-repeated="2" table:style-name="ce11"/>
          <table:table-cell office:value-type="float" office:value="18532.86" table:style-name="ce12">
            <text:p>18.532,86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430.9299999999998" table:style-name="ce13">
            <text:p>-2.430,93</text:p>
          </table:table-cell>
          <table:table-cell office:value-type="float" office:value="-4679.93" table:style-name="ce13">
            <text:p>-4.679,93</text:p>
          </table:table-cell>
          <table:table-cell office:value-type="float" office:value="0" table:style-name="ce14">
            <text:p>0,00</text:p>
          </table:table-cell>
          <table:table-cell office:value-type="float" office:value="-8582.92" table:style-name="ce15">
            <text:p>-8.582,92</text:p>
          </table:table-cell>
          <table:table-cell office:value-type="float" office:value="9949.94" table:style-name="ce12">
            <text:p>9.949,9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THA GRACE MONTE DE ALBUQUERQU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TOR DE INFORMAÇÕES FUNCIONAIS (SEGESP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84.95999999999998" table:style-name="ce17">
            <text:p>284,96</text:p>
          </table:table-cell>
          <table:table-cell table:style-name="ce11"/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14120.16" table:style-name="ce12">
            <text:p>14.120,16</text:p>
          </table:table-cell>
          <table:table-cell office:value-type="float" office:value="-1492.83" table:style-name="ce13">
            <text:p>-1.492,83</text:p>
          </table:table-cell>
          <table:table-cell office:value-type="float" office:value="-1998.34" table:style-name="ce13">
            <text:p>-1.998,34</text:p>
          </table:table-cell>
          <table:table-cell office:value-type="float" office:value="-1283.8900000000001" table:style-name="ce13">
            <text:p>-1.283,89</text:p>
          </table:table-cell>
          <table:table-cell office:value-type="float" office:value="0" table:style-name="ce14">
            <text:p>0,00</text:p>
          </table:table-cell>
          <table:table-cell office:value-type="float" office:value="-4775.0600000000004" table:style-name="ce15">
            <text:p>-4.775,06</text:p>
          </table:table-cell>
          <table:table-cell office:value-type="float" office:value="9345.1" table:style-name="ce12">
            <text:p>9.345,1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RTHA MARIA COUTINHO MOURA ALVES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CRETARIA DE GESTÃO DE PESSOAS (D.G.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744.97" table:style-name="ce10">
            <text:p>1.744,97</text:p>
          </table:table-cell>
          <table:table-cell table:style-name="ce11"/>
          <table:table-cell office:value-type="float" office:value="2330.06" table:style-name="ce10">
            <text:p>2.330,06</text:p>
          </table:table-cell>
          <table:table-cell table:number-columns-repeated="2" table:style-name="ce11"/>
          <table:table-cell office:value-type="float" office:value="23594.74" table:style-name="ce12">
            <text:p>23.594,74</text:p>
          </table:table-cell>
          <table:table-cell office:value-type="float" office:value="-2987.35" table:style-name="ce13">
            <text:p>-2.987,35</text:p>
          </table:table-cell>
          <table:table-cell office:value-type="float" office:value="-4052.63" table:style-name="ce13">
            <text:p>-4.052,63</text:p>
          </table:table-cell>
          <table:table-cell office:value-type="float" office:value="-134.66" table:style-name="ce16">
            <text:p>-134,66</text:p>
          </table:table-cell>
          <table:table-cell office:value-type="float" office:value="0" table:style-name="ce14">
            <text:p>0,00</text:p>
          </table:table-cell>
          <table:table-cell office:value-type="float" office:value="-7174.64" table:style-name="ce15">
            <text:p>-7.174,64</text:p>
          </table:table-cell>
          <table:table-cell office:value-type="float" office:value="16420.099999999999" table:style-name="ce12">
            <text:p>16.420,1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RY LIDIAN DE LIMA FERRAZ</text:p>
          </table:table-cell>
          <table:table-cell office:value-type="string" table:style-name="ce8">
            <text:p>DIRETOR GERAL - CJ-04</text:p>
          </table:table-cell>
          <table:table-cell office:value-type="string" table:style-name="ce8">
            <text:p>DIRETORIA-GERAL (PRES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18.11" table:style-name="ce10">
            <text:p>1.618,11</text:p>
          </table:table-cell>
          <table:table-cell office:value-type="float" office:value="9495.0300000000007" table:style-name="ce10">
            <text:p>9.495,03</text:p>
          </table:table-cell>
          <table:table-cell office:value-type="float" office:value="1697.44" table:style-name="ce10">
            <text:p>1.697,44</text:p>
          </table:table-cell>
          <table:table-cell table:number-columns-repeated="2" table:style-name="ce11"/>
          <table:table-cell office:value-type="float" office:value="32252.37" table:style-name="ce12">
            <text:p>32.252,37</text:p>
          </table:table-cell>
          <table:table-cell office:value-type="float" office:value="-2966.42" table:style-name="ce13">
            <text:p>-2.966,42</text:p>
          </table:table-cell>
          <table:table-cell office:value-type="float" office:value="-6717.48" table:style-name="ce13">
            <text:p>-6.717,48</text:p>
          </table:table-cell>
          <table:table-cell office:value-type="float" office:value="-1817.93" table:style-name="ce13">
            <text:p>-1.817,93</text:p>
          </table:table-cell>
          <table:table-cell office:value-type="float" office:value="0" table:style-name="ce14">
            <text:p>0,00</text:p>
          </table:table-cell>
          <table:table-cell office:value-type="float" office:value="-11501.83" table:style-name="ce15">
            <text:p>-11.501,83</text:p>
          </table:table-cell>
          <table:table-cell office:value-type="float" office:value="20750.54" table:style-name="ce12">
            <text:p>20.750,5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URÍCIO ALEXANDER CORREIA DE SOUZ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GERENCIAMENTO DE PRECEDENTES (SEJ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141.81" table:style-name="ce10">
            <text:p>3.141,81</text:p>
          </table:table-cell>
          <table:table-cell table:style-name="ce11"/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23697.39" table:style-name="ce12">
            <text:p>23.697,39</text:p>
          </table:table-cell>
          <table:table-cell office:value-type="float" office:value="-3121.4" table:style-name="ce13">
            <text:p>-3.121,40</text:p>
          </table:table-cell>
          <table:table-cell office:value-type="float" office:value="-4279.17" table:style-name="ce13">
            <text:p>-4.279,17</text:p>
          </table:table-cell>
          <table:table-cell office:value-type="float" office:value="-1716.29" table:style-name="ce13">
            <text:p>-1.716,29</text:p>
          </table:table-cell>
          <table:table-cell office:value-type="float" office:value="0" table:style-name="ce14">
            <text:p>0,00</text:p>
          </table:table-cell>
          <table:table-cell office:value-type="float" office:value="-9116.86" table:style-name="ce15">
            <text:p>-9.116,86</text:p>
          </table:table-cell>
          <table:table-cell office:value-type="float" office:value="14580.53" table:style-name="ce12">
            <text:p>14.580,5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URÍCIO AUGUSTO FIGUEIRED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TOR DE CONTRATAÇÕES E ORÇAMENTO DE TIC (SETIC)</text:p>
          </table:table-cell>
          <table:table-cell table:number-columns-repeated="2" table:style-name="ce11"/>
          <table:table-cell office:value-type="float" office:value="1379.07" table:style-name="ce10">
            <text:p>1.379,07</text:p>
          </table:table-cell>
          <table:table-cell office:value-type="float" office:value="461.26" table:style-name="ce17">
            <text:p>461,26</text:p>
          </table:table-cell>
          <table:table-cell office:value-type="float" office:value="477.78" table:style-name="ce14">
            <text:p>477,78</text:p>
          </table:table-cell>
          <table:table-cell table:style-name="ce11"/>
          <table:table-cell office:value-type="float" office:value="2318.11" table:style-name="ce12">
            <text:p>2.318,11</text:p>
          </table:table-cell>
          <table:table-cell table:number-columns-repeated="2" table:style-name="ce11"/>
          <table:table-cell office:value-type="float" office:value="-513.6" table:style-name="ce16">
            <text:p>-513,60</text:p>
          </table:table-cell>
          <table:table-cell office:value-type="float" office:value="0" table:style-name="ce14">
            <text:p>0,00</text:p>
          </table:table-cell>
          <table:table-cell office:value-type="float" office:value="-513.6" table:style-name="ce20">
            <text:p>-513,60</text:p>
          </table:table-cell>
          <table:table-cell office:value-type="float" office:value="1804.51" table:style-name="ce12">
            <text:p>1.804,5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URÍCIO NUNES MARQU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868.59" table:style-name="ce10">
            <text:p>1.868,5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87.04" table:style-name="ce10">
            <text:p>2.887,04</text:p>
          </table:table-cell>
          <table:table-cell table:number-columns-repeated="2" table:style-name="ce11"/>
          <table:table-cell office:value-type="float" office:value="26137.31" table:style-name="ce12">
            <text:p>26.137,31</text:p>
          </table:table-cell>
          <table:table-cell office:value-type="float" office:value="-904.79" table:style-name="ce16">
            <text:p>-904,79</text:p>
          </table:table-cell>
          <table:table-cell office:value-type="float" office:value="-4760.3500000000004" table:style-name="ce13">
            <text:p>-4.760,35</text:p>
          </table:table-cell>
          <table:table-cell office:value-type="float" office:value="-2135.65" table:style-name="ce13">
            <text:p>-2.135,65</text:p>
          </table:table-cell>
          <table:table-cell office:value-type="float" office:value="0" table:style-name="ce14">
            <text:p>0,00</text:p>
          </table:table-cell>
          <table:table-cell office:value-type="float" office:value="-7800.79" table:style-name="ce15">
            <text:p>-7.800,79</text:p>
          </table:table-cell>
          <table:table-cell office:value-type="float" office:value="18336.52" table:style-name="ce12">
            <text:p>18.336,5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URÍCIO PEREIRA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9">
            <text:p>GABINETE DE DESEMBARGADOR (GABJL)</text:p>
          </table:table-cell>
          <table:table-cell table:number-columns-repeated="2" table:style-name="ce11"/>
          <table:table-cell office:value-type="float" office:value="1939.89" table:style-name="ce10">
            <text:p>1.939,89</text:p>
          </table:table-cell>
          <table:table-cell office:value-type="float" office:value="2986.7" table:style-name="ce10">
            <text:p>2.986,70</text:p>
          </table:table-cell>
          <table:table-cell table:number-columns-repeated="2" table:style-name="ce11"/>
          <table:table-cell office:value-type="float" office:value="4926.59" table:style-name="ce12">
            <text:p>4.926,59</text:p>
          </table:table-cell>
          <table:table-cell table:number-columns-repeated="2" table:style-name="ce11"/>
          <table:table-cell office:value-type="float" office:value="-1315.05" table:style-name="ce13">
            <text:p>-1.315,05</text:p>
          </table:table-cell>
          <table:table-cell office:value-type="float" office:value="0" table:style-name="ce14">
            <text:p>0,00</text:p>
          </table:table-cell>
          <table:table-cell office:value-type="float" office:value="-1315.05" table:style-name="ce15">
            <text:p>-1.315,05</text:p>
          </table:table-cell>
          <table:table-cell office:value-type="float" office:value="3611.54" table:style-name="ce12">
            <text:p>3.611,5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URÍCIO QUINTELLA MALTA LESSA</text:p>
          </table:table-cell>
          <table:table-cell office:value-type="string" table:style-name="ce8">
            <text:p>TÉCNICO JUDICIÁRIO - NÍVEL MÉDIO C13</text:p>
          </table:table-cell>
          <table:table-cell table:number-columns-repeated="4" table:style-name="ce11"/>
          <table:table-cell office:value-type="float" office:value="910.08" table:style-name="ce17">
            <text:p>910,08</text:p>
          </table:table-cell>
          <table:table-cell table:number-columns-repeated="2" table:style-name="ce11"/>
          <table:table-cell office:value-type="float" office:value="910.08" table:style-name="ce18">
            <text:p>910,08</text:p>
          </table:table-cell>
          <table:table-cell table:number-columns-repeated="3" table:style-name="ce11"/>
          <table:table-cell office:value-type="float" office:value="0" table:style-name="ce14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910.08" table:style-name="ce18">
            <text:p>910,0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AXIMILIANO MEDEIROS DE LEM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9">
            <text:p>GABINETE DE DESEMBARGADOR (GABLNS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060.62" table:style-name="ce10">
            <text:p>2.060,6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623.68" table:style-name="ce10">
            <text:p>1.623,68</text:p>
          </table:table-cell>
          <table:table-cell table:number-columns-repeated="2" table:style-name="ce11"/>
          <table:table-cell office:value-type="float" office:value="17260.05" table:style-name="ce12">
            <text:p>17.260,05</text:p>
          </table:table-cell>
          <table:table-cell office:value-type="float" office:value="-1777.17" table:style-name="ce13">
            <text:p>-1.777,17</text:p>
          </table:table-cell>
          <table:table-cell office:value-type="float" office:value="-2941.92" table:style-name="ce13">
            <text:p>-2.941,92</text:p>
          </table:table-cell>
          <table:table-cell office:value-type="float" office:value="-2990.81" table:style-name="ce13">
            <text:p>-2.990,81</text:p>
          </table:table-cell>
          <table:table-cell office:value-type="float" office:value="0" table:style-name="ce14">
            <text:p>0,00</text:p>
          </table:table-cell>
          <table:table-cell office:value-type="float" office:value="-7709.9" table:style-name="ce15">
            <text:p>-7.709,90</text:p>
          </table:table-cell>
          <table:table-cell office:value-type="float" office:value="9550.15" table:style-name="ce12">
            <text:p>9.550,1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AYRA FERREIRA DE ARAGÃO LISBÔA FREIR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GABINETE DE DESEMBARGADOR (GABVL)</text:p>
          </table:table-cell>
          <table:table-cell office:value-type="float" office:value="10612.57" table:style-name="ce10">
            <text:p>10.612,57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958.98" table:style-name="ce10">
            <text:p>2.958,98</text:p>
          </table:table-cell>
          <table:table-cell office:value-type="float" office:value="3918.47" table:style-name="ce10">
            <text:p>3.918,47</text:p>
          </table:table-cell>
          <table:table-cell table:style-name="ce11"/>
          <table:table-cell office:value-type="float" office:value="18675.07" table:style-name="ce12">
            <text:p>18.675,07</text:p>
          </table:table-cell>
          <table:table-cell office:value-type="float" office:value="-1296.73" table:style-name="ce13">
            <text:p>-1.296,73</text:p>
          </table:table-cell>
          <table:table-cell office:value-type="float" office:value="-2090.1999999999998" table:style-name="ce13">
            <text:p>-2.090,20</text:p>
          </table:table-cell>
          <table:table-cell office:value-type="float" office:value="-2099.69" table:style-name="ce13">
            <text:p>-2.099,69</text:p>
          </table:table-cell>
          <table:table-cell office:value-type="float" office:value="0" table:style-name="ce14">
            <text:p>0,00</text:p>
          </table:table-cell>
          <table:table-cell office:value-type="float" office:value="-5486.62" table:style-name="ce15">
            <text:p>-5.486,62</text:p>
          </table:table-cell>
          <table:table-cell office:value-type="float" office:value="13188.45" table:style-name="ce12">
            <text:p>13.188,4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ÉRCIA DE FÁTIMA BRANDÃO PEIXOTO SOARES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7837.02" table:style-name="ce10">
            <text:p>7.837,02</text:p>
          </table:table-cell>
          <table:table-cell table:style-name="ce11"/>
          <table:table-cell office:value-type="float" office:value="4795.8100000000004" table:style-name="ce10">
            <text:p>4.795,81</text:p>
          </table:table-cell>
          <table:table-cell table:number-columns-repeated="2" table:style-name="ce11"/>
          <table:table-cell office:value-type="float" office:value="34724" table:style-name="ce12">
            <text:p>34.724,00</text:p>
          </table:table-cell>
          <table:table-cell office:value-type="float" office:value="-3803.35" table:style-name="ce13">
            <text:p>-3.803,35</text:p>
          </table:table-cell>
          <table:table-cell office:value-type="float" office:value="-4012.79" table:style-name="ce13">
            <text:p>-4.012,79</text:p>
          </table:table-cell>
          <table:table-cell office:value-type="float" office:value="-4328.6899999999996" table:style-name="ce13">
            <text:p>-4.328,69</text:p>
          </table:table-cell>
          <table:table-cell office:value-type="float" office:value="0" table:style-name="ce14">
            <text:p>0,00</text:p>
          </table:table-cell>
          <table:table-cell office:value-type="float" office:value="-12144.83" table:style-name="ce15">
            <text:p>-12.144,83</text:p>
          </table:table-cell>
          <table:table-cell office:value-type="float" office:value="22579.17" table:style-name="ce12">
            <text:p>22.579,1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ICHAEL GALBIATTI MENDES</text:p>
          </table:table-cell>
          <table:table-cell office:value-type="string" table:style-name="ce8">
            <text:p>TÉCNICO JUDICIÁRIO - NÍVEL MÉDIO C11</text:p>
          </table:table-cell>
          <table:table-cell table:style-name="ce11"/>
          <table:table-cell office:value-type="float" office:value="11079.83" table:style-name="ce10">
            <text:p>11.079,83</text:p>
          </table:table-cell>
          <table:table-cell table:number-columns-repeated="2" table:style-name="ce11"/>
          <table:table-cell office:value-type="float" office:value="2730.98" table:style-name="ce10">
            <text:p>2.730,98</text:p>
          </table:table-cell>
          <table:table-cell table:number-columns-repeated="2" table:style-name="ce11"/>
          <table:table-cell office:value-type="float" office:value="13810.81" table:style-name="ce12">
            <text:p>13.810,81</text:p>
          </table:table-cell>
          <table:table-cell office:value-type="float" office:value="-1387.72" table:style-name="ce13">
            <text:p>-1.387,72</text:p>
          </table:table-cell>
          <table:table-cell office:value-type="float" office:value="-1743.83" table:style-name="ce13">
            <text:p>-1.743,83</text:p>
          </table:table-cell>
          <table:table-cell office:value-type="float" office:value="-1265.21" table:style-name="ce13">
            <text:p>-1.265,21</text:p>
          </table:table-cell>
          <table:table-cell office:value-type="float" office:value="0" table:style-name="ce14">
            <text:p>0,00</text:p>
          </table:table-cell>
          <table:table-cell office:value-type="float" office:value="-4396.76" table:style-name="ce15">
            <text:p>-4.396,76</text:p>
          </table:table-cell>
          <table:table-cell office:value-type="float" office:value="9414.0499999999993" table:style-name="ce12">
            <text:p>9.414,0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ICHELLE SHEYLA TENÓRIO CARVALH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UNP)</text:p>
          </table:table-cell>
          <table:table-cell table:number-columns-repeated="2" table:style-name="ce11"/>
          <table:table-cell office:value-type="float" office:value="1939.89" table:style-name="ce10">
            <text:p>1.939,89</text:p>
          </table:table-cell>
          <table:table-cell table:number-columns-repeated="3" table:style-name="ce11"/>
          <table:table-cell office:value-type="float" office:value="1939.89" table:style-name="ce12">
            <text:p>1.939,89</text:p>
          </table:table-cell>
          <table:table-cell table:style-name="ce11"/>
          <table:table-cell office:value-type="float" office:value="-2.7" table:style-name="ce19">
            <text:p>-2,70</text:p>
          </table:table-cell>
          <table:table-cell office:value-type="float" office:value="-18.55" table:style-name="ce16">
            <text:p>-18,55</text:p>
          </table:table-cell>
          <table:table-cell office:value-type="float" office:value="0" table:style-name="ce14">
            <text:p>0,00</text:p>
          </table:table-cell>
          <table:table-cell office:value-type="float" office:value="-21.25" table:style-name="ce20">
            <text:p>-21,25</text:p>
          </table:table-cell>
          <table:table-cell office:value-type="float" office:value="1918.64" table:style-name="ce12">
            <text:p>1.918,6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ILTON CORTEZ NOLASC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SLQ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896.15" table:style-name="ce17">
            <text:p>896,15</text:p>
          </table:table-cell>
          <table:table-cell office:value-type="float" office:value="1379.07" table:style-name="ce10">
            <text:p>1.379,07</text:p>
          </table:table-cell>
          <table:table-cell office:value-type="float" office:value="3579.09" table:style-name="ce10">
            <text:p>3.579,09</text:p>
          </table:table-cell>
          <table:table-cell table:number-columns-repeated="2" table:style-name="ce11"/>
          <table:table-cell office:value-type="float" office:value="17490.169999999998" table:style-name="ce12">
            <text:p>17.490,17</text:p>
          </table:table-cell>
          <table:table-cell office:value-type="float" office:value="-1585.03" table:style-name="ce13">
            <text:p>-1.585,03</text:p>
          </table:table-cell>
          <table:table-cell office:value-type="float" office:value="-2363.89" table:style-name="ce13">
            <text:p>-2.363,89</text:p>
          </table:table-cell>
          <table:table-cell office:value-type="float" office:value="-5602.47" table:style-name="ce13">
            <text:p>-5.602,47</text:p>
          </table:table-cell>
          <table:table-cell office:value-type="float" office:value="0" table:style-name="ce14">
            <text:p>0,00</text:p>
          </table:table-cell>
          <table:table-cell office:value-type="float" office:value="-9551.39" table:style-name="ce15">
            <text:p>-9.551,39</text:p>
          </table:table-cell>
          <table:table-cell office:value-type="float" office:value="7938.78" table:style-name="ce12">
            <text:p>7.938,7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ILTON WANDERLEY DE OMENA JÚNIOR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GESTÃO DOCUMENTAL (CA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374.07" table:style-name="ce10">
            <text:p>3.374,07</text:p>
          </table:table-cell>
          <table:table-cell table:style-name="ce11"/>
          <table:table-cell office:value-type="float" office:value="943.98" table:style-name="ce17">
            <text:p>943,98</text:p>
          </table:table-cell>
          <table:table-cell table:number-columns-repeated="2" table:style-name="ce11"/>
          <table:table-cell office:value-type="float" office:value="23019.57" table:style-name="ce12">
            <text:p>23.019,57</text:p>
          </table:table-cell>
          <table:table-cell office:value-type="float" office:value="-3158.7" table:style-name="ce13">
            <text:p>-3.158,70</text:p>
          </table:table-cell>
          <table:table-cell office:value-type="float" office:value="-4332.78" table:style-name="ce13">
            <text:p>-4.332,78</text:p>
          </table:table-cell>
          <table:table-cell office:value-type="float" office:value="-2050.0700000000002" table:style-name="ce13">
            <text:p>-2.050,07</text:p>
          </table:table-cell>
          <table:table-cell office:value-type="float" office:value="0" table:style-name="ce14">
            <text:p>0,00</text:p>
          </table:table-cell>
          <table:table-cell office:value-type="float" office:value="-9541.5499999999993" table:style-name="ce15">
            <text:p>-9.541,55</text:p>
          </table:table-cell>
          <table:table-cell office:value-type="float" office:value="13478.02" table:style-name="ce12">
            <text:p>13.478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IRIAM GUIMARÃES BERNARDES DA SILV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8966.61" table:style-name="ce10">
            <text:p>8.966,61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10255.870000000001" table:style-name="ce12">
            <text:p>10.255,87</text:p>
          </table:table-cell>
          <table:table-cell office:value-type="float" office:value="-177.75" table:style-name="ce16">
            <text:p>-177,75</text:p>
          </table:table-cell>
          <table:table-cell office:value-type="float" office:value="-1547.58" table:style-name="ce13">
            <text:p>-1.547,58</text:p>
          </table:table-cell>
          <table:table-cell office:value-type="float" office:value="-47.49" table:style-name="ce16">
            <text:p>-47,49</text:p>
          </table:table-cell>
          <table:table-cell office:value-type="float" office:value="0" table:style-name="ce14">
            <text:p>0,00</text:p>
          </table:table-cell>
          <table:table-cell office:value-type="float" office:value="-1772.82" table:style-name="ce15">
            <text:p>-1.772,82</text:p>
          </table:table-cell>
          <table:table-cell office:value-type="float" office:value="8483.0499999999993" table:style-name="ce12">
            <text:p>8.483,0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OABB TAVARES VEIGA DOS ANJ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10">
            <text:p>11.849,5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021.28" table:style-name="ce10">
            <text:p>3.021,28</text:p>
          </table:table-cell>
          <table:table-cell table:number-columns-repeated="2" table:style-name="ce11"/>
          <table:table-cell office:value-type="float" office:value="16810.75" table:style-name="ce12">
            <text:p>16.810,75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257.2399999999998" table:style-name="ce13">
            <text:p>-2.257,24</text:p>
          </table:table-cell>
          <table:table-cell office:value-type="float" office:value="-1873.45" table:style-name="ce13">
            <text:p>-1.873,45</text:p>
          </table:table-cell>
          <table:table-cell office:value-type="float" office:value="0" table:style-name="ce14">
            <text:p>0,00</text:p>
          </table:table-cell>
          <table:table-cell office:value-type="float" office:value="-5602.75" table:style-name="ce15">
            <text:p>-5.602,75</text:p>
          </table:table-cell>
          <table:table-cell office:value-type="float" office:value="11208" table:style-name="ce12">
            <text:p>11.208,0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OACIR MEDEIROS DE SANTANA NETO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8">
            <text:p>SECRETARIA (ATA)</text:p>
          </table:table-cell>
          <table:table-cell office:value-type="float" office:value="22013.25" table:style-name="ce10">
            <text:p>22.013,25</text:p>
          </table:table-cell>
          <table:table-cell table:number-columns-repeated="2" table:style-name="ce11"/>
          <table:table-cell office:value-type="float" office:value="4546.1099999999997" table:style-name="ce10">
            <text:p>4.546,11</text:p>
          </table:table-cell>
          <table:table-cell table:number-columns-repeated="2" table:style-name="ce11"/>
          <table:table-cell office:value-type="float" office:value="26559.360000000001" table:style-name="ce12">
            <text:p>26.559,36</text:p>
          </table:table-cell>
          <table:table-cell office:value-type="float" office:value="-3149.44" table:style-name="ce13">
            <text:p>-3.149,44</text:p>
          </table:table-cell>
          <table:table-cell office:value-type="float" office:value="-4318.1899999999996" table:style-name="ce13">
            <text:p>-4.318,19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7467.63" table:style-name="ce15">
            <text:p>-7.467,63</text:p>
          </table:table-cell>
          <table:table-cell office:value-type="float" office:value="19091.73" table:style-name="ce12">
            <text:p>19.091,7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ÔNICA APARECIDA RODRIGUES CALHEIRO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(ATA)</text:p>
          </table:table-cell>
          <table:table-cell office:value-type="float" office:value="1227.54" table:style-name="ce10">
            <text:p>1.227,54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641.42" table:style-name="ce10">
            <text:p>2.641,42</text:p>
          </table:table-cell>
          <table:table-cell table:number-columns-repeated="2" table:style-name="ce11"/>
          <table:table-cell office:value-type="float" office:value="5808.85" table:style-name="ce12">
            <text:p>5.808,85</text:p>
          </table:table-cell>
          <table:table-cell office:value-type="float" office:value="-135.03" table:style-name="ce16">
            <text:p>-135,03</text:p>
          </table:table-cell>
          <table:table-cell office:value-type="float" office:value="-71.62" table:style-name="ce16">
            <text:p>-71,62</text:p>
          </table:table-cell>
          <table:table-cell office:value-type="float" office:value="-1333.54" table:style-name="ce13">
            <text:p>-1.333,54</text:p>
          </table:table-cell>
          <table:table-cell office:value-type="float" office:value="0" table:style-name="ce14">
            <text:p>0,00</text:p>
          </table:table-cell>
          <table:table-cell office:value-type="float" office:value="-1540.19" table:style-name="ce15">
            <text:p>-1.540,19</text:p>
          </table:table-cell>
          <table:table-cell office:value-type="float" office:value="4268.66" table:style-name="ce12">
            <text:p>4.268,6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ÔNICA DE PAULA DA ROCHA RAMOS CRUZ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CRETARIA DE RECURSO DE REVISTA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193.78" table:style-name="ce10">
            <text:p>1.193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258.88" table:style-name="ce10">
            <text:p>2.258,88</text:p>
          </table:table-cell>
          <table:table-cell table:number-columns-repeated="2" table:style-name="ce11"/>
          <table:table-cell office:value-type="float" office:value="24351.439999999999" table:style-name="ce12">
            <text:p>24.351,44</text:p>
          </table:table-cell>
          <table:table-cell office:value-type="float" office:value="-2896.4" table:style-name="ce13">
            <text:p>-2.896,40</text:p>
          </table:table-cell>
          <table:table-cell office:value-type="float" office:value="-4305.3100000000004" table:style-name="ce13">
            <text:p>-4.305,31</text:p>
          </table:table-cell>
          <table:table-cell office:value-type="float" office:value="-2170.21" table:style-name="ce13">
            <text:p>-2.170,21</text:p>
          </table:table-cell>
          <table:table-cell office:value-type="float" office:value="0" table:style-name="ce14">
            <text:p>0,00</text:p>
          </table:table-cell>
          <table:table-cell office:value-type="float" office:value="-9371.92" table:style-name="ce15">
            <text:p>-9.371,92</text:p>
          </table:table-cell>
          <table:table-cell office:value-type="float" office:value="14979.52" table:style-name="ce12">
            <text:p>14.979,5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ÔNICA MARIA DO RÊGO RAPOS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9">
            <text:p>GABINETE DE DESEMBARGADOR (GABEAPB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802.04" table:style-name="ce10">
            <text:p>3.802,04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19493.060000000001" table:style-name="ce12">
            <text:p>19.493,06</text:p>
          </table:table-cell>
          <table:table-cell office:value-type="float" office:value="-1788.92" table:style-name="ce13">
            <text:p>-1.788,92</text:p>
          </table:table-cell>
          <table:table-cell office:value-type="float" office:value="-3489.41" table:style-name="ce13">
            <text:p>-3.489,41</text:p>
          </table:table-cell>
          <table:table-cell office:value-type="float" office:value="-1627.27" table:style-name="ce13">
            <text:p>-1.627,27</text:p>
          </table:table-cell>
          <table:table-cell office:value-type="float" office:value="0" table:style-name="ce14">
            <text:p>0,00</text:p>
          </table:table-cell>
          <table:table-cell office:value-type="float" office:value="-6905.6" table:style-name="ce15">
            <text:p>-6.905,60</text:p>
          </table:table-cell>
          <table:table-cell office:value-type="float" office:value="12587.46" table:style-name="ce12">
            <text:p>12.587,4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MÔNICA MARIA DOS SANTOS BARROS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20065.169999999998" table:style-name="ce10">
            <text:p>20.065,17</text:p>
          </table:table-cell>
          <table:table-cell office:value-type="float" office:value="1195.29" table:style-name="ce10">
            <text:p>1.195,29</text:p>
          </table:table-cell>
          <table:table-cell office:value-type="float" office:value="1185.05" table:style-name="ce10">
            <text:p>1.185,05</text:p>
          </table:table-cell>
          <table:table-cell office:value-type="float" office:value="1242.4000000000001" table:style-name="ce10">
            <text:p>1.242,40</text:p>
          </table:table-cell>
          <table:table-cell office:value-type="float" office:value="2320.79" table:style-name="ce10">
            <text:p>2.320,79</text:p>
          </table:table-cell>
          <table:table-cell table:style-name="ce11"/>
          <table:table-cell office:value-type="float" office:value="26008.7" table:style-name="ce12">
            <text:p>26.008,70</text:p>
          </table:table-cell>
          <table:table-cell office:value-type="float" office:value="-2896.65" table:style-name="ce13">
            <text:p>-2.896,65</text:p>
          </table:table-cell>
          <table:table-cell office:value-type="float" office:value="-4537.84" table:style-name="ce13">
            <text:p>-4.537,84</text:p>
          </table:table-cell>
          <table:table-cell office:value-type="float" office:value="-2134.25" table:style-name="ce13">
            <text:p>-2.134,25</text:p>
          </table:table-cell>
          <table:table-cell office:value-type="float" office:value="0" table:style-name="ce14">
            <text:p>0,00</text:p>
          </table:table-cell>
          <table:table-cell office:value-type="float" office:value="-9568.74" table:style-name="ce15">
            <text:p>-9.568,74</text:p>
          </table:table-cell>
          <table:table-cell office:value-type="float" office:value="16439.96" table:style-name="ce12">
            <text:p>16.439,9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ÔNICA VIEIRA NOVA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0ª VT)</text:p>
          </table:table-cell>
          <table:table-cell office:value-type="float" office:value="19519.71" table:style-name="ce10">
            <text:p>19.519,71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1725.51" table:style-name="ce10">
            <text:p>1.725,51</text:p>
          </table:table-cell>
          <table:table-cell table:number-columns-repeated="2" table:style-name="ce11"/>
          <table:table-cell office:value-type="float" office:value="22624.29" table:style-name="ce12">
            <text:p>22.624,29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4083.32" table:style-name="ce13">
            <text:p>-4.083,32</text:p>
          </table:table-cell>
          <table:table-cell office:value-type="float" office:value="-1007.49" table:style-name="ce13">
            <text:p>-1.007,49</text:p>
          </table:table-cell>
          <table:table-cell office:value-type="float" office:value="0" table:style-name="ce14">
            <text:p>0,00</text:p>
          </table:table-cell>
          <table:table-cell office:value-type="float" office:value="-7790.24" table:style-name="ce15">
            <text:p>-7.790,24</text:p>
          </table:table-cell>
          <table:table-cell office:value-type="float" office:value="14834.05" table:style-name="ce12">
            <text:p>14.834,0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ONIQUE DE MENDONÇA HOULI</text:p>
          </table:table-cell>
          <table:table-cell office:value-type="string" table:style-name="ce8">
            <text:p>COORDENADOR - CJ-02</text:p>
          </table:table-cell>
          <table:table-cell office:value-type="string" table:style-name="ce9">
            <text:p>COORDENADORIA DE ORDENAÇÃO DE DESPESAS</text:p>
          </table:table-cell>
          <table:table-cell office:value-type="float" office:value="19441.79" table:style-name="ce10">
            <text:p>19.441,79</text:p>
          </table:table-cell>
          <table:table-cell table:style-name="ce11"/>
          <table:table-cell office:value-type="float" office:value="7398.87" table:style-name="ce10">
            <text:p>7.398,87</text:p>
          </table:table-cell>
          <table:table-cell office:value-type="float" office:value="2780.22" table:style-name="ce10">
            <text:p>2.780,22</text:p>
          </table:table-cell>
          <table:table-cell table:number-columns-repeated="2" table:style-name="ce11"/>
          <table:table-cell office:value-type="float" office:value="29620.880000000001" table:style-name="ce12">
            <text:p>29.620,88</text:p>
          </table:table-cell>
          <table:table-cell office:value-type="float" office:value="-904.79" table:style-name="ce16">
            <text:p>-904,79</text:p>
          </table:table-cell>
          <table:table-cell office:value-type="float" office:value="-6210.87" table:style-name="ce13">
            <text:p>-6.210,87</text:p>
          </table:table-cell>
          <table:table-cell office:value-type="float" office:value="-2246.48" table:style-name="ce13">
            <text:p>-2.246,48</text:p>
          </table:table-cell>
          <table:table-cell office:value-type="float" office:value="0" table:style-name="ce14">
            <text:p>0,00</text:p>
          </table:table-cell>
          <table:table-cell office:value-type="float" office:value="-9362.14" table:style-name="ce15">
            <text:p>-9.362,14</text:p>
          </table:table-cell>
          <table:table-cell office:value-type="float" office:value="20258.740000000002" table:style-name="ce12">
            <text:p>20.258,7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MÚCIO DE ARAÚJO AMARINHO</text:p>
          </table:table-cell>
          <table:table-cell office:value-type="string" table:style-name="ce8">
            <text:p>TÉCNICO JUDICIÁRIO - NÍVEL MÉDIO C12</text:p>
          </table:table-cell>
          <table:table-cell table:style-name="ce11"/>
          <table:table-cell office:value-type="float" office:value="11504.45" table:style-name="ce10">
            <text:p>11.504,45</text:p>
          </table:table-cell>
          <table:table-cell table:number-columns-repeated="2" table:style-name="ce11"/>
          <table:table-cell office:value-type="float" office:value="1371.34" table:style-name="ce10">
            <text:p>1.371,34</text:p>
          </table:table-cell>
          <table:table-cell table:number-columns-repeated="2" table:style-name="ce11"/>
          <table:table-cell office:value-type="float" office:value="12875.79" table:style-name="ce12">
            <text:p>12.875,79</text:p>
          </table:table-cell>
          <table:table-cell office:value-type="float" office:value="-1429.25" table:style-name="ce13">
            <text:p>-1.429,25</text:p>
          </table:table-cell>
          <table:table-cell office:value-type="float" office:value="-1849.18" table:style-name="ce13">
            <text:p>-1.849,18</text:p>
          </table:table-cell>
          <table:table-cell office:value-type="float" office:value="-2829.64" table:style-name="ce13">
            <text:p>-2.829,64</text:p>
          </table:table-cell>
          <table:table-cell office:value-type="float" office:value="0" table:style-name="ce14">
            <text:p>0,00</text:p>
          </table:table-cell>
          <table:table-cell office:value-type="float" office:value="-6108.07" table:style-name="ce15">
            <text:p>-6.108,07</text:p>
          </table:table-cell>
          <table:table-cell office:value-type="float" office:value="6767.72" table:style-name="ce12">
            <text:p>6.767,7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ADJA MARIA FERNANDES LIM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9">
            <text:p>SETOR DE DESENVOLVIMENTO DE PESSOAS (SEGESP)</text:p>
          </table:table-cell>
          <table:table-cell office:value-type="float" office:value="10800.57" table:style-name="ce10">
            <text:p>10.800,57</text:p>
          </table:table-cell>
          <table:table-cell table:style-name="ce11"/>
          <table:table-cell office:value-type="float" office:value="1435.1" table:style-name="ce10">
            <text:p>1.435,10</text:p>
          </table:table-cell>
          <table:table-cell office:value-type="float" office:value="1623.68" table:style-name="ce10">
            <text:p>1.623,68</text:p>
          </table:table-cell>
          <table:table-cell table:number-columns-repeated="2" table:style-name="ce11"/>
          <table:table-cell office:value-type="float" office:value="13859.35" table:style-name="ce12">
            <text:p>13.859,35</text:p>
          </table:table-cell>
          <table:table-cell office:value-type="float" office:value="-1342.16" table:style-name="ce13">
            <text:p>-1.342,16</text:p>
          </table:table-cell>
          <table:table-cell office:value-type="float" office:value="-2126.36" table:style-name="ce13">
            <text:p>-2.126,36</text:p>
          </table:table-cell>
          <table:table-cell office:value-type="float" office:value="-18.55" table:style-name="ce16">
            <text:p>-18,55</text:p>
          </table:table-cell>
          <table:table-cell office:value-type="float" office:value="0" table:style-name="ce14">
            <text:p>0,00</text:p>
          </table:table-cell>
          <table:table-cell office:value-type="float" office:value="-3487.07" table:style-name="ce15">
            <text:p>-3.487,07</text:p>
          </table:table-cell>
          <table:table-cell office:value-type="float" office:value="10372.280000000001" table:style-name="ce12">
            <text:p>10.372,2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ANCI PIRES SANTOS SOUZ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0344.06" table:style-name="ce10">
            <text:p>10.344,06</text:p>
          </table:table-cell>
          <table:table-cell table:number-columns-repeated="2"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2922.58" table:style-name="ce12">
            <text:p>12.922,58</text:p>
          </table:table-cell>
          <table:table-cell office:value-type="float" office:value="-377.49" table:style-name="ce16">
            <text:p>-377,49</text:p>
          </table:table-cell>
          <table:table-cell table:style-name="ce11"/>
          <table:table-cell office:value-type="float" office:value="-3929.69" table:style-name="ce13">
            <text:p>-3.929,69</text:p>
          </table:table-cell>
          <table:table-cell office:value-type="float" office:value="0" table:style-name="ce14">
            <text:p>0,00</text:p>
          </table:table-cell>
          <table:table-cell office:value-type="float" office:value="-4307.18" table:style-name="ce15">
            <text:p>-4.307,18</text:p>
          </table:table-cell>
          <table:table-cell office:value-type="float" office:value="8615.4" table:style-name="ce12">
            <text:p>8.615,4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ARCISO MENEZES BEZERRA</text:p>
          </table:table-cell>
          <table:table-cell office:value-type="string" table:style-name="ce9">
            <text:p>ANALISTA JUDICIÁRIO - NÍVEL SUPERIOR C13</text:p>
          </table:table-cell>
          <table:table-cell table:style-name="ce11"/>
          <table:table-cell office:value-type="float" office:value="19285.939999999999" table:style-name="ce10">
            <text:p>19.285,94</text:p>
          </table:table-cell>
          <table:table-cell office:value-type="float" office:value="3166.79" table:style-name="ce10">
            <text:p>3.166,79</text:p>
          </table:table-cell>
          <table:table-cell table:style-name="ce11"/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24306.79" table:style-name="ce12">
            <text:p>24.306,79</text:p>
          </table:table-cell>
          <table:table-cell office:value-type="float" office:value="-3211.5" table:style-name="ce13">
            <text:p>-3.211,50</text:p>
          </table:table-cell>
          <table:table-cell office:value-type="float" office:value="-4369.84" table:style-name="ce13">
            <text:p>-4.369,84</text:p>
          </table:table-cell>
          <table:table-cell office:value-type="float" office:value="-1719.98" table:style-name="ce13">
            <text:p>-1.719,98</text:p>
          </table:table-cell>
          <table:table-cell office:value-type="float" office:value="0" table:style-name="ce14">
            <text:p>0,00</text:p>
          </table:table-cell>
          <table:table-cell office:value-type="float" office:value="-9301.32" table:style-name="ce15">
            <text:p>-9.301,32</text:p>
          </table:table-cell>
          <table:table-cell office:value-type="float" office:value="15005.47" table:style-name="ce12">
            <text:p>15.005,4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ATALENE MACÁRIO SIMÕES SILV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6186.52" table:style-name="ce10">
            <text:p>16.186,52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9111.64" table:style-name="ce12">
            <text:p>29.111,64</text:p>
          </table:table-cell>
          <table:table-cell office:value-type="float" office:value="-3235.9" table:style-name="ce13">
            <text:p>-3.235,90</text:p>
          </table:table-cell>
          <table:table-cell office:value-type="float" office:value="-5368.33" table:style-name="ce13">
            <text:p>-5.368,33</text:p>
          </table:table-cell>
          <table:table-cell office:value-type="float" office:value="-5192.96" table:style-name="ce13">
            <text:p>-5.192,96</text:p>
          </table:table-cell>
          <table:table-cell office:value-type="float" office:value="0" table:style-name="ce14">
            <text:p>0,00</text:p>
          </table:table-cell>
          <table:table-cell office:value-type="float" office:value="-13797.19" table:style-name="ce15">
            <text:p>-13.797,19</text:p>
          </table:table-cell>
          <table:table-cell office:value-type="float" office:value="15314.45" table:style-name="ce12">
            <text:p>15.314,4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NATASHA SARMENTO DE MORAES SIQUEIRA JUC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2ª VT)</text:p>
          </table:table-cell>
          <table:table-cell table:number-columns-repeated="2" table:style-name="ce11"/>
          <table:table-cell office:value-type="float" office:value="2232.38" table:style-name="ce10">
            <text:p>2.232,38</text:p>
          </table:table-cell>
          <table:table-cell office:value-type="float" office:value="399.9" table:style-name="ce17">
            <text:p>399,90</text:p>
          </table:table-cell>
          <table:table-cell table:number-columns-repeated="2" table:style-name="ce11"/>
          <table:table-cell office:value-type="float" office:value="2632.28" table:style-name="ce12">
            <text:p>2.632,28</text:p>
          </table:table-cell>
          <table:table-cell table:style-name="ce11"/>
          <table:table-cell office:value-type="float" office:value="-24.63" table:style-name="ce16">
            <text:p>-24,63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24.63" table:style-name="ce20">
            <text:p>-24,63</text:p>
          </table:table-cell>
          <table:table-cell office:value-type="float" office:value="2607.65" table:style-name="ce12">
            <text:p>2.607,6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EILTON TENÓRIO DE LIM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947.37" table:style-name="ce10">
            <text:p>2.947,37</text:p>
          </table:table-cell>
          <table:table-cell table:style-name="ce11"/>
          <table:table-cell office:value-type="float" office:value="1731.34" table:style-name="ce10">
            <text:p>1.731,34</text:p>
          </table:table-cell>
          <table:table-cell table:number-columns-repeated="2" table:style-name="ce11"/>
          <table:table-cell office:value-type="float" office:value="16433.3" table:style-name="ce12">
            <text:p>16.433,30</text:p>
          </table:table-cell>
          <table:table-cell office:value-type="float" office:value="-1038.28" table:style-name="ce13">
            <text:p>-1.038,28</text:p>
          </table:table-cell>
          <table:table-cell table:style-name="ce11"/>
          <table:table-cell office:value-type="float" office:value="-2106" table:style-name="ce13">
            <text:p>-2.106,00</text:p>
          </table:table-cell>
          <table:table-cell office:value-type="float" office:value="0" table:style-name="ce14">
            <text:p>0,00</text:p>
          </table:table-cell>
          <table:table-cell office:value-type="float" office:value="-3144.28" table:style-name="ce15">
            <text:p>-3.144,28</text:p>
          </table:table-cell>
          <table:table-cell office:value-type="float" office:value="13289.02" table:style-name="ce12">
            <text:p>13.289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EIVALDO TENÓRI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LICITAÇÃO E COMPRAS (CL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5105.7" table:style-name="ce10">
            <text:p>5.105,70</text:p>
          </table:table-cell>
          <table:table-cell office:value-type="float" office:value="1939.89" table:style-name="ce10">
            <text:p>1.939,89</text:p>
          </table:table-cell>
          <table:table-cell office:value-type="float" office:value="3026.04" table:style-name="ce10">
            <text:p>3.026,04</text:p>
          </table:table-cell>
          <table:table-cell table:number-columns-repeated="2" table:style-name="ce11"/>
          <table:table-cell office:value-type="float" office:value="21968.7" table:style-name="ce12">
            <text:p>21.968,70</text:p>
          </table:table-cell>
          <table:table-cell office:value-type="float" office:value="-1973.56" table:style-name="ce13">
            <text:p>-1.973,56</text:p>
          </table:table-cell>
          <table:table-cell office:value-type="float" office:value="-3692.87" table:style-name="ce13">
            <text:p>-3.692,87</text:p>
          </table:table-cell>
          <table:table-cell office:value-type="float" office:value="-3898.6" table:style-name="ce13">
            <text:p>-3.898,60</text:p>
          </table:table-cell>
          <table:table-cell office:value-type="float" office:value="0" table:style-name="ce14">
            <text:p>0,00</text:p>
          </table:table-cell>
          <table:table-cell office:value-type="float" office:value="-9565.0300000000007" table:style-name="ce15">
            <text:p>-9.565,03</text:p>
          </table:table-cell>
          <table:table-cell office:value-type="float" office:value="12403.67" table:style-name="ce12">
            <text:p>12.403,6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ERCY JANNAYZZE DE MELO NETO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2UNP)</text:p>
          </table:table-cell>
          <table:table-cell office:value-type="float" office:value="12114.34" table:style-name="ce10">
            <text:p>12.114,34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730.98" table:style-name="ce10">
            <text:p>2.730,98</text:p>
          </table:table-cell>
          <table:table-cell office:value-type="float" office:value="1793.8" table:style-name="ce10">
            <text:p>1.793,80</text:p>
          </table:table-cell>
          <table:table-cell table:style-name="ce11"/>
          <table:table-cell office:value-type="float" office:value="18871.5" table:style-name="ce12">
            <text:p>18.871,50</text:p>
          </table:table-cell>
          <table:table-cell office:value-type="float" office:value="-1518.94" table:style-name="ce13">
            <text:p>-1.518,94</text:p>
          </table:table-cell>
          <table:table-cell office:value-type="float" office:value="-3099.44" table:style-name="ce13">
            <text:p>-3.099,44</text:p>
          </table:table-cell>
          <table:table-cell office:value-type="float" office:value="-1270.1600000000001" table:style-name="ce13">
            <text:p>-1.270,16</text:p>
          </table:table-cell>
          <table:table-cell office:value-type="float" office:value="0" table:style-name="ce14">
            <text:p>0,00</text:p>
          </table:table-cell>
          <table:table-cell office:value-type="float" office:value="-5888.54" table:style-name="ce15">
            <text:p>-5.888,54</text:p>
          </table:table-cell>
          <table:table-cell office:value-type="float" office:value="12982.96" table:style-name="ce12">
            <text:p>12.982,9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EUSA MARIA DA SILV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804.89" table:style-name="ce10">
            <text:p>2.804,89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15730.01" table:style-name="ce12">
            <text:p>15.730,01</text:p>
          </table:table-cell>
          <table:table-cell office:value-type="float" office:value="-995.18" table:style-name="ce16">
            <text:p>-995,18</text:p>
          </table:table-cell>
          <table:table-cell table:style-name="ce11"/>
          <table:table-cell office:value-type="float" office:value="-1858.69" table:style-name="ce13">
            <text:p>-1.858,69</text:p>
          </table:table-cell>
          <table:table-cell office:value-type="float" office:value="0" table:style-name="ce14">
            <text:p>0,00</text:p>
          </table:table-cell>
          <table:table-cell office:value-type="float" office:value="-2853.87" table:style-name="ce15">
            <text:p>-2.853,87</text:p>
          </table:table-cell>
          <table:table-cell office:value-type="float" office:value="12876.14" table:style-name="ce12">
            <text:p>12.876,1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HIRLEY MAILY MARTINS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COORDENADORIA DE MATERIAL E LOGÍSTICA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846.72" table:style-name="ce10">
            <text:p>2.846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53.44" table:style-name="ce10">
            <text:p>2.153,44</text:p>
          </table:table-cell>
          <table:table-cell office:value-type="float" office:value="243.5" table:style-name="ce14">
            <text:p>243,50</text:p>
          </table:table-cell>
          <table:table-cell table:style-name="ce11"/>
          <table:table-cell office:value-type="float" office:value="18325.78" table:style-name="ce12">
            <text:p>18.325,78</text:p>
          </table:table-cell>
          <table:table-cell office:value-type="float" office:value="-1926.47" table:style-name="ce13">
            <text:p>-1.926,47</text:p>
          </table:table-cell>
          <table:table-cell office:value-type="float" office:value="-2943.98" table:style-name="ce13">
            <text:p>-2.943,98</text:p>
          </table:table-cell>
          <table:table-cell office:value-type="float" office:value="-2466.92" table:style-name="ce13">
            <text:p>-2.466,92</text:p>
          </table:table-cell>
          <table:table-cell office:value-type="float" office:value="0" table:style-name="ce14">
            <text:p>0,00</text:p>
          </table:table-cell>
          <table:table-cell office:value-type="float" office:value="-7337.37" table:style-name="ce15">
            <text:p>-7.337,37</text:p>
          </table:table-cell>
          <table:table-cell office:value-type="float" office:value="10988.41" table:style-name="ce12">
            <text:p>10.988,4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ICANOR ROCHA JÚNIOR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7547.12" table:style-name="ce10">
            <text:p>7.547,12</text:p>
          </table:table-cell>
          <table:table-cell table:style-name="ce11"/>
          <table:table-cell office:value-type="float" office:value="2258.7199999999998" table:style-name="ce10">
            <text:p>2.258,72</text:p>
          </table:table-cell>
          <table:table-cell table:number-columns-repeated="2" table:style-name="ce11"/>
          <table:table-cell office:value-type="float" office:value="28507.360000000001" table:style-name="ce12">
            <text:p>28.507,36</text:p>
          </table:table-cell>
          <table:table-cell office:value-type="float" office:value="-2936.89" table:style-name="ce13">
            <text:p>-2.936,89</text:p>
          </table:table-cell>
          <table:table-cell table:style-name="ce11"/>
          <table:table-cell office:value-type="float" office:value="-4357.3500000000004" table:style-name="ce13">
            <text:p>-4.357,35</text:p>
          </table:table-cell>
          <table:table-cell office:value-type="float" office:value="0" table:style-name="ce14">
            <text:p>0,00</text:p>
          </table:table-cell>
          <table:table-cell office:value-type="float" office:value="-7294.24" table:style-name="ce15">
            <text:p>-7.294,24</text:p>
          </table:table-cell>
          <table:table-cell office:value-type="float" office:value="21213.119999999999" table:style-name="ce12">
            <text:p>21.213,1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ILDA WANDERLEY MARTINS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11398.39" table:style-name="ce10">
            <text:p>11.398,39</text:p>
          </table:table-cell>
          <table:table-cell office:value-type="float" office:value="1336.26" table:style-name="ce10">
            <text:p>1.336,26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14023.91" table:style-name="ce12">
            <text:p>14.023,91</text:p>
          </table:table-cell>
          <table:table-cell office:value-type="float" office:value="-713.68" table:style-name="ce16">
            <text:p>-713,68</text:p>
          </table:table-cell>
          <table:table-cell office:value-type="float" office:value="-1912.81" table:style-name="ce13">
            <text:p>-1.912,81</text:p>
          </table:table-cell>
          <table:table-cell office:value-type="float" office:value="-1227.8499999999999" table:style-name="ce13">
            <text:p>-1.227,85</text:p>
          </table:table-cell>
          <table:table-cell office:value-type="float" office:value="0" table:style-name="ce14">
            <text:p>0,00</text:p>
          </table:table-cell>
          <table:table-cell office:value-type="float" office:value="-3854.34" table:style-name="ce15">
            <text:p>-3.854,34</text:p>
          </table:table-cell>
          <table:table-cell office:value-type="float" office:value="10169.57" table:style-name="ce12">
            <text:p>10.169,5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ILDSON JORGE SOUSA FRANÇA</text:p>
          </table:table-cell>
          <table:table-cell office:value-type="string" table:style-name="ce8">
            <text:p>TÉCNICO JUDICIÁRIO - NÍVEL MÉDIO A4</text:p>
          </table:table-cell>
          <table:table-cell table:style-name="ce11"/>
          <table:table-cell office:value-type="float" office:value="8885.18" table:style-name="ce10">
            <text:p>8.885,18</text:p>
          </table:table-cell>
          <table:table-cell table:number-columns-repeated="2" table:style-name="ce11"/>
          <table:table-cell office:value-type="float" office:value="2706.28" table:style-name="ce10">
            <text:p>2.706,28</text:p>
          </table:table-cell>
          <table:table-cell table:number-columns-repeated="2" table:style-name="ce11"/>
          <table:table-cell office:value-type="float" office:value="11591.46" table:style-name="ce12">
            <text:p>11.591,46</text:p>
          </table:table-cell>
          <table:table-cell office:value-type="float" office:value="-1055.3" table:style-name="ce13">
            <text:p>-1.055,30</text:p>
          </table:table-cell>
          <table:table-cell office:value-type="float" office:value="-1231.72" table:style-name="ce13">
            <text:p>-1.231,72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2287.02" table:style-name="ce15">
            <text:p>-2.287,02</text:p>
          </table:table-cell>
          <table:table-cell office:value-type="float" office:value="9304.44" table:style-name="ce12">
            <text:p>9.304,4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ILSON DE SOUZA BOMFIM JÚNIOR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20.8000000000002" table:style-name="ce10">
            <text:p>2.520,80</text:p>
          </table:table-cell>
          <table:table-cell table:number-columns-repeated="2" table:style-name="ce11"/>
          <table:table-cell office:value-type="float" office:value="19627.169999999998" table:style-name="ce12">
            <text:p>19.627,17</text:p>
          </table:table-cell>
          <table:table-cell office:value-type="float" office:value="-904.79" table:style-name="ce16">
            <text:p>-904,79</text:p>
          </table:table-cell>
          <table:table-cell office:value-type="float" office:value="-2929.58" table:style-name="ce13">
            <text:p>-2.929,58</text:p>
          </table:table-cell>
          <table:table-cell office:value-type="float" office:value="-3429.44" table:style-name="ce13">
            <text:p>-3.429,44</text:p>
          </table:table-cell>
          <table:table-cell office:value-type="float" office:value="0" table:style-name="ce14">
            <text:p>0,00</text:p>
          </table:table-cell>
          <table:table-cell office:value-type="float" office:value="-7263.81" table:style-name="ce15">
            <text:p>-7.263,81</text:p>
          </table:table-cell>
          <table:table-cell office:value-type="float" office:value="12363.36" table:style-name="ce12">
            <text:p>12.363,3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ILSON SARMENTO PEIXOTO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9">
            <text:p>GABINETE DE DESEMBARGADOR (GABEAPB)</text:p>
          </table:table-cell>
          <table:table-cell table:number-columns-repeated="2" table:style-name="ce11"/>
          <table:table-cell office:value-type="float" office:value="2232.38" table:style-name="ce10">
            <text:p>2.232,38</text:p>
          </table:table-cell>
          <table:table-cell table:style-name="ce11"/>
          <table:table-cell office:value-type="float" office:value="744.13" table:style-name="ce14">
            <text:p>744,13</text:p>
          </table:table-cell>
          <table:table-cell table:style-name="ce11"/>
          <table:table-cell office:value-type="float" office:value="2976.51" table:style-name="ce12">
            <text:p>2.976,51</text:p>
          </table:table-cell>
          <table:table-cell table:number-columns-repeated="2" table:style-name="ce11"/>
          <table:table-cell office:value-type="float" office:value="-47.49" table:style-name="ce16">
            <text:p>-47,49</text:p>
          </table:table-cell>
          <table:table-cell office:value-type="float" office:value="0" table:style-name="ce14">
            <text:p>0,00</text:p>
          </table:table-cell>
          <table:table-cell office:value-type="float" office:value="-47.49" table:style-name="ce20">
            <text:p>-47,49</text:p>
          </table:table-cell>
          <table:table-cell office:value-type="float" office:value="2929.02" table:style-name="ce12">
            <text:p>2.929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NILTON BELTRÃO DE ALBUQUERQUE JÚNIOR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office:value-type="float" office:value="3485.58" table:style-name="ce10">
            <text:p>3.485,58</text:p>
          </table:table-cell>
          <table:table-cell table:style-name="ce11"/>
          <table:table-cell office:value-type="float" office:value="32004.65" table:style-name="ce10">
            <text:p>32.004,65</text:p>
          </table:table-cell>
          <table:table-cell office:value-type="float" office:value="1371.34" table:style-name="ce10">
            <text:p>1.371,34</text:p>
          </table:table-cell>
          <table:table-cell office:value-type="float" office:value="27680.87" table:style-name="ce10">
            <text:p>27.680,87</text:p>
          </table:table-cell>
          <table:table-cell office:value-type="float" office:value="18910.45" table:style-name="ce10">
            <text:p>18.910,45</text:p>
          </table:table-cell>
          <table:table-cell office:value-type="float" office:value="83452.89" table:style-name="ce12">
            <text:p>83.452,89</text:p>
          </table:table-cell>
          <table:table-cell office:value-type="float" office:value="-904.79" table:style-name="ce16">
            <text:p>-904,79</text:p>
          </table:table-cell>
          <table:table-cell office:value-type="float" office:value="-12297.82" table:style-name="ce13">
            <text:p>-12.297,82</text:p>
          </table:table-cell>
          <table:table-cell office:value-type="float" office:value="-3868.56" table:style-name="ce13">
            <text:p>-3.868,56</text:p>
          </table:table-cell>
          <table:table-cell office:value-type="float" office:value="-1350" table:style-name="ce13">
            <text:p>-1.350,00</text:p>
          </table:table-cell>
          <table:table-cell office:value-type="float" office:value="-18421.169999999998" table:style-name="ce15">
            <text:p>-18.421,17</text:p>
          </table:table-cell>
          <table:table-cell office:value-type="float" office:value="65031.72" table:style-name="ce12">
            <text:p>65.031,7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NIVALDO BADEGA CAVALCANTE JÚNIOR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9">
            <text:p>SETOR DE SISTEMAS JURÍDICOS (SETIC)</text:p>
          </table:table-cell>
          <table:table-cell office:value-type="float" office:value="11124.6" table:style-name="ce10">
            <text:p>11.124,60</text:p>
          </table:table-cell>
          <table:table-cell table:number-columns-repeated="2" table:style-name="ce11"/>
          <table:table-cell office:value-type="float" office:value="2922.24" table:style-name="ce10">
            <text:p>2.922,24</text:p>
          </table:table-cell>
          <table:table-cell office:value-type="float" office:value="938.66" table:style-name="ce14">
            <text:p>938,66</text:p>
          </table:table-cell>
          <table:table-cell table:style-name="ce11"/>
          <table:table-cell office:value-type="float" office:value="14985.5" table:style-name="ce12">
            <text:p>14.985,50</text:p>
          </table:table-cell>
          <table:table-cell office:value-type="float" office:value="-1387.72" table:style-name="ce13">
            <text:p>-1.387,72</text:p>
          </table:table-cell>
          <table:table-cell office:value-type="float" office:value="-1910" table:style-name="ce13">
            <text:p>-1.910,00</text:p>
          </table:table-cell>
          <table:table-cell office:value-type="float" office:value="-1662.54" table:style-name="ce13">
            <text:p>-1.662,54</text:p>
          </table:table-cell>
          <table:table-cell office:value-type="float" office:value="0" table:style-name="ce14">
            <text:p>0,00</text:p>
          </table:table-cell>
          <table:table-cell office:value-type="float" office:value="-4960.26" table:style-name="ce15">
            <text:p>-4.960,26</text:p>
          </table:table-cell>
          <table:table-cell office:value-type="float" office:value="10025.24" table:style-name="ce12">
            <text:p>10.025,2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IVALDO BEZERRA QUEIROZ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060.62" table:style-name="ce10">
            <text:p>2.060,6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35.98" table:style-name="ce10">
            <text:p>2.635,98</text:p>
          </table:table-cell>
          <table:table-cell table:number-columns-repeated="2" table:style-name="ce11"/>
          <table:table-cell office:value-type="float" office:value="18414.830000000002" table:style-name="ce12">
            <text:p>18.414,83</text:p>
          </table:table-cell>
          <table:table-cell office:value-type="float" office:value="-1777.17" table:style-name="ce13">
            <text:p>-1.777,17</text:p>
          </table:table-cell>
          <table:table-cell office:value-type="float" office:value="-1742.23" table:style-name="ce13">
            <text:p>-1.742,23</text:p>
          </table:table-cell>
          <table:table-cell office:value-type="float" office:value="-4911.3500000000004" table:style-name="ce13">
            <text:p>-4.911,35</text:p>
          </table:table-cell>
          <table:table-cell office:value-type="float" office:value="0" table:style-name="ce14">
            <text:p>0,00</text:p>
          </table:table-cell>
          <table:table-cell office:value-type="float" office:value="-8430.75" table:style-name="ce15">
            <text:p>-8.430,75</text:p>
          </table:table-cell>
          <table:table-cell office:value-type="float" office:value="9984.08" table:style-name="ce12">
            <text:p>9.984,0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NOEL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MANUTENÇÃO E CONSERVAÇÃO DE BENS MÓVEIS (CML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595.81" table:style-name="ce10">
            <text:p>3.595,81</text:p>
          </table:table-cell>
          <table:table-cell table:style-name="ce11"/>
          <table:table-cell office:value-type="float" office:value="2786.77" table:style-name="ce10">
            <text:p>2.786,77</text:p>
          </table:table-cell>
          <table:table-cell office:value-type="float" office:value="625.77" table:style-name="ce14">
            <text:p>625,77</text:p>
          </table:table-cell>
          <table:table-cell table:style-name="ce11"/>
          <table:table-cell office:value-type="float" office:value="18644.21" table:style-name="ce12">
            <text:p>18.644,21</text:p>
          </table:table-cell>
          <table:table-cell office:value-type="float" office:value="-1742.9" table:style-name="ce13">
            <text:p>-1.742,90</text:p>
          </table:table-cell>
          <table:table-cell office:value-type="float" office:value="-2960" table:style-name="ce13">
            <text:p>-2.960,00</text:p>
          </table:table-cell>
          <table:table-cell office:value-type="float" office:value="-2366.52" table:style-name="ce13">
            <text:p>-2.366,52</text:p>
          </table:table-cell>
          <table:table-cell office:value-type="float" office:value="0" table:style-name="ce14">
            <text:p>0,00</text:p>
          </table:table-cell>
          <table:table-cell office:value-type="float" office:value="-7069.42" table:style-name="ce15">
            <text:p>-7.069,42</text:p>
          </table:table-cell>
          <table:table-cell office:value-type="float" office:value="11574.79" table:style-name="ce12">
            <text:p>11.574,7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NÚBIA SORAIA DE MAGALHÃES SANTOS REI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COORDENADORIA DE CONCILIAÇÃO (SEJ)</text:p>
          </table:table-cell>
          <table:table-cell table:number-columns-repeated="2" table:style-name="ce11"/>
          <table:table-cell office:value-type="float" office:value="1379.07" table:style-name="ce10">
            <text:p>1.379,07</text:p>
          </table:table-cell>
          <table:table-cell office:value-type="float" office:value="2122.48" table:style-name="ce10">
            <text:p>2.122,48</text:p>
          </table:table-cell>
          <table:table-cell table:number-columns-repeated="2" table:style-name="ce11"/>
          <table:table-cell office:value-type="float" office:value="3501.55" table:style-name="ce12">
            <text:p>3.501,55</text:p>
          </table:table-cell>
          <table:table-cell table:number-columns-repeated="2" table:style-name="ce11"/>
          <table:table-cell office:value-type="float" office:value="-285.68" table:style-name="ce16">
            <text:p>-285,68</text:p>
          </table:table-cell>
          <table:table-cell office:value-type="float" office:value="0" table:style-name="ce14">
            <text:p>0,00</text:p>
          </table:table-cell>
          <table:table-cell office:value-type="float" office:value="-285.68" table:style-name="ce20">
            <text:p>-285,68</text:p>
          </table:table-cell>
          <table:table-cell office:value-type="float" office:value="3215.87" table:style-name="ce12">
            <text:p>3.215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ODILON HENRIQUE FERRO CORDEIRO DA SILVA</text:p>
          </table:table-cell>
          <table:table-cell office:value-type="string" table:style-name="ce9">
            <text:p>ANALISTA JUDICIÁRIO - NÍVEL SUPERIOR C12</text:p>
          </table:table-cell>
          <table:table-cell office:value-type="string" table:style-name="ce8">
            <text:p>SECRETARIA (7ª VT)</text:p>
          </table:table-cell>
          <table:table-cell office:value-type="float" office:value="18951.18" table:style-name="ce10">
            <text:p>18.951,18</text:p>
          </table:table-cell>
          <table:table-cell table:number-columns-repeated="2" table:style-name="ce11"/>
          <table:table-cell office:value-type="float" office:value="2158.6999999999998" table:style-name="ce10">
            <text:p>2.158,70</text:p>
          </table:table-cell>
          <table:table-cell table:number-columns-repeated="2" table:style-name="ce11"/>
          <table:table-cell office:value-type="float" office:value="21109.88" table:style-name="ce12">
            <text:p>21.109,88</text:p>
          </table:table-cell>
          <table:table-cell office:value-type="float" office:value="-2606.75" table:style-name="ce13">
            <text:p>-2.606,75</text:p>
          </table:table-cell>
          <table:table-cell office:value-type="float" office:value="-3625.36" table:style-name="ce13">
            <text:p>-3.625,36</text:p>
          </table:table-cell>
          <table:table-cell office:value-type="float" office:value="12.1" table:style-name="ce17">
            <text:p>12,10</text:p>
          </table:table-cell>
          <table:table-cell office:value-type="float" office:value="0" table:style-name="ce14">
            <text:p>0,00</text:p>
          </table:table-cell>
          <table:table-cell office:value-type="float" office:value="-6220.01" table:style-name="ce15">
            <text:p>-6.220,01</text:p>
          </table:table-cell>
          <table:table-cell office:value-type="float" office:value="14889.87" table:style-name="ce12">
            <text:p>14.889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ORLANDO JACQUES DA SILV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36267.629999999997" table:style-name="ce12">
            <text:p>36.267,63</text:p>
          </table:table-cell>
          <table:table-cell office:value-type="float" office:value="-4350.58" table:style-name="ce13">
            <text:p>-4.350,58</text:p>
          </table:table-cell>
          <table:table-cell table:style-name="ce11"/>
          <table:table-cell office:value-type="float" office:value="-3504.71" table:style-name="ce13">
            <text:p>-3.504,71</text:p>
          </table:table-cell>
          <table:table-cell office:value-type="float" office:value="0" table:style-name="ce14">
            <text:p>0,00</text:p>
          </table:table-cell>
          <table:table-cell office:value-type="float" office:value="-7855.29" table:style-name="ce15">
            <text:p>-7.855,29</text:p>
          </table:table-cell>
          <table:table-cell office:value-type="float" office:value="28412.34" table:style-name="ce12">
            <text:p>28.412,3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OSSIANEIDE CARVALHO DE ALENCAR</text:p>
          </table:table-cell>
          <table:table-cell office:value-type="string" table:style-name="ce9">
            <text:p>ASSISTENTE - FOLHA DE PAGAMENTO II - FC-04</text:p>
          </table:table-cell>
          <table:table-cell office:value-type="string" table:style-name="ce9">
            <text:p>SETOR DE FOLHA DE PAGAMENTO (SEGESP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836.45" table:style-name="ce17">
            <text:p>836,4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86.7" table:style-name="ce10">
            <text:p>2.986,70</text:p>
          </table:table-cell>
          <table:table-cell table:number-columns-repeated="2" table:style-name="ce11"/>
          <table:table-cell office:value-type="float" office:value="17541.38" table:style-name="ce12">
            <text:p>17.541,38</text:p>
          </table:table-cell>
          <table:table-cell office:value-type="float" office:value="-1575.18" table:style-name="ce13">
            <text:p>-1.575,18</text:p>
          </table:table-cell>
          <table:table-cell office:value-type="float" office:value="-2543.59" table:style-name="ce13">
            <text:p>-2.543,59</text:p>
          </table:table-cell>
          <table:table-cell office:value-type="float" office:value="-3556.62" table:style-name="ce13">
            <text:p>-3.556,62</text:p>
          </table:table-cell>
          <table:table-cell office:value-type="float" office:value="0" table:style-name="ce14">
            <text:p>0,00</text:p>
          </table:table-cell>
          <table:table-cell office:value-type="float" office:value="-7675.39" table:style-name="ce15">
            <text:p>-7.675,39</text:p>
          </table:table-cell>
          <table:table-cell office:value-type="float" office:value="9865.99" table:style-name="ce12">
            <text:p>9.865,9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OSWALDO ZAIDAN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CURADORIA DO MEMORIAL PONTES DE MIRANDA (SEGP)</text:p>
          </table:table-cell>
          <table:table-cell table:number-columns-repeated="2" table:style-name="ce11"/>
          <table:table-cell office:value-type="float" office:value="1379.07" table:style-name="ce10">
            <text:p>1.379,07</text:p>
          </table:table-cell>
          <table:table-cell office:value-type="float" office:value="2448.6" table:style-name="ce10">
            <text:p>2.448,60</text:p>
          </table:table-cell>
          <table:table-cell office:value-type="float" office:value="4659.76" table:style-name="ce10">
            <text:p>4.659,76</text:p>
          </table:table-cell>
          <table:table-cell table:style-name="ce11"/>
          <table:table-cell office:value-type="float" office:value="8487.43" table:style-name="ce12">
            <text:p>8.487,43</text:p>
          </table:table-cell>
          <table:table-cell table:style-name="ce11"/>
          <table:table-cell office:value-type="float" office:value="-739.18" table:style-name="ce16">
            <text:p>-739,18</text:p>
          </table:table-cell>
          <table:table-cell office:value-type="float" office:value="-1089.55" table:style-name="ce13">
            <text:p>-1.089,55</text:p>
          </table:table-cell>
          <table:table-cell office:value-type="float" office:value="0" table:style-name="ce14">
            <text:p>0,00</text:p>
          </table:table-cell>
          <table:table-cell office:value-type="float" office:value="-1828.73" table:style-name="ce15">
            <text:p>-1.828,73</text:p>
          </table:table-cell>
          <table:table-cell office:value-type="float" office:value="6658.7" table:style-name="ce12">
            <text:p>6.658,7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OZENIR ALEXANDRE FERREIRA BERNAR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1852.91" table:style-name="ce10">
            <text:p>1.852,91</text:p>
          </table:table-cell>
          <table:table-cell office:value-type="float" office:value="1939.89" table:style-name="ce10">
            <text:p>1.939,89</text:p>
          </table:table-cell>
          <table:table-cell office:value-type="float" office:value="4523.96" table:style-name="ce10">
            <text:p>4.523,96</text:p>
          </table:table-cell>
          <table:table-cell table:number-columns-repeated="2" table:style-name="ce11"/>
          <table:table-cell office:value-type="float" office:value="20166.34" table:style-name="ce12">
            <text:p>20.166,34</text:p>
          </table:table-cell>
          <table:table-cell office:value-type="float" office:value="-1762.49" table:style-name="ce13">
            <text:p>-1.762,49</text:p>
          </table:table-cell>
          <table:table-cell office:value-type="float" office:value="-2791.2" table:style-name="ce13">
            <text:p>-2.791,20</text:p>
          </table:table-cell>
          <table:table-cell office:value-type="float" office:value="-3369.03" table:style-name="ce13">
            <text:p>-3.369,03</text:p>
          </table:table-cell>
          <table:table-cell office:value-type="float" office:value="0" table:style-name="ce14">
            <text:p>0,00</text:p>
          </table:table-cell>
          <table:table-cell office:value-type="float" office:value="-7922.72" table:style-name="ce15">
            <text:p>-7.922,72</text:p>
          </table:table-cell>
          <table:table-cell office:value-type="float" office:value="12243.62" table:style-name="ce12">
            <text:p>12.243,6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PATRICIA CRISOSTOMO DOS SANTO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5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283.78" table:style-name="ce10">
            <text:p>1.283,78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12.8" table:style-name="ce10">
            <text:p>2.712,80</text:p>
          </table:table-cell>
          <table:table-cell table:number-columns-repeated="2" table:style-name="ce11"/>
          <table:table-cell office:value-type="float" office:value="17833.54" table:style-name="ce12">
            <text:p>17.833,54</text:p>
          </table:table-cell>
          <table:table-cell office:value-type="float" office:value="-1668.58" table:style-name="ce13">
            <text:p>-1.668,58</text:p>
          </table:table-cell>
          <table:table-cell office:value-type="float" office:value="-852.77" table:style-name="ce16">
            <text:p>-852,77</text:p>
          </table:table-cell>
          <table:table-cell office:value-type="float" office:value="-2904.43" table:style-name="ce13">
            <text:p>-2.904,43</text:p>
          </table:table-cell>
          <table:table-cell office:value-type="float" office:value="0" table:style-name="ce14">
            <text:p>0,00</text:p>
          </table:table-cell>
          <table:table-cell office:value-type="float" office:value="-5425.78" table:style-name="ce15">
            <text:p>-5.425,78</text:p>
          </table:table-cell>
          <table:table-cell office:value-type="float" office:value="12407.76" table:style-name="ce12">
            <text:p>12.407,7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PATRÍCIA TEIXEIRA CASSEL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ORÇAMENTO, PLANEJAMENTO E MANUTENÇÃO DE OBRAS</text:p>
          </table:table-cell>
          <table:table-cell office:value-type="float" office:value="9294.61" table:style-name="ce10">
            <text:p>9.294,61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365.42" table:style-name="ce10">
            <text:p>3.365,42</text:p>
          </table:table-cell>
          <table:table-cell table:number-columns-repeated="2" table:style-name="ce11"/>
          <table:table-cell office:value-type="float" office:value="13845.08" table:style-name="ce12">
            <text:p>13.845,08</text:p>
          </table:table-cell>
          <table:table-cell office:value-type="float" office:value="-904.79" table:style-name="ce16">
            <text:p>-904,79</text:p>
          </table:table-cell>
          <table:table-cell office:value-type="float" office:value="-1545.06" table:style-name="ce13">
            <text:p>-1.545,06</text:p>
          </table:table-cell>
          <table:table-cell office:value-type="float" office:value="-2860.55" table:style-name="ce13">
            <text:p>-2.860,55</text:p>
          </table:table-cell>
          <table:table-cell office:value-type="float" office:value="0" table:style-name="ce14">
            <text:p>0,00</text:p>
          </table:table-cell>
          <table:table-cell office:value-type="float" office:value="-5310.4" table:style-name="ce15">
            <text:p>-5.310,40</text:p>
          </table:table-cell>
          <table:table-cell office:value-type="float" office:value="8534.68" table:style-name="ce12">
            <text:p>8.534,6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PAULA RAVENALA BRANDÃO MALTA LOP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UNP)</text:p>
          </table:table-cell>
          <table:table-cell office:value-type="float" office:value="11435.28" table:style-name="ce10">
            <text:p>11.435,2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703.22" table:style-name="ce10">
            <text:p>3.703,22</text:p>
          </table:table-cell>
          <table:table-cell table:number-columns-repeated="2" table:style-name="ce11"/>
          <table:table-cell office:value-type="float" office:value="17078.39" table:style-name="ce12">
            <text:p>17.078,39</text:p>
          </table:table-cell>
          <table:table-cell office:value-type="float" office:value="-1414.85" table:style-name="ce13">
            <text:p>-1.414,85</text:p>
          </table:table-cell>
          <table:table-cell office:value-type="float" office:value="-2315.4499999999998" table:style-name="ce13">
            <text:p>-2.315,45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3730.3" table:style-name="ce15">
            <text:p>-3.730,30</text:p>
          </table:table-cell>
          <table:table-cell office:value-type="float" office:value="13348.09" table:style-name="ce12">
            <text:p>13.348,0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PAULA TACIANA CAVALCANTE LINS DE LIM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02.08" table:style-name="ce10">
            <text:p>11.802,0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5619.8" table:style-name="ce10">
            <text:p>5.619,80</text:p>
          </table:table-cell>
          <table:table-cell table:number-columns-repeated="2" table:style-name="ce11"/>
          <table:table-cell office:value-type="float" office:value="19361.77" table:style-name="ce12">
            <text:p>19.361,77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244.1799999999998" table:style-name="ce13">
            <text:p>-2.244,18</text:p>
          </table:table-cell>
          <table:table-cell office:value-type="float" office:value="-4610.4799999999996" table:style-name="ce13">
            <text:p>-4.610,48</text:p>
          </table:table-cell>
          <table:table-cell office:value-type="float" office:value="0" table:style-name="ce14">
            <text:p>0,00</text:p>
          </table:table-cell>
          <table:table-cell office:value-type="float" office:value="-8326.7199999999993" table:style-name="ce15">
            <text:p>-8.326,72</text:p>
          </table:table-cell>
          <table:table-cell office:value-type="float" office:value="11035.05" table:style-name="ce12">
            <text:p>11.035,0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PAULO BATISTA SANTOS FILHO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PEN)</text:p>
          </table:table-cell>
          <table:table-cell office:value-type="float" office:value="1588.8" table:style-name="ce10">
            <text:p>1.588,80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4020.01" table:style-name="ce10">
            <text:p>4.020,01</text:p>
          </table:table-cell>
          <table:table-cell office:value-type="float" office:value="3233.77" table:style-name="ce10">
            <text:p>3.233,77</text:p>
          </table:table-cell>
          <table:table-cell table:style-name="ce11"/>
          <table:table-cell office:value-type="float" office:value="11074.96" table:style-name="ce12">
            <text:p>11.074,96</text:p>
          </table:table-cell>
          <table:table-cell office:value-type="float" office:value="-1088" table:style-name="ce13">
            <text:p>-1.088,00</text:p>
          </table:table-cell>
          <table:table-cell office:value-type="float" office:value="-654.96" table:style-name="ce16">
            <text:p>-654,96</text:p>
          </table:table-cell>
          <table:table-cell office:value-type="float" office:value="-2199.79" table:style-name="ce13">
            <text:p>-2.199,79</text:p>
          </table:table-cell>
          <table:table-cell office:value-type="float" office:value="0" table:style-name="ce14">
            <text:p>0,00</text:p>
          </table:table-cell>
          <table:table-cell office:value-type="float" office:value="-3942.75" table:style-name="ce15">
            <text:p>-3.942,75</text:p>
          </table:table-cell>
          <table:table-cell office:value-type="float" office:value="7132.21" table:style-name="ce12">
            <text:p>7.132,2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PAULO CÉSAR SOUZA CAVALCANTI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PCV)</text:p>
          </table:table-cell>
          <table:table-cell office:value-type="float" office:value="10887.5" table:style-name="ce10">
            <text:p>10.887,50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755.6" table:style-name="ce10">
            <text:p>2.755,60</text:p>
          </table:table-cell>
          <table:table-cell table:number-columns-repeated="2" table:style-name="ce11"/>
          <table:table-cell office:value-type="float" office:value="15875.48" table:style-name="ce12">
            <text:p>15.875,48</text:p>
          </table:table-cell>
          <table:table-cell office:value-type="float" office:value="-904.79" table:style-name="ce16">
            <text:p>-904,79</text:p>
          </table:table-cell>
          <table:table-cell office:value-type="float" office:value="-2385.52" table:style-name="ce13">
            <text:p>-2.385,52</text:p>
          </table:table-cell>
          <table:table-cell office:value-type="float" office:value="-1288.28" table:style-name="ce13">
            <text:p>-1.288,28</text:p>
          </table:table-cell>
          <table:table-cell office:value-type="float" office:value="0" table:style-name="ce14">
            <text:p>0,00</text:p>
          </table:table-cell>
          <table:table-cell office:value-type="float" office:value="-4578.59" table:style-name="ce15">
            <text:p>-4.578,59</text:p>
          </table:table-cell>
          <table:table-cell office:value-type="float" office:value="11296.89" table:style-name="ce12">
            <text:p>11.296,8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PAULO DE TARSO LEMOS SANTAN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COORDENADORIA DE MANUTENÇÃO E PROJETOS (SA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5735.3" table:style-name="ce10">
            <text:p>5.735,30</text:p>
          </table:table-cell>
          <table:table-cell table:style-name="ce11"/>
          <table:table-cell office:value-type="float" office:value="3802.04" table:style-name="ce10">
            <text:p>3.802,04</text:p>
          </table:table-cell>
          <table:table-cell table:number-columns-repeated="2" table:style-name="ce11"/>
          <table:table-cell office:value-type="float" office:value="28901.200000000001" table:style-name="ce12">
            <text:p>28.901,20</text:p>
          </table:table-cell>
          <table:table-cell office:value-type="float" office:value="-3129.4" table:style-name="ce13">
            <text:p>-3.129,40</text:p>
          </table:table-cell>
          <table:table-cell office:value-type="float" office:value="-5068.05" table:style-name="ce13">
            <text:p>-5.068,05</text:p>
          </table:table-cell>
          <table:table-cell office:value-type="float" office:value="-4828.7700000000004" table:style-name="ce13">
            <text:p>-4.828,77</text:p>
          </table:table-cell>
          <table:table-cell office:value-type="float" office:value="0" table:style-name="ce14">
            <text:p>0,00</text:p>
          </table:table-cell>
          <table:table-cell office:value-type="float" office:value="-13026.22" table:style-name="ce15">
            <text:p>-13.026,22</text:p>
          </table:table-cell>
          <table:table-cell office:value-type="float" office:value="15874.98" table:style-name="ce12">
            <text:p>15.874,9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PAULO FERNANDO DE ATHAYDE SILVA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TOR DE APOIO AO PJE (CA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21.92" table:style-name="ce10">
            <text:p>3.221,9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887.04" table:style-name="ce10">
            <text:p>2.887,04</text:p>
          </table:table-cell>
          <table:table-cell table:number-columns-repeated="2" table:style-name="ce11"/>
          <table:table-cell office:value-type="float" office:value="19385.099999999999" table:style-name="ce12">
            <text:p>19.385,10</text:p>
          </table:table-cell>
          <table:table-cell office:value-type="float" office:value="-1988.37" table:style-name="ce13">
            <text:p>-1.988,37</text:p>
          </table:table-cell>
          <table:table-cell office:value-type="float" office:value="-3016.53" table:style-name="ce13">
            <text:p>-3.016,53</text:p>
          </table:table-cell>
          <table:table-cell office:value-type="float" office:value="-3640.88" table:style-name="ce13">
            <text:p>-3.640,88</text:p>
          </table:table-cell>
          <table:table-cell office:value-type="float" office:value="0" table:style-name="ce14">
            <text:p>0,00</text:p>
          </table:table-cell>
          <table:table-cell office:value-type="float" office:value="-8645.7800000000007" table:style-name="ce15">
            <text:p>-8.645,78</text:p>
          </table:table-cell>
          <table:table-cell office:value-type="float" office:value="10739.32" table:style-name="ce12">
            <text:p>10.739,3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PAULO GOMES DE MELLO JÚNIOR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JUDICIÁRIA</text:p>
          </table:table-cell>
          <table:table-cell office:value-type="float" office:value="17863.3" table:style-name="ce10">
            <text:p>17.863,30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910.08" table:style-name="ce17">
            <text:p>910,08</text:p>
          </table:table-cell>
          <table:table-cell table:number-columns-repeated="2" table:style-name="ce11"/>
          <table:table-cell office:value-type="float" office:value="27184.39" table:style-name="ce12">
            <text:p>27.184,39</text:p>
          </table:table-cell>
          <table:table-cell office:value-type="float" office:value="-2429.4" table:style-name="ce13">
            <text:p>-2.429,40</text:p>
          </table:table-cell>
          <table:table-cell office:value-type="float" office:value="-5687.99" table:style-name="ce13">
            <text:p>-5.687,99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8117.39" table:style-name="ce15">
            <text:p>-8.117,39</text:p>
          </table:table-cell>
          <table:table-cell office:value-type="float" office:value="19067" table:style-name="ce12">
            <text:p>19.067,0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PAULO OLIVEIRA DE MORAES</text:p>
          </table:table-cell>
          <table:table-cell office:value-type="string" table:style-name="ce8">
            <text:p>ASSESSOR - CJ-03</text:p>
          </table:table-cell>
          <table:table-cell office:value-type="string" table:style-name="ce9">
            <text:p>GABINETE DE DESEMBARGADOR (GABJL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221.92" table:style-name="ce10">
            <text:p>3.221,92</text:p>
          </table:table-cell>
          <table:table-cell office:value-type="float" office:value="8411.01" table:style-name="ce10">
            <text:p>8.411,01</text:p>
          </table:table-cell>
          <table:table-cell office:value-type="float" office:value="4406.68" table:style-name="ce10">
            <text:p>4.406,68</text:p>
          </table:table-cell>
          <table:table-cell table:number-columns-repeated="2" table:style-name="ce11"/>
          <table:table-cell office:value-type="float" office:value="27841.69" table:style-name="ce12">
            <text:p>27.841,69</text:p>
          </table:table-cell>
          <table:table-cell office:value-type="float" office:value="-1988.37" table:style-name="ce13">
            <text:p>-1.988,37</text:p>
          </table:table-cell>
          <table:table-cell office:value-type="float" office:value="-4819.92" table:style-name="ce13">
            <text:p>-4.819,92</text:p>
          </table:table-cell>
          <table:table-cell office:value-type="float" office:value="-2814.53" table:style-name="ce13">
            <text:p>-2.814,53</text:p>
          </table:table-cell>
          <table:table-cell office:value-type="float" office:value="0" table:style-name="ce14">
            <text:p>0,00</text:p>
          </table:table-cell>
          <table:table-cell office:value-type="float" office:value="-9622.82" table:style-name="ce15">
            <text:p>-9.622,82</text:p>
          </table:table-cell>
          <table:table-cell office:value-type="float" office:value="18218.87" table:style-name="ce12">
            <text:p>18.218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PAULO ROBERTO VIEIRA RI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1883.5" table:style-name="ce10">
            <text:p>11.883,50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675.96" table:style-name="ce10">
            <text:p>3.675,96</text:p>
          </table:table-cell>
          <table:table-cell table:number-columns-repeated="2" table:style-name="ce11"/>
          <table:table-cell office:value-type="float" office:value="16744.509999999998" table:style-name="ce12">
            <text:p>16.744,51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163.2600000000002" table:style-name="ce13">
            <text:p>-2.163,26</text:p>
          </table:table-cell>
          <table:table-cell office:value-type="float" office:value="-2289.25" table:style-name="ce13">
            <text:p>-2.289,25</text:p>
          </table:table-cell>
          <table:table-cell office:value-type="float" office:value="0" table:style-name="ce14">
            <text:p>0,00</text:p>
          </table:table-cell>
          <table:table-cell office:value-type="float" office:value="-5924.57" table:style-name="ce15">
            <text:p>-5.924,57</text:p>
          </table:table-cell>
          <table:table-cell office:value-type="float" office:value="10819.94" table:style-name="ce12">
            <text:p>10.819,9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PAULO SOARES TEIXEIRA FILHO</text:p>
          </table:table-cell>
          <table:table-cell office:value-type="string" table:style-name="ce8">
            <text:p>ANALISTA JUDICIÁRIO - NÍVEL SUPERIOR B9</text:p>
          </table:table-cell>
          <table:table-cell office:value-type="string" table:style-name="ce8">
            <text:p>SECRETARIA (1ªVTSMC)</text:p>
          </table:table-cell>
          <table:table-cell office:value-type="float" office:value="19558.490000000002" table:style-name="ce10">
            <text:p>19.558,49</text:p>
          </table:table-cell>
          <table:table-cell table:number-columns-repeated="2" table:style-name="ce11"/>
          <table:table-cell office:value-type="float" office:value="3318.54" table:style-name="ce10">
            <text:p>3.318,54</text:p>
          </table:table-cell>
          <table:table-cell table:number-columns-repeated="2" table:style-name="ce11"/>
          <table:table-cell office:value-type="float" office:value="22877.03" table:style-name="ce12">
            <text:p>22.877,03</text:p>
          </table:table-cell>
          <table:table-cell office:value-type="float" office:value="-2744.4" table:style-name="ce13">
            <text:p>-2.744,40</text:p>
          </table:table-cell>
          <table:table-cell office:value-type="float" office:value="-1476.18" table:style-name="ce13">
            <text:p>-1.476,18</text:p>
          </table:table-cell>
          <table:table-cell office:value-type="float" office:value="-1476.34" table:style-name="ce13">
            <text:p>-1.476,34</text:p>
          </table:table-cell>
          <table:table-cell office:value-type="float" office:value="0" table:style-name="ce14">
            <text:p>0,00</text:p>
          </table:table-cell>
          <table:table-cell office:value-type="float" office:value="-5696.92" table:style-name="ce15">
            <text:p>-5.696,92</text:p>
          </table:table-cell>
          <table:table-cell office:value-type="float" office:value="17180.11" table:style-name="ce12">
            <text:p>17.180,1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PAULO THEONES COSTA TEMOTE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6ª VT)</text:p>
          </table:table-cell>
          <table:table-cell table:number-columns-repeated="2" table:style-name="ce11"/>
          <table:table-cell office:value-type="float" office:value="2232.38" table:style-name="ce10">
            <text:p>2.232,38</text:p>
          </table:table-cell>
          <table:table-cell table:number-columns-repeated="3" table:style-name="ce11"/>
          <table:table-cell office:value-type="float" office:value="2232.38" table:style-name="ce12">
            <text:p>2.232,38</text:p>
          </table:table-cell>
          <table:table-cell table:style-name="ce11"/>
          <table:table-cell office:value-type="float" office:value="-24.63" table:style-name="ce16">
            <text:p>-24,63</text:p>
          </table:table-cell>
          <table:table-cell office:value-type="float" office:value="-1445.64" table:style-name="ce13">
            <text:p>-1.445,64</text:p>
          </table:table-cell>
          <table:table-cell office:value-type="float" office:value="0" table:style-name="ce14">
            <text:p>0,00</text:p>
          </table:table-cell>
          <table:table-cell office:value-type="float" office:value="-1470.27" table:style-name="ce15">
            <text:p>-1.470,27</text:p>
          </table:table-cell>
          <table:table-cell office:value-type="float" office:value="762.11" table:style-name="ce18">
            <text:p>762,1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PEDRO DA SILVA COST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ATA)</text:p>
          </table:table-cell>
          <table:table-cell office:value-type="float" office:value="11214.13" table:style-name="ce10">
            <text:p>11.214,13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569.89" table:style-name="ce10">
            <text:p>2.569,89</text:p>
          </table:table-cell>
          <table:table-cell table:number-columns-repeated="2" table:style-name="ce11"/>
          <table:table-cell office:value-type="float" office:value="14969.07" table:style-name="ce12">
            <text:p>14.969,07</text:p>
          </table:table-cell>
          <table:table-cell office:value-type="float" office:value="-1387.72" table:style-name="ce13">
            <text:p>-1.387,72</text:p>
          </table:table-cell>
          <table:table-cell office:value-type="float" office:value="-2054.52" table:style-name="ce13">
            <text:p>-2.054,52</text:p>
          </table:table-cell>
          <table:table-cell office:value-type="float" office:value="-1618.33" table:style-name="ce13">
            <text:p>-1.618,33</text:p>
          </table:table-cell>
          <table:table-cell office:value-type="float" office:value="0" table:style-name="ce14">
            <text:p>0,00</text:p>
          </table:table-cell>
          <table:table-cell office:value-type="float" office:value="-5060.57" table:style-name="ce15">
            <text:p>-5.060,57</text:p>
          </table:table-cell>
          <table:table-cell office:value-type="float" office:value="9908.5" table:style-name="ce12">
            <text:p>9.908,5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PEDRO INÁCIO DA SILVA</text:p>
          </table:table-cell>
          <table:table-cell office:value-type="string" table:style-name="ce9">
            <text:p>DESEMBARGADOR DO TRABALHO - NÍVEL SUPERIOR DTDT</text:p>
          </table:table-cell>
          <table:table-cell office:value-type="string" table:style-name="ce9">
            <text:p>GABINETE DO DESEMBARGADOR PEDRO INÁCIO DA SILVA (REPDFT)</text:p>
          </table:table-cell>
          <table:table-cell table:style-name="ce11"/>
          <table:table-cell office:value-type="float" office:value="5592.26" table:style-name="ce10">
            <text:p>5.592,26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888.6" table:style-name="ce10">
            <text:p>2.888,60</text:p>
          </table:table-cell>
          <table:table-cell table:number-columns-repeated="2" table:style-name="ce11"/>
          <table:table-cell office:value-type="float" office:value="43943.08" table:style-name="ce12">
            <text:p>43.943,08</text:p>
          </table:table-cell>
          <table:table-cell office:value-type="float" office:value="-5592.26" table:style-name="ce13">
            <text:p>-5.592,26</text:p>
          </table:table-cell>
          <table:table-cell office:value-type="float" office:value="-8830.61" table:style-name="ce13">
            <text:p>-8.830,61</text:p>
          </table:table-cell>
          <table:table-cell office:value-type="float" office:value="-3407.22" table:style-name="ce13">
            <text:p>-3.407,22</text:p>
          </table:table-cell>
          <table:table-cell office:value-type="float" office:value="0" table:style-name="ce14">
            <text:p>0,00</text:p>
          </table:table-cell>
          <table:table-cell office:value-type="float" office:value="-17830.09" table:style-name="ce15">
            <text:p>-17.830,09</text:p>
          </table:table-cell>
          <table:table-cell office:value-type="float" office:value="26112.99" table:style-name="ce12">
            <text:p>26.112,9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POLLYANA MARIA FARIAS DE GOUVEIA</text:p>
          </table:table-cell>
          <table:table-cell office:value-type="string" table:style-name="ce9">
            <text:p>ANALISTA JUDICIÁRIO - NÍVEL SUPERIOR C13</text:p>
          </table:table-cell>
          <table:table-cell table:style-name="ce11"/>
          <table:table-cell office:value-type="float" office:value="19285.939999999999" table:style-name="ce10">
            <text:p>19.285,94</text:p>
          </table:table-cell>
          <table:table-cell office:value-type="float" office:value="1868.59" table:style-name="ce10">
            <text:p>1.868,59</text:p>
          </table:table-cell>
          <table:table-cell table:style-name="ce11"/>
          <table:table-cell office:value-type="float" office:value="3115.04" table:style-name="ce10">
            <text:p>3.115,04</text:p>
          </table:table-cell>
          <table:table-cell table:number-columns-repeated="2" table:style-name="ce11"/>
          <table:table-cell office:value-type="float" office:value="24269.57" table:style-name="ce12">
            <text:p>24.269,57</text:p>
          </table:table-cell>
          <table:table-cell office:value-type="float" office:value="-3007.75" table:style-name="ce13">
            <text:p>-3.007,75</text:p>
          </table:table-cell>
          <table:table-cell office:value-type="float" office:value="-3964.59" table:style-name="ce13">
            <text:p>-3.964,59</text:p>
          </table:table-cell>
          <table:table-cell office:value-type="float" office:value="-4374" table:style-name="ce13">
            <text:p>-4.374,00</text:p>
          </table:table-cell>
          <table:table-cell office:value-type="float" office:value="0" table:style-name="ce14">
            <text:p>0,00</text:p>
          </table:table-cell>
          <table:table-cell office:value-type="float" office:value="-11346.34" table:style-name="ce15">
            <text:p>-11.346,34</text:p>
          </table:table-cell>
          <table:table-cell office:value-type="float" office:value="12923.23" table:style-name="ce12">
            <text:p>12.923,2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AFAEL DA CRUZ OLIVEIR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VTSMC)</text:p>
          </table:table-cell>
          <table:table-cell office:value-type="float" office:value="10000.35" table:style-name="ce10">
            <text:p>10.000,35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2657.5" table:style-name="ce10">
            <text:p>2.657,50</text:p>
          </table:table-cell>
          <table:table-cell table:number-columns-repeated="2" table:style-name="ce11"/>
          <table:table-cell office:value-type="float" office:value="14036.92" table:style-name="ce12">
            <text:p>14.036,92</text:p>
          </table:table-cell>
          <table:table-cell office:value-type="float" office:value="-904.79" table:style-name="ce16">
            <text:p>-904,79</text:p>
          </table:table-cell>
          <table:table-cell office:value-type="float" office:value="-1928.91" table:style-name="ce13">
            <text:p>-1.928,91</text:p>
          </table:table-cell>
          <table:table-cell office:value-type="float" office:value="-1080.03" table:style-name="ce13">
            <text:p>-1.080,03</text:p>
          </table:table-cell>
          <table:table-cell office:value-type="float" office:value="0" table:style-name="ce14">
            <text:p>0,00</text:p>
          </table:table-cell>
          <table:table-cell office:value-type="float" office:value="-3913.73" table:style-name="ce15">
            <text:p>-3.913,73</text:p>
          </table:table-cell>
          <table:table-cell office:value-type="float" office:value="10123.19" table:style-name="ce12">
            <text:p>10.123,1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AFAEL IGOR ALEXANDRE VASC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ÇÃO DE INFRAESTRUTURA TECNOLÓGICA (SETIC)</text:p>
          </table:table-cell>
          <table:table-cell office:value-type="float" office:value="12083.37" table:style-name="ce10">
            <text:p>12.083,37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549.39" table:style-name="ce10">
            <text:p>1.549,39</text:p>
          </table:table-cell>
          <table:table-cell table:number-columns-repeated="2" table:style-name="ce11"/>
          <table:table-cell office:value-type="float" office:value="14817.81" table:style-name="ce12">
            <text:p>14.817,81</text:p>
          </table:table-cell>
          <table:table-cell office:value-type="float" office:value="-1512.53" table:style-name="ce13">
            <text:p>-1.512,53</text:p>
          </table:table-cell>
          <table:table-cell office:value-type="float" office:value="-2363.5100000000002" table:style-name="ce13">
            <text:p>-2.363,51</text:p>
          </table:table-cell>
          <table:table-cell office:value-type="float" office:value="-91.91" table:style-name="ce16">
            <text:p>-91,91</text:p>
          </table:table-cell>
          <table:table-cell office:value-type="float" office:value="0" table:style-name="ce14">
            <text:p>0,00</text:p>
          </table:table-cell>
          <table:table-cell office:value-type="float" office:value="-3967.95" table:style-name="ce15">
            <text:p>-3.967,95</text:p>
          </table:table-cell>
          <table:table-cell office:value-type="float" office:value="10849.86" table:style-name="ce12">
            <text:p>10.849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AFAEL QUIRINO SANTOS MOT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)</text:p>
          </table:table-cell>
          <table:table-cell office:value-type="float" office:value="2832.79" table:style-name="ce10">
            <text:p>2.832,79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2922.14" table:style-name="ce10">
            <text:p>2.922,14</text:p>
          </table:table-cell>
          <table:table-cell table:number-columns-repeated="2" table:style-name="ce11"/>
          <table:table-cell office:value-type="float" office:value="7134" table:style-name="ce12">
            <text:p>7.134,00</text:p>
          </table:table-cell>
          <table:table-cell office:value-type="float" office:value="-396.59" table:style-name="ce16">
            <text:p>-396,59</text:p>
          </table:table-cell>
          <table:table-cell office:value-type="float" office:value="-132.18" table:style-name="ce16">
            <text:p>-132,18</text:p>
          </table:table-cell>
          <table:table-cell office:value-type="float" office:value="-2054.8000000000002" table:style-name="ce13">
            <text:p>-2.054,80</text:p>
          </table:table-cell>
          <table:table-cell office:value-type="float" office:value="0" table:style-name="ce14">
            <text:p>0,00</text:p>
          </table:table-cell>
          <table:table-cell office:value-type="float" office:value="-2583.5700000000002" table:style-name="ce15">
            <text:p>-2.583,57</text:p>
          </table:table-cell>
          <table:table-cell office:value-type="float" office:value="4550.43" table:style-name="ce12">
            <text:p>4.550,4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AFAEL SANTOS BITENCOU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7ª VT)</text:p>
          </table:table-cell>
          <table:table-cell office:value-type="float" office:value="11102.22" table:style-name="ce10">
            <text:p>11.102,22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1346.72" table:style-name="ce10">
            <text:p>1.346,72</text:p>
          </table:table-cell>
          <table:table-cell table:number-columns-repeated="2" table:style-name="ce11"/>
          <table:table-cell office:value-type="float" office:value="13828.01" table:style-name="ce12">
            <text:p>13.828,01</text:p>
          </table:table-cell>
          <table:table-cell office:value-type="float" office:value="-1372.73" table:style-name="ce13">
            <text:p>-1.372,73</text:p>
          </table:table-cell>
          <table:table-cell office:value-type="float" office:value="-2185.4899999999998" table:style-name="ce13">
            <text:p>-2.185,49</text:p>
          </table:table-cell>
          <table:table-cell office:value-type="float" office:value="-392.88" table:style-name="ce16">
            <text:p>-392,88</text:p>
          </table:table-cell>
          <table:table-cell office:value-type="float" office:value="0" table:style-name="ce14">
            <text:p>0,00</text:p>
          </table:table-cell>
          <table:table-cell office:value-type="float" office:value="-3951.1" table:style-name="ce15">
            <text:p>-3.951,10</text:p>
          </table:table-cell>
          <table:table-cell office:value-type="float" office:value="9876.91" table:style-name="ce12">
            <text:p>9.876,9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AFAELA DE FREITAS SANTOS</text:p>
          </table:table-cell>
          <table:table-cell office:value-type="string" table:style-name="ce8">
            <text:p>ASSESSOR - CJ-03</text:p>
          </table:table-cell>
          <table:table-cell office:value-type="string" table:style-name="ce9">
            <text:p>GABINETE DE DESEMBARGADOR (GABPI)</text:p>
          </table:table-cell>
          <table:table-cell office:value-type="float" office:value="18875.53" table:style-name="ce10">
            <text:p>18.875,53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1346.72" table:style-name="ce10">
            <text:p>1.346,72</text:p>
          </table:table-cell>
          <table:table-cell table:number-columns-repeated="2" table:style-name="ce11"/>
          <table:table-cell office:value-type="float" office:value="28633.26" table:style-name="ce12">
            <text:p>28.633,26</text:p>
          </table:table-cell>
          <table:table-cell office:value-type="float" office:value="-904.79" table:style-name="ce16">
            <text:p>-904,79</text:p>
          </table:table-cell>
          <table:table-cell office:value-type="float" office:value="-6385.62" table:style-name="ce13">
            <text:p>-6.385,62</text:p>
          </table:table-cell>
          <table:table-cell office:value-type="float" office:value="-495.49" table:style-name="ce16">
            <text:p>-495,49</text:p>
          </table:table-cell>
          <table:table-cell office:value-type="float" office:value="0" table:style-name="ce14">
            <text:p>0,00</text:p>
          </table:table-cell>
          <table:table-cell office:value-type="float" office:value="-7785.9" table:style-name="ce15">
            <text:p>-7.785,90</text:p>
          </table:table-cell>
          <table:table-cell office:value-type="float" office:value="20847.36" table:style-name="ce12">
            <text:p>20.847,3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AILANE CUNHA GOM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COORDENADORIA DE PRECATÓRIO (SEJ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2898.75" table:style-name="ce10">
            <text:p>2.898,75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93.44" table:style-name="ce10">
            <text:p>2.193,44</text:p>
          </table:table-cell>
          <table:table-cell office:value-type="float" office:value="7906.54" table:style-name="ce10">
            <text:p>7.906,54</text:p>
          </table:table-cell>
          <table:table-cell office:value-type="float" office:value="11859.81" table:style-name="ce10">
            <text:p>11.859,81</text:p>
          </table:table-cell>
          <table:table-cell office:value-type="float" office:value="45679.4" table:style-name="ce12">
            <text:p>45.679,40</text:p>
          </table:table-cell>
          <table:table-cell office:value-type="float" office:value="-3173.97" table:style-name="ce13">
            <text:p>-3.173,97</text:p>
          </table:table-cell>
          <table:table-cell office:value-type="float" office:value="-5877.08" table:style-name="ce13">
            <text:p>-5.877,08</text:p>
          </table:table-cell>
          <table:table-cell office:value-type="float" office:value="-3644.26" table:style-name="ce13">
            <text:p>-3.644,26</text:p>
          </table:table-cell>
          <table:table-cell office:value-type="float" office:value="0" table:style-name="ce14">
            <text:p>0,00</text:p>
          </table:table-cell>
          <table:table-cell office:value-type="float" office:value="-12695.31" table:style-name="ce15">
            <text:p>-12.695,31</text:p>
          </table:table-cell>
          <table:table-cell office:value-type="float" office:value="32984.089999999997" table:style-name="ce12">
            <text:p>32.984,0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AILDO BANDEIRA FARI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-8346.7900000000009" table:style-name="ce13">
            <text:p>-8.346,79</text:p>
          </table:table-cell>
          <table:table-cell table:style-name="ce11"/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6913.21" table:style-name="ce12">
            <text:p>6.913,21</text:p>
          </table:table-cell>
          <table:table-cell office:value-type="float" office:value="11653.71" table:style-name="ce10">
            <text:p>11.653,71</text:p>
          </table:table-cell>
          <table:table-cell office:value-type="float" office:value="-3051.32" table:style-name="ce13">
            <text:p>-3.051,32</text:p>
          </table:table-cell>
          <table:table-cell office:value-type="float" office:value="-2052.2399999999998" table:style-name="ce13">
            <text:p>-2.052,24</text:p>
          </table:table-cell>
          <table:table-cell office:value-type="float" office:value="0" table:style-name="ce14">
            <text:p>0,00</text:p>
          </table:table-cell>
          <table:table-cell office:value-type="float" office:value="6550.15" table:style-name="ce12">
            <text:p>6.550,15</text:p>
          </table:table-cell>
          <table:table-cell office:value-type="float" office:value="13463.36" table:style-name="ce12">
            <text:p>13.463,3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AILDO BANDEIRA FARIAS FILH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11"/>
          <table:table-cell office:value-type="float" office:value="2232.38" table:style-name="ce10">
            <text:p>2.232,38</text:p>
          </table:table-cell>
          <table:table-cell office:value-type="float" office:value="689.26" table:style-name="ce17">
            <text:p>689,26</text:p>
          </table:table-cell>
          <table:table-cell table:number-columns-repeated="2" table:style-name="ce11"/>
          <table:table-cell office:value-type="float" office:value="2921.64" table:style-name="ce12">
            <text:p>2.921,64</text:p>
          </table:table-cell>
          <table:table-cell table:style-name="ce11"/>
          <table:table-cell office:value-type="float" office:value="-24.63" table:style-name="ce16">
            <text:p>-24,63</text:p>
          </table:table-cell>
          <table:table-cell office:value-type="float" office:value="-748.17" table:style-name="ce16">
            <text:p>-748,17</text:p>
          </table:table-cell>
          <table:table-cell office:value-type="float" office:value="0" table:style-name="ce14">
            <text:p>0,00</text:p>
          </table:table-cell>
          <table:table-cell office:value-type="float" office:value="-772.8" table:style-name="ce20">
            <text:p>-772,80</text:p>
          </table:table-cell>
          <table:table-cell office:value-type="float" office:value="2148.84" table:style-name="ce12">
            <text:p>2.148,8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AONI DE MATT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SAN)</text:p>
          </table:table-cell>
          <table:table-cell table:number-columns-repeated="2" table:style-name="ce11"/>
          <table:table-cell office:value-type="float" office:value="12940.02" table:style-name="ce10">
            <text:p>12.940,02</text:p>
          </table:table-cell>
          <table:table-cell office:value-type="float" office:value="1974.62" table:style-name="ce10">
            <text:p>1.974,62</text:p>
          </table:table-cell>
          <table:table-cell table:number-columns-repeated="2" table:style-name="ce11"/>
          <table:table-cell office:value-type="float" office:value="14914.64" table:style-name="ce12">
            <text:p>14.914,64</text:p>
          </table:table-cell>
          <table:table-cell office:value-type="float" office:value="-904.79" table:style-name="ce16">
            <text:p>-904,79</text:p>
          </table:table-cell>
          <table:table-cell office:value-type="float" office:value="-2440.33" table:style-name="ce13">
            <text:p>-2.440,33</text:p>
          </table:table-cell>
          <table:table-cell office:value-type="float" office:value="-1238.21" table:style-name="ce13">
            <text:p>-1.238,21</text:p>
          </table:table-cell>
          <table:table-cell office:value-type="float" office:value="0" table:style-name="ce14">
            <text:p>0,00</text:p>
          </table:table-cell>
          <table:table-cell office:value-type="float" office:value="-4583.33" table:style-name="ce15">
            <text:p>-4.583,33</text:p>
          </table:table-cell>
          <table:table-cell office:value-type="float" office:value="10331.31" table:style-name="ce12">
            <text:p>10.331,3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APHAELA CINTYA MATOS CARVALHO</text:p>
          </table:table-cell>
          <table:table-cell office:value-type="string" table:style-name="ce8">
            <text:p>SECRETÁRIO - CJ-03</text:p>
          </table:table-cell>
          <table:table-cell office:value-type="string" table:style-name="ce9">
            <text:p>SECRETARIA DO TRIBUNAL PLEN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369.22" table:style-name="ce10">
            <text:p>7.369,22</text:p>
          </table:table-cell>
          <table:table-cell office:value-type="float" office:value="8411.01" table:style-name="ce10">
            <text:p>8.411,01</text:p>
          </table:table-cell>
          <table:table-cell office:value-type="float" office:value="2889.42" table:style-name="ce10">
            <text:p>2.889,42</text:p>
          </table:table-cell>
          <table:table-cell table:number-columns-repeated="2" table:style-name="ce11"/>
          <table:table-cell office:value-type="float" office:value="37955.589999999997" table:style-name="ce12">
            <text:p>37.955,59</text:p>
          </table:table-cell>
          <table:table-cell office:value-type="float" office:value="-4437.1099999999997" table:style-name="ce13">
            <text:p>-4.437,11</text:p>
          </table:table-cell>
          <table:table-cell office:value-type="float" office:value="-7501.49" table:style-name="ce13">
            <text:p>-7.501,49</text:p>
          </table:table-cell>
          <table:table-cell office:value-type="float" office:value="-5156.03" table:style-name="ce13">
            <text:p>-5.156,03</text:p>
          </table:table-cell>
          <table:table-cell office:value-type="float" office:value="0" table:style-name="ce14">
            <text:p>0,00</text:p>
          </table:table-cell>
          <table:table-cell office:value-type="float" office:value="-17094.63" table:style-name="ce15">
            <text:p>-17.094,63</text:p>
          </table:table-cell>
          <table:table-cell office:value-type="float" office:value="20860.96" table:style-name="ce12">
            <text:p>20.860,9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AUL JOSÉ DA SILVA JÚNIOR</text:p>
          </table:table-cell>
          <table:table-cell office:value-type="string" table:style-name="ce9">
            <text:p>SECRETÁRIO GERAL DA PRESIDÊNCIA - CJ- 04</text:p>
          </table:table-cell>
          <table:table-cell office:value-type="string" table:style-name="ce9">
            <text:p>SECRETARIA GERAL DA PRESIDÊNCIA</text:p>
          </table:table-cell>
          <table:table-cell office:value-type="float" office:value="11920.81" table:style-name="ce10">
            <text:p>11.920,81</text:p>
          </table:table-cell>
          <table:table-cell office:value-type="float" office:value="6848.99" table:style-name="ce10">
            <text:p>6.848,99</text:p>
          </table:table-cell>
          <table:table-cell office:value-type="float" office:value="9495.0300000000007" table:style-name="ce10">
            <text:p>9.495,03</text:p>
          </table:table-cell>
          <table:table-cell office:value-type="float" office:value="2310.06" table:style-name="ce10">
            <text:p>2.310,06</text:p>
          </table:table-cell>
          <table:table-cell table:number-columns-repeated="2" table:style-name="ce11"/>
          <table:table-cell office:value-type="float" office:value="30574.89" table:style-name="ce12">
            <text:p>30.574,89</text:p>
          </table:table-cell>
          <table:table-cell office:value-type="float" office:value="-904.79" table:style-name="ce16">
            <text:p>-904,79</text:p>
          </table:table-cell>
          <table:table-cell office:value-type="float" office:value="-6293.69" table:style-name="ce13">
            <text:p>-6.293,69</text:p>
          </table:table-cell>
          <table:table-cell office:value-type="float" office:value="-1540.71" table:style-name="ce13">
            <text:p>-1.540,71</text:p>
          </table:table-cell>
          <table:table-cell office:value-type="float" office:value="0" table:style-name="ce14">
            <text:p>0,00</text:p>
          </table:table-cell>
          <table:table-cell office:value-type="float" office:value="-8739.19" table:style-name="ce15">
            <text:p>-8.739,19</text:p>
          </table:table-cell>
          <table:table-cell office:value-type="float" office:value="21835.7" table:style-name="ce12">
            <text:p>21.835,7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AYMUNDO LUIZ SANTANA BARBOZA JÚNIOR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11"/>
          <table:table-cell office:value-type="float" office:value="717.55" table:style-name="ce14">
            <text:p>717,55</text:p>
          </table:table-cell>
          <table:table-cell table:number-columns-repeated="3" table:style-name="ce11"/>
          <table:table-cell office:value-type="float" office:value="717.55" table:style-name="ce18">
            <text:p>717,55</text:p>
          </table:table-cell>
          <table:table-cell table:number-columns-repeated="3" table:style-name="ce11"/>
          <table:table-cell office:value-type="float" office:value="0" table:style-name="ce14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717.55" table:style-name="ce18">
            <text:p>717,5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EJANE VIEIRA CAM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GESTÃO DOCUMENTAL (CAVT)</text:p>
          </table:table-cell>
          <table:table-cell office:value-type="float" office:value="2350" table:style-name="ce10">
            <text:p>2.350,00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5389.11" table:style-name="ce12">
            <text:p>5.389,11</text:p>
          </table:table-cell>
          <table:table-cell office:value-type="float" office:value="-258.5" table:style-name="ce16">
            <text:p>-258,50</text:p>
          </table:table-cell>
          <table:table-cell office:value-type="float" office:value="-108.25" table:style-name="ce16">
            <text:p>-108,25</text:p>
          </table:table-cell>
          <table:table-cell office:value-type="float" office:value="-1662.42" table:style-name="ce13">
            <text:p>-1.662,42</text:p>
          </table:table-cell>
          <table:table-cell office:value-type="float" office:value="0" table:style-name="ce14">
            <text:p>0,00</text:p>
          </table:table-cell>
          <table:table-cell office:value-type="float" office:value="-2029.17" table:style-name="ce15">
            <text:p>-2.029,17</text:p>
          </table:table-cell>
          <table:table-cell office:value-type="float" office:value="3359.94" table:style-name="ce12">
            <text:p>3.359,9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ENALDO JOAQUIM PER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CONTRATOS E PUBLICAÇÃO (SA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649.36" table:style-name="ce10">
            <text:p>3.649,3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695.34" table:style-name="ce10">
            <text:p>2.695,34</text:p>
          </table:table-cell>
          <table:table-cell table:number-columns-repeated="2" table:style-name="ce11"/>
          <table:table-cell office:value-type="float" office:value="19284.34" table:style-name="ce12">
            <text:p>19.284,34</text:p>
          </table:table-cell>
          <table:table-cell office:value-type="float" office:value="-904.79" table:style-name="ce16">
            <text:p>-904,79</text:p>
          </table:table-cell>
          <table:table-cell office:value-type="float" office:value="-3108.26" table:style-name="ce13">
            <text:p>-3.108,26</text:p>
          </table:table-cell>
          <table:table-cell office:value-type="float" office:value="-5700.79" table:style-name="ce13">
            <text:p>-5.700,79</text:p>
          </table:table-cell>
          <table:table-cell office:value-type="float" office:value="0" table:style-name="ce14">
            <text:p>0,00</text:p>
          </table:table-cell>
          <table:table-cell office:value-type="float" office:value="-9713.84" table:style-name="ce15">
            <text:p>-9.713,84</text:p>
          </table:table-cell>
          <table:table-cell office:value-type="float" office:value="9570.5" table:style-name="ce12">
            <text:p>9.570,5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ENATA CAVALCANTE FERNANDES CORREIA SANTOS RIBEIR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PAL)</text:p>
          </table:table-cell>
          <table:table-cell office:value-type="float" office:value="11683.35" table:style-name="ce10">
            <text:p>11.683,35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983.6" table:style-name="ce10">
            <text:p>2.983,60</text:p>
          </table:table-cell>
          <table:table-cell table:number-columns-repeated="2" table:style-name="ce11"/>
          <table:table-cell office:value-type="float" office:value="16606.84" table:style-name="ce12">
            <text:p>16.606,84</text:p>
          </table:table-cell>
          <table:table-cell office:value-type="float" office:value="-1457.21" table:style-name="ce13">
            <text:p>-1.457,21</text:p>
          </table:table-cell>
          <table:table-cell office:value-type="float" office:value="-2372.02" table:style-name="ce13">
            <text:p>-2.372,02</text:p>
          </table:table-cell>
          <table:table-cell office:value-type="float" office:value="-1069.6099999999999" table:style-name="ce13">
            <text:p>-1.069,61</text:p>
          </table:table-cell>
          <table:table-cell office:value-type="float" office:value="0" table:style-name="ce14">
            <text:p>0,00</text:p>
          </table:table-cell>
          <table:table-cell office:value-type="float" office:value="-4898.84" table:style-name="ce15">
            <text:p>-4.898,84</text:p>
          </table:table-cell>
          <table:table-cell office:value-type="float" office:value="11708" table:style-name="ce12">
            <text:p>11.708,0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ENATA MENDES RIBEIRO BAR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office:value-type="float" office:value="11897.07" table:style-name="ce10">
            <text:p>11.897,07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2565.2800000000002" table:style-name="ce10">
            <text:p>2.565,28</text:p>
          </table:table-cell>
          <table:table-cell table:number-columns-repeated="2" table:style-name="ce11"/>
          <table:table-cell office:value-type="float" office:value="15647.4" table:style-name="ce12">
            <text:p>15.647,40</text:p>
          </table:table-cell>
          <table:table-cell office:value-type="float" office:value="-904.79" table:style-name="ce16">
            <text:p>-904,79</text:p>
          </table:table-cell>
          <table:table-cell office:value-type="float" office:value="-2427.27" table:style-name="ce13">
            <text:p>-2.427,27</text:p>
          </table:table-cell>
          <table:table-cell office:value-type="float" office:value="-1720.01" table:style-name="ce13">
            <text:p>-1.720,01</text:p>
          </table:table-cell>
          <table:table-cell office:value-type="float" office:value="0" table:style-name="ce14">
            <text:p>0,00</text:p>
          </table:table-cell>
          <table:table-cell office:value-type="float" office:value="-5052.07" table:style-name="ce15">
            <text:p>-5.052,07</text:p>
          </table:table-cell>
          <table:table-cell office:value-type="float" office:value="10595.33" table:style-name="ce12">
            <text:p>10.595,3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ENATA PINTO RAMOS LAMENHA LIN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TOR DE AUDITORIA DAS DESPESAS <text:s/>DE PESSOAL (SAUD)</text:p>
          </table:table-cell>
          <table:table-cell office:value-type="float" office:value="11730.85" table:style-name="ce10">
            <text:p>11.730,85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2793.28" table:style-name="ce10">
            <text:p>2.793,28</text:p>
          </table:table-cell>
          <table:table-cell table:number-columns-repeated="2" table:style-name="ce11"/>
          <table:table-cell office:value-type="float" office:value="15903.2" table:style-name="ce12">
            <text:p>15.903,20</text:p>
          </table:table-cell>
          <table:table-cell office:value-type="float" office:value="-1457.21" table:style-name="ce13">
            <text:p>-1.457,21</text:p>
          </table:table-cell>
          <table:table-cell office:value-type="float" office:value="-2335.14" table:style-name="ce13">
            <text:p>-2.335,14</text:p>
          </table:table-cell>
          <table:table-cell office:value-type="float" office:value="-1989.41" table:style-name="ce13">
            <text:p>-1.989,41</text:p>
          </table:table-cell>
          <table:table-cell office:value-type="float" office:value="0" table:style-name="ce14">
            <text:p>0,00</text:p>
          </table:table-cell>
          <table:table-cell office:value-type="float" office:value="-5781.76" table:style-name="ce15">
            <text:p>-5.781,76</text:p>
          </table:table-cell>
          <table:table-cell office:value-type="float" office:value="10121.44" table:style-name="ce12">
            <text:p>10.121,4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ENATA SIMPLÍCIO DA SILVA LUCÊNA</text:p>
          </table:table-cell>
          <table:table-cell office:value-type="string" table:style-name="ce8">
            <text:p>ANALISTA JUDICIÁRIO - NÍVEL SUPERIOR B7</text:p>
          </table:table-cell>
          <table:table-cell office:value-type="string" table:style-name="ce8">
            <text:p>SETOR DE SAÚDE (SEGESP)</text:p>
          </table:table-cell>
          <table:table-cell office:value-type="float" office:value="16229.22" table:style-name="ce10">
            <text:p>16.229,22</text:p>
          </table:table-cell>
          <table:table-cell table:number-columns-repeated="2" table:style-name="ce11"/>
          <table:table-cell office:value-type="float" office:value="1839.3" table:style-name="ce10">
            <text:p>1.839,30</text:p>
          </table:table-cell>
          <table:table-cell office:value-type="float" office:value="154.66" table:style-name="ce14">
            <text:p>154,66</text:p>
          </table:table-cell>
          <table:table-cell table:style-name="ce11"/>
          <table:table-cell office:value-type="float" office:value="18223.18" table:style-name="ce12">
            <text:p>18.223,18</text:p>
          </table:table-cell>
          <table:table-cell office:value-type="float" office:value="-904.79" table:style-name="ce16">
            <text:p>-904,79</text:p>
          </table:table-cell>
          <table:table-cell office:value-type="float" office:value="-3144.47" table:style-name="ce13">
            <text:p>-3.144,47</text:p>
          </table:table-cell>
          <table:table-cell office:value-type="float" office:value="-930.89" table:style-name="ce16">
            <text:p>-930,89</text:p>
          </table:table-cell>
          <table:table-cell office:value-type="float" office:value="0" table:style-name="ce14">
            <text:p>0,00</text:p>
          </table:table-cell>
          <table:table-cell office:value-type="float" office:value="-4980.1499999999996" table:style-name="ce15">
            <text:p>-4.980,15</text:p>
          </table:table-cell>
          <table:table-cell office:value-type="float" office:value="13243.03" table:style-name="ce12">
            <text:p>13.243,0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ENEÉ CLÁUDIO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ª VT)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2203.1" table:style-name="ce10">
            <text:p>2.203,10</text:p>
          </table:table-cell>
          <table:table-cell table:style-name="ce11"/>
          <table:table-cell office:value-type="float" office:value="5376.56" table:style-name="ce10">
            <text:p>5.376,56</text:p>
          </table:table-cell>
          <table:table-cell table:number-columns-repeated="2" table:style-name="ce11"/>
          <table:table-cell office:value-type="float" office:value="21139" table:style-name="ce12">
            <text:p>21.139,00</text:p>
          </table:table-cell>
          <table:table-cell office:value-type="float" office:value="-904.79" table:style-name="ce16">
            <text:p>-904,79</text:p>
          </table:table-cell>
          <table:table-cell office:value-type="float" office:value="-2886.74" table:style-name="ce13">
            <text:p>-2.886,74</text:p>
          </table:table-cell>
          <table:table-cell office:value-type="float" office:value="-4762.8599999999997" table:style-name="ce13">
            <text:p>-4.762,86</text:p>
          </table:table-cell>
          <table:table-cell office:value-type="float" office:value="0" table:style-name="ce14">
            <text:p>0,00</text:p>
          </table:table-cell>
          <table:table-cell office:value-type="float" office:value="-8554.39" table:style-name="ce15">
            <text:p>-8.554,39</text:p>
          </table:table-cell>
          <table:table-cell office:value-type="float" office:value="12584.61" table:style-name="ce12">
            <text:p>12.584,6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ENILSON DE SOUZA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CRETARIA DE TECNOLOGIA DA INFORMAÇÃO E COMUNICAÇÕES (D.G.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472.06" table:style-name="ce10">
            <text:p>1.472,06</text:p>
          </table:table-cell>
          <table:table-cell table:style-name="ce11"/>
          <table:table-cell office:value-type="float" office:value="3493.26" table:style-name="ce10">
            <text:p>3.493,26</text:p>
          </table:table-cell>
          <table:table-cell table:number-columns-repeated="2" table:style-name="ce11"/>
          <table:table-cell office:value-type="float" office:value="16862.39" table:style-name="ce12">
            <text:p>16.862,39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245.92" table:style-name="ce13">
            <text:p>-2.245,92</text:p>
          </table:table-cell>
          <table:table-cell office:value-type="float" office:value="-3025.68" table:style-name="ce13">
            <text:p>-3.025,68</text:p>
          </table:table-cell>
          <table:table-cell office:value-type="float" office:value="0" table:style-name="ce14">
            <text:p>0,00</text:p>
          </table:table-cell>
          <table:table-cell office:value-type="float" office:value="-6743.66" table:style-name="ce15">
            <text:p>-6.743,66</text:p>
          </table:table-cell>
          <table:table-cell office:value-type="float" office:value="10118.73" table:style-name="ce12">
            <text:p>10.118,7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ICARDO CARLOS MEDEIROS</text:p>
          </table:table-cell>
          <table:table-cell office:value-type="string" table:style-name="ce9">
            <text:p>ANALISTA JUDICIÁRIO - NÍVEL SUPERIOR B10</text:p>
          </table:table-cell>
          <table:table-cell table:style-name="ce11"/>
          <table:table-cell office:value-type="float" office:value="17863.3" table:style-name="ce10">
            <text:p>17.863,30</text:p>
          </table:table-cell>
          <table:table-cell table:number-columns-repeated="2" table:style-name="ce11"/>
          <table:table-cell office:value-type="float" office:value="1827.34" table:style-name="ce10">
            <text:p>1.827,34</text:p>
          </table:table-cell>
          <table:table-cell table:number-columns-repeated="2" table:style-name="ce11"/>
          <table:table-cell office:value-type="float" office:value="19690.64" table:style-name="ce12">
            <text:p>19.690,64</text:p>
          </table:table-cell>
          <table:table-cell office:value-type="float" office:value="-2429.4" table:style-name="ce13">
            <text:p>-2.429,40</text:p>
          </table:table-cell>
          <table:table-cell office:value-type="float" office:value="-3322.83" table:style-name="ce13">
            <text:p>-3.322,83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5752.23" table:style-name="ce15">
            <text:p>-5.752,23</text:p>
          </table:table-cell>
          <table:table-cell office:value-type="float" office:value="13938.41" table:style-name="ce12">
            <text:p>13.938,4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ICARDO SÉRGIO MOURA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ALMOXARIFADO (CML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274.04" table:style-name="ce10">
            <text:p>3.274,04</text:p>
          </table:table-cell>
          <table:table-cell table:number-columns-repeated="2" table:style-name="ce11"/>
          <table:table-cell office:value-type="float" office:value="20475.400000000001" table:style-name="ce12">
            <text:p>20.475,40</text:p>
          </table:table-cell>
          <table:table-cell office:value-type="float" office:value="-2019.72" table:style-name="ce13">
            <text:p>-2.019,72</text:p>
          </table:table-cell>
          <table:table-cell office:value-type="float" office:value="-2633.67" table:style-name="ce13">
            <text:p>-2.633,67</text:p>
          </table:table-cell>
          <table:table-cell office:value-type="float" office:value="-3042.32" table:style-name="ce13">
            <text:p>-3.042,32</text:p>
          </table:table-cell>
          <table:table-cell office:value-type="float" office:value="0" table:style-name="ce14">
            <text:p>0,00</text:p>
          </table:table-cell>
          <table:table-cell office:value-type="float" office:value="-7695.71" table:style-name="ce15">
            <text:p>-7.695,71</text:p>
          </table:table-cell>
          <table:table-cell office:value-type="float" office:value="12779.69" table:style-name="ce12">
            <text:p>12.779,6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ICARDO TENÓRIO CAVALCANTE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VARA DO TRABALHO DE ATALAIA/AL</text:p>
          </table:table-cell>
          <table:table-cell table:number-columns-repeated="2" table:style-name="ce11"/>
          <table:table-cell office:value-type="float" office:value="33689.11" table:style-name="ce10">
            <text:p>33.689,11</text:p>
          </table:table-cell>
          <table:table-cell office:value-type="float" office:value="2712.8" table:style-name="ce10">
            <text:p>2.712,80</text:p>
          </table:table-cell>
          <table:table-cell table:number-columns-repeated="2" table:style-name="ce11"/>
          <table:table-cell office:value-type="float" office:value="36401.910000000003" table:style-name="ce12">
            <text:p>36.401,91</text:p>
          </table:table-cell>
          <table:table-cell office:value-type="float" office:value="-5255.37" table:style-name="ce13">
            <text:p>-5.255,37</text:p>
          </table:table-cell>
          <table:table-cell office:value-type="float" office:value="-6845.64" table:style-name="ce13">
            <text:p>-6.845,64</text:p>
          </table:table-cell>
          <table:table-cell office:value-type="float" office:value="-2138.4899999999998" table:style-name="ce13">
            <text:p>-2.138,49</text:p>
          </table:table-cell>
          <table:table-cell office:value-type="float" office:value="0" table:style-name="ce14">
            <text:p>0,00</text:p>
          </table:table-cell>
          <table:table-cell office:value-type="float" office:value="-14239.5" table:style-name="ce15">
            <text:p>-14.239,50</text:p>
          </table:table-cell>
          <table:table-cell office:value-type="float" office:value="22162.41" table:style-name="ce12">
            <text:p>22.162,4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INALDO GUEDES RAPASSI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office:value-type="float" office:value="563.08000000000004" table:style-name="ce14">
            <text:p>563,08</text:p>
          </table:table-cell>
          <table:table-cell table:style-name="ce11"/>
          <table:table-cell office:value-type="float" office:value="32004.65" table:style-name="ce10">
            <text:p>32.004,65</text:p>
          </table:table-cell>
          <table:table-cell office:value-type="float" office:value="2639.04" table:style-name="ce10">
            <text:p>2.639,04</text:p>
          </table:table-cell>
          <table:table-cell office:value-type="float" office:value="923.74" table:style-name="ce14">
            <text:p>923,74</text:p>
          </table:table-cell>
          <table:table-cell office:value-type="float" office:value="2138.9" table:style-name="ce10">
            <text:p>2.138,90</text:p>
          </table:table-cell>
          <table:table-cell office:value-type="float" office:value="38269.410000000003" table:style-name="ce12">
            <text:p>38.269,41</text:p>
          </table:table-cell>
          <table:table-cell office:value-type="float" office:value="-5110.83" table:style-name="ce13">
            <text:p>-5.110,83</text:p>
          </table:table-cell>
          <table:table-cell office:value-type="float" office:value="-1808.74" table:style-name="ce13">
            <text:p>-1.808,74</text:p>
          </table:table-cell>
          <table:table-cell office:value-type="float" office:value="-65.56" table:style-name="ce16">
            <text:p>-65,56</text:p>
          </table:table-cell>
          <table:table-cell office:value-type="float" office:value="0" table:style-name="ce14">
            <text:p>0,00</text:p>
          </table:table-cell>
          <table:table-cell office:value-type="float" office:value="-6985.13" table:style-name="ce15">
            <text:p>-6.985,13</text:p>
          </table:table-cell>
          <table:table-cell office:value-type="float" office:value="31284.28" table:style-name="ce12">
            <text:p>31.284,2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IVÂNIA MARIA BARBOSA DE FARIAS</text:p>
          </table:table-cell>
          <table:table-cell office:value-type="string" table:style-name="ce9">
            <text:p>ASSISTENTE - FOLHA DE PAGAMENTO - FC- 04</text:p>
          </table:table-cell>
          <table:table-cell office:value-type="string" table:style-name="ce9">
            <text:p>SEÇÃO DE MAGISTRADOS (SEGP)</text:p>
          </table:table-cell>
          <table:table-cell office:value-type="float" office:value="11897.07" table:style-name="ce10">
            <text:p>11.897,07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697.44" table:style-name="ce10">
            <text:p>1.697,44</text:p>
          </table:table-cell>
          <table:table-cell table:number-columns-repeated="2" table:style-name="ce11"/>
          <table:table-cell office:value-type="float" office:value="15534.4" table:style-name="ce12">
            <text:p>15.534,40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530.9899999999998" table:style-name="ce13">
            <text:p>-2.530,99</text:p>
          </table:table-cell>
          <table:table-cell office:value-type="float" office:value="-792.32" table:style-name="ce16">
            <text:p>-792,32</text:p>
          </table:table-cell>
          <table:table-cell office:value-type="float" office:value="0" table:style-name="ce14">
            <text:p>0,00</text:p>
          </table:table-cell>
          <table:table-cell office:value-type="float" office:value="-4795.37" table:style-name="ce15">
            <text:p>-4.795,37</text:p>
          </table:table-cell>
          <table:table-cell office:value-type="float" office:value="10739.03" table:style-name="ce12">
            <text:p>10.739,0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BERTA SANTIAGO BARBOSA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2ª VT-ARA)</text:p>
          </table:table-cell>
          <table:table-cell office:value-type="float" office:value="17649.37" table:style-name="ce10">
            <text:p>17.649,37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418.36" table:style-name="ce10">
            <text:p>2.418,36</text:p>
          </table:table-cell>
          <table:table-cell office:value-type="float" office:value="1395.17" table:style-name="ce10">
            <text:p>1.395,17</text:p>
          </table:table-cell>
          <table:table-cell table:style-name="ce11"/>
          <table:table-cell office:value-type="float" office:value="23695.279999999999" table:style-name="ce12">
            <text:p>23.695,28</text:p>
          </table:table-cell>
          <table:table-cell office:value-type="float" office:value="-2429.4" table:style-name="ce13">
            <text:p>-2.429,40</text:p>
          </table:table-cell>
          <table:table-cell office:value-type="float" office:value="-4261.57" table:style-name="ce13">
            <text:p>-4.261,57</text:p>
          </table:table-cell>
          <table:table-cell office:value-type="float" office:value="-55.56" table:style-name="ce16">
            <text:p>-55,56</text:p>
          </table:table-cell>
          <table:table-cell office:value-type="float" office:value="0" table:style-name="ce14">
            <text:p>0,00</text:p>
          </table:table-cell>
          <table:table-cell office:value-type="float" office:value="-6746.53" table:style-name="ce15">
            <text:p>-6.746,53</text:p>
          </table:table-cell>
          <table:table-cell office:value-type="float" office:value="16948.75" table:style-name="ce12">
            <text:p>16.948,7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OBERTO CARLOS MOREIRA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66.88" table:style-name="ce10">
            <text:p>3.766,88</text:p>
          </table:table-cell>
          <table:table-cell table:style-name="ce11"/>
          <table:table-cell office:value-type="float" office:value="3923.96" table:style-name="ce10">
            <text:p>3.923,96</text:p>
          </table:table-cell>
          <table:table-cell table:number-columns-repeated="2" table:style-name="ce11"/>
          <table:table-cell office:value-type="float" office:value="19445.43" table:style-name="ce12">
            <text:p>19.445,43</text:p>
          </table:table-cell>
          <table:table-cell office:value-type="float" office:value="-2078.29" table:style-name="ce13">
            <text:p>-2.078,29</text:p>
          </table:table-cell>
          <table:table-cell office:value-type="float" office:value="-2618.9699999999998" table:style-name="ce13">
            <text:p>-2.618,97</text:p>
          </table:table-cell>
          <table:table-cell office:value-type="float" office:value="-3808.81" table:style-name="ce13">
            <text:p>-3.808,81</text:p>
          </table:table-cell>
          <table:table-cell office:value-type="float" office:value="0" table:style-name="ce14">
            <text:p>0,00</text:p>
          </table:table-cell>
          <table:table-cell office:value-type="float" office:value="-8506.07" table:style-name="ce15">
            <text:p>-8.506,07</text:p>
          </table:table-cell>
          <table:table-cell office:value-type="float" office:value="10939.36" table:style-name="ce12">
            <text:p>10.939,3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BERTO OLIVEIRA FÉLIX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VTSM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5752.25" table:style-name="ce10">
            <text:p>5.752,25</text:p>
          </table:table-cell>
          <table:table-cell office:value-type="float" office:value="8411.01" table:style-name="ce10">
            <text:p>8.411,01</text:p>
          </table:table-cell>
          <table:table-cell office:value-type="float" office:value="3214.7" table:style-name="ce10">
            <text:p>3.214,70</text:p>
          </table:table-cell>
          <table:table-cell office:value-type="float" office:value="8639.2800000000007" table:style-name="ce10">
            <text:p>8.639,28</text:p>
          </table:table-cell>
          <table:table-cell office:value-type="float" office:value="12958.93" table:style-name="ce10">
            <text:p>12.958,93</text:p>
          </table:table-cell>
          <table:table-cell office:value-type="float" office:value="50730.76" table:style-name="ce12">
            <text:p>50.730,76</text:p>
          </table:table-cell>
          <table:table-cell office:value-type="float" office:value="-2405.88" table:style-name="ce13">
            <text:p>-2.405,88</text:p>
          </table:table-cell>
          <table:table-cell office:value-type="float" office:value="-6790.05" table:style-name="ce13">
            <text:p>-6.790,05</text:p>
          </table:table-cell>
          <table:table-cell office:value-type="float" office:value="-2185.59" table:style-name="ce13">
            <text:p>-2.185,59</text:p>
          </table:table-cell>
          <table:table-cell office:value-type="float" office:value="0" table:style-name="ce14">
            <text:p>0,00</text:p>
          </table:table-cell>
          <table:table-cell office:value-type="float" office:value="-11381.52" table:style-name="ce15">
            <text:p>-11.381,52</text:p>
          </table:table-cell>
          <table:table-cell office:value-type="float" office:value="39349.24" table:style-name="ce12">
            <text:p>39.349,2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OBERTO RICARDO GUIMARÃES GOUVEIA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VARA DO TRABALHO DE PORTO CALVO/AL</text:p>
          </table:table-cell>
          <table:table-cell office:value-type="float" office:value="28634.43" table:style-name="ce10">
            <text:p>28.634,43</text:p>
          </table:table-cell>
          <table:table-cell office:value-type="float" office:value="904.79" table:style-name="ce17">
            <text:p>904,7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3488.6" table:style-name="ce10">
            <text:p>3.488,60</text:p>
          </table:table-cell>
          <table:table-cell table:style-name="ce11"/>
          <table:table-cell office:value-type="float" office:value="114790" table:style-name="ce10">
            <text:p>114.790,00</text:p>
          </table:table-cell>
          <table:table-cell office:value-type="float" office:value="181506.93" table:style-name="ce12">
            <text:p>181.506,93</text:p>
          </table:table-cell>
          <table:table-cell office:value-type="float" office:value="-904.79" table:style-name="ce16">
            <text:p>-904,79</text:p>
          </table:table-cell>
          <table:table-cell office:value-type="float" office:value="-23442.639999999999" table:style-name="ce13">
            <text:p>-23.442,64</text:p>
          </table:table-cell>
          <table:table-cell office:value-type="float" office:value="-5084.22" table:style-name="ce13">
            <text:p>-5.084,22</text:p>
          </table:table-cell>
          <table:table-cell office:value-type="float" office:value="0" table:style-name="ce14">
            <text:p>0,00</text:p>
          </table:table-cell>
          <table:table-cell office:value-type="float" office:value="-29431.65" table:style-name="ce15">
            <text:p>-29.431,65</text:p>
          </table:table-cell>
          <table:table-cell office:value-type="float" office:value="152075.28" table:style-name="ce12">
            <text:p>152.075,2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BERTO RODRIGUES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5486.94" table:style-name="ce10">
            <text:p>5.486,94</text:p>
          </table:table-cell>
          <table:table-cell table:style-name="ce11"/>
          <table:table-cell office:value-type="float" office:value="3143.32" table:style-name="ce10">
            <text:p>3.143,32</text:p>
          </table:table-cell>
          <table:table-cell table:number-columns-repeated="2" table:style-name="ce11"/>
          <table:table-cell office:value-type="float" office:value="22047.119999999999" table:style-name="ce12">
            <text:p>22.047,12</text:p>
          </table:table-cell>
          <table:table-cell office:value-type="float" office:value="-2027.56" table:style-name="ce13">
            <text:p>-2.027,56</text:p>
          </table:table-cell>
          <table:table-cell office:value-type="float" office:value="-3667.33" table:style-name="ce13">
            <text:p>-3.667,33</text:p>
          </table:table-cell>
          <table:table-cell office:value-type="float" office:value="-1883.62" table:style-name="ce13">
            <text:p>-1.883,62</text:p>
          </table:table-cell>
          <table:table-cell office:value-type="float" office:value="0" table:style-name="ce14">
            <text:p>0,00</text:p>
          </table:table-cell>
          <table:table-cell office:value-type="float" office:value="-7578.51" table:style-name="ce15">
            <text:p>-7.578,51</text:p>
          </table:table-cell>
          <table:table-cell office:value-type="float" office:value="14468.61" table:style-name="ce12">
            <text:p>14.468,6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OBERTO RUBENS MORONI VALENÇ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880.83" table:style-name="ce10">
            <text:p>9.880,83</text:p>
          </table:table-cell>
          <table:table-cell office:value-type="float" office:value="691.65" table:style-name="ce17">
            <text:p>691,65</text:p>
          </table:table-cell>
          <table:table-cell table:number-columns-repeated="4" table:style-name="ce11"/>
          <table:table-cell office:value-type="float" office:value="10572.48" table:style-name="ce12">
            <text:p>10.572,48</text:p>
          </table:table-cell>
          <table:table-cell office:value-type="float" office:value="-410.6" table:style-name="ce16">
            <text:p>-410,60</text:p>
          </table:table-cell>
          <table:table-cell office:value-type="float" office:value="-1349.43" table:style-name="ce13">
            <text:p>-1.349,43</text:p>
          </table:table-cell>
          <table:table-cell office:value-type="float" office:value="-163.71" table:style-name="ce16">
            <text:p>-163,71</text:p>
          </table:table-cell>
          <table:table-cell office:value-type="float" office:value="0" table:style-name="ce14">
            <text:p>0,00</text:p>
          </table:table-cell>
          <table:table-cell office:value-type="float" office:value="-1923.74" table:style-name="ce15">
            <text:p>-1.923,74</text:p>
          </table:table-cell>
          <table:table-cell office:value-type="float" office:value="8648.74" table:style-name="ce12">
            <text:p>8.648,7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BERTO TENÓ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4424.28" table:style-name="ce10">
            <text:p>4.424,2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26704.21" table:style-name="ce12">
            <text:p>26.704,21</text:p>
          </table:table-cell>
          <table:table-cell office:value-type="float" office:value="-2860.95" table:style-name="ce13">
            <text:p>-2.860,95</text:p>
          </table:table-cell>
          <table:table-cell office:value-type="float" office:value="-2880.11" table:style-name="ce13">
            <text:p>-2.880,11</text:p>
          </table:table-cell>
          <table:table-cell office:value-type="float" office:value="-2283.77" table:style-name="ce13">
            <text:p>-2.283,77</text:p>
          </table:table-cell>
          <table:table-cell office:value-type="float" office:value="0" table:style-name="ce14">
            <text:p>0,00</text:p>
          </table:table-cell>
          <table:table-cell office:value-type="float" office:value="-8024.83" table:style-name="ce15">
            <text:p>-8.024,83</text:p>
          </table:table-cell>
          <table:table-cell office:value-type="float" office:value="18679.38" table:style-name="ce12">
            <text:p>18.679,3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OCHELLE LIMA CORADO CARN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6ª VT)</text:p>
          </table:table-cell>
          <table:table-cell table:number-columns-repeated="3" table:style-name="ce11"/>
          <table:table-cell office:value-type="float" office:value="2162.04" table:style-name="ce10">
            <text:p>2.162,04</text:p>
          </table:table-cell>
          <table:table-cell table:number-columns-repeated="2" table:style-name="ce11"/>
          <table:table-cell office:value-type="float" office:value="2162.04" table:style-name="ce12">
            <text:p>2.162,04</text:p>
          </table:table-cell>
          <table:table-cell table:number-columns-repeated="2" table:style-name="ce11"/>
          <table:table-cell office:value-type="float" office:value="-504.35" table:style-name="ce16">
            <text:p>-504,35</text:p>
          </table:table-cell>
          <table:table-cell office:value-type="float" office:value="0" table:style-name="ce14">
            <text:p>0,00</text:p>
          </table:table-cell>
          <table:table-cell office:value-type="float" office:value="-504.35" table:style-name="ce20">
            <text:p>-504,35</text:p>
          </table:table-cell>
          <table:table-cell office:value-type="float" office:value="1657.69" table:style-name="ce12">
            <text:p>1.657,6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DOLFO MENDONÇA FURTADO</text:p>
          </table:table-cell>
          <table:table-cell office:value-type="string" table:style-name="ce8">
            <text:p>ANALISTA JUDICIÁRIO - NÍVEL SUPERIOR A5</text:p>
          </table:table-cell>
          <table:table-cell table:style-name="ce11"/>
          <table:table-cell office:value-type="float" office:value="14955.47" table:style-name="ce10">
            <text:p>14.955,47</text:p>
          </table:table-cell>
          <table:table-cell table:number-columns-repeated="2" table:style-name="ce11"/>
          <table:table-cell office:value-type="float" office:value="1346.72" table:style-name="ce10">
            <text:p>1.346,72</text:p>
          </table:table-cell>
          <table:table-cell table:number-columns-repeated="2" table:style-name="ce11"/>
          <table:table-cell office:value-type="float" office:value="16302.19" table:style-name="ce12">
            <text:p>16.302,19</text:p>
          </table:table-cell>
          <table:table-cell office:value-type="float" office:value="-904.79" table:style-name="ce16">
            <text:p>-904,79</text:p>
          </table:table-cell>
          <table:table-cell office:value-type="float" office:value="-2828.74" table:style-name="ce13">
            <text:p>-2.828,74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3733.53" table:style-name="ce15">
            <text:p>-3.733,53</text:p>
          </table:table-cell>
          <table:table-cell office:value-type="float" office:value="12568.66" table:style-name="ce12">
            <text:p>12.568,6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DRIGO DA COSTA SOARES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1584.68" table:style-name="ce10">
            <text:p>21.584,68</text:p>
          </table:table-cell>
          <table:table-cell office:value-type="float" office:value="233.77" table:style-name="ce17">
            <text:p>233,77</text:p>
          </table:table-cell>
          <table:table-cell table:style-name="ce11"/>
          <table:table-cell office:value-type="float" office:value="2930.89" table:style-name="ce10">
            <text:p>2.930,89</text:p>
          </table:table-cell>
          <table:table-cell table:number-columns-repeated="2" table:style-name="ce11"/>
          <table:table-cell office:value-type="float" office:value="24749.34" table:style-name="ce12">
            <text:p>24.749,34</text:p>
          </table:table-cell>
          <table:table-cell office:value-type="float" office:value="-3091.58" table:style-name="ce13">
            <text:p>-3.091,58</text:p>
          </table:table-cell>
          <table:table-cell office:value-type="float" office:value="-4280.53" table:style-name="ce13">
            <text:p>-4.280,53</text:p>
          </table:table-cell>
          <table:table-cell office:value-type="float" office:value="-699.14" table:style-name="ce16">
            <text:p>-699,14</text:p>
          </table:table-cell>
          <table:table-cell office:value-type="float" office:value="0" table:style-name="ce14">
            <text:p>0,00</text:p>
          </table:table-cell>
          <table:table-cell office:value-type="float" office:value="-8071.25" table:style-name="ce15">
            <text:p>-8.071,25</text:p>
          </table:table-cell>
          <table:table-cell office:value-type="float" office:value="16678.09" table:style-name="ce12">
            <text:p>16.678,0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DRIGO DANTAS FEIT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ÇÃO DE APOIO ADMINISTRATIVO (SA)</text:p>
          </table:table-cell>
          <table:table-cell table:number-columns-repeated="2" table:style-name="ce11"/>
          <table:table-cell office:value-type="float" office:value="1185.05" table:style-name="ce10">
            <text:p>1.185,05</text:p>
          </table:table-cell>
          <table:table-cell office:value-type="float" office:value="461.26" table:style-name="ce17">
            <text:p>461,26</text:p>
          </table:table-cell>
          <table:table-cell office:value-type="float" office:value="1101.31" table:style-name="ce10">
            <text:p>1.101,31</text:p>
          </table:table-cell>
          <table:table-cell table:style-name="ce11"/>
          <table:table-cell office:value-type="float" office:value="2747.62" table:style-name="ce12">
            <text:p>2.747,62</text:p>
          </table:table-cell>
          <table:table-cell table:style-name="ce11"/>
          <table:table-cell office:value-type="float" office:value="-14.46" table:style-name="ce16">
            <text:p>-14,46</text:p>
          </table:table-cell>
          <table:table-cell office:value-type="float" office:value="36.35" table:style-name="ce17">
            <text:p>36,35</text:p>
          </table:table-cell>
          <table:table-cell office:value-type="float" office:value="0" table:style-name="ce14">
            <text:p>0,00</text:p>
          </table:table-cell>
          <table:table-cell office:value-type="float" office:value="21.89" table:style-name="ce18">
            <text:p>21,89</text:p>
          </table:table-cell>
          <table:table-cell office:value-type="float" office:value="2769.51" table:style-name="ce12">
            <text:p>2.769,5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ODRIGO JOSÉ RODRIGUES BEZERRA</text:p>
          </table:table-cell>
          <table:table-cell office:value-type="string" table:style-name="ce8">
            <text:p>TÉCNICO JUDICIÁRIO - NÍVEL MÉDIO C13</text:p>
          </table:table-cell>
          <table:table-cell table:number-columns-repeated="4" table:style-name="ce11"/>
          <table:table-cell office:value-type="float" office:value="2288.6" table:style-name="ce10">
            <text:p>2.288,60</text:p>
          </table:table-cell>
          <table:table-cell table:number-columns-repeated="2" table:style-name="ce11"/>
          <table:table-cell office:value-type="float" office:value="2288.6" table:style-name="ce12">
            <text:p>2.288,60</text:p>
          </table:table-cell>
          <table:table-cell table:number-columns-repeated="2" table:style-name="ce11"/>
          <table:table-cell office:value-type="float" office:value="-1368.09" table:style-name="ce13">
            <text:p>-1.368,09</text:p>
          </table:table-cell>
          <table:table-cell office:value-type="float" office:value="0" table:style-name="ce14">
            <text:p>0,00</text:p>
          </table:table-cell>
          <table:table-cell office:value-type="float" office:value="-1368.09" table:style-name="ce15">
            <text:p>-1.368,09</text:p>
          </table:table-cell>
          <table:table-cell office:value-type="float" office:value="920.51" table:style-name="ce18">
            <text:p>920,5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ODRIGO PARAHYBA DE ARAÚJO PEREIRA</text:p>
          </table:table-cell>
          <table:table-cell office:value-type="string" table:style-name="ce9">
            <text:p>ANALISTA JUDICIÁRIO - NÍVEL SUPERIOR C12</text:p>
          </table:table-cell>
          <table:table-cell office:value-type="string" table:style-name="ce8">
            <text:p>SECRETARIA (PCV)</text:p>
          </table:table-cell>
          <table:table-cell office:value-type="float" office:value="21599.05" table:style-name="ce10">
            <text:p>21.599,05</text:p>
          </table:table-cell>
          <table:table-cell table:number-columns-repeated="2" table:style-name="ce11"/>
          <table:table-cell office:value-type="float" office:value="2983.6" table:style-name="ce10">
            <text:p>2.983,60</text:p>
          </table:table-cell>
          <table:table-cell table:number-columns-repeated="2" table:style-name="ce11"/>
          <table:table-cell office:value-type="float" office:value="24582.65" table:style-name="ce12">
            <text:p>24.582,65</text:p>
          </table:table-cell>
          <table:table-cell office:value-type="float" office:value="-3043.64" table:style-name="ce13">
            <text:p>-3.043,64</text:p>
          </table:table-cell>
          <table:table-cell office:value-type="float" office:value="-967.35" table:style-name="ce16">
            <text:p>-967,35</text:p>
          </table:table-cell>
          <table:table-cell office:value-type="float" office:value="-1574.66" table:style-name="ce13">
            <text:p>-1.574,66</text:p>
          </table:table-cell>
          <table:table-cell office:value-type="float" office:value="0" table:style-name="ce14">
            <text:p>0,00</text:p>
          </table:table-cell>
          <table:table-cell office:value-type="float" office:value="-5585.65" table:style-name="ce15">
            <text:p>-5.585,65</text:p>
          </table:table-cell>
          <table:table-cell office:value-type="float" office:value="18997" table:style-name="ce12">
            <text:p>18.997,0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GERIO ALVES DE OLIVEIRA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9">
            <text:p>SEÇÃO DE INFRAESTRUTURA TECNOLÓGICA (SETIC)</text:p>
          </table:table-cell>
          <table:table-cell office:value-type="float" office:value="9820.7099999999991" table:style-name="ce10">
            <text:p>9.820,71</text:p>
          </table:table-cell>
          <table:table-cell table:number-columns-repeated="2" table:style-name="ce11"/>
          <table:table-cell office:value-type="float" office:value="3008.22" table:style-name="ce10">
            <text:p>3.008,22</text:p>
          </table:table-cell>
          <table:table-cell table:number-columns-repeated="2" table:style-name="ce11"/>
          <table:table-cell office:value-type="float" office:value="12828.93" table:style-name="ce12">
            <text:p>12.828,93</text:p>
          </table:table-cell>
          <table:table-cell office:value-type="float" office:value="-904.79" table:style-name="ce16">
            <text:p>-904,79</text:p>
          </table:table-cell>
          <table:table-cell office:value-type="float" office:value="-1582.52" table:style-name="ce13">
            <text:p>-1.582,52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2487.31" table:style-name="ce15">
            <text:p>-2.487,31</text:p>
          </table:table-cell>
          <table:table-cell office:value-type="float" office:value="10341.620000000001" table:style-name="ce12">
            <text:p>10.341,6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GÉRIO DA SILVA BEZER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3221.92" table:style-name="ce10">
            <text:p>3.221,92</text:p>
          </table:table-cell>
          <table:table-cell table:style-name="ce11"/>
          <table:table-cell office:value-type="float" office:value="4432.58" table:style-name="ce10">
            <text:p>4.432,58</text:p>
          </table:table-cell>
          <table:table-cell table:number-columns-repeated="2" table:style-name="ce11"/>
          <table:table-cell office:value-type="float" office:value="21213.84" table:style-name="ce12">
            <text:p>21.213,84</text:p>
          </table:table-cell>
          <table:table-cell office:value-type="float" office:value="10757.56" table:style-name="ce10">
            <text:p>10.757,56</text:p>
          </table:table-cell>
          <table:table-cell office:value-type="float" office:value="-6599.54" table:style-name="ce13">
            <text:p>-6.599,54</text:p>
          </table:table-cell>
          <table:table-cell office:value-type="float" office:value="-6265" table:style-name="ce13">
            <text:p>-6.265,00</text:p>
          </table:table-cell>
          <table:table-cell office:value-type="float" office:value="0" table:style-name="ce14">
            <text:p>0,00</text:p>
          </table:table-cell>
          <table:table-cell office:value-type="float" office:value="-2106.98" table:style-name="ce15">
            <text:p>-2.106,98</text:p>
          </table:table-cell>
          <table:table-cell office:value-type="float" office:value="19106.86" table:style-name="ce12">
            <text:p>19.106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MERO MEDEIROS SOUTO MAIOR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9">
            <text:p>GABINETE DE DESEMBARGADOR (GABLNS)</text:p>
          </table:table-cell>
          <table:table-cell office:value-type="float" office:value="11802.08" table:style-name="ce10">
            <text:p>11.802,0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371.34" table:style-name="ce10">
            <text:p>1.371,34</text:p>
          </table:table-cell>
          <table:table-cell table:number-columns-repeated="2" table:style-name="ce11"/>
          <table:table-cell office:value-type="float" office:value="15113.31" table:style-name="ce12">
            <text:p>15.113,31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504.87" table:style-name="ce13">
            <text:p>-2.504,87</text:p>
          </table:table-cell>
          <table:table-cell office:value-type="float" office:value="-3493.88" table:style-name="ce13">
            <text:p>-3.493,88</text:p>
          </table:table-cell>
          <table:table-cell office:value-type="float" office:value="0" table:style-name="ce14">
            <text:p>0,00</text:p>
          </table:table-cell>
          <table:table-cell office:value-type="float" office:value="-7470.81" table:style-name="ce15">
            <text:p>-7.470,81</text:p>
          </table:table-cell>
          <table:table-cell office:value-type="float" office:value="7642.5" table:style-name="ce12">
            <text:p>7.642,5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MMEL FERREIRA CORREI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060.62" table:style-name="ce10">
            <text:p>2.060,62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6037.53" table:style-name="ce12">
            <text:p>16.037,53</text:p>
          </table:table-cell>
          <table:table-cell office:value-type="float" office:value="-833.2" table:style-name="ce16">
            <text:p>-833,20</text:p>
          </table:table-cell>
          <table:table-cell table:style-name="ce11"/>
          <table:table-cell office:value-type="float" office:value="-2605.9299999999998" table:style-name="ce13">
            <text:p>-2.605,93</text:p>
          </table:table-cell>
          <table:table-cell office:value-type="float" office:value="0" table:style-name="ce14">
            <text:p>0,00</text:p>
          </table:table-cell>
          <table:table-cell office:value-type="float" office:value="-3439.13" table:style-name="ce15">
            <text:p>-3.439,13</text:p>
          </table:table-cell>
          <table:table-cell office:value-type="float" office:value="12598.4" table:style-name="ce12">
            <text:p>12.598,4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NALDO ANDRADE DA SILV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9">
            <text:p>GABINETE DE DESEMBARGADOR (GABJL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400.93" table:style-name="ce10">
            <text:p>7.400,93</text:p>
          </table:table-cell>
          <table:table-cell office:value-type="float" office:value="1939.89" table:style-name="ce10">
            <text:p>1.939,89</text:p>
          </table:table-cell>
          <table:table-cell office:value-type="float" office:value="3391.32" table:style-name="ce10">
            <text:p>3.391,32</text:p>
          </table:table-cell>
          <table:table-cell table:number-columns-repeated="2" table:style-name="ce11"/>
          <table:table-cell office:value-type="float" office:value="32018.080000000002" table:style-name="ce12">
            <text:p>32.018,08</text:p>
          </table:table-cell>
          <table:table-cell office:value-type="float" office:value="-3154.8" table:style-name="ce13">
            <text:p>-3.154,80</text:p>
          </table:table-cell>
          <table:table-cell office:value-type="float" office:value="-6083.29" table:style-name="ce13">
            <text:p>-6.083,29</text:p>
          </table:table-cell>
          <table:table-cell office:value-type="float" office:value="-2731.63" table:style-name="ce13">
            <text:p>-2.731,63</text:p>
          </table:table-cell>
          <table:table-cell office:value-type="float" office:value="0" table:style-name="ce14">
            <text:p>0,00</text:p>
          </table:table-cell>
          <table:table-cell office:value-type="float" office:value="-11969.72" table:style-name="ce15">
            <text:p>-11.969,72</text:p>
          </table:table-cell>
          <table:table-cell office:value-type="float" office:value="20048.36" table:style-name="ce12">
            <text:p>20.048,3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SA ELIANE BARROS MOREIR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071.35" table:style-name="ce10">
            <text:p>7.071,35</text:p>
          </table:table-cell>
          <table:table-cell table:style-name="ce11"/>
          <table:table-cell office:value-type="float" office:value="5026.49" table:style-name="ce10">
            <text:p>5.026,49</text:p>
          </table:table-cell>
          <table:table-cell office:value-type="float" office:value="8304.1299999999992" table:style-name="ce10">
            <text:p>8.304,13</text:p>
          </table:table-cell>
          <table:table-cell office:value-type="float" office:value="12456.2" table:style-name="ce10">
            <text:p>12.456,20</text:p>
          </table:table-cell>
          <table:table-cell office:value-type="float" office:value="54287" table:style-name="ce12">
            <text:p>54.287,00</text:p>
          </table:table-cell>
          <table:table-cell office:value-type="float" office:value="-3587.79" table:style-name="ce13">
            <text:p>-3.587,79</text:p>
          </table:table-cell>
          <table:table-cell office:value-type="float" office:value="-5929.41" table:style-name="ce13">
            <text:p>-5.929,41</text:p>
          </table:table-cell>
          <table:table-cell office:value-type="float" office:value="-5488.59" table:style-name="ce13">
            <text:p>-5.488,59</text:p>
          </table:table-cell>
          <table:table-cell office:value-type="float" office:value="0" table:style-name="ce14">
            <text:p>0,00</text:p>
          </table:table-cell>
          <table:table-cell office:value-type="float" office:value="-15005.79" table:style-name="ce15">
            <text:p>-15.005,79</text:p>
          </table:table-cell>
          <table:table-cell office:value-type="float" office:value="39281.21" table:style-name="ce12">
            <text:p>39.281,2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OSA MARIA MENDONÇA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TOR DE GESTÃO DOCUMENTAL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954.99" table:style-name="ce10">
            <text:p>1.954,99</text:p>
          </table:table-cell>
          <table:table-cell table:style-name="ce11"/>
          <table:table-cell office:value-type="float" office:value="3488.6" table:style-name="ce10">
            <text:p>3.488,60</text:p>
          </table:table-cell>
          <table:table-cell table:number-columns-repeated="2" table:style-name="ce11"/>
          <table:table-cell office:value-type="float" office:value="16841.98" table:style-name="ce12">
            <text:p>16.841,98</text:p>
          </table:table-cell>
          <table:table-cell office:value-type="float" office:value="-1720.56" table:style-name="ce13">
            <text:p>-1.720,56</text:p>
          </table:table-cell>
          <table:table-cell office:value-type="float" office:value="-1338.05" table:style-name="ce13">
            <text:p>-1.338,05</text:p>
          </table:table-cell>
          <table:table-cell office:value-type="float" office:value="-5237.5200000000004" table:style-name="ce13">
            <text:p>-5.237,52</text:p>
          </table:table-cell>
          <table:table-cell office:value-type="float" office:value="0" table:style-name="ce14">
            <text:p>0,00</text:p>
          </table:table-cell>
          <table:table-cell office:value-type="float" office:value="-8296.1299999999992" table:style-name="ce15">
            <text:p>-8.296,13</text:p>
          </table:table-cell>
          <table:table-cell office:value-type="float" office:value="8545.85" table:style-name="ce12">
            <text:p>8.545,8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OSA MEDEIROS PONTES DE ALMEIDA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LEGISLAÇÃO DE PESSOAL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18960.43" table:style-name="ce12">
            <text:p>18.960,43</text:p>
          </table:table-cell>
          <table:table-cell office:value-type="float" office:value="-1996.21" table:style-name="ce13">
            <text:p>-1.996,21</text:p>
          </table:table-cell>
          <table:table-cell office:value-type="float" office:value="-3285.93" table:style-name="ce13">
            <text:p>-3.285,93</text:p>
          </table:table-cell>
          <table:table-cell office:value-type="float" office:value="-6430.72" table:style-name="ce13">
            <text:p>-6.430,72</text:p>
          </table:table-cell>
          <table:table-cell office:value-type="float" office:value="0" table:style-name="ce14">
            <text:p>0,00</text:p>
          </table:table-cell>
          <table:table-cell office:value-type="float" office:value="-11712.86" table:style-name="ce15">
            <text:p>-11.712,86</text:p>
          </table:table-cell>
          <table:table-cell office:value-type="float" office:value="7247.57" table:style-name="ce12">
            <text:p>7.247,5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OSANA MARIA FERREIRA DE MAC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RECURSOS (S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342.0300000000002" table:style-name="ce10">
            <text:p>2.342,03</text:p>
          </table:table-cell>
          <table:table-cell office:value-type="float" office:value="1185.05" table:style-name="ce10">
            <text:p>1.185,05</text:p>
          </table:table-cell>
          <table:table-cell office:value-type="float" office:value="2599.2399999999998" table:style-name="ce10">
            <text:p>2.599,24</text:p>
          </table:table-cell>
          <table:table-cell table:number-columns-repeated="2" table:style-name="ce11"/>
          <table:table-cell office:value-type="float" office:value="18023.39" table:style-name="ce12">
            <text:p>18.023,39</text:p>
          </table:table-cell>
          <table:table-cell office:value-type="float" office:value="-1582.14" table:style-name="ce13">
            <text:p>-1.582,14</text:p>
          </table:table-cell>
          <table:table-cell office:value-type="float" office:value="-2885.06" table:style-name="ce13">
            <text:p>-2.885,06</text:p>
          </table:table-cell>
          <table:table-cell office:value-type="float" office:value="-2059.33" table:style-name="ce13">
            <text:p>-2.059,33</text:p>
          </table:table-cell>
          <table:table-cell office:value-type="float" office:value="0" table:style-name="ce14">
            <text:p>0,00</text:p>
          </table:table-cell>
          <table:table-cell office:value-type="float" office:value="-6526.53" table:style-name="ce15">
            <text:p>-6.526,53</text:p>
          </table:table-cell>
          <table:table-cell office:value-type="float" office:value="11496.86" table:style-name="ce12">
            <text:p>11.496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OSÂNGELA RODRIGUES DE OLIVEIR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14563.11" table:style-name="ce10">
            <text:p>14.563,11</text:p>
          </table:table-cell>
          <table:table-cell table:number-columns-repeated="2" table:style-name="ce11"/>
          <table:table-cell office:value-type="float" office:value="923.8" table:style-name="ce17">
            <text:p>923,80</text:p>
          </table:table-cell>
          <table:table-cell table:number-columns-repeated="2" table:style-name="ce11"/>
          <table:table-cell office:value-type="float" office:value="15486.91" table:style-name="ce12">
            <text:p>15.486,91</text:p>
          </table:table-cell>
          <table:table-cell office:value-type="float" office:value="-1015.36" table:style-name="ce13">
            <text:p>-1.015,36</text:p>
          </table:table-cell>
          <table:table-cell office:value-type="float" office:value="-2856.27" table:style-name="ce13">
            <text:p>-2.856,27</text:p>
          </table:table-cell>
          <table:table-cell office:value-type="float" office:value="-4635.8100000000004" table:style-name="ce13">
            <text:p>-4.635,81</text:p>
          </table:table-cell>
          <table:table-cell office:value-type="float" office:value="0" table:style-name="ce14">
            <text:p>0,00</text:p>
          </table:table-cell>
          <table:table-cell office:value-type="float" office:value="-8507.44" table:style-name="ce15">
            <text:p>-8.507,44</text:p>
          </table:table-cell>
          <table:table-cell office:value-type="float" office:value="6979.47" table:style-name="ce12">
            <text:p>6.979,4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SÂNGELA SANTOS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CORREIÇÕES, NORMATIZAÇÃO E PROCESSOS (SECR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364.63" table:style-name="ce17">
            <text:p>364,63</text:p>
          </table:table-cell>
          <table:table-cell office:value-type="float" office:value="1185.05" table:style-name="ce10">
            <text:p>1.185,05</text:p>
          </table:table-cell>
          <table:table-cell office:value-type="float" office:value="3214.7" table:style-name="ce10">
            <text:p>3.214,70</text:p>
          </table:table-cell>
          <table:table-cell table:number-columns-repeated="2" table:style-name="ce11"/>
          <table:table-cell office:value-type="float" office:value="24284.09" table:style-name="ce12">
            <text:p>24.284,09</text:p>
          </table:table-cell>
          <table:table-cell office:value-type="float" office:value="-2759.59" table:style-name="ce13">
            <text:p>-2.759,59</text:p>
          </table:table-cell>
          <table:table-cell office:value-type="float" office:value="-4061.56" table:style-name="ce13">
            <text:p>-4.061,56</text:p>
          </table:table-cell>
          <table:table-cell office:value-type="float" office:value="-5306.17" table:style-name="ce13">
            <text:p>-5.306,17</text:p>
          </table:table-cell>
          <table:table-cell office:value-type="float" office:value="0" table:style-name="ce14">
            <text:p>0,00</text:p>
          </table:table-cell>
          <table:table-cell office:value-type="float" office:value="-12127.32" table:style-name="ce15">
            <text:p>-12.127,32</text:p>
          </table:table-cell>
          <table:table-cell office:value-type="float" office:value="12156.77" table:style-name="ce12">
            <text:p>12.156,7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OSE MARY MENEZES DE FRANÇA MEZZOM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OUVIDORIA DO TRT19</text:p>
          </table:table-cell>
          <table:table-cell office:value-type="float" office:value="1540.04" table:style-name="ce10">
            <text:p>1.540,04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697.44" table:style-name="ce10">
            <text:p>1.697,44</text:p>
          </table:table-cell>
          <table:table-cell table:number-columns-repeated="2" table:style-name="ce11"/>
          <table:table-cell office:value-type="float" office:value="4422.53" table:style-name="ce12">
            <text:p>4.422,53</text:p>
          </table:table-cell>
          <table:table-cell office:value-type="float" office:value="-463.26" table:style-name="ce16">
            <text:p>-463,26</text:p>
          </table:table-cell>
          <table:table-cell office:value-type="float" office:value="-26.84" table:style-name="ce16">
            <text:p>-26,84</text:p>
          </table:table-cell>
          <table:table-cell office:value-type="float" office:value="-744.83" table:style-name="ce16">
            <text:p>-744,83</text:p>
          </table:table-cell>
          <table:table-cell office:value-type="float" office:value="0" table:style-name="ce14">
            <text:p>0,00</text:p>
          </table:table-cell>
          <table:table-cell office:value-type="float" office:value="-1234.93" table:style-name="ce15">
            <text:p>-1.234,93</text:p>
          </table:table-cell>
          <table:table-cell office:value-type="float" office:value="3187.6" table:style-name="ce12">
            <text:p>3.187,6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SE VÂNIA LEITE DE SANTANA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GESTÃO DOCUMENTAL (CAVT)</text:p>
          </table:table-cell>
          <table:table-cell office:value-type="float" office:value="21721.03" table:style-name="ce10">
            <text:p>21.721,03</text:p>
          </table:table-cell>
          <table:table-cell office:value-type="float" office:value="3488.21" table:style-name="ce10">
            <text:p>3.488,21</text:p>
          </table:table-cell>
          <table:table-cell table:style-name="ce11"/>
          <table:table-cell office:value-type="float" office:value="1697.44" table:style-name="ce10">
            <text:p>1.697,44</text:p>
          </table:table-cell>
          <table:table-cell table:number-columns-repeated="2" table:style-name="ce11"/>
          <table:table-cell office:value-type="float" office:value="26906.68" table:style-name="ce12">
            <text:p>26.906,68</text:p>
          </table:table-cell>
          <table:table-cell office:value-type="float" office:value="-3644.2" table:style-name="ce13">
            <text:p>-3.644,20</text:p>
          </table:table-cell>
          <table:table-cell office:value-type="float" office:value="-5061.03" table:style-name="ce13">
            <text:p>-5.061,03</text:p>
          </table:table-cell>
          <table:table-cell office:value-type="float" office:value="-4407.9799999999996" table:style-name="ce13">
            <text:p>-4.407,98</text:p>
          </table:table-cell>
          <table:table-cell office:value-type="float" office:value="0" table:style-name="ce14">
            <text:p>0,00</text:p>
          </table:table-cell>
          <table:table-cell office:value-type="float" office:value="-13113.21" table:style-name="ce15">
            <text:p>-13.113,21</text:p>
          </table:table-cell>
          <table:table-cell office:value-type="float" office:value="13793.47" table:style-name="ce12">
            <text:p>13.793,4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ROSEANE CAVALCANTE DE FREITAS ESTREL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6264.04" table:style-name="ce10">
            <text:p>16.264,04</text:p>
          </table:table-cell>
          <table:table-cell table:number-columns-repeated="2" table:style-name="ce11"/>
          <table:table-cell office:value-type="float" office:value="1655.2" table:style-name="ce10">
            <text:p>1.655,20</text:p>
          </table:table-cell>
          <table:table-cell table:number-columns-repeated="2" table:style-name="ce11"/>
          <table:table-cell office:value-type="float" office:value="17919.240000000002" table:style-name="ce12">
            <text:p>17.919,24</text:p>
          </table:table-cell>
          <table:table-cell office:value-type="float" office:value="-1296.03" table:style-name="ce13">
            <text:p>-1.296,03</text:p>
          </table:table-cell>
          <table:table-cell office:value-type="float" office:value="-3038.29" table:style-name="ce13">
            <text:p>-3.038,29</text:p>
          </table:table-cell>
          <table:table-cell office:value-type="float" office:value="-3617.02" table:style-name="ce13">
            <text:p>-3.617,02</text:p>
          </table:table-cell>
          <table:table-cell office:value-type="float" office:value="0" table:style-name="ce14">
            <text:p>0,00</text:p>
          </table:table-cell>
          <table:table-cell office:value-type="float" office:value="-7951.34" table:style-name="ce15">
            <text:p>-7.951,34</text:p>
          </table:table-cell>
          <table:table-cell office:value-type="float" office:value="9967.9" table:style-name="ce12">
            <text:p>9.967,9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SINI RIBEIRO PEDREIRA</text:p>
          </table:table-cell>
          <table:table-cell office:value-type="string" table:style-name="ce8">
            <text:p>JUIZ DO TRABALHO SUBSTITUTO</text:p>
          </table:table-cell>
          <table:table-cell office:value-type="string" table:style-name="ce8">
            <text:p>INATIVO</text:p>
          </table:table-cell>
          <table:table-cell office:value-type="float" office:value="32004.65" table:style-name="ce10">
            <text:p>32.004,65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33293.910000000003" table:style-name="ce12">
            <text:p>33.293,91</text:p>
          </table:table-cell>
          <table:table-cell office:value-type="float" office:value="-4030.53" table:style-name="ce13">
            <text:p>-4.030,53</text:p>
          </table:table-cell>
          <table:table-cell table:style-name="ce11"/>
          <table:table-cell office:value-type="float" office:value="-1915.22" table:style-name="ce13">
            <text:p>-1.915,22</text:p>
          </table:table-cell>
          <table:table-cell office:value-type="float" office:value="0" table:style-name="ce14">
            <text:p>0,00</text:p>
          </table:table-cell>
          <table:table-cell office:value-type="float" office:value="-5945.75" table:style-name="ce15">
            <text:p>-5.945,75</text:p>
          </table:table-cell>
          <table:table-cell office:value-type="float" office:value="27348.16" table:style-name="ce12">
            <text:p>27.348,1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USE VILAR OLIVEIRA DE LIM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.285,94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3236.22" table:style-name="ce10">
            <text:p>3.236,22</text:p>
          </table:table-cell>
          <table:table-cell table:number-columns-repeated="2" table:style-name="ce11"/>
          <table:table-cell office:value-type="float" office:value="24754.54" table:style-name="ce12">
            <text:p>24.754,54</text:p>
          </table:table-cell>
          <table:table-cell office:value-type="float" office:value="-904.79" table:style-name="ce16">
            <text:p>-904,79</text:p>
          </table:table-cell>
          <table:table-cell office:value-type="float" office:value="-4425.22" table:style-name="ce13">
            <text:p>-4.425,22</text:p>
          </table:table-cell>
          <table:table-cell office:value-type="float" office:value="-4168.05" table:style-name="ce13">
            <text:p>-4.168,05</text:p>
          </table:table-cell>
          <table:table-cell office:value-type="float" office:value="0" table:style-name="ce14">
            <text:p>0,00</text:p>
          </table:table-cell>
          <table:table-cell office:value-type="float" office:value="-9498.06" table:style-name="ce15">
            <text:p>-9.498,06</text:p>
          </table:table-cell>
          <table:table-cell office:value-type="float" office:value="15256.48" table:style-name="ce12">
            <text:p>15.256,4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OXANA ISLE WANDERLEY</text:p>
          </table:table-cell>
          <table:table-cell office:value-type="string" table:style-name="ce8">
            <text:p>TÉCNICO JUDICIÁRIO - NÍVEL MÉDIO C12</text:p>
          </table:table-cell>
          <table:table-cell table:style-name="ce11"/>
          <table:table-cell office:value-type="float" office:value="11550.56" table:style-name="ce10">
            <text:p>11.550,56</text:p>
          </table:table-cell>
          <table:table-cell table:number-columns-repeated="2" table:style-name="ce11"/>
          <table:table-cell office:value-type="float" office:value="2099.6799999999998" table:style-name="ce10">
            <text:p>2.099,68</text:p>
          </table:table-cell>
          <table:table-cell office:value-type="float" office:value="3850.19" table:style-name="ce10">
            <text:p>3.850,19</text:p>
          </table:table-cell>
          <table:table-cell table:style-name="ce11"/>
          <table:table-cell office:value-type="float" office:value="17500.43" table:style-name="ce12">
            <text:p>17.500,43</text:p>
          </table:table-cell>
          <table:table-cell office:value-type="float" office:value="-1429.25" table:style-name="ce13">
            <text:p>-1.429,25</text:p>
          </table:table-cell>
          <table:table-cell office:value-type="float" office:value="-1895" table:style-name="ce13">
            <text:p>-1.895,00</text:p>
          </table:table-cell>
          <table:table-cell office:value-type="float" office:value="-1400.11" table:style-name="ce13">
            <text:p>-1.400,11</text:p>
          </table:table-cell>
          <table:table-cell office:value-type="float" office:value="0" table:style-name="ce14">
            <text:p>0,00</text:p>
          </table:table-cell>
          <table:table-cell office:value-type="float" office:value="-4724.3599999999997" table:style-name="ce15">
            <text:p>-4.724,36</text:p>
          </table:table-cell>
          <table:table-cell office:value-type="float" office:value="12776.07" table:style-name="ce12">
            <text:p>12.776,0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RUTE EVARISTO OLIVEIR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6205.04" table:style-name="ce10">
            <text:p>6.205,04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7494.3" table:style-name="ce12">
            <text:p>7.494,30</text:p>
          </table:table-cell>
          <table:table-cell office:value-type="float" office:value="-338.53" table:style-name="ce16">
            <text:p>-338,53</text:p>
          </table:table-cell>
          <table:table-cell office:value-type="float" office:value="-255.45" table:style-name="ce16">
            <text:p>-255,45</text:p>
          </table:table-cell>
          <table:table-cell office:value-type="float" office:value="-1510.23" table:style-name="ce13">
            <text:p>-1.510,23</text:p>
          </table:table-cell>
          <table:table-cell office:value-type="float" office:value="0" table:style-name="ce14">
            <text:p>0,00</text:p>
          </table:table-cell>
          <table:table-cell office:value-type="float" office:value="-2104.21" table:style-name="ce15">
            <text:p>-2.104,21</text:p>
          </table:table-cell>
          <table:table-cell office:value-type="float" office:value="5390.09" table:style-name="ce12">
            <text:p>5.390,0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AMMYER MOURA TENÓRIO BITENCOURT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2ª VT)</text:p>
          </table:table-cell>
          <table:table-cell office:value-type="float" office:value="10757.11" table:style-name="ce10">
            <text:p>10.757,11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910.08" table:style-name="ce17">
            <text:p>910,08</text:p>
          </table:table-cell>
          <table:table-cell table:number-columns-repeated="2" table:style-name="ce11"/>
          <table:table-cell office:value-type="float" office:value="13899.57" table:style-name="ce12">
            <text:p>13.899,57</text:p>
          </table:table-cell>
          <table:table-cell office:value-type="float" office:value="-1342.16" table:style-name="ce13">
            <text:p>-1.342,16</text:p>
          </table:table-cell>
          <table:table-cell office:value-type="float" office:value="-176.93" table:style-name="ce16">
            <text:p>-176,93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1519.09" table:style-name="ce15">
            <text:p>-1.519,09</text:p>
          </table:table-cell>
          <table:table-cell office:value-type="float" office:value="12380.48" table:style-name="ce12">
            <text:p>12.380,4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AMUEL ESTEVES VI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316.9" table:style-name="ce10">
            <text:p>3.316,90</text:p>
          </table:table-cell>
          <table:table-cell table:style-name="ce11"/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18576.900000000001" table:style-name="ce12">
            <text:p>18.576,90</text:p>
          </table:table-cell>
          <table:table-cell office:value-type="float" office:value="10927.63" table:style-name="ce10">
            <text:p>10.927,63</text:p>
          </table:table-cell>
          <table:table-cell office:value-type="float" office:value="-6639.57" table:style-name="ce13">
            <text:p>-6.639,57</text:p>
          </table:table-cell>
          <table:table-cell office:value-type="float" office:value="-77.63" table:style-name="ce16">
            <text:p>-77,63</text:p>
          </table:table-cell>
          <table:table-cell office:value-type="float" office:value="0" table:style-name="ce14">
            <text:p>0,00</text:p>
          </table:table-cell>
          <table:table-cell office:value-type="float" office:value="4210.43" table:style-name="ce12">
            <text:p>4.210,43</text:p>
          </table:table-cell>
          <table:table-cell office:value-type="float" office:value="22787.33" table:style-name="ce12">
            <text:p>22.787,3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ANDER DANTAS CAVALCANTE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-ARA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6425.71" table:style-name="ce10">
            <text:p>6.425,71</text:p>
          </table:table-cell>
          <table:table-cell office:value-type="float" office:value="8411.01" table:style-name="ce10">
            <text:p>8.411,01</text:p>
          </table:table-cell>
          <table:table-cell office:value-type="float" office:value="5219.9399999999996" table:style-name="ce10">
            <text:p>5.219,94</text:p>
          </table:table-cell>
          <table:table-cell table:number-columns-repeated="2" table:style-name="ce11"/>
          <table:table-cell office:value-type="float" office:value="39342.6" table:style-name="ce12">
            <text:p>39.342,60</text:p>
          </table:table-cell>
          <table:table-cell office:value-type="float" office:value="-3739.65" table:style-name="ce13">
            <text:p>-3.739,65</text:p>
          </table:table-cell>
          <table:table-cell office:value-type="float" office:value="-7329.56" table:style-name="ce13">
            <text:p>-7.329,56</text:p>
          </table:table-cell>
          <table:table-cell office:value-type="float" office:value="-3868.67" table:style-name="ce13">
            <text:p>-3.868,67</text:p>
          </table:table-cell>
          <table:table-cell office:value-type="float" office:value="0" table:style-name="ce14">
            <text:p>0,00</text:p>
          </table:table-cell>
          <table:table-cell office:value-type="float" office:value="-14937.88" table:style-name="ce15">
            <text:p>-14.937,88</text:p>
          </table:table-cell>
          <table:table-cell office:value-type="float" office:value="24404.720000000001" table:style-name="ce12">
            <text:p>24.404,7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ANDRA DE BARROS FURLAN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1271.7" table:style-name="ce10">
            <text:p>1.271,70</text:p>
          </table:table-cell>
          <table:table-cell table:style-name="ce11"/>
          <table:table-cell office:value-type="float" office:value="2912.94" table:style-name="ce10">
            <text:p>2.912,94</text:p>
          </table:table-cell>
          <table:table-cell table:number-columns-repeated="2" table:style-name="ce11"/>
          <table:table-cell office:value-type="float" office:value="26431.66" table:style-name="ce12">
            <text:p>26.431,66</text:p>
          </table:table-cell>
          <table:table-cell office:value-type="float" office:value="-3328.02" table:style-name="ce13">
            <text:p>-3.328,02</text:p>
          </table:table-cell>
          <table:table-cell office:value-type="float" office:value="-4630.95" table:style-name="ce13">
            <text:p>-4.630,95</text:p>
          </table:table-cell>
          <table:table-cell office:value-type="float" office:value="-2964.53" table:style-name="ce13">
            <text:p>-2.964,53</text:p>
          </table:table-cell>
          <table:table-cell office:value-type="float" office:value="0" table:style-name="ce14">
            <text:p>0,00</text:p>
          </table:table-cell>
          <table:table-cell office:value-type="float" office:value="-10923.5" table:style-name="ce15">
            <text:p>-10.923,50</text:p>
          </table:table-cell>
          <table:table-cell office:value-type="float" office:value="15508.16" table:style-name="ce12">
            <text:p>15.508,1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ANDRA MAGALHÃES SALGA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PEN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6066.5" table:style-name="ce10">
            <text:p>6.066,50</text:p>
          </table:table-cell>
          <table:table-cell table:style-name="ce11"/>
          <table:table-cell office:value-type="float" office:value="2798.04" table:style-name="ce10">
            <text:p>2.798,04</text:p>
          </table:table-cell>
          <table:table-cell table:number-columns-repeated="2" table:style-name="ce11"/>
          <table:table-cell office:value-type="float" office:value="20666.62" table:style-name="ce12">
            <text:p>20.666,62</text:p>
          </table:table-cell>
          <table:table-cell office:value-type="float" office:value="-2109.64" table:style-name="ce13">
            <text:p>-2.109,64</text:p>
          </table:table-cell>
          <table:table-cell office:value-type="float" office:value="-1484.26" table:style-name="ce13">
            <text:p>-1.484,26</text:p>
          </table:table-cell>
          <table:table-cell office:value-type="float" office:value="-3736.35" table:style-name="ce13">
            <text:p>-3.736,35</text:p>
          </table:table-cell>
          <table:table-cell office:value-type="float" office:value="0" table:style-name="ce14">
            <text:p>0,00</text:p>
          </table:table-cell>
          <table:table-cell office:value-type="float" office:value="-7330.25" table:style-name="ce15">
            <text:p>-7.330,25</text:p>
          </table:table-cell>
          <table:table-cell office:value-type="float" office:value="13336.37" table:style-name="ce12">
            <text:p>13.336,3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ANDRA MARGARETH SANTOS DA SILVA MARINH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9">
            <text:p>GABINETE DE DESEMBARGADOR (GABAC)</text:p>
          </table:table-cell>
          <table:table-cell office:value-type="float" office:value="11802.08" table:style-name="ce10">
            <text:p>11.802,08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312.94" table:style-name="ce10">
            <text:p>2.312,94</text:p>
          </table:table-cell>
          <table:table-cell table:number-columns-repeated="2" table:style-name="ce11"/>
          <table:table-cell office:value-type="float" office:value="16054.91" table:style-name="ce12">
            <text:p>16.054,91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452.73" table:style-name="ce13">
            <text:p>-2.452,73</text:p>
          </table:table-cell>
          <table:table-cell office:value-type="float" office:value="-4854.1400000000003" table:style-name="ce13">
            <text:p>-4.854,14</text:p>
          </table:table-cell>
          <table:table-cell office:value-type="float" office:value="0" table:style-name="ce14">
            <text:p>0,00</text:p>
          </table:table-cell>
          <table:table-cell office:value-type="float" office:value="-8778.93" table:style-name="ce15">
            <text:p>-8.778,93</text:p>
          </table:table-cell>
          <table:table-cell office:value-type="float" office:value="7275.98" table:style-name="ce12">
            <text:p>7.275,9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ANDRA REGINA OLIVEIRA SALAZAR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8">
            <text:p>SETOR DE BIBLIOTECA (EJ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193.78" table:style-name="ce10">
            <text:p>1.193,78</text:p>
          </table:table-cell>
          <table:table-cell table:style-name="ce11"/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22333.78" table:style-name="ce12">
            <text:p>22.333,78</text:p>
          </table:table-cell>
          <table:table-cell office:value-type="float" office:value="-2896.4" table:style-name="ce13">
            <text:p>-2.896,40</text:p>
          </table:table-cell>
          <table:table-cell office:value-type="float" office:value="-3913.92" table:style-name="ce13">
            <text:p>-3.913,92</text:p>
          </table:table-cell>
          <table:table-cell office:value-type="float" office:value="-4167.57" table:style-name="ce13">
            <text:p>-4.167,57</text:p>
          </table:table-cell>
          <table:table-cell office:value-type="float" office:value="0" table:style-name="ce14">
            <text:p>0,00</text:p>
          </table:table-cell>
          <table:table-cell office:value-type="float" office:value="-10977.89" table:style-name="ce15">
            <text:p>-10.977,89</text:p>
          </table:table-cell>
          <table:table-cell office:value-type="float" office:value="11355.89" table:style-name="ce12">
            <text:p>11.355,8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ANDRA WANDERLEY PERSIANO MAL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9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5155.2299999999996" table:style-name="ce10">
            <text:p>5.155,23</text:p>
          </table:table-cell>
          <table:table-cell office:value-type="float" office:value="2232.38" table:style-name="ce10">
            <text:p>2.232,38</text:p>
          </table:table-cell>
          <table:table-cell office:value-type="float" office:value="2732.8" table:style-name="ce10">
            <text:p>2.732,80</text:p>
          </table:table-cell>
          <table:table-cell table:number-columns-repeated="2" table:style-name="ce11"/>
          <table:table-cell office:value-type="float" office:value="21875" table:style-name="ce12">
            <text:p>21.875,00</text:p>
          </table:table-cell>
          <table:table-cell office:value-type="float" office:value="-2307.37" table:style-name="ce13">
            <text:p>-2.307,37</text:p>
          </table:table-cell>
          <table:table-cell office:value-type="float" office:value="-3708.08" table:style-name="ce13">
            <text:p>-3.708,08</text:p>
          </table:table-cell>
          <table:table-cell office:value-type="float" office:value="-3889.53" table:style-name="ce13">
            <text:p>-3.889,53</text:p>
          </table:table-cell>
          <table:table-cell office:value-type="float" office:value="0" table:style-name="ce14">
            <text:p>0,00</text:p>
          </table:table-cell>
          <table:table-cell office:value-type="float" office:value="-9904.98" table:style-name="ce15">
            <text:p>-9.904,98</text:p>
          </table:table-cell>
          <table:table-cell office:value-type="float" office:value="11970.02" table:style-name="ce12">
            <text:p>11.970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ANDRO AQUÍNO RODRIGU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03.1" table:style-name="ce10">
            <text:p>2.203,10</text:p>
          </table:table-cell>
          <table:table-cell office:value-type="float" office:value="2232.38" table:style-name="ce10">
            <text:p>2.232,38</text:p>
          </table:table-cell>
          <table:table-cell office:value-type="float" office:value="5119.46" table:style-name="ce10">
            <text:p>5.119,46</text:p>
          </table:table-cell>
          <table:table-cell office:value-type="float" office:value="5357.11" table:style-name="ce10">
            <text:p>5.357,11</text:p>
          </table:table-cell>
          <table:table-cell table:style-name="ce11"/>
          <table:table-cell office:value-type="float" office:value="26547.91" table:style-name="ce12">
            <text:p>26.547,91</text:p>
          </table:table-cell>
          <table:table-cell office:value-type="float" office:value="-1800.68" table:style-name="ce13">
            <text:p>-1.800,68</text:p>
          </table:table-cell>
          <table:table-cell office:value-type="float" office:value="-3150.32" table:style-name="ce13">
            <text:p>-3.150,32</text:p>
          </table:table-cell>
          <table:table-cell office:value-type="float" office:value="-3333.09" table:style-name="ce13">
            <text:p>-3.333,09</text:p>
          </table:table-cell>
          <table:table-cell office:value-type="float" office:value="0" table:style-name="ce14">
            <text:p>0,00</text:p>
          </table:table-cell>
          <table:table-cell office:value-type="float" office:value="-8284.09" table:style-name="ce15">
            <text:p>-8.284,09</text:p>
          </table:table-cell>
          <table:table-cell office:value-type="float" office:value="18263.82" table:style-name="ce12">
            <text:p>18.263,8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ANDRO ROGÉRIO DA COST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8ª VT)</text:p>
          </table:table-cell>
          <table:table-cell office:value-type="float" office:value="19363.86" table:style-name="ce10">
            <text:p>19.363,86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4002.06" table:style-name="ce10">
            <text:p>4.002,06</text:p>
          </table:table-cell>
          <table:table-cell table:number-columns-repeated="2" table:style-name="ce11"/>
          <table:table-cell office:value-type="float" office:value="31776.93" table:style-name="ce12">
            <text:p>31.776,93</text:p>
          </table:table-cell>
          <table:table-cell office:value-type="float" office:value="-904.79" table:style-name="ce16">
            <text:p>-904,79</text:p>
          </table:table-cell>
          <table:table-cell office:value-type="float" office:value="-6093.63" table:style-name="ce13">
            <text:p>-6.093,63</text:p>
          </table:table-cell>
          <table:table-cell office:value-type="float" office:value="-4268.1899999999996" table:style-name="ce13">
            <text:p>-4.268,19</text:p>
          </table:table-cell>
          <table:table-cell office:value-type="float" office:value="0" table:style-name="ce14">
            <text:p>0,00</text:p>
          </table:table-cell>
          <table:table-cell office:value-type="float" office:value="-11266.61" table:style-name="ce15">
            <text:p>-11.266,61</text:p>
          </table:table-cell>
          <table:table-cell office:value-type="float" office:value="20510.32" table:style-name="ce12">
            <text:p>20.510,3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ARA OLIVEIRA DOS SANTOS PINT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2ªVTSMC)</text:p>
          </table:table-cell>
          <table:table-cell table:number-columns-repeated="3" table:style-name="ce11"/>
          <table:table-cell office:value-type="float" office:value="538.26" table:style-name="ce17">
            <text:p>538,26</text:p>
          </table:table-cell>
          <table:table-cell table:number-columns-repeated="2" table:style-name="ce11"/>
          <table:table-cell office:value-type="float" office:value="538.26" table:style-name="ce18">
            <text:p>538,26</text:p>
          </table:table-cell>
          <table:table-cell table:number-columns-repeated="3" table:style-name="ce11"/>
          <table:table-cell office:value-type="float" office:value="0" table:style-name="ce14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538.26" table:style-name="ce18">
            <text:p>538,2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ARA VICENTE DA SILVA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office:value-type="float" office:value="1686.02" table:style-name="ce10">
            <text:p>1.686,02</text:p>
          </table:table-cell>
          <table:table-cell table:style-name="ce11"/>
          <table:table-cell office:value-type="float" office:value="32004.65" table:style-name="ce10">
            <text:p>32.004,65</text:p>
          </table:table-cell>
          <table:table-cell office:value-type="float" office:value="1867.68" table:style-name="ce10">
            <text:p>1.867,68</text:p>
          </table:table-cell>
          <table:table-cell office:value-type="float" office:value="36368.620000000003" table:style-name="ce10">
            <text:p>36.368,62</text:p>
          </table:table-cell>
          <table:table-cell office:value-type="float" office:value="7181.06" table:style-name="ce10">
            <text:p>7.181,06</text:p>
          </table:table-cell>
          <table:table-cell office:value-type="float" office:value="79108.03" table:style-name="ce12">
            <text:p>79.108,03</text:p>
          </table:table-cell>
          <table:table-cell office:value-type="float" office:value="-5193.43" table:style-name="ce13">
            <text:p>-5.193,43</text:p>
          </table:table-cell>
          <table:table-cell office:value-type="float" office:value="-12446.9" table:style-name="ce13">
            <text:p>-12.446,90</text:p>
          </table:table-cell>
          <table:table-cell office:value-type="float" office:value="-8853.4500000000007" table:style-name="ce13">
            <text:p>-8.853,45</text:p>
          </table:table-cell>
          <table:table-cell office:value-type="float" office:value="0" table:style-name="ce14">
            <text:p>0,00</text:p>
          </table:table-cell>
          <table:table-cell office:value-type="float" office:value="-26493.78" table:style-name="ce15">
            <text:p>-26.493,78</text:p>
          </table:table-cell>
          <table:table-cell office:value-type="float" office:value="52614.25" table:style-name="ce12">
            <text:p>52.614,2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ARAH VANESSA ARAUJO PAIXÃO FERRO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table:number-columns-repeated="2" table:style-name="ce11"/>
          <table:table-cell office:value-type="float" office:value="32004.65" table:style-name="ce10">
            <text:p>32.004,65</text:p>
          </table:table-cell>
          <table:table-cell office:value-type="float" office:value="3678.6" table:style-name="ce10">
            <text:p>3.678,60</text:p>
          </table:table-cell>
          <table:table-cell office:value-type="float" office:value="25707.58" table:style-name="ce10">
            <text:p>25.707,58</text:p>
          </table:table-cell>
          <table:table-cell table:style-name="ce11"/>
          <table:table-cell office:value-type="float" office:value="61390.83" table:style-name="ce12">
            <text:p>61.390,83</text:p>
          </table:table-cell>
          <table:table-cell office:value-type="float" office:value="-904.79" table:style-name="ce16">
            <text:p>-904,79</text:p>
          </table:table-cell>
          <table:table-cell office:value-type="float" office:value="-9867.3700000000008" table:style-name="ce13">
            <text:p>-9.867,37</text:p>
          </table:table-cell>
          <table:table-cell office:value-type="float" office:value="-464.36" table:style-name="ce16">
            <text:p>-464,36</text:p>
          </table:table-cell>
          <table:table-cell office:value-type="float" office:value="0" table:style-name="ce14">
            <text:p>0,00</text:p>
          </table:table-cell>
          <table:table-cell office:value-type="float" office:value="-11236.52" table:style-name="ce15">
            <text:p>-11.236,52</text:p>
          </table:table-cell>
          <table:table-cell office:value-type="float" office:value="50154.31" table:style-name="ce12">
            <text:p>50.154,3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ATVA SOUZA DA HORA FARIAS MOREIR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9">
            <text:p>GABINETE DE DESEMBARGADOR (GABAHFI)</text:p>
          </table:table-cell>
          <table:table-cell office:value-type="float" office:value="11635.86" table:style-name="ce10">
            <text:p>11.635,86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793.28" table:style-name="ce10">
            <text:p>2.793,28</text:p>
          </table:table-cell>
          <table:table-cell table:number-columns-repeated="2" table:style-name="ce11"/>
          <table:table-cell office:value-type="float" office:value="16369.03" table:style-name="ce12">
            <text:p>16.369,03</text:p>
          </table:table-cell>
          <table:table-cell office:value-type="float" office:value="-1457.21" table:style-name="ce13">
            <text:p>-1.457,21</text:p>
          </table:table-cell>
          <table:table-cell office:value-type="float" office:value="-2358.96" table:style-name="ce13">
            <text:p>-2.358,96</text:p>
          </table:table-cell>
          <table:table-cell office:value-type="float" office:value="-1963.85" table:style-name="ce13">
            <text:p>-1.963,85</text:p>
          </table:table-cell>
          <table:table-cell office:value-type="float" office:value="0" table:style-name="ce14">
            <text:p>0,00</text:p>
          </table:table-cell>
          <table:table-cell office:value-type="float" office:value="-5780.02" table:style-name="ce15">
            <text:p>-5.780,02</text:p>
          </table:table-cell>
          <table:table-cell office:value-type="float" office:value="10589.01" table:style-name="ce12">
            <text:p>10.589,0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AUL RAMOS DOS SANTOS FILHO</text:p>
          </table:table-cell>
          <table:table-cell office:value-type="string" table:style-name="ce8">
            <text:p>ASSESSOR - CJ-03</text:p>
          </table:table-cell>
          <table:table-cell office:value-type="string" table:style-name="ce9">
            <text:p>GABINETE DE DESEMBARGADOR (GABAC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51.99" table:style-name="ce10">
            <text:p>3.451,9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960.8" table:style-name="ce10">
            <text:p>2.960,80</text:p>
          </table:table-cell>
          <table:table-cell table:number-columns-repeated="2" table:style-name="ce11"/>
          <table:table-cell office:value-type="float" office:value="34109.74" table:style-name="ce12">
            <text:p>34.109,74</text:p>
          </table:table-cell>
          <table:table-cell office:value-type="float" office:value="-904.79" table:style-name="ce16">
            <text:p>-904,79</text:p>
          </table:table-cell>
          <table:table-cell office:value-type="float" office:value="-7291.37" table:style-name="ce13">
            <text:p>-7.291,37</text:p>
          </table:table-cell>
          <table:table-cell office:value-type="float" office:value="-2647.86" table:style-name="ce13">
            <text:p>-2.647,86</text:p>
          </table:table-cell>
          <table:table-cell office:value-type="float" office:value="0" table:style-name="ce14">
            <text:p>0,00</text:p>
          </table:table-cell>
          <table:table-cell office:value-type="float" office:value="-10844.02" table:style-name="ce15">
            <text:p>-10.844,02</text:p>
          </table:table-cell>
          <table:table-cell office:value-type="float" office:value="23265.72" table:style-name="ce12">
            <text:p>23.265,7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ÁVIA MENEZES ALVES DA LUZ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ANÁLISE E CADASTRAMENTO PROCESSUAL (CAVT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4983.76" table:style-name="ce10">
            <text:p>4.983,76</text:p>
          </table:table-cell>
          <table:table-cell table:style-name="ce11"/>
          <table:table-cell office:value-type="float" office:value="1490.4" table:style-name="ce10">
            <text:p>1.490,40</text:p>
          </table:table-cell>
          <table:table-cell office:value-type="float" office:value="625.77" table:style-name="ce14">
            <text:p>625,77</text:p>
          </table:table-cell>
          <table:table-cell table:style-name="ce11"/>
          <table:table-cell office:value-type="float" office:value="26619.64" table:style-name="ce12">
            <text:p>26.619,64</text:p>
          </table:table-cell>
          <table:table-cell office:value-type="float" office:value="-3465.88" table:style-name="ce13">
            <text:p>-3.465,88</text:p>
          </table:table-cell>
          <table:table-cell office:value-type="float" office:value="-5088.0600000000004" table:style-name="ce13">
            <text:p>-5.088,06</text:p>
          </table:table-cell>
          <table:table-cell office:value-type="float" office:value="-2434.4499999999998" table:style-name="ce13">
            <text:p>-2.434,45</text:p>
          </table:table-cell>
          <table:table-cell office:value-type="float" office:value="0" table:style-name="ce14">
            <text:p>0,00</text:p>
          </table:table-cell>
          <table:table-cell office:value-type="float" office:value="-10988.39" table:style-name="ce15">
            <text:p>-10.988,39</text:p>
          </table:table-cell>
          <table:table-cell office:value-type="float" office:value="15631.25" table:style-name="ce12">
            <text:p>15.631,2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ÉRGIO LUIS LISBOA CALHEI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4005.37" table:style-name="ce10">
            <text:p>4.005,37</text:p>
          </table:table-cell>
          <table:table-cell office:value-type="float" office:value="8411.01" table:style-name="ce10">
            <text:p>8.411,01</text:p>
          </table:table-cell>
          <table:table-cell office:value-type="float" office:value="3208.8" table:style-name="ce10">
            <text:p>3.208,80</text:p>
          </table:table-cell>
          <table:table-cell table:number-columns-repeated="2" table:style-name="ce11"/>
          <table:table-cell office:value-type="float" office:value="27474.76" table:style-name="ce12">
            <text:p>27.474,76</text:p>
          </table:table-cell>
          <table:table-cell office:value-type="float" office:value="-904.79" table:style-name="ce16">
            <text:p>-904,79</text:p>
          </table:table-cell>
          <table:table-cell office:value-type="float" office:value="-1713.22" table:style-name="ce13">
            <text:p>-1.713,22</text:p>
          </table:table-cell>
          <table:table-cell office:value-type="float" office:value="-4087.27" table:style-name="ce13">
            <text:p>-4.087,27</text:p>
          </table:table-cell>
          <table:table-cell office:value-type="float" office:value="0" table:style-name="ce14">
            <text:p>0,00</text:p>
          </table:table-cell>
          <table:table-cell office:value-type="float" office:value="-6705.28" table:style-name="ce15">
            <text:p>-6.705,28</text:p>
          </table:table-cell>
          <table:table-cell office:value-type="float" office:value="20769.48" table:style-name="ce12">
            <text:p>20.769,4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ÉRGIO LUIZ ARAÚJO DA COSTA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BANCO DE DADOS (SETIC)</text:p>
          </table:table-cell>
          <table:table-cell office:value-type="float" office:value="19480.75" table:style-name="ce10">
            <text:p>19.480,75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697.44" table:style-name="ce10">
            <text:p>1.697,44</text:p>
          </table:table-cell>
          <table:table-cell table:number-columns-repeated="2" table:style-name="ce11"/>
          <table:table-cell office:value-type="float" office:value="23118.080000000002" table:style-name="ce12">
            <text:p>23.118,08</text:p>
          </table:table-cell>
          <table:table-cell office:value-type="float" office:value="-2731.57" table:style-name="ce13">
            <text:p>-2.731,57</text:p>
          </table:table-cell>
          <table:table-cell office:value-type="float" office:value="-4270.13" table:style-name="ce13">
            <text:p>-4.270,13</text:p>
          </table:table-cell>
          <table:table-cell office:value-type="float" office:value="-662.82" table:style-name="ce16">
            <text:p>-662,82</text:p>
          </table:table-cell>
          <table:table-cell office:value-type="float" office:value="0" table:style-name="ce14">
            <text:p>0,00</text:p>
          </table:table-cell>
          <table:table-cell office:value-type="float" office:value="-7664.52" table:style-name="ce15">
            <text:p>-7.664,52</text:p>
          </table:table-cell>
          <table:table-cell office:value-type="float" office:value="15453.56" table:style-name="ce12">
            <text:p>15.453,5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ÉRGIO ROBERTO DE MELLO QUEIROZ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2ª VARA DO TRABALHO DE ARAPIRACA</text:p>
          </table:table-cell>
          <table:table-cell table:number-columns-repeated="2" table:style-name="ce11"/>
          <table:table-cell office:value-type="float" office:value="33689.11" table:style-name="ce10">
            <text:p>33.689,11</text:p>
          </table:table-cell>
          <table:table-cell office:value-type="float" office:value="2960.8" table:style-name="ce10">
            <text:p>2.960,80</text:p>
          </table:table-cell>
          <table:table-cell table:number-columns-repeated="2" table:style-name="ce11"/>
          <table:table-cell office:value-type="float" office:value="36649.910000000003" table:style-name="ce12">
            <text:p>36.649,91</text:p>
          </table:table-cell>
          <table:table-cell office:value-type="float" office:value="-904.79" table:style-name="ce16">
            <text:p>-904,79</text:p>
          </table:table-cell>
          <table:table-cell office:value-type="float" office:value="-7989.92" table:style-name="ce13">
            <text:p>-7.989,92</text:p>
          </table:table-cell>
          <table:table-cell office:value-type="float" office:value="-2499.9" table:style-name="ce13">
            <text:p>-2.499,90</text:p>
          </table:table-cell>
          <table:table-cell office:value-type="float" office:value="0" table:style-name="ce14">
            <text:p>0,00</text:p>
          </table:table-cell>
          <table:table-cell office:value-type="float" office:value="-11394.61" table:style-name="ce15">
            <text:p>-11.394,61</text:p>
          </table:table-cell>
          <table:table-cell office:value-type="float" office:value="25255.3" table:style-name="ce12">
            <text:p>25.255,3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EVERINO RODRIGUES DOS SANTOS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11"/>
          <table:table-cell office:value-type="float" office:value="889.26" table:style-name="ce17">
            <text:p>889,26</text:p>
          </table:table-cell>
          <table:table-cell table:number-columns-repeated="2" table:style-name="ce11"/>
          <table:table-cell office:value-type="float" office:value="36351.480000000003" table:style-name="ce12">
            <text:p>36.351,48</text:p>
          </table:table-cell>
          <table:table-cell office:value-type="float" office:value="-4687.47" table:style-name="ce13">
            <text:p>-4.687,47</text:p>
          </table:table-cell>
          <table:table-cell table:style-name="ce11"/>
          <table:table-cell office:value-type="float" office:value="-5271.57" table:style-name="ce13">
            <text:p>-5.271,57</text:p>
          </table:table-cell>
          <table:table-cell office:value-type="float" office:value="0" table:style-name="ce14">
            <text:p>0,00</text:p>
          </table:table-cell>
          <table:table-cell office:value-type="float" office:value="-9959.0400000000009" table:style-name="ce15">
            <text:p>-9.959,04</text:p>
          </table:table-cell>
          <table:table-cell office:value-type="float" office:value="26392.44" table:style-name="ce12">
            <text:p>26.392,4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HEILA SANTOS ROLIM</text:p>
          </table:table-cell>
          <table:table-cell office:value-type="string" table:style-name="ce8">
            <text:p>CHEFE DE SEÇÃO - FC-05</text:p>
          </table:table-cell>
          <table:table-cell office:value-type="string" table:style-name="ce9">
            <text:p>SEÇÃO DE ANÁLISE DE PROCESSOS ADMINISTRATIVOS (COD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143.09" table:style-name="ce10">
            <text:p>3.143,09</text:p>
          </table:table-cell>
          <table:table-cell office:value-type="float" office:value="2232.38" table:style-name="ce10">
            <text:p>2.232,38</text:p>
          </table:table-cell>
          <table:table-cell office:value-type="float" office:value="3143.32" table:style-name="ce10">
            <text:p>3.143,32</text:p>
          </table:table-cell>
          <table:table-cell office:value-type="float" office:value="2166.59" table:style-name="ce10">
            <text:p>2.166,59</text:p>
          </table:table-cell>
          <table:table-cell table:style-name="ce11"/>
          <table:table-cell office:value-type="float" office:value="29386.9" table:style-name="ce12">
            <text:p>29.386,90</text:p>
          </table:table-cell>
          <table:table-cell office:value-type="float" office:value="-4165.49" table:style-name="ce13">
            <text:p>-4.165,49</text:p>
          </table:table-cell>
          <table:table-cell office:value-type="float" office:value="-5202.1099999999997" table:style-name="ce13">
            <text:p>-5.202,11</text:p>
          </table:table-cell>
          <table:table-cell office:value-type="float" office:value="-4714.38" table:style-name="ce13">
            <text:p>-4.714,38</text:p>
          </table:table-cell>
          <table:table-cell office:value-type="float" office:value="0" table:style-name="ce14">
            <text:p>0,00</text:p>
          </table:table-cell>
          <table:table-cell office:value-type="float" office:value="-14081.98" table:style-name="ce15">
            <text:p>-14.081,98</text:p>
          </table:table-cell>
          <table:table-cell office:value-type="float" office:value="15304.92" table:style-name="ce12">
            <text:p>15.304,9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HEIRLEY VASCONCELOS ALBUQUERQUE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174.42" table:style-name="ce10">
            <text:p>3.174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3934.32" table:style-name="ce10">
            <text:p>3.934,32</text:p>
          </table:table-cell>
          <table:table-cell table:number-columns-repeated="2" table:style-name="ce11"/>
          <table:table-cell office:value-type="float" office:value="20898.21" table:style-name="ce12">
            <text:p>20.898,21</text:p>
          </table:table-cell>
          <table:table-cell office:value-type="float" office:value="-1980.54" table:style-name="ce13">
            <text:p>-1.980,54</text:p>
          </table:table-cell>
          <table:table-cell office:value-type="float" office:value="-3146.79" table:style-name="ce13">
            <text:p>-3.146,79</text:p>
          </table:table-cell>
          <table:table-cell office:value-type="float" office:value="-2464.54" table:style-name="ce13">
            <text:p>-2.464,54</text:p>
          </table:table-cell>
          <table:table-cell office:value-type="float" office:value="0" table:style-name="ce14">
            <text:p>0,00</text:p>
          </table:table-cell>
          <table:table-cell office:value-type="float" office:value="-7591.87" table:style-name="ce15">
            <text:p>-7.591,87</text:p>
          </table:table-cell>
          <table:table-cell office:value-type="float" office:value="13306.34" table:style-name="ce12">
            <text:p>13.306,3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HIRLEY MIRANDA LOPES LUN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2333.92" table:style-name="ce10">
            <text:p>2.333,92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269.28" table:style-name="ce10">
            <text:p>3.269,28</text:p>
          </table:table-cell>
          <table:table-cell table:number-columns-repeated="2" table:style-name="ce11"/>
          <table:table-cell office:value-type="float" office:value="6788.25" table:style-name="ce12">
            <text:p>6.788,25</text:p>
          </table:table-cell>
          <table:table-cell office:value-type="float" office:value="-245.91" table:style-name="ce16">
            <text:p>-245,91</text:p>
          </table:table-cell>
          <table:table-cell table:style-name="ce11"/>
          <table:table-cell office:value-type="float" office:value="-2226.4699999999998" table:style-name="ce13">
            <text:p>-2.226,47</text:p>
          </table:table-cell>
          <table:table-cell office:value-type="float" office:value="0" table:style-name="ce14">
            <text:p>0,00</text:p>
          </table:table-cell>
          <table:table-cell office:value-type="float" office:value="-2472.38" table:style-name="ce15">
            <text:p>-2.472,38</text:p>
          </table:table-cell>
          <table:table-cell office:value-type="float" office:value="4315.87" table:style-name="ce12">
            <text:p>4.315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ILVANA PONTES FER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ÁREA DE APOIO À GESTÃO SÓCIO AMBIENTAL (SGE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5045" table:style-name="ce10">
            <text:p>5.045,00</text:p>
          </table:table-cell>
          <table:table-cell table:style-name="ce11"/>
          <table:table-cell office:value-type="float" office:value="2986.7" table:style-name="ce10">
            <text:p>2.986,70</text:p>
          </table:table-cell>
          <table:table-cell table:number-columns-repeated="2" table:style-name="ce11"/>
          <table:table-cell office:value-type="float" office:value="19667.560000000001" table:style-name="ce12">
            <text:p>19.667,56</text:p>
          </table:table-cell>
          <table:table-cell office:value-type="float" office:value="-1948.15" table:style-name="ce13">
            <text:p>-1.948,15</text:p>
          </table:table-cell>
          <table:table-cell office:value-type="float" office:value="-3130" table:style-name="ce13">
            <text:p>-3.130,00</text:p>
          </table:table-cell>
          <table:table-cell office:value-type="float" office:value="-3986.55" table:style-name="ce13">
            <text:p>-3.986,55</text:p>
          </table:table-cell>
          <table:table-cell office:value-type="float" office:value="0" table:style-name="ce14">
            <text:p>0,00</text:p>
          </table:table-cell>
          <table:table-cell office:value-type="float" office:value="-9064.7000000000007" table:style-name="ce15">
            <text:p>-9.064,70</text:p>
          </table:table-cell>
          <table:table-cell office:value-type="float" office:value="10602.86" table:style-name="ce12">
            <text:p>10.602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ILVANY MARIA MENDES PI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833.26" table:style-name="ce10">
            <text:p>1.833,2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15.5" table:style-name="ce10">
            <text:p>2.415,50</text:p>
          </table:table-cell>
          <table:table-cell table:number-columns-repeated="2" table:style-name="ce11"/>
          <table:table-cell office:value-type="float" office:value="16832.2" table:style-name="ce12">
            <text:p>16.832,20</text:p>
          </table:table-cell>
          <table:table-cell office:value-type="float" office:value="-1700.47" table:style-name="ce13">
            <text:p>-1.700,47</text:p>
          </table:table-cell>
          <table:table-cell office:value-type="float" office:value="-2523.33" table:style-name="ce13">
            <text:p>-2.523,33</text:p>
          </table:table-cell>
          <table:table-cell office:value-type="float" office:value="-2899.63" table:style-name="ce13">
            <text:p>-2.899,63</text:p>
          </table:table-cell>
          <table:table-cell office:value-type="float" office:value="0" table:style-name="ce14">
            <text:p>0,00</text:p>
          </table:table-cell>
          <table:table-cell office:value-type="float" office:value="-7123.43" table:style-name="ce15">
            <text:p>-7.123,43</text:p>
          </table:table-cell>
          <table:table-cell office:value-type="float" office:value="9708.77" table:style-name="ce12">
            <text:p>9.708,7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ILVIA RAFAELA TENORIO NOGUEIRA TEIX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9">
            <text:p>SECRETARIA DA CORREGEDORIA REGIONAL</text:p>
          </table:table-cell>
          <table:table-cell office:value-type="float" office:value="10470.91" table:style-name="ce10">
            <text:p>10.470,91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983.6" table:style-name="ce10">
            <text:p>2.983,60</text:p>
          </table:table-cell>
          <table:table-cell table:number-columns-repeated="2" table:style-name="ce11"/>
          <table:table-cell office:value-type="float" office:value="15686.89" table:style-name="ce12">
            <text:p>15.686,89</text:p>
          </table:table-cell>
          <table:table-cell office:value-type="float" office:value="-1296.73" table:style-name="ce13">
            <text:p>-1.296,73</text:p>
          </table:table-cell>
          <table:table-cell office:value-type="float" office:value="-2163.17" table:style-name="ce13">
            <text:p>-2.163,17</text:p>
          </table:table-cell>
          <table:table-cell office:value-type="float" office:value="-1086.71" table:style-name="ce13">
            <text:p>-1.086,71</text:p>
          </table:table-cell>
          <table:table-cell office:value-type="float" office:value="0" table:style-name="ce14">
            <text:p>0,00</text:p>
          </table:table-cell>
          <table:table-cell office:value-type="float" office:value="-4546.6099999999997" table:style-name="ce15">
            <text:p>-4.546,61</text:p>
          </table:table-cell>
          <table:table-cell office:value-type="float" office:value="11140.28" table:style-name="ce12">
            <text:p>11.140,2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ILVIO ANTÔNIO SILVA COST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752.41" table:style-name="ce10">
            <text:p>2.752,41</text:p>
          </table:table-cell>
          <table:table-cell table:style-name="ce11"/>
          <table:table-cell office:value-type="float" office:value="1537.26" table:style-name="ce10">
            <text:p>1.537,26</text:p>
          </table:table-cell>
          <table:table-cell table:number-columns-repeated="2" table:style-name="ce11"/>
          <table:table-cell office:value-type="float" office:value="16044.26" table:style-name="ce12">
            <text:p>16.044,26</text:p>
          </table:table-cell>
          <table:table-cell office:value-type="float" office:value="-1006.12" table:style-name="ce13">
            <text:p>-1.006,12</text:p>
          </table:table-cell>
          <table:table-cell office:value-type="float" office:value="-1964.13" table:style-name="ce13">
            <text:p>-1.964,13</text:p>
          </table:table-cell>
          <table:table-cell office:value-type="float" office:value="-1422.99" table:style-name="ce13">
            <text:p>-1.422,99</text:p>
          </table:table-cell>
          <table:table-cell office:value-type="float" office:value="0" table:style-name="ce14">
            <text:p>0,00</text:p>
          </table:table-cell>
          <table:table-cell office:value-type="float" office:value="-4393.24" table:style-name="ce15">
            <text:p>-4.393,24</text:p>
          </table:table-cell>
          <table:table-cell office:value-type="float" office:value="11651.02" table:style-name="ce12">
            <text:p>11.651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ILVIO CÉSAR DE FIGUEIREDO SANTO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6ª 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242.7800000000002" table:style-name="ce10">
            <text:p>2.242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639.04" table:style-name="ce10">
            <text:p>2.639,04</text:p>
          </table:table-cell>
          <table:table-cell table:number-columns-repeated="2" table:style-name="ce11"/>
          <table:table-cell office:value-type="float" office:value="24962.41" table:style-name="ce12">
            <text:p>24.962,41</text:p>
          </table:table-cell>
          <table:table-cell office:value-type="float" office:value="-2973.06" table:style-name="ce13">
            <text:p>-2.973,06</text:p>
          </table:table-cell>
          <table:table-cell office:value-type="float" office:value="-4347.7" table:style-name="ce13">
            <text:p>-4.347,70</text:p>
          </table:table-cell>
          <table:table-cell office:value-type="float" office:value="-2975.28" table:style-name="ce13">
            <text:p>-2.975,28</text:p>
          </table:table-cell>
          <table:table-cell office:value-type="float" office:value="0" table:style-name="ce14">
            <text:p>0,00</text:p>
          </table:table-cell>
          <table:table-cell office:value-type="float" office:value="-10296.040000000001" table:style-name="ce15">
            <text:p>-10.296,04</text:p>
          </table:table-cell>
          <table:table-cell office:value-type="float" office:value="14666.37" table:style-name="ce12">
            <text:p>14.666,3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ILVIO JOSÉ DE OLIVEIRA TENÓRIO PRAD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9">
            <text:p>GABINETE DE DESEMBARGADOR (GABEAPB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704.24" table:style-name="ce10">
            <text:p>2.704,24</text:p>
          </table:table-cell>
          <table:table-cell office:value-type="float" office:value="1939.89" table:style-name="ce10">
            <text:p>1.939,89</text:p>
          </table:table-cell>
          <table:table-cell office:value-type="float" office:value="3026.24" table:style-name="ce10">
            <text:p>3.026,24</text:p>
          </table:table-cell>
          <table:table-cell table:number-columns-repeated="2" table:style-name="ce11"/>
          <table:table-cell office:value-type="float" office:value="19424.96" table:style-name="ce12">
            <text:p>19.424,96</text:p>
          </table:table-cell>
          <table:table-cell office:value-type="float" office:value="-1902.96" table:style-name="ce13">
            <text:p>-1.902,96</text:p>
          </table:table-cell>
          <table:table-cell office:value-type="float" office:value="-3012.7" table:style-name="ce13">
            <text:p>-3.012,70</text:p>
          </table:table-cell>
          <table:table-cell office:value-type="float" office:value="-2968.39" table:style-name="ce13">
            <text:p>-2.968,39</text:p>
          </table:table-cell>
          <table:table-cell office:value-type="float" office:value="0" table:style-name="ce14">
            <text:p>0,00</text:p>
          </table:table-cell>
          <table:table-cell office:value-type="float" office:value="-7884.05" table:style-name="ce15">
            <text:p>-7.884,05</text:p>
          </table:table-cell>
          <table:table-cell office:value-type="float" office:value="11540.91" table:style-name="ce12">
            <text:p>11.540,9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ILVIO SILVA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AT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704.8599999999997" table:style-name="ce10">
            <text:p>4.704,86</text:p>
          </table:table-cell>
          <table:table-cell table:style-name="ce11"/>
          <table:table-cell office:value-type="float" office:value="2427.34" table:style-name="ce10">
            <text:p>2.427,34</text:p>
          </table:table-cell>
          <table:table-cell table:number-columns-repeated="2" table:style-name="ce11"/>
          <table:table-cell office:value-type="float" office:value="18768.060000000001" table:style-name="ce12">
            <text:p>18.768,06</text:p>
          </table:table-cell>
          <table:table-cell office:value-type="float" office:value="-1899.97" table:style-name="ce13">
            <text:p>-1.899,97</text:p>
          </table:table-cell>
          <table:table-cell office:value-type="float" office:value="-1259.07" table:style-name="ce13">
            <text:p>-1.259,07</text:p>
          </table:table-cell>
          <table:table-cell office:value-type="float" office:value="-3116.64" table:style-name="ce13">
            <text:p>-3.116,64</text:p>
          </table:table-cell>
          <table:table-cell office:value-type="float" office:value="0" table:style-name="ce14">
            <text:p>0,00</text:p>
          </table:table-cell>
          <table:table-cell office:value-type="float" office:value="-6275.68" table:style-name="ce15">
            <text:p>-6.275,68</text:p>
          </table:table-cell>
          <table:table-cell office:value-type="float" office:value="12492.38" table:style-name="ce12">
            <text:p>12.492,3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IMONE MOURA E MEND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-ARA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3193.77" table:style-name="ce10">
            <text:p>3.193,77</text:p>
          </table:table-cell>
          <table:table-cell office:value-type="float" office:value="8411.01" table:style-name="ce10">
            <text:p>8.411,01</text:p>
          </table:table-cell>
          <table:table-cell office:value-type="float" office:value="3189.73" table:style-name="ce10">
            <text:p>3.189,73</text:p>
          </table:table-cell>
          <table:table-cell table:number-columns-repeated="2" table:style-name="ce11"/>
          <table:table-cell office:value-type="float" office:value="34236.300000000003" table:style-name="ce12">
            <text:p>34.236,30</text:p>
          </table:table-cell>
          <table:table-cell office:value-type="float" office:value="-2769.44" table:style-name="ce13">
            <text:p>-2.769,44</text:p>
          </table:table-cell>
          <table:table-cell office:value-type="float" office:value="-6906.85" table:style-name="ce13">
            <text:p>-6.906,85</text:p>
          </table:table-cell>
          <table:table-cell office:value-type="float" office:value="-5150.33" table:style-name="ce13">
            <text:p>-5.150,33</text:p>
          </table:table-cell>
          <table:table-cell office:value-type="float" office:value="0" table:style-name="ce14">
            <text:p>0,00</text:p>
          </table:table-cell>
          <table:table-cell office:value-type="float" office:value="-14826.62" table:style-name="ce15">
            <text:p>-14.826,62</text:p>
          </table:table-cell>
          <table:table-cell office:value-type="float" office:value="19409.68" table:style-name="ce12">
            <text:p>19.409,6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IMONE PORTO MENEZES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8">
            <text:p>SECRETARIA (2ª VT)</text:p>
          </table:table-cell>
          <table:table-cell office:value-type="float" office:value="19519.71" table:style-name="ce10">
            <text:p>19.519,71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851.68" table:style-name="ce10">
            <text:p>1.851,68</text:p>
          </table:table-cell>
          <table:table-cell table:number-columns-repeated="2" table:style-name="ce11"/>
          <table:table-cell office:value-type="float" office:value="23311.279999999999" table:style-name="ce12">
            <text:p>23.311,28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3359.91" table:style-name="ce13">
            <text:p>-3.359,91</text:p>
          </table:table-cell>
          <table:table-cell office:value-type="float" office:value="-2626.4" table:style-name="ce13">
            <text:p>-2.626,40</text:p>
          </table:table-cell>
          <table:table-cell office:value-type="float" office:value="0" table:style-name="ce14">
            <text:p>0,00</text:p>
          </table:table-cell>
          <table:table-cell office:value-type="float" office:value="-8685.74" table:style-name="ce15">
            <text:p>-8.685,74</text:p>
          </table:table-cell>
          <table:table-cell office:value-type="float" office:value="14625.54" table:style-name="ce12">
            <text:p>14.625,5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ISNELZE MARIA LIMA RIBEIR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854.06" table:style-name="ce10">
            <text:p>1.854,06</text:p>
          </table:table-cell>
          <table:table-cell office:value-type="float" office:value="4313.21" table:style-name="ce10">
            <text:p>4.313,21</text:p>
          </table:table-cell>
          <table:table-cell office:value-type="float" office:value="6469.83" table:style-name="ce10">
            <text:p>6.469,83</text:p>
          </table:table-cell>
          <table:table-cell office:value-type="float" office:value="25576.74" table:style-name="ce12">
            <text:p>25.576,74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618.56" table:style-name="ce13">
            <text:p>-2.618,56</text:p>
          </table:table-cell>
          <table:table-cell office:value-type="float" office:value="-1733.03" table:style-name="ce13">
            <text:p>-1.733,03</text:p>
          </table:table-cell>
          <table:table-cell office:value-type="float" office:value="0" table:style-name="ce14">
            <text:p>0,00</text:p>
          </table:table-cell>
          <table:table-cell office:value-type="float" office:value="-5823.65" table:style-name="ce15">
            <text:p>-5.823,65</text:p>
          </table:table-cell>
          <table:table-cell office:value-type="float" office:value="19753.09" table:style-name="ce12">
            <text:p>19.753,0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OLANGE DE OLIVEIRA MECHAILEH</text:p>
          </table:table-cell>
          <table:table-cell office:value-type="string" table:style-name="ce8">
            <text:p>TÉCNICO JUDICIÁRIO - NÍVEL MÉDIO C13</text:p>
          </table:table-cell>
          <table:table-cell table:style-name="ce11"/>
          <table:table-cell office:value-type="float" office:value="11754.59" table:style-name="ce10">
            <text:p>11.754,59</text:p>
          </table:table-cell>
          <table:table-cell office:value-type="float" office:value="2245.38" table:style-name="ce10">
            <text:p>2.245,38</text:p>
          </table:table-cell>
          <table:table-cell table:style-name="ce11"/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15854.03" table:style-name="ce12">
            <text:p>15.854,03</text:p>
          </table:table-cell>
          <table:table-cell office:value-type="float" office:value="-1827.25" table:style-name="ce13">
            <text:p>-1.827,25</text:p>
          </table:table-cell>
          <table:table-cell office:value-type="float" office:value="-2478.14" table:style-name="ce13">
            <text:p>-2.478,14</text:p>
          </table:table-cell>
          <table:table-cell office:value-type="float" office:value="-2641.9" table:style-name="ce13">
            <text:p>-2.641,90</text:p>
          </table:table-cell>
          <table:table-cell office:value-type="float" office:value="0" table:style-name="ce14">
            <text:p>0,00</text:p>
          </table:table-cell>
          <table:table-cell office:value-type="float" office:value="-6947.29" table:style-name="ce15">
            <text:p>-6.947,29</text:p>
          </table:table-cell>
          <table:table-cell office:value-type="float" office:value="8906.74" table:style-name="ce12">
            <text:p>8.906,7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ÔNIA CAVALCANTE SILVA DE LIM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INFORMAÇÕES FUNCIONAIS (SEGESP)</text:p>
          </table:table-cell>
          <table:table-cell office:value-type="float" office:value="4596.8100000000004" table:style-name="ce10">
            <text:p>4.596,81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488.6" table:style-name="ce10">
            <text:p>3.488,60</text:p>
          </table:table-cell>
          <table:table-cell office:value-type="float" office:value="1927.29" table:style-name="ce10">
            <text:p>1.927,29</text:p>
          </table:table-cell>
          <table:table-cell table:style-name="ce11"/>
          <table:table-cell office:value-type="float" office:value="11197.75" table:style-name="ce12">
            <text:p>11.197,75</text:p>
          </table:table-cell>
          <table:table-cell office:value-type="float" office:value="-643.54999999999995" table:style-name="ce16">
            <text:p>-643,55</text:p>
          </table:table-cell>
          <table:table-cell office:value-type="float" office:value="-545.42999999999995" table:style-name="ce16">
            <text:p>-545,43</text:p>
          </table:table-cell>
          <table:table-cell office:value-type="float" office:value="-3038.9" table:style-name="ce13">
            <text:p>-3.038,90</text:p>
          </table:table-cell>
          <table:table-cell office:value-type="float" office:value="0" table:style-name="ce14">
            <text:p>0,00</text:p>
          </table:table-cell>
          <table:table-cell office:value-type="float" office:value="-4227.88" table:style-name="ce15">
            <text:p>-4.227,88</text:p>
          </table:table-cell>
          <table:table-cell office:value-type="float" office:value="6969.87" table:style-name="ce12">
            <text:p>6.969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ÔNIA VALDEZ SANTOS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568.82" table:style-name="ce10">
            <text:p>1.568,82</text:p>
          </table:table-cell>
          <table:table-cell table:style-name="ce11"/>
          <table:table-cell office:value-type="float" office:value="3522.5" table:style-name="ce10">
            <text:p>3.522,50</text:p>
          </table:table-cell>
          <table:table-cell table:number-columns-repeated="2" table:style-name="ce11"/>
          <table:table-cell office:value-type="float" office:value="16727.18" table:style-name="ce12">
            <text:p>16.727,18</text:p>
          </table:table-cell>
          <table:table-cell office:value-type="float" office:value="-791.23" table:style-name="ce16">
            <text:p>-791,23</text:p>
          </table:table-cell>
          <table:table-cell office:value-type="float" office:value="-2440.06" table:style-name="ce13">
            <text:p>-2.440,06</text:p>
          </table:table-cell>
          <table:table-cell office:value-type="float" office:value="-3612.94" table:style-name="ce13">
            <text:p>-3.612,94</text:p>
          </table:table-cell>
          <table:table-cell office:value-type="float" office:value="0" table:style-name="ce14">
            <text:p>0,00</text:p>
          </table:table-cell>
          <table:table-cell office:value-type="float" office:value="-6844.23" table:style-name="ce15">
            <text:p>-6.844,23</text:p>
          </table:table-cell>
          <table:table-cell office:value-type="float" office:value="9882.9500000000007" table:style-name="ce12">
            <text:p>9.882,9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ORAIA CRISTINA NUNES TENO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8ª VT)</text:p>
          </table:table-cell>
          <table:table-cell office:value-type="float" office:value="11897.07" table:style-name="ce10">
            <text:p>11.897,07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1697.44" table:style-name="ce10">
            <text:p>1.697,44</text:p>
          </table:table-cell>
          <table:table-cell office:value-type="float" office:value="4425.38" table:style-name="ce10">
            <text:p>4.425,38</text:p>
          </table:table-cell>
          <table:table-cell table:style-name="ce11"/>
          <table:table-cell office:value-type="float" office:value="19398.96" table:style-name="ce12">
            <text:p>19.398,96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2736.34" table:style-name="ce13">
            <text:p>-2.736,34</text:p>
          </table:table-cell>
          <table:table-cell office:value-type="float" office:value="-2372.3000000000002" table:style-name="ce13">
            <text:p>-2.372,30</text:p>
          </table:table-cell>
          <table:table-cell office:value-type="float" office:value="0" table:style-name="ce14">
            <text:p>0,00</text:p>
          </table:table-cell>
          <table:table-cell office:value-type="float" office:value="-6580.7" table:style-name="ce15">
            <text:p>-6.580,70</text:p>
          </table:table-cell>
          <table:table-cell office:value-type="float" office:value="12818.26" table:style-name="ce12">
            <text:p>12.818,2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SORAYA SANTA ROSA DE MEDEIROS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ESTÁGIO E TREINAMENTO (EJ)</text:p>
          </table:table-cell>
          <table:table-cell office:value-type="float" office:value="18399.2" table:style-name="ce10">
            <text:p>18.399,20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337.2800000000002" table:style-name="ce10">
            <text:p>2.337,28</text:p>
          </table:table-cell>
          <table:table-cell table:number-columns-repeated="2" table:style-name="ce11"/>
          <table:table-cell office:value-type="float" office:value="22676.37" table:style-name="ce12">
            <text:p>22.676,37</text:p>
          </table:table-cell>
          <table:table-cell office:value-type="float" office:value="-2516.7600000000002" table:style-name="ce13">
            <text:p>-2.516,76</text:p>
          </table:table-cell>
          <table:table-cell office:value-type="float" office:value="-4031.78" table:style-name="ce13">
            <text:p>-4.031,78</text:p>
          </table:table-cell>
          <table:table-cell office:value-type="float" office:value="-1401.83" table:style-name="ce13">
            <text:p>-1.401,83</text:p>
          </table:table-cell>
          <table:table-cell office:value-type="float" office:value="0" table:style-name="ce14">
            <text:p>0,00</text:p>
          </table:table-cell>
          <table:table-cell office:value-type="float" office:value="-7950.37" table:style-name="ce15">
            <text:p>-7.950,37</text:p>
          </table:table-cell>
          <table:table-cell office:value-type="float" office:value="14726" table:style-name="ce12">
            <text:p>14.726,0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TEVES LUCAS BARB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5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92.88" table:style-name="ce10">
            <text:p>2.292,88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17161.87" table:style-name="ce12">
            <text:p>17.161,87</text:p>
          </table:table-cell>
          <table:table-cell office:value-type="float" office:value="-1815.49" table:style-name="ce13">
            <text:p>-1.815,49</text:p>
          </table:table-cell>
          <table:table-cell office:value-type="float" office:value="-1591.6" table:style-name="ce13">
            <text:p>-1.591,60</text:p>
          </table:table-cell>
          <table:table-cell office:value-type="float" office:value="-4098.54" table:style-name="ce13">
            <text:p>-4.098,54</text:p>
          </table:table-cell>
          <table:table-cell office:value-type="float" office:value="0" table:style-name="ce14">
            <text:p>0,00</text:p>
          </table:table-cell>
          <table:table-cell office:value-type="float" office:value="-7505.63" table:style-name="ce15">
            <text:p>-7.505,63</text:p>
          </table:table-cell>
          <table:table-cell office:value-type="float" office:value="9656.24" table:style-name="ce12">
            <text:p>9.656,2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SUELY GOMES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367.4" table:style-name="ce10">
            <text:p>5.367,40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9344.310000000001" table:style-name="ce12">
            <text:p>19.344,31</text:p>
          </table:table-cell>
          <table:table-cell office:value-type="float" office:value="-1378.82" table:style-name="ce13">
            <text:p>-1.378,82</text:p>
          </table:table-cell>
          <table:table-cell office:value-type="float" office:value="-2838.46" table:style-name="ce13">
            <text:p>-2.838,46</text:p>
          </table:table-cell>
          <table:table-cell office:value-type="float" office:value="-4144.1000000000004" table:style-name="ce13">
            <text:p>-4.144,10</text:p>
          </table:table-cell>
          <table:table-cell office:value-type="float" office:value="0" table:style-name="ce14">
            <text:p>0,00</text:p>
          </table:table-cell>
          <table:table-cell office:value-type="float" office:value="-8361.3799999999992" table:style-name="ce15">
            <text:p>-8.361,38</text:p>
          </table:table-cell>
          <table:table-cell office:value-type="float" office:value="10982.93" table:style-name="ce12">
            <text:p>10.982,9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TACIANA KELLY TENÓRIO DE ALENCAR</text:p>
          </table:table-cell>
          <table:table-cell office:value-type="string" table:style-name="ce9">
            <text:p>ANALISTA JUDICIÁRIO - NÍVEL SUPERIOR C11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0400.580000000002" table:style-name="ce10">
            <text:p>20.400,58</text:p>
          </table:table-cell>
          <table:table-cell office:value-type="float" office:value="1165.2" table:style-name="ce10">
            <text:p>1.165,20</text:p>
          </table:table-cell>
          <table:table-cell table:style-name="ce11"/>
          <table:table-cell office:value-type="float" office:value="4098.83" table:style-name="ce10">
            <text:p>4.098,83</text:p>
          </table:table-cell>
          <table:table-cell office:value-type="float" office:value="23.77" table:style-name="ce14">
            <text:p>23,77</text:p>
          </table:table-cell>
          <table:table-cell table:style-name="ce11"/>
          <table:table-cell office:value-type="float" office:value="25688.38" table:style-name="ce12">
            <text:p>25.688,38</text:p>
          </table:table-cell>
          <table:table-cell office:value-type="float" office:value="-3033.47" table:style-name="ce13">
            <text:p>-3.033,47</text:p>
          </table:table-cell>
          <table:table-cell office:value-type="float" office:value="-2383.79" table:style-name="ce13">
            <text:p>-2.383,79</text:p>
          </table:table-cell>
          <table:table-cell office:value-type="float" office:value="-3019.25" table:style-name="ce13">
            <text:p>-3.019,25</text:p>
          </table:table-cell>
          <table:table-cell office:value-type="float" office:value="0" table:style-name="ce14">
            <text:p>0,00</text:p>
          </table:table-cell>
          <table:table-cell office:value-type="float" office:value="-8436.51" table:style-name="ce15">
            <text:p>-8.436,51</text:p>
          </table:table-cell>
          <table:table-cell office:value-type="float" office:value="17251.87" table:style-name="ce12">
            <text:p>17.251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TACIANA MEDEIROS DE LUNA LESS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12.58" table:style-name="ce10">
            <text:p>1.512,58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5845.69" table:style-name="ce12">
            <text:p>15.845,69</text:p>
          </table:table-cell>
          <table:table-cell office:value-type="float" office:value="-801.54" table:style-name="ce16">
            <text:p>-801,54</text:p>
          </table:table-cell>
          <table:table-cell office:value-type="float" office:value="-2558.69" table:style-name="ce13">
            <text:p>-2.558,69</text:p>
          </table:table-cell>
          <table:table-cell office:value-type="float" office:value="-5700.47" table:style-name="ce13">
            <text:p>-5.700,47</text:p>
          </table:table-cell>
          <table:table-cell office:value-type="float" office:value="0" table:style-name="ce14">
            <text:p>0,00</text:p>
          </table:table-cell>
          <table:table-cell office:value-type="float" office:value="-9060.7000000000007" table:style-name="ce15">
            <text:p>-9.060,70</text:p>
          </table:table-cell>
          <table:table-cell office:value-type="float" office:value="6784.99" table:style-name="ce12">
            <text:p>6.784,9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AÍS FIGUEIRÊD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ÇÃO DE PESSOAL (SEGESP)</text:p>
          </table:table-cell>
          <table:table-cell table:number-columns-repeated="2" table:style-name="ce11"/>
          <table:table-cell office:value-type="float" office:value="1185.05" table:style-name="ce10">
            <text:p>1.185,05</text:p>
          </table:table-cell>
          <table:table-cell office:value-type="float" office:value="461.26" table:style-name="ce17">
            <text:p>461,26</text:p>
          </table:table-cell>
          <table:table-cell table:number-columns-repeated="2" table:style-name="ce11"/>
          <table:table-cell office:value-type="float" office:value="1646.31" table:style-name="ce12">
            <text:p>1.646,31</text:p>
          </table:table-cell>
          <table:table-cell table:number-columns-repeated="3" table:style-name="ce11"/>
          <table:table-cell office:value-type="float" office:value="0" table:style-name="ce14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1646.31" table:style-name="ce12">
            <text:p>1.646,3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TAIS SACRAMENTO LOPES RAMA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9">
            <text:p>GABINETE DE DESEMBARGADOR (GABAHFI)</text:p>
          </table:table-cell>
          <table:table-cell office:value-type="float" office:value="17877.099999999999" table:style-name="ce10">
            <text:p>17.877,10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1346.72" table:style-name="ce10">
            <text:p>1.346,72</text:p>
          </table:table-cell>
          <table:table-cell office:value-type="float" office:value="11.1" table:style-name="ce14">
            <text:p>11,10</text:p>
          </table:table-cell>
          <table:table-cell table:style-name="ce11"/>
          <table:table-cell office:value-type="float" office:value="21174.81" table:style-name="ce12">
            <text:p>21.174,81</text:p>
          </table:table-cell>
          <table:table-cell office:value-type="float" office:value="-904.79" table:style-name="ce16">
            <text:p>-904,79</text:p>
          </table:table-cell>
          <table:table-cell office:value-type="float" office:value="-834.07" table:style-name="ce16">
            <text:p>-834,07</text:p>
          </table:table-cell>
          <table:table-cell office:value-type="float" office:value="-486.94" table:style-name="ce16">
            <text:p>-486,94</text:p>
          </table:table-cell>
          <table:table-cell office:value-type="float" office:value="0" table:style-name="ce14">
            <text:p>0,00</text:p>
          </table:table-cell>
          <table:table-cell office:value-type="float" office:value="-2225.8000000000002" table:style-name="ce15">
            <text:p>-2.225,80</text:p>
          </table:table-cell>
          <table:table-cell office:value-type="float" office:value="18949.009999999998" table:style-name="ce12">
            <text:p>18.949,0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TALITA CAVALCANTE SEIXAS BATISTA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PESQUISA PATRIMONIAL (CAEX)</text:p>
          </table:table-cell>
          <table:table-cell table:number-columns-repeated="2" table:style-name="ce11"/>
          <table:table-cell office:value-type="float" office:value="1939.89" table:style-name="ce10">
            <text:p>1.939,89</text:p>
          </table:table-cell>
          <table:table-cell office:value-type="float" office:value="3377.52" table:style-name="ce10">
            <text:p>3.377,52</text:p>
          </table:table-cell>
          <table:table-cell table:number-columns-repeated="2" table:style-name="ce11"/>
          <table:table-cell office:value-type="float" office:value="5317.41" table:style-name="ce12">
            <text:p>5.317,41</text:p>
          </table:table-cell>
          <table:table-cell table:number-columns-repeated="2" table:style-name="ce11"/>
          <table:table-cell office:value-type="float" office:value="-1331.4" table:style-name="ce13">
            <text:p>-1.331,40</text:p>
          </table:table-cell>
          <table:table-cell office:value-type="float" office:value="0" table:style-name="ce14">
            <text:p>0,00</text:p>
          </table:table-cell>
          <table:table-cell office:value-type="float" office:value="-1331.4" table:style-name="ce15">
            <text:p>-1.331,40</text:p>
          </table:table-cell>
          <table:table-cell office:value-type="float" office:value="3986.01" table:style-name="ce12">
            <text:p>3.986,0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TAMARA BARROS FRAGOSO DE ARAÚJO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EXECUÇÕES, MANDADOS E LEILÕES (CAEX)</text:p>
          </table:table-cell>
          <table:table-cell office:value-type="float" office:value="21506.75" table:style-name="ce10">
            <text:p>21.506,75</text:p>
          </table:table-cell>
          <table:table-cell office:value-type="float" office:value="6068.7" table:style-name="ce10">
            <text:p>6.068,70</text:p>
          </table:table-cell>
          <table:table-cell table:style-name="ce11"/>
          <table:table-cell office:value-type="float" office:value="2312.6" table:style-name="ce10">
            <text:p>2.312,60</text:p>
          </table:table-cell>
          <table:table-cell table:number-columns-repeated="2" table:style-name="ce11"/>
          <table:table-cell office:value-type="float" office:value="29888.05" table:style-name="ce12">
            <text:p>29.888,05</text:p>
          </table:table-cell>
          <table:table-cell office:value-type="float" office:value="-4078.97" table:style-name="ce13">
            <text:p>-4.078,97</text:p>
          </table:table-cell>
          <table:table-cell office:value-type="float" office:value="-3036.83" table:style-name="ce13">
            <text:p>-3.036,83</text:p>
          </table:table-cell>
          <table:table-cell office:value-type="float" office:value="-979.34" table:style-name="ce16">
            <text:p>-979,34</text:p>
          </table:table-cell>
          <table:table-cell office:value-type="float" office:value="0" table:style-name="ce14">
            <text:p>0,00</text:p>
          </table:table-cell>
          <table:table-cell office:value-type="float" office:value="-8095.14" table:style-name="ce15">
            <text:p>-8.095,14</text:p>
          </table:table-cell>
          <table:table-cell office:value-type="float" office:value="21792.91" table:style-name="ce12">
            <text:p>21.792,9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ÂNIA DE MORAES RODRIGU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-ARA)</text:p>
          </table:table-cell>
          <table:table-cell office:value-type="float" office:value="2438.38" table:style-name="ce10">
            <text:p>2.438,38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4432.58" table:style-name="ce10">
            <text:p>4.432,58</text:p>
          </table:table-cell>
          <table:table-cell table:number-columns-repeated="2" table:style-name="ce11"/>
          <table:table-cell office:value-type="float" office:value="8056.01" table:style-name="ce12">
            <text:p>8.056,01</text:p>
          </table:table-cell>
          <table:table-cell office:value-type="float" office:value="-328.7" table:style-name="ce16">
            <text:p>-328,70</text:p>
          </table:table-cell>
          <table:table-cell office:value-type="float" office:value="-82.54" table:style-name="ce16">
            <text:p>-82,54</text:p>
          </table:table-cell>
          <table:table-cell office:value-type="float" office:value="-2163.65" table:style-name="ce13">
            <text:p>-2.163,65</text:p>
          </table:table-cell>
          <table:table-cell office:value-type="float" office:value="0" table:style-name="ce14">
            <text:p>0,00</text:p>
          </table:table-cell>
          <table:table-cell office:value-type="float" office:value="-2574.89" table:style-name="ce15">
            <text:p>-2.574,89</text:p>
          </table:table-cell>
          <table:table-cell office:value-type="float" office:value="5481.12" table:style-name="ce12">
            <text:p>5.481,1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ÂNIA MARIA PIMENTEL SOUS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48808.23" table:style-name="ce10">
            <text:p>48.808,23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50097.49" table:style-name="ce12">
            <text:p>50.097,49</text:p>
          </table:table-cell>
          <table:table-cell office:value-type="float" office:value="-3616.89" table:style-name="ce13">
            <text:p>-3.616,89</text:p>
          </table:table-cell>
          <table:table-cell office:value-type="float" office:value="-5814.99" table:style-name="ce13">
            <text:p>-5.814,99</text:p>
          </table:table-cell>
          <table:table-cell office:value-type="float" office:value="-2399.35" table:style-name="ce13">
            <text:p>-2.399,35</text:p>
          </table:table-cell>
          <table:table-cell office:value-type="float" office:value="-18980.64" table:style-name="ce13">
            <text:p>-18.980,64</text:p>
          </table:table-cell>
          <table:table-cell office:value-type="float" office:value="-30811.87" table:style-name="ce15">
            <text:p>-30.811,87</text:p>
          </table:table-cell>
          <table:table-cell office:value-type="float" office:value="19285.62" table:style-name="ce12">
            <text:p>19.285,6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ÂNIA MARIA SALES REB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INFORMAÇÕES FUNCIONAIS (SEGESP)</text:p>
          </table:table-cell>
          <table:table-cell office:value-type="float" office:value="4613.16" table:style-name="ce10">
            <text:p>4.613,16</text:p>
          </table:table-cell>
          <table:table-cell office:value-type="float" office:value="645.84" table:style-name="ce17">
            <text:p>645,84</text:p>
          </table:table-cell>
          <table:table-cell office:value-type="float" office:value="1185.05" table:style-name="ce10">
            <text:p>1.185,05</text:p>
          </table:table-cell>
          <table:table-cell office:value-type="float" office:value="4432.58" table:style-name="ce10">
            <text:p>4.432,58</text:p>
          </table:table-cell>
          <table:table-cell table:number-columns-repeated="2" table:style-name="ce11"/>
          <table:table-cell office:value-type="float" office:value="10876.63" table:style-name="ce12">
            <text:p>10.876,63</text:p>
          </table:table-cell>
          <table:table-cell office:value-type="float" office:value="-645.84" table:style-name="ce16">
            <text:p>-645,84</text:p>
          </table:table-cell>
          <table:table-cell office:value-type="float" office:value="-620.87" table:style-name="ce16">
            <text:p>-620,87</text:p>
          </table:table-cell>
          <table:table-cell office:value-type="float" office:value="-3196.13" table:style-name="ce13">
            <text:p>-3.196,13</text:p>
          </table:table-cell>
          <table:table-cell office:value-type="float" office:value="0" table:style-name="ce14">
            <text:p>0,00</text:p>
          </table:table-cell>
          <table:table-cell office:value-type="float" office:value="-4462.84" table:style-name="ce15">
            <text:p>-4.462,84</text:p>
          </table:table-cell>
          <table:table-cell office:value-type="float" office:value="6413.79" table:style-name="ce12">
            <text:p>6.413,7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ÂNIA NÁDIA CHAGAS OGRODNIK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75.55" table:style-name="ce10">
            <text:p>3.675,55</text:p>
          </table:table-cell>
          <table:table-cell table:style-name="ce11"/>
          <table:table-cell office:value-type="float" office:value="3488.6" table:style-name="ce10">
            <text:p>3.488,60</text:p>
          </table:table-cell>
          <table:table-cell table:number-columns-repeated="2" table:style-name="ce11"/>
          <table:table-cell office:value-type="float" office:value="18562.54" table:style-name="ce12">
            <text:p>18.562,54</text:p>
          </table:table-cell>
          <table:table-cell office:value-type="float" office:value="-1720.56" table:style-name="ce13">
            <text:p>-1.720,56</text:p>
          </table:table-cell>
          <table:table-cell office:value-type="float" office:value="-1571.57" table:style-name="ce13">
            <text:p>-1.571,57</text:p>
          </table:table-cell>
          <table:table-cell office:value-type="float" office:value="-4207.66" table:style-name="ce13">
            <text:p>-4.207,66</text:p>
          </table:table-cell>
          <table:table-cell office:value-type="float" office:value="0" table:style-name="ce14">
            <text:p>0,00</text:p>
          </table:table-cell>
          <table:table-cell office:value-type="float" office:value="-7499.79" table:style-name="ce15">
            <text:p>-7.499,79</text:p>
          </table:table-cell>
          <table:table-cell office:value-type="float" office:value="11062.75" table:style-name="ce12">
            <text:p>11.062,7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TÂNIA TENÓRIO DE LIMA RODRIGUES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4692.71" table:style-name="ce10">
            <text:p>4.692,71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4683.49" table:style-name="ce12">
            <text:p>24.683,49</text:p>
          </table:table-cell>
          <table:table-cell office:value-type="float" office:value="-2438.5300000000002" table:style-name="ce13">
            <text:p>-2.438,53</text:p>
          </table:table-cell>
          <table:table-cell office:value-type="float" office:value="-4893.46" table:style-name="ce13">
            <text:p>-4.893,46</text:p>
          </table:table-cell>
          <table:table-cell office:value-type="float" office:value="-2624.1" table:style-name="ce13">
            <text:p>-2.624,10</text:p>
          </table:table-cell>
          <table:table-cell office:value-type="float" office:value="0" table:style-name="ce14">
            <text:p>0,00</text:p>
          </table:table-cell>
          <table:table-cell office:value-type="float" office:value="-9956.09" table:style-name="ce15">
            <text:p>-9.956,09</text:p>
          </table:table-cell>
          <table:table-cell office:value-type="float" office:value="14727.4" table:style-name="ce12">
            <text:p>14.727,4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ATHIANA FERREIRA COUT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LEGISLAÇÃO DE PESSOAL (SEGESP)</text:p>
          </table:table-cell>
          <table:table-cell office:value-type="float" office:value="19285.939999999999" table:style-name="ce10">
            <text:p>19.285,94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623.68" table:style-name="ce10">
            <text:p>1.623,68</text:p>
          </table:table-cell>
          <table:table-cell table:number-columns-repeated="2" table:style-name="ce11"/>
          <table:table-cell office:value-type="float" office:value="22094.67" table:style-name="ce12">
            <text:p>22.094,67</text:p>
          </table:table-cell>
          <table:table-cell office:value-type="float" office:value="-904.79" table:style-name="ce16">
            <text:p>-904,79</text:p>
          </table:table-cell>
          <table:table-cell office:value-type="float" office:value="-4213.78" table:style-name="ce13">
            <text:p>-4.213,78</text:p>
          </table:table-cell>
          <table:table-cell office:value-type="float" office:value="-690.59" table:style-name="ce16">
            <text:p>-690,59</text:p>
          </table:table-cell>
          <table:table-cell office:value-type="float" office:value="0" table:style-name="ce14">
            <text:p>0,00</text:p>
          </table:table-cell>
          <table:table-cell office:value-type="float" office:value="-5809.16" table:style-name="ce15">
            <text:p>-5.809,16</text:p>
          </table:table-cell>
          <table:table-cell office:value-type="float" office:value="16285.51" table:style-name="ce12">
            <text:p>16.285,5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TATIENE REGINA BITENCOURT RABELO LIMA TENÓRI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9ª VT)</text:p>
          </table:table-cell>
          <table:table-cell office:value-type="float" office:value="18799.87" table:style-name="ce10">
            <text:p>18.799,87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3577.86" table:style-name="ce10">
            <text:p>3.577,86</text:p>
          </table:table-cell>
          <table:table-cell table:number-columns-repeated="2" table:style-name="ce11"/>
          <table:table-cell office:value-type="float" office:value="24610.11" table:style-name="ce12">
            <text:p>24.610,11</text:p>
          </table:table-cell>
          <table:table-cell office:value-type="float" office:value="-904.79" table:style-name="ce16">
            <text:p>-904,79</text:p>
          </table:table-cell>
          <table:table-cell office:value-type="float" office:value="-1411.78" table:style-name="ce13">
            <text:p>-1.411,78</text:p>
          </table:table-cell>
          <table:table-cell office:value-type="float" office:value="-3622.25" table:style-name="ce13">
            <text:p>-3.622,25</text:p>
          </table:table-cell>
          <table:table-cell office:value-type="float" office:value="0" table:style-name="ce14">
            <text:p>0,00</text:p>
          </table:table-cell>
          <table:table-cell office:value-type="float" office:value="-5938.82" table:style-name="ce15">
            <text:p>-5.938,82</text:p>
          </table:table-cell>
          <table:table-cell office:value-type="float" office:value="18671.29" table:style-name="ce12">
            <text:p>18.671,2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TERESA LUÍSA RODRIGUES DE ALENCAR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TOR DE ESTÁGIO E TREINAMENTO (EJ)</text:p>
          </table:table-cell>
          <table:table-cell office:value-type="float" office:value="11986.49" table:style-name="ce10">
            <text:p>11.986,49</text:p>
          </table:table-cell>
          <table:table-cell office:value-type="float" office:value="1491.71" table:style-name="ce10">
            <text:p>1.491,71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54.06" table:style-name="ce10">
            <text:p>1.854,06</text:p>
          </table:table-cell>
          <table:table-cell office:value-type="float" office:value="1939.44" table:style-name="ce10">
            <text:p>1.939,44</text:p>
          </table:table-cell>
          <table:table-cell table:style-name="ce11"/>
          <table:table-cell office:value-type="float" office:value="18650.77" table:style-name="ce12">
            <text:p>18.650,77</text:p>
          </table:table-cell>
          <table:table-cell office:value-type="float" office:value="-1491.71" table:style-name="ce13">
            <text:p>-1.491,71</text:p>
          </table:table-cell>
          <table:table-cell office:value-type="float" office:value="-3339.52" table:style-name="ce13">
            <text:p>-3.339,52</text:p>
          </table:table-cell>
          <table:table-cell office:value-type="float" office:value="-859.99" table:style-name="ce16">
            <text:p>-859,99</text:p>
          </table:table-cell>
          <table:table-cell office:value-type="float" office:value="0" table:style-name="ce14">
            <text:p>0,00</text:p>
          </table:table-cell>
          <table:table-cell office:value-type="float" office:value="-5691.22" table:style-name="ce15">
            <text:p>-5.691,22</text:p>
          </table:table-cell>
          <table:table-cell office:value-type="float" office:value="12959.55" table:style-name="ce12">
            <text:p>12.959,5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TERTULINO BERNARDO DE OLIVEIRA NET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656.74" table:style-name="ce10">
            <text:p>2.656,74</text:p>
          </table:table-cell>
          <table:table-cell office:value-type="float" office:value="1939.89" table:style-name="ce10">
            <text:p>1.939,89</text:p>
          </table:table-cell>
          <table:table-cell office:value-type="float" office:value="4275.96" table:style-name="ce10">
            <text:p>4.275,96</text:p>
          </table:table-cell>
          <table:table-cell table:number-columns-repeated="2" table:style-name="ce11"/>
          <table:table-cell office:value-type="float" office:value="20270.98" table:style-name="ce12">
            <text:p>20.270,98</text:p>
          </table:table-cell>
          <table:table-cell office:value-type="float" office:value="-1836.35" table:style-name="ce13">
            <text:p>-1.836,35</text:p>
          </table:table-cell>
          <table:table-cell office:value-type="float" office:value="-2920" table:style-name="ce13">
            <text:p>-2.920,00</text:p>
          </table:table-cell>
          <table:table-cell office:value-type="float" office:value="-3364.62" table:style-name="ce13">
            <text:p>-3.364,62</text:p>
          </table:table-cell>
          <table:table-cell office:value-type="float" office:value="0" table:style-name="ce14">
            <text:p>0,00</text:p>
          </table:table-cell>
          <table:table-cell office:value-type="float" office:value="-8120.97" table:style-name="ce15">
            <text:p>-8.120,97</text:p>
          </table:table-cell>
          <table:table-cell office:value-type="float" office:value="12150.01" table:style-name="ce12">
            <text:p>12.150,0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HAÍS COSTA GONDIM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6ª VARA DO TRABALHO DE MACEIÓ/AL</text:p>
          </table:table-cell>
          <table:table-cell office:value-type="float" office:value="2886.74" table:style-name="ce10">
            <text:p>2.886,74</text:p>
          </table:table-cell>
          <table:table-cell table:style-name="ce11"/>
          <table:table-cell office:value-type="float" office:value="33689.11" table:style-name="ce10">
            <text:p>33.689,11</text:p>
          </table:table-cell>
          <table:table-cell office:value-type="float" office:value="1851.68" table:style-name="ce10">
            <text:p>1.851,68</text:p>
          </table:table-cell>
          <table:table-cell office:value-type="float" office:value="26202.639999999999" table:style-name="ce10">
            <text:p>26.202,64</text:p>
          </table:table-cell>
          <table:table-cell office:value-type="float" office:value="8239.36" table:style-name="ce10">
            <text:p>8.239,36</text:p>
          </table:table-cell>
          <table:table-cell office:value-type="float" office:value="72869.53" table:style-name="ce12">
            <text:p>72.869,53</text:p>
          </table:table-cell>
          <table:table-cell office:value-type="float" office:value="-904.79" table:style-name="ce16">
            <text:p>-904,79</text:p>
          </table:table-cell>
          <table:table-cell office:value-type="float" office:value="-12451.18" table:style-name="ce13">
            <text:p>-12.451,18</text:p>
          </table:table-cell>
          <table:table-cell office:value-type="float" office:value="-1007.49" table:style-name="ce13">
            <text:p>-1.007,49</text:p>
          </table:table-cell>
          <table:table-cell office:value-type="float" office:value="0" table:style-name="ce14">
            <text:p>0,00</text:p>
          </table:table-cell>
          <table:table-cell office:value-type="float" office:value="-14363.46" table:style-name="ce15">
            <text:p>-14.363,46</text:p>
          </table:table-cell>
          <table:table-cell office:value-type="float" office:value="58506.07" table:style-name="ce12">
            <text:p>58.506,0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THALITA MARIA CAVALCANTI RAMOS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5ª VT)</text:p>
          </table:table-cell>
          <table:table-cell office:value-type="float" office:value="16424.7" table:style-name="ce10">
            <text:p>16.424,70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011.36" table:style-name="ce10">
            <text:p>2.011,36</text:p>
          </table:table-cell>
          <table:table-cell table:number-columns-repeated="2" table:style-name="ce11"/>
          <table:table-cell office:value-type="float" office:value="20668.439999999999" table:style-name="ce12">
            <text:p>20.668,44</text:p>
          </table:table-cell>
          <table:table-cell office:value-type="float" office:value="-904.79" table:style-name="ce16">
            <text:p>-904,79</text:p>
          </table:table-cell>
          <table:table-cell office:value-type="float" office:value="-4012.52" table:style-name="ce13">
            <text:p>-4.012,52</text:p>
          </table:table-cell>
          <table:table-cell office:value-type="float" office:value="-1352.07" table:style-name="ce13">
            <text:p>-1.352,07</text:p>
          </table:table-cell>
          <table:table-cell office:value-type="float" office:value="0" table:style-name="ce14">
            <text:p>0,00</text:p>
          </table:table-cell>
          <table:table-cell office:value-type="float" office:value="-6269.38" table:style-name="ce15">
            <text:p>-6.269,38</text:p>
          </table:table-cell>
          <table:table-cell office:value-type="float" office:value="14399.06" table:style-name="ce12">
            <text:p>14.399,0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THAWMEDES DA SILVA PORCIÚNCUL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9">
            <text:p>SECRETARIA DA CORREGEDORIA REGIONAL</text:p>
          </table:table-cell>
          <table:table-cell office:value-type="float" office:value="10778.85" table:style-name="ce10">
            <text:p>10.778,85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3349.86" table:style-name="ce10">
            <text:p>3.349,86</text:p>
          </table:table-cell>
          <table:table-cell table:number-columns-repeated="2" table:style-name="ce11"/>
          <table:table-cell office:value-type="float" office:value="16361.09" table:style-name="ce12">
            <text:p>16.361,09</text:p>
          </table:table-cell>
          <table:table-cell office:value-type="float" office:value="-1326.41" table:style-name="ce13">
            <text:p>-1.326,41</text:p>
          </table:table-cell>
          <table:table-cell office:value-type="float" office:value="-2239.69" table:style-name="ce13">
            <text:p>-2.239,69</text:p>
          </table:table-cell>
          <table:table-cell office:value-type="float" office:value="-1109.9000000000001" table:style-name="ce13">
            <text:p>-1.109,90</text:p>
          </table:table-cell>
          <table:table-cell office:value-type="float" office:value="0" table:style-name="ce14">
            <text:p>0,00</text:p>
          </table:table-cell>
          <table:table-cell office:value-type="float" office:value="-4676" table:style-name="ce15">
            <text:p>-4.676,00</text:p>
          </table:table-cell>
          <table:table-cell office:value-type="float" office:value="11685.09" table:style-name="ce12">
            <text:p>11.685,0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HAYSE FERNANDES CARDOS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(ATA)</text:p>
          </table:table-cell>
          <table:table-cell office:value-type="float" office:value="18399.2" table:style-name="ce10">
            <text:p>18.399,20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294.34" table:style-name="ce10">
            <text:p>2.294,34</text:p>
          </table:table-cell>
          <table:table-cell office:value-type="float" office:value="6877.19" table:style-name="ce10">
            <text:p>6.877,19</text:p>
          </table:table-cell>
          <table:table-cell table:style-name="ce11"/>
          <table:table-cell office:value-type="float" office:value="29803.11" table:style-name="ce12">
            <text:p>29.803,11</text:p>
          </table:table-cell>
          <table:table-cell office:value-type="float" office:value="-2516.7600000000002" table:style-name="ce13">
            <text:p>-2.516,76</text:p>
          </table:table-cell>
          <table:table-cell office:value-type="float" office:value="-5134.09" table:style-name="ce13">
            <text:p>-5.134,09</text:p>
          </table:table-cell>
          <table:table-cell office:value-type="float" office:value="-1832.65" table:style-name="ce13">
            <text:p>-1.832,65</text:p>
          </table:table-cell>
          <table:table-cell office:value-type="float" office:value="0" table:style-name="ce14">
            <text:p>0,00</text:p>
          </table:table-cell>
          <table:table-cell office:value-type="float" office:value="-9483.5" table:style-name="ce15">
            <text:p>-9.483,50</text:p>
          </table:table-cell>
          <table:table-cell office:value-type="float" office:value="20319.61" table:style-name="ce12">
            <text:p>20.319,6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HEREZINHA JULIA TESCH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6622.05" table:style-name="ce10">
            <text:p>6.622,05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7911.31" table:style-name="ce12">
            <text:p>7.911,31</text:p>
          </table:table-cell>
          <table:table-cell office:value-type="float" office:value="-258.69" table:style-name="ce16">
            <text:p>-258,69</text:p>
          </table:table-cell>
          <table:table-cell office:value-type="float" office:value="-367.24" table:style-name="ce16">
            <text:p>-367,24</text:p>
          </table:table-cell>
          <table:table-cell office:value-type="float" office:value="-1122.42" table:style-name="ce13">
            <text:p>-1.122,42</text:p>
          </table:table-cell>
          <table:table-cell office:value-type="float" office:value="0" table:style-name="ce14">
            <text:p>0,00</text:p>
          </table:table-cell>
          <table:table-cell office:value-type="float" office:value="-1748.35" table:style-name="ce15">
            <text:p>-1.748,35</text:p>
          </table:table-cell>
          <table:table-cell office:value-type="float" office:value="6162.96" table:style-name="ce12">
            <text:p>6.162,9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HIAGO CAMÊLO FONSECA</text:p>
          </table:table-cell>
          <table:table-cell office:value-type="string" table:style-name="ce8">
            <text:p>CHEFE DE SEÇÃO - FC-05</text:p>
          </table:table-cell>
          <table:table-cell office:value-type="string" table:style-name="ce9">
            <text:p>SEÇÃO DE APOIO ADMINISTRATIVO (SA)</text:p>
          </table:table-cell>
          <table:table-cell office:value-type="float" office:value="18909.7" table:style-name="ce10">
            <text:p>18.909,70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810.58" table:style-name="ce10">
            <text:p>2.810,58</text:p>
          </table:table-cell>
          <table:table-cell office:value-type="float" office:value="25.22" table:style-name="ce14">
            <text:p>25,22</text:p>
          </table:table-cell>
          <table:table-cell table:style-name="ce11"/>
          <table:table-cell office:value-type="float" office:value="23977.88" table:style-name="ce12">
            <text:p>23.977,88</text:p>
          </table:table-cell>
          <table:table-cell office:value-type="float" office:value="-904.79" table:style-name="ce16">
            <text:p>-904,79</text:p>
          </table:table-cell>
          <table:table-cell office:value-type="float" office:value="-4019.2" table:style-name="ce13">
            <text:p>-4.019,20</text:p>
          </table:table-cell>
          <table:table-cell office:value-type="float" office:value="-561.09" table:style-name="ce16">
            <text:p>-561,09</text:p>
          </table:table-cell>
          <table:table-cell office:value-type="float" office:value="0" table:style-name="ce14">
            <text:p>0,00</text:p>
          </table:table-cell>
          <table:table-cell office:value-type="float" office:value="-5485.08" table:style-name="ce15">
            <text:p>-5.485,08</text:p>
          </table:table-cell>
          <table:table-cell office:value-type="float" office:value="18492.8" table:style-name="ce12">
            <text:p>18.492,8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HIAGO DAVIS EVARISTO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table:number-columns-repeated="2" table:style-name="ce11"/>
          <table:table-cell office:value-type="float" office:value="2546.96" table:style-name="ce10">
            <text:p>2.546,96</text:p>
          </table:table-cell>
          <table:table-cell table:number-columns-repeated="2" table:style-name="ce11"/>
          <table:table-cell office:value-type="float" office:value="13945.35" table:style-name="ce12">
            <text:p>13.945,35</text:p>
          </table:table-cell>
          <table:table-cell office:value-type="float" office:value="-904.79" table:style-name="ce16">
            <text:p>-904,79</text:p>
          </table:table-cell>
          <table:table-cell office:value-type="float" office:value="-1610.12" table:style-name="ce13">
            <text:p>-1.610,12</text:p>
          </table:table-cell>
          <table:table-cell office:value-type="float" office:value="-1087.72" table:style-name="ce13">
            <text:p>-1.087,72</text:p>
          </table:table-cell>
          <table:table-cell office:value-type="float" office:value="0" table:style-name="ce14">
            <text:p>0,00</text:p>
          </table:table-cell>
          <table:table-cell office:value-type="float" office:value="-3602.63" table:style-name="ce15">
            <text:p>-3.602,63</text:p>
          </table:table-cell>
          <table:table-cell office:value-type="float" office:value="10342.719999999999" table:style-name="ce12">
            <text:p>10.342,7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THIAGO HENRIQUE DE BARROS VANDERLEI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9">
            <text:p>SECRETARIA DA CORREGEDORIA REGIONAL</text:p>
          </table:table-cell>
          <table:table-cell office:value-type="float" office:value="11550.56" table:style-name="ce10">
            <text:p>11.550,56</text:p>
          </table:table-cell>
          <table:table-cell table:style-name="ce11"/>
          <table:table-cell office:value-type="float" office:value="2232.38" table:style-name="ce10">
            <text:p>2.232,38</text:p>
          </table:table-cell>
          <table:table-cell office:value-type="float" office:value="2958.98" table:style-name="ce10">
            <text:p>2.958,98</text:p>
          </table:table-cell>
          <table:table-cell table:number-columns-repeated="2" table:style-name="ce11"/>
          <table:table-cell office:value-type="float" office:value="16741.919999999998" table:style-name="ce12">
            <text:p>16.741,92</text:p>
          </table:table-cell>
          <table:table-cell office:value-type="float" office:value="-1429.25" table:style-name="ce13">
            <text:p>-1.429,25</text:p>
          </table:table-cell>
          <table:table-cell office:value-type="float" office:value="-2371.4899999999998" table:style-name="ce13">
            <text:p>-2.371,49</text:p>
          </table:table-cell>
          <table:table-cell office:value-type="float" office:value="-2520.4699999999998" table:style-name="ce13">
            <text:p>-2.520,47</text:p>
          </table:table-cell>
          <table:table-cell office:value-type="float" office:value="0" table:style-name="ce14">
            <text:p>0,00</text:p>
          </table:table-cell>
          <table:table-cell office:value-type="float" office:value="-6321.21" table:style-name="ce15">
            <text:p>-6.321,21</text:p>
          </table:table-cell>
          <table:table-cell office:value-type="float" office:value="10420.709999999999" table:style-name="ce12">
            <text:p>10.420,7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HIAGO HENRIQUE SOUZA MUNT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)</text:p>
          </table:table-cell>
          <table:table-cell office:value-type="float" office:value="11849.58" table:style-name="ce10">
            <text:p>11.849,58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4050.13" table:style-name="ce10">
            <text:p>4.050,13</text:p>
          </table:table-cell>
          <table:table-cell table:number-columns-repeated="2" table:style-name="ce11"/>
          <table:table-cell office:value-type="float" office:value="24310.720000000001" table:style-name="ce12">
            <text:p>24.310,72</text:p>
          </table:table-cell>
          <table:table-cell office:value-type="float" office:value="-1472.06" table:style-name="ce13">
            <text:p>-1.472,06</text:p>
          </table:table-cell>
          <table:table-cell office:value-type="float" office:value="-4088.94" table:style-name="ce13">
            <text:p>-4.088,94</text:p>
          </table:table-cell>
          <table:table-cell office:value-type="float" office:value="-3599.64" table:style-name="ce13">
            <text:p>-3.599,64</text:p>
          </table:table-cell>
          <table:table-cell office:value-type="float" office:value="0" table:style-name="ce14">
            <text:p>0,00</text:p>
          </table:table-cell>
          <table:table-cell office:value-type="float" office:value="-9160.64" table:style-name="ce15">
            <text:p>-9.160,64</text:p>
          </table:table-cell>
          <table:table-cell office:value-type="float" office:value="15150.08" table:style-name="ce12">
            <text:p>15.150,0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THIAGO PHILIPPE CORDEIRO DE BARRO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9">
            <text:p>SETOR DE SEGURANÇA DA INFORMAÇÃO E PROCESSOS DE TIC (SETIC)</text:p>
          </table:table-cell>
          <table:table-cell office:value-type="float" office:value="12766.68" table:style-name="ce10">
            <text:p>12.766,68</text:p>
          </table:table-cell>
          <table:table-cell table:number-columns-repeated="2" table:style-name="ce11"/>
          <table:table-cell office:value-type="float" office:value="1346.72" table:style-name="ce10">
            <text:p>1.346,72</text:p>
          </table:table-cell>
          <table:table-cell office:value-type="float" office:value="4203.66" table:style-name="ce10">
            <text:p>4.203,66</text:p>
          </table:table-cell>
          <table:table-cell table:style-name="ce11"/>
          <table:table-cell office:value-type="float" office:value="18317.060000000001" table:style-name="ce12">
            <text:p>18.317,06</text:p>
          </table:table-cell>
          <table:table-cell office:value-type="float" office:value="-904.79" table:style-name="ce16">
            <text:p>-904,79</text:p>
          </table:table-cell>
          <table:table-cell office:value-type="float" office:value="-2592.15" table:style-name="ce13">
            <text:p>-2.592,15</text:p>
          </table:table-cell>
          <table:table-cell office:value-type="float" office:value="-526.14" table:style-name="ce16">
            <text:p>-526,14</text:p>
          </table:table-cell>
          <table:table-cell office:value-type="float" office:value="0" table:style-name="ce14">
            <text:p>0,00</text:p>
          </table:table-cell>
          <table:table-cell office:value-type="float" office:value="-4023.08" table:style-name="ce15">
            <text:p>-4.023,08</text:p>
          </table:table-cell>
          <table:table-cell office:value-type="float" office:value="14293.98" table:style-name="ce12">
            <text:p>14.293,9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HIAGO PONTES DE ALENCAR</text:p>
          </table:table-cell>
          <table:table-cell office:value-type="string" table:style-name="ce8">
            <text:p>TÉCNICO JUDICIÁRIO - NÍVEL MÉDIO C12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066.24" table:style-name="ce10">
            <text:p>13.066,24</text:p>
          </table:table-cell>
          <table:table-cell table:number-columns-repeated="2" table:style-name="ce11"/>
          <table:table-cell office:value-type="float" office:value="2263.98" table:style-name="ce10">
            <text:p>2.263,98</text:p>
          </table:table-cell>
          <table:table-cell office:value-type="float" office:value="238.67" table:style-name="ce14">
            <text:p>238,67</text:p>
          </table:table-cell>
          <table:table-cell table:style-name="ce11"/>
          <table:table-cell office:value-type="float" office:value="15568.89" table:style-name="ce12">
            <text:p>15.568,89</text:p>
          </table:table-cell>
          <table:table-cell office:value-type="float" office:value="-1657.96" table:style-name="ce13">
            <text:p>-1.657,96</text:p>
          </table:table-cell>
          <table:table-cell office:value-type="float" office:value="-2229.2800000000002" table:style-name="ce13">
            <text:p>-2.229,28</text:p>
          </table:table-cell>
          <table:table-cell office:value-type="float" office:value="-1672.71" table:style-name="ce13">
            <text:p>-1.672,71</text:p>
          </table:table-cell>
          <table:table-cell office:value-type="float" office:value="0" table:style-name="ce14">
            <text:p>0,00</text:p>
          </table:table-cell>
          <table:table-cell office:value-type="float" office:value="-5559.95" table:style-name="ce15">
            <text:p>-5.559,95</text:p>
          </table:table-cell>
          <table:table-cell office:value-type="float" office:value="10008.94" table:style-name="ce12">
            <text:p>10.008,9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IAGO JOSÉ SANTANA CABRAL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2477.66" table:style-name="ce10">
            <text:p>12.477,66</text:p>
          </table:table-cell>
          <table:table-cell table:number-columns-repeated="2" table:style-name="ce11"/>
          <table:table-cell office:value-type="float" office:value="2848.28" table:style-name="ce10">
            <text:p>2.848,28</text:p>
          </table:table-cell>
          <table:table-cell office:value-type="float" office:value="298.91000000000003" table:style-name="ce14">
            <text:p>298,91</text:p>
          </table:table-cell>
          <table:table-cell table:style-name="ce11"/>
          <table:table-cell office:value-type="float" office:value="15624.85" table:style-name="ce12">
            <text:p>15.624,85</text:p>
          </table:table-cell>
          <table:table-cell office:value-type="float" office:value="-904.79" table:style-name="ce16">
            <text:p>-904,79</text:p>
          </table:table-cell>
          <table:table-cell office:value-type="float" office:value="-2219.0300000000002" table:style-name="ce13">
            <text:p>-2.219,03</text:p>
          </table:table-cell>
          <table:table-cell office:value-type="float" office:value="-1108.3699999999999" table:style-name="ce13">
            <text:p>-1.108,37</text:p>
          </table:table-cell>
          <table:table-cell office:value-type="float" office:value="0" table:style-name="ce14">
            <text:p>0,00</text:p>
          </table:table-cell>
          <table:table-cell office:value-type="float" office:value="-4232.1899999999996" table:style-name="ce15">
            <text:p>-4.232,19</text:p>
          </table:table-cell>
          <table:table-cell office:value-type="float" office:value="11392.66" table:style-name="ce12">
            <text:p>11.392,6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IAGO PIMENTEL GOMES</text:p>
          </table:table-cell>
          <table:table-cell office:value-type="string" table:style-name="ce9">
            <text:p>ANALISTA JUDICIÁRIO - NÍVEL SUPERIOR C12</text:p>
          </table:table-cell>
          <table:table-cell office:value-type="string" table:style-name="ce9">
            <text:p>SETOR DE SISTEMAS CORPORATIVOS E PORTAIS (SETIC)</text:p>
          </table:table-cell>
          <table:table-cell office:value-type="float" office:value="18875.53" table:style-name="ce10">
            <text:p>18.875,53</text:p>
          </table:table-cell>
          <table:table-cell table:number-columns-repeated="2" table:style-name="ce11"/>
          <table:table-cell office:value-type="float" office:value="2958.98" table:style-name="ce10">
            <text:p>2.958,98</text:p>
          </table:table-cell>
          <table:table-cell office:value-type="float" office:value="62.58" table:style-name="ce14">
            <text:p>62,58</text:p>
          </table:table-cell>
          <table:table-cell table:style-name="ce11"/>
          <table:table-cell office:value-type="float" office:value="21897.09" table:style-name="ce12">
            <text:p>21.897,09</text:p>
          </table:table-cell>
          <table:table-cell office:value-type="float" office:value="-904.79" table:style-name="ce16">
            <text:p>-904,79</text:p>
          </table:table-cell>
          <table:table-cell office:value-type="float" office:value="-1054" table:style-name="ce13">
            <text:p>-1.054,00</text:p>
          </table:table-cell>
          <table:table-cell office:value-type="float" office:value="-1582.1" table:style-name="ce13">
            <text:p>-1.582,10</text:p>
          </table:table-cell>
          <table:table-cell office:value-type="float" office:value="0" table:style-name="ce14">
            <text:p>0,00</text:p>
          </table:table-cell>
          <table:table-cell office:value-type="float" office:value="-3540.89" table:style-name="ce15">
            <text:p>-3.540,89</text:p>
          </table:table-cell>
          <table:table-cell office:value-type="float" office:value="18356.2" table:style-name="ce12">
            <text:p>18.356,2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TÚLIO MÁRCIO FREITAS LINS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857.22" table:style-name="ce10">
            <text:p>5.857,22</text:p>
          </table:table-cell>
          <table:table-cell table:style-name="ce11"/>
          <table:table-cell office:value-type="float" office:value="2233.2399999999998" table:style-name="ce10">
            <text:p>2.233,24</text:p>
          </table:table-cell>
          <table:table-cell table:number-columns-repeated="2" table:style-name="ce11"/>
          <table:table-cell office:value-type="float" office:value="19488.849999999999" table:style-name="ce12">
            <text:p>19.488,85</text:p>
          </table:table-cell>
          <table:table-cell office:value-type="float" office:value="-1459.64" table:style-name="ce13">
            <text:p>-1.459,64</text:p>
          </table:table-cell>
          <table:table-cell table:style-name="ce11"/>
          <table:table-cell office:value-type="float" office:value="-3969.58" table:style-name="ce13">
            <text:p>-3.969,58</text:p>
          </table:table-cell>
          <table:table-cell office:value-type="float" office:value="0" table:style-name="ce14">
            <text:p>0,00</text:p>
          </table:table-cell>
          <table:table-cell office:value-type="float" office:value="-5429.22" table:style-name="ce15">
            <text:p>-5.429,22</text:p>
          </table:table-cell>
          <table:table-cell office:value-type="float" office:value="14059.63" table:style-name="ce12">
            <text:p>14.059,6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ULISSES SILVA MEL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9">
            <text:p>SEÇÃO DE INFRAESTRUTURA TECNOLÓGICA (SETIC)</text:p>
          </table:table-cell>
          <table:table-cell office:value-type="float" office:value="18399.2" table:style-name="ce10">
            <text:p>18.399,20</text:p>
          </table:table-cell>
          <table:table-cell table:style-name="ce11"/>
          <table:table-cell office:value-type="float" office:value="1379.07" table:style-name="ce10">
            <text:p>1.379,07</text:p>
          </table:table-cell>
          <table:table-cell office:value-type="float" office:value="2755.6" table:style-name="ce10">
            <text:p>2.755,60</text:p>
          </table:table-cell>
          <table:table-cell office:value-type="float" office:value="17741.95" table:style-name="ce10">
            <text:p>17.741,95</text:p>
          </table:table-cell>
          <table:table-cell table:style-name="ce11"/>
          <table:table-cell office:value-type="float" office:value="40275.82" table:style-name="ce12">
            <text:p>40.275,82</text:p>
          </table:table-cell>
          <table:table-cell office:value-type="float" office:value="-2516.7600000000002" table:style-name="ce13">
            <text:p>-2.516,76</text:p>
          </table:table-cell>
          <table:table-cell office:value-type="float" office:value="-7782.95" table:style-name="ce13">
            <text:p>-7.782,95</text:p>
          </table:table-cell>
          <table:table-cell office:value-type="float" office:value="-1312.53" table:style-name="ce13">
            <text:p>-1.312,53</text:p>
          </table:table-cell>
          <table:table-cell office:value-type="float" office:value="0" table:style-name="ce14">
            <text:p>0,00</text:p>
          </table:table-cell>
          <table:table-cell office:value-type="float" office:value="-11612.24" table:style-name="ce15">
            <text:p>-11.612,24</text:p>
          </table:table-cell>
          <table:table-cell office:value-type="float" office:value="28663.58" table:style-name="ce12">
            <text:p>28.663,5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ALDÊNIO SANTOS COST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PEN)</text:p>
          </table:table-cell>
          <table:table-cell office:value-type="float" office:value="11778.34" table:style-name="ce10">
            <text:p>11.778,34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2960.8" table:style-name="ce10">
            <text:p>2.960,80</text:p>
          </table:table-cell>
          <table:table-cell table:number-columns-repeated="2" table:style-name="ce11"/>
          <table:table-cell office:value-type="float" office:value="16679.03" table:style-name="ce12">
            <text:p>16.679,03</text:p>
          </table:table-cell>
          <table:table-cell office:value-type="float" office:value="-1457.21" table:style-name="ce13">
            <text:p>-1.457,21</text:p>
          </table:table-cell>
          <table:table-cell office:value-type="float" office:value="-2346.0100000000002" table:style-name="ce13">
            <text:p>-2.346,01</text:p>
          </table:table-cell>
          <table:table-cell office:value-type="float" office:value="-3592.1" table:style-name="ce13">
            <text:p>-3.592,10</text:p>
          </table:table-cell>
          <table:table-cell office:value-type="float" office:value="0" table:style-name="ce14">
            <text:p>0,00</text:p>
          </table:table-cell>
          <table:table-cell office:value-type="float" office:value="-7395.32" table:style-name="ce15">
            <text:p>-7.395,32</text:p>
          </table:table-cell>
          <table:table-cell office:value-type="float" office:value="9283.7099999999991" table:style-name="ce12">
            <text:p>9.283,7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ALDO ROSTAN DOS SANTOS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.285,94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235.94" table:style-name="ce10">
            <text:p>3.235,94</text:p>
          </table:table-cell>
          <table:table-cell table:number-columns-repeated="2" table:style-name="ce11"/>
          <table:table-cell office:value-type="float" office:value="24461.77" table:style-name="ce12">
            <text:p>24.461,77</text:p>
          </table:table-cell>
          <table:table-cell office:value-type="float" office:value="-2699.43" table:style-name="ce13">
            <text:p>-2.699,43</text:p>
          </table:table-cell>
          <table:table-cell office:value-type="float" office:value="-4068.99" table:style-name="ce13">
            <text:p>-4.068,99</text:p>
          </table:table-cell>
          <table:table-cell office:value-type="float" office:value="-1785.76" table:style-name="ce13">
            <text:p>-1.785,76</text:p>
          </table:table-cell>
          <table:table-cell office:value-type="float" office:value="0" table:style-name="ce14">
            <text:p>0,00</text:p>
          </table:table-cell>
          <table:table-cell office:value-type="float" office:value="-8554.18" table:style-name="ce15">
            <text:p>-8.554,18</text:p>
          </table:table-cell>
          <table:table-cell office:value-type="float" office:value="15907.59" table:style-name="ce12">
            <text:p>15.907,5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ALÉRIA ALVES LEITE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1246.77" table:style-name="ce10">
            <text:p>1.246,77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3964.86" table:style-name="ce12">
            <text:p>23.964,86</text:p>
          </table:table-cell>
          <table:table-cell office:value-type="float" office:value="-2337.91" table:style-name="ce13">
            <text:p>-2.337,91</text:p>
          </table:table-cell>
          <table:table-cell office:value-type="float" office:value="-4723.5" table:style-name="ce13">
            <text:p>-4.723,50</text:p>
          </table:table-cell>
          <table:table-cell office:value-type="float" office:value="-1881" table:style-name="ce13">
            <text:p>-1.881,00</text:p>
          </table:table-cell>
          <table:table-cell office:value-type="float" office:value="0" table:style-name="ce14">
            <text:p>0,00</text:p>
          </table:table-cell>
          <table:table-cell office:value-type="float" office:value="-8942.41" table:style-name="ce15">
            <text:p>-8.942,41</text:p>
          </table:table-cell>
          <table:table-cell office:value-type="float" office:value="15022.45" table:style-name="ce12">
            <text:p>15.022,4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VALÉRIA PERDIGÃO GOMES SOARES BEZERR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9">
            <text:p>GABINETE DE DESEMBARGADOR (GABVL)</text:p>
          </table:table-cell>
          <table:table-cell office:value-type="float" office:value="19516.93" table:style-name="ce10">
            <text:p>19.516,93</text:p>
          </table:table-cell>
          <table:table-cell office:value-type="float" office:value="1753.22" table:style-name="ce10">
            <text:p>1.753,2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82.06" table:style-name="ce10">
            <text:p>2.082,06</text:p>
          </table:table-cell>
          <table:table-cell table:number-columns-repeated="2" table:style-name="ce11"/>
          <table:table-cell office:value-type="float" office:value="25292.1" table:style-name="ce12">
            <text:p>25.292,10</text:p>
          </table:table-cell>
          <table:table-cell office:value-type="float" office:value="-2988.71" table:style-name="ce13">
            <text:p>-2.988,71</text:p>
          </table:table-cell>
          <table:table-cell office:value-type="float" office:value="-4639.37" table:style-name="ce13">
            <text:p>-4.639,37</text:p>
          </table:table-cell>
          <table:table-cell office:value-type="float" office:value="-3472.76" table:style-name="ce13">
            <text:p>-3.472,76</text:p>
          </table:table-cell>
          <table:table-cell office:value-type="float" office:value="0" table:style-name="ce14">
            <text:p>0,00</text:p>
          </table:table-cell>
          <table:table-cell office:value-type="float" office:value="-11100.84" table:style-name="ce15">
            <text:p>-11.100,84</text:p>
          </table:table-cell>
          <table:table-cell office:value-type="float" office:value="14191.26" table:style-name="ce12">
            <text:p>14.191,2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VALESKA RODRIGUES MEDEIROS TORRES MULLER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VTSMC)</text:p>
          </table:table-cell>
          <table:table-cell office:value-type="float" office:value="10800.57" table:style-name="ce10">
            <text:p>10.800,57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1832.6" table:style-name="ce10">
            <text:p>1.832,60</text:p>
          </table:table-cell>
          <table:table-cell office:value-type="float" office:value="3995.21" table:style-name="ce10">
            <text:p>3.995,21</text:p>
          </table:table-cell>
          <table:table-cell table:style-name="ce11"/>
          <table:table-cell office:value-type="float" office:value="17813.43" table:style-name="ce12">
            <text:p>17.813,43</text:p>
          </table:table-cell>
          <table:table-cell office:value-type="float" office:value="-1342.16" table:style-name="ce13">
            <text:p>-1.342,16</text:p>
          </table:table-cell>
          <table:table-cell office:value-type="float" office:value="-2320.38" table:style-name="ce13">
            <text:p>-2.320,38</text:p>
          </table:table-cell>
          <table:table-cell office:value-type="float" office:value="-2166.1799999999998" table:style-name="ce13">
            <text:p>-2.166,18</text:p>
          </table:table-cell>
          <table:table-cell office:value-type="float" office:value="0" table:style-name="ce14">
            <text:p>0,00</text:p>
          </table:table-cell>
          <table:table-cell office:value-type="float" office:value="-5828.72" table:style-name="ce15">
            <text:p>-5.828,72</text:p>
          </table:table-cell>
          <table:table-cell office:value-type="float" office:value="11984.71" table:style-name="ce12">
            <text:p>11.984,7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ALTER COSTA D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PAL)</text:p>
          </table:table-cell>
          <table:table-cell office:value-type="float" office:value="11730.85" table:style-name="ce10">
            <text:p>11.730,85</text:p>
          </table:table-cell>
          <table:table-cell office:value-type="float" office:value="2202.79" table:style-name="ce10">
            <text:p>2.202,79</text:p>
          </table:table-cell>
          <table:table-cell office:value-type="float" office:value="8411.01" table:style-name="ce10">
            <text:p>8.411,01</text:p>
          </table:table-cell>
          <table:table-cell office:value-type="float" office:value="5619.8" table:style-name="ce10">
            <text:p>5.619,80</text:p>
          </table:table-cell>
          <table:table-cell table:number-columns-repeated="2" table:style-name="ce11"/>
          <table:table-cell office:value-type="float" office:value="27964.45" table:style-name="ce12">
            <text:p>27.964,45</text:p>
          </table:table-cell>
          <table:table-cell office:value-type="float" office:value="-1800.63" table:style-name="ce13">
            <text:p>-1.800,63</text:p>
          </table:table-cell>
          <table:table-cell office:value-type="float" office:value="-4467.42" table:style-name="ce13">
            <text:p>-4.467,42</text:p>
          </table:table-cell>
          <table:table-cell office:value-type="float" office:value="-3884.64" table:style-name="ce13">
            <text:p>-3.884,64</text:p>
          </table:table-cell>
          <table:table-cell office:value-type="float" office:value="0" table:style-name="ce14">
            <text:p>0,00</text:p>
          </table:table-cell>
          <table:table-cell office:value-type="float" office:value="-10152.69" table:style-name="ce15">
            <text:p>-10.152,69</text:p>
          </table:table-cell>
          <table:table-cell office:value-type="float" office:value="17811.759999999998" table:style-name="ce12">
            <text:p>17.811,7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ALTER MEL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LICITAÇÃO E COMPRAS (CL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183.29" table:style-name="ce10">
            <text:p>4.183,29</text:p>
          </table:table-cell>
          <table:table-cell office:value-type="float" office:value="1185.05" table:style-name="ce10">
            <text:p>1.185,05</text:p>
          </table:table-cell>
          <table:table-cell office:value-type="float" office:value="4777.8599999999997" table:style-name="ce10">
            <text:p>4.777,86</text:p>
          </table:table-cell>
          <table:table-cell office:value-type="float" office:value="1002.23" table:style-name="ce10">
            <text:p>1.002,23</text:p>
          </table:table-cell>
          <table:table-cell table:style-name="ce11"/>
          <table:table-cell office:value-type="float" office:value="22903.02" table:style-name="ce12">
            <text:p>22.903,02</text:p>
          </table:table-cell>
          <table:table-cell office:value-type="float" office:value="-1842.92" table:style-name="ce13">
            <text:p>-1.842,92</text:p>
          </table:table-cell>
          <table:table-cell office:value-type="float" office:value="-3503.98" table:style-name="ce13">
            <text:p>-3.503,98</text:p>
          </table:table-cell>
          <table:table-cell office:value-type="float" office:value="-4355.33" table:style-name="ce13">
            <text:p>-4.355,33</text:p>
          </table:table-cell>
          <table:table-cell office:value-type="float" office:value="0" table:style-name="ce14">
            <text:p>0,00</text:p>
          </table:table-cell>
          <table:table-cell office:value-type="float" office:value="-9702.23" table:style-name="ce15">
            <text:p>-9.702,23</text:p>
          </table:table-cell>
          <table:table-cell office:value-type="float" office:value="13200.79" table:style-name="ce12">
            <text:p>13.200,7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ALTER SOUZA PUGLIESI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4ª VARA DO TRABALHO DE MACEIÓ/AL</text:p>
          </table:table-cell>
          <table:table-cell table:number-columns-repeated="2" table:style-name="ce11"/>
          <table:table-cell office:value-type="float" office:value="33689.11" table:style-name="ce10">
            <text:p>33.689,11</text:p>
          </table:table-cell>
          <table:table-cell office:value-type="float" office:value="2867.04" table:style-name="ce10">
            <text:p>2.867,04</text:p>
          </table:table-cell>
          <table:table-cell office:value-type="float" office:value="26202.639999999999" table:style-name="ce10">
            <text:p>26.202,64</text:p>
          </table:table-cell>
          <table:table-cell table:style-name="ce11"/>
          <table:table-cell office:value-type="float" office:value="62758.79" table:style-name="ce12">
            <text:p>62.758,79</text:p>
          </table:table-cell>
          <table:table-cell office:value-type="float" office:value="-904.79" table:style-name="ce16">
            <text:p>-904,79</text:p>
          </table:table-cell>
          <table:table-cell office:value-type="float" office:value="-9445.7800000000007" table:style-name="ce13">
            <text:p>-9.445,78</text:p>
          </table:table-cell>
          <table:table-cell office:value-type="float" office:value="-5827.88" table:style-name="ce13">
            <text:p>-5.827,88</text:p>
          </table:table-cell>
          <table:table-cell office:value-type="float" office:value="0" table:style-name="ce14">
            <text:p>0,00</text:p>
          </table:table-cell>
          <table:table-cell office:value-type="float" office:value="-16178.45" table:style-name="ce15">
            <text:p>-16.178,45</text:p>
          </table:table-cell>
          <table:table-cell office:value-type="float" office:value="46580.34" table:style-name="ce12">
            <text:p>46.580,3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ANDA MARIA FERREIRA LUSTOSA</text:p>
          </table:table-cell>
          <table:table-cell office:value-type="string" table:style-name="ce9">
            <text:p>DESEMBARGADOR DO TRABALHO - NÍVEL SUPERIOR DTDT</text:p>
          </table:table-cell>
          <table:table-cell office:value-type="string" table:style-name="ce9">
            <text:p>DESEMBARGADORA VANDA MARIA FERREIRA LUSTOSA (REPDFT)</text:p>
          </table:table-cell>
          <table:table-cell table:style-name="ce11"/>
          <table:table-cell office:value-type="float" office:value="5592.26" table:style-name="ce10">
            <text:p>5.592,26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4202.2" table:style-name="ce10">
            <text:p>4.202,20</text:p>
          </table:table-cell>
          <table:table-cell office:value-type="float" office:value="11820.74" table:style-name="ce10">
            <text:p>11.820,74</text:p>
          </table:table-cell>
          <table:table-cell table:style-name="ce11"/>
          <table:table-cell office:value-type="float" office:value="57077.42" table:style-name="ce12">
            <text:p>57.077,42</text:p>
          </table:table-cell>
          <table:table-cell office:value-type="float" office:value="-5592.26" table:style-name="ce13">
            <text:p>-5.592,26</text:p>
          </table:table-cell>
          <table:table-cell office:value-type="float" office:value="-11055.55" table:style-name="ce13">
            <text:p>-11.055,55</text:p>
          </table:table-cell>
          <table:table-cell office:value-type="float" office:value="-5268.34" table:style-name="ce13">
            <text:p>-5.268,34</text:p>
          </table:table-cell>
          <table:table-cell office:value-type="float" office:value="0" table:style-name="ce14">
            <text:p>0,00</text:p>
          </table:table-cell>
          <table:table-cell office:value-type="float" office:value="-21916.15" table:style-name="ce15">
            <text:p>-21.916,15</text:p>
          </table:table-cell>
          <table:table-cell office:value-type="float" office:value="35161.269999999997" table:style-name="ce12">
            <text:p>35.161,2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ANESSA AGRA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5ª VT)</text:p>
          </table:table-cell>
          <table:table-cell office:value-type="float" office:value="18935.29" table:style-name="ce10">
            <text:p>18.935,29</text:p>
          </table:table-cell>
          <table:table-cell office:value-type="float" office:value="2755.21" table:style-name="ce10">
            <text:p>2.755,21</text:p>
          </table:table-cell>
          <table:table-cell office:value-type="float" office:value="8411.01" table:style-name="ce10">
            <text:p>8.411,01</text:p>
          </table:table-cell>
          <table:table-cell office:value-type="float" office:value="2712.8" table:style-name="ce10">
            <text:p>2.712,80</text:p>
          </table:table-cell>
          <table:table-cell table:number-columns-repeated="2" table:style-name="ce11"/>
          <table:table-cell office:value-type="float" office:value="32814.31" table:style-name="ce12">
            <text:p>32.814,31</text:p>
          </table:table-cell>
          <table:table-cell office:value-type="float" office:value="-3057.61" table:style-name="ce13">
            <text:p>-3.057,61</text:p>
          </table:table-cell>
          <table:table-cell office:value-type="float" office:value="-6515.58" table:style-name="ce13">
            <text:p>-6.515,58</text:p>
          </table:table-cell>
          <table:table-cell office:value-type="float" office:value="-5482.35" table:style-name="ce13">
            <text:p>-5.482,35</text:p>
          </table:table-cell>
          <table:table-cell office:value-type="float" office:value="0" table:style-name="ce14">
            <text:p>0,00</text:p>
          </table:table-cell>
          <table:table-cell office:value-type="float" office:value="-15055.54" table:style-name="ce15">
            <text:p>-15.055,54</text:p>
          </table:table-cell>
          <table:table-cell office:value-type="float" office:value="17758.77" table:style-name="ce12">
            <text:p>17.758,7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VANESSA DE ALMEIDA PINTO MONTEIRO</text:p>
          </table:table-cell>
          <table:table-cell office:value-type="string" table:style-name="ce8">
            <text:p>ANALISTA JUDICIÁRIO - NÍVEL SUPERIOR A3</text:p>
          </table:table-cell>
          <table:table-cell office:value-type="string" table:style-name="ce8">
            <text:p>SETOR DE SAÚDE (SEGESP)</text:p>
          </table:table-cell>
          <table:table-cell office:value-type="float" office:value="14342.5" table:style-name="ce10">
            <text:p>14.342,50</text:p>
          </table:table-cell>
          <table:table-cell table:number-columns-repeated="2" table:style-name="ce11"/>
          <table:table-cell office:value-type="float" office:value="2338.2399999999998" table:style-name="ce10">
            <text:p>2.338,24</text:p>
          </table:table-cell>
          <table:table-cell table:number-columns-repeated="2" table:style-name="ce11"/>
          <table:table-cell office:value-type="float" office:value="16680.740000000002" table:style-name="ce12">
            <text:p>16.680,74</text:p>
          </table:table-cell>
          <table:table-cell office:value-type="float" office:value="-1765.66" table:style-name="ce13">
            <text:p>-1.765,66</text:p>
          </table:table-cell>
          <table:table-cell office:value-type="float" office:value="-2589.27" table:style-name="ce13">
            <text:p>-2.589,27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4354.93" table:style-name="ce15">
            <text:p>-4.354,93</text:p>
          </table:table-cell>
          <table:table-cell office:value-type="float" office:value="12325.81" table:style-name="ce12">
            <text:p>12.325,8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VANESSA MARGARIDA SILVA DE CARVA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9">
            <text:p>SETOR DE ANÁLISE E CADASTRAMENTO PROCESSUAL (CA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299.42" table:style-name="ce10">
            <text:p>2.299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27.04" table:style-name="ce10">
            <text:p>2.427,04</text:p>
          </table:table-cell>
          <table:table-cell table:number-columns-repeated="2" table:style-name="ce11"/>
          <table:table-cell office:value-type="float" office:value="18563.419999999998" table:style-name="ce12">
            <text:p>18.563,42</text:p>
          </table:table-cell>
          <table:table-cell office:value-type="float" office:value="-1836.16" table:style-name="ce13">
            <text:p>-1.836,16</text:p>
          </table:table-cell>
          <table:table-cell office:value-type="float" office:value="-3011.06" table:style-name="ce13">
            <text:p>-3.011,06</text:p>
          </table:table-cell>
          <table:table-cell office:value-type="float" office:value="-2148.6799999999998" table:style-name="ce13">
            <text:p>-2.148,68</text:p>
          </table:table-cell>
          <table:table-cell office:value-type="float" office:value="0" table:style-name="ce14">
            <text:p>0,00</text:p>
          </table:table-cell>
          <table:table-cell office:value-type="float" office:value="-6995.9" table:style-name="ce15">
            <text:p>-6.995,90</text:p>
          </table:table-cell>
          <table:table-cell office:value-type="float" office:value="11567.52" table:style-name="ce12">
            <text:p>11.567,5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VANESSA MARIA SAMPAIO VILLANOVA MATOS</text:p>
          </table:table-cell>
          <table:table-cell office:value-type="string" table:style-name="ce9">
            <text:p>JUIZ DO TRABALHO SUBSTITUTO - NÍVEL SUPERIOR JSJS</text:p>
          </table:table-cell>
          <table:table-cell office:value-type="string" table:style-name="ce9">
            <text:p>REPRESENTAÇÃO DE JUIZ DE 1º GRAU</text:p>
          </table:table-cell>
          <table:table-cell table:number-columns-repeated="2" table:style-name="ce11"/>
          <table:table-cell office:value-type="float" office:value="32004.65" table:style-name="ce10">
            <text:p>32.004,65</text:p>
          </table:table-cell>
          <table:table-cell office:value-type="float" office:value="2263.98" table:style-name="ce10">
            <text:p>2.263,98</text:p>
          </table:table-cell>
          <table:table-cell table:number-columns-repeated="2" table:style-name="ce11"/>
          <table:table-cell office:value-type="float" office:value="34268.629999999997" table:style-name="ce12">
            <text:p>34.268,63</text:p>
          </table:table-cell>
          <table:table-cell office:value-type="float" office:value="-904.79" table:style-name="ce16">
            <text:p>-904,79</text:p>
          </table:table-cell>
          <table:table-cell office:value-type="float" office:value="-1622.93" table:style-name="ce13">
            <text:p>-1.622,93</text:p>
          </table:table-cell>
          <table:table-cell office:value-type="float" office:value="-332.96" table:style-name="ce16">
            <text:p>-332,96</text:p>
          </table:table-cell>
          <table:table-cell office:value-type="float" office:value="0" table:style-name="ce14">
            <text:p>0,00</text:p>
          </table:table-cell>
          <table:table-cell office:value-type="float" office:value="-2860.68" table:style-name="ce15">
            <text:p>-2.860,68</text:p>
          </table:table-cell>
          <table:table-cell office:value-type="float" office:value="31407.95" table:style-name="ce12">
            <text:p>31.407,9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ANESSA MERCENAS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9">
            <text:p>SETOR DE CONTROLE O. E FINANCEIRO (SOF)</text:p>
          </table:table-cell>
          <table:table-cell table:number-columns-repeated="2" table:style-name="ce11"/>
          <table:table-cell office:value-type="float" office:value="1185.05" table:style-name="ce10">
            <text:p>1.185,05</text:p>
          </table:table-cell>
          <table:table-cell office:value-type="float" office:value="2731.78" table:style-name="ce10">
            <text:p>2.731,78</text:p>
          </table:table-cell>
          <table:table-cell office:value-type="float" office:value="395.02" table:style-name="ce14">
            <text:p>395,02</text:p>
          </table:table-cell>
          <table:table-cell table:style-name="ce11"/>
          <table:table-cell office:value-type="float" office:value="4311.8500000000004" table:style-name="ce12">
            <text:p>4.311,85</text:p>
          </table:table-cell>
          <table:table-cell table:number-columns-repeated="2" table:style-name="ce11"/>
          <table:table-cell office:value-type="float" office:value="-382.78" table:style-name="ce16">
            <text:p>-382,78</text:p>
          </table:table-cell>
          <table:table-cell office:value-type="float" office:value="0" table:style-name="ce14">
            <text:p>0,00</text:p>
          </table:table-cell>
          <table:table-cell office:value-type="float" office:value="-382.78" table:style-name="ce20">
            <text:p>-382,78</text:p>
          </table:table-cell>
          <table:table-cell office:value-type="float" office:value="3929.07" table:style-name="ce12">
            <text:p>3.929,0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ANESSA VIEIRA DA SILV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6007.08" table:style-name="ce10">
            <text:p>6.007,08</text:p>
          </table:table-cell>
          <table:table-cell table:number-columns-repeated="2" table:style-name="ce11"/>
          <table:table-cell office:value-type="float" office:value="248" table:style-name="ce17">
            <text:p>248,00</text:p>
          </table:table-cell>
          <table:table-cell table:number-columns-repeated="2" table:style-name="ce11"/>
          <table:table-cell office:value-type="float" office:value="6255.08" table:style-name="ce12">
            <text:p>6.255,08</text:p>
          </table:table-cell>
          <table:table-cell office:value-type="float" office:value="-309.83" table:style-name="ce16">
            <text:p>-309,83</text:p>
          </table:table-cell>
          <table:table-cell office:value-type="float" office:value="-697.38" table:style-name="ce16">
            <text:p>-697,38</text:p>
          </table:table-cell>
          <table:table-cell office:value-type="float" office:value="-335.85" table:style-name="ce16">
            <text:p>-335,85</text:p>
          </table:table-cell>
          <table:table-cell office:value-type="float" office:value="0" table:style-name="ce14">
            <text:p>0,00</text:p>
          </table:table-cell>
          <table:table-cell office:value-type="float" office:value="-1343.06" table:style-name="ce15">
            <text:p>-1.343,06</text:p>
          </table:table-cell>
          <table:table-cell office:value-type="float" office:value="4912.0200000000004" table:style-name="ce12">
            <text:p>4.912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VÂNIA FLORÊNCIO DA COSTA CAVALCAN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229.52" table:style-name="ce10">
            <text:p>12.229,52</text:p>
          </table:table-cell>
          <table:table-cell office:value-type="float" office:value="2519.4" table:style-name="ce10">
            <text:p>2.519,40</text:p>
          </table:table-cell>
          <table:table-cell office:value-type="float" office:value="1185.05" table:style-name="ce10">
            <text:p>1.185,05</text:p>
          </table:table-cell>
          <table:table-cell office:value-type="float" office:value="4751.96" table:style-name="ce10">
            <text:p>4.751,96</text:p>
          </table:table-cell>
          <table:table-cell table:number-columns-repeated="2" table:style-name="ce11"/>
          <table:table-cell office:value-type="float" office:value="20685.93" table:style-name="ce12">
            <text:p>20.685,93</text:p>
          </table:table-cell>
          <table:table-cell office:value-type="float" office:value="-1607.26" table:style-name="ce13">
            <text:p>-1.607,26</text:p>
          </table:table-cell>
          <table:table-cell office:value-type="float" office:value="-2966.21" table:style-name="ce13">
            <text:p>-2.966,21</text:p>
          </table:table-cell>
          <table:table-cell office:value-type="float" office:value="-6226.62" table:style-name="ce13">
            <text:p>-6.226,62</text:p>
          </table:table-cell>
          <table:table-cell office:value-type="float" office:value="0" table:style-name="ce14">
            <text:p>0,00</text:p>
          </table:table-cell>
          <table:table-cell office:value-type="float" office:value="-10800.09" table:style-name="ce15">
            <text:p>-10.800,09</text:p>
          </table:table-cell>
          <table:table-cell office:value-type="float" office:value="9885.84" table:style-name="ce12">
            <text:p>9.885,8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ANILZA MARIA VANDERLEI LIN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36267.629999999997" table:style-name="ce12">
            <text:p>36.267,63</text:p>
          </table:table-cell>
          <table:table-cell office:value-type="float" office:value="-4350.58" table:style-name="ce13">
            <text:p>-4.350,58</text:p>
          </table:table-cell>
          <table:table-cell office:value-type="float" office:value="-6623" table:style-name="ce13">
            <text:p>-6.623,00</text:p>
          </table:table-cell>
          <table:table-cell office:value-type="float" office:value="-2585.23" table:style-name="ce13">
            <text:p>-2.585,23</text:p>
          </table:table-cell>
          <table:table-cell office:value-type="float" office:value="0" table:style-name="ce14">
            <text:p>0,00</text:p>
          </table:table-cell>
          <table:table-cell office:value-type="float" office:value="-13558.81" table:style-name="ce15">
            <text:p>-13.558,81</text:p>
          </table:table-cell>
          <table:table-cell office:value-type="float" office:value="22708.82" table:style-name="ce12">
            <text:p>22.708,8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ANUZA NICÁCIO DO NASCIMENTO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9">
            <text:p>SETOR DE CONTABILIDADE (SOF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424.33" table:style-name="ce17">
            <text:p>424,33</text:p>
          </table:table-cell>
          <table:table-cell table:style-name="ce11"/>
          <table:table-cell office:value-type="float" office:value="2173.44" table:style-name="ce10">
            <text:p>2.173,44</text:p>
          </table:table-cell>
          <table:table-cell office:value-type="float" office:value="1978.82" table:style-name="ce10">
            <text:p>1.978,82</text:p>
          </table:table-cell>
          <table:table-cell table:style-name="ce11"/>
          <table:table-cell office:value-type="float" office:value="23940.45" table:style-name="ce12">
            <text:p>23.940,45</text:p>
          </table:table-cell>
          <table:table-cell office:value-type="float" office:value="-2769.44" table:style-name="ce13">
            <text:p>-2.769,44</text:p>
          </table:table-cell>
          <table:table-cell office:value-type="float" office:value="-3706.52" table:style-name="ce13">
            <text:p>-3.706,52</text:p>
          </table:table-cell>
          <table:table-cell office:value-type="float" office:value="-1397.57" table:style-name="ce13">
            <text:p>-1.397,57</text:p>
          </table:table-cell>
          <table:table-cell office:value-type="float" office:value="0" table:style-name="ce14">
            <text:p>0,00</text:p>
          </table:table-cell>
          <table:table-cell office:value-type="float" office:value="-7873.53" table:style-name="ce15">
            <text:p>-7.873,53</text:p>
          </table:table-cell>
          <table:table-cell office:value-type="float" office:value="16066.92" table:style-name="ce12">
            <text:p>16.066,9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ERA BOMFIM LOUREIRO PORTEL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7619.88" table:style-name="ce10">
            <text:p>7.619,88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8909.14" table:style-name="ce12">
            <text:p>8.909,14</text:p>
          </table:table-cell>
          <table:table-cell office:value-type="float" office:value="-563.52" table:style-name="ce16">
            <text:p>-563,52</text:p>
          </table:table-cell>
          <table:table-cell office:value-type="float" office:value="-547.54" table:style-name="ce16">
            <text:p>-547,54</text:p>
          </table:table-cell>
          <table:table-cell office:value-type="float" office:value="-2780.59" table:style-name="ce13">
            <text:p>-2.780,59</text:p>
          </table:table-cell>
          <table:table-cell office:value-type="float" office:value="0" table:style-name="ce14">
            <text:p>0,00</text:p>
          </table:table-cell>
          <table:table-cell office:value-type="float" office:value="-3891.65" table:style-name="ce15">
            <text:p>-3.891,65</text:p>
          </table:table-cell>
          <table:table-cell office:value-type="float" office:value="5017.49" table:style-name="ce12">
            <text:p>5.017,4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ERA LÚCIA GAMA DE MENDONÇA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38182.269999999997" table:style-name="ce10">
            <text:p>38.182,27</text:p>
          </table:table-cell>
          <table:table-cell office:value-type="float" office:value="754.25" table:style-name="ce17">
            <text:p>754,25</text:p>
          </table:table-cell>
          <table:table-cell table:style-name="ce11"/>
          <table:table-cell office:value-type="float" office:value="1191.98" table:style-name="ce10">
            <text:p>1.191,98</text:p>
          </table:table-cell>
          <table:table-cell table:style-name="ce11"/>
          <table:table-cell office:value-type="float" office:value="77873.039999999994" table:style-name="ce10">
            <text:p>77.873,04</text:p>
          </table:table-cell>
          <table:table-cell office:value-type="float" office:value="118001.54" table:style-name="ce12">
            <text:p>118.001,54</text:p>
          </table:table-cell>
          <table:table-cell office:value-type="float" office:value="-5347.59" table:style-name="ce13">
            <text:p>-5.347,59</text:p>
          </table:table-cell>
          <table:table-cell office:value-type="float" office:value="-8315.4599999999991" table:style-name="ce13">
            <text:p>-8.315,46</text:p>
          </table:table-cell>
          <table:table-cell office:value-type="float" office:value="-1231.4000000000001" table:style-name="ce13">
            <text:p>-1.231,40</text:p>
          </table:table-cell>
          <table:table-cell office:value-type="float" office:value="0" table:style-name="ce14">
            <text:p>0,00</text:p>
          </table:table-cell>
          <table:table-cell office:value-type="float" office:value="-14894.45" table:style-name="ce15">
            <text:p>-14.894,45</text:p>
          </table:table-cell>
          <table:table-cell office:value-type="float" office:value="103107.09" table:style-name="ce12">
            <text:p>103.107,0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VERÔNICA CRISTINA SOBREIRA DE LIM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0">
            <text:p>9.696,55</text:p>
          </table:table-cell>
          <table:table-cell office:value-type="float" office:value="3313.86" table:style-name="ce10">
            <text:p>3.313,86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5588.93" table:style-name="ce12">
            <text:p>15.588,93</text:p>
          </table:table-cell>
          <table:table-cell office:value-type="float" office:value="-759.18" table:style-name="ce16">
            <text:p>-759,18</text:p>
          </table:table-cell>
          <table:table-cell office:value-type="float" office:value="-1924" table:style-name="ce13">
            <text:p>-1.924,00</text:p>
          </table:table-cell>
          <table:table-cell office:value-type="float" office:value="-4254.32" table:style-name="ce13">
            <text:p>-4.254,32</text:p>
          </table:table-cell>
          <table:table-cell office:value-type="float" office:value="0" table:style-name="ce14">
            <text:p>0,00</text:p>
          </table:table-cell>
          <table:table-cell office:value-type="float" office:value="-6937.5" table:style-name="ce15">
            <text:p>-6.937,50</text:p>
          </table:table-cell>
          <table:table-cell office:value-type="float" office:value="8651.43" table:style-name="ce12">
            <text:p>8.651,4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ERÔNICA GUEDES DE ANDRADE</text:p>
          </table:table-cell>
          <table:table-cell office:value-type="string" table:style-name="ce9">
            <text:p>JUIZ TITULAR DE VARA DO TRABALHO - NÍVEL SUPERIOR JTJT</text:p>
          </table:table-cell>
          <table:table-cell office:value-type="string" table:style-name="ce9">
            <text:p>2ª VARA DO TRABALHO DE MACEIÓ/AL</text:p>
          </table:table-cell>
          <table:table-cell office:value-type="float" office:value="1195.69" table:style-name="ce10">
            <text:p>1.195,69</text:p>
          </table:table-cell>
          <table:table-cell table:style-name="ce11"/>
          <table:table-cell office:value-type="float" office:value="33689.11" table:style-name="ce10">
            <text:p>33.689,11</text:p>
          </table:table-cell>
          <table:table-cell office:value-type="float" office:value="4751.96" table:style-name="ce10">
            <text:p>4.751,96</text:p>
          </table:table-cell>
          <table:table-cell table:style-name="ce11"/>
          <table:table-cell office:value-type="float" office:value="4668.96" table:style-name="ce10">
            <text:p>4.668,96</text:p>
          </table:table-cell>
          <table:table-cell office:value-type="float" office:value="44305.72" table:style-name="ce12">
            <text:p>44.305,72</text:p>
          </table:table-cell>
          <table:table-cell office:value-type="float" office:value="-5255.37" table:style-name="ce13">
            <text:p>-5.255,37</text:p>
          </table:table-cell>
          <table:table-cell office:value-type="float" office:value="-4821.38" table:style-name="ce13">
            <text:p>-4.821,38</text:p>
          </table:table-cell>
          <table:table-cell office:value-type="float" office:value="-11014.1" table:style-name="ce13">
            <text:p>-11.014,10</text:p>
          </table:table-cell>
          <table:table-cell office:value-type="float" office:value="0" table:style-name="ce14">
            <text:p>0,00</text:p>
          </table:table-cell>
          <table:table-cell office:value-type="float" office:value="-21090.85" table:style-name="ce15">
            <text:p>-21.090,85</text:p>
          </table:table-cell>
          <table:table-cell office:value-type="float" office:value="23214.87" table:style-name="ce12">
            <text:p>23.214,8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ICTOR MANOEL MÁXI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9">
            <text:p>COORDENADORIA DE POLÍCIA JUDICIAL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590.36" table:style-name="ce10">
            <text:p>1.590,36</text:p>
          </table:table-cell>
          <table:table-cell table:style-name="ce11"/>
          <table:table-cell office:value-type="float" office:value="1854.06" table:style-name="ce10">
            <text:p>1.854,06</text:p>
          </table:table-cell>
          <table:table-cell table:number-columns-repeated="2" table:style-name="ce11"/>
          <table:table-cell office:value-type="float" office:value="16552.57" table:style-name="ce12">
            <text:p>16.552,57</text:p>
          </table:table-cell>
          <table:table-cell office:value-type="float" office:value="-1660.39" table:style-name="ce13">
            <text:p>-1.660,39</text:p>
          </table:table-cell>
          <table:table-cell office:value-type="float" office:value="-2216.17" table:style-name="ce13">
            <text:p>-2.216,17</text:p>
          </table:table-cell>
          <table:table-cell office:value-type="float" office:value="-1633.33" table:style-name="ce13">
            <text:p>-1.633,33</text:p>
          </table:table-cell>
          <table:table-cell office:value-type="float" office:value="0" table:style-name="ce14">
            <text:p>0,00</text:p>
          </table:table-cell>
          <table:table-cell office:value-type="float" office:value="-5509.89" table:style-name="ce15">
            <text:p>-5.509,89</text:p>
          </table:table-cell>
          <table:table-cell office:value-type="float" office:value="11042.68" table:style-name="ce12">
            <text:p>11.042,6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ICTOR REZENDE DOREA</text:p>
          </table:table-cell>
          <table:table-cell office:value-type="string" table:style-name="ce8">
            <text:p>SECRETÁRIO - CJ-03</text:p>
          </table:table-cell>
          <table:table-cell office:value-type="string" table:style-name="ce9">
            <text:p>SECRETARIA DE GESTÃO ESTRATÉGICA</text:p>
          </table:table-cell>
          <table:table-cell office:value-type="float" office:value="17863.3" table:style-name="ce10">
            <text:p>17.863,30</text:p>
          </table:table-cell>
          <table:table-cell table:style-name="ce11"/>
          <table:table-cell office:value-type="float" office:value="8411.01" table:style-name="ce10">
            <text:p>8.411,01</text:p>
          </table:table-cell>
          <table:table-cell office:value-type="float" office:value="1599.34" table:style-name="ce10">
            <text:p>1.599,34</text:p>
          </table:table-cell>
          <table:table-cell table:number-columns-repeated="2" table:style-name="ce11"/>
          <table:table-cell office:value-type="float" office:value="27873.65" table:style-name="ce12">
            <text:p>27.873,65</text:p>
          </table:table-cell>
          <table:table-cell office:value-type="float" office:value="-904.79" table:style-name="ce16">
            <text:p>-904,79</text:p>
          </table:table-cell>
          <table:table-cell office:value-type="float" office:value="-5553.09" table:style-name="ce13">
            <text:p>-5.553,09</text:p>
          </table:table-cell>
          <table:table-cell office:value-type="float" office:value="-813.49" table:style-name="ce16">
            <text:p>-813,49</text:p>
          </table:table-cell>
          <table:table-cell office:value-type="float" office:value="0" table:style-name="ce14">
            <text:p>0,00</text:p>
          </table:table-cell>
          <table:table-cell office:value-type="float" office:value="-7271.37" table:style-name="ce15">
            <text:p>-7.271,37</text:p>
          </table:table-cell>
          <table:table-cell office:value-type="float" office:value="20602.28" table:style-name="ce12">
            <text:p>20.602,2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IVIANA MENEZES COSTA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873.32" table:style-name="ce10">
            <text:p>11.873,32</text:p>
          </table:table-cell>
          <table:table-cell office:value-type="float" office:value="551.05999999999995" table:style-name="ce17">
            <text:p>551,06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13713.64" table:style-name="ce12">
            <text:p>13.713,64</text:p>
          </table:table-cell>
          <table:table-cell office:value-type="float" office:value="-662.48" table:style-name="ce16">
            <text:p>-662,48</text:p>
          </table:table-cell>
          <table:table-cell office:value-type="float" office:value="-2365.16" table:style-name="ce13">
            <text:p>-2.365,16</text:p>
          </table:table-cell>
          <table:table-cell office:value-type="float" office:value="-1573.8" table:style-name="ce13">
            <text:p>-1.573,80</text:p>
          </table:table-cell>
          <table:table-cell office:value-type="float" office:value="0" table:style-name="ce14">
            <text:p>0,00</text:p>
          </table:table-cell>
          <table:table-cell office:value-type="float" office:value="-4601.4399999999996" table:style-name="ce15">
            <text:p>-4.601,44</text:p>
          </table:table-cell>
          <table:table-cell office:value-type="float" office:value="9112.2000000000007" table:style-name="ce12">
            <text:p>9.112,20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VIVIANE RODRIGUES MAIA NOBRE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9">
            <text:p>SETOR DE ESTÁGIO E TREINAMENTO (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974.29" table:style-name="ce10">
            <text:p>1.974,2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391.32" table:style-name="ce10">
            <text:p>3.391,32</text:p>
          </table:table-cell>
          <table:table-cell office:value-type="float" office:value="2371.6799999999998" table:style-name="ce10">
            <text:p>2.371,68</text:p>
          </table:table-cell>
          <table:table-cell table:style-name="ce11"/>
          <table:table-cell office:value-type="float" office:value="21574.25" table:style-name="ce12">
            <text:p>21.574,25</text:p>
          </table:table-cell>
          <table:table-cell office:value-type="float" office:value="-1782.52" table:style-name="ce13">
            <text:p>-1.782,52</text:p>
          </table:table-cell>
          <table:table-cell office:value-type="float" office:value="-3640.75" table:style-name="ce13">
            <text:p>-3.640,75</text:p>
          </table:table-cell>
          <table:table-cell office:value-type="float" office:value="-4653.2299999999996" table:style-name="ce13">
            <text:p>-4.653,23</text:p>
          </table:table-cell>
          <table:table-cell office:value-type="float" office:value="0" table:style-name="ce14">
            <text:p>0,00</text:p>
          </table:table-cell>
          <table:table-cell office:value-type="float" office:value="-10076.5" table:style-name="ce15">
            <text:p>-10.076,50</text:p>
          </table:table-cell>
          <table:table-cell office:value-type="float" office:value="11497.75" table:style-name="ce12">
            <text:p>11.497,7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WALDIK DA PAIXÃO MARQUES CANTANHEDE</text:p>
          </table:table-cell>
          <table:table-cell office:value-type="string" table:style-name="ce8">
            <text:p>TÉCNICO JUDICIÁRIO - NÍVEL MÉDIO C13</text:p>
          </table:table-cell>
          <table:table-cell table:style-name="ce11"/>
          <table:table-cell office:value-type="float" office:value="11398.39" table:style-name="ce10">
            <text:p>11.398,39</text:p>
          </table:table-cell>
          <table:table-cell office:value-type="float" office:value="3649.36" table:style-name="ce10">
            <text:p>3.649,36</text:p>
          </table:table-cell>
          <table:table-cell table:style-name="ce11"/>
          <table:table-cell office:value-type="float" office:value="2791.32" table:style-name="ce10">
            <text:p>2.791,32</text:p>
          </table:table-cell>
          <table:table-cell table:number-columns-repeated="2" table:style-name="ce11"/>
          <table:table-cell office:value-type="float" office:value="17839.07" table:style-name="ce12">
            <text:p>17.839,07</text:p>
          </table:table-cell>
          <table:table-cell office:value-type="float" office:value="-2000.13" table:style-name="ce13">
            <text:p>-2.000,13</text:p>
          </table:table-cell>
          <table:table-cell office:value-type="float" office:value="-940.55" table:style-name="ce16">
            <text:p>-940,55</text:p>
          </table:table-cell>
          <table:table-cell office:value-type="float" office:value="-1558.36" table:style-name="ce13">
            <text:p>-1.558,36</text:p>
          </table:table-cell>
          <table:table-cell office:value-type="float" office:value="0" table:style-name="ce14">
            <text:p>0,00</text:p>
          </table:table-cell>
          <table:table-cell office:value-type="float" office:value="-4499.04" table:style-name="ce15">
            <text:p>-4.499,04</text:p>
          </table:table-cell>
          <table:table-cell office:value-type="float" office:value="13340.03" table:style-name="ce12">
            <text:p>13.340,0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WANDA GODEIRO DOS SANTOS</text:p>
          </table:table-cell>
          <table:table-cell office:value-type="string" table:style-name="ce8">
            <text:p>CONTADOR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919.53" table:style-name="ce10">
            <text:p>3.919,53</text:p>
          </table:table-cell>
          <table:table-cell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4494.73" table:style-name="ce12">
            <text:p>24.494,73</text:p>
          </table:table-cell>
          <table:table-cell office:value-type="float" office:value="-2412.09" table:style-name="ce13">
            <text:p>-2.412,09</text:p>
          </table:table-cell>
          <table:table-cell office:value-type="float" office:value="-4848.82" table:style-name="ce13">
            <text:p>-4.848,82</text:p>
          </table:table-cell>
          <table:table-cell office:value-type="float" office:value="-2417.71" table:style-name="ce13">
            <text:p>-2.417,71</text:p>
          </table:table-cell>
          <table:table-cell office:value-type="float" office:value="0" table:style-name="ce14">
            <text:p>0,00</text:p>
          </table:table-cell>
          <table:table-cell office:value-type="float" office:value="-9678.6200000000008" table:style-name="ce15">
            <text:p>-9.678,62</text:p>
          </table:table-cell>
          <table:table-cell office:value-type="float" office:value="14816.11" table:style-name="ce12">
            <text:p>14.816,1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WANDERLÉA DA SILVA SOARES</text:p>
          </table:table-cell>
          <table:table-cell office:value-type="string" table:style-name="ce8">
            <text:p>COORDENADOR - CJ-02</text:p>
          </table:table-cell>
          <table:table-cell office:value-type="string" table:style-name="ce9">
            <text:p>COORDENADORIA DE APOIO ÀS VARAS (SEJ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671.9" table:style-name="ce10">
            <text:p>3.671,90</text:p>
          </table:table-cell>
          <table:table-cell office:value-type="float" office:value="7398.87" table:style-name="ce10">
            <text:p>7.398,87</text:p>
          </table:table-cell>
          <table:table-cell office:value-type="float" office:value="4236.99" table:style-name="ce10">
            <text:p>4.236,99</text:p>
          </table:table-cell>
          <table:table-cell table:number-columns-repeated="2" table:style-name="ce11"/>
          <table:table-cell office:value-type="float" office:value="27109.84" table:style-name="ce12">
            <text:p>27.109,84</text:p>
          </table:table-cell>
          <table:table-cell office:value-type="float" office:value="-2062.62" table:style-name="ce13">
            <text:p>-2.062,62</text:p>
          </table:table-cell>
          <table:table-cell office:value-type="float" office:value="-4749.18" table:style-name="ce13">
            <text:p>-4.749,18</text:p>
          </table:table-cell>
          <table:table-cell office:value-type="float" office:value="-6293.02" table:style-name="ce13">
            <text:p>-6.293,02</text:p>
          </table:table-cell>
          <table:table-cell office:value-type="float" office:value="0" table:style-name="ce14">
            <text:p>0,00</text:p>
          </table:table-cell>
          <table:table-cell office:value-type="float" office:value="-13104.82" table:style-name="ce15">
            <text:p>-13.104,82</text:p>
          </table:table-cell>
          <table:table-cell office:value-type="float" office:value="14005.02" table:style-name="ce12">
            <text:p>14.005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WANESSA KIEV FERNANDES ALBUQUERQUE</text:p>
          </table:table-cell>
          <table:table-cell office:value-type="string" table:style-name="ce8">
            <text:p>REMOVIDO</text:p>
          </table:table-cell>
          <table:table-cell office:value-type="string" table:style-name="ce9">
            <text:p>SETOR DE EXECUÇÕES, MANDADOS E LEILÕES (CAEX)</text:p>
          </table:table-cell>
          <table:table-cell table:number-columns-repeated="3" table:style-name="ce11"/>
          <table:table-cell office:value-type="float" office:value="1153.42" table:style-name="ce10">
            <text:p>1.153,42</text:p>
          </table:table-cell>
          <table:table-cell table:number-columns-repeated="2" table:style-name="ce11"/>
          <table:table-cell office:value-type="float" office:value="1153.42" table:style-name="ce12">
            <text:p>1.153,42</text:p>
          </table:table-cell>
          <table:table-cell table:number-columns-repeated="3" table:style-name="ce11"/>
          <table:table-cell office:value-type="float" office:value="0" table:style-name="ce14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1153.42" table:style-name="ce12">
            <text:p>1.153,4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WASHINGTON LUIZ DE FRA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SLQ)</text:p>
          </table:table-cell>
          <table:table-cell office:value-type="float" office:value="1917" table:style-name="ce10">
            <text:p>1.917,00</text:p>
          </table:table-cell>
          <table:table-cell table:style-name="ce11"/>
          <table:table-cell office:value-type="float" office:value="1185.05" table:style-name="ce10">
            <text:p>1.185,05</text:p>
          </table:table-cell>
          <table:table-cell office:value-type="float" office:value="3488.6" table:style-name="ce10">
            <text:p>3.488,60</text:p>
          </table:table-cell>
          <table:table-cell table:number-columns-repeated="2" table:style-name="ce11"/>
          <table:table-cell office:value-type="float" office:value="6590.65" table:style-name="ce12">
            <text:p>6.590,65</text:p>
          </table:table-cell>
          <table:table-cell office:value-type="float" office:value="-281.16000000000003" table:style-name="ce16">
            <text:p>-281,16</text:p>
          </table:table-cell>
          <table:table-cell office:value-type="float" office:value="-54.55" table:style-name="ce16">
            <text:p>-54,55</text:p>
          </table:table-cell>
          <table:table-cell office:value-type="float" office:value="-1890.6" table:style-name="ce13">
            <text:p>-1.890,60</text:p>
          </table:table-cell>
          <table:table-cell office:value-type="float" office:value="0" table:style-name="ce14">
            <text:p>0,00</text:p>
          </table:table-cell>
          <table:table-cell office:value-type="float" office:value="-2226.31" table:style-name="ce15">
            <text:p>-2.226,31</text:p>
          </table:table-cell>
          <table:table-cell office:value-type="float" office:value="4364.34" table:style-name="ce12">
            <text:p>4.364,3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WEBER GUIMARÃES ARARUNA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734.05" table:style-name="ce10">
            <text:p>3.734,05</text:p>
          </table:table-cell>
          <table:table-cell table:style-name="ce11"/>
          <table:table-cell office:value-type="float" office:value="787.36" table:style-name="ce17">
            <text:p>787,36</text:p>
          </table:table-cell>
          <table:table-cell table:number-columns-repeated="2" table:style-name="ce11"/>
          <table:table-cell office:value-type="float" office:value="23807.35" table:style-name="ce12">
            <text:p>23.807,35</text:p>
          </table:table-cell>
          <table:table-cell office:value-type="float" office:value="-2386.13" table:style-name="ce13">
            <text:p>-2.386,13</text:p>
          </table:table-cell>
          <table:table-cell table:style-name="ce11"/>
          <table:table-cell office:value-type="float" office:value="-744.83" table:style-name="ce16">
            <text:p>-744,83</text:p>
          </table:table-cell>
          <table:table-cell office:value-type="float" office:value="0" table:style-name="ce14">
            <text:p>0,00</text:p>
          </table:table-cell>
          <table:table-cell office:value-type="float" office:value="-3130.96" table:style-name="ce15">
            <text:p>-3.130,96</text:p>
          </table:table-cell>
          <table:table-cell office:value-type="float" office:value="20676.39" table:style-name="ce12">
            <text:p>20.676,3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WELLINGTON MARCONDE PINHEIRO DE ALMEIDA</text:p>
          </table:table-cell>
          <table:table-cell office:value-type="string" table:style-name="ce8">
            <text:p>REMOVIDO</text:p>
          </table:table-cell>
          <table:table-cell office:value-type="string" table:style-name="ce9">
            <text:p>SETOR DE PETIÇÃO E PROTOCOLO (CAVT)</text:p>
          </table:table-cell>
          <table:table-cell table:number-columns-repeated="3" table:style-name="ce11"/>
          <table:table-cell office:value-type="float" office:value="5493.71" table:style-name="ce10">
            <text:p>5.493,71</text:p>
          </table:table-cell>
          <table:table-cell table:number-columns-repeated="2" table:style-name="ce11"/>
          <table:table-cell office:value-type="float" office:value="5493.71" table:style-name="ce12">
            <text:p>5.493,71</text:p>
          </table:table-cell>
          <table:table-cell table:number-columns-repeated="2" table:style-name="ce11"/>
          <table:table-cell office:value-type="float" office:value="36.35" table:style-name="ce17">
            <text:p>36,35</text:p>
          </table:table-cell>
          <table:table-cell office:value-type="float" office:value="0" table:style-name="ce14">
            <text:p>0,00</text:p>
          </table:table-cell>
          <table:table-cell office:value-type="float" office:value="36.35" table:style-name="ce18">
            <text:p>36,35</text:p>
          </table:table-cell>
          <table:table-cell office:value-type="float" office:value="5530.06" table:style-name="ce12">
            <text:p>5.530,0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WELLINGTON VASCONCELOS SILV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9">
            <text:p>COORDENADORIA DE PRECATÓRIO (SEJ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174.42" table:style-name="ce10">
            <text:p>3.174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4270.0600000000004" table:style-name="ce10">
            <text:p>4.270,06</text:p>
          </table:table-cell>
          <table:table-cell office:value-type="float" office:value="5638.8" table:style-name="ce10">
            <text:p>5.638,80</text:p>
          </table:table-cell>
          <table:table-cell table:style-name="ce11"/>
          <table:table-cell office:value-type="float" office:value="26825.25" table:style-name="ce12">
            <text:p>26.825,25</text:p>
          </table:table-cell>
          <table:table-cell office:value-type="float" office:value="-1980.54" table:style-name="ce13">
            <text:p>-1.980,54</text:p>
          </table:table-cell>
          <table:table-cell office:value-type="float" office:value="-3502.21" table:style-name="ce13">
            <text:p>-3.502,21</text:p>
          </table:table-cell>
          <table:table-cell office:value-type="float" office:value="-4425.4799999999996" table:style-name="ce13">
            <text:p>-4.425,48</text:p>
          </table:table-cell>
          <table:table-cell office:value-type="float" office:value="0" table:style-name="ce14">
            <text:p>0,00</text:p>
          </table:table-cell>
          <table:table-cell office:value-type="float" office:value="-9908.23" table:style-name="ce15">
            <text:p>-9.908,23</text:p>
          </table:table-cell>
          <table:table-cell office:value-type="float" office:value="16917.02" table:style-name="ce12">
            <text:p>16.917,02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WENDELL SILVA SOARE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9">
            <text:p>SETOR DE APOIO AO USUÁRIO (SETIC)</text:p>
          </table:table-cell>
          <table:table-cell office:value-type="float" office:value="12974.27" table:style-name="ce10">
            <text:p>12.974,27</text:p>
          </table:table-cell>
          <table:table-cell table:number-columns-repeated="2" table:style-name="ce11"/>
          <table:table-cell office:value-type="float" office:value="3419.59" table:style-name="ce10">
            <text:p>3.419,59</text:p>
          </table:table-cell>
          <table:table-cell table:number-columns-repeated="2" table:style-name="ce11"/>
          <table:table-cell office:value-type="float" office:value="16393.86" table:style-name="ce12">
            <text:p>16.393,86</text:p>
          </table:table-cell>
          <table:table-cell office:value-type="float" office:value="-904.79" table:style-name="ce16">
            <text:p>-904,79</text:p>
          </table:table-cell>
          <table:table-cell office:value-type="float" office:value="-2293.34" table:style-name="ce13">
            <text:p>-2.293,34</text:p>
          </table:table-cell>
          <table:table-cell office:value-type="float" office:value="-1602.59" table:style-name="ce13">
            <text:p>-1.602,59</text:p>
          </table:table-cell>
          <table:table-cell office:value-type="float" office:value="0" table:style-name="ce14">
            <text:p>0,00</text:p>
          </table:table-cell>
          <table:table-cell office:value-type="float" office:value="-4800.72" table:style-name="ce15">
            <text:p>-4.800,72</text:p>
          </table:table-cell>
          <table:table-cell office:value-type="float" office:value="11593.14" table:style-name="ce12">
            <text:p>11.593,1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WERTHER JOSÉ AMARAL BORGES</text:p>
          </table:table-cell>
          <table:table-cell office:value-type="string" table:style-name="ce9">
            <text:p>ANALISTA JUDICIÁRIO - NÍVEL SUPERIOR C13</text:p>
          </table:table-cell>
          <table:table-cell office:value-type="string" table:style-name="ce8">
            <text:p>SETOR DE PAGAMENTO (SOF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51.99" table:style-name="ce10">
            <text:p>3.451,99</text:p>
          </table:table-cell>
          <table:table-cell table:style-name="ce11"/>
          <table:table-cell office:value-type="float" office:value="2641.42" table:style-name="ce10">
            <text:p>2.641,42</text:p>
          </table:table-cell>
          <table:table-cell table:number-columns-repeated="2" table:style-name="ce11"/>
          <table:table-cell office:value-type="float" office:value="25379.35" table:style-name="ce12">
            <text:p>25.379,35</text:p>
          </table:table-cell>
          <table:table-cell office:value-type="float" office:value="-3251.43" table:style-name="ce13">
            <text:p>-3.251,43</text:p>
          </table:table-cell>
          <table:table-cell office:value-type="float" office:value="-4437.29" table:style-name="ce13">
            <text:p>-4.437,29</text:p>
          </table:table-cell>
          <table:table-cell office:value-type="float" office:value="-65.56" table:style-name="ce16">
            <text:p>-65,56</text:p>
          </table:table-cell>
          <table:table-cell office:value-type="float" office:value="0" table:style-name="ce14">
            <text:p>0,00</text:p>
          </table:table-cell>
          <table:table-cell office:value-type="float" office:value="-7754.28" table:style-name="ce15">
            <text:p>-7.754,28</text:p>
          </table:table-cell>
          <table:table-cell office:value-type="float" office:value="17625.07" table:style-name="ce12">
            <text:p>17.625,0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WESLEY SIMPLÍCIO MEL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629.41" table:style-name="ce10">
            <text:p>3.629,41</text:p>
          </table:table-cell>
          <table:table-cell office:value-type="float" office:value="8411.01" table:style-name="ce10">
            <text:p>8.411,01</text:p>
          </table:table-cell>
          <table:table-cell office:value-type="float" office:value="4250.0600000000004" table:style-name="ce10">
            <text:p>4.250,06</text:p>
          </table:table-cell>
          <table:table-cell table:number-columns-repeated="2" table:style-name="ce11"/>
          <table:table-cell office:value-type="float" office:value="28092.560000000001" table:style-name="ce12">
            <text:p>28.092,56</text:p>
          </table:table-cell>
          <table:table-cell office:value-type="float" office:value="-2055.61" table:style-name="ce13">
            <text:p>-2.055,61</text:p>
          </table:table-cell>
          <table:table-cell office:value-type="float" office:value="-4913.49" table:style-name="ce13">
            <text:p>-4.913,49</text:p>
          </table:table-cell>
          <table:table-cell office:value-type="float" office:value="-3256.27" table:style-name="ce13">
            <text:p>-3.256,27</text:p>
          </table:table-cell>
          <table:table-cell office:value-type="float" office:value="0" table:style-name="ce14">
            <text:p>0,00</text:p>
          </table:table-cell>
          <table:table-cell office:value-type="float" office:value="-10225.370000000001" table:style-name="ce15">
            <text:p>-10.225,37</text:p>
          </table:table-cell>
          <table:table-cell office:value-type="float" office:value="17867.189999999999" table:style-name="ce12">
            <text:p>17.867,19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WILLAMBERGH HOLANDA BRITO</text:p>
          </table:table-cell>
          <table:table-cell office:value-type="string" table:style-name="ce9">
            <text:p>ASSISTENTE DE DIRETOR DE SECRETARIA - FC-05</text:p>
          </table:table-cell>
          <table:table-cell office:value-type="string" table:style-name="ce8">
            <text:p>SECRETARIA (2ª VT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770.21" table:style-name="ce10">
            <text:p>1.770,21</text:p>
          </table:table-cell>
          <table:table-cell office:value-type="float" office:value="2232.38" table:style-name="ce10">
            <text:p>2.232,38</text:p>
          </table:table-cell>
          <table:table-cell office:value-type="float" office:value="1851.68" table:style-name="ce10">
            <text:p>1.851,68</text:p>
          </table:table-cell>
          <table:table-cell table:number-columns-repeated="2" table:style-name="ce11"/>
          <table:table-cell office:value-type="float" office:value="25296.06" table:style-name="ce12">
            <text:p>25.296,06</text:p>
          </table:table-cell>
          <table:table-cell office:value-type="float" office:value="-2991.51" table:style-name="ce13">
            <text:p>-2.991,51</text:p>
          </table:table-cell>
          <table:table-cell office:value-type="float" office:value="-3594.68" table:style-name="ce13">
            <text:p>-3.594,68</text:p>
          </table:table-cell>
          <table:table-cell office:value-type="float" office:value="-3324.01" table:style-name="ce13">
            <text:p>-3.324,01</text:p>
          </table:table-cell>
          <table:table-cell office:value-type="float" office:value="0" table:style-name="ce14">
            <text:p>0,00</text:p>
          </table:table-cell>
          <table:table-cell office:value-type="float" office:value="-9910.2000000000007" table:style-name="ce15">
            <text:p>-9.910,20</text:p>
          </table:table-cell>
          <table:table-cell office:value-type="float" office:value="15385.86" table:style-name="ce12">
            <text:p>15.385,8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WILLANY REGINA ALVES DA SILVA LOPES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SECRETARIA (1ª VT-ARA)</text:p>
          </table:table-cell>
          <table:table-cell office:value-type="float" office:value="16614.96" table:style-name="ce10">
            <text:p>16.614,96</text:p>
          </table:table-cell>
          <table:table-cell table:number-columns-repeated="2" table:style-name="ce11"/>
          <table:table-cell office:value-type="float" office:value="2925.52" table:style-name="ce10">
            <text:p>2.925,52</text:p>
          </table:table-cell>
          <table:table-cell table:number-columns-repeated="2" table:style-name="ce11"/>
          <table:table-cell office:value-type="float" office:value="19540.48" table:style-name="ce12">
            <text:p>19.540,48</text:p>
          </table:table-cell>
          <table:table-cell office:value-type="float" office:value="-2229.91" table:style-name="ce13">
            <text:p>-2.229,91</text:p>
          </table:table-cell>
          <table:table-cell office:value-type="float" office:value="-1307.33" table:style-name="ce13">
            <text:p>-1.307,33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3537.24" table:style-name="ce15">
            <text:p>-3.537,24</text:p>
          </table:table-cell>
          <table:table-cell office:value-type="float" office:value="16003.24" table:style-name="ce12">
            <text:p>16.003,2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WILSON AUGUSTO OURIVES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UNP)</text:p>
          </table:table-cell>
          <table:table-cell office:value-type="float" office:value="10882.84" table:style-name="ce10">
            <text:p>10.882,84</text:p>
          </table:table-cell>
          <table:table-cell table:style-name="ce11"/>
          <table:table-cell office:value-type="float" office:value="1939.89" table:style-name="ce10">
            <text:p>1.939,89</text:p>
          </table:table-cell>
          <table:table-cell office:value-type="float" office:value="3028.22" table:style-name="ce10">
            <text:p>3.028,22</text:p>
          </table:table-cell>
          <table:table-cell table:number-columns-repeated="2" table:style-name="ce11"/>
          <table:table-cell office:value-type="float" office:value="15850.95" table:style-name="ce12">
            <text:p>15.850,95</text:p>
          </table:table-cell>
          <table:table-cell office:value-type="float" office:value="-1342.16" table:style-name="ce13">
            <text:p>-1.342,16</text:p>
          </table:table-cell>
          <table:table-cell office:value-type="float" office:value="-2287.8000000000002" table:style-name="ce13">
            <text:p>-2.287,80</text:p>
          </table:table-cell>
          <table:table-cell office:value-type="float" office:value="-1326.44" table:style-name="ce13">
            <text:p>-1.326,44</text:p>
          </table:table-cell>
          <table:table-cell office:value-type="float" office:value="0" table:style-name="ce14">
            <text:p>0,00</text:p>
          </table:table-cell>
          <table:table-cell office:value-type="float" office:value="-4956.3999999999996" table:style-name="ce15">
            <text:p>-4.956,40</text:p>
          </table:table-cell>
          <table:table-cell office:value-type="float" office:value="10894.55" table:style-name="ce12">
            <text:p>10.894,55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YARA MARIA DA COSTA BARBOZA ROCHA SANTOS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447.87" table:style-name="ce10">
            <text:p>1.447,87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15662.25" table:style-name="ce12">
            <text:p>15.662,25</text:p>
          </table:table-cell>
          <table:table-cell office:value-type="float" office:value="-771.28" table:style-name="ce16">
            <text:p>-771,28</text:p>
          </table:table-cell>
          <table:table-cell office:value-type="float" office:value="-1940.83" table:style-name="ce13">
            <text:p>-1.940,83</text:p>
          </table:table-cell>
          <table:table-cell office:value-type="float" office:value="-5849.83" table:style-name="ce13">
            <text:p>-5.849,83</text:p>
          </table:table-cell>
          <table:table-cell office:value-type="float" office:value="0" table:style-name="ce14">
            <text:p>0,00</text:p>
          </table:table-cell>
          <table:table-cell office:value-type="float" office:value="-8561.94" table:style-name="ce15">
            <text:p>-8.561,94</text:p>
          </table:table-cell>
          <table:table-cell office:value-type="float" office:value="7100.31" table:style-name="ce12">
            <text:p>7.100,31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YASMIN BARBOSA FONTES OLIVEIRA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6205.04" table:style-name="ce10">
            <text:p>6.205,04</text:p>
          </table:table-cell>
          <table:table-cell table:number-columns-repeated="5" table:style-name="ce11"/>
          <table:table-cell office:value-type="float" office:value="6205.04" table:style-name="ce12">
            <text:p>6.205,04</text:p>
          </table:table-cell>
          <table:table-cell office:value-type="float" office:value="-338.53" table:style-name="ce16">
            <text:p>-338,53</text:p>
          </table:table-cell>
          <table:table-cell office:value-type="float" office:value="-743.93" table:style-name="ce16">
            <text:p>-743,93</text:p>
          </table:table-cell>
          <table:table-cell table:style-name="ce11"/>
          <table:table-cell office:value-type="float" office:value="0" table:style-name="ce14">
            <text:p>0,00</text:p>
          </table:table-cell>
          <table:table-cell office:value-type="float" office:value="-1082.46" table:style-name="ce15">
            <text:p>-1.082,46</text:p>
          </table:table-cell>
          <table:table-cell office:value-type="float" office:value="5122.58" table:style-name="ce12">
            <text:p>5.122,58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YONALDO CARLOS ESTEVÃO DA COSTA</text:p>
          </table:table-cell>
          <table:table-cell office:value-type="string" table:style-name="ce8">
            <text:p>TÉCNICO JUDICIÁRIO - NÍVEL MÉDIO C13</text:p>
          </table:table-cell>
          <table:table-cell table:style-name="ce11"/>
          <table:table-cell office:value-type="float" office:value="13559.34" table:style-name="ce10">
            <text:p>13.559,34</text:p>
          </table:table-cell>
          <table:table-cell office:value-type="float" office:value="3269.41" table:style-name="ce10">
            <text:p>3.269,41</text:p>
          </table:table-cell>
          <table:table-cell table:style-name="ce11"/>
          <table:table-cell office:value-type="float" office:value="2867.04" table:style-name="ce10">
            <text:p>2.867,04</text:p>
          </table:table-cell>
          <table:table-cell table:number-columns-repeated="2" table:style-name="ce11"/>
          <table:table-cell office:value-type="float" office:value="19695.79" table:style-name="ce12">
            <text:p>19.695,79</text:p>
          </table:table-cell>
          <table:table-cell office:value-type="float" office:value="-1996.21" table:style-name="ce13">
            <text:p>-1.996,21</text:p>
          </table:table-cell>
          <table:table-cell office:value-type="float" office:value="-2704.22" table:style-name="ce13">
            <text:p>-2.704,22</text:p>
          </table:table-cell>
          <table:table-cell office:value-type="float" office:value="-2018.09" table:style-name="ce13">
            <text:p>-2.018,09</text:p>
          </table:table-cell>
          <table:table-cell office:value-type="float" office:value="0" table:style-name="ce14">
            <text:p>0,00</text:p>
          </table:table-cell>
          <table:table-cell office:value-type="float" office:value="-6718.52" table:style-name="ce15">
            <text:p>-6.718,52</text:p>
          </table:table-cell>
          <table:table-cell office:value-type="float" office:value="12977.27" table:style-name="ce12">
            <text:p>12.977,27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ZAILDA CARDOS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table:number-columns-repeated="2" table:style-name="ce11"/>
          <table:table-cell office:value-type="float" office:value="1185.05" table:style-name="ce10">
            <text:p>1.185,05</text:p>
          </table:table-cell>
          <table:table-cell office:value-type="float" office:value="1289.26" table:style-name="ce10">
            <text:p>1.289,26</text:p>
          </table:table-cell>
          <table:table-cell office:value-type="float" office:value="395.02" table:style-name="ce14">
            <text:p>395,02</text:p>
          </table:table-cell>
          <table:table-cell table:style-name="ce11"/>
          <table:table-cell office:value-type="float" office:value="2869.33" table:style-name="ce12">
            <text:p>2.869,33</text:p>
          </table:table-cell>
          <table:table-cell table:number-columns-repeated="2" table:style-name="ce11"/>
          <table:table-cell office:value-type="float" office:value="-1111.8699999999999" table:style-name="ce13">
            <text:p>-1.111,87</text:p>
          </table:table-cell>
          <table:table-cell office:value-type="float" office:value="0" table:style-name="ce14">
            <text:p>0,00</text:p>
          </table:table-cell>
          <table:table-cell office:value-type="float" office:value="-1111.8699999999999" table:style-name="ce15">
            <text:p>-1.111,87</text:p>
          </table:table-cell>
          <table:table-cell office:value-type="float" office:value="1757.46" table:style-name="ce12">
            <text:p>1.757,46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ZANELI MALTA PRAT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UNP)</text:p>
          </table:table-cell>
          <table:table-cell table:number-columns-repeated="2" table:style-name="ce11"/>
          <table:table-cell office:value-type="float" office:value="2232.38" table:style-name="ce10">
            <text:p>2.232,38</text:p>
          </table:table-cell>
          <table:table-cell office:value-type="float" office:value="2429.42" table:style-name="ce10">
            <text:p>2.429,42</text:p>
          </table:table-cell>
          <table:table-cell table:number-columns-repeated="2" table:style-name="ce11"/>
          <table:table-cell office:value-type="float" office:value="4661.8" table:style-name="ce12">
            <text:p>4.661,80</text:p>
          </table:table-cell>
          <table:table-cell table:style-name="ce11"/>
          <table:table-cell office:value-type="float" office:value="-24.63" table:style-name="ce16">
            <text:p>-24,63</text:p>
          </table:table-cell>
          <table:table-cell office:value-type="float" office:value="-1887.13" table:style-name="ce13">
            <text:p>-1.887,13</text:p>
          </table:table-cell>
          <table:table-cell office:value-type="float" office:value="0" table:style-name="ce14">
            <text:p>0,00</text:p>
          </table:table-cell>
          <table:table-cell office:value-type="float" office:value="-1911.76" table:style-name="ce15">
            <text:p>-1.911,76</text:p>
          </table:table-cell>
          <table:table-cell office:value-type="float" office:value="2750.04" table:style-name="ce12">
            <text:p>2.750,0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ZENAIDE MONTE SOARES DE OLIVEIRA RAMOS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INATIVO</text:p>
          </table:table-cell>
          <table:table-cell office:value-type="float" office:value="11247.99" table:style-name="ce10">
            <text:p>11.247,99</text:p>
          </table:table-cell>
          <table:table-cell office:value-type="float" office:value="12532.19" table:style-name="ce10">
            <text:p>12.532,19</text:p>
          </table:table-cell>
          <table:table-cell table:style-name="ce11"/>
          <table:table-cell office:value-type="float" office:value="2578.52" table:style-name="ce10">
            <text:p>2.578,52</text:p>
          </table:table-cell>
          <table:table-cell table:number-columns-repeated="2" table:style-name="ce11"/>
          <table:table-cell office:value-type="float" office:value="26358.7" table:style-name="ce12">
            <text:p>26.358,70</text:p>
          </table:table-cell>
          <table:table-cell office:value-type="float" office:value="-2492.56" table:style-name="ce13">
            <text:p>-2.492,56</text:p>
          </table:table-cell>
          <table:table-cell office:value-type="float" office:value="-4461.1400000000003" table:style-name="ce13">
            <text:p>-4.461,14</text:p>
          </table:table-cell>
          <table:table-cell office:value-type="float" office:value="-2889.17" table:style-name="ce13">
            <text:p>-2.889,17</text:p>
          </table:table-cell>
          <table:table-cell office:value-type="float" office:value="0" table:style-name="ce14">
            <text:p>0,00</text:p>
          </table:table-cell>
          <table:table-cell office:value-type="float" office:value="-9842.8700000000008" table:style-name="ce15">
            <text:p>-9.842,87</text:p>
          </table:table-cell>
          <table:table-cell office:value-type="float" office:value="16515.830000000002" table:style-name="ce12">
            <text:p>16.515,83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9">
            <text:p>ZILDA MONTEIRO CAVALCANTE FILHA</text:p>
          </table:table-cell>
          <table:table-cell office:value-type="string" table:style-name="ce8">
            <text:p>REMOVIDO</text:p>
          </table:table-cell>
          <table:table-cell office:value-type="string" table:style-name="ce9">
            <text:p>SETOR DE PETIÇÃO E PROTOCOLO (CAVT)</text:p>
          </table:table-cell>
          <table:table-cell table:number-columns-repeated="3" table:style-name="ce11"/>
          <table:table-cell office:value-type="float" office:value="2199.34" table:style-name="ce10">
            <text:p>2.199,34</text:p>
          </table:table-cell>
          <table:table-cell table:number-columns-repeated="2" table:style-name="ce11"/>
          <table:table-cell office:value-type="float" office:value="2199.34" table:style-name="ce12">
            <text:p>2.199,34</text:p>
          </table:table-cell>
          <table:table-cell table:number-columns-repeated="2" table:style-name="ce11"/>
          <table:table-cell office:value-type="float" office:value="12.1" table:style-name="ce17">
            <text:p>12,10</text:p>
          </table:table-cell>
          <table:table-cell office:value-type="float" office:value="0" table:style-name="ce14">
            <text:p>0,00</text:p>
          </table:table-cell>
          <table:table-cell office:value-type="float" office:value="12.1" table:style-name="ce18">
            <text:p>12,10</text:p>
          </table:table-cell>
          <table:table-cell office:value-type="float" office:value="2211.44" table:style-name="ce12">
            <text:p>2.211,44</text:p>
          </table:table-cell>
          <table:table-cell table:number-columns-repeated="2" table:style-name="ce11"/>
          <table:table-cell table:number-columns-repeated="16366"/>
        </table:table-row>
        <table:table-row table:style-name="ro4">
          <table:table-cell office:value-type="string" table:style-name="ce8">
            <text:p>ZULEIDE ALVES DOS SANTOS</text:p>
          </table:table-cell>
          <table:table-cell office:value-type="string" table:style-name="ce8">
            <text:p>PENSIONISTA</text:p>
          </table:table-cell>
          <table:table-cell table:style-name="ce11"/>
          <table:table-cell office:value-type="float" office:value="19555.32" table:style-name="ce10">
            <text:p>19.555,32</text:p>
          </table:table-cell>
          <table:table-cell table:number-columns-repeated="2" table:style-name="ce11"/>
          <table:table-cell office:value-type="float" office:value="1289.26" table:style-name="ce10">
            <text:p>1.289,26</text:p>
          </table:table-cell>
          <table:table-cell table:number-columns-repeated="2" table:style-name="ce11"/>
          <table:table-cell office:value-type="float" office:value="20844.580000000002" table:style-name="ce12">
            <text:p>20.844,58</text:p>
          </table:table-cell>
          <table:table-cell office:value-type="float" office:value="-1839.08" table:style-name="ce13">
            <text:p>-1.839,08</text:p>
          </table:table-cell>
          <table:table-cell office:value-type="float" office:value="-3479.01" table:style-name="ce13">
            <text:p>-3.479,01</text:p>
          </table:table-cell>
          <table:table-cell office:value-type="float" office:value="-1518.78" table:style-name="ce13">
            <text:p>-1.518,78</text:p>
          </table:table-cell>
          <table:table-cell office:value-type="float" office:value="0" table:style-name="ce14">
            <text:p>0,00</text:p>
          </table:table-cell>
          <table:table-cell office:value-type="float" office:value="-6836.87" table:style-name="ce15">
            <text:p>-6.836,87</text:p>
          </table:table-cell>
          <table:table-cell office:value-type="float" office:value="14007.71" table:style-name="ce12">
            <text:p>14.007,71</text:p>
          </table:table-cell>
          <table:table-cell table:number-columns-repeated="2" table:style-name="ce11"/>
          <table:table-cell table:number-columns-repeated="16366"/>
        </table:table-row>
        <table:table-row table:style-name="ro2">
          <table:table-cell office:value-type="string" table:number-columns-spanned="3" table:number-rows-spanned="1" table:style-name="ce32">
            <text:p>TOTAL</text:p>
          </table:table-cell>
          <table:covered-table-cell table:number-columns-repeated="2"/>
          <table:table-cell office:value-type="float" office:value="9799292.2699999996" table:style-name="ce22">
            <text:p>9.799.292,27</text:p>
          </table:table-cell>
          <table:table-cell office:value-type="float" office:value="1227726.8500000001" table:style-name="ce22">
            <text:p>1.227.726,85</text:p>
          </table:table-cell>
          <table:table-cell office:value-type="float" office:value="2801030.67" table:style-name="ce22">
            <text:p>2.801.030,67</text:p>
          </table:table-cell>
          <table:table-cell office:value-type="float" office:value="2023429.07" table:style-name="ce22">
            <text:p>2.023.429,07</text:p>
          </table:table-cell>
          <table:table-cell office:value-type="float" office:value="971535.31" table:style-name="ce22">
            <text:p>971.535,31</text:p>
          </table:table-cell>
          <table:table-cell office:value-type="float" office:value="586420" table:style-name="ce22">
            <text:p>586.420,00</text:p>
          </table:table-cell>
          <table:table-cell office:value-type="float" office:value="17409434.170000002" table:style-name="ce22">
            <text:p>17.409.434,17</text:p>
          </table:table-cell>
          <table:table-cell office:value-type="float" office:value="-1309312.8999999999" table:style-name="ce23">
            <text:p>-1.309.312,90</text:p>
          </table:table-cell>
          <table:table-cell office:value-type="float" office:value="-2501922.64" table:style-name="ce23">
            <text:p>-2.501.922,64</text:p>
          </table:table-cell>
          <table:table-cell office:value-type="float" office:value="-1900267.03" table:style-name="ce23">
            <text:p>-1.900.267,03</text:p>
          </table:table-cell>
          <table:table-cell office:value-type="float" office:value="-34899.57" table:style-name="ce23">
            <text:p>-34.899,57</text:p>
          </table:table-cell>
          <table:table-cell office:value-type="float" office:value="-5746402.1399999997" table:style-name="ce23">
            <text:p>-5.746.402,14</text:p>
          </table:table-cell>
          <table:table-cell office:value-type="float" office:value="11663032.029999999" table:style-name="ce22">
            <text:p>11.663.032,03</text:p>
          </table:table-cell>
          <table:table-cell office:value-type="float" office:value="0" table:style-name="ce24">
            <text:p>0,00</text:p>
          </table:table-cell>
          <table:table-cell office:value-type="float" office:value="0" table:style-name="ce24">
            <text:p>0,00</text:p>
          </table:table-cell>
          <table:table-cell table:number-columns-repeated="16366"/>
        </table:table-row>
        <table:table-row table:style-name="ro5">
          <table:table-cell office:value-type="float" office:value="0" table:style-name="ce25">
            <text:p>0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26">
            <text:p>[i] Remuneração do cargo efetivo - Vencimento, G.A.J., V.P.I, Adicionais de Qualificação, G.A.E e G.A.S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26">
            <text:p>[ii] V.P.N.I., Adicional por tempo de serviço, quintos, décimos e vantagens decorrentes de sentença judicial ou extensão administrativa, abono de permanência. <text:s text:c="4"/>[iii] Auxílio-alimentação, Auxílio-transporte, Auxílio Pré-escolar, Auxílio Saúde, Auxílio Natalidade, Auxílio Moradia, Ajuda de Custo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26">
            <text:p>[iv] Abono constitucional de 1/3 de férias, indenização de férias, antecipação de férias, gratificação natalina, antecipação de gratificação natalina, serviço extraordinário, substituição, pagamentos retroativos, além de outras desta natureza. <text:s/>[v] Gratificações de qualquer natureza.</text:p>
          </table:table-cell>
          <table:table-cell table:number-columns-repeated="16383"/>
        </table:table-row>
        <table:table-row table:style-name="ro2">
          <table:table-cell office:value-type="string" table:style-name="ce26">
            <text:p>[vi] Total dos rendimentos pagos no mês.</text:p>
          </table:table-cell>
          <table:table-cell table:number-columns-repeated="16383"/>
        </table:table-row>
        <table:table-row table:style-name="ro2">
          <table:table-cell office:value-type="string" table:style-name="ce26">
            <text:p>[vii] Contribuição Previdenciária Oficial (Plano de Seguridade Social do Servidor Público e Regime Geral de Previdência Social). [viii] Imposto de Renda Retido na Fonte.</text:p>
          </table:table-cell>
          <table:table-cell table:number-columns-repeated="16383"/>
        </table:table-row>
        <table:table-row table:style-name="ro2">
          <table:table-cell office:value-type="string" table:style-name="ce26">
            <text:p>[ix] Cotas de participação de auxílio pré-escolar, auxílio transporte e demais descontos extraordinários de caráter não pessoal. [x] Valores retidos por excederem ao teto remuneratório constitucional conforme Resoluções nº 13 e 14, do CNJ.</text:p>
          </table:table-cell>
          <table:table-cell table:number-columns-repeated="16383"/>
        </table:table-row>
        <table:table-row table:style-name="ro2">
          <table:table-cell office:value-type="string" table:style-name="ce26">
            <text:p>11 Total dos descontos efetuados no mês.</text:p>
          </table:table-cell>
          <table:table-cell table:number-columns-repeated="16383"/>
        </table:table-row>
        <table:table-row table:style-name="ro2">
          <table:table-cell office:value-type="string" table:style-name="ce26">
            <text:p>12 Rendimento líquido após os descontos referidos nos itens anteriores.</text:p>
          </table:table-cell>
          <table:table-cell table:number-columns-repeated="16383"/>
        </table:table-row>
        <table:table-row table:style-name="ro2">
          <table:table-cell office:value-type="string" table:style-name="ce26">
            <text:p>13 Remuneração percebida no órgão de origem por magistrados e servidores, cedidos ou requisitados, optantes por aquela remuneração. 14 Valor de diárias efetivamente pago no mês de referência, ainda que o período de afastamento se estenda para além deste.</text:p>
          </table:table-cell>
          <table:table-cell table:number-columns-repeated="16383"/>
        </table:table-row>
        <table:table-row table:number-rows-repeated="104773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</number:number-style>
    <number:number-style style:name="N36">
      <number:number number:decimal-places="2" number:min-integer-digits="1" number:grouping="true"/>
      <style:map style:condition="value()&gt;=0" style:apply-style-name="N36P0"/>
    </number:number-style>
    <number:number-style style:name="N37">
      <style:text-properties fo:color="#FF0000"/>
      <number:number number:decimal-places="2" number:min-integer-digits="1" number:grouping="true"/>
    </number:number-style>
    <number:number-style style:name="N38P0">
      <number:number number:decimal-places="2" number:min-integer-digits="1"/>
    </number:number-style>
    <number:number-style style:name="N38">
      <number:number number:decimal-places="2" number:min-integer-digits="1"/>
      <style:map style:condition="value()&gt;=0" style:apply-style-name="N38P0"/>
    </number:number-style>
    <number:number-style style:name="N39">
      <style:text-properties fo:color="#FF0000"/>
      <number:number number:decimal-places="2" number:min-integer-digits="1"/>
    </number:number-style>
    <number:number-style style:name="N40P0">
      <number:number number:decimal-places="0" number:min-integer-digits="1"/>
    </number:number-style>
    <number:number-style style:name="N40">
      <number:number number:decimal-places="0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Online2PDF.com</meta:initial-creator>
    <dc:creator>Marianize Bento Patitucci da Silva</dc:creator>
    <meta:creation-date>2022-04-26T15:51:31Z</meta:creation-date>
    <dc:date>2022-04-26T13:46:10Z</dc:date>
    <meta:editing-duration>PT0S</meta:editing-duration>
  </office:meta>
</office:document-meta>
</file>