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3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5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17" style:family="table-cell" style:parent-style-name="Default" style:data-style-name="N39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2pt" style:font-size-asian="2pt" style:font-size-complex="2pt" style:font-family-generic="swiss"/>
    </style:style>
    <style:style style:name="ce18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7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9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4pt" style:font-size-asian="4pt" style:font-size-complex="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0.926041666666667cm"/>
    </style:style>
    <style:style style:name="co11" style:family="table-column">
      <style:table-column-properties fo:break-before="auto" style:column-width="0.185208333333333cm"/>
    </style:style>
    <style:style style:name="ro1" style:family="table-row">
      <style:table-row-properties style:row-height="8.1pt" style:use-optimal-row-height="false" fo:break-before="auto"/>
    </style:style>
    <style:style style:name="ro2" style:family="table-row">
      <style:table-row-properties style:row-height="5.1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2.1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Table_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5" table:number-columns-repeated="2" table:default-cell-style-name="ce3"/>
        <table:table-column table:style-name="co9" table:default-cell-style-name="ce3"/>
        <table:table-column table:style-name="co5" table:number-columns-repeated="2" table:default-cell-style-name="ce3"/>
        <table:table-column table:style-name="co10" table:default-cell-style-name="ce3"/>
        <table:table-column table:style-name="co5" table:number-columns-repeated="3" table:default-cell-style-name="ce3"/>
        <table:table-column table:style-name="co11" table:default-cell-style-name="ce3"/>
        <table:table-column table:style-name="co6" table:number-columns-repeated="16364" table:default-cell-style-name="ce3"/>
        <table:table-row table:style-name="ro1">
          <table:table-cell office:value-type="string" table:style-name="ce2">
            <text:p>Detalhamento da folha de pagamento de pessoal – Resolução CNJ nº 102 de 15/12/2009 e Resolução CNJ Nº 215 de 16/12/201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MARÇO DE 2022</text:p>
          </table:table-cell>
          <table:table-cell table:number-columns-repeated="16383" table:style-name="ce3"/>
        </table:table-row>
        <table:table-row table:style-name="ro2">
          <table:table-cell office:value-type="string" table:number-columns-spanned="1" table:number-rows-spanned="2" table:style-name="ce19">
            <text:p>Nome</text:p>
          </table:table-cell>
          <table:table-cell office:value-type="string" table:number-columns-spanned="1" table:number-rows-spanned="2" table:style-name="ce19">
            <text:p>CARGO</text:p>
          </table:table-cell>
          <table:table-cell office:value-type="string" table:number-columns-spanned="1" table:number-rows-spanned="2" table:style-name="ce19">
            <text:p>LOTAÇÃO</text:p>
          </table:table-cell>
          <table:table-cell office:value-type="string" table:number-columns-spanned="8" table:number-rows-spanned="1" table:style-name="ce20">
            <text:p>RENDIMENTOS</text:p>
          </table:table-cell>
          <table:covered-table-cell table:number-columns-repeated="7"/>
          <table:table-cell office:value-type="string" table:number-columns-spanned="5" table:number-rows-spanned="1" table:style-name="ce20">
            <text:p>DESCONTOS</text:p>
          </table:table-cell>
          <table:covered-table-cell table:number-columns-repeated="4"/>
          <table:table-cell office:value-type="string" table:number-columns-spanned="1" table:number-rows-spanned="2" table:style-name="ce21">
            <text:p><text:span text:style-name="T1">Rendimento Líquido</text:span><text:span text:style-name="T1"/></text:p>
            <text:p><text:span text:style-name="T1">12</text:span></text:p>
          </table:table-cell>
          <table:table-cell office:value-type="string" table:number-columns-spanned="1" table:number-rows-spanned="2" table:style-name="ce21">
            <text:p><text:span text:style-name="T1">Remuneração do Órgão de origem</text:span><text:span text:style-name="T1"/></text:p>
            <text:p><text:span text:style-name="T1">13</text:span></text:p>
          </table:table-cell>
          <table:table-cell office:value-type="string" table:number-columns-spanned="1" table:number-rows-spanned="2" table:style-name="ce22">
            <text:p>Diárias 14</text:p>
          </table:table-cell>
          <table:table-cell table:number-columns-repeated="16365"/>
        </table:table-row>
        <table:table-row table:style-name="ro3">
          <table:covered-table-cell/>
          <table:covered-table-cell/>
          <table:covered-table-cell/>
          <table:table-cell office:value-type="string" table:style-name="ce5">
            <text:p><text:span text:style-name="T1">Remuneração Paradigma</text:span><text:span text:style-name="T1"/></text:p>
            <text:p><text:span text:style-name="T1">(I)</text:span></text:p>
          </table:table-cell>
          <table:table-cell office:value-type="string" table:style-name="ce4">
            <text:p>Vantagens Pessoais (II)</text:p>
          </table:table-cell>
          <table:table-cell office:value-type="string" table:style-name="ce4">
            <text:p>Subsídio, Diferença de Subsídio, Função de confiança ou Cargo em comissão</text:p>
          </table:table-cell>
          <table:table-cell office:value-type="string" table:style-name="ce6">
            <text:p>Indenizações (III)</text:p>
          </table:table-cell>
          <table:table-cell office:value-type="string" table:number-columns-spanned="2" table:number-rows-spanned="1" table:style-name="ce23">
            <text:p>Vantagens <text:s/>Eventuais (IV)</text:p>
          </table:table-cell>
          <table:covered-table-cell/>
          <table:table-cell office:value-type="string" table:style-name="ce6">
            <text:p>Gratificações (V)</text:p>
          </table:table-cell>
          <table:table-cell office:value-type="string" table:style-name="ce7">
            <text:p>Total do Crédito (VI)</text:p>
          </table:table-cell>
          <table:table-cell office:value-type="string" table:style-name="ce5">
            <text:p><text:span text:style-name="T1">Previdência Pública</text:span><text:span text:style-name="T1"/></text:p>
            <text:p><text:span text:style-name="T1">(VII)</text:span></text:p>
          </table:table-cell>
          <table:table-cell office:value-type="string" table:style-name="ce6">
            <text:p>Imposto de Renda (VIII)</text:p>
          </table:table-cell>
          <table:table-cell office:value-type="string" table:style-name="ce4">
            <text:p>Descontos Diversos (IX)</text:p>
          </table:table-cell>
          <table:table-cell office:value-type="string" table:style-name="ce4">
            <text:p>Retenção por Teto Constitucional (X)</text:p>
          </table:table-cell>
          <table:table-cell office:value-type="string" table:style-name="ce7">
            <text:p>Total do Desconto 11</text:p>
          </table:table-cell>
          <table:covered-table-cell/>
          <table:covered-table-cell/>
          <table:covered-table-cell/>
          <table:table-cell table:number-columns-repeated="16365"/>
        </table:table-row>
        <table:table-row table:style-name="ro4">
          <table:table-cell office:value-type="string" table:style-name="ce8">
            <text:p>ADRIANA MARIA CÂMARA DE OLIVEIRA LIM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UNIÃO DOS PALMARES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1409.76" table:style-name="ce10">
            <text:p>1409,76</text:p>
          </table:table-cell>
          <table:table-cell office:value-type="float" office:value="11229.7" table:number-columns-spanned="2" table:number-rows-spanned="1" table:style-name="ce24">
            <text:p>11229,70</text:p>
          </table:table-cell>
          <table:covered-table-cell/>
          <table:table-cell office:value-type="float" office:value="16844.560000000001" table:style-name="ce10">
            <text:p>16844,56</text:p>
          </table:table-cell>
          <table:table-cell office:value-type="float" office:value="63173.13" table:style-name="ce10">
            <text:p>63173,1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0386.15" table:style-name="ce11">
            <text:p>-10386,15</text:p>
          </table:table-cell>
          <table:table-cell office:value-type="float" office:value="-3189.21" table:style-name="ce11">
            <text:p>-3189,21</text:p>
          </table:table-cell>
          <table:table-cell office:value-type="float" office:value="0" table:style-name="ce12">
            <text:p>0,00</text:p>
          </table:table-cell>
          <table:table-cell office:value-type="float" office:value="-14403.75" table:style-name="ce11">
            <text:p>-14403,75</text:p>
          </table:table-cell>
          <table:table-cell office:value-type="float" office:value="48769.38" table:style-name="ce10">
            <text:p>48769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DA SILVA ESTEVE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7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2349.44" table:style-name="ce10">
            <text:p>234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38.550000000003" table:style-name="ce10">
            <text:p>36038,55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766.91" table:style-name="ce11">
            <text:p>-6766,91</text:p>
          </table:table-cell>
          <table:table-cell office:value-type="float" office:value="-2429.8200000000002" table:style-name="ce11">
            <text:p>-2429,82</text:p>
          </table:table-cell>
          <table:table-cell office:value-type="float" office:value="0" table:style-name="ce12">
            <text:p>0,00</text:p>
          </table:table-cell>
          <table:table-cell office:value-type="float" office:value="-14548.83" table:style-name="ce11">
            <text:p>-14548,83</text:p>
          </table:table-cell>
          <table:table-cell office:value-type="float" office:value="21489.72" table:style-name="ce10">
            <text:p>21489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INO PLÁCIDO NETO JÚNIOR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1629.76" table:style-name="ce10">
            <text:p>1629,76</text:p>
          </table:table-cell>
          <table:table-cell office:value-type="float" office:value="11229.7" table:number-columns-spanned="2" table:number-rows-spanned="1" table:style-name="ce24">
            <text:p>11229,70</text:p>
          </table:table-cell>
          <table:covered-table-cell/>
          <table:table-cell office:value-type="float" office:value="16844.560000000001" table:style-name="ce10">
            <text:p>16844,56</text:p>
          </table:table-cell>
          <table:table-cell office:value-type="float" office:value="63393.13" table:style-name="ce10">
            <text:p>63393,13</text:p>
          </table:table-cell>
          <table:table-cell office:value-type="float" office:value="-5352.1" table:style-name="ce11">
            <text:p>-5352,10</text:p>
          </table:table-cell>
          <table:table-cell office:value-type="float" office:value="-7409.44" table:style-name="ce11">
            <text:p>-7409,44</text:p>
          </table:table-cell>
          <table:table-cell office:value-type="float" office:value="-2253.65" table:style-name="ce11">
            <text:p>-2253,65</text:p>
          </table:table-cell>
          <table:table-cell office:value-type="float" office:value="0" table:style-name="ce12">
            <text:p>0,00</text:p>
          </table:table-cell>
          <table:table-cell office:value-type="float" office:value="-15015.19" table:style-name="ce11">
            <text:p>-15015,19</text:p>
          </table:table-cell>
          <table:table-cell office:value-type="float" office:value="48377.94" table:style-name="ce10">
            <text:p>4837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A DE BARROS ARAÚJO CABÚ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9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2099.7600000000002" table:style-name="ce10">
            <text:p>209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788.870000000003" table:style-name="ce10">
            <text:p>35788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1">
            <text:p>-8010,93</text:p>
          </table:table-cell>
          <table:table-cell office:value-type="float" office:value="-2166.09" table:style-name="ce11">
            <text:p>-2166,09</text:p>
          </table:table-cell>
          <table:table-cell office:value-type="float" office:value="0" table:style-name="ce12">
            <text:p>0,00</text:p>
          </table:table-cell>
          <table:table-cell office:value-type="float" office:value="-11005.41" table:style-name="ce11">
            <text:p>-11005,41</text:p>
          </table:table-cell>
          <table:table-cell office:value-type="float" office:value="24783.46" table:style-name="ce10">
            <text:p>24783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NSO CAVALCANTE DE ALBUQUERQUE FIL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0ª VARA DO TRABALHO DE MACEIÓ/AL</text:p>
          </table:table-cell>
          <table:table-cell table:style-name="ce9"/>
          <table:table-cell office:value-type="float" office:value="828.39" table:style-name="ce10">
            <text:p>828,39</text:p>
          </table:table-cell>
          <table:table-cell office:value-type="float" office:value="33689.11" table:style-name="ce10">
            <text:p>33689,11</text:p>
          </table:table-cell>
          <table:table-cell office:value-type="float" office:value="4627.21" table:style-name="ce10">
            <text:p>4627,21</text:p>
          </table:table-cell>
          <table:table-cell office:value-type="float" office:value="26202.639999999999" table:number-columns-spanned="2" table:number-rows-spanned="1" table:style-name="ce24">
            <text:p>26202,64</text:p>
          </table:table-cell>
          <table:covered-table-cell/>
          <table:table-cell table:style-name="ce9"/>
          <table:table-cell office:value-type="float" office:value="65347.35" table:style-name="ce10">
            <text:p>65347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9271.65" table:style-name="ce11">
            <text:p>-9271,65</text:p>
          </table:table-cell>
          <table:table-cell office:value-type="float" office:value="-5921.93" table:style-name="ce11">
            <text:p>-5921,93</text:p>
          </table:table-cell>
          <table:table-cell office:value-type="float" office:value="0" table:style-name="ce12">
            <text:p>0,00</text:p>
          </table:table-cell>
          <table:table-cell office:value-type="float" office:value="-16021.97" table:style-name="ce11">
            <text:p>-16021,97</text:p>
          </table:table-cell>
          <table:table-cell office:value-type="float" office:value="49325.38" table:style-name="ce10">
            <text:p>49325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MAGALHÃES BARBOS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5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927.81" table:style-name="ce10">
            <text:p>35927,81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871.18" table:style-name="ce11">
            <text:p>-6871,18</text:p>
          </table:table-cell>
          <table:table-cell office:value-type="float" office:value="-5442.39" table:style-name="ce11">
            <text:p>-5442,39</text:p>
          </table:table-cell>
          <table:table-cell office:value-type="float" office:value="0" table:style-name="ce12">
            <text:p>0,00</text:p>
          </table:table-cell>
          <table:table-cell office:value-type="float" office:value="-17665.669999999998" table:style-name="ce11">
            <text:p>-17665,67</text:p>
          </table:table-cell>
          <table:table-cell office:value-type="float" office:value="18262.14" table:style-name="ce10">
            <text:p>18262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SA DE MORAIS AMORIM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3156.96" table:style-name="ce10">
            <text:p>3156,96</text:p>
          </table:table-cell>
          <table:table-cell office:value-type="float" office:value="240.64" table:number-columns-spanned="2" table:number-rows-spanned="1" table:style-name="ce26">
            <text:p>240,64</text:p>
          </table:table-cell>
          <table:covered-table-cell/>
          <table:table-cell table:style-name="ce9"/>
          <table:table-cell office:value-type="float" office:value="35402.25" table:style-name="ce10">
            <text:p>35402,2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613.88" table:style-name="ce11">
            <text:p>-7613,88</text:p>
          </table:table-cell>
          <table:table-cell office:value-type="float" office:value="-6330.71" table:style-name="ce11">
            <text:p>-6330,71</text:p>
          </table:table-cell>
          <table:table-cell office:value-type="float" office:value="0" table:style-name="ce12">
            <text:p>0,00</text:p>
          </table:table-cell>
          <table:table-cell office:value-type="float" office:value="-14772.98" table:style-name="ce11">
            <text:p>-14772,98</text:p>
          </table:table-cell>
          <table:table-cell office:value-type="float" office:value="20629.27" table:style-name="ce10">
            <text:p>20629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OLÍMPIA CELS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3.689999999999" table:style-name="ce10">
            <text:p>16863,69</text:p>
          </table:table-cell>
          <table:table-cell office:value-type="float" office:value="-2265.4899999999998" table:style-name="ce11">
            <text:p>-2265,49</text:p>
          </table:table-cell>
          <table:table-cell office:value-type="float" office:value="-3145.15" table:style-name="ce11">
            <text:p>-3145,15</text:p>
          </table:table-cell>
          <table:table-cell office:value-type="float" office:value="-178.75" table:style-name="ce11">
            <text:p>-178,75</text:p>
          </table:table-cell>
          <table:table-cell office:value-type="float" office:value="0" table:style-name="ce12">
            <text:p>0,00</text:p>
          </table:table-cell>
          <table:table-cell office:value-type="float" office:value="-5589.39" table:style-name="ce11">
            <text:p>-5589,39</text:p>
          </table:table-cell>
          <table:table-cell office:value-type="float" office:value="11274.3" table:style-name="ce10">
            <text:p>11274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ANTONIO GALINDO SOBRAL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3786.94" table:style-name="ce10">
            <text:p>3786,94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9"/>
          <table:table-cell office:value-type="float" office:value="37476.050000000003" table:style-name="ce10">
            <text:p>37476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84.83" table:style-name="ce11">
            <text:p>-7284,83</text:p>
          </table:table-cell>
          <table:table-cell office:value-type="float" office:value="-6259.34" table:style-name="ce11">
            <text:p>-6259,34</text:p>
          </table:table-cell>
          <table:table-cell office:value-type="float" office:value="0" table:style-name="ce12">
            <text:p>0,00</text:p>
          </table:table-cell>
          <table:table-cell office:value-type="float" office:value="-14372.56" table:style-name="ce11">
            <text:p>-14372,56</text:p>
          </table:table-cell>
          <table:table-cell office:value-type="float" office:value="23103.49" table:style-name="ce10">
            <text:p>23103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HELENA FISCHER INOJ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ANNE HELENA FISCHER I</text:p>
          </table:table-cell>
          <table:table-cell table:style-name="ce9"/>
          <table:table-cell office:value-type="float" office:value="5688.99" table:style-name="ce10">
            <text:p>5688,99</text:p>
          </table:table-cell>
          <table:table-cell office:value-type="float" office:value="35462.22" table:style-name="ce10">
            <text:p>35462,22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562.55" table:style-name="ce10">
            <text:p>43562,55</text:p>
          </table:table-cell>
          <table:table-cell office:value-type="float" office:value="-5688.99" table:style-name="ce11">
            <text:p>-5688,99</text:p>
          </table:table-cell>
          <table:table-cell office:value-type="float" office:value="-8882.75" table:style-name="ce11">
            <text:p>-8882,75</text:p>
          </table:table-cell>
          <table:table-cell office:value-type="float" office:value="-3886.67" table:style-name="ce11">
            <text:p>-3886,67</text:p>
          </table:table-cell>
          <table:table-cell office:value-type="float" office:value="0" table:style-name="ce12">
            <text:p>0,00</text:p>
          </table:table-cell>
          <table:table-cell office:value-type="float" office:value="-18458.41" table:style-name="ce11">
            <text:p>-18458,41</text:p>
          </table:table-cell>
          <table:table-cell office:value-type="float" office:value="25104.14" table:style-name="ce10">
            <text:p>25104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DRUALDO ALCOFORADO CATÃ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ANTÔNIO ADRUALDO A. C</text:p>
          </table:table-cell>
          <table:table-cell table:style-name="ce9"/>
          <table:table-cell office:value-type="float" office:value="5688.99" table:style-name="ce10">
            <text:p>5688,99</text:p>
          </table:table-cell>
          <table:table-cell office:value-type="float" office:value="35462.22" table:style-name="ce10">
            <text:p>35462,22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562.55" table:style-name="ce10">
            <text:p>43562,55</text:p>
          </table:table-cell>
          <table:table-cell office:value-type="float" office:value="-5688.99" table:style-name="ce11">
            <text:p>-5688,99</text:p>
          </table:table-cell>
          <table:table-cell office:value-type="float" office:value="-3420.45" table:style-name="ce11">
            <text:p>-3420,45</text:p>
          </table:table-cell>
          <table:table-cell office:value-type="float" office:value="-4783.1000000000004" table:style-name="ce11">
            <text:p>-4783,10</text:p>
          </table:table-cell>
          <table:table-cell office:value-type="float" office:value="0" table:style-name="ce12">
            <text:p>0,00</text:p>
          </table:table-cell>
          <table:table-cell office:value-type="float" office:value="-13892.54" table:style-name="ce11">
            <text:p>-13892,54</text:p>
          </table:table-cell>
          <table:table-cell office:value-type="float" office:value="29670.01" table:style-name="ce10">
            <text:p>29670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CARLOS DUARTE DE FIGUEREDO CAMP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1246.71" table:style-name="ce10">
            <text:p>1246,71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9"/>
          <table:table-cell office:value-type="float" office:value="34935.82" table:style-name="ce10">
            <text:p>34935,82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923.32" table:style-name="ce11">
            <text:p>-6923,32</text:p>
          </table:table-cell>
          <table:table-cell office:value-type="float" office:value="-889.31" table:style-name="ce11">
            <text:p>-889,31</text:p>
          </table:table-cell>
          <table:table-cell office:value-type="float" office:value="0" table:style-name="ce12">
            <text:p>0,00</text:p>
          </table:table-cell>
          <table:table-cell office:value-type="float" office:value="-13164.73" table:style-name="ce11">
            <text:p>-13164,73</text:p>
          </table:table-cell>
          <table:table-cell office:value-type="float" office:value="21771.09" table:style-name="ce10">
            <text:p>2177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MANDO SILVA PINTO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689,11</text:p>
          </table:table-cell>
          <table:table-cell table:number-columns-repeated="2"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90.370000000003" table:style-name="ce10">
            <text:p>35190,37</text:p>
          </table:table-cell>
          <table:table-cell office:value-type="float" office:value="-4523.71" table:style-name="ce11">
            <text:p>-4523,71</text:p>
          </table:table-cell>
          <table:table-cell table:style-name="ce9"/>
          <table:table-cell office:value-type="float" office:value="-3136.49" table:style-name="ce11">
            <text:p>-3136,49</text:p>
          </table:table-cell>
          <table:table-cell office:value-type="float" office:value="0" table:style-name="ce12">
            <text:p>0,00</text:p>
          </table:table-cell>
          <table:table-cell office:value-type="float" office:value="-7660.2" table:style-name="ce11">
            <text:p>-7660,20</text:p>
          </table:table-cell>
          <table:table-cell office:value-type="float" office:value="27530.17" table:style-name="ce10">
            <text:p>27530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IANCA TENÓRIO CALAÇ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2312.56" table:style-name="ce10">
            <text:p>2312,56</text:p>
          </table:table-cell>
          <table:table-cell office:value-type="float" office:value="26202.639999999999" table:number-columns-spanned="2" table:number-rows-spanned="1" table:style-name="ce24">
            <text:p>26202,64</text:p>
          </table:table-cell>
          <table:covered-table-cell/>
          <table:table-cell table:style-name="ce9"/>
          <table:table-cell office:value-type="float" office:value="62204.31" table:style-name="ce10">
            <text:p>62204,31</text:p>
          </table:table-cell>
          <table:table-cell office:value-type="float" office:value="-828.39" table:style-name="ce11">
            <text:p>-828,39</text:p>
          </table:table-cell>
          <table:table-cell office:value-type="float" office:value="-9702.09" table:style-name="ce11">
            <text:p>-9702,09</text:p>
          </table:table-cell>
          <table:table-cell office:value-type="float" office:value="-5399.18" table:style-name="ce11">
            <text:p>-5399,18</text:p>
          </table:table-cell>
          <table:table-cell office:value-type="float" office:value="0" table:style-name="ce12">
            <text:p>0,00</text:p>
          </table:table-cell>
          <table:table-cell office:value-type="float" office:value="-15929.66" table:style-name="ce11">
            <text:p>-15929,66</text:p>
          </table:table-cell>
          <table:table-cell office:value-type="float" office:value="46274.65" table:style-name="ce10">
            <text:p>4627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RTHUR DE MACEDO FIGUEIRED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1246.71" table:style-name="ce10">
            <text:p>1246,71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9"/>
          <table:table-cell office:value-type="float" office:value="34935.82" table:style-name="ce10">
            <text:p>34935,82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67.34" table:style-name="ce11">
            <text:p>-8167,34</text:p>
          </table:table-cell>
          <table:table-cell office:value-type="float" office:value="-862.55" table:style-name="ce11">
            <text:p>-862,55</text:p>
          </table:table-cell>
          <table:table-cell office:value-type="float" office:value="0" table:style-name="ce12">
            <text:p>0,00</text:p>
          </table:table-cell>
          <table:table-cell office:value-type="float" office:value="-9858.2800000000007" table:style-name="ce11">
            <text:p>-9858,28</text:p>
          </table:table-cell>
          <table:table-cell office:value-type="float" office:value="25077.54" table:style-name="ce10">
            <text:p>25077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A BERTRAND RODRIGUES OLIVEIR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ALMEIRA DOS ÍNDIOS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1639.76" table:style-name="ce10">
            <text:p>163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28.870000000003" table:style-name="ce10">
            <text:p>35328,87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871.18" table:style-name="ce11">
            <text:p>-6871,18</text:p>
          </table:table-cell>
          <table:table-cell office:value-type="float" office:value="-4118.4799999999996" table:style-name="ce11">
            <text:p>-4118,48</text:p>
          </table:table-cell>
          <table:table-cell office:value-type="float" office:value="0" table:style-name="ce12">
            <text:p>0,00</text:p>
          </table:table-cell>
          <table:table-cell office:value-type="float" office:value="-16341.76" table:style-name="ce11">
            <text:p>-16341,76</text:p>
          </table:table-cell>
          <table:table-cell office:value-type="float" office:value="18987.11" table:style-name="ce10">
            <text:p>18987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ALANIO TENÓRIO DE MEL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2275.6799999999998" table:style-name="ce10">
            <text:p>2275,68</text:p>
          </table:table-cell>
          <table:table-cell office:value-type="float" office:value="902.39" table:number-columns-spanned="2" table:number-rows-spanned="1" table:style-name="ce26">
            <text:p>902,39</text:p>
          </table:table-cell>
          <table:covered-table-cell/>
          <table:table-cell table:style-name="ce9"/>
          <table:table-cell office:value-type="float" office:value="35182.720000000001" table:style-name="ce10">
            <text:p>35182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146.51" table:style-name="ce11">
            <text:p>-7146,51</text:p>
          </table:table-cell>
          <table:table-cell office:value-type="float" office:value="-4615.9399999999996" table:style-name="ce11">
            <text:p>-4615,94</text:p>
          </table:table-cell>
          <table:table-cell office:value-type="float" office:value="0" table:style-name="ce12">
            <text:p>0,00</text:p>
          </table:table-cell>
          <table:table-cell office:value-type="float" office:value="-12590.84" table:style-name="ce11">
            <text:p>-12590,84</text:p>
          </table:table-cell>
          <table:table-cell office:value-type="float" office:value="22591.88" table:style-name="ce10">
            <text:p>22591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ÂNIA PEREIRA MARTIN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2775.3" table:style-name="ce10">
            <text:p>2775,30</text:p>
          </table:table-cell>
          <table:table-cell office:value-type="float" office:value="1564.14" table:number-columns-spanned="2" table:number-rows-spanned="1" table:style-name="ce26">
            <text:p>1564,14</text:p>
          </table:table-cell>
          <table:covered-table-cell/>
          <table:table-cell table:style-name="ce9"/>
          <table:table-cell office:value-type="float" office:value="36344.089999999997" table:style-name="ce10">
            <text:p>36344,09</text:p>
          </table:table-cell>
          <table:table-cell office:value-type="float" office:value="-5329.24" table:style-name="ce11">
            <text:p>-5329,24</text:p>
          </table:table-cell>
          <table:table-cell office:value-type="float" office:value="-6792.24" table:style-name="ce11">
            <text:p>-6792,24</text:p>
          </table:table-cell>
          <table:table-cell office:value-type="float" office:value="-6162.98" table:style-name="ce11">
            <text:p>-6162,98</text:p>
          </table:table-cell>
          <table:table-cell office:value-type="float" office:value="0" table:style-name="ce12">
            <text:p>0,00</text:p>
          </table:table-cell>
          <table:table-cell office:value-type="float" office:value="-18284.46" table:style-name="ce11">
            <text:p>-18284,46</text:p>
          </table:table-cell>
          <table:table-cell office:value-type="float" office:value="18059.63" table:style-name="ce10">
            <text:p>18059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MÁRCIO LIMA DOS SAN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2532.5" table:style-name="ce10">
            <text:p>2532,50</text:p>
          </table:table-cell>
          <table:table-cell office:value-type="float" office:value="26576.97" table:number-columns-spanned="2" table:number-rows-spanned="1" table:style-name="ce24">
            <text:p>26576,97</text:p>
          </table:table-cell>
          <table:covered-table-cell/>
          <table:table-cell table:style-name="ce9"/>
          <table:table-cell office:value-type="float" office:value="61114.12" table:style-name="ce10">
            <text:p>61114,12</text:p>
          </table:table-cell>
          <table:table-cell office:value-type="float" office:value="-828.39" table:style-name="ce11">
            <text:p>-828,39</text:p>
          </table:table-cell>
          <table:table-cell office:value-type="float" office:value="-7441.24" table:style-name="ce11">
            <text:p>-7441,24</text:p>
          </table:table-cell>
          <table:table-cell office:value-type="float" office:value="-1630.76" table:style-name="ce11">
            <text:p>-1630,76</text:p>
          </table:table-cell>
          <table:table-cell office:value-type="float" office:value="0" table:style-name="ce12">
            <text:p>0,00</text:p>
          </table:table-cell>
          <table:table-cell office:value-type="float" office:value="-9900.39" table:style-name="ce11">
            <text:p>-9900,39</text:p>
          </table:table-cell>
          <table:table-cell office:value-type="float" office:value="51213.73" table:style-name="ce10">
            <text:p>51213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VINA TIAGO BEZER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7728.85" table:style-name="ce10">
            <text:p>27728,85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79.48" table:style-name="ce10">
            <text:p>28479,48</text:p>
          </table:table-cell>
          <table:table-cell office:value-type="float" office:value="-3391.26" table:style-name="ce11">
            <text:p>-3391,26</text:p>
          </table:table-cell>
          <table:table-cell office:value-type="float" office:value="-5823.48" table:style-name="ce11">
            <text:p>-5823,48</text:p>
          </table:table-cell>
          <table:table-cell office:value-type="float" office:value="-2628" table:style-name="ce11">
            <text:p>-2628,00</text:p>
          </table:table-cell>
          <table:table-cell office:value-type="float" office:value="0" table:style-name="ce12">
            <text:p>0,00</text:p>
          </table:table-cell>
          <table:table-cell office:value-type="float" office:value="-11842.74" table:style-name="ce11">
            <text:p>-11842,74</text:p>
          </table:table-cell>
          <table:table-cell office:value-type="float" office:value="16636.740000000002" table:style-name="ce10">
            <text:p>1663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DO DA SILVA LIMA</text:p>
          </table:table-cell>
          <table:table-cell office:value-type="string" table:style-name="ce8">
            <text:p>JUIZ DO TRABALHO SUBSTITUTO - NÍVEL SUP</text:p>
          </table:table-cell>
          <table:table-cell table:number-columns-repeated="3" table:style-name="ce9"/>
          <table:table-cell office:value-type="float" office:value="32004.65" table:style-name="ce10">
            <text:p>32004,65</text:p>
          </table:table-cell>
          <table:table-cell office:value-type="float" office:value="1409.76" table:style-name="ce10">
            <text:p>1409,76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9"/>
          <table:table-cell office:value-type="float" office:value="35098.870000000003" table:style-name="ce10">
            <text:p>35098,87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280.87" table:style-name="ce11">
            <text:p>-6280,87</text:p>
          </table:table-cell>
          <table:table-cell office:value-type="float" office:value="-1650.73" table:style-name="ce11">
            <text:p>-1650,73</text:p>
          </table:table-cell>
          <table:table-cell office:value-type="float" office:value="0" table:style-name="ce12">
            <text:p>0,00</text:p>
          </table:table-cell>
          <table:table-cell office:value-type="float" office:value="-13283.7" table:style-name="ce11">
            <text:p>-13283,70</text:p>
          </table:table-cell>
          <table:table-cell office:value-type="float" office:value="21815.17" table:style-name="ce10">
            <text:p>21815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<text:s/>FRANÇOS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3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2726.06" table:style-name="ce10">
            <text:p>272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415.17" table:style-name="ce10">
            <text:p>36415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1">
            <text:p>-7389,11</text:p>
          </table:table-cell>
          <table:table-cell office:value-type="float" office:value="-2977.04" table:style-name="ce11">
            <text:p>-2977,04</text:p>
          </table:table-cell>
          <table:table-cell office:value-type="float" office:value="0" table:style-name="ce12">
            <text:p>0,00</text:p>
          </table:table-cell>
          <table:table-cell office:value-type="float" office:value="-11194.54" table:style-name="ce11">
            <text:p>-11194,54</text:p>
          </table:table-cell>
          <table:table-cell office:value-type="float" office:value="25220.63" table:style-name="ce10">
            <text:p>25220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ARÔXA PEREIRA RAMOS BARRET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ELIANE ARÔXA PEREIRA</text:p>
          </table:table-cell>
          <table:table-cell table:style-name="ce9"/>
          <table:table-cell office:value-type="float" office:value="5688.99" table:style-name="ce10">
            <text:p>5688,99</text:p>
          </table:table-cell>
          <table:table-cell office:value-type="float" office:value="35462.22" table:style-name="ce10">
            <text:p>35462,22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811.92" table:style-name="ce10">
            <text:p>42811,92</text:p>
          </table:table-cell>
          <table:table-cell office:value-type="float" office:value="-5688.99" table:style-name="ce11">
            <text:p>-5688,99</text:p>
          </table:table-cell>
          <table:table-cell office:value-type="float" office:value="-8882.75" table:style-name="ce11">
            <text:p>-8882,75</text:p>
          </table:table-cell>
          <table:table-cell office:value-type="float" office:value="-3159.76" table:style-name="ce11">
            <text:p>-3159,76</text:p>
          </table:table-cell>
          <table:table-cell office:value-type="float" office:value="0" table:style-name="ce12">
            <text:p>0,00</text:p>
          </table:table-cell>
          <table:table-cell office:value-type="float" office:value="-17731.5" table:style-name="ce11">
            <text:p>-17731,50</text:p>
          </table:table-cell>
          <table:table-cell office:value-type="float" office:value="25080.42" table:style-name="ce10">
            <text:p>25080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A SILVA FALCÃ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3183.64" table:style-name="ce10">
            <text:p>3183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872.75" table:style-name="ce10">
            <text:p>36872,75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766.91" table:style-name="ce11">
            <text:p>-6766,91</text:p>
          </table:table-cell>
          <table:table-cell office:value-type="float" office:value="-2621.5" table:style-name="ce11">
            <text:p>-2621,50</text:p>
          </table:table-cell>
          <table:table-cell office:value-type="float" office:value="0" table:style-name="ce12">
            <text:p>0,00</text:p>
          </table:table-cell>
          <table:table-cell office:value-type="float" office:value="-14740.51" table:style-name="ce11">
            <text:p>-14740,51</text:p>
          </table:table-cell>
          <table:table-cell office:value-type="float" office:value="22132.240000000002" table:style-name="ce10">
            <text:p>2213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LUIZ DA COST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2620.39" table:style-name="ce10">
            <text:p>2620,39</text:p>
          </table:table-cell>
          <table:table-cell office:value-type="float" office:value="3457.57" table:number-columns-spanned="2" table:number-rows-spanned="1" table:style-name="ce26">
            <text:p>3457,57</text:p>
          </table:table-cell>
          <table:covered-table-cell/>
          <table:table-cell office:value-type="float" office:value="10668.22" table:style-name="ce10">
            <text:p>10668,22</text:p>
          </table:table-cell>
          <table:table-cell office:value-type="float" office:value="48750.83" table:style-name="ce10">
            <text:p>48750,83</text:p>
          </table:table-cell>
          <table:table-cell office:value-type="float" office:value="-5688.99" table:style-name="ce11">
            <text:p>-5688,99</text:p>
          </table:table-cell>
          <table:table-cell office:value-type="float" office:value="-8215.42" table:style-name="ce11">
            <text:p>-8215,42</text:p>
          </table:table-cell>
          <table:table-cell office:value-type="float" office:value="-2991.59" table:style-name="ce11">
            <text:p>-2991,59</text:p>
          </table:table-cell>
          <table:table-cell office:value-type="float" office:value="-6837.12" table:style-name="ce11">
            <text:p>-6837,12</text:p>
          </table:table-cell>
          <table:table-cell office:value-type="float" office:value="-23733.119999999999" table:style-name="ce11">
            <text:p>-23733,12</text:p>
          </table:table-cell>
          <table:table-cell office:value-type="float" office:value="25017.71" table:style-name="ce10">
            <text:p>25017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OSANI DE LAVOR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462,22</text:p>
          </table:table-cell>
          <table:table-cell table:number-columns-repeated="2"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3.480000000003" table:style-name="ce10">
            <text:p>36963,48</text:p>
          </table:table-cell>
          <table:table-cell office:value-type="float" office:value="-4860.6000000000004" table:style-name="ce11">
            <text:p>-4860,60</text:p>
          </table:table-cell>
          <table:table-cell office:value-type="float" office:value="-6970.35" table:style-name="ce11">
            <text:p>-6970,35</text:p>
          </table:table-cell>
          <table:table-cell office:value-type="float" office:value="-2632.72" table:style-name="ce11">
            <text:p>-2632,72</text:p>
          </table:table-cell>
          <table:table-cell office:value-type="float" office:value="0" table:style-name="ce12">
            <text:p>0,00</text:p>
          </table:table-cell>
          <table:table-cell office:value-type="float" office:value="-14463.67" table:style-name="ce11">
            <text:p>-14463,67</text:p>
          </table:table-cell>
          <table:table-cell office:value-type="float" office:value="22499.81" table:style-name="ce10">
            <text:p>22499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TAVARES NORONHA NET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2023.34" table:style-name="ce10">
            <text:p>2023,34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9"/>
          <table:table-cell office:value-type="float" office:value="35712.449999999997" table:style-name="ce10">
            <text:p>35712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1">
            <text:p>-7389,11</text:p>
          </table:table-cell>
          <table:table-cell office:value-type="float" office:value="-1975.83" table:style-name="ce11">
            <text:p>-1975,83</text:p>
          </table:table-cell>
          <table:table-cell office:value-type="float" office:value="0" table:style-name="ce12">
            <text:p>0,00</text:p>
          </table:table-cell>
          <table:table-cell office:value-type="float" office:value="-10193.33" table:style-name="ce11">
            <text:p>-10193,33</text:p>
          </table:table-cell>
          <table:table-cell office:value-type="float" office:value="25519.119999999999" table:style-name="ce10">
            <text:p>25519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SÃO MIGUEL DOS CAMPOS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1966.39" table:style-name="ce10">
            <text:p>196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655.5" table:style-name="ce10">
            <text:p>35655,50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871.18" table:style-name="ce11">
            <text:p>-6871,18</text:p>
          </table:table-cell>
          <table:table-cell office:value-type="float" office:value="-3012.58" table:style-name="ce11">
            <text:p>-3012,58</text:p>
          </table:table-cell>
          <table:table-cell office:value-type="float" office:value="0" table:style-name="ce12">
            <text:p>0,00</text:p>
          </table:table-cell>
          <table:table-cell office:value-type="float" office:value="-15235.86" table:style-name="ce11">
            <text:p>-15235,86</text:p>
          </table:table-cell>
          <table:table-cell office:value-type="float" office:value="20419.64" table:style-name="ce10">
            <text:p>20419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APARECIDO MALHEIROS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8ª VARA DO TRABALHO DE MACEIÓ/AL</text:p>
          </table:table-cell>
          <table:table-cell table:style-name="ce9"/>
          <table:table-cell office:value-type="float" office:value="5352.1" table:style-name="ce10">
            <text:p>5352,10</text:p>
          </table:table-cell>
          <table:table-cell office:value-type="float" office:value="33689.11" table:style-name="ce10">
            <text:p>33689,11</text:p>
          </table:table-cell>
          <table:table-cell office:value-type="float" office:value="2816.69" table:style-name="ce10">
            <text:p>2816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857.9" table:style-name="ce10">
            <text:p>41857,90</text:p>
          </table:table-cell>
          <table:table-cell office:value-type="float" office:value="-5352.1" table:style-name="ce11">
            <text:p>-5352,10</text:p>
          </table:table-cell>
          <table:table-cell office:value-type="float" office:value="-8343.01" table:style-name="ce11">
            <text:p>-8343,01</text:p>
          </table:table-cell>
          <table:table-cell office:value-type="float" office:value="-5245.06" table:style-name="ce11">
            <text:p>-5245,06</text:p>
          </table:table-cell>
          <table:table-cell office:value-type="float" office:value="0" table:style-name="ce12">
            <text:p>0,00</text:p>
          </table:table-cell>
          <table:table-cell office:value-type="float" office:value="-18940.169999999998" table:style-name="ce11">
            <text:p>-18940,17</text:p>
          </table:table-cell>
          <table:table-cell office:value-type="float" office:value="22917.73" table:style-name="ce10">
            <text:p>22917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SOBRAL DE ALBUQUERQUE E MELL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462,22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212,85</text:p>
          </table:table-cell>
          <table:table-cell office:value-type="float" office:value="-4860.6000000000004" table:style-name="ce11">
            <text:p>-4860,60</text:p>
          </table:table-cell>
          <table:table-cell office:value-type="float" office:value="-7022.49" table:style-name="ce11">
            <text:p>-7022,49</text:p>
          </table:table-cell>
          <table:table-cell office:value-type="float" office:value="-2263.6799999999998" table:style-name="ce11">
            <text:p>-2263,68</text:p>
          </table:table-cell>
          <table:table-cell office:value-type="float" office:value="0" table:style-name="ce12">
            <text:p>0,00</text:p>
          </table:table-cell>
          <table:table-cell office:value-type="float" office:value="-14146.77" table:style-name="ce11">
            <text:p>-14146,77</text:p>
          </table:table-cell>
          <table:table-cell office:value-type="float" office:value="22066.080000000002" table:style-name="ce10">
            <text:p>22066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OSTA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ANTANA DO IPANEMA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98.870000000003" table:style-name="ce10">
            <text:p>35098,87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923.32" table:style-name="ce11">
            <text:p>-6923,32</text:p>
          </table:table-cell>
          <table:table-cell office:value-type="float" office:value="-1847.16" table:style-name="ce11">
            <text:p>-1847,16</text:p>
          </table:table-cell>
          <table:table-cell office:value-type="float" office:value="0" table:style-name="ce12">
            <text:p>0,00</text:p>
          </table:table-cell>
          <table:table-cell office:value-type="float" office:value="-14122.58" table:style-name="ce11">
            <text:p>-14122,58</text:p>
          </table:table-cell>
          <table:table-cell office:value-type="float" office:value="20976.29" table:style-name="ce10">
            <text:p>20976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DE MIRANDA SEVE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6863.689999999999" table:style-name="ce10">
            <text:p>16863,69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63.689999999999" table:style-name="ce10">
            <text:p>16863,69</text:p>
          </table:table-cell>
          <table:table-cell office:value-type="float" office:value="-2265.4899999999998" table:style-name="ce11">
            <text:p>-2265,49</text:p>
          </table:table-cell>
          <table:table-cell office:value-type="float" office:value="-3145.15" table:style-name="ce11">
            <text:p>-3145,1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5410.64" table:style-name="ce11">
            <text:p>-5410,64</text:p>
          </table:table-cell>
          <table:table-cell office:value-type="float" office:value="11453.05" table:style-name="ce10">
            <text:p>11453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 RAIMUNDA PEREIRA DE LIM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32004.65" table:style-name="ce10">
            <text:p>32004,65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755.279999999999" table:style-name="ce10">
            <text:p>32755,28</text:p>
          </table:table-cell>
          <table:table-cell office:value-type="float" office:value="-4203.66" table:style-name="ce11">
            <text:p>-4203,66</text:p>
          </table:table-cell>
          <table:table-cell office:value-type="float" office:value="-6252.32" table:style-name="ce11">
            <text:p>-6252,32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2">
            <text:p>0,00</text:p>
          </table:table-cell>
          <table:table-cell office:value-type="float" office:value="-10813.48" table:style-name="ce11">
            <text:p>-10813,48</text:p>
          </table:table-cell>
          <table:table-cell office:value-type="float" office:value="21941.8" table:style-name="ce10">
            <text:p>21941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ETE MOREIRA ANGEL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1609.65" table:style-name="ce10">
            <text:p>31609,65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360.28" table:style-name="ce10">
            <text:p>32360,28</text:p>
          </table:table-cell>
          <table:table-cell office:value-type="float" office:value="-3752.76" table:style-name="ce11">
            <text:p>-3752,76</text:p>
          </table:table-cell>
          <table:table-cell office:value-type="float" office:value="-5723.7" table:style-name="ce11">
            <text:p>-5723,70</text:p>
          </table:table-cell>
          <table:table-cell office:value-type="float" office:value="-1301.17" table:style-name="ce11">
            <text:p>-1301,17</text:p>
          </table:table-cell>
          <table:table-cell office:value-type="float" office:value="-1978.16" table:style-name="ce11">
            <text:p>-1978,16</text:p>
          </table:table-cell>
          <table:table-cell office:value-type="float" office:value="-12755.79" table:style-name="ce11">
            <text:p>-12755,79</text:p>
          </table:table-cell>
          <table:table-cell office:value-type="float" office:value="19604.490000000002" table:style-name="ce10">
            <text:p>1960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SIEL IV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ENEDO/AL</text:p>
          </table:table-cell>
          <table:table-cell table:style-name="ce9"/>
          <table:table-cell office:value-type="float" office:value="5352.1" table:style-name="ce10">
            <text:p>5352,10</text:p>
          </table:table-cell>
          <table:table-cell office:value-type="float" office:value="33689.11" table:style-name="ce10">
            <text:p>33689,11</text:p>
          </table:table-cell>
          <table:table-cell office:value-type="float" office:value="3360.71" table:style-name="ce10">
            <text:p>33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401.919999999998" table:style-name="ce10">
            <text:p>42401,92</text:p>
          </table:table-cell>
          <table:table-cell office:value-type="float" office:value="-5352.1" table:style-name="ce11">
            <text:p>-5352,10</text:p>
          </table:table-cell>
          <table:table-cell office:value-type="float" office:value="-8395.15" table:style-name="ce11">
            <text:p>-8395,15</text:p>
          </table:table-cell>
          <table:table-cell office:value-type="float" office:value="-3900.3" table:style-name="ce11">
            <text:p>-3900,30</text:p>
          </table:table-cell>
          <table:table-cell office:value-type="float" office:value="0" table:style-name="ce12">
            <text:p>0,00</text:p>
          </table:table-cell>
          <table:table-cell office:value-type="float" office:value="-17647.55" table:style-name="ce11">
            <text:p>-17647,55</text:p>
          </table:table-cell>
          <table:table-cell office:value-type="float" office:value="24754.37" table:style-name="ce10">
            <text:p>24754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A SILV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462,22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212,85</text:p>
          </table:table-cell>
          <table:table-cell office:value-type="float" office:value="-4860.6000000000004" table:style-name="ce11">
            <text:p>-4860,60</text:p>
          </table:table-cell>
          <table:table-cell office:value-type="float" office:value="-5124.7299999999996" table:style-name="ce11">
            <text:p>-5124,73</text:p>
          </table:table-cell>
          <table:table-cell office:value-type="float" office:value="-1976.42" table:style-name="ce11">
            <text:p>-1976,42</text:p>
          </table:table-cell>
          <table:table-cell office:value-type="float" office:value="0" table:style-name="ce12">
            <text:p>0,00</text:p>
          </table:table-cell>
          <table:table-cell office:value-type="float" office:value="-11961.75" table:style-name="ce11">
            <text:p>-11961,75</text:p>
          </table:table-cell>
          <table:table-cell office:value-type="float" office:value="24251.1" table:style-name="ce10">
            <text:p>24251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EITE DE ARRUDA ALENCAR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ÃO LEITE DE ARRUDA A</text:p>
          </table:table-cell>
          <table:table-cell table:number-columns-repeated="2" table:style-name="ce9"/>
          <table:table-cell office:value-type="float" office:value="35462.22" table:style-name="ce10">
            <text:p>35462,22</text:p>
          </table:table-cell>
          <table:table-cell office:value-type="float" office:value="2066.06" table:style-name="ce10">
            <text:p>2066,06</text:p>
          </table:table-cell>
          <table:table-cell office:value-type="float" office:value="27581.73" table:number-columns-spanned="2" table:number-rows-spanned="1" table:style-name="ce24">
            <text:p>27581,73</text:p>
          </table:table-cell>
          <table:covered-table-cell/>
          <table:table-cell office:value-type="float" office:value="2955.19" table:style-name="ce12">
            <text:p>2955,19</text:p>
          </table:table-cell>
          <table:table-cell office:value-type="float" office:value="68065.2" table:style-name="ce10">
            <text:p>68065,20</text:p>
          </table:table-cell>
          <table:table-cell office:value-type="float" office:value="-828.39" table:style-name="ce11">
            <text:p>-828,39</text:p>
          </table:table-cell>
          <table:table-cell office:value-type="float" office:value="-11848.96" table:style-name="ce11">
            <text:p>-11848,96</text:p>
          </table:table-cell>
          <table:table-cell office:value-type="float" office:value="-3487.41" table:style-name="ce11">
            <text:p>-3487,41</text:p>
          </table:table-cell>
          <table:table-cell office:value-type="float" office:value="0" table:style-name="ce12">
            <text:p>0,00</text:p>
          </table:table-cell>
          <table:table-cell office:value-type="float" office:value="-16164.76" table:style-name="ce11">
            <text:p>-16164,76</text:p>
          </table:table-cell>
          <table:table-cell office:value-type="float" office:value="51900.44" table:style-name="ce10">
            <text:p>5190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BASTOS DA NOVA MOREIRA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462,22</text:p>
          </table:table-cell>
          <table:table-cell table:number-columns-repeated="2"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63.480000000003" table:style-name="ce10">
            <text:p>36963,48</text:p>
          </table:table-cell>
          <table:table-cell office:value-type="float" office:value="-4860.6000000000004" table:style-name="ce11">
            <text:p>-4860,60</text:p>
          </table:table-cell>
          <table:table-cell office:value-type="float" office:value="-7022.49" table:style-name="ce11">
            <text:p>-7022,49</text:p>
          </table:table-cell>
          <table:table-cell office:value-type="float" office:value="-457.5" table:style-name="ce11">
            <text:p>-457,50</text:p>
          </table:table-cell>
          <table:table-cell office:value-type="float" office:value="0" table:style-name="ce12">
            <text:p>0,00</text:p>
          </table:table-cell>
          <table:table-cell office:value-type="float" office:value="-12340.59" table:style-name="ce11">
            <text:p>-12340,59</text:p>
          </table:table-cell>
          <table:table-cell office:value-type="float" office:value="24622.89" table:style-name="ce10">
            <text:p>24622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DOS SANTOS JU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3026.31" table:style-name="ce10">
            <text:p>3026,31</text:p>
          </table:table-cell>
          <table:table-cell office:value-type="float" office:value="300.8" table:number-columns-spanned="2" table:number-rows-spanned="1" table:style-name="ce26">
            <text:p>300,80</text:p>
          </table:table-cell>
          <table:covered-table-cell/>
          <table:table-cell table:style-name="ce9"/>
          <table:table-cell office:value-type="float" office:value="35331.760000000002" table:style-name="ce10">
            <text:p>35331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7040.94" table:style-name="ce11">
            <text:p>-7040,94</text:p>
          </table:table-cell>
          <table:table-cell office:value-type="float" office:value="-4595.8" table:style-name="ce11">
            <text:p>-4595,80</text:p>
          </table:table-cell>
          <table:table-cell office:value-type="float" office:value="0" table:style-name="ce12">
            <text:p>0,00</text:p>
          </table:table-cell>
          <table:table-cell office:value-type="float" office:value="-12465.13" table:style-name="ce11">
            <text:p>-12465,13</text:p>
          </table:table-cell>
          <table:table-cell office:value-type="float" office:value="22866.63" table:style-name="ce10">
            <text:p>22866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ARCELO VIEIRA DE ARAÚJO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JOSÉ MARCELO VIEIRA D</text:p>
          </table:table-cell>
          <table:table-cell table:number-columns-repeated="2" table:style-name="ce9"/>
          <table:table-cell office:value-type="float" office:value="36237.75" table:style-name="ce10">
            <text:p>36237,75</text:p>
          </table:table-cell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office:value-type="float" office:value="11820.74" table:style-name="ce10">
            <text:p>11820,74</text:p>
          </table:table-cell>
          <table:table-cell office:value-type="float" office:value="48968.57" table:style-name="ce10">
            <text:p>48968,57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45.23" table:style-name="ce11">
            <text:p>-9045,23</text:p>
          </table:table-cell>
          <table:table-cell office:value-type="float" office:value="-357.5" table:style-name="ce11">
            <text:p>-357,50</text:p>
          </table:table-cell>
          <table:table-cell office:value-type="float" office:value="-8765.17" table:style-name="ce11">
            <text:p>-8765,17</text:p>
          </table:table-cell>
          <table:table-cell office:value-type="float" office:value="-18996.29" table:style-name="ce11">
            <text:p>-18996,29</text:p>
          </table:table-cell>
          <table:table-cell office:value-type="float" office:value="29972.28" table:style-name="ce10">
            <text:p>29972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ARES FILHO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462,22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12.85" table:style-name="ce10">
            <text:p>36212,85</text:p>
          </table:table-cell>
          <table:table-cell office:value-type="float" office:value="-4860.6000000000004" table:style-name="ce11">
            <text:p>-4860,60</text:p>
          </table:table-cell>
          <table:table-cell office:value-type="float" office:value="-6970.35" table:style-name="ce11">
            <text:p>-6970,3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11830.95" table:style-name="ce11">
            <text:p>-11830,95</text:p>
          </table:table-cell>
          <table:table-cell office:value-type="float" office:value="24381.9" table:style-name="ce10">
            <text:p>24381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MAR BATISTA DOS SANTO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50310.99" table:style-name="ce10">
            <text:p>50310,99</text:p>
          </table:table-cell>
          <table:table-cell table:number-columns-repeated="2" table:style-name="ce9"/>
          <table:table-cell office:value-type="float" office:value="1385.98" table:style-name="ce10">
            <text:p>1385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696.97" table:style-name="ce10">
            <text:p>51696,97</text:p>
          </table:table-cell>
          <table:table-cell table:style-name="ce9"/>
          <table:table-cell office:value-type="float" office:value="-1027.49" table:style-name="ce11">
            <text:p>-1027,49</text:p>
          </table:table-cell>
          <table:table-cell office:value-type="float" office:value="-3634.18" table:style-name="ce11">
            <text:p>-3634,18</text:p>
          </table:table-cell>
          <table:table-cell office:value-type="float" office:value="0" table:style-name="ce12">
            <text:p>0,00</text:p>
          </table:table-cell>
          <table:table-cell office:value-type="float" office:value="-4661.67" table:style-name="ce11">
            <text:p>-4661,67</text:p>
          </table:table-cell>
          <table:table-cell office:value-type="float" office:value="47035.3" table:style-name="ce10">
            <text:p>47035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SSANDRA NATALY DE ANDRADE CARVALHO E LIM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2275.6799999999998" table:style-name="ce10">
            <text:p>2275,68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9"/>
          <table:table-cell office:value-type="float" office:value="35964.79" table:style-name="ce10">
            <text:p>35964,79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1">
            <text:p>-7389,11</text:p>
          </table:table-cell>
          <table:table-cell office:value-type="float" office:value="-2346.91" table:style-name="ce11">
            <text:p>-2346,91</text:p>
          </table:table-cell>
          <table:table-cell office:value-type="float" office:value="0" table:style-name="ce12">
            <text:p>0,00</text:p>
          </table:table-cell>
          <table:table-cell office:value-type="float" office:value="-10564.41" table:style-name="ce11">
            <text:p>-10564,41</text:p>
          </table:table-cell>
          <table:table-cell office:value-type="float" office:value="25400.38" table:style-name="ce10">
            <text:p>25400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EN YOKO NAKA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3113.64" table:style-name="ce10">
            <text:p>3113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18.29" table:style-name="ce10">
            <text:p>35118,29</text:p>
          </table:table-cell>
          <table:table-cell office:value-type="float" office:value="-828.39" table:style-name="ce11">
            <text:p>-828,39</text:p>
          </table:table-cell>
          <table:table-cell office:value-type="float" office:value="-7017.39" table:style-name="ce11">
            <text:p>-7017,39</text:p>
          </table:table-cell>
          <table:table-cell office:value-type="float" office:value="-1427.11" table:style-name="ce11">
            <text:p>-1427,11</text:p>
          </table:table-cell>
          <table:table-cell office:value-type="float" office:value="0" table:style-name="ce12">
            <text:p>0,00</text:p>
          </table:table-cell>
          <table:table-cell office:value-type="float" office:value="-9272.89" table:style-name="ce11">
            <text:p>-9272,89</text:p>
          </table:table-cell>
          <table:table-cell office:value-type="float" office:value="25845.4" table:style-name="ce10">
            <text:p>25845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ERTE NEVES DE SOUZ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LAERTE NEVES DE SOUZA</text:p>
          </table:table-cell>
          <table:table-cell table:style-name="ce9"/>
          <table:table-cell office:value-type="float" office:value="5688.99" table:style-name="ce10">
            <text:p>5688,99</text:p>
          </table:table-cell>
          <table:table-cell office:value-type="float" office:value="35462.22" table:style-name="ce10">
            <text:p>35462,22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562.55" table:style-name="ce10">
            <text:p>43562,55</text:p>
          </table:table-cell>
          <table:table-cell office:value-type="float" office:value="-5688.99" table:style-name="ce11">
            <text:p>-5688,99</text:p>
          </table:table-cell>
          <table:table-cell office:value-type="float" office:value="-8882.75" table:style-name="ce11">
            <text:p>-8882,75</text:p>
          </table:table-cell>
          <table:table-cell office:value-type="float" office:value="-357.5" table:style-name="ce11">
            <text:p>-357,50</text:p>
          </table:table-cell>
          <table:table-cell office:value-type="float" office:value="0" table:style-name="ce12">
            <text:p>0,00</text:p>
          </table:table-cell>
          <table:table-cell office:value-type="float" office:value="-14929.24" table:style-name="ce11">
            <text:p>-14929,24</text:p>
          </table:table-cell>
          <table:table-cell office:value-type="float" office:value="28633.31" table:style-name="ce10">
            <text:p>28633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A COSTA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7631.360000000001" table:style-name="ce10">
            <text:p>37631,36</text:p>
          </table:table-cell>
          <table:table-cell table:number-columns-repeated="2"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132.620000000003" table:style-name="ce10">
            <text:p>39132,62</text:p>
          </table:table-cell>
          <table:table-cell office:value-type="float" office:value="-5272.74" table:style-name="ce11">
            <text:p>-5272,74</text:p>
          </table:table-cell>
          <table:table-cell office:value-type="float" office:value="-7505.67" table:style-name="ce11">
            <text:p>-7505,67</text:p>
          </table:table-cell>
          <table:table-cell office:value-type="float" office:value="-5664.23" table:style-name="ce11">
            <text:p>-5664,23</text:p>
          </table:table-cell>
          <table:table-cell office:value-type="float" office:value="0" table:style-name="ce12">
            <text:p>0,00</text:p>
          </table:table-cell>
          <table:table-cell office:value-type="float" office:value="-18442.64" table:style-name="ce11">
            <text:p>-18442,64</text:p>
          </table:table-cell>
          <table:table-cell office:value-type="float" office:value="20689.98" table:style-name="ce10">
            <text:p>20689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ESPÍRITO SANTO SILVEIR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2649.13" table:style-name="ce10">
            <text:p>2649,13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9"/>
          <table:table-cell office:value-type="float" office:value="36338.239999999998" table:style-name="ce10">
            <text:p>36338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1">
            <text:p>-8115,20</text:p>
          </table:table-cell>
          <table:table-cell office:value-type="float" office:value="-2161.37" table:style-name="ce11">
            <text:p>-2161,37</text:p>
          </table:table-cell>
          <table:table-cell office:value-type="float" office:value="0" table:style-name="ce12">
            <text:p>0,00</text:p>
          </table:table-cell>
          <table:table-cell office:value-type="float" office:value="-11104.96" table:style-name="ce11">
            <text:p>-11104,96</text:p>
          </table:table-cell>
          <table:table-cell office:value-type="float" office:value="25233.279999999999" table:style-name="ce10">
            <text:p>25233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ARLOS MONTEIRO COUTINH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SÃO LUÍS DO QUITUNDE/AL</text:p>
          </table:table-cell>
          <table:table-cell table:style-name="ce9"/>
          <table:table-cell office:value-type="float" office:value="5532.58" table:style-name="ce10">
            <text:p>5532,58</text:p>
          </table:table-cell>
          <table:table-cell office:value-type="float" office:value="33689.11" table:style-name="ce10">
            <text:p>33689,11</text:p>
          </table:table-cell>
          <table:table-cell office:value-type="float" office:value="2390.39" table:style-name="ce10">
            <text:p>2390,39</text:p>
          </table:table-cell>
          <table:table-cell office:value-type="float" office:value="949.88" table:number-columns-spanned="2" table:number-rows-spanned="1" table:style-name="ce26">
            <text:p>949,88</text:p>
          </table:table-cell>
          <table:covered-table-cell/>
          <table:table-cell table:style-name="ce9"/>
          <table:table-cell office:value-type="float" office:value="42561.96" table:style-name="ce10">
            <text:p>42561,96</text:p>
          </table:table-cell>
          <table:table-cell office:value-type="float" office:value="-5532.58" table:style-name="ce11">
            <text:p>-5532,58</text:p>
          </table:table-cell>
          <table:table-cell office:value-type="float" office:value="-8552.09" table:style-name="ce11">
            <text:p>-8552,09</text:p>
          </table:table-cell>
          <table:table-cell office:value-type="float" office:value="-5075.8500000000004" table:style-name="ce11">
            <text:p>-5075,85</text:p>
          </table:table-cell>
          <table:table-cell office:value-type="float" office:value="0" table:style-name="ce12">
            <text:p>0,00</text:p>
          </table:table-cell>
          <table:table-cell office:value-type="float" office:value="-19160.52" table:style-name="ce11">
            <text:p>-19160,52</text:p>
          </table:table-cell>
          <table:table-cell office:value-type="float" office:value="23401.439999999999" table:style-name="ce10">
            <text:p>23401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CÂNDIDO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5297.7" table:style-name="ce10">
            <text:p>5297,70</text:p>
          </table:table-cell>
          <table:table-cell office:value-type="float" office:value="360.96" table:number-columns-spanned="2" table:number-rows-spanned="1" table:style-name="ce26">
            <text:p>360,96</text:p>
          </table:table-cell>
          <table:covered-table-cell/>
          <table:table-cell table:style-name="ce9"/>
          <table:table-cell office:value-type="float" office:value="37663.31" table:style-name="ce10">
            <text:p>37663,3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92.9699999999998" table:style-name="ce11">
            <text:p>-2392,97</text:p>
          </table:table-cell>
          <table:table-cell office:value-type="float" office:value="-4703.62" table:style-name="ce11">
            <text:p>-4703,62</text:p>
          </table:table-cell>
          <table:table-cell office:value-type="float" office:value="0" table:style-name="ce12">
            <text:p>0,00</text:p>
          </table:table-cell>
          <table:table-cell office:value-type="float" office:value="-7924.98" table:style-name="ce11">
            <text:p>-7924,98</text:p>
          </table:table-cell>
          <table:table-cell office:value-type="float" office:value="29738.33" table:style-name="ce10">
            <text:p>29738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SÁVIO DE LIMA GAZZANÉO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1ª VARA DO TRABALHO DE UNIÃO DOS PALMARES/AL</text:p>
          </table:table-cell>
          <table:table-cell table:style-name="ce9"/>
          <table:table-cell office:value-type="float" office:value="5352.1" table:style-name="ce10">
            <text:p>5352,10</text:p>
          </table:table-cell>
          <table:table-cell office:value-type="float" office:value="33689.11" table:style-name="ce10">
            <text:p>33689,11</text:p>
          </table:table-cell>
          <table:table-cell office:value-type="float" office:value="1980.79" table:style-name="ce10">
            <text:p>1980,79</text:p>
          </table:table-cell>
          <table:table-cell office:value-type="float" office:value="26202.639999999999" table:number-columns-spanned="2" table:number-rows-spanned="1" table:style-name="ce24">
            <text:p>26202,64</text:p>
          </table:table-cell>
          <table:covered-table-cell/>
          <table:table-cell table:style-name="ce9"/>
          <table:table-cell office:value-type="float" office:value="67224.639999999999" table:style-name="ce10">
            <text:p>67224,64</text:p>
          </table:table-cell>
          <table:table-cell office:value-type="float" office:value="-5352.1" table:style-name="ce11">
            <text:p>-5352,10</text:p>
          </table:table-cell>
          <table:table-cell office:value-type="float" office:value="-10405.4" table:style-name="ce11">
            <text:p>-10405,40</text:p>
          </table:table-cell>
          <table:table-cell office:value-type="float" office:value="-5062.99" table:style-name="ce11">
            <text:p>-5062,99</text:p>
          </table:table-cell>
          <table:table-cell office:value-type="float" office:value="0" table:style-name="ce12">
            <text:p>0,00</text:p>
          </table:table-cell>
          <table:table-cell office:value-type="float" office:value="-20820.490000000002" table:style-name="ce11">
            <text:p>-20820,49</text:p>
          </table:table-cell>
          <table:table-cell office:value-type="float" office:value="46404.15" table:style-name="ce10">
            <text:p>4640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HERMES DE LIM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689,11</text:p>
          </table:table-cell>
          <table:table-cell table:number-columns-repeated="2" table:style-name="ce9"/>
          <table:table-cell office:value-type="float" office:value="1721.26" table:style-name="ce10">
            <text:p>172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410.370000000003" table:style-name="ce10">
            <text:p>35410,37</text:p>
          </table:table-cell>
          <table:table-cell office:value-type="float" office:value="-4523.71" table:style-name="ce11">
            <text:p>-4523,71</text:p>
          </table:table-cell>
          <table:table-cell office:value-type="float" office:value="-6575.39" table:style-name="ce11">
            <text:p>-6575,39</text:p>
          </table:table-cell>
          <table:table-cell office:value-type="float" office:value="-6175.57" table:style-name="ce11">
            <text:p>-6175,57</text:p>
          </table:table-cell>
          <table:table-cell office:value-type="float" office:value="0" table:style-name="ce12">
            <text:p>0,00</text:p>
          </table:table-cell>
          <table:table-cell office:value-type="float" office:value="-17274.669999999998" table:style-name="ce11">
            <text:p>-17274,67</text:p>
          </table:table-cell>
          <table:table-cell office:value-type="float" office:value="18135.7" table:style-name="ce10">
            <text:p>18135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TON BELTRÃO DE ALBUQUERQUE JÚNIOR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1246.71" table:style-name="ce10">
            <text:p>1246,71</text:p>
          </table:table-cell>
          <table:table-cell office:value-type="float" office:value="3457.57" table:number-columns-spanned="2" table:number-rows-spanned="1" table:style-name="ce26">
            <text:p>3457,57</text:p>
          </table:table-cell>
          <table:covered-table-cell/>
          <table:table-cell office:value-type="float" office:value="10668.22" table:style-name="ce10">
            <text:p>10668,22</text:p>
          </table:table-cell>
          <table:table-cell office:value-type="float" office:value="47377.15" table:style-name="ce10">
            <text:p>47377,15</text:p>
          </table:table-cell>
          <table:table-cell office:value-type="float" office:value="-828.39" table:style-name="ce11">
            <text:p>-828,39</text:p>
          </table:table-cell>
          <table:table-cell office:value-type="float" office:value="-9045.23" table:style-name="ce11">
            <text:p>-9045,23</text:p>
          </table:table-cell>
          <table:table-cell office:value-type="float" office:value="-3868.56" table:style-name="ce11">
            <text:p>-3868,56</text:p>
          </table:table-cell>
          <table:table-cell office:value-type="float" office:value="-6837.12" table:style-name="ce11">
            <text:p>-6837,12</text:p>
          </table:table-cell>
          <table:table-cell office:value-type="float" office:value="-20579.3" table:style-name="ce11">
            <text:p>-20579,30</text:p>
          </table:table-cell>
          <table:table-cell office:value-type="float" office:value="26797.85" table:style-name="ce10">
            <text:p>2679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RLANDO JACQUES DA SILVA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689,11</text:p>
          </table:table-cell>
          <table:table-cell table:number-columns-repeated="2"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90.370000000003" table:style-name="ce10">
            <text:p>35190,37</text:p>
          </table:table-cell>
          <table:table-cell office:value-type="float" office:value="-4523.71" table:style-name="ce11">
            <text:p>-4523,71</text:p>
          </table:table-cell>
          <table:table-cell table:style-name="ce9"/>
          <table:table-cell office:value-type="float" office:value="-3504.71" table:style-name="ce11">
            <text:p>-3504,71</text:p>
          </table:table-cell>
          <table:table-cell office:value-type="float" office:value="0" table:style-name="ce12">
            <text:p>0,00</text:p>
          </table:table-cell>
          <table:table-cell office:value-type="float" office:value="-8028.42" table:style-name="ce11">
            <text:p>-8028,42</text:p>
          </table:table-cell>
          <table:table-cell office:value-type="float" office:value="27161.95" table:style-name="ce10">
            <text:p>27161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INÁCIO DA SILV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O DESEMBARGADOR PEDRO INÁCIO DA SILVA (</text:p>
          </table:table-cell>
          <table:table-cell table:style-name="ce9"/>
          <table:table-cell office:value-type="float" office:value="5688.99" table:style-name="ce10">
            <text:p>5688,99</text:p>
          </table:table-cell>
          <table:table-cell office:value-type="float" office:value="35462.22" table:style-name="ce10">
            <text:p>35462,22</text:p>
          </table:table-cell>
          <table:table-cell office:value-type="float" office:value="2217.34" table:style-name="ce10">
            <text:p>2217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368.55" table:style-name="ce10">
            <text:p>43368,55</text:p>
          </table:table-cell>
          <table:table-cell office:value-type="float" office:value="-5688.99" table:style-name="ce11">
            <text:p>-5688,99</text:p>
          </table:table-cell>
          <table:table-cell office:value-type="float" office:value="-8830.61" table:style-name="ce11">
            <text:p>-8830,61</text:p>
          </table:table-cell>
          <table:table-cell office:value-type="float" office:value="-3407.22" table:style-name="ce11">
            <text:p>-3407,22</text:p>
          </table:table-cell>
          <table:table-cell office:value-type="float" office:value="0" table:style-name="ce12">
            <text:p>0,00</text:p>
          </table:table-cell>
          <table:table-cell office:value-type="float" office:value="-17926.82" table:style-name="ce11">
            <text:p>-17926,82</text:p>
          </table:table-cell>
          <table:table-cell office:value-type="float" office:value="25441.73" table:style-name="ce10">
            <text:p>2544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TENÓRIO CAVALCANT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ATALAIA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2129.44" table:style-name="ce10">
            <text:p>2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18.550000000003" table:style-name="ce10">
            <text:p>35818,55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819.04" table:style-name="ce11">
            <text:p>-6819,04</text:p>
          </table:table-cell>
          <table:table-cell office:value-type="float" office:value="-2138.4899999999998" table:style-name="ce11">
            <text:p>-2138,49</text:p>
          </table:table-cell>
          <table:table-cell office:value-type="float" office:value="0" table:style-name="ce12">
            <text:p>0,00</text:p>
          </table:table-cell>
          <table:table-cell office:value-type="float" office:value="-14309.63" table:style-name="ce11">
            <text:p>-14309,63</text:p>
          </table:table-cell>
          <table:table-cell office:value-type="float" office:value="21508.92" table:style-name="ce10">
            <text:p>2150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NALDO GUEDES RAPASSI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2092.56" table:style-name="ce10">
            <text:p>2092,56</text:p>
          </table:table-cell>
          <table:table-cell office:value-type="float" office:value="902.39" table:number-columns-spanned="2" table:number-rows-spanned="1" table:style-name="ce26">
            <text:p>902,39</text:p>
          </table:table-cell>
          <table:covered-table-cell/>
          <table:table-cell table:style-name="ce9"/>
          <table:table-cell office:value-type="float" office:value="34999.599999999999" table:style-name="ce10">
            <text:p>34999,60</text:p>
          </table:table-cell>
          <table:table-cell office:value-type="float" office:value="-5203.51" table:style-name="ce11">
            <text:p>-5203,51</text:p>
          </table:table-cell>
          <table:table-cell office:value-type="float" office:value="-6644.84" table:style-name="ce11">
            <text:p>-6644,84</text:p>
          </table:table-cell>
          <table:table-cell office:value-type="float" office:value="-65.56" table:style-name="ce11">
            <text:p>-65,56</text:p>
          </table:table-cell>
          <table:table-cell office:value-type="float" office:value="0" table:style-name="ce12">
            <text:p>0,00</text:p>
          </table:table-cell>
          <table:table-cell office:value-type="float" office:value="-11913.91" table:style-name="ce11">
            <text:p>-11913,91</text:p>
          </table:table-cell>
          <table:table-cell office:value-type="float" office:value="23085.69" table:style-name="ce10">
            <text:p>23085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ICARDO GUIMARÃES GOUVEIA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VARA DO TRABALHO DE PORTO CALVO/AL</text:p>
          </table:table-cell>
          <table:table-cell table:style-name="ce9"/>
          <table:table-cell office:value-type="float" office:value="828.39" table:style-name="ce10">
            <text:p>828,39</text:p>
          </table:table-cell>
          <table:table-cell office:value-type="float" office:value="33689.11" table:style-name="ce10">
            <text:p>33689,11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28.839999999997" table:style-name="ce10">
            <text:p>36928,84</text:p>
          </table:table-cell>
          <table:table-cell office:value-type="float" office:value="-828.39" table:style-name="ce11">
            <text:p>-828,39</text:p>
          </table:table-cell>
          <table:table-cell office:value-type="float" office:value="-8343.01" table:style-name="ce11">
            <text:p>-8343,01</text:p>
          </table:table-cell>
          <table:table-cell office:value-type="float" office:value="-5084.22" table:style-name="ce11">
            <text:p>-5084,22</text:p>
          </table:table-cell>
          <table:table-cell office:value-type="float" office:value="0" table:style-name="ce12">
            <text:p>0,00</text:p>
          </table:table-cell>
          <table:table-cell office:value-type="float" office:value="-14255.62" table:style-name="ce11">
            <text:p>-14255,62</text:p>
          </table:table-cell>
          <table:table-cell office:value-type="float" office:value="22673.22" table:style-name="ce10">
            <text:p>22673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INI RIBEIRO PEDREIRA</text:p>
          </table:table-cell>
          <table:table-cell office:value-type="string" table:style-name="ce8">
            <text:p>JUIZ DO TRABALHO SUBSTITUTO</text:p>
          </table:table-cell>
          <table:table-cell office:value-type="string" table:style-name="ce8">
            <text:p>INATIVO</text:p>
          </table:table-cell>
          <table:table-cell office:value-type="float" office:value="6194.45" table:style-name="ce12">
            <text:p>6194,45</text:p>
          </table:table-cell>
          <table:table-cell table:number-columns-repeated="2" table:style-name="ce9"/>
          <table:table-cell office:value-type="float" office:value="145.28" table:style-name="ce10">
            <text:p>145,28</text:p>
          </table:table-cell>
          <table:table-cell table:number-columns-spanned="2" table:number-rows-spanned="1" table:style-name="ce25"/>
          <table:covered-table-cell/>
          <table:table-cell office:value-type="float" office:value="5334.11" table:style-name="ce12">
            <text:p>5334,11</text:p>
          </table:table-cell>
          <table:table-cell office:value-type="float" office:value="11673.84" table:style-name="ce10">
            <text:p>11673,84</text:p>
          </table:table-cell>
          <table:table-cell table:number-columns-repeated="2" table:style-name="ce9"/>
          <table:table-cell office:value-type="float" office:value="-1915.22" table:style-name="ce11">
            <text:p>-1915,22</text:p>
          </table:table-cell>
          <table:table-cell office:value-type="float" office:value="0" table:style-name="ce12">
            <text:p>0,00</text:p>
          </table:table-cell>
          <table:table-cell office:value-type="float" office:value="-1915.22" table:style-name="ce11">
            <text:p>-1915,22</text:p>
          </table:table-cell>
          <table:table-cell office:value-type="float" office:value="9758.6200000000008" table:style-name="ce10">
            <text:p>9758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INI RIBEIRO PEDREIRA</text:p>
          </table:table-cell>
          <table:table-cell office:value-type="string" table:style-name="ce8">
            <text:p>JUIZ DO TRABALHO SUBSTITUTO - NÍVEL SUP</text:p>
          </table:table-cell>
          <table:table-cell table:number-columns-repeated="5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0" table:style-name="ce12">
            <text:p>0,00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VICENTE DA SILVA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1812.88" table:style-name="ce10">
            <text:p>1812,88</text:p>
          </table:table-cell>
          <table:table-cell office:value-type="float" office:value="1624.3" table:number-columns-spanned="2" table:number-rows-spanned="1" table:style-name="ce26">
            <text:p>1624,30</text:p>
          </table:table-cell>
          <table:covered-table-cell/>
          <table:table-cell table:style-name="ce9"/>
          <table:table-cell office:value-type="float" office:value="35441.83" table:style-name="ce10">
            <text:p>35441,83</text:p>
          </table:table-cell>
          <table:table-cell office:value-type="float" office:value="-5340.67" table:style-name="ce11">
            <text:p>-5340,67</text:p>
          </table:table-cell>
          <table:table-cell office:value-type="float" office:value="-6909.92" table:style-name="ce11">
            <text:p>-6909,92</text:p>
          </table:table-cell>
          <table:table-cell office:value-type="float" office:value="-8853.4500000000007" table:style-name="ce11">
            <text:p>-8853,45</text:p>
          </table:table-cell>
          <table:table-cell office:value-type="float" office:value="0" table:style-name="ce12">
            <text:p>0,00</text:p>
          </table:table-cell>
          <table:table-cell office:value-type="float" office:value="-21104.04" table:style-name="ce11">
            <text:p>-21104,04</text:p>
          </table:table-cell>
          <table:table-cell office:value-type="float" office:value="14337.79" table:style-name="ce10">
            <text:p>14337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H VANESSA ARAUJO PAIXÃO FERRO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3437.96" table:style-name="ce10">
            <text:p>3437,96</text:p>
          </table:table-cell>
          <table:table-cell office:value-type="float" office:value="1684.46" table:number-columns-spanned="2" table:number-rows-spanned="1" table:style-name="ce26">
            <text:p>1684,46</text:p>
          </table:table-cell>
          <table:covered-table-cell/>
          <table:table-cell table:style-name="ce9"/>
          <table:table-cell office:value-type="float" office:value="37127.07" table:style-name="ce10">
            <text:p>37127,07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1">
            <text:p>-8115,20</text:p>
          </table:table-cell>
          <table:table-cell office:value-type="float" office:value="-464.36" table:style-name="ce11">
            <text:p>-464,36</text:p>
          </table:table-cell>
          <table:table-cell office:value-type="float" office:value="0" table:style-name="ce12">
            <text:p>0,00</text:p>
          </table:table-cell>
          <table:table-cell office:value-type="float" office:value="-9407.9500000000007" table:style-name="ce11">
            <text:p>-9407,95</text:p>
          </table:table-cell>
          <table:table-cell office:value-type="float" office:value="27719.119999999999" table:style-name="ce10">
            <text:p>27719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ROBERTO DE MELLO QUEIROZ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ARAPIRACA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2359.44" table:style-name="ce10">
            <text:p>2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48.550000000003" table:style-name="ce10">
            <text:p>36048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8010.93" table:style-name="ce11">
            <text:p>-8010,93</text:p>
          </table:table-cell>
          <table:table-cell office:value-type="float" office:value="-2499.9" table:style-name="ce11">
            <text:p>-2499,90</text:p>
          </table:table-cell>
          <table:table-cell office:value-type="float" office:value="0" table:style-name="ce12">
            <text:p>0,00</text:p>
          </table:table-cell>
          <table:table-cell office:value-type="float" office:value="-11339.22" table:style-name="ce11">
            <text:p>-11339,22</text:p>
          </table:table-cell>
          <table:table-cell office:value-type="float" office:value="24709.33" table:style-name="ce10">
            <text:p>2470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EVERINO RODRIGUES DOS SANTOS</text:p>
          </table:table-cell>
          <table:table-cell office:value-type="string" table:style-name="ce8">
            <text:p>DESEMBARGADOR DO TRABALHO</text:p>
          </table:table-cell>
          <table:table-cell office:value-type="string" table:style-name="ce8">
            <text:p>INATIVO</text:p>
          </table:table-cell>
          <table:table-cell office:value-type="float" office:value="35462.22" table:style-name="ce10">
            <text:p>35462,22</text:p>
          </table:table-cell>
          <table:table-cell table:number-columns-repeated="2" table:style-name="ce9"/>
          <table:table-cell office:value-type="float" office:value="1190.6300000000001" table:style-name="ce10">
            <text:p>119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652.85" table:style-name="ce10">
            <text:p>36652,85</text:p>
          </table:table-cell>
          <table:table-cell office:value-type="float" office:value="-4860.6000000000004" table:style-name="ce11">
            <text:p>-4860,60</text:p>
          </table:table-cell>
          <table:table-cell table:style-name="ce9"/>
          <table:table-cell office:value-type="float" office:value="-5271.57" table:style-name="ce11">
            <text:p>-5271,57</text:p>
          </table:table-cell>
          <table:table-cell office:value-type="float" office:value="0" table:style-name="ce12">
            <text:p>0,00</text:p>
          </table:table-cell>
          <table:table-cell office:value-type="float" office:value="-10132.17" table:style-name="ce11">
            <text:p>-10132,17</text:p>
          </table:table-cell>
          <table:table-cell office:value-type="float" office:value="26520.68" table:style-name="ce10">
            <text:p>26520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PIMENTEL SOUS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3691.39" table:style-name="ce10">
            <text:p>43691,39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442.02" table:style-name="ce10">
            <text:p>44442,02</text:p>
          </table:table-cell>
          <table:table-cell office:value-type="float" office:value="-3752.76" table:style-name="ce11">
            <text:p>-3752,76</text:p>
          </table:table-cell>
          <table:table-cell office:value-type="float" office:value="-5723.7" table:style-name="ce11">
            <text:p>-5723,70</text:p>
          </table:table-cell>
          <table:table-cell office:value-type="float" office:value="-2399.35" table:style-name="ce11">
            <text:p>-2399,35</text:p>
          </table:table-cell>
          <table:table-cell office:value-type="float" office:value="-14059.9" table:style-name="ce11">
            <text:p>-14059,90</text:p>
          </table:table-cell>
          <table:table-cell office:value-type="float" office:value="-25935.71" table:style-name="ce11">
            <text:p>-25935,71</text:p>
          </table:table-cell>
          <table:table-cell office:value-type="float" office:value="18506.310000000001" table:style-name="ce10">
            <text:p>18506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ÍS COSTA GONDIM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6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81.99" table:style-name="ce10">
            <text:p>35281,99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15.2" table:style-name="ce11">
            <text:p>-8115,20</text:p>
          </table:table-cell>
          <table:table-cell office:value-type="float" office:value="-1007.49" table:style-name="ce11">
            <text:p>-1007,49</text:p>
          </table:table-cell>
          <table:table-cell office:value-type="float" office:value="0" table:style-name="ce12">
            <text:p>0,00</text:p>
          </table:table-cell>
          <table:table-cell office:value-type="float" office:value="-9951.08" table:style-name="ce11">
            <text:p>-9951,08</text:p>
          </table:table-cell>
          <table:table-cell office:value-type="float" office:value="25330.91" table:style-name="ce10">
            <text:p>25330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SOUZA PUGLIESI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4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2349.44" table:style-name="ce10">
            <text:p>234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038.550000000003" table:style-name="ce10">
            <text:p>36038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89.11" table:style-name="ce11">
            <text:p>-7389,11</text:p>
          </table:table-cell>
          <table:table-cell office:value-type="float" office:value="-5882.12" table:style-name="ce11">
            <text:p>-5882,12</text:p>
          </table:table-cell>
          <table:table-cell office:value-type="float" office:value="0" table:style-name="ce12">
            <text:p>0,00</text:p>
          </table:table-cell>
          <table:table-cell office:value-type="float" office:value="-14099.62" table:style-name="ce11">
            <text:p>-14099,62</text:p>
          </table:table-cell>
          <table:table-cell office:value-type="float" office:value="21938.93" table:style-name="ce10">
            <text:p>21938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DA MARIA FERREIRA LUSTOSA</text:p>
          </table:table-cell>
          <table:table-cell office:value-type="string" table:style-name="ce8">
            <text:p>DESEMBARGADOR DO TRABALHO - NÍVEL SU</text:p>
          </table:table-cell>
          <table:table-cell office:value-type="string" table:style-name="ce8">
            <text:p>GABINETE DA DESEMBARGADORA VANDA MARIA FERREIRA</text:p>
          </table:table-cell>
          <table:table-cell table:style-name="ce9"/>
          <table:table-cell office:value-type="float" office:value="5688.99" table:style-name="ce10">
            <text:p>5688,99</text:p>
          </table:table-cell>
          <table:table-cell office:value-type="float" office:value="35462.22" table:style-name="ce10">
            <text:p>35462,22</text:p>
          </table:table-cell>
          <table:table-cell office:value-type="float" office:value="2874.14" table:style-name="ce10">
            <text:p>2874,1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4025.35" table:style-name="ce10">
            <text:p>44025,35</text:p>
          </table:table-cell>
          <table:table-cell office:value-type="float" office:value="-5688.99" table:style-name="ce11">
            <text:p>-5688,99</text:p>
          </table:table-cell>
          <table:table-cell office:value-type="float" office:value="-8778.48" table:style-name="ce11">
            <text:p>-8778,48</text:p>
          </table:table-cell>
          <table:table-cell office:value-type="float" office:value="-5268.34" table:style-name="ce11">
            <text:p>-5268,34</text:p>
          </table:table-cell>
          <table:table-cell office:value-type="float" office:value="0" table:style-name="ce12">
            <text:p>0,00</text:p>
          </table:table-cell>
          <table:table-cell office:value-type="float" office:value="-19735.810000000001" table:style-name="ce11">
            <text:p>-19735,81</text:p>
          </table:table-cell>
          <table:table-cell office:value-type="float" office:value="24289.54" table:style-name="ce10">
            <text:p>24289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IA SAMPAIO VILLANOVA MATOS</text:p>
          </table:table-cell>
          <table:table-cell office:value-type="string" table:style-name="ce8">
            <text:p>JUIZ DO TRABALHO SUBSTITUTO - NÍVEL SUP</text:p>
          </table:table-cell>
          <table:table-cell office:value-type="string" table:style-name="ce8">
            <text:p>REPRESENTAÇÃO DE JUIZ DE 1º GRAU</text:p>
          </table:table-cell>
          <table:table-cell table:number-columns-repeated="2" table:style-name="ce9"/>
          <table:table-cell office:value-type="float" office:value="32004.65" table:style-name="ce10">
            <text:p>32004,65</text:p>
          </table:table-cell>
          <table:table-cell office:value-type="float" office:value="4201.0200000000004" table:style-name="ce10">
            <text:p>4201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205.67" table:style-name="ce10">
            <text:p>36205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13.12" table:style-name="ce11">
            <text:p>-6913,12</text:p>
          </table:table-cell>
          <table:table-cell office:value-type="float" office:value="-332.96" table:style-name="ce11">
            <text:p>-332,96</text:p>
          </table:table-cell>
          <table:table-cell office:value-type="float" office:value="0" table:style-name="ce12">
            <text:p>0,00</text:p>
          </table:table-cell>
          <table:table-cell office:value-type="float" office:value="-8074.47" table:style-name="ce11">
            <text:p>-8074,47</text:p>
          </table:table-cell>
          <table:table-cell office:value-type="float" office:value="28131.200000000001" table:style-name="ce10">
            <text:p>2813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ILZA MARIA VANDERLEI LINS</text:p>
          </table:table-cell>
          <table:table-cell office:value-type="string" table:style-name="ce8">
            <text:p>JUIZ TITULAR DE VARA DO TRABALHO</text:p>
          </table:table-cell>
          <table:table-cell office:value-type="string" table:style-name="ce8">
            <text:p>INATIVO</text:p>
          </table:table-cell>
          <table:table-cell office:value-type="float" office:value="33689.11" table:style-name="ce10">
            <text:p>33689,11</text:p>
          </table:table-cell>
          <table:table-cell table:number-columns-repeated="2"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190.370000000003" table:style-name="ce10">
            <text:p>35190,37</text:p>
          </table:table-cell>
          <table:table-cell office:value-type="float" office:value="-4523.71" table:style-name="ce11">
            <text:p>-4523,71</text:p>
          </table:table-cell>
          <table:table-cell office:value-type="float" office:value="-6575.39" table:style-name="ce11">
            <text:p>-6575,39</text:p>
          </table:table-cell>
          <table:table-cell office:value-type="float" office:value="-2585.23" table:style-name="ce11">
            <text:p>-2585,23</text:p>
          </table:table-cell>
          <table:table-cell office:value-type="float" office:value="0" table:style-name="ce12">
            <text:p>0,00</text:p>
          </table:table-cell>
          <table:table-cell office:value-type="float" office:value="-13684.33" table:style-name="ce11">
            <text:p>-13684,33</text:p>
          </table:table-cell>
          <table:table-cell office:value-type="float" office:value="21506.04" table:style-name="ce10">
            <text:p>21506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GUEDES DE ANDRADE</text:p>
          </table:table-cell>
          <table:table-cell office:value-type="string" table:style-name="ce8">
            <text:p>JUIZ TITULAR DE VARA DO TRABALHO - NÍVE</text:p>
          </table:table-cell>
          <table:table-cell office:value-type="string" table:style-name="ce8">
            <text:p>2ª VARA DO TRABALHO DE MACEIÓ/AL</text:p>
          </table:table-cell>
          <table:table-cell table:number-columns-repeated="2" table:style-name="ce9"/>
          <table:table-cell office:value-type="float" office:value="33689.11" table:style-name="ce10">
            <text:p>33689,11</text:p>
          </table:table-cell>
          <table:table-cell office:value-type="float" office:value="3361.02" table:style-name="ce10">
            <text:p>3361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050.129999999997" table:style-name="ce10">
            <text:p>37050,13</text:p>
          </table:table-cell>
          <table:table-cell office:value-type="float" office:value="-5352.1" table:style-name="ce11">
            <text:p>-5352,10</text:p>
          </table:table-cell>
          <table:table-cell office:value-type="float" office:value="-6714.77" table:style-name="ce11">
            <text:p>-6714,77</text:p>
          </table:table-cell>
          <table:table-cell office:value-type="float" office:value="-11014.1" table:style-name="ce11">
            <text:p>-11014,10</text:p>
          </table:table-cell>
          <table:table-cell office:value-type="float" office:value="0" table:style-name="ce12">
            <text:p>0,00</text:p>
          </table:table-cell>
          <table:table-cell office:value-type="float" office:value="-23080.97" table:style-name="ce11">
            <text:p>-23080,97</text:p>
          </table:table-cell>
          <table:table-cell office:value-type="float" office:value="13969.16" table:style-name="ce10">
            <text:p>13969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IL BENEDITO DOS SANTO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3201.51" table:style-name="ce10">
            <text:p>3201,51</text:p>
          </table:table-cell>
          <table:table-cell office:value-type="float" office:value="1939.89" table:style-name="ce10">
            <text:p>1939,89</text:p>
          </table:table-cell>
          <table:table-cell office:value-type="float" office:value="2764.65" table:style-name="ce10">
            <text:p>2764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07.57" table:style-name="ce10">
            <text:p>26607,57</text:p>
          </table:table-cell>
          <table:table-cell office:value-type="float" office:value="-3172.01" table:style-name="ce11">
            <text:p>-3172,01</text:p>
          </table:table-cell>
          <table:table-cell office:value-type="float" office:value="-4658.7299999999996" table:style-name="ce11">
            <text:p>-4658,73</text:p>
          </table:table-cell>
          <table:table-cell office:value-type="float" office:value="-2395.66" table:style-name="ce11">
            <text:p>-2395,66</text:p>
          </table:table-cell>
          <table:table-cell office:value-type="float" office:value="0" table:style-name="ce12">
            <text:p>0,00</text:p>
          </table:table-cell>
          <table:table-cell office:value-type="float" office:value="-10226.4" table:style-name="ce11">
            <text:p>-10226,40</text:p>
          </table:table-cell>
          <table:table-cell office:value-type="float" office:value="16381.17" table:style-name="ce10">
            <text:p>16381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ALGISA JATUBA PARAIZO DE CARVALH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SEÇÃO DE SEGUNDA TURMA (SETP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10091.27" table:style-name="ce10">
            <text:p>10091,27</text:p>
          </table:table-cell>
          <table:table-cell office:value-type="float" office:value="7398.87" table:style-name="ce10">
            <text:p>7398,87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483.43" table:style-name="ce10">
            <text:p>31483,43</text:p>
          </table:table-cell>
          <table:table-cell office:value-type="float" office:value="-2714.66" table:style-name="ce11">
            <text:p>-2714,66</text:p>
          </table:table-cell>
          <table:table-cell office:value-type="float" office:value="-6426.41" table:style-name="ce11">
            <text:p>-6426,41</text:p>
          </table:table-cell>
          <table:table-cell office:value-type="float" office:value="-3465.78" table:style-name="ce11">
            <text:p>-3465,78</text:p>
          </table:table-cell>
          <table:table-cell office:value-type="float" office:value="0" table:style-name="ce12">
            <text:p>0,00</text:p>
          </table:table-cell>
          <table:table-cell office:value-type="float" office:value="-12606.85" table:style-name="ce11">
            <text:p>-12606,85</text:p>
          </table:table-cell>
          <table:table-cell office:value-type="float" office:value="18876.580000000002" table:style-name="ce10">
            <text:p>18876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NA MARIA SACRAMENTO MESSIAS MARTIN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78.34" table:style-name="ce10">
            <text:p>11778,34</text:p>
          </table:table-cell>
          <table:table-cell office:value-type="float" office:value="2359.12" table:style-name="ce10">
            <text:p>2359,12</text:p>
          </table:table-cell>
          <table:table-cell office:value-type="float" office:value="1185.05" table:style-name="ce10">
            <text:p>1185,05</text:p>
          </table:table-cell>
          <table:table-cell office:value-type="float" office:value="2427.75" table:style-name="ce10">
            <text:p>242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50.259999999998" table:style-name="ce10">
            <text:p>17750,26</text:p>
          </table:table-cell>
          <table:table-cell office:value-type="float" office:value="-1867.18" table:style-name="ce11">
            <text:p>-1867,18</text:p>
          </table:table-cell>
          <table:table-cell office:value-type="float" office:value="-2674.44" table:style-name="ce11">
            <text:p>-2674,44</text:p>
          </table:table-cell>
          <table:table-cell office:value-type="float" office:value="-3378.21" table:style-name="ce11">
            <text:p>-3378,21</text:p>
          </table:table-cell>
          <table:table-cell office:value-type="float" office:value="0" table:style-name="ce12">
            <text:p>0,00</text:p>
          </table:table-cell>
          <table:table-cell office:value-type="float" office:value="-7919.83" table:style-name="ce11">
            <text:p>-7919,83</text:p>
          </table:table-cell>
          <table:table-cell office:value-type="float" office:value="9830.43" table:style-name="ce10">
            <text:p>983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CARDOSO BARBOSA DE OLIVEIR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99.23" table:style-name="ce10">
            <text:p>15199,23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508.8200000000002" table:style-name="ce11">
            <text:p>-2508,82</text:p>
          </table:table-cell>
          <table:table-cell office:value-type="float" office:value="-845.33" table:style-name="ce11">
            <text:p>-845,33</text:p>
          </table:table-cell>
          <table:table-cell office:value-type="float" office:value="0" table:style-name="ce12">
            <text:p>0,00</text:p>
          </table:table-cell>
          <table:table-cell office:value-type="float" office:value="-4859.32" table:style-name="ce11">
            <text:p>-4859,32</text:p>
          </table:table-cell>
          <table:table-cell office:value-type="float" office:value="10339.91" table:style-name="ce10">
            <text:p>10339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DE OLIVEIRA SARMENTO COELHO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408.58" table:style-name="ce10">
            <text:p>408,58</text:p>
          </table:table-cell>
          <table:table-cell office:value-type="float" office:value="2232.38" table:style-name="ce10">
            <text:p>2232,38</text:p>
          </table:table-cell>
          <table:table-cell office:value-type="float" office:value="2129.44" table:style-name="ce10">
            <text:p>2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67.47" table:style-name="ce10">
            <text:p>16667,47</text:p>
          </table:table-cell>
          <table:table-cell office:value-type="float" office:value="-1564.93" table:style-name="ce11">
            <text:p>-1564,93</text:p>
          </table:table-cell>
          <table:table-cell office:value-type="float" office:value="-2646.11" table:style-name="ce11">
            <text:p>-2646,11</text:p>
          </table:table-cell>
          <table:table-cell office:value-type="float" office:value="-3256.27" table:style-name="ce11">
            <text:p>-3256,27</text:p>
          </table:table-cell>
          <table:table-cell office:value-type="float" office:value="0" table:style-name="ce12">
            <text:p>0,00</text:p>
          </table:table-cell>
          <table:table-cell office:value-type="float" office:value="-7467.31" table:style-name="ce11">
            <text:p>-7467,31</text:p>
          </table:table-cell>
          <table:table-cell office:value-type="float" office:value="9200.16" table:style-name="ce10">
            <text:p>9200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MARIA FELIX DE FREITAS CARN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41.23" table:style-name="ce10">
            <text:p>20641,23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637.5" table:style-name="ce11">
            <text:p>-3637,50</text:p>
          </table:table-cell>
          <table:table-cell office:value-type="float" office:value="-86.21" table:style-name="ce11">
            <text:p>-86,21</text:p>
          </table:table-cell>
          <table:table-cell office:value-type="float" office:value="0" table:style-name="ce12">
            <text:p>0,00</text:p>
          </table:table-cell>
          <table:table-cell office:value-type="float" office:value="-6193.87" table:style-name="ce11">
            <text:p>-6193,87</text:p>
          </table:table-cell>
          <table:table-cell office:value-type="float" office:value="14447.36" table:style-name="ce10">
            <text:p>14447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A PINTO DE BARROS DIA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ªVTSMC)</text:p>
          </table:table-cell>
          <table:table-cell office:value-type="float" office:value="11458.34" table:style-name="ce10">
            <text:p>11458,34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3016.3" table:style-name="ce10">
            <text:p>3016,3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07.02" table:style-name="ce10">
            <text:p>16707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4.5500000000002" table:style-name="ce11">
            <text:p>-2514,55</text:p>
          </table:table-cell>
          <table:table-cell office:value-type="float" office:value="-1384.97" table:style-name="ce11">
            <text:p>-1384,97</text:p>
          </table:table-cell>
          <table:table-cell office:value-type="float" office:value="0" table:style-name="ce12">
            <text:p>0,00</text:p>
          </table:table-cell>
          <table:table-cell office:value-type="float" office:value="-4727.91" table:style-name="ce11">
            <text:p>-4727,91</text:p>
          </table:table-cell>
          <table:table-cell office:value-type="float" office:value="11979.11" table:style-name="ce10">
            <text:p>1197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BRITO DA ROCHA PER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2377.1999999999998" table:style-name="ce10">
            <text:p>237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17.09" table:style-name="ce10">
            <text:p>4317,09</text:p>
          </table:table-cell>
          <table:table-cell table:number-columns-repeated="2" table:style-name="ce9"/>
          <table:table-cell office:value-type="float" office:value="-1345.35" table:style-name="ce11">
            <text:p>-1345,35</text:p>
          </table:table-cell>
          <table:table-cell office:value-type="float" office:value="0" table:style-name="ce12">
            <text:p>0,00</text:p>
          </table:table-cell>
          <table:table-cell office:value-type="float" office:value="-1345.35" table:style-name="ce11">
            <text:p>-1345,35</text:p>
          </table:table-cell>
          <table:table-cell office:value-type="float" office:value="2971.74" table:style-name="ce10">
            <text:p>2971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DA ROCHA LIM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11540.87" table:style-name="ce10">
            <text:p>11540,8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18.8" table:style-name="ce10">
            <text:p>14318,80</text:p>
          </table:table-cell>
          <table:table-cell office:value-type="float" office:value="-1453.52" table:style-name="ce11">
            <text:p>-1453,52</text:p>
          </table:table-cell>
          <table:table-cell office:value-type="float" office:value="-2178.41" table:style-name="ce11">
            <text:p>-2178,41</text:p>
          </table:table-cell>
          <table:table-cell office:value-type="float" office:value="-802.54" table:style-name="ce11">
            <text:p>-802,54</text:p>
          </table:table-cell>
          <table:table-cell office:value-type="float" office:value="0" table:style-name="ce12">
            <text:p>0,00</text:p>
          </table:table-cell>
          <table:table-cell office:value-type="float" office:value="-4434.47" table:style-name="ce11">
            <text:p>-4434,47</text:p>
          </table:table-cell>
          <table:table-cell office:value-type="float" office:value="9884.33" table:style-name="ce10">
            <text:p>988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MENDES BRI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6347.79" table:style-name="ce10">
            <text:p>6347,79</text:p>
          </table:table-cell>
          <table:table-cell office:value-type="float" office:value="1379.07" table:style-name="ce10">
            <text:p>1379,07</text:p>
          </table:table-cell>
          <table:table-cell office:value-type="float" office:value="2989.33" table:style-name="ce10">
            <text:p>298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417.71" table:style-name="ce10">
            <text:p>29417,71</text:p>
          </table:table-cell>
          <table:table-cell office:value-type="float" office:value="-3710.54" table:style-name="ce11">
            <text:p>-3710,54</text:p>
          </table:table-cell>
          <table:table-cell office:value-type="float" office:value="-5273.77" table:style-name="ce11">
            <text:p>-5273,77</text:p>
          </table:table-cell>
          <table:table-cell office:value-type="float" office:value="-3365.07" table:style-name="ce11">
            <text:p>-3365,07</text:p>
          </table:table-cell>
          <table:table-cell office:value-type="float" office:value="0" table:style-name="ce12">
            <text:p>0,00</text:p>
          </table:table-cell>
          <table:table-cell office:value-type="float" office:value="-12349.38" table:style-name="ce11">
            <text:p>-12349,38</text:p>
          </table:table-cell>
          <table:table-cell office:value-type="float" office:value="17068.330000000002" table:style-name="ce10">
            <text:p>17068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DRIANO WEBER MOTTA DE CARVAL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3" table:style-name="ce9"/>
          <table:table-cell office:value-type="float" office:value="499.68" table:style-name="ce10">
            <text:p>499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99.68" table:style-name="ce10">
            <text:p>499,68</text:p>
          </table:table-cell>
          <table:table-cell table:number-columns-repeated="2" table:style-name="ce9"/>
          <table:table-cell office:value-type="float" office:value="36.35" table:style-name="ce10">
            <text:p>36,35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0">
            <text:p>36,35</text:p>
          </table:table-cell>
          <table:table-cell office:value-type="float" office:value="536.03" table:style-name="ce10">
            <text:p>53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GUILÁ ALVES MENEZES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21599.05" table:style-name="ce10">
            <text:p>21599,05</text:p>
          </table:table-cell>
          <table:table-cell table:number-columns-repeated="2" table:style-name="ce9"/>
          <table:table-cell office:value-type="float" office:value="1997.34" table:style-name="ce10">
            <text:p>1997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96.39" table:style-name="ce10">
            <text:p>23596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90.43" table:style-name="ce11">
            <text:p>-4790,43</text:p>
          </table:table-cell>
          <table:table-cell office:value-type="float" office:value="-2778.99" table:style-name="ce11">
            <text:p>-2778,99</text:p>
          </table:table-cell>
          <table:table-cell office:value-type="float" office:value="0" table:style-name="ce12">
            <text:p>0,00</text:p>
          </table:table-cell>
          <table:table-cell office:value-type="float" office:value="-8397.81" table:style-name="ce11">
            <text:p>-8397,81</text:p>
          </table:table-cell>
          <table:table-cell office:value-type="float" office:value="15198.58" table:style-name="ce10">
            <text:p>15198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ÍDA RACHEL TAVARES CAVALCANTI ROSSITER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8875.53" table:style-name="ce10">
            <text:p>18875,53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3450.27" table:style-name="ce10">
            <text:p>3450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65.69" table:style-name="ce10">
            <text:p>24265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74.9399999999996" table:style-name="ce11">
            <text:p>-4574,94</text:p>
          </table:table-cell>
          <table:table-cell office:value-type="float" office:value="-1141.52" table:style-name="ce11">
            <text:p>-1141,52</text:p>
          </table:table-cell>
          <table:table-cell office:value-type="float" office:value="0" table:style-name="ce12">
            <text:p>0,00</text:p>
          </table:table-cell>
          <table:table-cell office:value-type="float" office:value="-6544.85" table:style-name="ce11">
            <text:p>-6544,85</text:p>
          </table:table-cell>
          <table:table-cell office:value-type="float" office:value="17720.84" table:style-name="ce10">
            <text:p>17720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ILTON LUÍS DA SILV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00" table:style-name="ce12">
            <text:p>1100,00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989.33" table:style-name="ce10">
            <text:p>298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321.71" table:style-name="ce10">
            <text:p>6321,71</text:p>
          </table:table-cell>
          <table:table-cell office:value-type="float" office:value="-154" table:style-name="ce11">
            <text:p>-154,00</text:p>
          </table:table-cell>
          <table:table-cell office:value-type="float" office:value="-67.14" table:style-name="ce11">
            <text:p>-67,14</text:p>
          </table:table-cell>
          <table:table-cell office:value-type="float" office:value="-2072.2199999999998" table:style-name="ce11">
            <text:p>-2072,22</text:p>
          </table:table-cell>
          <table:table-cell office:value-type="float" office:value="0" table:style-name="ce12">
            <text:p>0,00</text:p>
          </table:table-cell>
          <table:table-cell office:value-type="float" office:value="-2293.36" table:style-name="ce11">
            <text:p>-2293,36</text:p>
          </table:table-cell>
          <table:table-cell office:value-type="float" office:value="4028.35" table:style-name="ce10">
            <text:p>4028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AN LINS AZEVE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1113.26" table:style-name="ce10">
            <text:p>1113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53.15" table:style-name="ce10">
            <text:p>3053,15</text:p>
          </table:table-cell>
          <table:table-cell table:style-name="ce9"/>
          <table:table-cell office:value-type="float" office:value="-2.7" table:style-name="ce13">
            <text:p>-2,70</text:p>
          </table:table-cell>
          <table:table-cell office:value-type="float" office:value="-1307.51" table:style-name="ce11">
            <text:p>-1307,51</text:p>
          </table:table-cell>
          <table:table-cell office:value-type="float" office:value="0" table:style-name="ce12">
            <text:p>0,00</text:p>
          </table:table-cell>
          <table:table-cell office:value-type="float" office:value="-1310.21" table:style-name="ce11">
            <text:p>-1310,21</text:p>
          </table:table-cell>
          <table:table-cell office:value-type="float" office:value="1742.94" table:style-name="ce10">
            <text:p>174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A VALÉRIA DE ALBUQUERQUE E SILVA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A PRESIDÊNCIA</text:p>
          </table:table-cell>
          <table:table-cell office:value-type="float" office:value="11754.59" table:style-name="ce10">
            <text:p>11754,59</text:p>
          </table:table-cell>
          <table:table-cell office:value-type="float" office:value="4019.25" table:style-name="ce10">
            <text:p>4019,25</text:p>
          </table:table-cell>
          <table:table-cell office:value-type="float" office:value="1939.89" table:style-name="ce10">
            <text:p>1939,89</text:p>
          </table:table-cell>
          <table:table-cell office:value-type="float" office:value="3823.82" table:style-name="ce10">
            <text:p>382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37.55" table:style-name="ce10">
            <text:p>21537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17.17" table:style-name="ce11">
            <text:p>-3317,17</text:p>
          </table:table-cell>
          <table:table-cell office:value-type="float" office:value="-7018.13" table:style-name="ce11">
            <text:p>-7018,13</text:p>
          </table:table-cell>
          <table:table-cell office:value-type="float" office:value="0" table:style-name="ce12">
            <text:p>0,00</text:p>
          </table:table-cell>
          <table:table-cell office:value-type="float" office:value="-11163.69" table:style-name="ce11">
            <text:p>-11163,69</text:p>
          </table:table-cell>
          <table:table-cell office:value-type="float" office:value="10373.86" table:style-name="ce10">
            <text:p>10373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GUSTAVO NORBERTO ROCHA LIM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572.63" table:style-name="ce10">
            <text:p>2572,63</text:p>
          </table:table-cell>
          <table:table-cell office:value-type="float" office:value="1379.07" table:style-name="ce10">
            <text:p>1379,07</text:p>
          </table:table-cell>
          <table:table-cell office:value-type="float" office:value="2129.44" table:style-name="ce10">
            <text:p>2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17" table:style-name="ce10">
            <text:p>17717,00</text:p>
          </table:table-cell>
          <table:table-cell office:value-type="float" office:value="-1902.41" table:style-name="ce11">
            <text:p>-1902,41</text:p>
          </table:table-cell>
          <table:table-cell office:value-type="float" office:value="-2424.46" table:style-name="ce11">
            <text:p>-2424,46</text:p>
          </table:table-cell>
          <table:table-cell office:value-type="float" office:value="-1170.8" table:style-name="ce11">
            <text:p>-1170,80</text:p>
          </table:table-cell>
          <table:table-cell office:value-type="float" office:value="0" table:style-name="ce12">
            <text:p>0,00</text:p>
          </table:table-cell>
          <table:table-cell office:value-type="float" office:value="-5497.67" table:style-name="ce11">
            <text:p>-5497,67</text:p>
          </table:table-cell>
          <table:table-cell office:value-type="float" office:value="12219.33" table:style-name="ce10">
            <text:p>12219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MIRINDIBA BONFIM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317.29" table:style-name="ce10">
            <text:p>2317,29</text:p>
          </table:table-cell>
          <table:table-cell table:style-name="ce9"/>
          <table:table-cell office:value-type="float" office:value="3823.82" table:style-name="ce10">
            <text:p>382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76.97" table:style-name="ce10">
            <text:p>17776,97</text:p>
          </table:table-cell>
          <table:table-cell office:value-type="float" office:value="-1860.28" table:style-name="ce11">
            <text:p>-1860,28</text:p>
          </table:table-cell>
          <table:table-cell office:value-type="float" office:value="-2195.4899999999998" table:style-name="ce11">
            <text:p>-2195,49</text:p>
          </table:table-cell>
          <table:table-cell office:value-type="float" office:value="-4875.41" table:style-name="ce11">
            <text:p>-4875,41</text:p>
          </table:table-cell>
          <table:table-cell office:value-type="float" office:value="0" table:style-name="ce12">
            <text:p>0,00</text:p>
          </table:table-cell>
          <table:table-cell office:value-type="float" office:value="-8931.18" table:style-name="ce11">
            <text:p>-8931,18</text:p>
          </table:table-cell>
          <table:table-cell office:value-type="float" office:value="8845.7900000000009" table:style-name="ce10">
            <text:p>8845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BERTO PESSOA ALBUQUERQUE SILVA</text:p>
          </table:table-cell>
          <table:table-cell office:value-type="string" table:style-name="ce8">
            <text:p>TÉCNICO JUDICIÁRIO - NÍVEL MÉDIO C12</text:p>
          </table:table-cell>
          <table:table-cell table:style-name="ce9"/>
          <table:table-cell office:value-type="float" office:value="11504.45" table:style-name="ce10">
            <text:p>11504,45</text:p>
          </table:table-cell>
          <table:table-cell table:number-columns-repeated="2" table:style-name="ce9"/>
          <table:table-cell office:value-type="float" office:value="1997.34" table:style-name="ce10">
            <text:p>1997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01.79" table:style-name="ce10">
            <text:p>13501,79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1841.96" table:style-name="ce11">
            <text:p>-1841,96</text:p>
          </table:table-cell>
          <table:table-cell office:value-type="float" office:value="-1577.38" table:style-name="ce11">
            <text:p>-1577,38</text:p>
          </table:table-cell>
          <table:table-cell office:value-type="float" office:value="0" table:style-name="ce12">
            <text:p>0,00</text:p>
          </table:table-cell>
          <table:table-cell office:value-type="float" office:value="-4874.8599999999997" table:style-name="ce11">
            <text:p>-4874,86</text:p>
          </table:table-cell>
          <table:table-cell office:value-type="float" office:value="8626.93" table:style-name="ce10">
            <text:p>8626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ENILSON GOMES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1680.14" table:style-name="ce10">
            <text:p>1680,14</text:p>
          </table:table-cell>
          <table:table-cell office:value-type="float" office:value="1185.05" table:style-name="ce10">
            <text:p>1185,05</text:p>
          </table:table-cell>
          <table:table-cell office:value-type="float" office:value="1872.56" table:style-name="ce10">
            <text:p>187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36.14" table:style-name="ce10">
            <text:p>16136,14</text:p>
          </table:table-cell>
          <table:table-cell office:value-type="float" office:value="-1715.97" table:style-name="ce11">
            <text:p>-1715,97</text:p>
          </table:table-cell>
          <table:table-cell office:value-type="float" office:value="-2529.1" table:style-name="ce11">
            <text:p>-2529,10</text:p>
          </table:table-cell>
          <table:table-cell office:value-type="float" office:value="-5658.8" table:style-name="ce11">
            <text:p>-5658,80</text:p>
          </table:table-cell>
          <table:table-cell office:value-type="float" office:value="0" table:style-name="ce12">
            <text:p>0,00</text:p>
          </table:table-cell>
          <table:table-cell office:value-type="float" office:value="-9903.8700000000008" table:style-name="ce11">
            <text:p>-9903,87</text:p>
          </table:table-cell>
          <table:table-cell office:value-type="float" office:value="6232.27" table:style-name="ce10">
            <text:p>6232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DO ARRUDA ROCH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1967.98" table:style-name="ce10">
            <text:p>1967,98</text:p>
          </table:table-cell>
          <table:table-cell office:value-type="float" office:value="1185.05" table:style-name="ce10">
            <text:p>1185,05</text:p>
          </table:table-cell>
          <table:table-cell office:value-type="float" office:value="2577.63" table:style-name="ce10">
            <text:p>2577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85.25" table:style-name="ce10">
            <text:p>17485,25</text:p>
          </table:table-cell>
          <table:table-cell office:value-type="float" office:value="-1822.23" table:style-name="ce11">
            <text:p>-1822,23</text:p>
          </table:table-cell>
          <table:table-cell office:value-type="float" office:value="-2624.85" table:style-name="ce11">
            <text:p>-2624,85</text:p>
          </table:table-cell>
          <table:table-cell office:value-type="float" office:value="-2233.0500000000002" table:style-name="ce11">
            <text:p>-2233,05</text:p>
          </table:table-cell>
          <table:table-cell office:value-type="float" office:value="0" table:style-name="ce12">
            <text:p>0,00</text:p>
          </table:table-cell>
          <table:table-cell office:value-type="float" office:value="-6680.13" table:style-name="ce11">
            <text:p>-6680,13</text:p>
          </table:table-cell>
          <table:table-cell office:value-type="float" office:value="10805.12" table:style-name="ce10">
            <text:p>10805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DE LIMA SO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82.35" table:style-name="ce10">
            <text:p>15382,35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1971.17" table:style-name="ce11">
            <text:p>-1971,17</text:p>
          </table:table-cell>
          <table:table-cell office:value-type="float" office:value="-1007.49" table:style-name="ce11">
            <text:p>-1007,49</text:p>
          </table:table-cell>
          <table:table-cell office:value-type="float" office:value="0" table:style-name="ce12">
            <text:p>0,00</text:p>
          </table:table-cell>
          <table:table-cell office:value-type="float" office:value="-4483.83" table:style-name="ce11">
            <text:p>-4483,83</text:p>
          </table:table-cell>
          <table:table-cell office:value-type="float" office:value="10898.52" table:style-name="ce10">
            <text:p>10898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SSANDRO LANUSSO AZEVEDO DE MACÊD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2UNP)</text:p>
          </table:table-cell>
          <table:table-cell office:value-type="float" office:value="18951.18" table:style-name="ce10">
            <text:p>18951,1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812.88" table:style-name="ce10">
            <text:p>1812,88</text:p>
          </table:table-cell>
          <table:table-cell office:value-type="float" office:value="7061.19" table:number-columns-spanned="2" table:number-rows-spanned="1" table:style-name="ce26">
            <text:p>7061,19</text:p>
          </table:table-cell>
          <table:covered-table-cell/>
          <table:table-cell table:style-name="ce9"/>
          <table:table-cell office:value-type="float" office:value="30057.63" table:style-name="ce10">
            <text:p>30057,63</text:p>
          </table:table-cell>
          <table:table-cell office:value-type="float" office:value="-2647.51" table:style-name="ce11">
            <text:p>-2647,51</text:p>
          </table:table-cell>
          <table:table-cell office:value-type="float" office:value="-5196.25" table:style-name="ce11">
            <text:p>-5196,25</text:p>
          </table:table-cell>
          <table:table-cell office:value-type="float" office:value="-1027.49" table:style-name="ce11">
            <text:p>-1027,49</text:p>
          </table:table-cell>
          <table:table-cell office:value-type="float" office:value="0" table:style-name="ce12">
            <text:p>0,00</text:p>
          </table:table-cell>
          <table:table-cell office:value-type="float" office:value="-8871.25" table:style-name="ce11">
            <text:p>-8871,25</text:p>
          </table:table-cell>
          <table:table-cell office:value-type="float" office:value="21186.38" table:style-name="ce10">
            <text:p>2118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THEA MARIE TAVARES DA CRUZ DANTA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2312.56" table:style-name="ce10">
            <text:p>2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97.61" table:style-name="ce10">
            <text:p>3497,61</text:p>
          </table:table-cell>
          <table:table-cell table:number-columns-repeated="2" table:style-name="ce9"/>
          <table:table-cell office:value-type="float" office:value="-1524.35" table:style-name="ce11">
            <text:p>-1524,35</text:p>
          </table:table-cell>
          <table:table-cell office:value-type="float" office:value="0" table:style-name="ce12">
            <text:p>0,00</text:p>
          </table:table-cell>
          <table:table-cell office:value-type="float" office:value="-1524.35" table:style-name="ce11">
            <text:p>-1524,35</text:p>
          </table:table-cell>
          <table:table-cell office:value-type="float" office:value="1973.26" table:style-name="ce10">
            <text:p>1973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EXANDRE GRANJA MEDEIR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215.3000000000002" table:style-name="ce10">
            <text:p>2215,30</text:p>
          </table:table-cell>
          <table:table-cell office:value-type="float" office:value="1939.89" table:style-name="ce10">
            <text:p>1939,89</text:p>
          </table:table-cell>
          <table:table-cell office:value-type="float" office:value="2542.56" table:style-name="ce10">
            <text:p>254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4.82" table:style-name="ce10">
            <text:p>18594,82</text:p>
          </table:table-cell>
          <table:table-cell office:value-type="float" office:value="-1863.04" table:style-name="ce11">
            <text:p>-1863,04</text:p>
          </table:table-cell>
          <table:table-cell office:value-type="float" office:value="-2928.4" table:style-name="ce11">
            <text:p>-2928,40</text:p>
          </table:table-cell>
          <table:table-cell office:value-type="float" office:value="-2440.79" table:style-name="ce11">
            <text:p>-2440,79</text:p>
          </table:table-cell>
          <table:table-cell office:value-type="float" office:value="0" table:style-name="ce12">
            <text:p>0,00</text:p>
          </table:table-cell>
          <table:table-cell office:value-type="float" office:value="-7232.23" table:style-name="ce11">
            <text:p>-7232,23</text:p>
          </table:table-cell>
          <table:table-cell office:value-type="float" office:value="11362.59" table:style-name="ce10">
            <text:p>11362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CE KELLY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2">
            <text:p>4634,51</text:p>
          </table:table-cell>
          <table:table-cell table:number-columns-repeated="2" table:style-name="ce9"/>
          <table:table-cell office:value-type="float" office:value="230" table:style-name="ce10">
            <text:p>2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64.51" table:style-name="ce10">
            <text:p>4864,51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61.3" table:style-name="ce11">
            <text:p>-261,30</text:p>
          </table:table-cell>
          <table:table-cell office:value-type="float" office:value="0" table:style-name="ce12">
            <text:p>0,00</text:p>
          </table:table-cell>
          <table:table-cell office:value-type="float" office:value="-932.39" table:style-name="ce11">
            <text:p>-932,39</text:p>
          </table:table-cell>
          <table:table-cell office:value-type="float" office:value="3932.12" table:style-name="ce10">
            <text:p>3932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KEYL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2">
            <text:p>4634,51</text:p>
          </table:table-cell>
          <table:table-cell table:number-columns-repeated="2" table:style-name="ce9"/>
          <table:table-cell office:value-type="float" office:value="220" table:style-name="ce10">
            <text:p>22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854.51" table:style-name="ce10">
            <text:p>4854,51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28.51" table:style-name="ce11">
            <text:p>-228,51</text:p>
          </table:table-cell>
          <table:table-cell office:value-type="float" office:value="0" table:style-name="ce12">
            <text:p>0,00</text:p>
          </table:table-cell>
          <table:table-cell office:value-type="float" office:value="-899.6" table:style-name="ce11">
            <text:p>-899,60</text:p>
          </table:table-cell>
          <table:table-cell office:value-type="float" office:value="3954.91" table:style-name="ce10">
            <text:p>3954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PIRES SANTOS SOUZ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office:value-type="float" office:value="305.95" table:style-name="ce10">
            <text:p>305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.33" table:style-name="ce10">
            <text:p>2538,3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2">
            <text:p>0,00</text:p>
          </table:table-cell>
          <table:table-cell office:value-type="float" office:value="-484.56" table:style-name="ce11">
            <text:p>-484,56</text:p>
          </table:table-cell>
          <table:table-cell office:value-type="float" office:value="2053.77" table:style-name="ce10">
            <text:p>2053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INE SOUSA PENAFORT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50.56" table:style-name="ce10">
            <text:p>11550,56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893.7" table:style-name="ce10">
            <text:p>2893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84.150000000001" table:style-name="ce10">
            <text:p>16384,15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2440.25" table:style-name="ce11">
            <text:p>-2440,25</text:p>
          </table:table-cell>
          <table:table-cell office:value-type="float" office:value="-1839.99" table:style-name="ce11">
            <text:p>-1839,99</text:p>
          </table:table-cell>
          <table:table-cell office:value-type="float" office:value="0" table:style-name="ce12">
            <text:p>0,00</text:p>
          </table:table-cell>
          <table:table-cell office:value-type="float" office:value="-5735.76" table:style-name="ce11">
            <text:p>-5735,76</text:p>
          </table:table-cell>
          <table:table-cell office:value-type="float" office:value="10648.39" table:style-name="ce10">
            <text:p>10648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LAN VICTOR FERREIRA LUSTOSA</text:p>
          </table:table-cell>
          <table:table-cell office:value-type="string" table:style-name="ce8">
            <text:p>TÉCNICO JUDICIÁRIO - NÍVEL MÉDIO B6</text:p>
          </table:table-cell>
          <table:table-cell office:value-type="string" table:style-name="ce8">
            <text:p>SETOR DE PUBLICIDADE, MÍDIAS SOCIAIS, RÁDIO E TV (CCO</text:p>
          </table:table-cell>
          <table:table-cell office:value-type="float" office:value="9426.32" table:style-name="ce12">
            <text:p>9426,32</text:p>
          </table:table-cell>
          <table:table-cell table:number-columns-repeated="2" table:style-name="ce9"/>
          <table:table-cell office:value-type="float" office:value="1216.03" table:style-name="ce10">
            <text:p>1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642.35" table:style-name="ce10">
            <text:p>10642,3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443.03" table:style-name="ce11">
            <text:p>-1443,03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271.42" table:style-name="ce11">
            <text:p>-2271,42</text:p>
          </table:table-cell>
          <table:table-cell office:value-type="float" office:value="8370.93" table:style-name="ce10">
            <text:p>8370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ERINDA DE SOUS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285,94</text:p>
          </table:table-cell>
          <table:table-cell office:value-type="float" office:value="908.58" table:style-name="ce10">
            <text:p>908,58</text:p>
          </table:table-cell>
          <table:table-cell table:style-name="ce9"/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04.6" table:style-name="ce10">
            <text:p>21104,60</text:p>
          </table:table-cell>
          <table:table-cell office:value-type="float" office:value="-2890.11" table:style-name="ce11">
            <text:p>-2890,11</text:p>
          </table:table-cell>
          <table:table-cell office:value-type="float" office:value="-3785.08" table:style-name="ce11">
            <text:p>-3785,08</text:p>
          </table:table-cell>
          <table:table-cell office:value-type="float" office:value="-2169.4299999999998" table:style-name="ce11">
            <text:p>-2169,43</text:p>
          </table:table-cell>
          <table:table-cell office:value-type="float" office:value="0" table:style-name="ce12">
            <text:p>0,00</text:p>
          </table:table-cell>
          <table:table-cell office:value-type="float" office:value="-8844.6200000000008" table:style-name="ce11">
            <text:p>-8844,62</text:p>
          </table:table-cell>
          <table:table-cell office:value-type="float" office:value="12259.98" table:style-name="ce10">
            <text:p>12259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MIR MUNIZ DE SOUZA JU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247.02" table:style-name="ce10">
            <text:p>22247,02</text:p>
          </table:table-cell>
          <table:table-cell table:number-columns-repeated="2" table:style-name="ce9"/>
          <table:table-cell office:value-type="float" office:value="2806.31" table:style-name="ce10">
            <text:p>2806,31</text:p>
          </table:table-cell>
          <table:table-cell office:value-type="float" office:value="18469.27" table:number-columns-spanned="2" table:number-rows-spanned="1" table:style-name="ce24">
            <text:p>18469,27</text:p>
          </table:table-cell>
          <table:covered-table-cell/>
          <table:table-cell office:value-type="float" office:value="11123.51" table:style-name="ce10">
            <text:p>11123,51</text:p>
          </table:table-cell>
          <table:table-cell office:value-type="float" office:value="54646.11" table:style-name="ce10">
            <text:p>54646,11</text:p>
          </table:table-cell>
          <table:table-cell office:value-type="float" office:value="-3190.2" table:style-name="ce11">
            <text:p>-3190,20</text:p>
          </table:table-cell>
          <table:table-cell office:value-type="float" office:value="-7306.73" table:style-name="ce11">
            <text:p>-7306,73</text:p>
          </table:table-cell>
          <table:table-cell office:value-type="float" office:value="-2311.6999999999998" table:style-name="ce11">
            <text:p>-2311,70</text:p>
          </table:table-cell>
          <table:table-cell office:value-type="float" office:value="0" table:style-name="ce12">
            <text:p>0,00</text:p>
          </table:table-cell>
          <table:table-cell office:value-type="float" office:value="-12808.63" table:style-name="ce11">
            <text:p>-12808,63</text:p>
          </table:table-cell>
          <table:table-cell office:value-type="float" office:value="41837.480000000003" table:style-name="ce10">
            <text:p>4183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ISIO BALBINO DA SILVA JÚNIOR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ªVTSMC)</text:p>
          </table:table-cell>
          <table:table-cell office:value-type="float" office:value="10648.46" table:style-name="ce10">
            <text:p>10648,46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304.62" table:style-name="ce10">
            <text:p>2304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85.46" table:style-name="ce10">
            <text:p>15185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57.5" table:style-name="ce11">
            <text:p>-2257,50</text:p>
          </table:table-cell>
          <table:table-cell office:value-type="float" office:value="-2110.31" table:style-name="ce11">
            <text:p>-2110,31</text:p>
          </table:table-cell>
          <table:table-cell office:value-type="float" office:value="0" table:style-name="ce12">
            <text:p>0,00</text:p>
          </table:table-cell>
          <table:table-cell office:value-type="float" office:value="-5196.2" table:style-name="ce11">
            <text:p>-5196,20</text:p>
          </table:table-cell>
          <table:table-cell office:value-type="float" office:value="9989.26" table:style-name="ce10">
            <text:p>9989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OÍSIO PLÁCIDO LIMA LEITE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191.84" table:style-name="ce10">
            <text:p>3191,84</text:p>
          </table:table-cell>
          <table:table-cell office:value-type="float" office:value="1379.07" table:style-name="ce10">
            <text:p>1379,07</text:p>
          </table:table-cell>
          <table:table-cell office:value-type="float" office:value="3745.64" table:style-name="ce10">
            <text:p>3745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71.14" table:style-name="ce10">
            <text:p>20071,14</text:p>
          </table:table-cell>
          <table:table-cell office:value-type="float" office:value="-2024.17" table:style-name="ce11">
            <text:p>-2024,17</text:p>
          </table:table-cell>
          <table:table-cell office:value-type="float" office:value="-2959.23" table:style-name="ce11">
            <text:p>-2959,23</text:p>
          </table:table-cell>
          <table:table-cell office:value-type="float" office:value="-5455.73" table:style-name="ce11">
            <text:p>-5455,73</text:p>
          </table:table-cell>
          <table:table-cell office:value-type="float" office:value="0" table:style-name="ce12">
            <text:p>0,00</text:p>
          </table:table-cell>
          <table:table-cell office:value-type="float" office:value="-10439.129999999999" table:style-name="ce11">
            <text:p>-10439,13</text:p>
          </table:table-cell>
          <table:table-cell office:value-type="float" office:value="9632.01" table:style-name="ce10">
            <text:p>963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LYSSON WAGNER BRITO FERREIR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AN)</text:p>
          </table:table-cell>
          <table:table-cell office:value-type="float" office:value="8778.77" table:style-name="ce12">
            <text:p>8778,77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216.03" table:style-name="ce10">
            <text:p>1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27.18" table:style-name="ce10">
            <text:p>12227,1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39.18" table:style-name="ce11">
            <text:p>-1839,18</text:p>
          </table:table-cell>
          <table:table-cell office:value-type="float" office:value="-396.93" table:style-name="ce11">
            <text:p>-396,93</text:p>
          </table:table-cell>
          <table:table-cell office:value-type="float" office:value="0" table:style-name="ce12">
            <text:p>0,00</text:p>
          </table:table-cell>
          <table:table-cell office:value-type="float" office:value="-3064.5" table:style-name="ce11">
            <text:p>-3064,50</text:p>
          </table:table-cell>
          <table:table-cell office:value-type="float" office:value="9162.68" table:style-name="ce10">
            <text:p>9162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LIA LUISA ALVES CEZAR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542.65" table:style-name="ce12">
            <text:p>542,6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2.65" table:style-name="ce10">
            <text:p>542,65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542.65" table:style-name="ce10">
            <text:p>54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CAROLINE NUNES FREIRE RIB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426.32" table:style-name="ce12">
            <text:p>9426,32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174.02" table:style-name="ce10">
            <text:p>217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785.39" table:style-name="ce10">
            <text:p>12785,39</text:p>
          </table:table-cell>
          <table:table-cell office:value-type="float" office:value="-1151.2" table:style-name="ce11">
            <text:p>-1151,20</text:p>
          </table:table-cell>
          <table:table-cell office:value-type="float" office:value="-1680.05" table:style-name="ce11">
            <text:p>-1680,05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2">
            <text:p>0,00</text:p>
          </table:table-cell>
          <table:table-cell office:value-type="float" office:value="-3609.52" table:style-name="ce11">
            <text:p>-3609,52</text:p>
          </table:table-cell>
          <table:table-cell office:value-type="float" office:value="9175.8700000000008" table:style-name="ce10">
            <text:p>9175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NDA VITORINO LOPES ALV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ªVTSMC)</text:p>
          </table:table-cell>
          <table:table-cell office:value-type="float" office:value="18779.439999999999" table:style-name="ce10">
            <text:p>18779,44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365.2800000000002" table:style-name="ce10">
            <text:p>2365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77.1" table:style-name="ce10">
            <text:p>23377,10</text:p>
          </table:table-cell>
          <table:table-cell office:value-type="float" office:value="-2643.76" table:style-name="ce11">
            <text:p>-2643,76</text:p>
          </table:table-cell>
          <table:table-cell office:value-type="float" office:value="-4077.58" table:style-name="ce11">
            <text:p>-4077,58</text:p>
          </table:table-cell>
          <table:table-cell office:value-type="float" office:value="-3354.55" table:style-name="ce11">
            <text:p>-3354,55</text:p>
          </table:table-cell>
          <table:table-cell office:value-type="float" office:value="0" table:style-name="ce12">
            <text:p>0,00</text:p>
          </table:table-cell>
          <table:table-cell office:value-type="float" office:value="-10075.89" table:style-name="ce11">
            <text:p>-10075,89</text:p>
          </table:table-cell>
          <table:table-cell office:value-type="float" office:value="13301.21" table:style-name="ce10">
            <text:p>13301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RA LUIZA TEIXEIRA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CONCILIAÇÃO (SEJ)</text:p>
          </table:table-cell>
          <table:table-cell office:value-type="float" office:value="19441.79" table:style-name="ce10">
            <text:p>19441,79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4565.1899999999996" table:style-name="ce10">
            <text:p>4565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6.05" table:style-name="ce10">
            <text:p>25386,05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3998.55" table:style-name="ce11">
            <text:p>-3998,55</text:p>
          </table:table-cell>
          <table:table-cell office:value-type="float" office:value="-2926.68" table:style-name="ce11">
            <text:p>-2926,68</text:p>
          </table:table-cell>
          <table:table-cell office:value-type="float" office:value="0" table:style-name="ce12">
            <text:p>0,00</text:p>
          </table:table-cell>
          <table:table-cell office:value-type="float" office:value="-9665.42" table:style-name="ce11">
            <text:p>-9665,42</text:p>
          </table:table-cell>
          <table:table-cell office:value-type="float" office:value="15720.63" table:style-name="ce10">
            <text:p>15720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MAURY VALENÇA FRANÇ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013.25" table:style-name="ce10">
            <text:p>22013,25</text:p>
          </table:table-cell>
          <table:table-cell office:value-type="float" office:value="3644.06" table:style-name="ce10">
            <text:p>3644,06</text:p>
          </table:table-cell>
          <table:table-cell table:style-name="ce9"/>
          <table:table-cell office:value-type="float" office:value="3582.59" table:style-name="ce10">
            <text:p>3582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239.9" table:style-name="ce10">
            <text:p>29239,90</text:p>
          </table:table-cell>
          <table:table-cell office:value-type="float" office:value="-3826.06" table:style-name="ce11">
            <text:p>-3826,06</text:p>
          </table:table-cell>
          <table:table-cell office:value-type="float" office:value="-5029.96" table:style-name="ce11">
            <text:p>-5029,96</text:p>
          </table:table-cell>
          <table:table-cell office:value-type="float" office:value="-2114.16" table:style-name="ce11">
            <text:p>-2114,16</text:p>
          </table:table-cell>
          <table:table-cell office:value-type="float" office:value="0" table:style-name="ce12">
            <text:p>0,00</text:p>
          </table:table-cell>
          <table:table-cell office:value-type="float" office:value="-10970.18" table:style-name="ce11">
            <text:p>-10970,18</text:p>
          </table:table-cell>
          <table:table-cell office:value-type="float" office:value="18269.72" table:style-name="ce10">
            <text:p>18269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INA COSTA ALVES BARRET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285,94</text:p>
          </table:table-cell>
          <table:table-cell office:value-type="float" office:value="1451.69" table:style-name="ce10">
            <text:p>1451,69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37.63" table:style-name="ce10">
            <text:p>20737,63</text:p>
          </table:table-cell>
          <table:table-cell office:value-type="float" office:value="-2979.72" table:style-name="ce11">
            <text:p>-2979,72</text:p>
          </table:table-cell>
          <table:table-cell office:value-type="float" office:value="-4014.07" table:style-name="ce11">
            <text:p>-4014,07</text:p>
          </table:table-cell>
          <table:table-cell office:value-type="float" office:value="-3245.09" table:style-name="ce11">
            <text:p>-3245,09</text:p>
          </table:table-cell>
          <table:table-cell office:value-type="float" office:value="0" table:style-name="ce12">
            <text:p>0,00</text:p>
          </table:table-cell>
          <table:table-cell office:value-type="float" office:value="-10238.879999999999" table:style-name="ce11">
            <text:p>-10238,88</text:p>
          </table:table-cell>
          <table:table-cell office:value-type="float" office:value="10498.75" table:style-name="ce10">
            <text:p>10498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ALMEIDA DE AZEVEDO SANTANA</text:p>
          </table:table-cell>
          <table:table-cell office:value-type="string" table:style-name="ce8">
            <text:p>TÉCNICO JUDICIÁRIO - NÍVEL MÉDIO B7</text:p>
          </table:table-cell>
          <table:table-cell office:value-type="string" table:style-name="ce8">
            <text:p>SEÇÃO DE INFRAESTRUTURA TECNOLÓGICA (SETIC)</text:p>
          </table:table-cell>
          <table:table-cell office:value-type="float" office:value="9670.32" table:style-name="ce12">
            <text:p>9670,32</text:p>
          </table:table-cell>
          <table:table-cell table:number-columns-repeated="2" table:style-name="ce9"/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904.72" table:style-name="ce10">
            <text:p>10904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503.6" table:style-name="ce11">
            <text:p>-1503,60</text:p>
          </table:table-cell>
          <table:table-cell office:value-type="float" office:value="-538.24" table:style-name="ce11">
            <text:p>-538,24</text:p>
          </table:table-cell>
          <table:table-cell office:value-type="float" office:value="0" table:style-name="ce12">
            <text:p>0,00</text:p>
          </table:table-cell>
          <table:table-cell office:value-type="float" office:value="-2870.23" table:style-name="ce11">
            <text:p>-2870,23</text:p>
          </table:table-cell>
          <table:table-cell office:value-type="float" office:value="8034.49" table:style-name="ce10">
            <text:p>803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AROLINA PINHEIRO DE FRANÇA SANTA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247.02" table:style-name="ce10">
            <text:p>22247,02</text:p>
          </table:table-cell>
          <table:table-cell table:number-columns-repeated="2" table:style-name="ce9"/>
          <table:table-cell office:value-type="float" office:value="2243.34" table:style-name="ce10">
            <text:p>224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90.36" table:style-name="ce10">
            <text:p>24490,36</text:p>
          </table:table-cell>
          <table:table-cell office:value-type="float" office:value="-3190.2" table:style-name="ce11">
            <text:p>-3190,20</text:p>
          </table:table-cell>
          <table:table-cell office:value-type="float" office:value="-3201.31" table:style-name="ce11">
            <text:p>-3201,31</text:p>
          </table:table-cell>
          <table:table-cell office:value-type="float" office:value="-1884.11" table:style-name="ce11">
            <text:p>-1884,11</text:p>
          </table:table-cell>
          <table:table-cell office:value-type="float" office:value="0" table:style-name="ce12">
            <text:p>0,00</text:p>
          </table:table-cell>
          <table:table-cell office:value-type="float" office:value="-8275.6200000000008" table:style-name="ce11">
            <text:p>-8275,62</text:p>
          </table:table-cell>
          <table:table-cell office:value-type="float" office:value="16214.74" table:style-name="ce10">
            <text:p>16214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BARBOSA FLORÊNCIO CALIFE DA SILV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218.650000000001" table:style-name="ce10">
            <text:p>19218,65</text:p>
          </table:table-cell>
          <table:table-cell table:number-columns-repeated="2" table:style-name="ce9"/>
          <table:table-cell office:value-type="float" office:value="499.68" table:style-name="ce10">
            <text:p>499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18.330000000002" table:style-name="ce10">
            <text:p>19718,33</text:p>
          </table:table-cell>
          <table:table-cell office:value-type="float" office:value="-1900.7" table:style-name="ce11">
            <text:p>-1900,70</text:p>
          </table:table-cell>
          <table:table-cell office:value-type="float" office:value="-3840.94" table:style-name="ce11">
            <text:p>-3840,94</text:p>
          </table:table-cell>
          <table:table-cell office:value-type="float" office:value="-2215.2399999999998" table:style-name="ce11">
            <text:p>-2215,24</text:p>
          </table:table-cell>
          <table:table-cell office:value-type="float" office:value="0" table:style-name="ce12">
            <text:p>0,00</text:p>
          </table:table-cell>
          <table:table-cell office:value-type="float" office:value="-7956.88" table:style-name="ce11">
            <text:p>-7956,88</text:p>
          </table:table-cell>
          <table:table-cell office:value-type="float" office:value="11761.45" table:style-name="ce10">
            <text:p>11761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LÁUDIA COSTA FORTES CAVALCANTI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UBLICIDADE, MÍDIAS SOCIAIS, RÁDIO E TV (CCO</text:p>
          </table:table-cell>
          <table:table-cell office:value-type="float" office:value="2052.16" table:style-name="ce12">
            <text:p>2052,16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230.75" table:style-name="ce10">
            <text:p>6230,75</text:p>
          </table:table-cell>
          <table:table-cell office:value-type="float" office:value="-287.3" table:style-name="ce11">
            <text:p>-287,30</text:p>
          </table:table-cell>
          <table:table-cell office:value-type="float" office:value="-200.92" table:style-name="ce11">
            <text:p>-200,92</text:p>
          </table:table-cell>
          <table:table-cell office:value-type="float" office:value="-2417.5500000000002" table:style-name="ce11">
            <text:p>-2417,55</text:p>
          </table:table-cell>
          <table:table-cell office:value-type="float" office:value="0" table:style-name="ce12">
            <text:p>0,00</text:p>
          </table:table-cell>
          <table:table-cell office:value-type="float" office:value="-2905.77" table:style-name="ce11">
            <text:p>-2905,77</text:p>
          </table:table-cell>
          <table:table-cell office:value-type="float" office:value="3324.98" table:style-name="ce10">
            <text:p>3324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CRISTINA DE OLIVEIRA PEIXOTO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AGAMENTO (SOF)</text:p>
          </table:table-cell>
          <table:table-cell office:value-type="float" office:value="10887.5" table:style-name="ce10">
            <text:p>10887,50</text:p>
          </table:table-cell>
          <table:table-cell table:number-columns-repeated="2" table:style-name="ce9"/>
          <table:table-cell office:value-type="float" office:value="1246.71" table:style-name="ce10">
            <text:p>1246,71</text:p>
          </table:table-cell>
          <table:table-cell office:value-type="float" office:value="3629.17" table:number-columns-spanned="2" table:number-rows-spanned="1" table:style-name="ce26">
            <text:p>3629,17</text:p>
          </table:table-cell>
          <table:covered-table-cell/>
          <table:table-cell table:style-name="ce9"/>
          <table:table-cell office:value-type="float" office:value="15763.38" table:style-name="ce10">
            <text:p>15763,38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1940.14" table:style-name="ce11">
            <text:p>-1940,14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300.67" table:style-name="ce11">
            <text:p>-3300,67</text:p>
          </table:table-cell>
          <table:table-cell office:value-type="float" office:value="12462.71" table:style-name="ce10">
            <text:p>12462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FLÁVIA TEIXEIRA CINTRA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2ª VT)</text:p>
          </table:table-cell>
          <table:table-cell office:value-type="float" office:value="11754.59" table:style-name="ce10">
            <text:p>11754,59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87.36" table:style-name="ce10">
            <text:p>15287,36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30.56" table:style-name="ce11">
            <text:p>-2430,56</text:p>
          </table:table-cell>
          <table:table-cell office:value-type="float" office:value="-2095.79" table:style-name="ce11">
            <text:p>-2095,79</text:p>
          </table:table-cell>
          <table:table-cell office:value-type="float" office:value="0" table:style-name="ce12">
            <text:p>0,00</text:p>
          </table:table-cell>
          <table:table-cell office:value-type="float" office:value="-6031.52" table:style-name="ce11">
            <text:p>-6031,52</text:p>
          </table:table-cell>
          <table:table-cell office:value-type="float" office:value="9255.84" table:style-name="ce10">
            <text:p>9255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IZABEL BEZERRA DE ALBUQUERQU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412.23" table:style-name="ce10">
            <text:p>11412,23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62.86" table:style-name="ce10">
            <text:p>12162,86</text:p>
          </table:table-cell>
          <table:table-cell office:value-type="float" office:value="-627.13" table:style-name="ce11">
            <text:p>-627,13</text:p>
          </table:table-cell>
          <table:table-cell table:style-name="ce9"/>
          <table:table-cell office:value-type="float" office:value="-1962.5" table:style-name="ce11">
            <text:p>-1962,50</text:p>
          </table:table-cell>
          <table:table-cell office:value-type="float" office:value="0" table:style-name="ce12">
            <text:p>0,00</text:p>
          </table:table-cell>
          <table:table-cell office:value-type="float" office:value="-2589.63" table:style-name="ce11">
            <text:p>-2589,63</text:p>
          </table:table-cell>
          <table:table-cell office:value-type="float" office:value="9573.23" table:style-name="ce10">
            <text:p>9573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DOS SANTOS SILV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2088.36" table:style-name="ce10">
            <text:p>2088,36</text:p>
          </table:table-cell>
          <table:table-cell office:value-type="float" office:value="2160.39" table:style-name="ce10">
            <text:p>2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98.33" table:style-name="ce10">
            <text:p>16098,33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97.5100000000002" table:style-name="ce11">
            <text:p>-2497,51</text:p>
          </table:table-cell>
          <table:table-cell office:value-type="float" office:value="-1492.32" table:style-name="ce11">
            <text:p>-1492,32</text:p>
          </table:table-cell>
          <table:table-cell office:value-type="float" office:value="0" table:style-name="ce12">
            <text:p>0,00</text:p>
          </table:table-cell>
          <table:table-cell office:value-type="float" office:value="-5495" table:style-name="ce11">
            <text:p>-5495,00</text:p>
          </table:table-cell>
          <table:table-cell office:value-type="float" office:value="10603.33" table:style-name="ce10">
            <text:p>10603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ÚCIA MONTEIRO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4218.68" table:style-name="ce10">
            <text:p>4218,68</text:p>
          </table:table-cell>
          <table:table-cell table:style-name="ce9"/>
          <table:table-cell office:value-type="float" office:value="3161.97" table:style-name="ce10">
            <text:p>3161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16.509999999998" table:style-name="ce10">
            <text:p>19016,51</text:p>
          </table:table-cell>
          <table:table-cell office:value-type="float" office:value="-1866.1" table:style-name="ce11">
            <text:p>-1866,10</text:p>
          </table:table-cell>
          <table:table-cell office:value-type="float" office:value="-2873.19" table:style-name="ce11">
            <text:p>-2873,19</text:p>
          </table:table-cell>
          <table:table-cell office:value-type="float" office:value="-1499.18" table:style-name="ce11">
            <text:p>-1499,18</text:p>
          </table:table-cell>
          <table:table-cell office:value-type="float" office:value="0" table:style-name="ce12">
            <text:p>0,00</text:p>
          </table:table-cell>
          <table:table-cell office:value-type="float" office:value="-6238.47" table:style-name="ce11">
            <text:p>-6238,47</text:p>
          </table:table-cell>
          <table:table-cell office:value-type="float" office:value="12778.04" table:style-name="ce10">
            <text:p>1277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LUIZA FERREIRA BARROS CORRÊ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APOIO AO PJE (CAVT)</text:p>
          </table:table-cell>
          <table:table-cell office:value-type="float" office:value="11778.34" table:style-name="ce10">
            <text:p>11778,34</text:p>
          </table:table-cell>
          <table:table-cell office:value-type="float" office:value="729.26" table:style-name="ce10">
            <text:p>729,26</text:p>
          </table:table-cell>
          <table:table-cell table:style-name="ce9"/>
          <table:table-cell office:value-type="float" office:value="2458.6999999999998" table:style-name="ce10">
            <text:p>245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66.3" table:style-name="ce10">
            <text:p>14966,30</text:p>
          </table:table-cell>
          <table:table-cell office:value-type="float" office:value="-1598.25" table:style-name="ce11">
            <text:p>-1598,25</text:p>
          </table:table-cell>
          <table:table-cell office:value-type="float" office:value="-2078.5700000000002" table:style-name="ce11">
            <text:p>-2078,57</text:p>
          </table:table-cell>
          <table:table-cell office:value-type="float" office:value="-4905.3100000000004" table:style-name="ce11">
            <text:p>-4905,31</text:p>
          </table:table-cell>
          <table:table-cell office:value-type="float" office:value="0" table:style-name="ce12">
            <text:p>0,00</text:p>
          </table:table-cell>
          <table:table-cell office:value-type="float" office:value="-8582.1299999999992" table:style-name="ce11">
            <text:p>-8582,13</text:p>
          </table:table-cell>
          <table:table-cell office:value-type="float" office:value="6384.17" table:style-name="ce10">
            <text:p>6384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 PAULA BARRETO TEIXEIR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3" table:style-name="ce9"/>
          <table:table-cell office:value-type="float" office:value="682.8" table:style-name="ce10">
            <text:p>682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2.8" table:style-name="ce10">
            <text:p>682,80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682.8" table:style-name="ce10">
            <text:p>68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AMARIA SOARES MARIN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1636.33" table:style-name="ce10">
            <text:p>1636,33</text:p>
          </table:table-cell>
          <table:table-cell office:value-type="float" office:value="1939.89" table:style-name="ce10">
            <text:p>1939,89</text:p>
          </table:table-cell>
          <table:table-cell office:value-type="float" office:value="2552.56" table:style-name="ce10">
            <text:p>255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70.57" table:style-name="ce10">
            <text:p>25570,57</text:p>
          </table:table-cell>
          <table:table-cell office:value-type="float" office:value="-3010.18" table:style-name="ce11">
            <text:p>-3010,18</text:p>
          </table:table-cell>
          <table:table-cell office:value-type="float" office:value="-4476.38" table:style-name="ce11">
            <text:p>-4476,38</text:p>
          </table:table-cell>
          <table:table-cell office:value-type="float" office:value="-5530.73" table:style-name="ce11">
            <text:p>-5530,73</text:p>
          </table:table-cell>
          <table:table-cell office:value-type="float" office:value="0" table:style-name="ce12">
            <text:p>0,00</text:p>
          </table:table-cell>
          <table:table-cell office:value-type="float" office:value="-13017.29" table:style-name="ce11">
            <text:p>-13017,29</text:p>
          </table:table-cell>
          <table:table-cell office:value-type="float" office:value="12553.28" table:style-name="ce10">
            <text:p>12553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CORREIA VIV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9621.1" table:style-name="ce12">
            <text:p>9621,1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79.03" table:style-name="ce10">
            <text:p>12179,03</text:p>
          </table:table-cell>
          <table:table-cell office:value-type="float" office:value="-1190.02" table:style-name="ce11">
            <text:p>-1190,02</text:p>
          </table:table-cell>
          <table:table-cell office:value-type="float" office:value="-1775.08" table:style-name="ce11">
            <text:p>-1775,08</text:p>
          </table:table-cell>
          <table:table-cell office:value-type="float" office:value="-699.14" table:style-name="ce11">
            <text:p>-699,14</text:p>
          </table:table-cell>
          <table:table-cell office:value-type="float" office:value="0" table:style-name="ce12">
            <text:p>0,00</text:p>
          </table:table-cell>
          <table:table-cell office:value-type="float" office:value="-3664.24" table:style-name="ce11">
            <text:p>-3664,24</text:p>
          </table:table-cell>
          <table:table-cell office:value-type="float" office:value="8514.7900000000009" table:style-name="ce10">
            <text:p>8514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GUSTAVO MELO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PRECATÓRIO (SEJ)</text:p>
          </table:table-cell>
          <table:table-cell office:value-type="float" office:value="19519.71" table:style-name="ce10">
            <text:p>19519,71</text:p>
          </table:table-cell>
          <table:table-cell table:number-columns-repeated="2" table:style-name="ce9"/>
          <table:table-cell office:value-type="float" office:value="4141.95" table:style-name="ce10">
            <text:p>4141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61.66" table:style-name="ce10">
            <text:p>23661,66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3692.87" table:style-name="ce11">
            <text:p>-3692,87</text:p>
          </table:table-cell>
          <table:table-cell office:value-type="float" office:value="-2114.16" table:style-name="ce11">
            <text:p>-2114,16</text:p>
          </table:table-cell>
          <table:table-cell office:value-type="float" office:value="0" table:style-name="ce12">
            <text:p>0,00</text:p>
          </table:table-cell>
          <table:table-cell office:value-type="float" office:value="-8547.2199999999993" table:style-name="ce11">
            <text:p>-8547,22</text:p>
          </table:table-cell>
          <table:table-cell office:value-type="float" office:value="15114.44" table:style-name="ce10">
            <text:p>15114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HENRIQUE DE LIMA ANTUN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778.34" table:style-name="ce10">
            <text:p>11778,34</text:p>
          </table:table-cell>
          <table:table-cell office:value-type="float" office:value="3221.92" table:style-name="ce10">
            <text:p>3221,92</text:p>
          </table:table-cell>
          <table:table-cell office:value-type="float" office:value="1379.07" table:style-name="ce10">
            <text:p>1379,07</text:p>
          </table:table-cell>
          <table:table-cell office:value-type="float" office:value="1909.44" table:style-name="ce10">
            <text:p>19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88.77" table:style-name="ce10">
            <text:p>18288,77</text:p>
          </table:table-cell>
          <table:table-cell office:value-type="float" office:value="-2009.54" table:style-name="ce11">
            <text:p>-2009,54</text:p>
          </table:table-cell>
          <table:table-cell office:value-type="float" office:value="-3082.33" table:style-name="ce11">
            <text:p>-3082,33</text:p>
          </table:table-cell>
          <table:table-cell office:value-type="float" office:value="-4510" table:style-name="ce11">
            <text:p>-4510,00</text:p>
          </table:table-cell>
          <table:table-cell office:value-type="float" office:value="0" table:style-name="ce12">
            <text:p>0,00</text:p>
          </table:table-cell>
          <table:table-cell office:value-type="float" office:value="-9601.8700000000008" table:style-name="ce11">
            <text:p>-9601,87</text:p>
          </table:table-cell>
          <table:table-cell office:value-type="float" office:value="8686.9" table:style-name="ce10">
            <text:p>8686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DE ARAÚJO CUNH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997.09" table:style-name="ce10">
            <text:p>2997,09</text:p>
          </table:table-cell>
          <table:table-cell office:value-type="float" office:value="1939.89" table:style-name="ce10">
            <text:p>1939,89</text:p>
          </table:table-cell>
          <table:table-cell office:value-type="float" office:value="2880.07" table:style-name="ce10">
            <text:p>288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14.12" table:style-name="ce10">
            <text:p>19714,12</text:p>
          </table:table-cell>
          <table:table-cell office:value-type="float" office:value="-1992.04" table:style-name="ce11">
            <text:p>-1992,04</text:p>
          </table:table-cell>
          <table:table-cell office:value-type="float" office:value="-3107.92" table:style-name="ce11">
            <text:p>-3107,92</text:p>
          </table:table-cell>
          <table:table-cell office:value-type="float" office:value="-3316.78" table:style-name="ce11">
            <text:p>-3316,78</text:p>
          </table:table-cell>
          <table:table-cell office:value-type="float" office:value="0" table:style-name="ce12">
            <text:p>0,00</text:p>
          </table:table-cell>
          <table:table-cell office:value-type="float" office:value="-8416.74" table:style-name="ce11">
            <text:p>-8416,74</text:p>
          </table:table-cell>
          <table:table-cell office:value-type="float" office:value="11297.38" table:style-name="ce10">
            <text:p>1129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LUIZ FERREIRA SANT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714.52" table:style-name="ce10">
            <text:p>19714,52</text:p>
          </table:table-cell>
          <table:table-cell office:value-type="float" office:value="369.69" table:style-name="ce10">
            <text:p>369,69</text:p>
          </table:table-cell>
          <table:table-cell office:value-type="float" office:value="1939.89" table:style-name="ce10">
            <text:p>1939,89</text:p>
          </table:table-cell>
          <table:table-cell office:value-type="float" office:value="2606.23" table:style-name="ce10">
            <text:p>2606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30.33" table:style-name="ce10">
            <text:p>24630,33</text:p>
          </table:table-cell>
          <table:table-cell office:value-type="float" office:value="-2833.33" table:style-name="ce11">
            <text:p>-2833,33</text:p>
          </table:table-cell>
          <table:table-cell office:value-type="float" office:value="-4303.83" table:style-name="ce11">
            <text:p>-4303,83</text:p>
          </table:table-cell>
          <table:table-cell office:value-type="float" office:value="-4190.3100000000004" table:style-name="ce11">
            <text:p>-4190,31</text:p>
          </table:table-cell>
          <table:table-cell office:value-type="float" office:value="0" table:style-name="ce12">
            <text:p>0,00</text:p>
          </table:table-cell>
          <table:table-cell office:value-type="float" office:value="-11327.47" table:style-name="ce11">
            <text:p>-11327,47</text:p>
          </table:table-cell>
          <table:table-cell office:value-type="float" office:value="13302.86" table:style-name="ce10">
            <text:p>13302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NOVAES SANTIAG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9227.18" table:style-name="ce10">
            <text:p>19227,1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011.03" table:style-name="ce10">
            <text:p>201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23.26" table:style-name="ce10">
            <text:p>22423,26</text:p>
          </table:table-cell>
          <table:table-cell office:value-type="float" office:value="-2692.51" table:style-name="ce11">
            <text:p>-2692,51</text:p>
          </table:table-cell>
          <table:table-cell office:value-type="float" office:value="-4003.56" table:style-name="ce11">
            <text:p>-4003,56</text:p>
          </table:table-cell>
          <table:table-cell office:value-type="float" office:value="-1574.66" table:style-name="ce11">
            <text:p>-1574,66</text:p>
          </table:table-cell>
          <table:table-cell office:value-type="float" office:value="0" table:style-name="ce12">
            <text:p>0,00</text:p>
          </table:table-cell>
          <table:table-cell office:value-type="float" office:value="-8270.73" table:style-name="ce11">
            <text:p>-8270,73</text:p>
          </table:table-cell>
          <table:table-cell office:value-type="float" office:value="14152.53" table:style-name="ce10">
            <text:p>14152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 PORTO TRONCHINI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ÇÃO DE INFRAESTRUTURA TECNOLÓGICA (SETIC)</text:p>
          </table:table-cell>
          <table:table-cell office:value-type="float" office:value="12948.32" table:style-name="ce10">
            <text:p>12948,32</text:p>
          </table:table-cell>
          <table:table-cell table:number-columns-repeated="2" table:style-name="ce9"/>
          <table:table-cell office:value-type="float" office:value="1583.34" table:style-name="ce10">
            <text:p>1583,34</text:p>
          </table:table-cell>
          <table:table-cell office:value-type="float" office:value="4316.1099999999997" table:number-columns-spanned="2" table:number-rows-spanned="1" table:style-name="ce26">
            <text:p>4316,11</text:p>
          </table:table-cell>
          <table:covered-table-cell/>
          <table:table-cell office:value-type="float" office:value="6474.16" table:style-name="ce12">
            <text:p>6474,16</text:p>
          </table:table-cell>
          <table:table-cell office:value-type="float" office:value="25321.93" table:style-name="ce10">
            <text:p>25321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64.03" table:style-name="ce11">
            <text:p>-2664,03</text:p>
          </table:table-cell>
          <table:table-cell office:value-type="float" office:value="-1051.4100000000001" table:style-name="ce11">
            <text:p>-1051,41</text:p>
          </table:table-cell>
          <table:table-cell office:value-type="float" office:value="0" table:style-name="ce12">
            <text:p>0,00</text:p>
          </table:table-cell>
          <table:table-cell office:value-type="float" office:value="-4543.83" table:style-name="ce11">
            <text:p>-4543,83</text:p>
          </table:table-cell>
          <table:table-cell office:value-type="float" office:value="20778.099999999999" table:style-name="ce10">
            <text:p>20778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DE VASCONCELOS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754,59</text:p>
          </table:table-cell>
          <table:table-cell office:value-type="float" office:value="1954.99" table:style-name="ce10">
            <text:p>1954,99</text:p>
          </table:table-cell>
          <table:table-cell table:style-name="ce9"/>
          <table:table-cell office:value-type="float" office:value="2353.5100000000002" table:style-name="ce10">
            <text:p>235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63.09" table:style-name="ce10">
            <text:p>16063,09</text:p>
          </table:table-cell>
          <table:table-cell office:value-type="float" office:value="-1820.09" table:style-name="ce11">
            <text:p>-1820,09</text:p>
          </table:table-cell>
          <table:table-cell office:value-type="float" office:value="-2295.98" table:style-name="ce11">
            <text:p>-2295,98</text:p>
          </table:table-cell>
          <table:table-cell office:value-type="float" office:value="-2080.2399999999998" table:style-name="ce11">
            <text:p>-2080,24</text:p>
          </table:table-cell>
          <table:table-cell office:value-type="float" office:value="0" table:style-name="ce12">
            <text:p>0,00</text:p>
          </table:table-cell>
          <table:table-cell office:value-type="float" office:value="-6196.31" table:style-name="ce11">
            <text:p>-6196,31</text:p>
          </table:table-cell>
          <table:table-cell office:value-type="float" office:value="9866.7800000000007" table:style-name="ce10">
            <text:p>986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EÃO BARBOS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754,59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602.88" table:style-name="ce10">
            <text:p>160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97.36" table:style-name="ce10">
            <text:p>15297,36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30.56" table:style-name="ce11">
            <text:p>-2430,56</text:p>
          </table:table-cell>
          <table:table-cell office:value-type="float" office:value="-3717.4" table:style-name="ce11">
            <text:p>-3717,40</text:p>
          </table:table-cell>
          <table:table-cell office:value-type="float" office:value="0" table:style-name="ce12">
            <text:p>0,00</text:p>
          </table:table-cell>
          <table:table-cell office:value-type="float" office:value="-7653.13" table:style-name="ce11">
            <text:p>-7653,13</text:p>
          </table:table-cell>
          <table:table-cell office:value-type="float" office:value="7644.23" table:style-name="ce10">
            <text:p>76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LUCENA DE MEDEIROS LEITE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3607.16" table:style-name="ce12">
            <text:p>3607,16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987.75" table:style-name="ce10">
            <text:p>1987,75</text:p>
          </table:table-cell>
          <table:table-cell office:value-type="float" office:value="1368.8" table:number-columns-spanned="2" table:number-rows-spanned="1" table:style-name="ce26">
            <text:p>1368,80</text:p>
          </table:table-cell>
          <table:covered-table-cell/>
          <table:table-cell table:style-name="ce9"/>
          <table:table-cell office:value-type="float" office:value="8148.76" table:style-name="ce10">
            <text:p>8148,76</text:p>
          </table:table-cell>
          <table:table-cell office:value-type="float" office:value="-396.79" table:style-name="ce11">
            <text:p>-396,79</text:p>
          </table:table-cell>
          <table:table-cell office:value-type="float" office:value="-310.19" table:style-name="ce11">
            <text:p>-310,19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706.98" table:style-name="ce11">
            <text:p>-706,98</text:p>
          </table:table-cell>
          <table:table-cell office:value-type="float" office:value="7441.78" table:style-name="ce10">
            <text:p>744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DRÉA SILVA FONSÊCA</text:p>
          </table:table-cell>
          <table:table-cell office:value-type="string" table:style-name="ce8">
            <text:p>ASSISTENTE - FOLHA DE PAGAMENTO 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54.59" table:style-name="ce10">
            <text:p>11754,59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987.75" table:style-name="ce10">
            <text:p>1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82.23" table:style-name="ce10">
            <text:p>15682,23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82.6999999999998" table:style-name="ce11">
            <text:p>-2482,70</text:p>
          </table:table-cell>
          <table:table-cell office:value-type="float" office:value="-3242.16" table:style-name="ce11">
            <text:p>-3242,16</text:p>
          </table:table-cell>
          <table:table-cell office:value-type="float" office:value="0" table:style-name="ce12">
            <text:p>0,00</text:p>
          </table:table-cell>
          <table:table-cell office:value-type="float" office:value="-7230.03" table:style-name="ce11">
            <text:p>-7230,03</text:p>
          </table:table-cell>
          <table:table-cell office:value-type="float" office:value="8452.2000000000007" table:style-name="ce10">
            <text:p>8452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ALVES LOURENÇ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754,59</text:p>
          </table:table-cell>
          <table:table-cell table:number-columns-repeated="2" table:style-name="ce9"/>
          <table:table-cell office:value-type="float" office:value="2092.56" table:style-name="ce10">
            <text:p>209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47.15" table:style-name="ce10">
            <text:p>13847,15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1897.09" table:style-name="ce11">
            <text:p>-1897,09</text:p>
          </table:table-cell>
          <table:table-cell office:value-type="float" office:value="-1752.31" table:style-name="ce11">
            <text:p>-1752,31</text:p>
          </table:table-cell>
          <table:table-cell office:value-type="float" office:value="0" table:style-name="ce12">
            <text:p>0,00</text:p>
          </table:table-cell>
          <table:table-cell office:value-type="float" office:value="-5154.57" table:style-name="ce11">
            <text:p>-5154,57</text:p>
          </table:table-cell>
          <table:table-cell office:value-type="float" office:value="8692.58" table:style-name="ce10">
            <text:p>8692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CHRISTINA BEZERRA LIN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0887.5" table:style-name="ce10">
            <text:p>10887,5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262.88" table:style-name="ce10">
            <text:p>226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35.43" table:style-name="ce10">
            <text:p>14335,43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1867.9" table:style-name="ce11">
            <text:p>-1867,90</text:p>
          </table:table-cell>
          <table:table-cell office:value-type="float" office:value="-2723.06" table:style-name="ce11">
            <text:p>-2723,06</text:p>
          </table:table-cell>
          <table:table-cell office:value-type="float" office:value="0" table:style-name="ce12">
            <text:p>0,00</text:p>
          </table:table-cell>
          <table:table-cell office:value-type="float" office:value="-5951.49" table:style-name="ce11">
            <text:p>-5951,49</text:p>
          </table:table-cell>
          <table:table-cell office:value-type="float" office:value="8383.94" table:style-name="ce10">
            <text:p>8383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CARNEIRO NOVA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701,52</text:p>
          </table:table-cell>
          <table:table-cell office:value-type="float" office:value="15927.64" table:style-name="ce10">
            <text:p>15927,64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379.79" table:style-name="ce10">
            <text:p>35379,79</text:p>
          </table:table-cell>
          <table:table-cell office:value-type="float" office:value="-4702.32" table:style-name="ce11">
            <text:p>-4702,32</text:p>
          </table:table-cell>
          <table:table-cell office:value-type="float" office:value="-6836.93" table:style-name="ce11">
            <text:p>-6836,93</text:p>
          </table:table-cell>
          <table:table-cell office:value-type="float" office:value="-4586.21" table:style-name="ce11">
            <text:p>-4586,21</text:p>
          </table:table-cell>
          <table:table-cell office:value-type="float" office:value="0" table:style-name="ce12">
            <text:p>0,00</text:p>
          </table:table-cell>
          <table:table-cell office:value-type="float" office:value="-16125.46" table:style-name="ce11">
            <text:p>-16125,46</text:p>
          </table:table-cell>
          <table:table-cell office:value-type="float" office:value="19254.330000000002" table:style-name="ce10">
            <text:p>19254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ÂNGELA MARIA LUSTOSA COELH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464.07" table:style-name="ce10">
            <text:p>3464,07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00.639999999999" table:style-name="ce10">
            <text:p>23500,64</text:p>
          </table:table-cell>
          <table:table-cell office:value-type="float" office:value="-2483.37" table:style-name="ce11">
            <text:p>-2483,37</text:p>
          </table:table-cell>
          <table:table-cell office:value-type="float" office:value="-4180.37" table:style-name="ce11">
            <text:p>-4180,37</text:p>
          </table:table-cell>
          <table:table-cell office:value-type="float" office:value="-3201.61" table:style-name="ce11">
            <text:p>-3201,61</text:p>
          </table:table-cell>
          <table:table-cell office:value-type="float" office:value="0" table:style-name="ce12">
            <text:p>0,00</text:p>
          </table:table-cell>
          <table:table-cell office:value-type="float" office:value="-9865.35" table:style-name="ce11">
            <text:p>-9865,35</text:p>
          </table:table-cell>
          <table:table-cell office:value-type="float" office:value="13635.29" table:style-name="ce10">
            <text:p>13635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GELINA CAVALCANTE DE MEL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849,58</text:p>
          </table:table-cell>
          <table:table-cell office:value-type="float" office:value="2524.87" table:style-name="ce10">
            <text:p>2524,87</text:p>
          </table:table-cell>
          <table:table-cell office:value-type="float" office:value="1939.89" table:style-name="ce10">
            <text:p>1939,89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53.04" table:style-name="ce10">
            <text:p>18553,04</text:p>
          </table:table-cell>
          <table:table-cell office:value-type="float" office:value="-1643.02" table:style-name="ce11">
            <text:p>-1643,02</text:p>
          </table:table-cell>
          <table:table-cell office:value-type="float" office:value="-3113.12" table:style-name="ce11">
            <text:p>-3113,12</text:p>
          </table:table-cell>
          <table:table-cell office:value-type="float" office:value="-3378.86" table:style-name="ce11">
            <text:p>-3378,86</text:p>
          </table:table-cell>
          <table:table-cell office:value-type="float" office:value="0" table:style-name="ce12">
            <text:p>0,00</text:p>
          </table:table-cell>
          <table:table-cell office:value-type="float" office:value="-8135" table:style-name="ce11">
            <text:p>-8135,00</text:p>
          </table:table-cell>
          <table:table-cell office:value-type="float" office:value="10418.040000000001" table:style-name="ce10">
            <text:p>10418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BRITO FARIAS</text:p>
          </table:table-cell>
          <table:table-cell office:value-type="string" table:style-name="ce8">
            <text:p>ANALISTA JUDICIÁRIO - NÍVEL SUPERIOR C12</text:p>
          </table:table-cell>
          <table:table-cell table:style-name="ce9"/>
          <table:table-cell office:value-type="float" office:value="21584.41" table:style-name="ce10">
            <text:p>21584,41</text:p>
          </table:table-cell>
          <table:table-cell table:number-columns-repeated="2" table:style-name="ce9"/>
          <table:table-cell office:value-type="float" office:value="3364.65" table:style-name="ce10">
            <text:p>3364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49.06" table:style-name="ce10">
            <text:p>24949,0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630" table:style-name="ce11">
            <text:p>-4630,00</text:p>
          </table:table-cell>
          <table:table-cell office:value-type="float" office:value="-4093.72" table:style-name="ce11">
            <text:p>-4093,72</text:p>
          </table:table-cell>
          <table:table-cell office:value-type="float" office:value="0" table:style-name="ce12">
            <text:p>0,00</text:p>
          </table:table-cell>
          <table:table-cell office:value-type="float" office:value="-9552.11" table:style-name="ce11">
            <text:p>-9552,11</text:p>
          </table:table-cell>
          <table:table-cell office:value-type="float" office:value="15396.95" table:style-name="ce10">
            <text:p>15396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NE CAROLINE PEDROSA DE OLIVEIRA BRASI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E CONTRATOS E TERCEIRIZAÇÃO (SA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764.32" table:style-name="ce10">
            <text:p>76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04.21" table:style-name="ce10">
            <text:p>2704,21</text:p>
          </table:table-cell>
          <table:table-cell table:number-columns-repeated="2" table:style-name="ce9"/>
          <table:table-cell office:value-type="float" office:value="-1095.17" table:style-name="ce11">
            <text:p>-1095,17</text:p>
          </table:table-cell>
          <table:table-cell office:value-type="float" office:value="0" table:style-name="ce12">
            <text:p>0,00</text:p>
          </table:table-cell>
          <table:table-cell office:value-type="float" office:value="-1095.17" table:style-name="ce11">
            <text:p>-1095,17</text:p>
          </table:table-cell>
          <table:table-cell office:value-type="float" office:value="1609.04" table:style-name="ce10">
            <text:p>160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ALVES DE ME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776.75" table:style-name="ce10">
            <text:p>776,75</text:p>
          </table:table-cell>
          <table:table-cell office:value-type="float" office:value="1185.05" table:style-name="ce10">
            <text:p>1185,05</text:p>
          </table:table-cell>
          <table:table-cell office:value-type="float" office:value="3198.38" table:style-name="ce10">
            <text:p>319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57.25" table:style-name="ce10">
            <text:p>17057,25</text:p>
          </table:table-cell>
          <table:table-cell office:value-type="float" office:value="-1625.68" table:style-name="ce11">
            <text:p>-1625,68</text:p>
          </table:table-cell>
          <table:table-cell office:value-type="float" office:value="-2338.36" table:style-name="ce11">
            <text:p>-2338,36</text:p>
          </table:table-cell>
          <table:table-cell office:value-type="float" office:value="-2214.79" table:style-name="ce11">
            <text:p>-2214,79</text:p>
          </table:table-cell>
          <table:table-cell office:value-type="float" office:value="0" table:style-name="ce12">
            <text:p>0,00</text:p>
          </table:table-cell>
          <table:table-cell office:value-type="float" office:value="-6178.83" table:style-name="ce11">
            <text:p>-6178,83</text:p>
          </table:table-cell>
          <table:table-cell office:value-type="float" office:value="10878.42" table:style-name="ce10">
            <text:p>10878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CAETANO PEREIR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398,39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924.71" table:style-name="ce10">
            <text:p>2924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08.15" table:style-name="ce10">
            <text:p>15508,15</text:p>
          </table:table-cell>
          <table:table-cell office:value-type="float" office:value="-1453.52" table:style-name="ce11">
            <text:p>-1453,52</text:p>
          </table:table-cell>
          <table:table-cell office:value-type="float" office:value="-1982.82" table:style-name="ce11">
            <text:p>-1982,82</text:p>
          </table:table-cell>
          <table:table-cell office:value-type="float" office:value="-2953.86" table:style-name="ce11">
            <text:p>-2953,86</text:p>
          </table:table-cell>
          <table:table-cell office:value-type="float" office:value="0" table:style-name="ce12">
            <text:p>0,00</text:p>
          </table:table-cell>
          <table:table-cell office:value-type="float" office:value="-6390.2" table:style-name="ce11">
            <text:p>-6390,20</text:p>
          </table:table-cell>
          <table:table-cell office:value-type="float" office:value="9117.9500000000007" table:style-name="ce10">
            <text:p>9117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A SILVA PIR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32.87" table:style-name="ce10">
            <text:p>17632,87</text:p>
          </table:table-cell>
          <table:table-cell office:value-type="float" office:value="6056.43" table:style-name="ce10">
            <text:p>6056,43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90.560000000001" table:style-name="ce10">
            <text:p>25190,56</text:p>
          </table:table-cell>
          <table:table-cell office:value-type="float" office:value="-2638.35" table:style-name="ce11">
            <text:p>-2638,35</text:p>
          </table:table-cell>
          <table:table-cell office:value-type="float" office:value="-4396.0600000000004" table:style-name="ce11">
            <text:p>-4396,06</text:p>
          </table:table-cell>
          <table:table-cell office:value-type="float" office:value="-3511.06" table:style-name="ce11">
            <text:p>-3511,06</text:p>
          </table:table-cell>
          <table:table-cell office:value-type="float" office:value="0" table:style-name="ce12">
            <text:p>0,00</text:p>
          </table:table-cell>
          <table:table-cell office:value-type="float" office:value="-10545.47" table:style-name="ce11">
            <text:p>-10545,47</text:p>
          </table:table-cell>
          <table:table-cell office:value-type="float" office:value="14645.09" table:style-name="ce10">
            <text:p>14645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ONIO DE ARAÚJO AGUIAR FI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4370.3900000000003" table:style-name="ce10">
            <text:p>437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52.509999999998" table:style-name="ce10">
            <text:p>17452,51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157.89" table:style-name="ce11">
            <text:p>-2157,89</text:p>
          </table:table-cell>
          <table:table-cell office:value-type="float" office:value="-4659.04" table:style-name="ce11">
            <text:p>-4659,04</text:p>
          </table:table-cell>
          <table:table-cell office:value-type="float" office:value="0" table:style-name="ce12">
            <text:p>0,00</text:p>
          </table:table-cell>
          <table:table-cell office:value-type="float" office:value="-8322.1" table:style-name="ce11">
            <text:p>-8322,10</text:p>
          </table:table-cell>
          <table:table-cell office:value-type="float" office:value="9130.41" table:style-name="ce10">
            <text:p>9130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DE PÁDUA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6176.58" table:style-name="ce10">
            <text:p>6176,58</text:p>
          </table:table-cell>
          <table:table-cell table:style-name="ce9"/>
          <table:table-cell office:value-type="float" office:value="1721.26" table:style-name="ce10">
            <text:p>172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33.7" table:style-name="ce10">
            <text:p>19533,70</text:p>
          </table:table-cell>
          <table:table-cell office:value-type="float" office:value="-1668.67" table:style-name="ce11">
            <text:p>-1668,67</text:p>
          </table:table-cell>
          <table:table-cell office:value-type="float" office:value="-2994.45" table:style-name="ce11">
            <text:p>-2994,45</text:p>
          </table:table-cell>
          <table:table-cell office:value-type="float" office:value="-4713.12" table:style-name="ce11">
            <text:p>-4713,12</text:p>
          </table:table-cell>
          <table:table-cell office:value-type="float" office:value="0" table:style-name="ce12">
            <text:p>0,00</text:p>
          </table:table-cell>
          <table:table-cell office:value-type="float" office:value="-9376.24" table:style-name="ce11">
            <text:p>-9376,24</text:p>
          </table:table-cell>
          <table:table-cell office:value-type="float" office:value="10157.459999999999" table:style-name="ce10">
            <text:p>10157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FÉLIX NET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3529.04" table:style-name="ce10">
            <text:p>3529,04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28.689999999999" table:style-name="ce10">
            <text:p>16428,69</text:p>
          </table:table-cell>
          <table:table-cell office:value-type="float" office:value="-1192.6500000000001" table:style-name="ce11">
            <text:p>-1192,65</text:p>
          </table:table-cell>
          <table:table-cell office:value-type="float" office:value="-2018.4" table:style-name="ce11">
            <text:p>-2018,40</text:p>
          </table:table-cell>
          <table:table-cell office:value-type="float" office:value="-5816.59" table:style-name="ce11">
            <text:p>-5816,59</text:p>
          </table:table-cell>
          <table:table-cell office:value-type="float" office:value="0" table:style-name="ce12">
            <text:p>0,00</text:p>
          </table:table-cell>
          <table:table-cell office:value-type="float" office:value="-9027.64" table:style-name="ce11">
            <text:p>-9027,64</text:p>
          </table:table-cell>
          <table:table-cell office:value-type="float" office:value="7401.05" table:style-name="ce10">
            <text:p>740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HENRIQUE TEIXEIRA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ESTRATÉGICA</text:p>
          </table:table-cell>
          <table:table-cell office:value-type="float" office:value="13416.86" table:style-name="ce10">
            <text:p>13416,86</text:p>
          </table:table-cell>
          <table:table-cell office:value-type="float" office:value="2482.5500000000002" table:style-name="ce10">
            <text:p>2482,55</text:p>
          </table:table-cell>
          <table:table-cell table:style-name="ce9"/>
          <table:table-cell office:value-type="float" office:value="1708.07" table:style-name="ce10">
            <text:p>1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07.48" table:style-name="ce10">
            <text:p>17607,48</text:p>
          </table:table-cell>
          <table:table-cell office:value-type="float" office:value="-1907.14" table:style-name="ce11">
            <text:p>-1907,14</text:p>
          </table:table-cell>
          <table:table-cell office:value-type="float" office:value="-2262.75" table:style-name="ce11">
            <text:p>-2262,75</text:p>
          </table:table-cell>
          <table:table-cell office:value-type="float" office:value="-2513.88" table:style-name="ce11">
            <text:p>-2513,88</text:p>
          </table:table-cell>
          <table:table-cell office:value-type="float" office:value="0" table:style-name="ce12">
            <text:p>0,00</text:p>
          </table:table-cell>
          <table:table-cell office:value-type="float" office:value="-6683.77" table:style-name="ce11">
            <text:p>-6683,77</text:p>
          </table:table-cell>
          <table:table-cell office:value-type="float" office:value="10923.71" table:style-name="ce10">
            <text:p>10923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IDALINO DOS SANTOS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363.86" table:style-name="ce10">
            <text:p>19363,86</text:p>
          </table:table-cell>
          <table:table-cell office:value-type="float" office:value="2290.69" table:style-name="ce10">
            <text:p>2290,69</text:p>
          </table:table-cell>
          <table:table-cell office:value-type="float" office:value="8411.01" table:style-name="ce10">
            <text:p>8411,01</text:p>
          </table:table-cell>
          <table:table-cell office:value-type="float" office:value="2958.38" table:style-name="ce10">
            <text:p>2958,38</text:p>
          </table:table-cell>
          <table:table-cell office:value-type="float" office:value="28549.15" table:number-columns-spanned="2" table:number-rows-spanned="1" table:style-name="ce24">
            <text:p>28549,15</text:p>
          </table:table-cell>
          <table:covered-table-cell/>
          <table:table-cell table:style-name="ce9"/>
          <table:table-cell office:value-type="float" office:value="61573.09" table:style-name="ce10">
            <text:p>61573,09</text:p>
          </table:table-cell>
          <table:table-cell office:value-type="float" office:value="-3118.15" table:style-name="ce11">
            <text:p>-3118,15</text:p>
          </table:table-cell>
          <table:table-cell office:value-type="float" office:value="-9202.36" table:style-name="ce11">
            <text:p>-9202,36</text:p>
          </table:table-cell>
          <table:table-cell office:value-type="float" office:value="-3880.19" table:style-name="ce11">
            <text:p>-3880,19</text:p>
          </table:table-cell>
          <table:table-cell office:value-type="float" office:value="0" table:style-name="ce12">
            <text:p>0,00</text:p>
          </table:table-cell>
          <table:table-cell office:value-type="float" office:value="-16200.7" table:style-name="ce11">
            <text:p>-16200,70</text:p>
          </table:table-cell>
          <table:table-cell office:value-type="float" office:value="45372.39" table:style-name="ce10">
            <text:p>45372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JORGE CAVALCANTE SANTOS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1478.74" table:style-name="ce10">
            <text:p>1478,74</text:p>
          </table:table-cell>
          <table:table-cell office:value-type="float" office:value="1939.89" table:style-name="ce10">
            <text:p>1939,89</text:p>
          </table:table-cell>
          <table:table-cell office:value-type="float" office:value="1822.88" table:style-name="ce10">
            <text:p>182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39.900000000001" table:style-name="ce10">
            <text:p>16639,90</text:p>
          </table:table-cell>
          <table:table-cell office:value-type="float" office:value="-1682.74" table:style-name="ce11">
            <text:p>-1682,74</text:p>
          </table:table-cell>
          <table:table-cell office:value-type="float" office:value="-1823.36" table:style-name="ce11">
            <text:p>-1823,36</text:p>
          </table:table-cell>
          <table:table-cell office:value-type="float" office:value="-2874.21" table:style-name="ce11">
            <text:p>-2874,21</text:p>
          </table:table-cell>
          <table:table-cell office:value-type="float" office:value="0" table:style-name="ce12">
            <text:p>0,00</text:p>
          </table:table-cell>
          <table:table-cell office:value-type="float" office:value="-6380.31" table:style-name="ce11">
            <text:p>-6380,31</text:p>
          </table:table-cell>
          <table:table-cell office:value-type="float" office:value="10259.59" table:style-name="ce10">
            <text:p>10259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SERRA PINTO NETO</text:p>
          </table:table-cell>
          <table:table-cell office:value-type="string" table:style-name="ce8">
            <text:p>ASSISTENTE - FOLHA DE PAGAMENTO III - FC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9363.86" table:style-name="ce10">
            <text:p>19363,86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312.56" table:style-name="ce10">
            <text:p>2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16.31" table:style-name="ce10">
            <text:p>23616,31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131.34" table:style-name="ce11">
            <text:p>-4131,34</text:p>
          </table:table-cell>
          <table:table-cell office:value-type="float" office:value="-2540.0100000000002" table:style-name="ce11">
            <text:p>-2540,01</text:p>
          </table:table-cell>
          <table:table-cell office:value-type="float" office:value="0" table:style-name="ce12">
            <text:p>0,00</text:p>
          </table:table-cell>
          <table:table-cell office:value-type="float" office:value="-9411.5400000000009" table:style-name="ce11">
            <text:p>-9411,54</text:p>
          </table:table-cell>
          <table:table-cell office:value-type="float" office:value="14204.77" table:style-name="ce10">
            <text:p>14204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NTÔNIO VICENTE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060,66</text:p>
          </table:table-cell>
          <table:table-cell office:value-type="float" office:value="1077.03" table:style-name="ce10">
            <text:p>1077,03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38.95" table:style-name="ce10">
            <text:p>15638,95</text:p>
          </table:table-cell>
          <table:table-cell office:value-type="float" office:value="-1062.3399999999999" table:style-name="ce11">
            <text:p>-1062,34</text:p>
          </table:table-cell>
          <table:table-cell table:style-name="ce9"/>
          <table:table-cell office:value-type="float" office:value="-2367.27" table:style-name="ce11">
            <text:p>-2367,27</text:p>
          </table:table-cell>
          <table:table-cell office:value-type="float" office:value="0" table:style-name="ce12">
            <text:p>0,00</text:p>
          </table:table-cell>
          <table:table-cell office:value-type="float" office:value="-3429.61" table:style-name="ce11">
            <text:p>-3429,61</text:p>
          </table:table-cell>
          <table:table-cell office:value-type="float" office:value="12209.34" table:style-name="ce10">
            <text:p>12209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EOVALDO CORDEIRO DA SILVA</text:p>
          </table:table-cell>
          <table:table-cell office:value-type="string" table:style-name="ce8">
            <text:p>ASSISTENTE DE CÁLCULOS - FC-04</text:p>
          </table:table-cell>
          <table:table-cell office:value-type="string" table:style-name="ce8">
            <text:p>COORDENADORIA DE PRECATÓRIO (SEJ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78.59" table:style-name="ce10">
            <text:p>4178,59</text:p>
          </table:table-cell>
          <table:table-cell table:number-columns-repeated="2" table:style-name="ce9"/>
          <table:table-cell office:value-type="float" office:value="-1347.88" table:style-name="ce11">
            <text:p>-1347,88</text:p>
          </table:table-cell>
          <table:table-cell office:value-type="float" office:value="0" table:style-name="ce12">
            <text:p>0,00</text:p>
          </table:table-cell>
          <table:table-cell office:value-type="float" office:value="-1347.88" table:style-name="ce11">
            <text:p>-1347,88</text:p>
          </table:table-cell>
          <table:table-cell office:value-type="float" office:value="2830.71" table:style-name="ce10">
            <text:p>2830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ISTÓTELES TEODÓSIO DA SILVA SOBR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441.9" table:style-name="ce12">
            <text:p>1441,9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468.6999999999998" table:style-name="ce10">
            <text:p>246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95.6499999999996" table:style-name="ce10">
            <text:p>5095,65</text:p>
          </table:table-cell>
          <table:table-cell office:value-type="float" office:value="-201.87" table:style-name="ce11">
            <text:p>-201,87</text:p>
          </table:table-cell>
          <table:table-cell office:value-type="float" office:value="-10.64" table:style-name="ce11">
            <text:p>-10,64</text:p>
          </table:table-cell>
          <table:table-cell office:value-type="float" office:value="-2160.2199999999998" table:style-name="ce11">
            <text:p>-2160,22</text:p>
          </table:table-cell>
          <table:table-cell office:value-type="float" office:value="0" table:style-name="ce12">
            <text:p>0,00</text:p>
          </table:table-cell>
          <table:table-cell office:value-type="float" office:value="-2372.73" table:style-name="ce11">
            <text:p>-2372,73</text:p>
          </table:table-cell>
          <table:table-cell office:value-type="float" office:value="2722.92" table:style-name="ce10">
            <text:p>2722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NÓBIO JOSÉ REIS DE ARAUJ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7ª VT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4324.29" table:style-name="ce10">
            <text:p>4324,29</text:p>
          </table:table-cell>
          <table:table-cell office:value-type="float" office:value="8411.01" table:style-name="ce10">
            <text:p>8411,01</text:p>
          </table:table-cell>
          <table:table-cell office:value-type="float" office:value="2312.56" table:style-name="ce10">
            <text:p>2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44.93" table:style-name="ce10">
            <text:p>26944,93</text:p>
          </table:table-cell>
          <table:table-cell office:value-type="float" office:value="-828.39" table:style-name="ce11">
            <text:p>-828,39</text:p>
          </table:table-cell>
          <table:table-cell office:value-type="float" office:value="-5258.01" table:style-name="ce11">
            <text:p>-5258,01</text:p>
          </table:table-cell>
          <table:table-cell office:value-type="float" office:value="-2065.58" table:style-name="ce11">
            <text:p>-2065,58</text:p>
          </table:table-cell>
          <table:table-cell office:value-type="float" office:value="0" table:style-name="ce12">
            <text:p>0,00</text:p>
          </table:table-cell>
          <table:table-cell office:value-type="float" office:value="-8151.98" table:style-name="ce11">
            <text:p>-8151,98</text:p>
          </table:table-cell>
          <table:table-cell office:value-type="float" office:value="18792.95" table:style-name="ce10">
            <text:p>18792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HUR AMORIM ALVES DA CRU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EXECUÇÕES (SEJ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1320.48" table:style-name="ce10">
            <text:p>1320,48</text:p>
          </table:table-cell>
          <table:table-cell table:style-name="ce9"/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15.44" table:style-name="ce10">
            <text:p>14715,4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11.54" table:style-name="ce11">
            <text:p>-2511,54</text:p>
          </table:table-cell>
          <table:table-cell office:value-type="float" office:value="-5090.82" table:style-name="ce11">
            <text:p>-5090,82</text:p>
          </table:table-cell>
          <table:table-cell office:value-type="float" office:value="0" table:style-name="ce12">
            <text:p>0,00</text:p>
          </table:table-cell>
          <table:table-cell office:value-type="float" office:value="-8430.75" table:style-name="ce11">
            <text:p>-8430,75</text:p>
          </table:table-cell>
          <table:table-cell office:value-type="float" office:value="6284.69" table:style-name="ce10">
            <text:p>628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RTUR LEANDRO COS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3269.41" table:style-name="ce10">
            <text:p>3269,41</text:p>
          </table:table-cell>
          <table:table-cell office:value-type="float" office:value="1379.07" table:style-name="ce10">
            <text:p>1379,07</text:p>
          </table:table-cell>
          <table:table-cell office:value-type="float" office:value="3025.28" table:style-name="ce10">
            <text:p>3025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09.62" table:style-name="ce10">
            <text:p>19309,62</text:p>
          </table:table-cell>
          <table:table-cell office:value-type="float" office:value="-2017.38" table:style-name="ce11">
            <text:p>-2017,38</text:p>
          </table:table-cell>
          <table:table-cell office:value-type="float" office:value="-3001.92" table:style-name="ce11">
            <text:p>-3001,92</text:p>
          </table:table-cell>
          <table:table-cell office:value-type="float" office:value="-1452.27" table:style-name="ce11">
            <text:p>-1452,27</text:p>
          </table:table-cell>
          <table:table-cell office:value-type="float" office:value="0" table:style-name="ce12">
            <text:p>0,00</text:p>
          </table:table-cell>
          <table:table-cell office:value-type="float" office:value="-6471.57" table:style-name="ce11">
            <text:p>-6471,57</text:p>
          </table:table-cell>
          <table:table-cell office:value-type="float" office:value="12838.05" table:style-name="ce10">
            <text:p>12838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DELÍRIO PIMENTA CARNEIR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531.6799999999998" table:style-name="ce10">
            <text:p>2531,68</text:p>
          </table:table-cell>
          <table:table-cell office:value-type="float" office:value="1939.89" table:style-name="ce10">
            <text:p>1939,89</text:p>
          </table:table-cell>
          <table:table-cell office:value-type="float" office:value="1849.76" table:style-name="ce10">
            <text:p>184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18.400000000001" table:style-name="ce10">
            <text:p>18218,40</text:p>
          </table:table-cell>
          <table:table-cell office:value-type="float" office:value="-1915.24" table:style-name="ce11">
            <text:p>-1915,24</text:p>
          </table:table-cell>
          <table:table-cell office:value-type="float" office:value="-3001.05" table:style-name="ce11">
            <text:p>-3001,05</text:p>
          </table:table-cell>
          <table:table-cell office:value-type="float" office:value="-2650.13" table:style-name="ce11">
            <text:p>-2650,13</text:p>
          </table:table-cell>
          <table:table-cell office:value-type="float" office:value="0" table:style-name="ce12">
            <text:p>0,00</text:p>
          </table:table-cell>
          <table:table-cell office:value-type="float" office:value="-7566.42" table:style-name="ce11">
            <text:p>-7566,42</text:p>
          </table:table-cell>
          <table:table-cell office:value-type="float" office:value="10651.98" table:style-name="ce10">
            <text:p>10651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GUSTO MARCELO DE OLIVEIRA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POIO AO PJE (CAVT)</text:p>
          </table:table-cell>
          <table:table-cell office:value-type="float" office:value="19519.71" table:style-name="ce10">
            <text:p>19519,71</text:p>
          </table:table-cell>
          <table:table-cell table:number-columns-repeated="2" table:style-name="ce9"/>
          <table:table-cell office:value-type="float" office:value="1497.12" table:style-name="ce10">
            <text:p>1497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16.83" table:style-name="ce10">
            <text:p>21016,83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3745.01" table:style-name="ce11">
            <text:p>-3745,01</text:p>
          </table:table-cell>
          <table:table-cell office:value-type="float" office:value="-828.16" table:style-name="ce11">
            <text:p>-828,16</text:p>
          </table:table-cell>
          <table:table-cell office:value-type="float" office:value="0" table:style-name="ce12">
            <text:p>0,00</text:p>
          </table:table-cell>
          <table:table-cell office:value-type="float" office:value="-7313.36" table:style-name="ce11">
            <text:p>-7313,36</text:p>
          </table:table-cell>
          <table:table-cell office:value-type="float" office:value="13703.47" table:style-name="ce10">
            <text:p>13703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EA CRISTINA CORRÊA MONTENEGR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7ª VT)</text:p>
          </table:table-cell>
          <table:table-cell office:value-type="float" office:value="18399.2" table:style-name="ce10">
            <text:p>18399,2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210.08" table:style-name="ce10">
            <text:p>1210,08</text:p>
          </table:table-cell>
          <table:table-cell office:value-type="float" office:value="6779.7" table:number-columns-spanned="2" table:number-rows-spanned="1" table:style-name="ce26">
            <text:p>6779,70</text:p>
          </table:table-cell>
          <table:covered-table-cell/>
          <table:table-cell table:style-name="ce9"/>
          <table:table-cell office:value-type="float" office:value="28328.87" table:style-name="ce10">
            <text:p>28328,87</text:p>
          </table:table-cell>
          <table:table-cell office:value-type="float" office:value="-2557.52" table:style-name="ce11">
            <text:p>-2557,52</text:p>
          </table:table-cell>
          <table:table-cell office:value-type="float" office:value="-5015.63" table:style-name="ce11">
            <text:p>-5015,63</text:p>
          </table:table-cell>
          <table:table-cell office:value-type="float" office:value="-65.56" table:style-name="ce11">
            <text:p>-65,56</text:p>
          </table:table-cell>
          <table:table-cell office:value-type="float" office:value="0" table:style-name="ce12">
            <text:p>0,00</text:p>
          </table:table-cell>
          <table:table-cell office:value-type="float" office:value="-7638.71" table:style-name="ce11">
            <text:p>-7638,71</text:p>
          </table:table-cell>
          <table:table-cell office:value-type="float" office:value="20690.16" table:style-name="ce10">
            <text:p>20690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AURICÉLIO FERREIRA LEITE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ADMINISTRAÇÃO (D.G.)</text:p>
          </table:table-cell>
          <table:table-cell office:value-type="float" office:value="11849.58" table:style-name="ce10">
            <text:p>11849,58</text:p>
          </table:table-cell>
          <table:table-cell office:value-type="float" office:value="3364.4" table:style-name="ce10">
            <text:p>3364,40</text:p>
          </table:table-cell>
          <table:table-cell office:value-type="float" office:value="8411.01" table:style-name="ce10">
            <text:p>8411,01</text:p>
          </table:table-cell>
          <table:table-cell office:value-type="float" office:value="2238.6999999999998" table:style-name="ce10">
            <text:p>2238,70</text:p>
          </table:table-cell>
          <table:table-cell office:value-type="float" office:value="7875" table:number-columns-spanned="2" table:number-rows-spanned="1" table:style-name="ce26">
            <text:p>7875,00</text:p>
          </table:table-cell>
          <table:covered-table-cell/>
          <table:table-cell table:style-name="ce9"/>
          <table:table-cell office:value-type="float" office:value="33738.69" table:style-name="ce10">
            <text:p>33738,69</text:p>
          </table:table-cell>
          <table:table-cell office:value-type="float" office:value="-2052.64" table:style-name="ce11">
            <text:p>-2052,64</text:p>
          </table:table-cell>
          <table:table-cell office:value-type="float" office:value="-6255.03" table:style-name="ce11">
            <text:p>-6255,03</text:p>
          </table:table-cell>
          <table:table-cell office:value-type="float" office:value="-4232.6000000000004" table:style-name="ce11">
            <text:p>-4232,60</text:p>
          </table:table-cell>
          <table:table-cell office:value-type="float" office:value="0" table:style-name="ce12">
            <text:p>0,00</text:p>
          </table:table-cell>
          <table:table-cell office:value-type="float" office:value="-12540.27" table:style-name="ce11">
            <text:p>-12540,27</text:p>
          </table:table-cell>
          <table:table-cell office:value-type="float" office:value="21198.42" table:style-name="ce10">
            <text:p>21198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ARBARA DO REGO BARROS 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978.93" table:style-name="ce10">
            <text:p>978,93</text:p>
          </table:table-cell>
          <table:table-cell table:style-name="ce9"/>
          <table:table-cell office:value-type="float" office:value="719.68" table:style-name="ce10">
            <text:p>719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53.2" table:style-name="ce10">
            <text:p>13453,20</text:p>
          </table:table-cell>
          <table:table-cell office:value-type="float" office:value="-1659.04" table:style-name="ce11">
            <text:p>-1659,04</text:p>
          </table:table-cell>
          <table:table-cell office:value-type="float" office:value="-2071.85" table:style-name="ce11">
            <text:p>-2071,85</text:p>
          </table:table-cell>
          <table:table-cell office:value-type="float" office:value="-2310.2199999999998" table:style-name="ce11">
            <text:p>-2310,22</text:p>
          </table:table-cell>
          <table:table-cell office:value-type="float" office:value="0" table:style-name="ce12">
            <text:p>0,00</text:p>
          </table:table-cell>
          <table:table-cell office:value-type="float" office:value="-6041.11" table:style-name="ce11">
            <text:p>-6041,11</text:p>
          </table:table-cell>
          <table:table-cell office:value-type="float" office:value="7412.09" table:style-name="ce10">
            <text:p>7412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ÁRBARA ESTANISLAU FIALHO</text:p>
          </table:table-cell>
          <table:table-cell office:value-type="string" table:style-name="ce8">
            <text:p>TÉCNICO JUDICIÁRIO - NÍVEL MÉDIO B10</text:p>
          </table:table-cell>
          <table:table-cell table:style-name="ce9"/>
          <table:table-cell office:value-type="float" office:value="10648.46" table:style-name="ce10">
            <text:p>10648,46</text:p>
          </table:table-cell>
          <table:table-cell table:number-columns-repeated="2" table:style-name="ce9"/>
          <table:table-cell office:value-type="float" office:value="1629.7" table:style-name="ce10">
            <text:p>1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78.16" table:style-name="ce10">
            <text:p>12278,16</text:p>
          </table:table-cell>
          <table:table-cell office:value-type="float" office:value="-1344.78" table:style-name="ce11">
            <text:p>-1344,78</text:p>
          </table:table-cell>
          <table:table-cell office:value-type="float" office:value="-1689.15" table:style-name="ce11">
            <text:p>-1689,1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033.93" table:style-name="ce11">
            <text:p>-3033,93</text:p>
          </table:table-cell>
          <table:table-cell office:value-type="float" office:value="9244.23" table:style-name="ce10">
            <text:p>924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ENEDITO BRAZ DA SILVA NET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AN)</text:p>
          </table:table-cell>
          <table:table-cell office:value-type="float" office:value="9820.7099999999991" table:style-name="ce12">
            <text:p>9820,71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216.03" table:style-name="ce10">
            <text:p>1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976.63" table:style-name="ce10">
            <text:p>12976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37" table:style-name="ce11">
            <text:p>-2137,00</text:p>
          </table:table-cell>
          <table:table-cell office:value-type="float" office:value="-483.18" table:style-name="ce11">
            <text:p>-483,18</text:p>
          </table:table-cell>
          <table:table-cell office:value-type="float" office:value="0" table:style-name="ce12">
            <text:p>0,00</text:p>
          </table:table-cell>
          <table:table-cell office:value-type="float" office:value="-3448.57" table:style-name="ce11">
            <text:p>-3448,57</text:p>
          </table:table-cell>
          <table:table-cell office:value-type="float" office:value="9528.06" table:style-name="ce10">
            <text:p>9528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ÁULIO CLEMENTINO MARTINS MENDES SOARES</text:p>
          </table:table-cell>
          <table:table-cell office:value-type="string" table:style-name="ce8">
            <text:p>SECRETÁRIO DE AUDITORIA - CJ-03</text:p>
          </table:table-cell>
          <table:table-cell office:value-type="string" table:style-name="ce8">
            <text:p>SECRETARIA DE AUDITORIA</text:p>
          </table:table-cell>
          <table:table-cell office:value-type="float" office:value="19519.71" table:style-name="ce10">
            <text:p>19519,71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1791.03" table:style-name="ce10">
            <text:p>1791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721.75" table:style-name="ce10">
            <text:p>2972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35.95" table:style-name="ce11">
            <text:p>-6035,9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6864.34" table:style-name="ce11">
            <text:p>-6864,34</text:p>
          </table:table-cell>
          <table:table-cell office:value-type="float" office:value="22857.41" table:style-name="ce10">
            <text:p>22857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ENO ROBERTO PIMENTEL SAND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PRECATÓRIO (SEJ)</text:p>
          </table:table-cell>
          <table:table-cell office:value-type="float" office:value="11458.34" table:style-name="ce10">
            <text:p>11458,34</text:p>
          </table:table-cell>
          <table:table-cell table:style-name="ce9"/>
          <table:table-cell office:value-type="float" office:value="7398.87" table:style-name="ce10">
            <text:p>7398,87</text:p>
          </table:table-cell>
          <table:table-cell office:value-type="float" office:value="1794.02" table:style-name="ce10">
            <text:p>1794,02</text:p>
          </table:table-cell>
          <table:table-cell office:value-type="float" office:value="16413.21" table:number-columns-spanned="2" table:number-rows-spanned="1" table:style-name="ce24">
            <text:p>16413,21</text:p>
          </table:table-cell>
          <table:covered-table-cell/>
          <table:table-cell office:value-type="float" office:value="9428.61" table:style-name="ce12">
            <text:p>9428,61</text:p>
          </table:table-cell>
          <table:table-cell office:value-type="float" office:value="46493.05" table:style-name="ce10">
            <text:p>46493,05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7456.11" table:style-name="ce11">
            <text:p>-7456,11</text:p>
          </table:table-cell>
          <table:table-cell office:value-type="float" office:value="-2128.63" table:style-name="ce11">
            <text:p>-2128,63</text:p>
          </table:table-cell>
          <table:table-cell office:value-type="float" office:value="0" table:style-name="ce12">
            <text:p>0,00</text:p>
          </table:table-cell>
          <table:table-cell office:value-type="float" office:value="-11040.26" table:style-name="ce11">
            <text:p>-11040,26</text:p>
          </table:table-cell>
          <table:table-cell office:value-type="float" office:value="35452.79" table:style-name="ce10">
            <text:p>35452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A NUNES LUBAMBO DE SOUZA</text:p>
          </table:table-cell>
          <table:table-cell office:value-type="string" table:style-name="ce8">
            <text:p>TÉCNICO JUDICIÁRIO - NÍVEL MÉDIO B6</text:p>
          </table:table-cell>
          <table:table-cell table:style-name="ce9"/>
          <table:table-cell office:value-type="float" office:value="9388.69" table:style-name="ce12">
            <text:p>9388,69</text:p>
          </table:table-cell>
          <table:table-cell table:number-columns-repeated="2" table:style-name="ce9"/>
          <table:table-cell office:value-type="float" office:value="2498.34" table:style-name="ce10">
            <text:p>2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87.03" table:style-name="ce10">
            <text:p>11887,0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80.55" table:style-name="ce11">
            <text:p>-1380,5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208.94" table:style-name="ce11">
            <text:p>-2208,94</text:p>
          </table:table-cell>
          <table:table-cell office:value-type="float" office:value="9678.09" table:style-name="ce10">
            <text:p>9678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GUILHERME ALBUQUERQUE CASSIMIRO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<text:s/>(PCV)</text:p>
          </table:table-cell>
          <table:table-cell office:value-type="float" office:value="21535.599999999999" table:style-name="ce10">
            <text:p>21535,60</text:p>
          </table:table-cell>
          <table:table-cell table:number-columns-repeated="2" table:style-name="ce9"/>
          <table:table-cell office:value-type="float" office:value="3468.97" table:style-name="ce10">
            <text:p>3468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004.57" table:style-name="ce10">
            <text:p>25004,57</text:p>
          </table:table-cell>
          <table:table-cell office:value-type="float" office:value="-3084.4" table:style-name="ce11">
            <text:p>-3084,40</text:p>
          </table:table-cell>
          <table:table-cell office:value-type="float" office:value="-4048.31" table:style-name="ce11">
            <text:p>-4048,31</text:p>
          </table:table-cell>
          <table:table-cell office:value-type="float" office:value="-3538.95" table:style-name="ce11">
            <text:p>-3538,95</text:p>
          </table:table-cell>
          <table:table-cell office:value-type="float" office:value="0" table:style-name="ce12">
            <text:p>0,00</text:p>
          </table:table-cell>
          <table:table-cell office:value-type="float" office:value="-10671.66" table:style-name="ce11">
            <text:p>-10671,66</text:p>
          </table:table-cell>
          <table:table-cell office:value-type="float" office:value="14332.91" table:style-name="ce10">
            <text:p>14332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BRUNO JOSÉ SARMENTO PEIXOTO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SISTEMAS INFORMATIZADOS (SETIC)</text:p>
          </table:table-cell>
          <table:table-cell office:value-type="float" office:value="19519.71" table:style-name="ce10">
            <text:p>19519,71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910.08" table:style-name="ce10">
            <text:p>910,08</text:p>
          </table:table-cell>
          <table:table-cell office:value-type="float" office:value="9877.33" table:number-columns-spanned="2" table:number-rows-spanned="1" table:style-name="ce26">
            <text:p>9877,33</text:p>
          </table:table-cell>
          <table:covered-table-cell/>
          <table:table-cell table:style-name="ce9"/>
          <table:table-cell office:value-type="float" office:value="32539.5" table:style-name="ce10">
            <text:p>32539,5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731.56" table:style-name="ce11">
            <text:p>-6731,56</text:p>
          </table:table-cell>
          <table:table-cell office:value-type="float" office:value="-1803.87" table:style-name="ce11">
            <text:p>-1803,87</text:p>
          </table:table-cell>
          <table:table-cell office:value-type="float" office:value="0" table:style-name="ce12">
            <text:p>0,00</text:p>
          </table:table-cell>
          <table:table-cell office:value-type="float" office:value="-9363.82" table:style-name="ce11">
            <text:p>-9363,82</text:p>
          </table:table-cell>
          <table:table-cell office:value-type="float" office:value="23175.68" table:style-name="ce10">
            <text:p>23175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ALMEIDA CORREI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232,3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207.75" table:style-name="ce10">
            <text:p>2207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MILA MOTER BARBIERI QUEIROZ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7062.77" table:style-name="ce10">
            <text:p>17062,7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3113.64" table:style-name="ce10">
            <text:p>3113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361.46" table:style-name="ce10">
            <text:p>21361,4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03.44" table:style-name="ce11">
            <text:p>-3603,44</text:p>
          </table:table-cell>
          <table:table-cell office:value-type="float" office:value="-1141.52" table:style-name="ce11">
            <text:p>-1141,52</text:p>
          </table:table-cell>
          <table:table-cell office:value-type="float" office:value="0" table:style-name="ce12">
            <text:p>0,00</text:p>
          </table:table-cell>
          <table:table-cell office:value-type="float" office:value="-5573.35" table:style-name="ce11">
            <text:p>-5573,35</text:p>
          </table:table-cell>
          <table:table-cell office:value-type="float" office:value="15788.11" table:style-name="ce10">
            <text:p>15788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AZEVEDO BATISTA DOS SANTOS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1099.1400000000001" table:style-name="ce10">
            <text:p>1099,14</text:p>
          </table:table-cell>
          <table:table-cell office:value-type="float" office:value="1939.89" table:style-name="ce10">
            <text:p>1939,89</text:p>
          </table:table-cell>
          <table:table-cell office:value-type="float" office:value="1849.76" table:style-name="ce10">
            <text:p>184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74.73" table:style-name="ce10">
            <text:p>24174,73</text:p>
          </table:table-cell>
          <table:table-cell office:value-type="float" office:value="-2921.55" table:style-name="ce11">
            <text:p>-2921,55</text:p>
          </table:table-cell>
          <table:table-cell office:value-type="float" office:value="-4362.3100000000004" table:style-name="ce11">
            <text:p>-4362,31</text:p>
          </table:table-cell>
          <table:table-cell office:value-type="float" office:value="-1431.2" table:style-name="ce11">
            <text:p>-1431,20</text:p>
          </table:table-cell>
          <table:table-cell office:value-type="float" office:value="0" table:style-name="ce12">
            <text:p>0,00</text:p>
          </table:table-cell>
          <table:table-cell office:value-type="float" office:value="-8715.06" table:style-name="ce11">
            <text:p>-8715,06</text:p>
          </table:table-cell>
          <table:table-cell office:value-type="float" office:value="15459.67" table:style-name="ce10">
            <text:p>15459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FERNANDA DÓRIA DA CUNH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88.560000000001" table:style-name="ce10">
            <text:p>21688,56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925.52" table:style-name="ce11">
            <text:p>-3925,52</text:p>
          </table:table-cell>
          <table:table-cell office:value-type="float" office:value="-1413.85" table:style-name="ce11">
            <text:p>-1413,85</text:p>
          </table:table-cell>
          <table:table-cell office:value-type="float" office:value="0" table:style-name="ce12">
            <text:p>0,00</text:p>
          </table:table-cell>
          <table:table-cell office:value-type="float" office:value="-7809.53" table:style-name="ce11">
            <text:p>-7809,53</text:p>
          </table:table-cell>
          <table:table-cell office:value-type="float" office:value="13879.03" table:style-name="ce10">
            <text:p>13879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A TER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441.83" table:style-name="ce10">
            <text:p>22441,83</text:p>
          </table:table-cell>
          <table:table-cell office:value-type="float" office:value="8326.82" table:style-name="ce10">
            <text:p>8326,82</text:p>
          </table:table-cell>
          <table:table-cell table:style-name="ce9"/>
          <table:table-cell office:value-type="float" office:value="1890.71" table:style-name="ce10">
            <text:p>189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59.360000000001" table:style-name="ce10">
            <text:p>32659,36</text:p>
          </table:table-cell>
          <table:table-cell office:value-type="float" office:value="-3993.95" table:style-name="ce11">
            <text:p>-3993,95</text:p>
          </table:table-cell>
          <table:table-cell office:value-type="float" office:value="-6441.55" table:style-name="ce11">
            <text:p>-6441,55</text:p>
          </table:table-cell>
          <table:table-cell office:value-type="float" office:value="-5461.47" table:style-name="ce11">
            <text:p>-5461,47</text:p>
          </table:table-cell>
          <table:table-cell office:value-type="float" office:value="0" table:style-name="ce12">
            <text:p>0,00</text:p>
          </table:table-cell>
          <table:table-cell office:value-type="float" office:value="-15896.97" table:style-name="ce11">
            <text:p>-15896,97</text:p>
          </table:table-cell>
          <table:table-cell office:value-type="float" office:value="16762.39" table:style-name="ce10">
            <text:p>16762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AMARAL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098.53" table:style-name="ce10">
            <text:p>17098,53</text:p>
          </table:table-cell>
          <table:table-cell office:value-type="float" office:value="15573.95" table:style-name="ce10">
            <text:p>15573,95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173.74" table:style-name="ce10">
            <text:p>34173,74</text:p>
          </table:table-cell>
          <table:table-cell office:value-type="float" office:value="-4330.55" table:style-name="ce11">
            <text:p>-4330,55</text:p>
          </table:table-cell>
          <table:table-cell office:value-type="float" office:value="-6401.08" table:style-name="ce11">
            <text:p>-6401,08</text:p>
          </table:table-cell>
          <table:table-cell office:value-type="float" office:value="-3136.8" table:style-name="ce11">
            <text:p>-3136,80</text:p>
          </table:table-cell>
          <table:table-cell office:value-type="float" office:value="0" table:style-name="ce12">
            <text:p>0,00</text:p>
          </table:table-cell>
          <table:table-cell office:value-type="float" office:value="-13868.43" table:style-name="ce11">
            <text:p>-13868,43</text:p>
          </table:table-cell>
          <table:table-cell office:value-type="float" office:value="20305.310000000001" table:style-name="ce10">
            <text:p>20305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BERTO LIMA XAVIER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01.52" table:style-name="ce10">
            <text:p>18701,52</text:p>
          </table:table-cell>
          <table:table-cell office:value-type="float" office:value="11181.11" table:style-name="ce10">
            <text:p>11181,11</text:p>
          </table:table-cell>
          <table:table-cell table:style-name="ce9"/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293.97" table:style-name="ce10">
            <text:p>32293,97</text:p>
          </table:table-cell>
          <table:table-cell office:value-type="float" office:value="-3889.81" table:style-name="ce11">
            <text:p>-3889,81</text:p>
          </table:table-cell>
          <table:table-cell office:value-type="float" office:value="-6226.53" table:style-name="ce11">
            <text:p>-6226,53</text:p>
          </table:table-cell>
          <table:table-cell office:value-type="float" office:value="-3455.49" table:style-name="ce11">
            <text:p>-3455,49</text:p>
          </table:table-cell>
          <table:table-cell office:value-type="float" office:value="0" table:style-name="ce12">
            <text:p>0,00</text:p>
          </table:table-cell>
          <table:table-cell office:value-type="float" office:value="-13571.83" table:style-name="ce11">
            <text:p>-13571,83</text:p>
          </table:table-cell>
          <table:table-cell office:value-type="float" office:value="18722.14" table:style-name="ce10">
            <text:p>18722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FERREIRA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0ª VT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1056.31" table:style-name="ce10">
            <text:p>1056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96.2" table:style-name="ce10">
            <text:p>2996,20</text:p>
          </table:table-cell>
          <table:table-cell table:number-columns-repeated="2" table:style-name="ce9"/>
          <table:table-cell office:value-type="float" office:value="-1335.35" table:style-name="ce11">
            <text:p>-1335,35</text:p>
          </table:table-cell>
          <table:table-cell office:value-type="float" office:value="0" table:style-name="ce12">
            <text:p>0,00</text:p>
          </table:table-cell>
          <table:table-cell office:value-type="float" office:value="-1335.35" table:style-name="ce11">
            <text:p>-1335,35</text:p>
          </table:table-cell>
          <table:table-cell office:value-type="float" office:value="1660.85" table:style-name="ce10">
            <text:p>1660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ALEXANDRE RODRIGUES VENTUR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579.17" table:style-name="ce10">
            <text:p>2579,17</text:p>
          </table:table-cell>
          <table:table-cell office:value-type="float" office:value="1939.89" table:style-name="ce10">
            <text:p>1939,89</text:p>
          </table:table-cell>
          <table:table-cell office:value-type="float" office:value="2717.02" table:style-name="ce10">
            <text:p>2717,02</text:p>
          </table:table-cell>
          <table:table-cell office:value-type="float" office:value="2199.29" table:number-columns-spanned="2" table:number-rows-spanned="1" table:style-name="ce26">
            <text:p>2199,29</text:p>
          </table:table-cell>
          <table:covered-table-cell/>
          <table:table-cell table:style-name="ce9"/>
          <table:table-cell office:value-type="float" office:value="21332.44" table:style-name="ce10">
            <text:p>21332,44</text:p>
          </table:table-cell>
          <table:table-cell office:value-type="float" office:value="-1923.08" table:style-name="ce11">
            <text:p>-1923,08</text:p>
          </table:table-cell>
          <table:table-cell office:value-type="float" office:value="-3564.62" table:style-name="ce11">
            <text:p>-3564,62</text:p>
          </table:table-cell>
          <table:table-cell office:value-type="float" office:value="-3967.35" table:style-name="ce11">
            <text:p>-3967,35</text:p>
          </table:table-cell>
          <table:table-cell office:value-type="float" office:value="0" table:style-name="ce12">
            <text:p>0,00</text:p>
          </table:table-cell>
          <table:table-cell office:value-type="float" office:value="-9455.0499999999993" table:style-name="ce11">
            <text:p>-9455,05</text:p>
          </table:table-cell>
          <table:table-cell office:value-type="float" office:value="11877.39" table:style-name="ce10">
            <text:p>11877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FÉLIX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559,34</text:p>
          </table:table-cell>
          <table:table-cell office:value-type="float" office:value="3221.92" table:style-name="ce10">
            <text:p>3221,92</text:p>
          </table:table-cell>
          <table:table-cell table:style-name="ce9"/>
          <table:table-cell office:value-type="float" office:value="2390.39" table:style-name="ce10">
            <text:p>239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1.650000000001" table:style-name="ce10">
            <text:p>19171,65</text:p>
          </table:table-cell>
          <table:table-cell office:value-type="float" office:value="-2029.13" table:style-name="ce11">
            <text:p>-2029,13</text:p>
          </table:table-cell>
          <table:table-cell office:value-type="float" office:value="-2558.48" table:style-name="ce11">
            <text:p>-2558,48</text:p>
          </table:table-cell>
          <table:table-cell office:value-type="float" office:value="-2127.0500000000002" table:style-name="ce11">
            <text:p>-2127,05</text:p>
          </table:table-cell>
          <table:table-cell office:value-type="float" office:value="0" table:style-name="ce12">
            <text:p>0,00</text:p>
          </table:table-cell>
          <table:table-cell office:value-type="float" office:value="-6714.66" table:style-name="ce11">
            <text:p>-6714,66</text:p>
          </table:table-cell>
          <table:table-cell office:value-type="float" office:value="12456.99" table:style-name="ce10">
            <text:p>1245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ENRIQUE DA SILVA FALCÃ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APOIO AO PJE (CAVT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085.9699999999998" table:style-name="ce10">
            <text:p>2085,97</text:p>
          </table:table-cell>
          <table:table-cell table:style-name="ce9"/>
          <table:table-cell office:value-type="float" office:value="2369.44" table:style-name="ce10">
            <text:p>236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10" table:style-name="ce10">
            <text:p>16210,00</text:p>
          </table:table-cell>
          <table:table-cell office:value-type="float" office:value="-1841.7" table:style-name="ce11">
            <text:p>-1841,70</text:p>
          </table:table-cell>
          <table:table-cell office:value-type="float" office:value="-2273.91" table:style-name="ce11">
            <text:p>-2273,91</text:p>
          </table:table-cell>
          <table:table-cell office:value-type="float" office:value="-1899.91" table:style-name="ce11">
            <text:p>-1899,91</text:p>
          </table:table-cell>
          <table:table-cell office:value-type="float" office:value="0" table:style-name="ce12">
            <text:p>0,00</text:p>
          </table:table-cell>
          <table:table-cell office:value-type="float" office:value="-6015.52" table:style-name="ce11">
            <text:p>-6015,52</text:p>
          </table:table-cell>
          <table:table-cell office:value-type="float" office:value="10194.48" table:style-name="ce10">
            <text:p>10194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HUMBERTO HONÓRIO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6403.61" table:style-name="ce10">
            <text:p>6403,61</text:p>
          </table:table-cell>
          <table:table-cell office:value-type="float" office:value="1379.07" table:style-name="ce10">
            <text:p>1379,07</text:p>
          </table:table-cell>
          <table:table-cell office:value-type="float" office:value="2170.87" table:style-name="ce10">
            <text:p>2170,87</text:p>
          </table:table-cell>
          <table:table-cell office:value-type="float" office:value="429.99" table:number-columns-spanned="2" table:number-rows-spanned="1" table:style-name="ce26">
            <text:p>429,99</text:p>
          </table:table-cell>
          <table:covered-table-cell/>
          <table:table-cell table:style-name="ce9"/>
          <table:table-cell office:value-type="float" office:value="22138.13" table:style-name="ce10">
            <text:p>22138,13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88.48" table:style-name="ce11">
            <text:p>-3988,48</text:p>
          </table:table-cell>
          <table:table-cell office:value-type="float" office:value="-3162.6" table:style-name="ce11">
            <text:p>-3162,60</text:p>
          </table:table-cell>
          <table:table-cell office:value-type="float" office:value="0" table:style-name="ce12">
            <text:p>0,00</text:p>
          </table:table-cell>
          <table:table-cell office:value-type="float" office:value="-7979.47" table:style-name="ce11">
            <text:p>-7979,47</text:p>
          </table:table-cell>
          <table:table-cell office:value-type="float" office:value="14158.66" table:style-name="ce10">
            <text:p>1415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JORGE DOS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2643.76" table:style-name="ce10">
            <text:p>2643,76</text:p>
          </table:table-cell>
          <table:table-cell table:style-name="ce9"/>
          <table:table-cell office:value-type="float" office:value="2678.7" table:style-name="ce10">
            <text:p>267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23.98" table:style-name="ce10">
            <text:p>24023,98</text:p>
          </table:table-cell>
          <table:table-cell office:value-type="float" office:value="-2643.76" table:style-name="ce11">
            <text:p>-2643,76</text:p>
          </table:table-cell>
          <table:table-cell office:value-type="float" office:value="-4169.28" table:style-name="ce11">
            <text:p>-4169,28</text:p>
          </table:table-cell>
          <table:table-cell office:value-type="float" office:value="-3036.05" table:style-name="ce11">
            <text:p>-3036,05</text:p>
          </table:table-cell>
          <table:table-cell office:value-type="float" office:value="0" table:style-name="ce12">
            <text:p>0,00</text:p>
          </table:table-cell>
          <table:table-cell office:value-type="float" office:value="-9849.09" table:style-name="ce11">
            <text:p>-9849,09</text:p>
          </table:table-cell>
          <table:table-cell office:value-type="float" office:value="14174.89" table:style-name="ce10">
            <text:p>1417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LOS WESLEY DE CASTRO ANÍBAL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2245.04" table:style-name="ce10">
            <text:p>12245,04</text:p>
          </table:table-cell>
          <table:table-cell office:value-type="float" office:value="4001.67" table:style-name="ce10">
            <text:p>4001,67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7.97" table:style-name="ce10">
            <text:p>17747,97</text:p>
          </table:table-cell>
          <table:table-cell office:value-type="float" office:value="-1410.33" table:style-name="ce11">
            <text:p>-1410,33</text:p>
          </table:table-cell>
          <table:table-cell office:value-type="float" office:value="-2687.05" table:style-name="ce11">
            <text:p>-2687,05</text:p>
          </table:table-cell>
          <table:table-cell office:value-type="float" office:value="-2275.2199999999998" table:style-name="ce11">
            <text:p>-2275,22</text:p>
          </table:table-cell>
          <table:table-cell office:value-type="float" office:value="0" table:style-name="ce12">
            <text:p>0,00</text:p>
          </table:table-cell>
          <table:table-cell office:value-type="float" office:value="-6372.6" table:style-name="ce11">
            <text:p>-6372,60</text:p>
          </table:table-cell>
          <table:table-cell office:value-type="float" office:value="11375.37" table:style-name="ce10">
            <text:p>11375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ALVES BONELÁ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<text:s/>(PEN)</text:p>
          </table:table-cell>
          <table:table-cell office:value-type="float" office:value="20216.55" table:style-name="ce10">
            <text:p>20216,55</text:p>
          </table:table-cell>
          <table:table-cell table:number-columns-repeated="2" table:style-name="ce9"/>
          <table:table-cell office:value-type="float" office:value="3454.6" table:style-name="ce10">
            <text:p>3454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71.15" table:style-name="ce10">
            <text:p>23671,15</text:p>
          </table:table-cell>
          <table:table-cell office:value-type="float" office:value="-2881.97" table:style-name="ce11">
            <text:p>-2881,97</text:p>
          </table:table-cell>
          <table:table-cell office:value-type="float" office:value="-3897.65" table:style-name="ce11">
            <text:p>-3897,6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6779.62" table:style-name="ce11">
            <text:p>-6779,62</text:p>
          </table:table-cell>
          <table:table-cell office:value-type="float" office:value="16891.53" table:style-name="ce10">
            <text:p>1689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ROLINE DE FÁTIMA SOARES ALBUQUERQUE PADI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0000.35" table:style-name="ce10">
            <text:p>10000,35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216.03" table:style-name="ce10">
            <text:p>1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56.27" table:style-name="ce10">
            <text:p>13156,2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86.4" table:style-name="ce11">
            <text:p>-2186,40</text:p>
          </table:table-cell>
          <table:table-cell office:value-type="float" office:value="-468.48" table:style-name="ce11">
            <text:p>-468,48</text:p>
          </table:table-cell>
          <table:table-cell office:value-type="float" office:value="0" table:style-name="ce12">
            <text:p>0,00</text:p>
          </table:table-cell>
          <table:table-cell office:value-type="float" office:value="-3483.27" table:style-name="ce11">
            <text:p>-3483,27</text:p>
          </table:table-cell>
          <table:table-cell office:value-type="float" office:value="9673" table:style-name="ce10">
            <text:p>9673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ATARINA SAMPAIO DE SOUZA CARNEIRO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PEN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232,38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232.38" table:style-name="ce10">
            <text:p>2232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ÉLIO RICARDO MARINHO ELEUTÉRI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(2ª VT-ARA)</text:p>
          </table:table-cell>
          <table:table-cell office:value-type="float" office:value="17791.990000000002" table:style-name="ce10">
            <text:p>17791,99</text:p>
          </table:table-cell>
          <table:table-cell office:value-type="float" office:value="313.58999999999997" table:style-name="ce10">
            <text:p>313,59</text:p>
          </table:table-cell>
          <table:table-cell office:value-type="float" office:value="2232.38" table:style-name="ce10">
            <text:p>2232,38</text:p>
          </table:table-cell>
          <table:table-cell office:value-type="float" office:value="4914.9799999999996" table:style-name="ce10">
            <text:p>4914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52.94" table:style-name="ce10">
            <text:p>25252,94</text:p>
          </table:table-cell>
          <table:table-cell office:value-type="float" office:value="-2521.9" table:style-name="ce11">
            <text:p>-2521,90</text:p>
          </table:table-cell>
          <table:table-cell office:value-type="float" office:value="-3769.37" table:style-name="ce11">
            <text:p>-3769,37</text:p>
          </table:table-cell>
          <table:table-cell office:value-type="float" office:value="-3394.61" table:style-name="ce11">
            <text:p>-3394,61</text:p>
          </table:table-cell>
          <table:table-cell office:value-type="float" office:value="0" table:style-name="ce12">
            <text:p>0,00</text:p>
          </table:table-cell>
          <table:table-cell office:value-type="float" office:value="-9685.8799999999992" table:style-name="ce11">
            <text:p>-9685,88</text:p>
          </table:table-cell>
          <table:table-cell office:value-type="float" office:value="15567.06" table:style-name="ce10">
            <text:p>15567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ESAR ROGERIO LAMENHA DE VERÇ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379.07" table:style-name="ce10">
            <text:p>1379,0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9.07" table:style-name="ce10">
            <text:p>1379,07</text:p>
          </table:table-cell>
          <table:table-cell table:number-columns-repeated="2" table:style-name="ce9"/>
          <table:table-cell office:value-type="float" office:value="-79.849999999999994" table:style-name="ce11">
            <text:p>-79,85</text:p>
          </table:table-cell>
          <table:table-cell office:value-type="float" office:value="0" table:style-name="ce12">
            <text:p>0,00</text:p>
          </table:table-cell>
          <table:table-cell office:value-type="float" office:value="-79.849999999999994" table:style-name="ce11">
            <text:p>-79,85</text:p>
          </table:table-cell>
          <table:table-cell office:value-type="float" office:value="1299.22" table:style-name="ce10">
            <text:p>1299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SILVA LIN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042.17" table:style-name="ce12">
            <text:p>9042,17</text:p>
          </table:table-cell>
          <table:table-cell table:number-columns-repeated="2" table:style-name="ce9"/>
          <table:table-cell office:value-type="float" office:value="1466.71" table:style-name="ce10">
            <text:p>146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508.88" table:style-name="ce10">
            <text:p>10508,8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91.5999999999999" table:style-name="ce11">
            <text:p>-1291,60</text:p>
          </table:table-cell>
          <table:table-cell office:value-type="float" office:value="-1045.93" table:style-name="ce11">
            <text:p>-1045,93</text:p>
          </table:table-cell>
          <table:table-cell office:value-type="float" office:value="0" table:style-name="ce12">
            <text:p>0,00</text:p>
          </table:table-cell>
          <table:table-cell office:value-type="float" office:value="-3165.92" table:style-name="ce11">
            <text:p>-3165,92</text:p>
          </table:table-cell>
          <table:table-cell office:value-type="float" office:value="7342.96" table:style-name="ce10">
            <text:p>7342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ARLES WALBERTO GOMES DE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929.51" table:style-name="ce10">
            <text:p>1929,51</text:p>
          </table:table-cell>
          <table:table-cell office:value-type="float" office:value="11303.09" table:number-columns-spanned="2" table:number-rows-spanned="1" table:style-name="ce24">
            <text:p>11303,09</text:p>
          </table:table-cell>
          <table:covered-table-cell/>
          <table:table-cell table:style-name="ce9"/>
          <table:table-cell office:value-type="float" office:value="26314.720000000001" table:style-name="ce10">
            <text:p>26314,72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4553.29" table:style-name="ce11">
            <text:p>-4553,29</text:p>
          </table:table-cell>
          <table:table-cell office:value-type="float" office:value="-1512.54" table:style-name="ce11">
            <text:p>-1512,54</text:p>
          </table:table-cell>
          <table:table-cell office:value-type="float" office:value="0" table:style-name="ce12">
            <text:p>0,00</text:p>
          </table:table-cell>
          <table:table-cell office:value-type="float" office:value="-7571" table:style-name="ce11">
            <text:p>-7571,00</text:p>
          </table:table-cell>
          <table:table-cell office:value-type="float" office:value="18743.72" table:style-name="ce10">
            <text:p>18743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HRISTIANA MOURA PAES VIANN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8411.01" table:style-name="ce10">
            <text:p>8411,01</text:p>
          </table:table-cell>
          <table:table-cell office:value-type="float" office:value="1480.79" table:style-name="ce10">
            <text:p>1480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891.7999999999993" table:style-name="ce10">
            <text:p>9891,80</text:p>
          </table:table-cell>
          <table:table-cell table:style-name="ce9"/>
          <table:table-cell office:value-type="float" office:value="-1339.39" table:style-name="ce11">
            <text:p>-1339,39</text:p>
          </table:table-cell>
          <table:table-cell office:value-type="float" office:value="-3410.83" table:style-name="ce11">
            <text:p>-3410,83</text:p>
          </table:table-cell>
          <table:table-cell office:value-type="float" office:value="0" table:style-name="ce12">
            <text:p>0,00</text:p>
          </table:table-cell>
          <table:table-cell office:value-type="float" office:value="-4750.22" table:style-name="ce11">
            <text:p>-4750,22</text:p>
          </table:table-cell>
          <table:table-cell office:value-type="float" office:value="5141.58" table:style-name="ce10">
            <text:p>5141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A ARAÚJO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4559.3500000000004" table:style-name="ce12">
            <text:p>4559,35</text:p>
          </table:table-cell>
          <table:table-cell office:value-type="float" office:value="503.56" table:style-name="ce10">
            <text:p>503,56</text:p>
          </table:table-cell>
          <table:table-cell table:style-name="ce9"/>
          <table:table-cell office:value-type="float" office:value="807.99" table:style-name="ce10">
            <text:p>80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70.9" table:style-name="ce10">
            <text:p>5870,90</text:p>
          </table:table-cell>
          <table:table-cell table:style-name="ce9"/>
          <table:table-cell office:value-type="float" office:value="-470.8" table:style-name="ce11">
            <text:p>-470,80</text:p>
          </table:table-cell>
          <table:table-cell office:value-type="float" office:value="-1072.6300000000001" table:style-name="ce11">
            <text:p>-1072,63</text:p>
          </table:table-cell>
          <table:table-cell office:value-type="float" office:value="0" table:style-name="ce12">
            <text:p>0,00</text:p>
          </table:table-cell>
          <table:table-cell office:value-type="float" office:value="-1543.43" table:style-name="ce11">
            <text:p>-1543,43</text:p>
          </table:table-cell>
          <table:table-cell office:value-type="float" office:value="4327.47" table:style-name="ce10">
            <text:p>4327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ÍCERO FERREIRA DE LIM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269.41" table:style-name="ce10">
            <text:p>3269,41</text:p>
          </table:table-cell>
          <table:table-cell office:value-type="float" office:value="1939.89" table:style-name="ce10">
            <text:p>1939,89</text:p>
          </table:table-cell>
          <table:table-cell office:value-type="float" office:value="2501.42" table:style-name="ce10">
            <text:p>2501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465.310000000001" table:style-name="ce10">
            <text:p>19465,3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15.77" table:style-name="ce11">
            <text:p>-3515,77</text:p>
          </table:table-cell>
          <table:table-cell office:value-type="float" office:value="-2991.13" table:style-name="ce11">
            <text:p>-2991,13</text:p>
          </table:table-cell>
          <table:table-cell office:value-type="float" office:value="0" table:style-name="ce12">
            <text:p>0,00</text:p>
          </table:table-cell>
          <table:table-cell office:value-type="float" office:value="-7335.29" table:style-name="ce11">
            <text:p>-7335,29</text:p>
          </table:table-cell>
          <table:table-cell office:value-type="float" office:value="12130.02" table:style-name="ce10">
            <text:p>12130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RISSA TENÓRIO DE AMORIM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63.88" table:style-name="ce10">
            <text:p>18363,88</text:p>
          </table:table-cell>
          <table:table-cell table:number-columns-repeated="2" table:style-name="ce9"/>
          <table:table-cell office:value-type="float" office:value="1246.71" table:style-name="ce10">
            <text:p>124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10.59" table:style-name="ce10">
            <text:p>19610,59</text:p>
          </table:table-cell>
          <table:table-cell office:value-type="float" office:value="-2563.7600000000002" table:style-name="ce11">
            <text:p>-2563,76</text:p>
          </table:table-cell>
          <table:table-cell office:value-type="float" office:value="-3475.67" table:style-name="ce11">
            <text:p>-3475,67</text:p>
          </table:table-cell>
          <table:table-cell office:value-type="float" office:value="-4254.3500000000004" table:style-name="ce11">
            <text:p>-4254,35</text:p>
          </table:table-cell>
          <table:table-cell office:value-type="float" office:value="0" table:style-name="ce12">
            <text:p>0,00</text:p>
          </table:table-cell>
          <table:table-cell office:value-type="float" office:value="-10293.780000000001" table:style-name="ce11">
            <text:p>-10293,78</text:p>
          </table:table-cell>
          <table:table-cell office:value-type="float" office:value="9316.81" table:style-name="ce10">
            <text:p>9316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ÊNCIO BATIST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AL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office:value-type="float" office:value="2079.7600000000002" table:style-name="ce10">
            <text:p>207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12.1400000000003" table:style-name="ce10">
            <text:p>4312,14</text:p>
          </table:table-cell>
          <table:table-cell table:number-columns-repeated="2" table:style-name="ce9"/>
          <table:table-cell office:value-type="float" office:value="-1526.31" table:style-name="ce11">
            <text:p>-1526,31</text:p>
          </table:table-cell>
          <table:table-cell office:value-type="float" office:value="0" table:style-name="ce12">
            <text:p>0,00</text:p>
          </table:table-cell>
          <table:table-cell office:value-type="float" office:value="-1526.31" table:style-name="ce11">
            <text:p>-1526,31</text:p>
          </table:table-cell>
          <table:table-cell office:value-type="float" office:value="2785.83" table:style-name="ce10">
            <text:p>2785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EVAN VICENTE VELOS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0287.86" table:style-name="ce10">
            <text:p>20287,86</text:p>
          </table:table-cell>
          <table:table-cell table:number-columns-repeated="2" table:style-name="ce9"/>
          <table:table-cell office:value-type="float" office:value="4299.55" table:style-name="ce10">
            <text:p>4299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87.41" table:style-name="ce10">
            <text:p>24587,41</text:p>
          </table:table-cell>
          <table:table-cell office:value-type="float" office:value="-2881.97" table:style-name="ce11">
            <text:p>-2881,97</text:p>
          </table:table-cell>
          <table:table-cell office:value-type="float" office:value="-3656.57" table:style-name="ce11">
            <text:p>-3656,57</text:p>
          </table:table-cell>
          <table:table-cell office:value-type="float" office:value="-1390.34" table:style-name="ce11">
            <text:p>-1390,34</text:p>
          </table:table-cell>
          <table:table-cell office:value-type="float" office:value="0" table:style-name="ce12">
            <text:p>0,00</text:p>
          </table:table-cell>
          <table:table-cell office:value-type="float" office:value="-7928.88" table:style-name="ce11">
            <text:p>-7928,88</text:p>
          </table:table-cell>
          <table:table-cell office:value-type="float" office:value="16658.53" table:style-name="ce10">
            <text:p>1665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COSTA RODA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519.71" table:style-name="ce10">
            <text:p>19519,71</text:p>
          </table:table-cell>
          <table:table-cell office:value-type="float" office:value="1636.33" table:style-name="ce10">
            <text:p>1636,33</text:p>
          </table:table-cell>
          <table:table-cell office:value-type="float" office:value="1379.07" table:style-name="ce10">
            <text:p>1379,07</text:p>
          </table:table-cell>
          <table:table-cell office:value-type="float" office:value="1859.76" table:style-name="ce10">
            <text:p>1859,76</text:p>
          </table:table-cell>
          <table:table-cell office:value-type="float" office:value="502.28" table:number-columns-spanned="2" table:number-rows-spanned="1" table:style-name="ce26">
            <text:p>502,28</text:p>
          </table:table-cell>
          <table:covered-table-cell/>
          <table:table-cell table:style-name="ce9"/>
          <table:table-cell office:value-type="float" office:value="24897.15" table:style-name="ce10">
            <text:p>24897,15</text:p>
          </table:table-cell>
          <table:table-cell office:value-type="float" office:value="-3010.18" table:style-name="ce11">
            <text:p>-3010,18</text:p>
          </table:table-cell>
          <table:table-cell office:value-type="float" office:value="-4533.8500000000004" table:style-name="ce11">
            <text:p>-4533,85</text:p>
          </table:table-cell>
          <table:table-cell office:value-type="float" office:value="-6796.94" table:style-name="ce11">
            <text:p>-6796,94</text:p>
          </table:table-cell>
          <table:table-cell office:value-type="float" office:value="0" table:style-name="ce12">
            <text:p>0,00</text:p>
          </table:table-cell>
          <table:table-cell office:value-type="float" office:value="-14340.97" table:style-name="ce11">
            <text:p>-14340,97</text:p>
          </table:table-cell>
          <table:table-cell office:value-type="float" office:value="10556.18" table:style-name="ce10">
            <text:p>1055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HOLANDA BARBOSA MEDIN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519.71" table:style-name="ce10">
            <text:p>19519,71</text:p>
          </table:table-cell>
          <table:table-cell table:number-columns-repeated="2" table:style-name="ce9"/>
          <table:table-cell office:value-type="float" office:value="2522.96" table:style-name="ce10">
            <text:p>252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042.67" table:style-name="ce10">
            <text:p>22042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70.75" table:style-name="ce11">
            <text:p>-4270,75</text:p>
          </table:table-cell>
          <table:table-cell office:value-type="float" office:value="-3989.97" table:style-name="ce11">
            <text:p>-3989,97</text:p>
          </table:table-cell>
          <table:table-cell office:value-type="float" office:value="0" table:style-name="ce12">
            <text:p>0,00</text:p>
          </table:table-cell>
          <table:table-cell office:value-type="float" office:value="-9089.11" table:style-name="ce11">
            <text:p>-9089,11</text:p>
          </table:table-cell>
          <table:table-cell office:value-type="float" office:value="12953.56" table:style-name="ce10">
            <text:p>12953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AUDIA DE MEDEIROS PAES DE L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418.74" table:style-name="ce10">
            <text:p>13418,7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18.74" table:style-name="ce10">
            <text:p>13418,74</text:p>
          </table:table-cell>
          <table:table-cell office:value-type="float" office:value="-943.71" table:style-name="ce11">
            <text:p>-943,71</text:p>
          </table:table-cell>
          <table:table-cell office:value-type="float" office:value="-2561.27" table:style-name="ce11">
            <text:p>-2561,27</text:p>
          </table:table-cell>
          <table:table-cell office:value-type="float" office:value="-1999.21" table:style-name="ce11">
            <text:p>-1999,21</text:p>
          </table:table-cell>
          <table:table-cell office:value-type="float" office:value="0" table:style-name="ce12">
            <text:p>0,00</text:p>
          </table:table-cell>
          <table:table-cell office:value-type="float" office:value="-5504.19" table:style-name="ce11">
            <text:p>-5504,19</text:p>
          </table:table-cell>
          <table:table-cell office:value-type="float" office:value="7914.55" table:style-name="ce10">
            <text:p>7914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A SILVA DE SOUZ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office:value-type="float" office:value="1770.96" table:style-name="ce12">
            <text:p>1770,96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628.2" table:style-name="ce10">
            <text:p>2628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84.21" table:style-name="ce10">
            <text:p>5584,21</text:p>
          </table:table-cell>
          <table:table-cell office:value-type="float" office:value="-263.72000000000003" table:style-name="ce11">
            <text:p>-263,72</text:p>
          </table:table-cell>
          <table:table-cell office:value-type="float" office:value="-30.69" table:style-name="ce11">
            <text:p>-30,69</text:p>
          </table:table-cell>
          <table:table-cell office:value-type="float" office:value="-1860.86" table:style-name="ce11">
            <text:p>-1860,86</text:p>
          </table:table-cell>
          <table:table-cell office:value-type="float" office:value="0" table:style-name="ce12">
            <text:p>0,00</text:p>
          </table:table-cell>
          <table:table-cell office:value-type="float" office:value="-2155.27" table:style-name="ce11">
            <text:p>-2155,27</text:p>
          </table:table-cell>
          <table:table-cell office:value-type="float" office:value="3428.94" table:style-name="ce10">
            <text:p>3428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CARDOSO PEDRO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416,86</text:p>
          </table:table-cell>
          <table:table-cell office:value-type="float" office:value="2250.59" table:style-name="ce10">
            <text:p>2250,59</text:p>
          </table:table-cell>
          <table:table-cell table:style-name="ce9"/>
          <table:table-cell office:value-type="float" office:value="2738.38" table:style-name="ce10">
            <text:p>273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05.830000000002" table:style-name="ce10">
            <text:p>18405,83</text:p>
          </table:table-cell>
          <table:table-cell office:value-type="float" office:value="-1868.86" table:style-name="ce11">
            <text:p>-1868,86</text:p>
          </table:table-cell>
          <table:table-cell office:value-type="float" office:value="-2820.98" table:style-name="ce11">
            <text:p>-2820,98</text:p>
          </table:table-cell>
          <table:table-cell office:value-type="float" office:value="-3254.59" table:style-name="ce11">
            <text:p>-3254,59</text:p>
          </table:table-cell>
          <table:table-cell office:value-type="float" office:value="0" table:style-name="ce12">
            <text:p>0,00</text:p>
          </table:table-cell>
          <table:table-cell office:value-type="float" office:value="-7944.43" table:style-name="ce11">
            <text:p>-7944,43</text:p>
          </table:table-cell>
          <table:table-cell office:value-type="float" office:value="10461.4" table:style-name="ce10">
            <text:p>1046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JORGE REBÊLO DE VASCONCEL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013,25</text:p>
          </table:table-cell>
          <table:table-cell office:value-type="float" office:value="3734.05" table:style-name="ce10">
            <text:p>3734,05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497.93" table:style-name="ce10">
            <text:p>26497,93</text:p>
          </table:table-cell>
          <table:table-cell office:value-type="float" office:value="-3014.77" table:style-name="ce11">
            <text:p>-3014,77</text:p>
          </table:table-cell>
          <table:table-cell office:value-type="float" office:value="-4858.49" table:style-name="ce11">
            <text:p>-4858,49</text:p>
          </table:table-cell>
          <table:table-cell office:value-type="float" office:value="-1169.9100000000001" table:style-name="ce11">
            <text:p>-1169,91</text:p>
          </table:table-cell>
          <table:table-cell office:value-type="float" office:value="0" table:style-name="ce12">
            <text:p>0,00</text:p>
          </table:table-cell>
          <table:table-cell office:value-type="float" office:value="-9043.17" table:style-name="ce11">
            <text:p>-9043,17</text:p>
          </table:table-cell>
          <table:table-cell office:value-type="float" office:value="17454.759999999998" table:style-name="ce10">
            <text:p>1745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ÁUDIO MAFRA FERRA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091.17" table:style-name="ce10">
            <text:p>22091,17</text:p>
          </table:table-cell>
          <table:table-cell office:value-type="float" office:value="3838.46" table:style-name="ce10">
            <text:p>3838,46</text:p>
          </table:table-cell>
          <table:table-cell table:style-name="ce9"/>
          <table:table-cell office:value-type="float" office:value="3025.96" table:style-name="ce10">
            <text:p>3025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55.59" table:style-name="ce10">
            <text:p>28955,59</text:p>
          </table:table-cell>
          <table:table-cell office:value-type="float" office:value="-3862.99" table:style-name="ce11">
            <text:p>-3862,99</text:p>
          </table:table-cell>
          <table:table-cell office:value-type="float" office:value="-5198.97" table:style-name="ce11">
            <text:p>-5198,97</text:p>
          </table:table-cell>
          <table:table-cell office:value-type="float" office:value="-1966.85" table:style-name="ce11">
            <text:p>-1966,85</text:p>
          </table:table-cell>
          <table:table-cell office:value-type="float" office:value="0" table:style-name="ce12">
            <text:p>0,00</text:p>
          </table:table-cell>
          <table:table-cell office:value-type="float" office:value="-11028.81" table:style-name="ce11">
            <text:p>-11028,81</text:p>
          </table:table-cell>
          <table:table-cell office:value-type="float" office:value="17926.78" table:style-name="ce10">
            <text:p>17926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ANE DE ARAÚJO CAVALCANTE</text:p>
          </table:table-cell>
          <table:table-cell office:value-type="string" table:style-name="ce8">
            <text:p>ANALISTA JUDICIÁRIO - NÍVEL SUPERIOR B8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18634.77" table:style-name="ce10">
            <text:p>18634,77</text:p>
          </table:table-cell>
          <table:table-cell table:number-columns-repeated="2" table:style-name="ce9"/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44.53" table:style-name="ce10">
            <text:p>20044,5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027.39" table:style-name="ce11">
            <text:p>-4027,39</text:p>
          </table:table-cell>
          <table:table-cell office:value-type="float" office:value="-627.42999999999995" table:style-name="ce11">
            <text:p>-627,43</text:p>
          </table:table-cell>
          <table:table-cell office:value-type="float" office:value="0" table:style-name="ce12">
            <text:p>0,00</text:p>
          </table:table-cell>
          <table:table-cell office:value-type="float" office:value="-5483.21" table:style-name="ce11">
            <text:p>-5483,21</text:p>
          </table:table-cell>
          <table:table-cell office:value-type="float" office:value="14561.32" table:style-name="ce10">
            <text:p>1456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CIO LUCIANO COSTA CLAUDIN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ISTEMAS ADMINISTRATIVOS (SETIC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4339.38" table:style-name="ce10">
            <text:p>4339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76.34" table:style-name="ce10">
            <text:p>18176,34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65.4699999999998" table:style-name="ce11">
            <text:p>-2365,47</text:p>
          </table:table-cell>
          <table:table-cell office:value-type="float" office:value="-2938.39" table:style-name="ce11">
            <text:p>-2938,39</text:p>
          </table:table-cell>
          <table:table-cell office:value-type="float" office:value="0" table:style-name="ce12">
            <text:p>0,00</text:p>
          </table:table-cell>
          <table:table-cell office:value-type="float" office:value="-6809.03" table:style-name="ce11">
            <text:p>-6809,03</text:p>
          </table:table-cell>
          <table:table-cell office:value-type="float" office:value="11367.31" table:style-name="ce10">
            <text:p>11367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MENES DE AMORIM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781.81" table:style-name="ce10">
            <text:p>2781,81</text:p>
          </table:table-cell>
          <table:table-cell table:style-name="ce9"/>
          <table:table-cell office:value-type="float" office:value="1906.61" table:style-name="ce10">
            <text:p>1906,6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24.28" table:style-name="ce10">
            <text:p>16324,28</text:p>
          </table:table-cell>
          <table:table-cell office:value-type="float" office:value="-1108.54" table:style-name="ce11">
            <text:p>-1108,54</text:p>
          </table:table-cell>
          <table:table-cell table:style-name="ce9"/>
          <table:table-cell office:value-type="float" office:value="-5871.42" table:style-name="ce11">
            <text:p>-5871,42</text:p>
          </table:table-cell>
          <table:table-cell office:value-type="float" office:value="0" table:style-name="ce12">
            <text:p>0,00</text:p>
          </table:table-cell>
          <table:table-cell office:value-type="float" office:value="-6979.96" table:style-name="ce11">
            <text:p>-6979,96</text:p>
          </table:table-cell>
          <table:table-cell office:value-type="float" office:value="9344.32" table:style-name="ce10">
            <text:p>9344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LEONICE LEMOS FALCÃO DE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4283.45" table:style-name="ce10">
            <text:p>4283,45</text:p>
          </table:table-cell>
          <table:table-cell table:style-name="ce9"/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5.95" table:style-name="ce10">
            <text:p>25385,95</text:p>
          </table:table-cell>
          <table:table-cell office:value-type="float" office:value="-2958.76" table:style-name="ce11">
            <text:p>-2958,76</text:p>
          </table:table-cell>
          <table:table-cell office:value-type="float" office:value="-4841.42" table:style-name="ce11">
            <text:p>-4841,42</text:p>
          </table:table-cell>
          <table:table-cell office:value-type="float" office:value="-3052.53" table:style-name="ce11">
            <text:p>-3052,53</text:p>
          </table:table-cell>
          <table:table-cell office:value-type="float" office:value="0" table:style-name="ce12">
            <text:p>0,00</text:p>
          </table:table-cell>
          <table:table-cell office:value-type="float" office:value="-10852.71" table:style-name="ce11">
            <text:p>-10852,71</text:p>
          </table:table-cell>
          <table:table-cell office:value-type="float" office:value="14533.24" table:style-name="ce10">
            <text:p>14533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ANA DA COSTA MA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754.59" table:style-name="ce10">
            <text:p>11754,59</text:p>
          </table:table-cell>
          <table:table-cell table:number-columns-repeated="2" table:style-name="ce9"/>
          <table:table-cell office:value-type="float" office:value="1602.88" table:style-name="ce10">
            <text:p>160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57.47" table:style-name="ce10">
            <text:p>13357,47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1897.09" table:style-name="ce11">
            <text:p>-1897,09</text:p>
          </table:table-cell>
          <table:table-cell office:value-type="float" office:value="-4166.3599999999997" table:style-name="ce11">
            <text:p>-4166,36</text:p>
          </table:table-cell>
          <table:table-cell office:value-type="float" office:value="0" table:style-name="ce12">
            <text:p>0,00</text:p>
          </table:table-cell>
          <table:table-cell office:value-type="float" office:value="-7568.62" table:style-name="ce11">
            <text:p>-7568,62</text:p>
          </table:table-cell>
          <table:table-cell office:value-type="float" office:value="5788.85" table:style-name="ce10">
            <text:p>5788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FERREIRA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954.99" table:style-name="ce10">
            <text:p>1954,99</text:p>
          </table:table-cell>
          <table:table-cell table:style-name="ce9"/>
          <table:table-cell office:value-type="float" office:value="1086.4100000000001" table:style-name="ce10">
            <text:p>1086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77.26" table:style-name="ce10">
            <text:p>14677,26</text:p>
          </table:table-cell>
          <table:table-cell office:value-type="float" office:value="-972.11" table:style-name="ce11">
            <text:p>-972,11</text:p>
          </table:table-cell>
          <table:table-cell office:value-type="float" office:value="-2548.66" table:style-name="ce11">
            <text:p>-2548,66</text:p>
          </table:table-cell>
          <table:table-cell office:value-type="float" office:value="-2227.39" table:style-name="ce11">
            <text:p>-2227,39</text:p>
          </table:table-cell>
          <table:table-cell office:value-type="float" office:value="0" table:style-name="ce12">
            <text:p>0,00</text:p>
          </table:table-cell>
          <table:table-cell office:value-type="float" office:value="-5748.16" table:style-name="ce11">
            <text:p>-5748,16</text:p>
          </table:table-cell>
          <table:table-cell office:value-type="float" office:value="8929.1" table:style-name="ce10">
            <text:p>892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LUNA DE OLIVEIRA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3962.72" table:style-name="ce12">
            <text:p>3962,72</text:p>
          </table:table-cell>
          <table:table-cell office:value-type="float" office:value="554.78" table:style-name="ce10">
            <text:p>554,78</text:p>
          </table:table-cell>
          <table:table-cell office:value-type="float" office:value="1185.05" table:style-name="ce10">
            <text:p>1185,05</text:p>
          </table:table-cell>
          <table:table-cell office:value-type="float" office:value="910.08" table:style-name="ce10">
            <text:p>910,08</text:p>
          </table:table-cell>
          <table:table-cell office:value-type="float" office:value="1715.92" table:number-columns-spanned="2" table:number-rows-spanned="1" table:style-name="ce26">
            <text:p>1715,92</text:p>
          </table:table-cell>
          <table:covered-table-cell/>
          <table:table-cell table:style-name="ce9"/>
          <table:table-cell office:value-type="float" office:value="8328.5499999999993" table:style-name="ce10">
            <text:p>8328,55</text:p>
          </table:table-cell>
          <table:table-cell office:value-type="float" office:value="-554.78" table:style-name="ce11">
            <text:p>-554,78</text:p>
          </table:table-cell>
          <table:table-cell office:value-type="float" office:value="-546.28" table:style-name="ce11">
            <text:p>-546,28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1101.06" table:style-name="ce11">
            <text:p>-1101,06</text:p>
          </table:table-cell>
          <table:table-cell office:value-type="float" office:value="7227.49" table:style-name="ce10">
            <text:p>7227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RISTINA RENOVATO GUERREIRO BARBO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5583.03" table:style-name="ce10">
            <text:p>5583,03</text:p>
          </table:table-cell>
          <table:table-cell office:value-type="float" office:value="1939.89" table:style-name="ce10">
            <text:p>1939,89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36.34" table:style-name="ce10">
            <text:p>21736,34</text:p>
          </table:table-cell>
          <table:table-cell office:value-type="float" office:value="-2076.15" table:style-name="ce11">
            <text:p>-2076,15</text:p>
          </table:table-cell>
          <table:table-cell office:value-type="float" office:value="-3874.07" table:style-name="ce11">
            <text:p>-3874,07</text:p>
          </table:table-cell>
          <table:table-cell office:value-type="float" office:value="-3879.04" table:style-name="ce11">
            <text:p>-3879,04</text:p>
          </table:table-cell>
          <table:table-cell office:value-type="float" office:value="0" table:style-name="ce12">
            <text:p>0,00</text:p>
          </table:table-cell>
          <table:table-cell office:value-type="float" office:value="-9829.26" table:style-name="ce11">
            <text:p>-9829,26</text:p>
          </table:table-cell>
          <table:table-cell office:value-type="float" office:value="11907.08" table:style-name="ce10">
            <text:p>11907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CYNTHIA DE CASTRO PEDROZ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394.02" table:style-name="ce10">
            <text:p>239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75.98" table:style-name="ce10">
            <text:p>16475,9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62" table:style-name="ce11">
            <text:p>-2562,00</text:p>
          </table:table-cell>
          <table:table-cell office:value-type="float" office:value="-1105.17" table:style-name="ce11">
            <text:p>-1105,17</text:p>
          </table:table-cell>
          <table:table-cell office:value-type="float" office:value="0" table:style-name="ce12">
            <text:p>0,00</text:p>
          </table:table-cell>
          <table:table-cell office:value-type="float" office:value="-4495.5600000000004" table:style-name="ce11">
            <text:p>-4495,56</text:p>
          </table:table-cell>
          <table:table-cell office:value-type="float" office:value="11980.42" table:style-name="ce10">
            <text:p>11980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DE BARROS PRADO MOUR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9.89" table:style-name="ce10">
            <text:p>1939,89</text:p>
          </table:table-cell>
          <table:table-cell table:style-name="ce9"/>
          <table:table-cell office:value-type="float" office:value="-2.7" table:style-name="ce13">
            <text:p>-2,70</text:p>
          </table:table-cell>
          <table:table-cell office:value-type="float" office:value="-55.56" table:style-name="ce11">
            <text:p>-55,56</text:p>
          </table:table-cell>
          <table:table-cell office:value-type="float" office:value="0" table:style-name="ce12">
            <text:p>0,00</text:p>
          </table:table-cell>
          <table:table-cell office:value-type="float" office:value="-58.26" table:style-name="ce11">
            <text:p>-58,26</text:p>
          </table:table-cell>
          <table:table-cell office:value-type="float" office:value="1881.63" table:style-name="ce10">
            <text:p>1881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 GERBIS DE AGUIAR</text:p>
          </table:table-cell>
          <table:table-cell office:value-type="string" table:style-name="ce8">
            <text:p>ANALISTA JUDICIÁRIO - NÍVEL SUPERIOR B9</text:p>
          </table:table-cell>
          <table:table-cell table:style-name="ce9"/>
          <table:table-cell office:value-type="float" office:value="16616.060000000001" table:style-name="ce10">
            <text:p>16616,06</text:p>
          </table:table-cell>
          <table:table-cell table:number-columns-repeated="2" table:style-name="ce9"/>
          <table:table-cell office:value-type="float" office:value="910.08" table:style-name="ce10">
            <text:p>910,08</text:p>
          </table:table-cell>
          <table:table-cell office:value-type="float" office:value="5538.69" table:number-columns-spanned="2" table:number-rows-spanned="1" table:style-name="ce26">
            <text:p>5538,69</text:p>
          </table:table-cell>
          <table:covered-table-cell/>
          <table:table-cell office:value-type="float" office:value="8308.0300000000007" table:style-name="ce12">
            <text:p>8308,03</text:p>
          </table:table-cell>
          <table:table-cell office:value-type="float" office:value="31372.86" table:style-name="ce10">
            <text:p>31372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98.14" table:style-name="ce11">
            <text:p>-3498,14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4326.53" table:style-name="ce11">
            <text:p>-4326,53</text:p>
          </table:table-cell>
          <table:table-cell office:value-type="float" office:value="27046.33" table:style-name="ce10">
            <text:p>27046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AZEVEDO BATISTA FELIX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412.2800000000002" table:style-name="ce10">
            <text:p>2412,28</text:p>
          </table:table-cell>
          <table:table-cell office:value-type="float" office:value="1939.89" table:style-name="ce10">
            <text:p>1939,89</text:p>
          </table:table-cell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79.64" table:style-name="ce10">
            <text:p>17479,64</text:p>
          </table:table-cell>
          <table:table-cell office:value-type="float" office:value="-1895.54" table:style-name="ce11">
            <text:p>-1895,54</text:p>
          </table:table-cell>
          <table:table-cell office:value-type="float" office:value="-3038.73" table:style-name="ce11">
            <text:p>-3038,7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2">
            <text:p>0,00</text:p>
          </table:table-cell>
          <table:table-cell office:value-type="float" office:value="-5624.86" table:style-name="ce11">
            <text:p>-5624,86</text:p>
          </table:table-cell>
          <table:table-cell office:value-type="float" office:value="11854.78" table:style-name="ce10">
            <text:p>11854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A SOUSA DRUMOND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SEÇÃO DE MAGISTRADOS (SEGP)</text:p>
          </table:table-cell>
          <table:table-cell office:value-type="float" office:value="15929.87" table:style-name="ce10">
            <text:p>15929,87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234.4000000000001" table:style-name="ce10">
            <text:p>1234,40</text:p>
          </table:table-cell>
          <table:table-cell office:value-type="float" office:value="6054.08" table:number-columns-spanned="2" table:number-rows-spanned="1" table:style-name="ce26">
            <text:p>6054,08</text:p>
          </table:table-cell>
          <table:covered-table-cell/>
          <table:table-cell table:style-name="ce9"/>
          <table:table-cell office:value-type="float" office:value="25450.73" table:style-name="ce10">
            <text:p>25450,7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8.54" table:style-name="ce11">
            <text:p>-4438,54</text:p>
          </table:table-cell>
          <table:table-cell office:value-type="float" office:value="-495.49" table:style-name="ce11">
            <text:p>-495,49</text:p>
          </table:table-cell>
          <table:table-cell office:value-type="float" office:value="0" table:style-name="ce12">
            <text:p>0,00</text:p>
          </table:table-cell>
          <table:table-cell office:value-type="float" office:value="-5762.42" table:style-name="ce11">
            <text:p>-5762,42</text:p>
          </table:table-cell>
          <table:table-cell office:value-type="float" office:value="19688.310000000001" table:style-name="ce10">
            <text:p>19688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AGRA BARROS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9ª VT)</text:p>
          </table:table-cell>
          <table:table-cell office:value-type="float" office:value="11635.86" table:style-name="ce10">
            <text:p>11635,86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592.88" table:style-name="ce10">
            <text:p>1592,88</text:p>
          </table:table-cell>
          <table:table-cell office:value-type="float" office:value="6608.74" table:number-columns-spanned="2" table:number-rows-spanned="1" table:style-name="ce26">
            <text:p>6608,74</text:p>
          </table:table-cell>
          <table:covered-table-cell/>
          <table:table-cell table:style-name="ce9"/>
          <table:table-cell office:value-type="float" office:value="22069.86" table:style-name="ce10">
            <text:p>22069,86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3485.36" table:style-name="ce11">
            <text:p>-3485,36</text:p>
          </table:table-cell>
          <table:table-cell office:value-type="float" office:value="-2131.35" table:style-name="ce11">
            <text:p>-2131,35</text:p>
          </table:table-cell>
          <table:table-cell office:value-type="float" office:value="0" table:style-name="ce12">
            <text:p>0,00</text:p>
          </table:table-cell>
          <table:table-cell office:value-type="float" office:value="-7104.66" table:style-name="ce11">
            <text:p>-7104,66</text:p>
          </table:table-cell>
          <table:table-cell office:value-type="float" office:value="14965.2" table:style-name="ce10">
            <text:p>14965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A MELO VIANA PORTEL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754,59</text:p>
          </table:table-cell>
          <table:table-cell table:number-columns-repeated="2" table:style-name="ce9"/>
          <table:table-cell office:value-type="float" office:value="1372.88" table:style-name="ce10">
            <text:p>1372,88</text:p>
          </table:table-cell>
          <table:table-cell office:value-type="float" office:value="3918.2" table:number-columns-spanned="2" table:number-rows-spanned="1" table:style-name="ce26">
            <text:p>3918,20</text:p>
          </table:table-cell>
          <table:covered-table-cell/>
          <table:table-cell table:style-name="ce9"/>
          <table:table-cell office:value-type="float" office:value="17045.669999999998" table:style-name="ce10">
            <text:p>17045,67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194.6999999999998" table:style-name="ce11">
            <text:p>-2194,70</text:p>
          </table:table-cell>
          <table:table-cell office:value-type="float" office:value="-1618.62" table:style-name="ce11">
            <text:p>-1618,62</text:p>
          </table:table-cell>
          <table:table-cell office:value-type="float" office:value="0" table:style-name="ce12">
            <text:p>0,00</text:p>
          </table:table-cell>
          <table:table-cell office:value-type="float" office:value="-5318.49" table:style-name="ce11">
            <text:p>-5318,49</text:p>
          </table:table-cell>
          <table:table-cell office:value-type="float" office:value="11727.18" table:style-name="ce10">
            <text:p>1172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E SANTA RITA CANUT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5ª VT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686.71" table:style-name="ce10">
            <text:p>168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28.68" table:style-name="ce10">
            <text:p>15428,68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91.4899999999998" table:style-name="ce11">
            <text:p>-2391,49</text:p>
          </table:table-cell>
          <table:table-cell office:value-type="float" office:value="-1113.28" table:style-name="ce11">
            <text:p>-1113,28</text:p>
          </table:table-cell>
          <table:table-cell office:value-type="float" office:value="0" table:style-name="ce12">
            <text:p>0,00</text:p>
          </table:table-cell>
          <table:table-cell office:value-type="float" office:value="-5009.9399999999996" table:style-name="ce11">
            <text:p>-5009,94</text:p>
          </table:table-cell>
          <table:table-cell office:value-type="float" office:value="10418.74" table:style-name="ce10">
            <text:p>1041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ELLI GOMES LAMENHA E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office:value-type="float" office:value="1588.26" table:style-name="ce10">
            <text:p>1588,26</text:p>
          </table:table-cell>
          <table:table-cell office:value-type="float" office:value="1406.13" table:number-columns-spanned="2" table:number-rows-spanned="1" table:style-name="ce26">
            <text:p>1406,13</text:p>
          </table:table-cell>
          <table:covered-table-cell/>
          <table:table-cell table:style-name="ce9"/>
          <table:table-cell office:value-type="float" office:value="5226.7700000000004" table:style-name="ce10">
            <text:p>5226,77</text:p>
          </table:table-cell>
          <table:table-cell table:style-name="ce9"/>
          <table:table-cell office:value-type="float" office:value="-60.07" table:style-name="ce11">
            <text:p>-60,07</text:p>
          </table:table-cell>
          <table:table-cell office:value-type="float" office:value="-1273.76" table:style-name="ce11">
            <text:p>-1273,76</text:p>
          </table:table-cell>
          <table:table-cell office:value-type="float" office:value="0" table:style-name="ce12">
            <text:p>0,00</text:p>
          </table:table-cell>
          <table:table-cell office:value-type="float" office:value="-1333.83" table:style-name="ce11">
            <text:p>-1333,83</text:p>
          </table:table-cell>
          <table:table-cell office:value-type="float" office:value="3892.94" table:style-name="ce10">
            <text:p>3892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BARRETO ALMEIDA VASCONCELOS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9191.33" table:style-name="ce12">
            <text:p>9191,33</text:p>
          </table:table-cell>
          <table:table-cell table:number-columns-repeated="2" table:style-name="ce9"/>
          <table:table-cell office:value-type="float" office:value="1216.03" table:style-name="ce10">
            <text:p>1216,03</text:p>
          </table:table-cell>
          <table:table-cell office:value-type="float" office:value="22.22" table:number-columns-spanned="2" table:number-rows-spanned="1" table:style-name="ce26">
            <text:p>22,22</text:p>
          </table:table-cell>
          <table:covered-table-cell/>
          <table:table-cell table:style-name="ce9"/>
          <table:table-cell office:value-type="float" office:value="10429.58" table:style-name="ce10">
            <text:p>10429,5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83.21" table:style-name="ce11">
            <text:p>-1383,21</text:p>
          </table:table-cell>
          <table:table-cell office:value-type="float" office:value="-521.08000000000004" table:style-name="ce11">
            <text:p>-521,08</text:p>
          </table:table-cell>
          <table:table-cell office:value-type="float" office:value="0" table:style-name="ce12">
            <text:p>0,00</text:p>
          </table:table-cell>
          <table:table-cell office:value-type="float" office:value="-2732.68" table:style-name="ce11">
            <text:p>-2732,68</text:p>
          </table:table-cell>
          <table:table-cell office:value-type="float" office:value="7696.9" table:style-name="ce10">
            <text:p>7696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NILO LUCAS DE OLIVEIRA SANTOS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2015.8" table:style-name="ce10">
            <text:p>12015,80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991.66" table:style-name="ce10">
            <text:p>2991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39.84" table:style-name="ce10">
            <text:p>17239,84</text:p>
          </table:table-cell>
          <table:table-cell office:value-type="float" office:value="-1522.38" table:style-name="ce11">
            <text:p>-1522,38</text:p>
          </table:table-cell>
          <table:table-cell office:value-type="float" office:value="-2369.5500000000002" table:style-name="ce11">
            <text:p>-2369,55</text:p>
          </table:table-cell>
          <table:table-cell office:value-type="float" office:value="-3472.7" table:style-name="ce11">
            <text:p>-3472,70</text:p>
          </table:table-cell>
          <table:table-cell office:value-type="float" office:value="0" table:style-name="ce12">
            <text:p>0,00</text:p>
          </table:table-cell>
          <table:table-cell office:value-type="float" office:value="-7364.63" table:style-name="ce11">
            <text:p>-7364,63</text:p>
          </table:table-cell>
          <table:table-cell office:value-type="float" office:value="9875.2099999999991" table:style-name="ce10">
            <text:p>9875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RLAN SALGUEIRO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0000.35" table:style-name="ce10">
            <text:p>10000,35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913.97" table:style-name="ce10">
            <text:p>1913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099.37" table:style-name="ce10">
            <text:p>13099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795.39" table:style-name="ce11">
            <text:p>-1795,39</text:p>
          </table:table-cell>
          <table:table-cell office:value-type="float" office:value="-694.17" table:style-name="ce11">
            <text:p>-694,17</text:p>
          </table:table-cell>
          <table:table-cell office:value-type="float" office:value="0" table:style-name="ce12">
            <text:p>0,00</text:p>
          </table:table-cell>
          <table:table-cell office:value-type="float" office:value="-3317.95" table:style-name="ce11">
            <text:p>-3317,95</text:p>
          </table:table-cell>
          <table:table-cell office:value-type="float" office:value="9781.42" table:style-name="ce10">
            <text:p>9781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VI CASTRO SILVA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<text:s/>(SAN)</text:p>
          </table:table-cell>
          <table:table-cell office:value-type="float" office:value="17203.29" table:style-name="ce10">
            <text:p>17203,29</text:p>
          </table:table-cell>
          <table:table-cell table:number-columns-repeated="2" table:style-name="ce9"/>
          <table:table-cell office:value-type="float" office:value="3634.88" table:style-name="ce10">
            <text:p>3634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838.169999999998" table:style-name="ce10">
            <text:p>20838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0.36" table:style-name="ce11">
            <text:p>-690,36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2">
            <text:p>0,00</text:p>
          </table:table-cell>
          <table:table-cell office:value-type="float" office:value="-2492.63" table:style-name="ce11">
            <text:p>-2492,63</text:p>
          </table:table-cell>
          <table:table-cell office:value-type="float" office:value="18345.54" table:style-name="ce10">
            <text:p>18345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VID JONES FERREIRA DE LUCENA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3078.06" table:style-name="ce10">
            <text:p>13078,06</text:p>
          </table:table-cell>
          <table:table-cell table:number-columns-repeated="2" table:style-name="ce9"/>
          <table:table-cell office:value-type="float" office:value="2461.6" table:style-name="ce10">
            <text:p>2461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39.66" table:style-name="ce10">
            <text:p>15539,6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7.16" table:style-name="ce11">
            <text:p>-2447,16</text:p>
          </table:table-cell>
          <table:table-cell office:value-type="float" office:value="-1211.2" table:style-name="ce11">
            <text:p>-1211,20</text:p>
          </table:table-cell>
          <table:table-cell office:value-type="float" office:value="0" table:style-name="ce12">
            <text:p>0,00</text:p>
          </table:table-cell>
          <table:table-cell office:value-type="float" office:value="-4486.75" table:style-name="ce11">
            <text:p>-4486,75</text:p>
          </table:table-cell>
          <table:table-cell office:value-type="float" office:value="11052.91" table:style-name="ce10">
            <text:p>11052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KARLA DE CASTRO CAVALCANTE MENDONÇ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22091.17" table:style-name="ce10">
            <text:p>22091,17</text:p>
          </table:table-cell>
          <table:table-cell table:number-columns-repeated="2" table:style-name="ce9"/>
          <table:table-cell office:value-type="float" office:value="1602.88" table:style-name="ce10">
            <text:p>160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94.05" table:style-name="ce10">
            <text:p>23694,05</text:p>
          </table:table-cell>
          <table:table-cell office:value-type="float" office:value="-3190.2" table:style-name="ce11">
            <text:p>-3190,20</text:p>
          </table:table-cell>
          <table:table-cell office:value-type="float" office:value="-4276.2700000000004" table:style-name="ce11">
            <text:p>-4276,27</text:p>
          </table:table-cell>
          <table:table-cell office:value-type="float" office:value="-2670.92" table:style-name="ce11">
            <text:p>-2670,92</text:p>
          </table:table-cell>
          <table:table-cell office:value-type="float" office:value="0" table:style-name="ce12">
            <text:p>0,00</text:p>
          </table:table-cell>
          <table:table-cell office:value-type="float" office:value="-10137.39" table:style-name="ce11">
            <text:p>-10137,39</text:p>
          </table:table-cell>
          <table:table-cell office:value-type="float" office:value="13556.66" table:style-name="ce10">
            <text:p>13556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AYSE MARIA MEDEIROS CUNH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897,07</text:p>
          </table:table-cell>
          <table:table-cell office:value-type="float" office:value="4106.79" table:style-name="ce10">
            <text:p>4106,79</text:p>
          </table:table-cell>
          <table:table-cell table:style-name="ce9"/>
          <table:table-cell office:value-type="float" office:value="2641.34" table:style-name="ce10">
            <text:p>264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45.2" table:style-name="ce10">
            <text:p>18645,20</text:p>
          </table:table-cell>
          <table:table-cell office:value-type="float" office:value="-1867.07" table:style-name="ce11">
            <text:p>-1867,07</text:p>
          </table:table-cell>
          <table:table-cell office:value-type="float" office:value="-2913.98" table:style-name="ce11">
            <text:p>-2913,98</text:p>
          </table:table-cell>
          <table:table-cell office:value-type="float" office:value="-2565.7800000000002" table:style-name="ce11">
            <text:p>-2565,78</text:p>
          </table:table-cell>
          <table:table-cell office:value-type="float" office:value="0" table:style-name="ce12">
            <text:p>0,00</text:p>
          </table:table-cell>
          <table:table-cell office:value-type="float" office:value="-7346.83" table:style-name="ce11">
            <text:p>-7346,83</text:p>
          </table:table-cell>
          <table:table-cell office:value-type="float" office:value="11298.37" table:style-name="ce10">
            <text:p>11298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ÉBORAH GOMES TORRES PINTO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A PRESIDÊNCIA</text:p>
          </table:table-cell>
          <table:table-cell table:number-columns-repeated="2" table:style-name="ce9"/>
          <table:table-cell office:value-type="float" office:value="8411.01" table:style-name="ce10">
            <text:p>8411,01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11.01" table:style-name="ce10">
            <text:p>8411,01</text:p>
          </table:table-cell>
          <table:table-cell table:style-name="ce9"/>
          <table:table-cell office:value-type="float" office:value="-1391.53" table:style-name="ce11">
            <text:p>-1391,53</text:p>
          </table:table-cell>
          <table:table-cell office:value-type="float" office:value="-93.05" table:style-name="ce11">
            <text:p>-93,05</text:p>
          </table:table-cell>
          <table:table-cell office:value-type="float" office:value="0" table:style-name="ce12">
            <text:p>0,00</text:p>
          </table:table-cell>
          <table:table-cell office:value-type="float" office:value="-1484.58" table:style-name="ce11">
            <text:p>-1484,58</text:p>
          </table:table-cell>
          <table:table-cell office:value-type="float" office:value="6926.43" table:style-name="ce10">
            <text:p>6926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AIDE SCOLNI DE SOUZ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379.07" table:style-name="ce10">
            <text:p>1379,07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90.41" table:style-name="ce10">
            <text:p>3790,41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956.19" table:style-name="ce11">
            <text:p>-956,19</text:p>
          </table:table-cell>
          <table:table-cell office:value-type="float" office:value="0" table:style-name="ce12">
            <text:p>0,00</text:p>
          </table:table-cell>
          <table:table-cell office:value-type="float" office:value="-1062.1300000000001" table:style-name="ce11">
            <text:p>-1062,13</text:p>
          </table:table-cell>
          <table:table-cell office:value-type="float" office:value="2728.28" table:style-name="ce10">
            <text:p>2728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LMER CHAGAS FEBRONIO 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778,34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880.07" table:style-name="ce10">
            <text:p>288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43.46" table:style-name="ce10">
            <text:p>15843,46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234.25" table:style-name="ce11">
            <text:p>-2234,25</text:p>
          </table:table-cell>
          <table:table-cell office:value-type="float" office:value="-1816.55" table:style-name="ce11">
            <text:p>-1816,55</text:p>
          </table:table-cell>
          <table:table-cell office:value-type="float" office:value="0" table:style-name="ce12">
            <text:p>0,00</text:p>
          </table:table-cell>
          <table:table-cell office:value-type="float" office:value="-5538.75" table:style-name="ce11">
            <text:p>-5538,75</text:p>
          </table:table-cell>
          <table:table-cell office:value-type="float" office:value="10304.709999999999" table:style-name="ce10">
            <text:p>10304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MÉTRIO ELIAS CALHEIROS NE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CONCILIAÇÃO (SEJ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132.52" table:style-name="ce10">
            <text:p>2132,52</text:p>
          </table:table-cell>
          <table:table-cell office:value-type="float" office:value="1379.07" table:style-name="ce10">
            <text:p>1379,07</text:p>
          </table:table-cell>
          <table:table-cell office:value-type="float" office:value="2251.35" table:style-name="ce10">
            <text:p>2251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60.009999999998" table:style-name="ce10">
            <text:p>17660,01</text:p>
          </table:table-cell>
          <table:table-cell office:value-type="float" office:value="-1849.38" table:style-name="ce11">
            <text:p>-1849,38</text:p>
          </table:table-cell>
          <table:table-cell office:value-type="float" office:value="-2638.76" table:style-name="ce11">
            <text:p>-2638,76</text:p>
          </table:table-cell>
          <table:table-cell office:value-type="float" office:value="-5235.49" table:style-name="ce11">
            <text:p>-5235,49</text:p>
          </table:table-cell>
          <table:table-cell office:value-type="float" office:value="0" table:style-name="ce12">
            <text:p>0,00</text:p>
          </table:table-cell>
          <table:table-cell office:value-type="float" office:value="-9723.6299999999992" table:style-name="ce11">
            <text:p>-9723,63</text:p>
          </table:table-cell>
          <table:table-cell office:value-type="float" office:value="7936.38" table:style-name="ce10">
            <text:p>793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PINHEIRO TAVAR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.96" table:style-name="ce10">
            <text:p>3427,96</text:p>
          </table:table-cell>
          <table:table-cell table:style-name="ce9"/>
          <table:table-cell office:value-type="float" office:value="-2.7" table:style-name="ce13">
            <text:p>-2,70</text:p>
          </table:table-cell>
          <table:table-cell office:value-type="float" office:value="-241.46" table:style-name="ce11">
            <text:p>-241,46</text:p>
          </table:table-cell>
          <table:table-cell office:value-type="float" office:value="0" table:style-name="ce12">
            <text:p>0,00</text:p>
          </table:table-cell>
          <table:table-cell office:value-type="float" office:value="-244.16" table:style-name="ce11">
            <text:p>-244,16</text:p>
          </table:table-cell>
          <table:table-cell office:value-type="float" office:value="3183.8" table:style-name="ce10">
            <text:p>3183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E SANTOS SOUZA SAMPAI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3100.01" table:style-name="ce10">
            <text:p>31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936.97" table:style-name="ce10">
            <text:p>16936,97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17.61" table:style-name="ce11">
            <text:p>-2417,61</text:p>
          </table:table-cell>
          <table:table-cell office:value-type="float" office:value="-2311.83" table:style-name="ce11">
            <text:p>-2311,83</text:p>
          </table:table-cell>
          <table:table-cell office:value-type="float" office:value="0" table:style-name="ce12">
            <text:p>0,00</text:p>
          </table:table-cell>
          <table:table-cell office:value-type="float" office:value="-6234.61" table:style-name="ce11">
            <text:p>-6234,61</text:p>
          </table:table-cell>
          <table:table-cell office:value-type="float" office:value="10702.36" table:style-name="ce10">
            <text:p>10702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NISSON ARAÚJO PADILHA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TOR DE SISTEMAS ADMINISTRATIVOS (SETIC)</text:p>
          </table:table-cell>
          <table:table-cell office:value-type="float" office:value="18951.18" table:style-name="ce10">
            <text:p>18951,18</text:p>
          </table:table-cell>
          <table:table-cell table:number-columns-repeated="2" table:style-name="ce9"/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85.580000000002" table:style-name="ce10">
            <text:p>20185,58</text:p>
          </table:table-cell>
          <table:table-cell office:value-type="float" office:value="-2647.51" table:style-name="ce11">
            <text:p>-2647,51</text:p>
          </table:table-cell>
          <table:table-cell office:value-type="float" office:value="-3614.15" table:style-name="ce11">
            <text:p>-3614,15</text:p>
          </table:table-cell>
          <table:table-cell office:value-type="float" office:value="-542.98" table:style-name="ce11">
            <text:p>-542,98</text:p>
          </table:table-cell>
          <table:table-cell office:value-type="float" office:value="0" table:style-name="ce12">
            <text:p>0,00</text:p>
          </table:table-cell>
          <table:table-cell office:value-type="float" office:value="-6804.64" table:style-name="ce11">
            <text:p>-6804,64</text:p>
          </table:table-cell>
          <table:table-cell office:value-type="float" office:value="13380.94" table:style-name="ce10">
            <text:p>13380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ERALDO LIR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2">
            <text:p>9046,48</text:p>
          </table:table-cell>
          <table:table-cell office:value-type="float" office:value="527.71" table:style-name="ce10">
            <text:p>527,71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574.19" table:style-name="ce10">
            <text:p>9574,19</text:p>
          </table:table-cell>
          <table:table-cell office:value-type="float" office:value="-360.62" table:style-name="ce11">
            <text:p>-360,62</text:p>
          </table:table-cell>
          <table:table-cell office:value-type="float" office:value="-853.21" table:style-name="ce11">
            <text:p>-853,21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1261.32" table:style-name="ce11">
            <text:p>-1261,32</text:p>
          </table:table-cell>
          <table:table-cell office:value-type="float" office:value="8312.8700000000008" table:style-name="ce10">
            <text:p>831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CHENDES DIAS GOM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DE GESTÃO ESTRATÉGICA</text:p>
          </table:table-cell>
          <table:table-cell office:value-type="float" office:value="15916.52" table:style-name="ce10">
            <text:p>15916,52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35.97" table:style-name="ce10">
            <text:p>18335,9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05.76" table:style-name="ce11">
            <text:p>-3605,76</text:p>
          </table:table-cell>
          <table:table-cell office:value-type="float" office:value="-6292.01" table:style-name="ce11">
            <text:p>-6292,01</text:p>
          </table:table-cell>
          <table:table-cell office:value-type="float" office:value="0" table:style-name="ce12">
            <text:p>0,00</text:p>
          </table:table-cell>
          <table:table-cell office:value-type="float" office:value="-10726.16" table:style-name="ce11">
            <text:p>-10726,16</text:p>
          </table:table-cell>
          <table:table-cell office:value-type="float" office:value="7609.81" table:style-name="ce10">
            <text:p>7609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EGO FEITOSA MONTEIRO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CONTABILIDADE (SOF)</text:p>
          </table:table-cell>
          <table:table-cell office:value-type="float" office:value="12896.43" table:style-name="ce10">
            <text:p>12896,43</text:p>
          </table:table-cell>
          <table:table-cell table:number-columns-repeated="2" table:style-name="ce9"/>
          <table:table-cell office:value-type="float" office:value="2461.6" table:style-name="ce10">
            <text:p>2461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58.03" table:style-name="ce10">
            <text:p>15358,03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14.77" table:style-name="ce11">
            <text:p>-2314,77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143.16" table:style-name="ce11">
            <text:p>-3143,16</text:p>
          </table:table-cell>
          <table:table-cell office:value-type="float" office:value="12214.87" table:style-name="ce10">
            <text:p>1221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 BARBOSA CORREI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A PRESIDÊNCIA</text:p>
          </table:table-cell>
          <table:table-cell office:value-type="float" office:value="18701.52" table:style-name="ce10">
            <text:p>18701,52</text:p>
          </table:table-cell>
          <table:table-cell office:value-type="float" office:value="8802.49" table:style-name="ce10">
            <text:p>8802,49</text:p>
          </table:table-cell>
          <table:table-cell office:value-type="float" office:value="1185.05" table:style-name="ce10">
            <text:p>1185,05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349.77" table:style-name="ce10">
            <text:p>30349,77</text:p>
          </table:table-cell>
          <table:table-cell office:value-type="float" office:value="-3516.03" table:style-name="ce11">
            <text:p>-3516,03</text:p>
          </table:table-cell>
          <table:table-cell office:value-type="float" office:value="-6053.22" table:style-name="ce11">
            <text:p>-6053,22</text:p>
          </table:table-cell>
          <table:table-cell office:value-type="float" office:value="-1817.79" table:style-name="ce11">
            <text:p>-1817,79</text:p>
          </table:table-cell>
          <table:table-cell office:value-type="float" office:value="0" table:style-name="ce12">
            <text:p>0,00</text:p>
          </table:table-cell>
          <table:table-cell office:value-type="float" office:value="-11387.04" table:style-name="ce11">
            <text:p>-11387,04</text:p>
          </table:table-cell>
          <table:table-cell office:value-type="float" office:value="18962.73" table:style-name="ce10">
            <text:p>18962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LMAR DE OLIVEIRA SANT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180.02" table:style-name="ce10">
            <text:p>2180,02</text:p>
          </table:table-cell>
          <table:table-cell office:value-type="float" office:value="1939.89" table:style-name="ce10">
            <text:p>1939,89</text:p>
          </table:table-cell>
          <table:table-cell office:value-type="float" office:value="2207.75" table:style-name="ce10">
            <text:p>220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26.05" table:style-name="ce10">
            <text:p>17726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66.09" table:style-name="ce11">
            <text:p>-3066,09</text:p>
          </table:table-cell>
          <table:table-cell office:value-type="float" office:value="-2516.58" table:style-name="ce11">
            <text:p>-2516,58</text:p>
          </table:table-cell>
          <table:table-cell office:value-type="float" office:value="0" table:style-name="ce12">
            <text:p>0,00</text:p>
          </table:table-cell>
          <table:table-cell office:value-type="float" office:value="-6411.06" table:style-name="ce11">
            <text:p>-6411,06</text:p>
          </table:table-cell>
          <table:table-cell office:value-type="float" office:value="11314.99" table:style-name="ce10">
            <text:p>1131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ÓGENES DE MACEDO VERAS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400.0700000000002" table:style-name="ce10">
            <text:p>2400,07</text:p>
          </table:table-cell>
          <table:table-cell office:value-type="float" office:value="2232.38" table:style-name="ce10">
            <text:p>2232,38</text:p>
          </table:table-cell>
          <table:table-cell office:value-type="float" office:value="2092.56" table:style-name="ce10">
            <text:p>209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22.080000000002" table:style-name="ce10">
            <text:p>18622,08</text:p>
          </table:table-cell>
          <table:table-cell office:value-type="float" office:value="-1893.53" table:style-name="ce11">
            <text:p>-1893,53</text:p>
          </table:table-cell>
          <table:table-cell office:value-type="float" office:value="-3051.26" table:style-name="ce11">
            <text:p>-3051,26</text:p>
          </table:table-cell>
          <table:table-cell office:value-type="float" office:value="-2692.44" table:style-name="ce11">
            <text:p>-2692,44</text:p>
          </table:table-cell>
          <table:table-cell office:value-type="float" office:value="0" table:style-name="ce12">
            <text:p>0,00</text:p>
          </table:table-cell>
          <table:table-cell office:value-type="float" office:value="-7637.23" table:style-name="ce11">
            <text:p>-7637,23</text:p>
          </table:table-cell>
          <table:table-cell office:value-type="float" office:value="10984.85" table:style-name="ce10">
            <text:p>1098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LBUQUERQUE GONÇALVE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9482.76" table:style-name="ce12">
            <text:p>9482,76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657.05" table:style-name="ce10">
            <text:p>12657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4.48" table:style-name="ce11">
            <text:p>-1944,48</text:p>
          </table:table-cell>
          <table:table-cell office:value-type="float" office:value="-417.13" table:style-name="ce11">
            <text:p>-417,13</text:p>
          </table:table-cell>
          <table:table-cell office:value-type="float" office:value="0" table:style-name="ce12">
            <text:p>0,00</text:p>
          </table:table-cell>
          <table:table-cell office:value-type="float" office:value="-3190" table:style-name="ce11">
            <text:p>-3190,00</text:p>
          </table:table-cell>
          <table:table-cell office:value-type="float" office:value="9467.0499999999993" table:style-name="ce10">
            <text:p>9467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OGO ANDRÉ DE SIQUEIRA SOUZ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441,79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2776.28" table:style-name="ce10">
            <text:p>2776,2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629.08" table:style-name="ce10">
            <text:p>30629,08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5880.2" table:style-name="ce11">
            <text:p>-5880,20</text:p>
          </table:table-cell>
          <table:table-cell office:value-type="float" office:value="-2917.74" table:style-name="ce11">
            <text:p>-2917,74</text:p>
          </table:table-cell>
          <table:table-cell office:value-type="float" office:value="0" table:style-name="ce12">
            <text:p>0,00</text:p>
          </table:table-cell>
          <table:table-cell office:value-type="float" office:value="-11538.13" table:style-name="ce11">
            <text:p>-11538,13</text:p>
          </table:table-cell>
          <table:table-cell office:value-type="float" office:value="19090.95" table:style-name="ce10">
            <text:p>19090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IVANNI <text:s/>SURUAGY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252.68" table:style-name="ce10">
            <text:p>10252,68</text:p>
          </table:table-cell>
          <table:table-cell office:value-type="float" office:value="527.71" table:style-name="ce10">
            <text:p>527,71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281.65" table:style-name="ce10">
            <text:p>12281,65</text:p>
          </table:table-cell>
          <table:table-cell office:value-type="float" office:value="-535.52" table:style-name="ce11">
            <text:p>-535,52</text:p>
          </table:table-cell>
          <table:table-cell office:value-type="float" office:value="-1424.38" table:style-name="ce11">
            <text:p>-1424,38</text:p>
          </table:table-cell>
          <table:table-cell office:value-type="float" office:value="-4230.83" table:style-name="ce11">
            <text:p>-4230,83</text:p>
          </table:table-cell>
          <table:table-cell office:value-type="float" office:value="0" table:style-name="ce12">
            <text:p>0,00</text:p>
          </table:table-cell>
          <table:table-cell office:value-type="float" office:value="-6190.73" table:style-name="ce11">
            <text:p>-6190,73</text:p>
          </table:table-cell>
          <table:table-cell office:value-type="float" office:value="6090.92" table:style-name="ce10">
            <text:p>6090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FERNANDES DE BIASE WYSZOMIRSKI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880.95" table:style-name="ce10">
            <text:p>880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80.95" table:style-name="ce10">
            <text:p>880,95</text:p>
          </table:table-cell>
          <table:table-cell table:number-columns-repeated="2" table:style-name="ce9"/>
          <table:table-cell office:value-type="float" office:value="36.35" table:style-name="ce10">
            <text:p>36,35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0">
            <text:p>36,35</text:p>
          </table:table-cell>
          <table:table-cell office:value-type="float" office:value="917.3" table:style-name="ce10">
            <text:p>917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JALMA GADI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-ARA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3221.92" table:style-name="ce10">
            <text:p>3221,92</text:p>
          </table:table-cell>
          <table:table-cell table:style-name="ce9"/>
          <table:table-cell office:value-type="float" office:value="2563.02" table:style-name="ce10">
            <text:p>2563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82.009999999998" table:style-name="ce10">
            <text:p>17682,01</text:p>
          </table:table-cell>
          <table:table-cell office:value-type="float" office:value="-2029.13" table:style-name="ce11">
            <text:p>-2029,13</text:p>
          </table:table-cell>
          <table:table-cell office:value-type="float" office:value="-721.18" table:style-name="ce11">
            <text:p>-721,18</text:p>
          </table:table-cell>
          <table:table-cell office:value-type="float" office:value="-2844.43" table:style-name="ce11">
            <text:p>-2844,43</text:p>
          </table:table-cell>
          <table:table-cell office:value-type="float" office:value="0" table:style-name="ce12">
            <text:p>0,00</text:p>
          </table:table-cell>
          <table:table-cell office:value-type="float" office:value="-5594.74" table:style-name="ce11">
            <text:p>-5594,74</text:p>
          </table:table-cell>
          <table:table-cell office:value-type="float" office:value="12087.27" table:style-name="ce10">
            <text:p>1208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RALICE CASTRO DE SOUZ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1852.91" table:style-name="ce10">
            <text:p>1852,91</text:p>
          </table:table-cell>
          <table:table-cell office:value-type="float" office:value="1185.05" table:style-name="ce10">
            <text:p>1185,05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95.740000000002" table:style-name="ce10">
            <text:p>16595,74</text:p>
          </table:table-cell>
          <table:table-cell office:value-type="float" office:value="-1803.25" table:style-name="ce11">
            <text:p>-1803,25</text:p>
          </table:table-cell>
          <table:table-cell office:value-type="float" office:value="-612.61" table:style-name="ce11">
            <text:p>-612,61</text:p>
          </table:table-cell>
          <table:table-cell office:value-type="float" office:value="-1878.16" table:style-name="ce11">
            <text:p>-1878,16</text:p>
          </table:table-cell>
          <table:table-cell office:value-type="float" office:value="0" table:style-name="ce12">
            <text:p>0,00</text:p>
          </table:table-cell>
          <table:table-cell office:value-type="float" office:value="-4294.0200000000004" table:style-name="ce11">
            <text:p>-4294,02</text:p>
          </table:table-cell>
          <table:table-cell office:value-type="float" office:value="12301.72" table:style-name="ce10">
            <text:p>12301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DOUGLAS CORREIA DE CERQU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office:value-type="float" office:value="1276.25" table:style-name="ce10">
            <text:p>1276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08.63" table:style-name="ce10">
            <text:p>3508,63</text:p>
          </table:table-cell>
          <table:table-cell table:style-name="ce9"/>
          <table:table-cell office:value-type="float" office:value="-10.42" table:style-name="ce11">
            <text:p>-10,42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10.42" table:style-name="ce11">
            <text:p>-10,42</text:p>
          </table:table-cell>
          <table:table-cell office:value-type="float" office:value="3498.21" table:style-name="ce10">
            <text:p>3498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JÂNIO GOMES BARBOS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265.41000000000003" table:style-name="ce10">
            <text:p>265,41</text:p>
          </table:table-cell>
          <table:table-cell office:value-type="float" office:value="1939.89" table:style-name="ce10">
            <text:p>1939,89</text:p>
          </table:table-cell>
          <table:table-cell office:value-type="float" office:value="2160.39" table:style-name="ce10">
            <text:p>2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7.77" table:style-name="ce10">
            <text:p>16167,77</text:p>
          </table:table-cell>
          <table:table-cell office:value-type="float" office:value="-1543.65" table:style-name="ce11">
            <text:p>-1543,65</text:p>
          </table:table-cell>
          <table:table-cell office:value-type="float" office:value="-2506.0300000000002" table:style-name="ce11">
            <text:p>-2506,03</text:p>
          </table:table-cell>
          <table:table-cell office:value-type="float" office:value="-5499.28" table:style-name="ce11">
            <text:p>-5499,28</text:p>
          </table:table-cell>
          <table:table-cell office:value-type="float" office:value="0" table:style-name="ce12">
            <text:p>0,00</text:p>
          </table:table-cell>
          <table:table-cell office:value-type="float" office:value="-9548.9599999999991" table:style-name="ce11">
            <text:p>-9548,96</text:p>
          </table:table-cell>
          <table:table-cell office:value-type="float" office:value="6618.81" table:style-name="ce10">
            <text:p>6618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NALDO ALMEI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59.34" table:style-name="ce10">
            <text:p>13559,34</text:p>
          </table:table-cell>
          <table:table-cell office:value-type="float" office:value="189.97" table:style-name="ce10">
            <text:p>189,97</text:p>
          </table:table-cell>
          <table:table-cell table:style-name="ce9"/>
          <table:table-cell office:value-type="float" office:value="2217.75" table:style-name="ce10">
            <text:p>221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67.06" table:style-name="ce10">
            <text:p>15967,06</text:p>
          </table:table-cell>
          <table:table-cell office:value-type="float" office:value="-1532.71" table:style-name="ce11">
            <text:p>-1532,71</text:p>
          </table:table-cell>
          <table:table-cell office:value-type="float" office:value="-2438.0700000000002" table:style-name="ce11">
            <text:p>-2438,07</text:p>
          </table:table-cell>
          <table:table-cell office:value-type="float" office:value="-2902.93" table:style-name="ce11">
            <text:p>-2902,93</text:p>
          </table:table-cell>
          <table:table-cell office:value-type="float" office:value="0" table:style-name="ce12">
            <text:p>0,00</text:p>
          </table:table-cell>
          <table:table-cell office:value-type="float" office:value="-6873.71" table:style-name="ce11">
            <text:p>-6873,71</text:p>
          </table:table-cell>
          <table:table-cell office:value-type="float" office:value="9093.35" table:style-name="ce10">
            <text:p>9093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IVAN MONTEIRO DE ARAÚJ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8ª VT)</text:p>
          </table:table-cell>
          <table:table-cell office:value-type="float" office:value="11849.58" table:style-name="ce10">
            <text:p>11849,58</text:p>
          </table:table-cell>
          <table:table-cell office:value-type="float" office:value="284.95999999999998" table:style-name="ce10">
            <text:p>284,96</text:p>
          </table:table-cell>
          <table:table-cell office:value-type="float" office:value="1939.89" table:style-name="ce10">
            <text:p>1939,89</text:p>
          </table:table-cell>
          <table:table-cell office:value-type="float" office:value="2102.56" table:style-name="ce10">
            <text:p>210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6.99" table:style-name="ce10">
            <text:p>16176,99</text:p>
          </table:table-cell>
          <table:table-cell office:value-type="float" office:value="-1546.48" table:style-name="ce11">
            <text:p>-1546,48</text:p>
          </table:table-cell>
          <table:table-cell office:value-type="float" office:value="-2471.5500000000002" table:style-name="ce11">
            <text:p>-2471,55</text:p>
          </table:table-cell>
          <table:table-cell office:value-type="float" office:value="-1890.52" table:style-name="ce11">
            <text:p>-1890,52</text:p>
          </table:table-cell>
          <table:table-cell office:value-type="float" office:value="0" table:style-name="ce12">
            <text:p>0,00</text:p>
          </table:table-cell>
          <table:table-cell office:value-type="float" office:value="-5908.55" table:style-name="ce11">
            <text:p>-5908,55</text:p>
          </table:table-cell>
          <table:table-cell office:value-type="float" office:value="10268.44" table:style-name="ce10">
            <text:p>10268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NALVA VERÇOSA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247.02" table:style-name="ce10">
            <text:p>22247,02</text:p>
          </table:table-cell>
          <table:table-cell office:value-type="float" office:value="3280.97" table:style-name="ce10">
            <text:p>3280,97</text:p>
          </table:table-cell>
          <table:table-cell table:style-name="ce9"/>
          <table:table-cell office:value-type="float" office:value="4372.0200000000004" table:style-name="ce10">
            <text:p>4372,02</text:p>
          </table:table-cell>
          <table:table-cell office:value-type="float" office:value="7441.65" table:number-columns-spanned="2" table:number-rows-spanned="1" table:style-name="ce26">
            <text:p>7441,65</text:p>
          </table:table-cell>
          <table:covered-table-cell/>
          <table:table-cell table:style-name="ce9"/>
          <table:table-cell office:value-type="float" office:value="37341.660000000003" table:style-name="ce10">
            <text:p>37341,66</text:p>
          </table:table-cell>
          <table:table-cell office:value-type="float" office:value="-3203.05" table:style-name="ce11">
            <text:p>-3203,05</text:p>
          </table:table-cell>
          <table:table-cell office:value-type="float" office:value="-6238.54" table:style-name="ce11">
            <text:p>-6238,54</text:p>
          </table:table-cell>
          <table:table-cell office:value-type="float" office:value="-4351.5600000000004" table:style-name="ce11">
            <text:p>-4351,56</text:p>
          </table:table-cell>
          <table:table-cell office:value-type="float" office:value="0" table:style-name="ce12">
            <text:p>0,00</text:p>
          </table:table-cell>
          <table:table-cell office:value-type="float" office:value="-13793.15" table:style-name="ce11">
            <text:p>-13793,15</text:p>
          </table:table-cell>
          <table:table-cell office:value-type="float" office:value="23548.51" table:style-name="ce10">
            <text:p>2354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ALVES DE FRANÇ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8ª VT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759.85" table:style-name="ce10">
            <text:p>1759,85</text:p>
          </table:table-cell>
          <table:table-cell table:style-name="ce9"/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56.42" table:style-name="ce10">
            <text:p>15056,42</text:p>
          </table:table-cell>
          <table:table-cell office:value-type="float" office:value="-1522.38" table:style-name="ce11">
            <text:p>-1522,38</text:p>
          </table:table-cell>
          <table:table-cell office:value-type="float" office:value="-2395.81" table:style-name="ce11">
            <text:p>-2395,81</text:p>
          </table:table-cell>
          <table:table-cell office:value-type="float" office:value="-1122.42" table:style-name="ce11">
            <text:p>-1122,42</text:p>
          </table:table-cell>
          <table:table-cell office:value-type="float" office:value="0" table:style-name="ce12">
            <text:p>0,00</text:p>
          </table:table-cell>
          <table:table-cell office:value-type="float" office:value="-5040.6099999999997" table:style-name="ce11">
            <text:p>-5040,61</text:p>
          </table:table-cell>
          <table:table-cell office:value-type="float" office:value="10015.81" table:style-name="ce10">
            <text:p>10015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SON OLIVEIRA DE ANDR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9363.86" table:style-name="ce10">
            <text:p>19363,86</text:p>
          </table:table-cell>
          <table:table-cell office:value-type="float" office:value="3297.65" table:style-name="ce10">
            <text:p>3297,65</text:p>
          </table:table-cell>
          <table:table-cell office:value-type="float" office:value="1939.89" table:style-name="ce10">
            <text:p>1939,89</text:p>
          </table:table-cell>
          <table:table-cell office:value-type="float" office:value="2160.39" table:style-name="ce10">
            <text:p>2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61.79" table:style-name="ce10">
            <text:p>26761,79</text:p>
          </table:table-cell>
          <table:table-cell office:value-type="float" office:value="-3284.3" table:style-name="ce11">
            <text:p>-3284,30</text:p>
          </table:table-cell>
          <table:table-cell office:value-type="float" office:value="-2217.9499999999998" table:style-name="ce11">
            <text:p>-2217,95</text:p>
          </table:table-cell>
          <table:table-cell office:value-type="float" office:value="-5589.39" table:style-name="ce11">
            <text:p>-5589,39</text:p>
          </table:table-cell>
          <table:table-cell office:value-type="float" office:value="0" table:style-name="ce12">
            <text:p>0,00</text:p>
          </table:table-cell>
          <table:table-cell office:value-type="float" office:value="-11091.64" table:style-name="ce11">
            <text:p>-11091,64</text:p>
          </table:table-cell>
          <table:table-cell office:value-type="float" office:value="15670.15" table:style-name="ce10">
            <text:p>15670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CORREIA DA COSTA BARROS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754,59</text:p>
          </table:table-cell>
          <table:table-cell office:value-type="float" office:value="3823.83" table:style-name="ce10">
            <text:p>3823,83</text:p>
          </table:table-cell>
          <table:table-cell table:style-name="ce9"/>
          <table:table-cell office:value-type="float" office:value="2226.8000000000002" table:style-name="ce10">
            <text:p>2226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05.22" table:style-name="ce10">
            <text:p>17805,22</text:p>
          </table:table-cell>
          <table:table-cell office:value-type="float" office:value="-2128.4499999999998" table:style-name="ce11">
            <text:p>-2128,45</text:p>
          </table:table-cell>
          <table:table-cell office:value-type="float" office:value="-2006.14" table:style-name="ce11">
            <text:p>-2006,14</text:p>
          </table:table-cell>
          <table:table-cell office:value-type="float" office:value="-1989.54" table:style-name="ce11">
            <text:p>-1989,54</text:p>
          </table:table-cell>
          <table:table-cell office:value-type="float" office:value="0" table:style-name="ce12">
            <text:p>0,00</text:p>
          </table:table-cell>
          <table:table-cell office:value-type="float" office:value="-6124.13" table:style-name="ce11">
            <text:p>-6124,13</text:p>
          </table:table-cell>
          <table:table-cell office:value-type="float" office:value="11681.09" table:style-name="ce10">
            <text:p>1168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DO NASCIMENTO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4ª VT)</text:p>
          </table:table-cell>
          <table:table-cell office:value-type="float" office:value="11778.34" table:style-name="ce10">
            <text:p>11778,34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285.6799999999998" table:style-name="ce10">
            <text:p>228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03.91" table:style-name="ce10">
            <text:p>16003,91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441.83" table:style-name="ce11">
            <text:p>-2441,83</text:p>
          </table:table-cell>
          <table:table-cell office:value-type="float" office:value="-1665.62" table:style-name="ce11">
            <text:p>-1665,62</text:p>
          </table:table-cell>
          <table:table-cell office:value-type="float" office:value="0" table:style-name="ce12">
            <text:p>0,00</text:p>
          </table:table-cell>
          <table:table-cell office:value-type="float" office:value="-5595.4" table:style-name="ce11">
            <text:p>-5595,40</text:p>
          </table:table-cell>
          <table:table-cell office:value-type="float" office:value="10408.51" table:style-name="ce10">
            <text:p>1040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FERREIRA DE PONT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428.83" table:style-name="ce10">
            <text:p>21428,83</text:p>
          </table:table-cell>
          <table:table-cell office:value-type="float" office:value="7573.27" table:style-name="ce10">
            <text:p>7573,27</text:p>
          </table:table-cell>
          <table:table-cell table:style-name="ce9"/>
          <table:table-cell office:value-type="float" office:value="4165.91" table:style-name="ce10">
            <text:p>4165,9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168.01" table:style-name="ce10">
            <text:p>33168,01</text:p>
          </table:table-cell>
          <table:table-cell office:value-type="float" office:value="-3749.22" table:style-name="ce11">
            <text:p>-3749,22</text:p>
          </table:table-cell>
          <table:table-cell office:value-type="float" office:value="-5918.77" table:style-name="ce11">
            <text:p>-5918,77</text:p>
          </table:table-cell>
          <table:table-cell office:value-type="float" office:value="-3960.36" table:style-name="ce11">
            <text:p>-3960,36</text:p>
          </table:table-cell>
          <table:table-cell office:value-type="float" office:value="0" table:style-name="ce12">
            <text:p>0,00</text:p>
          </table:table-cell>
          <table:table-cell office:value-type="float" office:value="-13628.35" table:style-name="ce11">
            <text:p>-13628,35</text:p>
          </table:table-cell>
          <table:table-cell office:value-type="float" office:value="19539.66" table:style-name="ce10">
            <text:p>19539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MARCELO FEITOSA LIM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9519.71" table:style-name="ce10">
            <text:p>19519,71</text:p>
          </table:table-cell>
          <table:table-cell office:value-type="float" office:value="389.62" table:style-name="ce10">
            <text:p>389,62</text:p>
          </table:table-cell>
          <table:table-cell office:value-type="float" office:value="2232.38" table:style-name="ce10">
            <text:p>2232,38</text:p>
          </table:table-cell>
          <table:table-cell office:value-type="float" office:value="2129.44" table:style-name="ce10">
            <text:p>2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71.15" table:style-name="ce10">
            <text:p>24271,15</text:p>
          </table:table-cell>
          <table:table-cell office:value-type="float" office:value="-2804.48" table:style-name="ce11">
            <text:p>-2804,48</text:p>
          </table:table-cell>
          <table:table-cell office:value-type="float" office:value="-4344.1000000000004" table:style-name="ce11">
            <text:p>-4344,10</text:p>
          </table:table-cell>
          <table:table-cell office:value-type="float" office:value="-1806.55" table:style-name="ce11">
            <text:p>-1806,55</text:p>
          </table:table-cell>
          <table:table-cell office:value-type="float" office:value="0" table:style-name="ce12">
            <text:p>0,00</text:p>
          </table:table-cell>
          <table:table-cell office:value-type="float" office:value="-8955.1299999999992" table:style-name="ce11">
            <text:p>-8955,13</text:p>
          </table:table-cell>
          <table:table-cell office:value-type="float" office:value="15316.02" table:style-name="ce10">
            <text:p>15316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UARDO SANTOS DE EÇ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362.86" table:style-name="ce10">
            <text:p>14362,86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13.49" table:style-name="ce10">
            <text:p>15113,49</text:p>
          </table:table-cell>
          <table:table-cell office:value-type="float" office:value="-1099.49" table:style-name="ce11">
            <text:p>-1099,49</text:p>
          </table:table-cell>
          <table:table-cell office:value-type="float" office:value="-2254.4699999999998" table:style-name="ce11">
            <text:p>-2254,47</text:p>
          </table:table-cell>
          <table:table-cell office:value-type="float" office:value="-1846.08" table:style-name="ce11">
            <text:p>-1846,08</text:p>
          </table:table-cell>
          <table:table-cell office:value-type="float" office:value="0" table:style-name="ce12">
            <text:p>0,00</text:p>
          </table:table-cell>
          <table:table-cell office:value-type="float" office:value="-5200.04" table:style-name="ce11">
            <text:p>-5200,04</text:p>
          </table:table-cell>
          <table:table-cell office:value-type="float" office:value="9913.4500000000007" table:style-name="ce10">
            <text:p>9913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DVALDO LIMA PINT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ATA)</text:p>
          </table:table-cell>
          <table:table-cell office:value-type="float" office:value="1032" table:style-name="ce12">
            <text:p>1032,00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49.7700000000004" table:style-name="ce10">
            <text:p>4649,77</text:p>
          </table:table-cell>
          <table:table-cell office:value-type="float" office:value="-148.43" table:style-name="ce11">
            <text:p>-148,43</text:p>
          </table:table-cell>
          <table:table-cell office:value-type="float" office:value="-11.18" table:style-name="ce11">
            <text:p>-11,18</text:p>
          </table:table-cell>
          <table:table-cell office:value-type="float" office:value="-1503.62" table:style-name="ce11">
            <text:p>-1503,62</text:p>
          </table:table-cell>
          <table:table-cell office:value-type="float" office:value="0" table:style-name="ce12">
            <text:p>0,00</text:p>
          </table:table-cell>
          <table:table-cell office:value-type="float" office:value="-1663.23" table:style-name="ce11">
            <text:p>-1663,23</text:p>
          </table:table-cell>
          <table:table-cell office:value-type="float" office:value="2986.54" table:style-name="ce10">
            <text:p>298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INE CRISTINA LIRA LOPES BARBOS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CV)</text:p>
          </table:table-cell>
          <table:table-cell office:value-type="float" office:value="2196.9499999999998" table:style-name="ce12">
            <text:p>2196,95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406.33" table:style-name="ce10">
            <text:p>240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43.17" table:style-name="ce10">
            <text:p>6543,17</text:p>
          </table:table-cell>
          <table:table-cell office:value-type="float" office:value="-307.57" table:style-name="ce11">
            <text:p>-307,57</text:p>
          </table:table-cell>
          <table:table-cell office:value-type="float" office:value="-191.16" table:style-name="ce11">
            <text:p>-191,16</text:p>
          </table:table-cell>
          <table:table-cell office:value-type="float" office:value="-1577.76" table:style-name="ce11">
            <text:p>-1577,76</text:p>
          </table:table-cell>
          <table:table-cell office:value-type="float" office:value="0" table:style-name="ce12">
            <text:p>0,00</text:p>
          </table:table-cell>
          <table:table-cell office:value-type="float" office:value="-2076.4899999999998" table:style-name="ce11">
            <text:p>-2076,49</text:p>
          </table:table-cell>
          <table:table-cell office:value-type="float" office:value="4466.68" table:style-name="ce10">
            <text:p>4466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ANE RIBEIRO MEL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833.26" table:style-name="ce10">
            <text:p>1833,26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70.38" table:style-name="ce10">
            <text:p>14970,38</text:p>
          </table:table-cell>
          <table:table-cell office:value-type="float" office:value="-952.02" table:style-name="ce11">
            <text:p>-952,02</text:p>
          </table:table-cell>
          <table:table-cell office:value-type="float" office:value="-2572.84" table:style-name="ce11">
            <text:p>-2572,84</text:p>
          </table:table-cell>
          <table:table-cell office:value-type="float" office:value="-2253.29" table:style-name="ce11">
            <text:p>-2253,29</text:p>
          </table:table-cell>
          <table:table-cell office:value-type="float" office:value="0" table:style-name="ce12">
            <text:p>0,00</text:p>
          </table:table-cell>
          <table:table-cell office:value-type="float" office:value="-5778.15" table:style-name="ce11">
            <text:p>-5778,15</text:p>
          </table:table-cell>
          <table:table-cell office:value-type="float" office:value="9192.23" table:style-name="ce10">
            <text:p>9192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 RIBEIRO SILVA LESS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AÚDE (SEGESP)</text:p>
          </table:table-cell>
          <table:table-cell office:value-type="float" office:value="10887.5" table:style-name="ce10">
            <text:p>10887,5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636.82" table:style-name="ce10">
            <text:p>2636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4.21" table:style-name="ce10">
            <text:p>15464,21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231.89" table:style-name="ce11">
            <text:p>-2231,89</text:p>
          </table:table-cell>
          <table:table-cell office:value-type="float" office:value="-179.27" table:style-name="ce11">
            <text:p>-179,27</text:p>
          </table:table-cell>
          <table:table-cell office:value-type="float" office:value="0" table:style-name="ce12">
            <text:p>0,00</text:p>
          </table:table-cell>
          <table:table-cell office:value-type="float" office:value="-3771.69" table:style-name="ce11">
            <text:p>-3771,69</text:p>
          </table:table-cell>
          <table:table-cell office:value-type="float" office:value="11692.52" table:style-name="ce10">
            <text:p>11692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DA ROSA E SILVA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584,60</text:p>
          </table:table-cell>
          <table:table-cell office:value-type="float" office:value="17104.919999999998" table:style-name="ce10">
            <text:p>17104,92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40.15" table:style-name="ce10">
            <text:p>33440,15</text:p>
          </table:table-cell>
          <table:table-cell office:value-type="float" office:value="-4333.79" table:style-name="ce11">
            <text:p>-4333,79</text:p>
          </table:table-cell>
          <table:table-cell office:value-type="float" office:value="-6404.87" table:style-name="ce11">
            <text:p>-6404,87</text:p>
          </table:table-cell>
          <table:table-cell office:value-type="float" office:value="-2645.19" table:style-name="ce11">
            <text:p>-2645,19</text:p>
          </table:table-cell>
          <table:table-cell office:value-type="float" office:value="0" table:style-name="ce12">
            <text:p>0,00</text:p>
          </table:table-cell>
          <table:table-cell office:value-type="float" office:value="-13383.85" table:style-name="ce11">
            <text:p>-13383,85</text:p>
          </table:table-cell>
          <table:table-cell office:value-type="float" office:value="20056.3" table:style-name="ce10">
            <text:p>2005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ENILZA <text:s/>VENÂNCI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2">
            <text:p>6905,91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905.91" table:style-name="ce10">
            <text:p>6905,91</text:p>
          </table:table-cell>
          <table:table-cell office:value-type="float" office:value="-504.29" table:style-name="ce11">
            <text:p>-504,29</text:p>
          </table:table-cell>
          <table:table-cell office:value-type="float" office:value="-891.09" table:style-name="ce11">
            <text:p>-891,09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1395.38" table:style-name="ce11">
            <text:p>-1395,38</text:p>
          </table:table-cell>
          <table:table-cell office:value-type="float" office:value="5510.53" table:style-name="ce10">
            <text:p>551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DE CARVALHO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UDITORIA DAS DESPESAS DE CUSTEIO DO PAT</text:p>
          </table:table-cell>
          <table:table-cell office:value-type="float" office:value="11802.08" table:style-name="ce10">
            <text:p>11802,08</text:p>
          </table:table-cell>
          <table:table-cell office:value-type="float" office:value="2482.5500000000002" table:style-name="ce10">
            <text:p>2482,55</text:p>
          </table:table-cell>
          <table:table-cell office:value-type="float" office:value="1939.89" table:style-name="ce10">
            <text:p>1939,89</text:p>
          </table:table-cell>
          <table:table-cell office:value-type="float" office:value="2369.44" table:style-name="ce10">
            <text:p>236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93.96" table:style-name="ce10">
            <text:p>18593,96</text:p>
          </table:table-cell>
          <table:table-cell office:value-type="float" office:value="-1907.14" table:style-name="ce11">
            <text:p>-1907,14</text:p>
          </table:table-cell>
          <table:table-cell office:value-type="float" office:value="-2963.65" table:style-name="ce11">
            <text:p>-2963,65</text:p>
          </table:table-cell>
          <table:table-cell office:value-type="float" office:value="-4573.1400000000003" table:style-name="ce11">
            <text:p>-4573,14</text:p>
          </table:table-cell>
          <table:table-cell office:value-type="float" office:value="0" table:style-name="ce12">
            <text:p>0,00</text:p>
          </table:table-cell>
          <table:table-cell office:value-type="float" office:value="-9443.93" table:style-name="ce11">
            <text:p>-9443,93</text:p>
          </table:table-cell>
          <table:table-cell office:value-type="float" office:value="9150.0300000000007" table:style-name="ce10">
            <text:p>9150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A LÔBO ARCAN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7135.310000000001" table:style-name="ce10">
            <text:p>17135,31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54.759999999998" table:style-name="ce10">
            <text:p>19554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40.93" table:style-name="ce11">
            <text:p>-3940,93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4769.32" table:style-name="ce11">
            <text:p>-4769,32</text:p>
          </table:table-cell>
          <table:table-cell office:value-type="float" office:value="14785.44" table:style-name="ce10">
            <text:p>1478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BRITO DA ROCHA PE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600.83" table:style-name="ce10">
            <text:p>3600,83</text:p>
          </table:table-cell>
          <table:table-cell table:style-name="ce9"/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6.759999999998" table:style-name="ce10">
            <text:p>17766,76</text:p>
          </table:table-cell>
          <table:table-cell office:value-type="float" office:value="-1795.41" table:style-name="ce11">
            <text:p>-1795,41</text:p>
          </table:table-cell>
          <table:table-cell office:value-type="float" office:value="-2859.64" table:style-name="ce11">
            <text:p>-2859,64</text:p>
          </table:table-cell>
          <table:table-cell office:value-type="float" office:value="-4549.2700000000004" table:style-name="ce11">
            <text:p>-4549,27</text:p>
          </table:table-cell>
          <table:table-cell office:value-type="float" office:value="0" table:style-name="ce12">
            <text:p>0,00</text:p>
          </table:table-cell>
          <table:table-cell office:value-type="float" office:value="-9204.32" table:style-name="ce11">
            <text:p>-9204,32</text:p>
          </table:table-cell>
          <table:table-cell office:value-type="float" office:value="8562.44" table:style-name="ce10">
            <text:p>856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ANE MACENA LEMOS DE MEL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346.91" table:style-name="ce10">
            <text:p>2346,91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95.93" table:style-name="ce10">
            <text:p>14495,93</text:p>
          </table:table-cell>
          <table:table-cell office:value-type="float" office:value="-997.59" table:style-name="ce11">
            <text:p>-997,59</text:p>
          </table:table-cell>
          <table:table-cell table:style-name="ce9"/>
          <table:table-cell office:value-type="float" office:value="-2761.98" table:style-name="ce11">
            <text:p>-2761,98</text:p>
          </table:table-cell>
          <table:table-cell office:value-type="float" office:value="0" table:style-name="ce12">
            <text:p>0,00</text:p>
          </table:table-cell>
          <table:table-cell office:value-type="float" office:value="-3759.57" table:style-name="ce11">
            <text:p>-3759,57</text:p>
          </table:table-cell>
          <table:table-cell office:value-type="float" office:value="10736.36" table:style-name="ce10">
            <text:p>10736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ENE SILVA DE LIMA PEREIR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EN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1553.51" table:style-name="ce10">
            <text:p>1553,51</text:p>
          </table:table-cell>
          <table:table-cell office:value-type="float" office:value="1379.07" table:style-name="ce10">
            <text:p>1379,07</text:p>
          </table:table-cell>
          <table:table-cell office:value-type="float" office:value="3267.06" table:style-name="ce10">
            <text:p>3267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54.23" table:style-name="ce10">
            <text:p>17954,23</text:p>
          </table:table-cell>
          <table:table-cell office:value-type="float" office:value="-1753.85" table:style-name="ce11">
            <text:p>-1753,85</text:p>
          </table:table-cell>
          <table:table-cell office:value-type="float" office:value="-2530.89" table:style-name="ce11">
            <text:p>-2530,89</text:p>
          </table:table-cell>
          <table:table-cell office:value-type="float" office:value="-2122.89" table:style-name="ce11">
            <text:p>-2122,89</text:p>
          </table:table-cell>
          <table:table-cell office:value-type="float" office:value="0" table:style-name="ce12">
            <text:p>0,00</text:p>
          </table:table-cell>
          <table:table-cell office:value-type="float" office:value="-6407.63" table:style-name="ce11">
            <text:p>-6407,63</text:p>
          </table:table-cell>
          <table:table-cell office:value-type="float" office:value="11546.6" table:style-name="ce10">
            <text:p>11546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ABETE MARGARIDA DA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701,52</text:p>
          </table:table-cell>
          <table:table-cell office:value-type="float" office:value="17104.919999999998" table:style-name="ce10">
            <text:p>17104,92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307.699999999997" table:style-name="ce10">
            <text:p>37307,70</text:p>
          </table:table-cell>
          <table:table-cell office:value-type="float" office:value="-4926" table:style-name="ce11">
            <text:p>-4926,00</text:p>
          </table:table-cell>
          <table:table-cell office:value-type="float" office:value="-7099.17" table:style-name="ce11">
            <text:p>-7099,17</text:p>
          </table:table-cell>
          <table:table-cell office:value-type="float" office:value="-3910.28" table:style-name="ce11">
            <text:p>-3910,28</text:p>
          </table:table-cell>
          <table:table-cell office:value-type="float" office:value="0" table:style-name="ce12">
            <text:p>0,00</text:p>
          </table:table-cell>
          <table:table-cell office:value-type="float" office:value="-15935.45" table:style-name="ce11">
            <text:p>-15935,45</text:p>
          </table:table-cell>
          <table:table-cell office:value-type="float" office:value="21372.25" table:style-name="ce10">
            <text:p>21372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TE TAVARES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142.35" table:style-name="ce10">
            <text:p>11142,35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142.35" table:style-name="ce10">
            <text:p>11142,35</text:p>
          </table:table-cell>
          <table:table-cell office:value-type="float" office:value="-588" table:style-name="ce11">
            <text:p>-588,00</text:p>
          </table:table-cell>
          <table:table-cell office:value-type="float" office:value="-2033.09" table:style-name="ce11">
            <text:p>-2033,09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621.09" table:style-name="ce11">
            <text:p>-2621,09</text:p>
          </table:table-cell>
          <table:table-cell office:value-type="float" office:value="8521.26" table:style-name="ce10">
            <text:p>8521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SEU TORRES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PRIMEIRA TURMA (SETP)</text:p>
          </table:table-cell>
          <table:table-cell office:value-type="float" office:value="19519.71" table:style-name="ce10">
            <text:p>19519,71</text:p>
          </table:table-cell>
          <table:table-cell office:value-type="float" office:value="6996.91" table:style-name="ce10">
            <text:p>6996,91</text:p>
          </table:table-cell>
          <table:table-cell table:style-name="ce9"/>
          <table:table-cell office:value-type="float" office:value="2738.38" table:style-name="ce10">
            <text:p>273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255" table:style-name="ce10">
            <text:p>29255,00</text:p>
          </table:table-cell>
          <table:table-cell office:value-type="float" office:value="-3343.07" table:style-name="ce11">
            <text:p>-3343,07</text:p>
          </table:table-cell>
          <table:table-cell office:value-type="float" office:value="-5399.09" table:style-name="ce11">
            <text:p>-5399,09</text:p>
          </table:table-cell>
          <table:table-cell office:value-type="float" office:value="-4564.22" table:style-name="ce11">
            <text:p>-4564,22</text:p>
          </table:table-cell>
          <table:table-cell office:value-type="float" office:value="0" table:style-name="ce12">
            <text:p>0,00</text:p>
          </table:table-cell>
          <table:table-cell office:value-type="float" office:value="-13306.38" table:style-name="ce11">
            <text:p>-13306,38</text:p>
          </table:table-cell>
          <table:table-cell office:value-type="float" office:value="15948.62" table:style-name="ce10">
            <text:p>15948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IVALDO PEREIRA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778,34</text:p>
          </table:table-cell>
          <table:table-cell office:value-type="float" office:value="1611.11" table:style-name="ce10">
            <text:p>1611,11</text:p>
          </table:table-cell>
          <table:table-cell table:style-name="ce9"/>
          <table:table-cell office:value-type="float" office:value="2447.75" table:style-name="ce10">
            <text:p>244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37.2" table:style-name="ce10">
            <text:p>15837,20</text:p>
          </table:table-cell>
          <table:table-cell office:value-type="float" office:value="-1743.76" table:style-name="ce11">
            <text:p>-1743,76</text:p>
          </table:table-cell>
          <table:table-cell office:value-type="float" office:value="-2228.9299999999998" table:style-name="ce11">
            <text:p>-2228,93</text:p>
          </table:table-cell>
          <table:table-cell office:value-type="float" office:value="-4644.6400000000003" table:style-name="ce11">
            <text:p>-4644,64</text:p>
          </table:table-cell>
          <table:table-cell office:value-type="float" office:value="0" table:style-name="ce12">
            <text:p>0,00</text:p>
          </table:table-cell>
          <table:table-cell office:value-type="float" office:value="-8617.33" table:style-name="ce11">
            <text:p>-8617,33</text:p>
          </table:table-cell>
          <table:table-cell office:value-type="float" office:value="7219.87" table:style-name="ce10">
            <text:p>7219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VYNA MELO RÊGO MONTEIR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185,05</text:p>
          </table:table-cell>
          <table:table-cell table:number-columns-repeated="2" table:style-name="ce9"/>
          <table:table-cell office:value-type="float" office:value="-774" table:style-name="ce11">
            <text:p>-774,00</text:p>
          </table:table-cell>
          <table:table-cell office:value-type="float" office:value="0" table:style-name="ce12">
            <text:p>0,00</text:p>
          </table:table-cell>
          <table:table-cell office:value-type="float" office:value="-774" table:style-name="ce11">
            <text:p>-774,00</text:p>
          </table:table-cell>
          <table:table-cell office:value-type="float" office:value="411.05" table:style-name="ce10">
            <text:p>41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Y ALMEIDA DE OLIVEIRA SAN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312.56" table:style-name="ce10">
            <text:p>2312,56</text:p>
          </table:table-cell>
          <table:table-cell office:value-type="float" office:value="882.66" table:number-columns-spanned="2" table:number-rows-spanned="1" table:style-name="ce26">
            <text:p>882,66</text:p>
          </table:table-cell>
          <table:covered-table-cell/>
          <table:table-cell table:style-name="ce9"/>
          <table:table-cell office:value-type="float" office:value="17277.18" table:style-name="ce10">
            <text:p>17277,18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675.58" table:style-name="ce11">
            <text:p>-2675,58</text:p>
          </table:table-cell>
          <table:table-cell office:value-type="float" office:value="-2018.09" table:style-name="ce11">
            <text:p>-2018,09</text:p>
          </table:table-cell>
          <table:table-cell office:value-type="float" office:value="0" table:style-name="ce12">
            <text:p>0,00</text:p>
          </table:table-cell>
          <table:table-cell office:value-type="float" office:value="-6198.84" table:style-name="ce11">
            <text:p>-6198,84</text:p>
          </table:table-cell>
          <table:table-cell office:value-type="float" office:value="11078.34" table:style-name="ce10">
            <text:p>11078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LZA LOURENÇ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office:value-type="float" office:value="2816.88" table:style-name="ce12">
            <text:p>2816,8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708.07" table:style-name="ce10">
            <text:p>1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10" table:style-name="ce10">
            <text:p>5710,00</text:p>
          </table:table-cell>
          <table:table-cell office:value-type="float" office:value="-396.45" table:style-name="ce11">
            <text:p>-396,45</text:p>
          </table:table-cell>
          <table:table-cell office:value-type="float" office:value="-157.59" table:style-name="ce11">
            <text:p>-157,59</text:p>
          </table:table-cell>
          <table:table-cell office:value-type="float" office:value="-1847.85" table:style-name="ce11">
            <text:p>-1847,85</text:p>
          </table:table-cell>
          <table:table-cell office:value-type="float" office:value="0" table:style-name="ce12">
            <text:p>0,00</text:p>
          </table:table-cell>
          <table:table-cell office:value-type="float" office:value="-2401.89" table:style-name="ce11">
            <text:p>-2401,89</text:p>
          </table:table-cell>
          <table:table-cell office:value-type="float" office:value="3308.11" table:style-name="ce10">
            <text:p>3308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FERDINANDO DA ROCHA JÚNIOR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0996.16" table:style-name="ce10">
            <text:p>10996,16</text:p>
          </table:table-cell>
          <table:table-cell table:style-name="ce9"/>
          <table:table-cell office:value-type="float" office:value="7398.87" table:style-name="ce10">
            <text:p>7398,87</text:p>
          </table:table-cell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05.11" table:style-name="ce10">
            <text:p>19305,11</text:p>
          </table:table-cell>
          <table:table-cell office:value-type="float" office:value="-1376.29" table:style-name="ce11">
            <text:p>-1376,29</text:p>
          </table:table-cell>
          <table:table-cell office:value-type="float" office:value="-3810.79" table:style-name="ce11">
            <text:p>-3810,79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5234.57" table:style-name="ce11">
            <text:p>-5234,57</text:p>
          </table:table-cell>
          <table:table-cell office:value-type="float" office:value="14070.54" table:style-name="ce10">
            <text:p>14070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OEL SOARES COST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6ª VT)</text:p>
          </table:table-cell>
          <table:table-cell office:value-type="float" office:value="11778.34" table:style-name="ce10">
            <text:p>11778,34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427.75" table:style-name="ce10">
            <text:p>242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45.98" table:style-name="ce10">
            <text:p>16145,98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337.56" table:style-name="ce11">
            <text:p>-2337,56</text:p>
          </table:table-cell>
          <table:table-cell office:value-type="float" office:value="-4707.2" table:style-name="ce11">
            <text:p>-4707,20</text:p>
          </table:table-cell>
          <table:table-cell office:value-type="float" office:value="0" table:style-name="ce12">
            <text:p>0,00</text:p>
          </table:table-cell>
          <table:table-cell office:value-type="float" office:value="-8532.7099999999991" table:style-name="ce11">
            <text:p>-8532,71</text:p>
          </table:table-cell>
          <table:table-cell office:value-type="float" office:value="7613.27" table:style-name="ce10">
            <text:p>7613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MANUELLA LEMOS ALMEIDA COTTARD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8951.18" table:style-name="ce10">
            <text:p>18951,1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3617.57" table:style-name="ce10">
            <text:p>3617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08.639999999999" table:style-name="ce10">
            <text:p>24508,64</text:p>
          </table:table-cell>
          <table:table-cell office:value-type="float" office:value="-2647.51" table:style-name="ce11">
            <text:p>-2647,51</text:p>
          </table:table-cell>
          <table:table-cell office:value-type="float" office:value="-3939.07" table:style-name="ce11">
            <text:p>-3939,07</text:p>
          </table:table-cell>
          <table:table-cell office:value-type="float" office:value="-1895.82" table:style-name="ce11">
            <text:p>-1895,82</text:p>
          </table:table-cell>
          <table:table-cell office:value-type="float" office:value="0" table:style-name="ce12">
            <text:p>0,00</text:p>
          </table:table-cell>
          <table:table-cell office:value-type="float" office:value="-8482.4" table:style-name="ce11">
            <text:p>-8482,40</text:p>
          </table:table-cell>
          <table:table-cell office:value-type="float" office:value="16026.24" table:style-name="ce10">
            <text:p>16026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NAURA LÍVIA VERGETH GRANGEIRO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4069.84" table:style-name="ce10">
            <text:p>4069,84</text:p>
          </table:table-cell>
          <table:table-cell office:value-type="float" office:value="1939.89" table:style-name="ce10">
            <text:p>1939,89</text:p>
          </table:table-cell>
          <table:table-cell office:value-type="float" office:value="1488.07" table:style-name="ce10">
            <text:p>1488,07</text:p>
          </table:table-cell>
          <table:table-cell office:value-type="float" office:value="2144.6" table:number-columns-spanned="2" table:number-rows-spanned="1" table:style-name="ce26">
            <text:p>2144,60</text:p>
          </table:table-cell>
          <table:covered-table-cell/>
          <table:table-cell table:style-name="ce9"/>
          <table:table-cell office:value-type="float" office:value="21444.48" table:style-name="ce10">
            <text:p>21444,48</text:p>
          </table:table-cell>
          <table:table-cell office:value-type="float" office:value="-1861.84" table:style-name="ce11">
            <text:p>-1861,84</text:p>
          </table:table-cell>
          <table:table-cell office:value-type="float" office:value="-4106.6499999999996" table:style-name="ce11">
            <text:p>-4106,65</text:p>
          </table:table-cell>
          <table:table-cell office:value-type="float" office:value="-4771.12" table:style-name="ce11">
            <text:p>-4771,12</text:p>
          </table:table-cell>
          <table:table-cell office:value-type="float" office:value="0" table:style-name="ce12">
            <text:p>0,00</text:p>
          </table:table-cell>
          <table:table-cell office:value-type="float" office:value="-10739.61" table:style-name="ce11">
            <text:p>-10739,61</text:p>
          </table:table-cell>
          <table:table-cell office:value-type="float" office:value="10704.87" table:style-name="ce10">
            <text:p>1070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CÍLIA DOMITILA SOUSA GASQUEZ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398.21" table:style-name="ce10">
            <text:p>3398,21</text:p>
          </table:table-cell>
          <table:table-cell table:style-name="ce9"/>
          <table:table-cell office:value-type="float" office:value="577.99" table:style-name="ce10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62.14" table:style-name="ce10">
            <text:p>23262,14</text:p>
          </table:table-cell>
          <table:table-cell office:value-type="float" office:value="-2472.5" table:style-name="ce11">
            <text:p>-2472,50</text:p>
          </table:table-cell>
          <table:table-cell office:value-type="float" office:value="-4688.84" table:style-name="ce11">
            <text:p>-4688,84</text:p>
          </table:table-cell>
          <table:table-cell office:value-type="float" office:value="-907.48" table:style-name="ce11">
            <text:p>-907,48</text:p>
          </table:table-cell>
          <table:table-cell office:value-type="float" office:value="0" table:style-name="ce12">
            <text:p>0,00</text:p>
          </table:table-cell>
          <table:table-cell office:value-type="float" office:value="-8068.82" table:style-name="ce11">
            <text:p>-8068,82</text:p>
          </table:table-cell>
          <table:table-cell office:value-type="float" office:value="15193.32" table:style-name="ce10">
            <text:p>1519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EMITA BATIST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05.91" table:style-name="ce12">
            <text:p>6905,91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656.54" table:style-name="ce10">
            <text:p>7656,54</text:p>
          </table:table-cell>
          <table:table-cell office:value-type="float" office:value="-504.29" table:style-name="ce11">
            <text:p>-504,29</text:p>
          </table:table-cell>
          <table:table-cell office:value-type="float" office:value="-375.85" table:style-name="ce11">
            <text:p>-375,85</text:p>
          </table:table-cell>
          <table:table-cell office:value-type="float" office:value="-1573.8" table:style-name="ce11">
            <text:p>-1573,80</text:p>
          </table:table-cell>
          <table:table-cell office:value-type="float" office:value="0" table:style-name="ce12">
            <text:p>0,00</text:p>
          </table:table-cell>
          <table:table-cell office:value-type="float" office:value="-2453.94" table:style-name="ce11">
            <text:p>-2453,94</text:p>
          </table:table-cell>
          <table:table-cell office:value-type="float" office:value="5202.6000000000004" table:style-name="ce10">
            <text:p>5202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C ALLYSON ALVES MARTINS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SISTEMAS CORPORATIVOS E PORTAIS (SETIC)</text:p>
          </table:table-cell>
          <table:table-cell office:value-type="float" office:value="10474.6" table:style-name="ce10">
            <text:p>10474,60</text:p>
          </table:table-cell>
          <table:table-cell table:number-columns-repeated="2" table:style-name="ce9"/>
          <table:table-cell office:value-type="float" office:value="2742.96" table:style-name="ce10">
            <text:p>2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17.56" table:style-name="ce10">
            <text:p>13217,56</text:p>
          </table:table-cell>
          <table:table-cell office:value-type="float" office:value="-1313.27" table:style-name="ce11">
            <text:p>-1313,27</text:p>
          </table:table-cell>
          <table:table-cell office:value-type="float" office:value="-1441.46" table:style-name="ce11">
            <text:p>-1441,46</text:p>
          </table:table-cell>
          <table:table-cell office:value-type="float" office:value="-2854.56" table:style-name="ce11">
            <text:p>-2854,56</text:p>
          </table:table-cell>
          <table:table-cell office:value-type="float" office:value="0" table:style-name="ce12">
            <text:p>0,00</text:p>
          </table:table-cell>
          <table:table-cell office:value-type="float" office:value="-5609.29" table:style-name="ce11">
            <text:p>-5609,29</text:p>
          </table:table-cell>
          <table:table-cell office:value-type="float" office:value="7608.27" table:style-name="ce10">
            <text:p>7608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KA BARRADAS LEÃO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8875.53" table:style-name="ce10">
            <text:p>18875,53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406.33" table:style-name="ce10">
            <text:p>2406,33</text:p>
          </table:table-cell>
          <table:table-cell office:value-type="float" office:value="7035.97" table:number-columns-spanned="2" table:number-rows-spanned="1" table:style-name="ce26">
            <text:p>7035,97</text:p>
          </table:table-cell>
          <table:covered-table-cell/>
          <table:table-cell table:style-name="ce9"/>
          <table:table-cell office:value-type="float" office:value="30550.21" table:style-name="ce10">
            <text:p>30550,21</text:p>
          </table:table-cell>
          <table:table-cell office:value-type="float" office:value="-2647.51" table:style-name="ce11">
            <text:p>-2647,51</text:p>
          </table:table-cell>
          <table:table-cell office:value-type="float" office:value="-5064.24" table:style-name="ce11">
            <text:p>-5064,24</text:p>
          </table:table-cell>
          <table:table-cell office:value-type="float" office:value="12.1" table:style-name="ce10">
            <text:p>12,10</text:p>
          </table:table-cell>
          <table:table-cell office:value-type="float" office:value="0" table:style-name="ce12">
            <text:p>0,00</text:p>
          </table:table-cell>
          <table:table-cell office:value-type="float" office:value="-7699.65" table:style-name="ce11">
            <text:p>-7699,65</text:p>
          </table:table-cell>
          <table:table-cell office:value-type="float" office:value="22850.560000000001" table:style-name="ce10">
            <text:p>22850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IVAL GONÇALVES DE ALBUQUERQUE FI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504.45" table:style-name="ce10">
            <text:p>11504,45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78.74" table:style-name="ce10">
            <text:p>14678,7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00.0300000000002" table:style-name="ce11">
            <text:p>-2600,03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2">
            <text:p>0,00</text:p>
          </table:table-cell>
          <table:table-cell office:value-type="float" office:value="-3915.36" table:style-name="ce11">
            <text:p>-3915,36</text:p>
          </table:table-cell>
          <table:table-cell office:value-type="float" office:value="10763.38" table:style-name="ce10">
            <text:p>1076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RONALDO ALMEIDA SILVA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2402.16" table:style-name="ce10">
            <text:p>240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42.05" table:style-name="ce10">
            <text:p>4342,05</text:p>
          </table:table-cell>
          <table:table-cell table:number-columns-repeated="2" table:style-name="ce9"/>
          <table:table-cell office:value-type="float" office:value="36.35" table:style-name="ce10">
            <text:p>36,35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0">
            <text:p>36,35</text:p>
          </table:table-cell>
          <table:table-cell office:value-type="float" office:value="4378.3999999999996" table:style-name="ce10">
            <text:p>4378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712.4" table:style-name="ce10">
            <text:p>712,40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612.05" table:style-name="ce10">
            <text:p>13612,05</text:p>
          </table:table-cell>
          <table:table-cell office:value-type="float" office:value="-728.42" table:style-name="ce11">
            <text:p>-728,42</text:p>
          </table:table-cell>
          <table:table-cell office:value-type="float" office:value="-1685.06" table:style-name="ce11">
            <text:p>-1685,06</text:p>
          </table:table-cell>
          <table:table-cell office:value-type="float" office:value="-4018.52" table:style-name="ce11">
            <text:p>-4018,52</text:p>
          </table:table-cell>
          <table:table-cell office:value-type="float" office:value="0" table:style-name="ce12">
            <text:p>0,00</text:p>
          </table:table-cell>
          <table:table-cell office:value-type="float" office:value="-6432" table:style-name="ce11">
            <text:p>-6432,00</text:p>
          </table:table-cell>
          <table:table-cell office:value-type="float" office:value="7180.05" table:style-name="ce10">
            <text:p>7180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499.84" table:style-name="ce12">
            <text:p>5499,8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99.84" table:style-name="ce10">
            <text:p>5499,84</text:p>
          </table:table-cell>
          <table:table-cell office:value-type="float" office:value="-283.66000000000003" table:style-name="ce11">
            <text:p>-283,66</text:p>
          </table:table-cell>
          <table:table-cell office:value-type="float" office:value="-1434.45" table:style-name="ce11">
            <text:p>-1434,4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1718.11" table:style-name="ce11">
            <text:p>-1718,11</text:p>
          </table:table-cell>
          <table:table-cell office:value-type="float" office:value="3781.73" table:style-name="ce10">
            <text:p>378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ALDO CARDOSO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RENCIAMENTO DE PRECEDENTES (SEJ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1427.55" table:style-name="ce10">
            <text:p>1427,55</text:p>
          </table:table-cell>
          <table:table-cell office:value-type="float" office:value="1939.89" table:style-name="ce10">
            <text:p>1939,89</text:p>
          </table:table-cell>
          <table:table-cell office:value-type="float" office:value="2217.75" table:style-name="ce10">
            <text:p>221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71.13" table:style-name="ce10">
            <text:p>24871,13</text:p>
          </table:table-cell>
          <table:table-cell office:value-type="float" office:value="-2975.74" table:style-name="ce11">
            <text:p>-2975,74</text:p>
          </table:table-cell>
          <table:table-cell office:value-type="float" office:value="-4437.72" table:style-name="ce11">
            <text:p>-4437,72</text:p>
          </table:table-cell>
          <table:table-cell office:value-type="float" office:value="-3286.15" table:style-name="ce11">
            <text:p>-3286,15</text:p>
          </table:table-cell>
          <table:table-cell office:value-type="float" office:value="0" table:style-name="ce12">
            <text:p>0,00</text:p>
          </table:table-cell>
          <table:table-cell office:value-type="float" office:value="-10699.61" table:style-name="ce11">
            <text:p>-10699,61</text:p>
          </table:table-cell>
          <table:table-cell office:value-type="float" office:value="14171.52" table:style-name="ce10">
            <text:p>14171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LINE ARRUDA CAVALCANTE SOUZ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441.79" table:style-name="ce10">
            <text:p>19441,79</text:p>
          </table:table-cell>
          <table:table-cell office:value-type="float" office:value="3141.81" table:style-name="ce10">
            <text:p>3141,81</text:p>
          </table:table-cell>
          <table:table-cell table:style-name="ce9"/>
          <table:table-cell office:value-type="float" office:value="1869.76" table:style-name="ce10">
            <text:p>186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53.360000000001" table:style-name="ce10">
            <text:p>24453,36</text:p>
          </table:table-cell>
          <table:table-cell office:value-type="float" office:value="-3258.59" table:style-name="ce11">
            <text:p>-3258,59</text:p>
          </table:table-cell>
          <table:table-cell office:value-type="float" office:value="-4392.88" table:style-name="ce11">
            <text:p>-4392,88</text:p>
          </table:table-cell>
          <table:table-cell office:value-type="float" office:value="-1416.53" table:style-name="ce11">
            <text:p>-1416,53</text:p>
          </table:table-cell>
          <table:table-cell office:value-type="float" office:value="0" table:style-name="ce12">
            <text:p>0,00</text:p>
          </table:table-cell>
          <table:table-cell office:value-type="float" office:value="-9068" table:style-name="ce11">
            <text:p>-9068,00</text:p>
          </table:table-cell>
          <table:table-cell office:value-type="float" office:value="15385.36" table:style-name="ce10">
            <text:p>15385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ALDO CORREIA QUINTELA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ÇÃO DE INFRAESTRUTURA TECNOLÓGICA (SETIC)</text:p>
          </table:table-cell>
          <table:table-cell office:value-type="float" office:value="17863.3" table:style-name="ce10">
            <text:p>17863,30</text:p>
          </table:table-cell>
          <table:table-cell table:number-columns-repeated="2" table:style-name="ce9"/>
          <table:table-cell office:value-type="float" office:value="1985.03" table:style-name="ce10">
            <text:p>1985,03</text:p>
          </table:table-cell>
          <table:table-cell office:value-type="float" office:value="5954.43" table:number-columns-spanned="2" table:number-rows-spanned="1" table:style-name="ce26">
            <text:p>5954,43</text:p>
          </table:table-cell>
          <table:covered-table-cell/>
          <table:table-cell table:style-name="ce9"/>
          <table:table-cell office:value-type="float" office:value="25802.76" table:style-name="ce10">
            <text:p>25802,76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4027.59" table:style-name="ce11">
            <text:p>-4027,59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2">
            <text:p>0,00</text:p>
          </table:table-cell>
          <table:table-cell office:value-type="float" office:value="-6984.69" table:style-name="ce11">
            <text:p>-6984,69</text:p>
          </table:table-cell>
          <table:table-cell office:value-type="float" office:value="18818.07" table:style-name="ce10">
            <text:p>18818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SON ROBERTO ALVES LAGES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AL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22.33" table:style-name="ce10">
            <text:p>15722,33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1912.99" table:style-name="ce11">
            <text:p>-1912,99</text:p>
          </table:table-cell>
          <table:table-cell office:value-type="float" office:value="-1017.49" table:style-name="ce11">
            <text:p>-1017,49</text:p>
          </table:table-cell>
          <table:table-cell office:value-type="float" office:value="0" table:style-name="ce12">
            <text:p>0,00</text:p>
          </table:table-cell>
          <table:table-cell office:value-type="float" office:value="-4435.6499999999996" table:style-name="ce11">
            <text:p>-4435,65</text:p>
          </table:table-cell>
          <table:table-cell office:value-type="float" office:value="11286.68" table:style-name="ce10">
            <text:p>11286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EVERTON MENDES TENÓRIO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COORDENADORIA DE LICITAÇÕES (D.G.)</text:p>
          </table:table-cell>
          <table:table-cell office:value-type="float" office:value="15015.42" table:style-name="ce10">
            <text:p>15015,42</text:p>
          </table:table-cell>
          <table:table-cell table:number-columns-repeated="2" table:style-name="ce9"/>
          <table:table-cell office:value-type="float" office:value="2434.9899999999998" table:style-name="ce10">
            <text:p>2434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50.41" table:style-name="ce10">
            <text:p>17450,4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98.82" table:style-name="ce11">
            <text:p>-2798,82</text:p>
          </table:table-cell>
          <table:table-cell office:value-type="float" office:value="-823.18" table:style-name="ce11">
            <text:p>-823,18</text:p>
          </table:table-cell>
          <table:table-cell office:value-type="float" office:value="0" table:style-name="ce12">
            <text:p>0,00</text:p>
          </table:table-cell>
          <table:table-cell office:value-type="float" office:value="-4450.3900000000003" table:style-name="ce11">
            <text:p>-4450,39</text:p>
          </table:table-cell>
          <table:table-cell office:value-type="float" office:value="13000.02" table:style-name="ce10">
            <text:p>13000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A FERNANDA CURVELO MARQU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CRETARIA DE AUDITORIA</text:p>
          </table:table-cell>
          <table:table-cell office:value-type="float" office:value="12896.43" table:style-name="ce10">
            <text:p>12896,43</text:p>
          </table:table-cell>
          <table:table-cell table:number-columns-repeated="2" table:style-name="ce9"/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6.51" table:style-name="ce10">
            <text:p>13806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9.35" table:style-name="ce11">
            <text:p>-2449,3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277.74" table:style-name="ce11">
            <text:p>-3277,74</text:p>
          </table:table-cell>
          <table:table-cell office:value-type="float" office:value="10528.77" table:style-name="ce10">
            <text:p>1052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A TEIXEIRA DE MOU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729.26" table:style-name="ce10">
            <text:p>729,26</text:p>
          </table:table-cell>
          <table:table-cell table:style-name="ce9"/>
          <table:table-cell office:value-type="float" office:value="1822.88" table:style-name="ce10">
            <text:p>182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38.080000000002" table:style-name="ce10">
            <text:p>21838,08</text:p>
          </table:table-cell>
          <table:table-cell office:value-type="float" office:value="-2860.52" table:style-name="ce11">
            <text:p>-2860,52</text:p>
          </table:table-cell>
          <table:table-cell office:value-type="float" office:value="-3743.9" table:style-name="ce11">
            <text:p>-3743,90</text:p>
          </table:table-cell>
          <table:table-cell office:value-type="float" office:value="-4163.54" table:style-name="ce11">
            <text:p>-4163,54</text:p>
          </table:table-cell>
          <table:table-cell office:value-type="float" office:value="0" table:style-name="ce12">
            <text:p>0,00</text:p>
          </table:table-cell>
          <table:table-cell office:value-type="float" office:value="-10767.96" table:style-name="ce11">
            <text:p>-10767,96</text:p>
          </table:table-cell>
          <table:table-cell office:value-type="float" office:value="11070.12" table:style-name="ce10">
            <text:p>11070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IANO WANDERLEY SANTOS</text:p>
          </table:table-cell>
          <table:table-cell office:value-type="string" table:style-name="ce8">
            <text:p>TÉCNICO JUDICIÁRIO - NÍVEL MÉDIO A5</text:p>
          </table:table-cell>
          <table:table-cell office:value-type="string" table:style-name="ce8">
            <text:p>SEÇÃO DE INFRAESTRUTURA TECNOLÓGICA (SETIC)</text:p>
          </table:table-cell>
          <table:table-cell office:value-type="float" office:value="9151.77" table:style-name="ce12">
            <text:p>9151,77</text:p>
          </table:table-cell>
          <table:table-cell table:number-columns-repeated="2" table:style-name="ce9"/>
          <table:table-cell office:value-type="float" office:value="2149.5100000000002" table:style-name="ce10">
            <text:p>214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301.28" table:style-name="ce10">
            <text:p>11301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269.5999999999999" table:style-name="ce11">
            <text:p>-1269,60</text:p>
          </table:table-cell>
          <table:table-cell office:value-type="float" office:value="-1778.3" table:style-name="ce11">
            <text:p>-1778,30</text:p>
          </table:table-cell>
          <table:table-cell office:value-type="float" office:value="0" table:style-name="ce12">
            <text:p>0,00</text:p>
          </table:table-cell>
          <table:table-cell office:value-type="float" office:value="-3876.29" table:style-name="ce11">
            <text:p>-3876,29</text:p>
          </table:table-cell>
          <table:table-cell office:value-type="float" office:value="7424.99" table:style-name="ce10">
            <text:p>742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ALBUQUERQUE DE ARAÚJO CORDEIR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120.3200000000002" table:style-name="ce10">
            <text:p>2120,32</text:p>
          </table:table-cell>
          <table:table-cell office:value-type="float" office:value="2232.38" table:style-name="ce10">
            <text:p>2232,38</text:p>
          </table:table-cell>
          <table:table-cell office:value-type="float" office:value="1639.76" table:style-name="ce10">
            <text:p>163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7.05" table:style-name="ce10">
            <text:p>17747,05</text:p>
          </table:table-cell>
          <table:table-cell office:value-type="float" office:value="-1847.37" table:style-name="ce11">
            <text:p>-1847,37</text:p>
          </table:table-cell>
          <table:table-cell office:value-type="float" office:value="-2690.33" table:style-name="ce11">
            <text:p>-2690,33</text:p>
          </table:table-cell>
          <table:table-cell office:value-type="float" office:value="-1540.61" table:style-name="ce11">
            <text:p>-1540,61</text:p>
          </table:table-cell>
          <table:table-cell office:value-type="float" office:value="0" table:style-name="ce12">
            <text:p>0,00</text:p>
          </table:table-cell>
          <table:table-cell office:value-type="float" office:value="-6078.31" table:style-name="ce11">
            <text:p>-6078,31</text:p>
          </table:table-cell>
          <table:table-cell office:value-type="float" office:value="11668.74" table:style-name="ce10">
            <text:p>1166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BIO TENÓRIO BAR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JORNALISMO (CCOM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149.5100000000002" table:style-name="ce10">
            <text:p>214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38.98" table:style-name="ce10">
            <text:p>15938,98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52.41" table:style-name="ce11">
            <text:p>-2352,41</text:p>
          </table:table-cell>
          <table:table-cell office:value-type="float" office:value="-2917.74" table:style-name="ce11">
            <text:p>-2917,74</text:p>
          </table:table-cell>
          <table:table-cell office:value-type="float" office:value="0" table:style-name="ce12">
            <text:p>0,00</text:p>
          </table:table-cell>
          <table:table-cell office:value-type="float" office:value="-6775.32" table:style-name="ce11">
            <text:p>-6775,32</text:p>
          </table:table-cell>
          <table:table-cell office:value-type="float" office:value="9163.66" table:style-name="ce10">
            <text:p>916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BRÍCIO ROSA MACIEL BARBOS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754,59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58.48" table:style-name="ce10">
            <text:p>21758,48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4210.12" table:style-name="ce11">
            <text:p>-4210,12</text:p>
          </table:table-cell>
          <table:table-cell office:value-type="float" office:value="-4938.49" table:style-name="ce11">
            <text:p>-4938,49</text:p>
          </table:table-cell>
          <table:table-cell office:value-type="float" office:value="0" table:style-name="ce12">
            <text:p>0,00</text:p>
          </table:table-cell>
          <table:table-cell office:value-type="float" office:value="-10653.78" table:style-name="ce11">
            <text:p>-10653,78</text:p>
          </table:table-cell>
          <table:table-cell office:value-type="float" office:value="11104.7" table:style-name="ce10">
            <text:p>1110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GNER MOREIRA DE PAULA GOM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1778.34" table:style-name="ce10">
            <text:p>11778,34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023.34" table:style-name="ce10">
            <text:p>2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41.57" table:style-name="ce10">
            <text:p>15741,57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493.9699999999998" table:style-name="ce11">
            <text:p>-2493,97</text:p>
          </table:table-cell>
          <table:table-cell office:value-type="float" office:value="-4669.91" table:style-name="ce11">
            <text:p>-4669,91</text:p>
          </table:table-cell>
          <table:table-cell office:value-type="float" office:value="0" table:style-name="ce12">
            <text:p>0,00</text:p>
          </table:table-cell>
          <table:table-cell office:value-type="float" office:value="-8651.83" table:style-name="ce11">
            <text:p>-8651,83</text:p>
          </table:table-cell>
          <table:table-cell office:value-type="float" office:value="7089.74" table:style-name="ce10">
            <text:p>7089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ARAH MARIA ALVIM DE SOUZA HOL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013.25" table:style-name="ce10">
            <text:p>22013,25</text:p>
          </table:table-cell>
          <table:table-cell table:number-columns-repeated="2" table:style-name="ce9"/>
          <table:table-cell office:value-type="float" office:value="3004.6" table:style-name="ce10">
            <text:p>3004,60</text:p>
          </table:table-cell>
          <table:table-cell office:value-type="float" office:value="7337.75" table:number-columns-spanned="2" table:number-rows-spanned="1" table:style-name="ce26">
            <text:p>7337,75</text:p>
          </table:table-cell>
          <table:covered-table-cell/>
          <table:table-cell table:style-name="ce9"/>
          <table:table-cell office:value-type="float" office:value="32355.599999999999" table:style-name="ce10">
            <text:p>32355,60</text:p>
          </table:table-cell>
          <table:table-cell office:value-type="float" office:value="-828.39" table:style-name="ce11">
            <text:p>-828,39</text:p>
          </table:table-cell>
          <table:table-cell office:value-type="float" office:value="-5651.82" table:style-name="ce11">
            <text:p>-5651,82</text:p>
          </table:table-cell>
          <table:table-cell office:value-type="float" office:value="-5877.6" table:style-name="ce11">
            <text:p>-5877,60</text:p>
          </table:table-cell>
          <table:table-cell office:value-type="float" office:value="0" table:style-name="ce12">
            <text:p>0,00</text:p>
          </table:table-cell>
          <table:table-cell office:value-type="float" office:value="-12357.81" table:style-name="ce11">
            <text:p>-12357,81</text:p>
          </table:table-cell>
          <table:table-cell office:value-type="float" office:value="19997.79" table:style-name="ce10">
            <text:p>19997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EDNA DE CARVALH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2">
            <text:p>6976,45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27.08" table:style-name="ce10">
            <text:p>7727,08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1113.8699999999999" table:style-name="ce11">
            <text:p>-1113,87</text:p>
          </table:table-cell>
          <table:table-cell office:value-type="float" office:value="0" table:style-name="ce12">
            <text:p>0,00</text:p>
          </table:table-cell>
          <table:table-cell office:value-type="float" office:value="-2018.9" table:style-name="ce11">
            <text:p>-2018,90</text:p>
          </table:table-cell>
          <table:table-cell office:value-type="float" office:value="5708.18" table:style-name="ce10">
            <text:p>570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ÁTIMA REGINA DA ROCHA JESU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5180.97" table:style-name="ce10">
            <text:p>5180,97</text:p>
          </table:table-cell>
          <table:table-cell office:value-type="float" office:value="1939.89" table:style-name="ce10">
            <text:p>1939,89</text:p>
          </table:table-cell>
          <table:table-cell office:value-type="float" office:value="1987.75" table:style-name="ce10">
            <text:p>1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10.689999999999" table:style-name="ce10">
            <text:p>20910,69</text:p>
          </table:table-cell>
          <table:table-cell office:value-type="float" office:value="-2019.21" table:style-name="ce11">
            <text:p>-2019,21</text:p>
          </table:table-cell>
          <table:table-cell office:value-type="float" office:value="-3727.03" table:style-name="ce11">
            <text:p>-3727,03</text:p>
          </table:table-cell>
          <table:table-cell office:value-type="float" office:value="-2426.16" table:style-name="ce11">
            <text:p>-2426,16</text:p>
          </table:table-cell>
          <table:table-cell office:value-type="float" office:value="0" table:style-name="ce12">
            <text:p>0,00</text:p>
          </table:table-cell>
          <table:table-cell office:value-type="float" office:value="-8172.4" table:style-name="ce11">
            <text:p>-8172,40</text:p>
          </table:table-cell>
          <table:table-cell office:value-type="float" office:value="12738.29" table:style-name="ce10">
            <text:p>12738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COSTA LEIT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1169.36" table:style-name="ce10">
            <text:p>11169,36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917.2" table:style-name="ce10">
            <text:p>1917,2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26.45" table:style-name="ce10">
            <text:p>15026,45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17.0700000000002" table:style-name="ce11">
            <text:p>-2317,07</text:p>
          </table:table-cell>
          <table:table-cell office:value-type="float" office:value="-1237.81" table:style-name="ce11">
            <text:p>-1237,81</text:p>
          </table:table-cell>
          <table:table-cell office:value-type="float" office:value="0" table:style-name="ce12">
            <text:p>0,00</text:p>
          </table:table-cell>
          <table:table-cell office:value-type="float" office:value="-4383.2700000000004" table:style-name="ce11">
            <text:p>-4383,27</text:p>
          </table:table-cell>
          <table:table-cell office:value-type="float" office:value="10643.18" table:style-name="ce10">
            <text:p>10643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LIPE RAMALHO DE MORAE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186.33" table:style-name="ce10">
            <text:p>2186,33</text:p>
          </table:table-cell>
          <table:table-cell office:value-type="float" office:value="18294.849999999999" table:number-columns-spanned="2" table:number-rows-spanned="1" table:style-name="ce24">
            <text:p>18294,85</text:p>
          </table:table-cell>
          <table:covered-table-cell/>
          <table:table-cell table:style-name="ce9"/>
          <table:table-cell office:value-type="float" office:value="39529.53" table:style-name="ce10">
            <text:p>39529,53</text:p>
          </table:table-cell>
          <table:table-cell office:value-type="float" office:value="-828.39" table:style-name="ce11">
            <text:p>-828,39</text:p>
          </table:table-cell>
          <table:table-cell office:value-type="float" office:value="-8198.58" table:style-name="ce11">
            <text:p>-8198,58</text:p>
          </table:table-cell>
          <table:table-cell office:value-type="float" office:value="-858.3" table:style-name="ce11">
            <text:p>-858,30</text:p>
          </table:table-cell>
          <table:table-cell office:value-type="float" office:value="0" table:style-name="ce12">
            <text:p>0,00</text:p>
          </table:table-cell>
          <table:table-cell office:value-type="float" office:value="-9885.27" table:style-name="ce11">
            <text:p>-9885,27</text:p>
          </table:table-cell>
          <table:table-cell office:value-type="float" office:value="29644.26" table:style-name="ce10">
            <text:p>29644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PEDROSA DE HOLAND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519.71" table:style-name="ce10">
            <text:p>19519,71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3450.27" table:style-name="ce10">
            <text:p>3450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02.36" table:style-name="ce10">
            <text:p>25202,3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884.66" table:style-name="ce11">
            <text:p>-4884,66</text:p>
          </table:table-cell>
          <table:table-cell office:value-type="float" office:value="-1600.21" table:style-name="ce11">
            <text:p>-1600,21</text:p>
          </table:table-cell>
          <table:table-cell office:value-type="float" office:value="0" table:style-name="ce12">
            <text:p>0,00</text:p>
          </table:table-cell>
          <table:table-cell office:value-type="float" office:value="-7313.26" table:style-name="ce11">
            <text:p>-7313,26</text:p>
          </table:table-cell>
          <table:table-cell office:value-type="float" office:value="17889.099999999999" table:style-name="ce10">
            <text:p>1788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A SOARES BASTOS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363.86" table:style-name="ce10">
            <text:p>19363,86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2522.96" table:style-name="ce10">
            <text:p>252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297.83" table:style-name="ce10">
            <text:p>30297,83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5910.9" table:style-name="ce11">
            <text:p>-5910,90</text:p>
          </table:table-cell>
          <table:table-cell office:value-type="float" office:value="-1884.09" table:style-name="ce11">
            <text:p>-1884,09</text:p>
          </table:table-cell>
          <table:table-cell office:value-type="float" office:value="0" table:style-name="ce12">
            <text:p>0,00</text:p>
          </table:table-cell>
          <table:table-cell office:value-type="float" office:value="-10535.18" table:style-name="ce11">
            <text:p>-10535,18</text:p>
          </table:table-cell>
          <table:table-cell office:value-type="float" office:value="19762.650000000001" table:style-name="ce10">
            <text:p>19762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ÔNIO DE CASTRO CARDOSO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8779.439999999999" table:style-name="ce10">
            <text:p>18779,44</text:p>
          </table:table-cell>
          <table:table-cell office:value-type="float" office:value="2364.52" table:style-name="ce10">
            <text:p>2364,52</text:p>
          </table:table-cell>
          <table:table-cell table:style-name="ce9"/>
          <table:table-cell office:value-type="float" office:value="2044.7" table:style-name="ce10">
            <text:p>2044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188.66" table:style-name="ce10">
            <text:p>23188,66</text:p>
          </table:table-cell>
          <table:table-cell office:value-type="float" office:value="-3033.91" table:style-name="ce11">
            <text:p>-3033,91</text:p>
          </table:table-cell>
          <table:table-cell office:value-type="float" office:value="-4006.63" table:style-name="ce11">
            <text:p>-4006,63</text:p>
          </table:table-cell>
          <table:table-cell office:value-type="float" office:value="-1068.5899999999999" table:style-name="ce11">
            <text:p>-1068,59</text:p>
          </table:table-cell>
          <table:table-cell office:value-type="float" office:value="0" table:style-name="ce12">
            <text:p>0,00</text:p>
          </table:table-cell>
          <table:table-cell office:value-type="float" office:value="-8109.13" table:style-name="ce11">
            <text:p>-8109,13</text:p>
          </table:table-cell>
          <table:table-cell office:value-type="float" office:value="15079.53" table:style-name="ce10">
            <text:p>1507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ANTONIO FLOERING BELTRÃO DE CAST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885.7900000000009" table:style-name="ce12">
            <text:p>9885,79</text:p>
          </table:table-cell>
          <table:table-cell table:number-columns-repeated="2" table:style-name="ce9"/>
          <table:table-cell office:value-type="float" office:value="980.63" table:style-name="ce10">
            <text:p>98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866.42" table:style-name="ce10">
            <text:p>10866,42</text:p>
          </table:table-cell>
          <table:table-cell office:value-type="float" office:value="-405.8" table:style-name="ce11">
            <text:p>-405,80</text:p>
          </table:table-cell>
          <table:table-cell table:style-name="ce9"/>
          <table:table-cell office:value-type="float" office:value="-2106.4699999999998" table:style-name="ce11">
            <text:p>-2106,47</text:p>
          </table:table-cell>
          <table:table-cell office:value-type="float" office:value="0" table:style-name="ce12">
            <text:p>0,00</text:p>
          </table:table-cell>
          <table:table-cell office:value-type="float" office:value="-2512.27" table:style-name="ce11">
            <text:p>-2512,27</text:p>
          </table:table-cell>
          <table:table-cell office:value-type="float" office:value="8354.15" table:style-name="ce10">
            <text:p>835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ERNANDO BENEDIT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ATÓRIO (SEJ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4542.51" table:style-name="ce10">
            <text:p>4542,51</text:p>
          </table:table-cell>
          <table:table-cell office:value-type="float" office:value="1185.05" table:style-name="ce10">
            <text:p>1185,05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24.13" table:style-name="ce10">
            <text:p>19024,13</text:p>
          </table:table-cell>
          <table:table-cell office:value-type="float" office:value="-1911.97" table:style-name="ce11">
            <text:p>-1911,97</text:p>
          </table:table-cell>
          <table:table-cell office:value-type="float" office:value="-3379.79" table:style-name="ce11">
            <text:p>-3379,79</text:p>
          </table:table-cell>
          <table:table-cell office:value-type="float" office:value="-2227.73" table:style-name="ce11">
            <text:p>-2227,73</text:p>
          </table:table-cell>
          <table:table-cell office:value-type="float" office:value="0" table:style-name="ce12">
            <text:p>0,00</text:p>
          </table:table-cell>
          <table:table-cell office:value-type="float" office:value="-7519.49" table:style-name="ce11">
            <text:p>-7519,49</text:p>
          </table:table-cell>
          <table:table-cell office:value-type="float" office:value="11504.64" table:style-name="ce10">
            <text:p>11504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AZEVEDO GAZZANÉ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<text:s text:c="2"/>JURÍDICO-ADMINISTRATIVA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1409.76" table:style-name="ce10">
            <text:p>1409,76</text:p>
          </table:table-cell>
          <table:table-cell office:value-type="float" office:value="6737.7" table:number-columns-spanned="2" table:number-rows-spanned="1" table:style-name="ce26">
            <text:p>6737,70</text:p>
          </table:table-cell>
          <table:covered-table-cell/>
          <table:table-cell office:value-type="float" office:value="10106.549999999999" table:style-name="ce10">
            <text:p>10106,55</text:p>
          </table:table-cell>
          <table:table-cell office:value-type="float" office:value="38467.1" table:style-name="ce10">
            <text:p>38467,10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5258.83" table:style-name="ce11">
            <text:p>-5258,83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2">
            <text:p>0,00</text:p>
          </table:table-cell>
          <table:table-cell office:value-type="float" office:value="-7508.83" table:style-name="ce11">
            <text:p>-7508,83</text:p>
          </table:table-cell>
          <table:table-cell office:value-type="float" office:value="30958.27" table:style-name="ce10">
            <text:p>30958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CAROLINE FONSECA AMORIM</text:p>
          </table:table-cell>
          <table:table-cell office:value-type="string" table:style-name="ce8">
            <text:p>COORDENADOR DE LICITAÇÕES - CJ-02</text:p>
          </table:table-cell>
          <table:table-cell office:value-type="string" table:style-name="ce8">
            <text:p>COORDENADORIA DE LICITAÇÕES (D.G.)</text:p>
          </table:table-cell>
          <table:table-cell office:value-type="float" office:value="19441.79" table:style-name="ce10">
            <text:p>19441,79</text:p>
          </table:table-cell>
          <table:table-cell table:style-name="ce9"/>
          <table:table-cell office:value-type="float" office:value="7398.87" table:style-name="ce10">
            <text:p>7398,87</text:p>
          </table:table-cell>
          <table:table-cell office:value-type="float" office:value="2123.5100000000002" table:style-name="ce10">
            <text:p>212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64.17" table:style-name="ce10">
            <text:p>28964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6179.74" table:style-name="ce11">
            <text:p>-6179,74</text:p>
          </table:table-cell>
          <table:table-cell office:value-type="float" office:value="-699.14" table:style-name="ce11">
            <text:p>-699,14</text:p>
          </table:table-cell>
          <table:table-cell office:value-type="float" office:value="0" table:style-name="ce12">
            <text:p>0,00</text:p>
          </table:table-cell>
          <table:table-cell office:value-type="float" office:value="-7707.27" table:style-name="ce11">
            <text:p>-7707,27</text:p>
          </table:table-cell>
          <table:table-cell office:value-type="float" office:value="21256.9" table:style-name="ce10">
            <text:p>21256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A ROBERTA DE ALMEIDA MULLER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2">
            <text:p>3983,92</text:p>
          </table:table-cell>
          <table:table-cell table:number-columns-repeated="2" table:style-name="ce9"/>
          <table:table-cell office:value-type="float" office:value="324.32" table:style-name="ce10">
            <text:p>32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308.24" table:style-name="ce10">
            <text:p>4308,24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941.96" table:style-name="ce11">
            <text:p>-941,96</text:p>
          </table:table-cell>
          <table:table-cell office:value-type="float" office:value="0" table:style-name="ce12">
            <text:p>0,00</text:p>
          </table:table-cell>
          <table:table-cell office:value-type="float" office:value="-1251.7" table:style-name="ce11">
            <text:p>-1251,70</text:p>
          </table:table-cell>
          <table:table-cell office:value-type="float" office:value="3056.54" table:style-name="ce10">
            <text:p>3056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COSTA NABUCO DE MELL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060,66</text:p>
          </table:table-cell>
          <table:table-cell office:value-type="float" office:value="3221.92" table:style-name="ce10">
            <text:p>3221,92</text:p>
          </table:table-cell>
          <table:table-cell table:style-name="ce9"/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21.28" table:style-name="ce10">
            <text:p>18521,28</text:p>
          </table:table-cell>
          <table:table-cell office:value-type="float" office:value="-1970.36" table:style-name="ce11">
            <text:p>-1970,36</text:p>
          </table:table-cell>
          <table:table-cell office:value-type="float" office:value="-3014.36" table:style-name="ce11">
            <text:p>-3014,36</text:p>
          </table:table-cell>
          <table:table-cell office:value-type="float" office:value="-4241.66" table:style-name="ce11">
            <text:p>-4241,66</text:p>
          </table:table-cell>
          <table:table-cell office:value-type="float" office:value="0" table:style-name="ce12">
            <text:p>0,00</text:p>
          </table:table-cell>
          <table:table-cell office:value-type="float" office:value="-9226.3799999999992" table:style-name="ce11">
            <text:p>-9226,38</text:p>
          </table:table-cell>
          <table:table-cell office:value-type="float" office:value="9294.9" table:style-name="ce10">
            <text:p>9294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LÁVIO DE SOUZA CUNHA JÚNIOR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CL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185,05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185.05" table:style-name="ce10">
            <text:p>1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A CARLA BARROS VICTAL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9ª VT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2174.02" table:style-name="ce10">
            <text:p>2174,02</text:p>
          </table:table-cell>
          <table:table-cell office:value-type="float" office:value="646.63" table:number-columns-spanned="2" table:number-rows-spanned="1" table:style-name="ce26">
            <text:p>646,63</text:p>
          </table:table-cell>
          <table:covered-table-cell/>
          <table:table-cell table:style-name="ce9"/>
          <table:table-cell office:value-type="float" office:value="4760.54" table:style-name="ce10">
            <text:p>4760,54</text:p>
          </table:table-cell>
          <table:table-cell table:number-columns-repeated="2" table:style-name="ce9"/>
          <table:table-cell office:value-type="float" office:value="-795.37" table:style-name="ce11">
            <text:p>-795,37</text:p>
          </table:table-cell>
          <table:table-cell office:value-type="float" office:value="0" table:style-name="ce12">
            <text:p>0,00</text:p>
          </table:table-cell>
          <table:table-cell office:value-type="float" office:value="-795.37" table:style-name="ce11">
            <text:p>-795,37</text:p>
          </table:table-cell>
          <table:table-cell office:value-type="float" office:value="3965.17" table:style-name="ce10">
            <text:p>3965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ANTÔNIO CARL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4831.63" table:style-name="ce10">
            <text:p>4831,63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87.48" table:style-name="ce10">
            <text:p>18087,48</text:p>
          </table:table-cell>
          <table:table-cell office:value-type="float" office:value="-1466.35" table:style-name="ce11">
            <text:p>-1466,35</text:p>
          </table:table-cell>
          <table:table-cell table:style-name="ce9"/>
          <table:table-cell office:value-type="float" office:value="-3680.91" table:style-name="ce11">
            <text:p>-3680,91</text:p>
          </table:table-cell>
          <table:table-cell office:value-type="float" office:value="0" table:style-name="ce12">
            <text:p>0,00</text:p>
          </table:table-cell>
          <table:table-cell office:value-type="float" office:value="-5147.26" table:style-name="ce11">
            <text:p>-5147,26</text:p>
          </table:table-cell>
          <table:table-cell office:value-type="float" office:value="12940.22" table:style-name="ce10">
            <text:p>12940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EVANDRO SOUSA MOT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540.87" table:style-name="ce10">
            <text:p>11540,87</text:p>
          </table:table-cell>
          <table:table-cell office:value-type="float" office:value="3491.91" table:style-name="ce10">
            <text:p>3491,91</text:p>
          </table:table-cell>
          <table:table-cell office:value-type="float" office:value="1379.07" table:style-name="ce10">
            <text:p>1379,07</text:p>
          </table:table-cell>
          <table:table-cell office:value-type="float" office:value="3944.55" table:style-name="ce10">
            <text:p>3944,5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356.400000000001" table:style-name="ce10">
            <text:p>20356,40</text:p>
          </table:table-cell>
          <table:table-cell office:value-type="float" office:value="-2014.91" table:style-name="ce11">
            <text:p>-2014,91</text:p>
          </table:table-cell>
          <table:table-cell office:value-type="float" office:value="-2829.11" table:style-name="ce11">
            <text:p>-2829,11</text:p>
          </table:table-cell>
          <table:table-cell office:value-type="float" office:value="-3691" table:style-name="ce11">
            <text:p>-3691,00</text:p>
          </table:table-cell>
          <table:table-cell office:value-type="float" office:value="0" table:style-name="ce12">
            <text:p>0,00</text:p>
          </table:table-cell>
          <table:table-cell office:value-type="float" office:value="-8535.02" table:style-name="ce11">
            <text:p>-8535,02</text:p>
          </table:table-cell>
          <table:table-cell office:value-type="float" office:value="11821.38" table:style-name="ce10">
            <text:p>11821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GUTEMBERG ELIZEU DE LIM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84.95999999999998" table:style-name="ce10">
            <text:p>284,96</text:p>
          </table:table-cell>
          <table:table-cell office:value-type="float" office:value="1185.05" table:style-name="ce10">
            <text:p>1185,05</text:p>
          </table:table-cell>
          <table:table-cell office:value-type="float" office:value="2453.2800000000002" table:style-name="ce10">
            <text:p>2453,28</text:p>
          </table:table-cell>
          <table:table-cell office:value-type="float" office:value="4455.6899999999996" table:number-columns-spanned="2" table:number-rows-spanned="1" table:style-name="ce26">
            <text:p>4455,69</text:p>
          </table:table-cell>
          <table:covered-table-cell/>
          <table:table-cell table:style-name="ce9"/>
          <table:table-cell office:value-type="float" office:value="20276.05" table:style-name="ce10">
            <text:p>20276,05</text:p>
          </table:table-cell>
          <table:table-cell office:value-type="float" office:value="-1546.48" table:style-name="ce11">
            <text:p>-1546,48</text:p>
          </table:table-cell>
          <table:table-cell office:value-type="float" office:value="-2747.71" table:style-name="ce11">
            <text:p>-2747,71</text:p>
          </table:table-cell>
          <table:table-cell office:value-type="float" office:value="-1427.95" table:style-name="ce11">
            <text:p>-1427,95</text:p>
          </table:table-cell>
          <table:table-cell office:value-type="float" office:value="0" table:style-name="ce12">
            <text:p>0,00</text:p>
          </table:table-cell>
          <table:table-cell office:value-type="float" office:value="-5722.14" table:style-name="ce11">
            <text:p>-5722,14</text:p>
          </table:table-cell>
          <table:table-cell office:value-type="float" office:value="14553.91" table:style-name="ce10">
            <text:p>14553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ANCISCO PEREZ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863.54" table:style-name="ce12">
            <text:p>1863,54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220.1600000000001" table:style-name="ce10">
            <text:p>1220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68.75" table:style-name="ce10">
            <text:p>4268,75</text:p>
          </table:table-cell>
          <table:table-cell office:value-type="float" office:value="-260.89999999999998" table:style-name="ce11">
            <text:p>-260,90</text:p>
          </table:table-cell>
          <table:table-cell office:value-type="float" office:value="-66.28" table:style-name="ce11">
            <text:p>-66,28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27.18" table:style-name="ce11">
            <text:p>-327,18</text:p>
          </table:table-cell>
          <table:table-cell office:value-type="float" office:value="3941.57" table:style-name="ce10">
            <text:p>3941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FREDERICO GUILHERME DE OLIVEIRA GOMES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9363.86" table:style-name="ce10">
            <text:p>19363,86</text:p>
          </table:table-cell>
          <table:table-cell office:value-type="float" office:value="5582.15" table:style-name="ce10">
            <text:p>5582,15</text:p>
          </table:table-cell>
          <table:table-cell office:value-type="float" office:value="8411.01" table:style-name="ce10">
            <text:p>8411,01</text:p>
          </table:table-cell>
          <table:table-cell office:value-type="float" office:value="1859.76" table:style-name="ce10">
            <text:p>185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216.78" table:style-name="ce10">
            <text:p>35216,78</text:p>
          </table:table-cell>
          <table:table-cell office:value-type="float" office:value="-4194.3" table:style-name="ce11">
            <text:p>-4194,30</text:p>
          </table:table-cell>
          <table:table-cell office:value-type="float" office:value="-4398.4399999999996" table:style-name="ce11">
            <text:p>-4398,44</text:p>
          </table:table-cell>
          <table:table-cell office:value-type="float" office:value="-1428.05" table:style-name="ce11">
            <text:p>-1428,05</text:p>
          </table:table-cell>
          <table:table-cell office:value-type="float" office:value="0" table:style-name="ce12">
            <text:p>0,00</text:p>
          </table:table-cell>
          <table:table-cell office:value-type="float" office:value="-10020.790000000001" table:style-name="ce11">
            <text:p>-10020,79</text:p>
          </table:table-cell>
          <table:table-cell office:value-type="float" office:value="25195.99" table:style-name="ce10">
            <text:p>25195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BRAGA NETTO COSTA LIBAR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0887.5" table:style-name="ce10">
            <text:p>10887,5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3642.94" table:style-name="ce10">
            <text:p>3642,94</text:p>
          </table:table-cell>
          <table:table-cell office:value-type="float" office:value="4024.18" table:number-columns-spanned="2" table:number-rows-spanned="1" table:style-name="ce26">
            <text:p>4024,18</text:p>
          </table:table-cell>
          <table:covered-table-cell/>
          <table:table-cell table:style-name="ce9"/>
          <table:table-cell office:value-type="float" office:value="19739.669999999998" table:style-name="ce10">
            <text:p>19739,67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345.7600000000002" table:style-name="ce11">
            <text:p>-2345,76</text:p>
          </table:table-cell>
          <table:table-cell office:value-type="float" office:value="-1927.9" table:style-name="ce11">
            <text:p>-1927,90</text:p>
          </table:table-cell>
          <table:table-cell office:value-type="float" office:value="0" table:style-name="ce12">
            <text:p>0,00</text:p>
          </table:table-cell>
          <table:table-cell office:value-type="float" office:value="-5634.19" table:style-name="ce11">
            <text:p>-5634,19</text:p>
          </table:table-cell>
          <table:table-cell office:value-type="float" office:value="14105.48" table:style-name="ce10">
            <text:p>14105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ABRIELA CALHEIROS GOMES RIBEIRO</text:p>
          </table:table-cell>
          <table:table-cell office:value-type="string" table:style-name="ce8">
            <text:p>TÉCNICO JUDICIÁRIO - NÍVEL MÉDIO A4</text:p>
          </table:table-cell>
          <table:table-cell office:value-type="string" table:style-name="ce8">
            <text:p>VARA DO TRABALHO DE SANTANA DO IPANEMA/AL</text:p>
          </table:table-cell>
          <table:table-cell office:value-type="float" office:value="8796.51" table:style-name="ce12">
            <text:p>8796,51</text:p>
          </table:table-cell>
          <table:table-cell table:number-columns-repeated="2" table:style-name="ce9"/>
          <table:table-cell office:value-type="float" office:value="1553.69" table:style-name="ce10">
            <text:p>1553,69</text:p>
          </table:table-cell>
          <table:table-cell office:value-type="float" office:value="2932.17" table:number-columns-spanned="2" table:number-rows-spanned="1" table:style-name="ce26">
            <text:p>2932,17</text:p>
          </table:table-cell>
          <table:covered-table-cell/>
          <table:table-cell table:style-name="ce9"/>
          <table:table-cell office:value-type="float" office:value="13282.37" table:style-name="ce10">
            <text:p>13282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69.44" table:style-name="ce11">
            <text:p>-1369,44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197.83" table:style-name="ce11">
            <text:p>-2197,83</text:p>
          </table:table-cell>
          <table:table-cell office:value-type="float" office:value="11084.54" table:style-name="ce10">
            <text:p>11084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ALVES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216.33" table:style-name="ce12">
            <text:p>3216,33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149.5100000000002" table:style-name="ce10">
            <text:p>214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50.89" table:style-name="ce10">
            <text:p>6550,89</text:p>
          </table:table-cell>
          <table:table-cell office:value-type="float" office:value="-353.8" table:style-name="ce11">
            <text:p>-353,80</text:p>
          </table:table-cell>
          <table:table-cell office:value-type="float" office:value="-167.02" table:style-name="ce11">
            <text:p>-167,02</text:p>
          </table:table-cell>
          <table:table-cell office:value-type="float" office:value="-1803.87" table:style-name="ce11">
            <text:p>-1803,87</text:p>
          </table:table-cell>
          <table:table-cell office:value-type="float" office:value="0" table:style-name="ce12">
            <text:p>0,00</text:p>
          </table:table-cell>
          <table:table-cell office:value-type="float" office:value="-2324.69" table:style-name="ce11">
            <text:p>-2324,69</text:p>
          </table:table-cell>
          <table:table-cell office:value-type="float" office:value="4226.2" table:style-name="ce10">
            <text:p>4226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ANE FIRMO SOARES LISBO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85.05" table:style-name="ce10">
            <text:p>1185,05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185.05" table:style-name="ce10">
            <text:p>1185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ETE FRANCISC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398,39</text:p>
          </table:table-cell>
          <table:table-cell office:value-type="float" office:value="1124.52" table:style-name="ce10">
            <text:p>1124,52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22.91" table:style-name="ce10">
            <text:p>12522,91</text:p>
          </table:table-cell>
          <table:table-cell office:value-type="float" office:value="-795.9" table:style-name="ce11">
            <text:p>-795,90</text:p>
          </table:table-cell>
          <table:table-cell office:value-type="float" office:value="-1831.97" table:style-name="ce11">
            <text:p>-1831,97</text:p>
          </table:table-cell>
          <table:table-cell office:value-type="float" office:value="-113.98" table:style-name="ce11">
            <text:p>-113,98</text:p>
          </table:table-cell>
          <table:table-cell office:value-type="float" office:value="0" table:style-name="ce12">
            <text:p>0,00</text:p>
          </table:table-cell>
          <table:table-cell office:value-type="float" office:value="-2741.85" table:style-name="ce11">
            <text:p>-2741,85</text:p>
          </table:table-cell>
          <table:table-cell office:value-type="float" office:value="9781.06" table:style-name="ce10">
            <text:p>9781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1755.25" table:style-name="ce10">
            <text:p>1755,25</text:p>
          </table:table-cell>
          <table:table-cell table:style-name="ce9"/>
          <table:table-cell office:value-type="float" office:value="2066.06" table:style-name="ce10">
            <text:p>206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19.7" table:style-name="ce10">
            <text:p>15219,70</text:p>
          </table:table-cell>
          <table:table-cell office:value-type="float" office:value="-1728.36" table:style-name="ce11">
            <text:p>-1728,36</text:p>
          </table:table-cell>
          <table:table-cell office:value-type="float" office:value="-1241.3599999999999" table:style-name="ce11">
            <text:p>-1241,36</text:p>
          </table:table-cell>
          <table:table-cell office:value-type="float" office:value="-1733.17" table:style-name="ce11">
            <text:p>-1733,17</text:p>
          </table:table-cell>
          <table:table-cell office:value-type="float" office:value="0" table:style-name="ce12">
            <text:p>0,00</text:p>
          </table:table-cell>
          <table:table-cell office:value-type="float" office:value="-4702.8900000000003" table:style-name="ce11">
            <text:p>-4702,89</text:p>
          </table:table-cell>
          <table:table-cell office:value-type="float" office:value="10516.81" table:style-name="ce10">
            <text:p>10516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NISVAL SAMPAIO DA SILVA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3620.37" table:style-name="ce12">
            <text:p>3620,3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778.78" table:style-name="ce10">
            <text:p>2778,7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339.0400000000009" table:style-name="ce10">
            <text:p>8339,04</text:p>
          </table:table-cell>
          <table:table-cell office:value-type="float" office:value="-398.24" table:style-name="ce11">
            <text:p>-398,24</text:p>
          </table:table-cell>
          <table:table-cell office:value-type="float" office:value="-354.7" table:style-name="ce11">
            <text:p>-354,70</text:p>
          </table:table-cell>
          <table:table-cell office:value-type="float" office:value="-2231.4" table:style-name="ce11">
            <text:p>-2231,40</text:p>
          </table:table-cell>
          <table:table-cell office:value-type="float" office:value="0" table:style-name="ce12">
            <text:p>0,00</text:p>
          </table:table-cell>
          <table:table-cell office:value-type="float" office:value="-2984.34" table:style-name="ce11">
            <text:p>-2984,34</text:p>
          </table:table-cell>
          <table:table-cell office:value-type="float" office:value="5354.7" table:style-name="ce10">
            <text:p>5354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ERCINO DE OLIVEIR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1320.48" table:style-name="ce10">
            <text:p>1320,48</text:p>
          </table:table-cell>
          <table:table-cell office:value-type="float" office:value="1379.07" table:style-name="ce10">
            <text:p>1379,07</text:p>
          </table:table-cell>
          <table:table-cell office:value-type="float" office:value="4044.22" table:style-name="ce10">
            <text:p>4044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98.36" table:style-name="ce10">
            <text:p>18498,36</text:p>
          </table:table-cell>
          <table:table-cell office:value-type="float" office:value="-1715.4" table:style-name="ce11">
            <text:p>-1715,40</text:p>
          </table:table-cell>
          <table:table-cell office:value-type="float" office:value="-2425.2399999999998" table:style-name="ce11">
            <text:p>-2425,24</text:p>
          </table:table-cell>
          <table:table-cell office:value-type="float" office:value="-3812.31" table:style-name="ce11">
            <text:p>-3812,31</text:p>
          </table:table-cell>
          <table:table-cell office:value-type="float" office:value="0" table:style-name="ce12">
            <text:p>0,00</text:p>
          </table:table-cell>
          <table:table-cell office:value-type="float" office:value="-7952.95" table:style-name="ce11">
            <text:p>-7952,95</text:p>
          </table:table-cell>
          <table:table-cell office:value-type="float" office:value="10545.41" table:style-name="ce10">
            <text:p>1054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BERTO COTRIM DE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ªVTSMC)</text:p>
          </table:table-cell>
          <table:table-cell office:value-type="float" office:value="8950.83" table:style-name="ce12">
            <text:p>8950,83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611.93" table:style-name="ce10">
            <text:p>1611,93</text:p>
          </table:table-cell>
          <table:table-cell office:value-type="float" office:value="3630.24" table:number-columns-spanned="2" table:number-rows-spanned="1" table:style-name="ce26">
            <text:p>3630,24</text:p>
          </table:table-cell>
          <table:covered-table-cell/>
          <table:table-cell table:style-name="ce9"/>
          <table:table-cell office:value-type="float" office:value="16132.89" table:style-name="ce10">
            <text:p>16132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98.61" table:style-name="ce11">
            <text:p>-1998,61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827" table:style-name="ce11">
            <text:p>-2827,00</text:p>
          </table:table-cell>
          <table:table-cell office:value-type="float" office:value="13305.89" table:style-name="ce10">
            <text:p>13305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GOES MARTINS MEND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UNP)</text:p>
          </table:table-cell>
          <table:table-cell table:number-columns-repeated="2" table:style-name="ce9"/>
          <table:table-cell office:value-type="float" office:value="1379.07" table:style-name="ce10">
            <text:p>1379,07</text:p>
          </table:table-cell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8.83" table:style-name="ce10">
            <text:p>2788,83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1111.8699999999999" table:style-name="ce11">
            <text:p>-1111,87</text:p>
          </table:table-cell>
          <table:table-cell office:value-type="float" office:value="0" table:style-name="ce12">
            <text:p>0,00</text:p>
          </table:table-cell>
          <table:table-cell office:value-type="float" office:value="-1217.81" table:style-name="ce11">
            <text:p>-1217,81</text:p>
          </table:table-cell>
          <table:table-cell office:value-type="float" office:value="1571.02" table:style-name="ce10">
            <text:p>1571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DA RENATA ARAÚJO SOARES</text:p>
          </table:table-cell>
          <table:table-cell office:value-type="string" table:style-name="ce8">
            <text:p>TÉCNICO JUDICIÁRIO - NÍVEL MÉDIO B7</text:p>
          </table:table-cell>
          <table:table-cell office:value-type="string" table:style-name="ce8">
            <text:p>COORDENADORIA DE APOIO ÀS EXECUÇÕES (SEJ)</text:p>
          </table:table-cell>
          <table:table-cell office:value-type="float" office:value="9709.08" table:style-name="ce12">
            <text:p>9709,08</text:p>
          </table:table-cell>
          <table:table-cell table:number-columns-repeated="2" table:style-name="ce9"/>
          <table:table-cell office:value-type="float" office:value="3687.59" table:style-name="ce10">
            <text:p>3687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96.67" table:style-name="ce10">
            <text:p>13396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357.85" table:style-name="ce11">
            <text:p>-1357,85</text:p>
          </table:table-cell>
          <table:table-cell office:value-type="float" office:value="-801.34" table:style-name="ce11">
            <text:p>-801,34</text:p>
          </table:table-cell>
          <table:table-cell office:value-type="float" office:value="0" table:style-name="ce12">
            <text:p>0,00</text:p>
          </table:table-cell>
          <table:table-cell office:value-type="float" office:value="-2987.58" table:style-name="ce11">
            <text:p>-2987,58</text:p>
          </table:table-cell>
          <table:table-cell office:value-type="float" office:value="10409.09" table:style-name="ce10">
            <text:p>10409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SON TENÓRI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422.83" table:style-name="ce10">
            <text:p>2422,83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22.48" table:style-name="ce10">
            <text:p>15322,48</text:p>
          </table:table-cell>
          <table:table-cell office:value-type="float" office:value="-1010.12" table:style-name="ce11">
            <text:p>-1010,12</text:p>
          </table:table-cell>
          <table:table-cell table:style-name="ce9"/>
          <table:table-cell office:value-type="float" office:value="-2033.35" table:style-name="ce11">
            <text:p>-2033,35</text:p>
          </table:table-cell>
          <table:table-cell office:value-type="float" office:value="0" table:style-name="ce12">
            <text:p>0,00</text:p>
          </table:table-cell>
          <table:table-cell office:value-type="float" office:value="-3043.47" table:style-name="ce11">
            <text:p>-3043,47</text:p>
          </table:table-cell>
          <table:table-cell office:value-type="float" office:value="12279.01" table:style-name="ce10">
            <text:p>12279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LVAN MARTINS DE SOUZA FILHO</text:p>
          </table:table-cell>
          <table:table-cell office:value-type="string" table:style-name="ce8">
            <text:p>ANALISTA JUDICIÁRIO - NÍVEL SUPERIOR B10</text:p>
          </table:table-cell>
          <table:table-cell office:value-type="string" table:style-name="ce8">
            <text:p>SECRETARIA <text:s/>(1UNP)</text:p>
          </table:table-cell>
          <table:table-cell office:value-type="float" office:value="20359.169999999998" table:style-name="ce10">
            <text:p>20359,17</text:p>
          </table:table-cell>
          <table:table-cell table:number-columns-repeated="2" table:style-name="ce9"/>
          <table:table-cell office:value-type="float" office:value="2558.35" table:style-name="ce10">
            <text:p>2558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17.52" table:style-name="ce10">
            <text:p>22917,52</text:p>
          </table:table-cell>
          <table:table-cell office:value-type="float" office:value="-2881.97" table:style-name="ce11">
            <text:p>-2881,97</text:p>
          </table:table-cell>
          <table:table-cell office:value-type="float" office:value="-3884.73" table:style-name="ce11">
            <text:p>-3884,73</text:p>
          </table:table-cell>
          <table:table-cell office:value-type="float" office:value="-973.88" table:style-name="ce11">
            <text:p>-973,88</text:p>
          </table:table-cell>
          <table:table-cell office:value-type="float" office:value="0" table:style-name="ce12">
            <text:p>0,00</text:p>
          </table:table-cell>
          <table:table-cell office:value-type="float" office:value="-7740.58" table:style-name="ce11">
            <text:p>-7740,58</text:p>
          </table:table-cell>
          <table:table-cell office:value-type="float" office:value="15176.94" table:style-name="ce10">
            <text:p>15176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RLEIDE CARDOSO DE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9880.59" table:style-name="ce12">
            <text:p>9880,59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065.64" table:style-name="ce10">
            <text:p>11065,64</text:p>
          </table:table-cell>
          <table:table-cell office:value-type="float" office:value="-1233.44" table:style-name="ce11">
            <text:p>-1233,44</text:p>
          </table:table-cell>
          <table:table-cell office:value-type="float" office:value="-1834.5" table:style-name="ce11">
            <text:p>-1834,50</text:p>
          </table:table-cell>
          <table:table-cell office:value-type="float" office:value="-541.88" table:style-name="ce11">
            <text:p>-541,88</text:p>
          </table:table-cell>
          <table:table-cell office:value-type="float" office:value="0" table:style-name="ce12">
            <text:p>0,00</text:p>
          </table:table-cell>
          <table:table-cell office:value-type="float" office:value="-3609.82" table:style-name="ce11">
            <text:p>-3609,82</text:p>
          </table:table-cell>
          <table:table-cell office:value-type="float" office:value="7455.82" table:style-name="ce10">
            <text:p>7455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LE DE OLIVEIRA LIMA TRENNEPOHL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7ª VT)</text:p>
          </table:table-cell>
          <table:table-cell office:value-type="float" office:value="19363.86" table:style-name="ce10">
            <text:p>19363,86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023.34" table:style-name="ce10">
            <text:p>2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619.58" table:style-name="ce10">
            <text:p>23619,58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316.05" table:style-name="ce11">
            <text:p>-4316,05</text:p>
          </table:table-cell>
          <table:table-cell office:value-type="float" office:value="-1618.33" table:style-name="ce11">
            <text:p>-1618,33</text:p>
          </table:table-cell>
          <table:table-cell office:value-type="float" office:value="0" table:style-name="ce12">
            <text:p>0,00</text:p>
          </table:table-cell>
          <table:table-cell office:value-type="float" office:value="-8674.57" table:style-name="ce11">
            <text:p>-8674,57</text:p>
          </table:table-cell>
          <table:table-cell office:value-type="float" office:value="14945.01" table:style-name="ce10">
            <text:p>14945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ISELMA BATISTA DE LIMA RIBEIR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4634.51" table:style-name="ce12">
            <text:p>4634,51</text:p>
          </table:table-cell>
          <table:table-cell table:number-columns-repeated="2" table:style-name="ce9"/>
          <table:table-cell office:value-type="float" office:value="336.63" table:style-name="ce10">
            <text:p>33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971.1400000000003" table:style-name="ce10">
            <text:p>4971,14</text:p>
          </table:table-cell>
          <table:table-cell office:value-type="float" office:value="-341.23" table:style-name="ce11">
            <text:p>-341,23</text:p>
          </table:table-cell>
          <table:table-cell office:value-type="float" office:value="-329.86" table:style-name="ce11">
            <text:p>-329,86</text:p>
          </table:table-cell>
          <table:table-cell office:value-type="float" office:value="-2449" table:style-name="ce11">
            <text:p>-2449,00</text:p>
          </table:table-cell>
          <table:table-cell office:value-type="float" office:value="0" table:style-name="ce12">
            <text:p>0,00</text:p>
          </table:table-cell>
          <table:table-cell office:value-type="float" office:value="-3120.09" table:style-name="ce11">
            <text:p>-3120,09</text:p>
          </table:table-cell>
          <table:table-cell office:value-type="float" office:value="1851.05" table:style-name="ce10">
            <text:p>185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ÁUCIO GIL DE ANDRADE BARR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443,7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498.34" table:style-name="ce10">
            <text:p>2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74.5" table:style-name="ce10">
            <text:p>15174,50</text:p>
          </table:table-cell>
          <table:table-cell office:value-type="float" office:value="-1315.1" table:style-name="ce11">
            <text:p>-1315,10</text:p>
          </table:table-cell>
          <table:table-cell office:value-type="float" office:value="-2202.79" table:style-name="ce11">
            <text:p>-2202,79</text:p>
          </table:table-cell>
          <table:table-cell office:value-type="float" office:value="-1265.21" table:style-name="ce11">
            <text:p>-1265,21</text:p>
          </table:table-cell>
          <table:table-cell office:value-type="float" office:value="0" table:style-name="ce12">
            <text:p>0,00</text:p>
          </table:table-cell>
          <table:table-cell office:value-type="float" office:value="-4783.1000000000004" table:style-name="ce11">
            <text:p>-4783,10</text:p>
          </table:table-cell>
          <table:table-cell office:value-type="float" office:value="10391.4" table:style-name="ce10">
            <text:p>10391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AUDISTONES ESTEVES DO REG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4ª VT)</text:p>
          </table:table-cell>
          <table:table-cell table:number-columns-repeated="3" table:style-name="ce9"/>
          <table:table-cell office:value-type="float" office:value="1412.48" table:style-name="ce10">
            <text:p>1412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2.48" table:style-name="ce10">
            <text:p>1412,48</text:p>
          </table:table-cell>
          <table:table-cell table:number-columns-repeated="2" table:style-name="ce9"/>
          <table:table-cell office:value-type="float" office:value="36.35" table:style-name="ce10">
            <text:p>36,35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0">
            <text:p>36,35</text:p>
          </table:table-cell>
          <table:table-cell office:value-type="float" office:value="1448.83" table:style-name="ce10">
            <text:p>1448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LEIDE CAVALCANTE DE MEDEI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7045.88" table:style-name="ce12">
            <text:p>7045,8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891.64" table:style-name="ce10">
            <text:p>9891,64</text:p>
          </table:table-cell>
          <table:table-cell office:value-type="float" office:value="-810.79" table:style-name="ce11">
            <text:p>-810,79</text:p>
          </table:table-cell>
          <table:table-cell office:value-type="float" office:value="-1171.18" table:style-name="ce11">
            <text:p>-1171,18</text:p>
          </table:table-cell>
          <table:table-cell office:value-type="float" office:value="-3391.45" table:style-name="ce11">
            <text:p>-3391,45</text:p>
          </table:table-cell>
          <table:table-cell office:value-type="float" office:value="0" table:style-name="ce12">
            <text:p>0,00</text:p>
          </table:table-cell>
          <table:table-cell office:value-type="float" office:value="-5373.42" table:style-name="ce11">
            <text:p>-5373,42</text:p>
          </table:table-cell>
          <table:table-cell office:value-type="float" office:value="4518.22" table:style-name="ce10">
            <text:p>4518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ÇA KARINE MELO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CV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2609.34" table:style-name="ce10">
            <text:p>2609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22.43" table:style-name="ce10">
            <text:p>22822,4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09.3" table:style-name="ce11">
            <text:p>-4409,30</text:p>
          </table:table-cell>
          <table:table-cell office:value-type="float" office:value="-796.39" table:style-name="ce11">
            <text:p>-796,39</text:p>
          </table:table-cell>
          <table:table-cell office:value-type="float" office:value="0" table:style-name="ce12">
            <text:p>0,00</text:p>
          </table:table-cell>
          <table:table-cell office:value-type="float" office:value="-6034.08" table:style-name="ce11">
            <text:p>-6034,08</text:p>
          </table:table-cell>
          <table:table-cell office:value-type="float" office:value="16788.349999999999" table:style-name="ce10">
            <text:p>16788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RACIONETO GAM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060,66</text:p>
          </table:table-cell>
          <table:table-cell office:value-type="float" office:value="1885.96" table:style-name="ce10">
            <text:p>1885,96</text:p>
          </table:table-cell>
          <table:table-cell table:style-name="ce9"/>
          <table:table-cell office:value-type="float" office:value="3235.33" table:style-name="ce10">
            <text:p>3235,33</text:p>
          </table:table-cell>
          <table:table-cell office:value-type="float" office:value="8893.25" table:number-columns-spanned="2" table:number-rows-spanned="1" table:style-name="ce26">
            <text:p>8893,25</text:p>
          </table:table-cell>
          <table:covered-table-cell/>
          <table:table-cell table:style-name="ce9"/>
          <table:table-cell office:value-type="float" office:value="27075.200000000001" table:style-name="ce10">
            <text:p>27075,20</text:p>
          </table:table-cell>
          <table:table-cell office:value-type="float" office:value="-828.39" table:style-name="ce11">
            <text:p>-828,39</text:p>
          </table:table-cell>
          <table:table-cell office:value-type="float" office:value="-5012.5" table:style-name="ce11">
            <text:p>-5012,50</text:p>
          </table:table-cell>
          <table:table-cell office:value-type="float" office:value="-2760.99" table:style-name="ce11">
            <text:p>-2760,99</text:p>
          </table:table-cell>
          <table:table-cell office:value-type="float" office:value="0" table:style-name="ce12">
            <text:p>0,00</text:p>
          </table:table-cell>
          <table:table-cell office:value-type="float" office:value="-8601.8799999999992" table:style-name="ce11">
            <text:p>-8601,88</text:p>
          </table:table-cell>
          <table:table-cell office:value-type="float" office:value="18473.32" table:style-name="ce10">
            <text:p>1847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ANTÔNIO FEITOSA FALCÃ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19519.71" table:style-name="ce10">
            <text:p>19519,71</text:p>
          </table:table-cell>
          <table:table-cell office:value-type="float" office:value="5802.33" table:style-name="ce10">
            <text:p>5802,33</text:p>
          </table:table-cell>
          <table:table-cell table:style-name="ce9"/>
          <table:table-cell office:value-type="float" office:value="1409.76" table:style-name="ce10">
            <text:p>1409,76</text:p>
          </table:table-cell>
          <table:table-cell office:value-type="float" office:value="8440.68" table:number-columns-spanned="2" table:number-rows-spanned="1" table:style-name="ce26">
            <text:p>8440,68</text:p>
          </table:table-cell>
          <table:covered-table-cell/>
          <table:table-cell table:style-name="ce9"/>
          <table:table-cell office:value-type="float" office:value="35172.480000000003" table:style-name="ce10">
            <text:p>35172,48</text:p>
          </table:table-cell>
          <table:table-cell office:value-type="float" office:value="-3717.94" table:style-name="ce11">
            <text:p>-3717,94</text:p>
          </table:table-cell>
          <table:table-cell office:value-type="float" office:value="-4980.72" table:style-name="ce11">
            <text:p>-4980,72</text:p>
          </table:table-cell>
          <table:table-cell office:value-type="float" office:value="-2805.81" table:style-name="ce11">
            <text:p>-2805,81</text:p>
          </table:table-cell>
          <table:table-cell office:value-type="float" office:value="0" table:style-name="ce12">
            <text:p>0,00</text:p>
          </table:table-cell>
          <table:table-cell office:value-type="float" office:value="-11504.47" table:style-name="ce11">
            <text:p>-11504,47</text:p>
          </table:table-cell>
          <table:table-cell office:value-type="float" office:value="23668.01" table:style-name="ce10">
            <text:p>2366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ILHERME GABRIEL ALMEIDA ALV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983.92" table:style-name="ce12">
            <text:p>3983,92</text:p>
          </table:table-cell>
          <table:table-cell table:number-columns-repeated="2" table:style-name="ce9"/>
          <table:table-cell office:value-type="float" office:value="220" table:style-name="ce10">
            <text:p>22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03.92" table:style-name="ce10">
            <text:p>4203,92</text:p>
          </table:table-cell>
          <table:table-cell office:value-type="float" office:value="-63.85" table:style-name="ce11">
            <text:p>-63,85</text:p>
          </table:table-cell>
          <table:table-cell office:value-type="float" office:value="-245.89" table:style-name="ce11">
            <text:p>-245,89</text:p>
          </table:table-cell>
          <table:table-cell office:value-type="float" office:value="-291.33" table:style-name="ce11">
            <text:p>-291,33</text:p>
          </table:table-cell>
          <table:table-cell office:value-type="float" office:value="0" table:style-name="ce12">
            <text:p>0,00</text:p>
          </table:table-cell>
          <table:table-cell office:value-type="float" office:value="-601.07000000000005" table:style-name="ce11">
            <text:p>-601,07</text:p>
          </table:table-cell>
          <table:table-cell office:value-type="float" office:value="3602.85" table:style-name="ce10">
            <text:p>3602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HENRIQUE CAITANO LOPE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0422.68" table:style-name="ce10">
            <text:p>10422,6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466.71" table:style-name="ce10">
            <text:p>146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29.28" table:style-name="ce10">
            <text:p>13829,28</text:p>
          </table:table-cell>
          <table:table-cell office:value-type="float" office:value="-1299.8" table:style-name="ce11">
            <text:p>-1299,80</text:p>
          </table:table-cell>
          <table:table-cell office:value-type="float" office:value="-2068.63" table:style-name="ce11">
            <text:p>-2068,63</text:p>
          </table:table-cell>
          <table:table-cell office:value-type="float" office:value="-883.25" table:style-name="ce11">
            <text:p>-883,25</text:p>
          </table:table-cell>
          <table:table-cell office:value-type="float" office:value="0" table:style-name="ce12">
            <text:p>0,00</text:p>
          </table:table-cell>
          <table:table-cell office:value-type="float" office:value="-4251.68" table:style-name="ce11">
            <text:p>-4251,68</text:p>
          </table:table-cell>
          <table:table-cell office:value-type="float" office:value="9577.6" table:style-name="ce10">
            <text:p>9577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GUSTAVO NUNES DE MAGALHÃ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0778.85" table:style-name="ce10">
            <text:p>10778,85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742.96" table:style-name="ce10">
            <text:p>2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61.7" table:style-name="ce10">
            <text:p>15461,70</text:p>
          </table:table-cell>
          <table:table-cell office:value-type="float" office:value="-1344.78" table:style-name="ce11">
            <text:p>-1344,78</text:p>
          </table:table-cell>
          <table:table-cell office:value-type="float" office:value="-2102.0700000000002" table:style-name="ce11">
            <text:p>-2102,07</text:p>
          </table:table-cell>
          <table:table-cell office:value-type="float" office:value="-55.56" table:style-name="ce11">
            <text:p>-55,56</text:p>
          </table:table-cell>
          <table:table-cell office:value-type="float" office:value="0" table:style-name="ce12">
            <text:p>0,00</text:p>
          </table:table-cell>
          <table:table-cell office:value-type="float" office:value="-3502.41" table:style-name="ce11">
            <text:p>-3502,41</text:p>
          </table:table-cell>
          <table:table-cell office:value-type="float" office:value="11959.29" table:style-name="ce10">
            <text:p>11959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AMILTON CARLOS SILVA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577.99" table:style-name="ce10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3.04" table:style-name="ce10">
            <text:p>1763,04</text:p>
          </table:table-cell>
          <table:table-cell table:number-columns-repeated="2" table:style-name="ce9"/>
          <table:table-cell office:value-type="float" office:value="-721.85" table:style-name="ce11">
            <text:p>-721,85</text:p>
          </table:table-cell>
          <table:table-cell office:value-type="float" office:value="0" table:style-name="ce12">
            <text:p>0,00</text:p>
          </table:table-cell>
          <table:table-cell office:value-type="float" office:value="-721.85" table:style-name="ce11">
            <text:p>-721,85</text:p>
          </table:table-cell>
          <table:table-cell office:value-type="float" office:value="1041.19" table:style-name="ce10">
            <text:p>1041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DER MONTEIRO B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3ª VT)</text:p>
          </table:table-cell>
          <table:table-cell office:value-type="float" office:value="11635.86" table:style-name="ce10">
            <text:p>11635,86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41.12" table:style-name="ce10">
            <text:p>15241,12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535.2199999999998" table:style-name="ce11">
            <text:p>-2535,22</text:p>
          </table:table-cell>
          <table:table-cell office:value-type="float" office:value="-2947.52" table:style-name="ce11">
            <text:p>-2947,52</text:p>
          </table:table-cell>
          <table:table-cell office:value-type="float" office:value="0" table:style-name="ce12">
            <text:p>0,00</text:p>
          </table:table-cell>
          <table:table-cell office:value-type="float" office:value="-6970.69" table:style-name="ce11">
            <text:p>-6970,69</text:p>
          </table:table-cell>
          <table:table-cell office:value-type="float" office:value="8270.43" table:style-name="ce10">
            <text:p>827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A BEATRIZ OSÓRIO WESTPHALEN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7992.6" table:style-name="ce10">
            <text:p>7992,60</text:p>
          </table:table-cell>
          <table:table-cell table:style-name="ce9"/>
          <table:table-cell office:value-type="float" office:value="1155.98" table:style-name="ce10">
            <text:p>1155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434.52" table:style-name="ce10">
            <text:p>28434,52</text:p>
          </table:table-cell>
          <table:table-cell office:value-type="float" office:value="-3305.7" table:style-name="ce11">
            <text:p>-3305,70</text:p>
          </table:table-cell>
          <table:table-cell office:value-type="float" office:value="-5723.17" table:style-name="ce11">
            <text:p>-5723,17</text:p>
          </table:table-cell>
          <table:table-cell office:value-type="float" office:value="-2622.49" table:style-name="ce11">
            <text:p>-2622,49</text:p>
          </table:table-cell>
          <table:table-cell office:value-type="float" office:value="0" table:style-name="ce12">
            <text:p>0,00</text:p>
          </table:table-cell>
          <table:table-cell office:value-type="float" office:value="-11651.36" table:style-name="ce11">
            <text:p>-11651,36</text:p>
          </table:table-cell>
          <table:table-cell office:value-type="float" office:value="16783.16" table:style-name="ce10">
            <text:p>16783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ENCIEGLES FONSECA PER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2">
            <text:p>7230,72</text:p>
          </table:table-cell>
          <table:table-cell table:number-columns-repeated="2" table:style-name="ce9"/>
          <table:table-cell office:value-type="float" office:value="577.99" table:style-name="ce10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808.71" table:style-name="ce10">
            <text:p>7808,71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2864.11" table:style-name="ce11">
            <text:p>-2864,11</text:p>
          </table:table-cell>
          <table:table-cell office:value-type="float" office:value="0" table:style-name="ce12">
            <text:p>0,00</text:p>
          </table:table-cell>
          <table:table-cell office:value-type="float" office:value="-4387.66" table:style-name="ce11">
            <text:p>-4387,66</text:p>
          </table:table-cell>
          <table:table-cell office:value-type="float" office:value="3421.05" table:style-name="ce10">
            <text:p>3421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LVIO DE CASTRO BARBOS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10ª VT)</text:p>
          </table:table-cell>
          <table:table-cell office:value-type="float" office:value="11778.34" table:style-name="ce10">
            <text:p>11778,34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055.6799999999998" table:style-name="ce10">
            <text:p>205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66.4" table:style-name="ce10">
            <text:p>16066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545.1799999999998" table:style-name="ce11">
            <text:p>-2545,18</text:p>
          </table:table-cell>
          <table:table-cell office:value-type="float" office:value="-3278.67" table:style-name="ce11">
            <text:p>-3278,67</text:p>
          </table:table-cell>
          <table:table-cell office:value-type="float" office:value="0" table:style-name="ce12">
            <text:p>0,00</text:p>
          </table:table-cell>
          <table:table-cell office:value-type="float" office:value="-6652.24" table:style-name="ce11">
            <text:p>-6652,24</text:p>
          </table:table-cell>
          <table:table-cell office:value-type="float" office:value="9414.16" table:style-name="ce10">
            <text:p>9414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CARDOSO MESQUITA MELLO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ORÇAMENTO E FINANÇAS (D.G.)</text:p>
          </table:table-cell>
          <table:table-cell office:value-type="float" office:value="19519.71" table:style-name="ce10">
            <text:p>19519,71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2149.5100000000002" table:style-name="ce10">
            <text:p>214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80.23" table:style-name="ce10">
            <text:p>30080,23</text:p>
          </table:table-cell>
          <table:table-cell office:value-type="float" office:value="-828.39" table:style-name="ce11">
            <text:p>-828,39</text:p>
          </table:table-cell>
          <table:table-cell office:value-type="float" office:value="-5924.36" table:style-name="ce11">
            <text:p>-5924,36</text:p>
          </table:table-cell>
          <table:table-cell office:value-type="float" office:value="-6560.12" table:style-name="ce11">
            <text:p>-6560,12</text:p>
          </table:table-cell>
          <table:table-cell office:value-type="float" office:value="0" table:style-name="ce12">
            <text:p>0,00</text:p>
          </table:table-cell>
          <table:table-cell office:value-type="float" office:value="-13312.87" table:style-name="ce11">
            <text:p>-13312,87</text:p>
          </table:table-cell>
          <table:table-cell office:value-type="float" office:value="16767.36" table:style-name="ce10">
            <text:p>16767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NRIQUE TADEU DA COSTA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3269.41" table:style-name="ce10">
            <text:p>3269,41</text:p>
          </table:table-cell>
          <table:table-cell table:style-name="ce9"/>
          <table:table-cell office:value-type="float" office:value="2139.44" table:style-name="ce10">
            <text:p>213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807.240000000002" table:style-name="ce10">
            <text:p>16807,24</text:p>
          </table:table-cell>
          <table:table-cell office:value-type="float" office:value="-1978.2" table:style-name="ce11">
            <text:p>-1978,20</text:p>
          </table:table-cell>
          <table:table-cell office:value-type="float" office:value="-2343.37" table:style-name="ce11">
            <text:p>-2343,37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4369.0600000000004" table:style-name="ce11">
            <text:p>-4369,06</text:p>
          </table:table-cell>
          <table:table-cell office:value-type="float" office:value="12438.18" table:style-name="ce10">
            <text:p>12438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ERMES GUSTAVO DE AQUINO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INFRAESTRUTURA TECNOLÓGICA (SETIC)</text:p>
          </table:table-cell>
          <table:table-cell office:value-type="float" office:value="11683.35" table:style-name="ce10">
            <text:p>11683,35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730.65" table:style-name="ce10">
            <text:p>273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46.38" table:style-name="ce10">
            <text:p>16646,38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444.0100000000002" table:style-name="ce11">
            <text:p>-2444,01</text:p>
          </table:table-cell>
          <table:table-cell office:value-type="float" office:value="-2734.74" table:style-name="ce11">
            <text:p>-2734,74</text:p>
          </table:table-cell>
          <table:table-cell office:value-type="float" office:value="0" table:style-name="ce12">
            <text:p>0,00</text:p>
          </table:table-cell>
          <table:table-cell office:value-type="float" office:value="-6666.7" table:style-name="ce11">
            <text:p>-6666,70</text:p>
          </table:table-cell>
          <table:table-cell office:value-type="float" office:value="9979.68" table:style-name="ce10">
            <text:p>9979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ILDA CLÉA REBELO ROCH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313.58999999999997" table:style-name="ce10">
            <text:p>313,59</text:p>
          </table:table-cell>
          <table:table-cell table:style-name="ce9"/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1.74" table:style-name="ce10">
            <text:p>13121,74</text:p>
          </table:table-cell>
          <table:table-cell office:value-type="float" office:value="-1498.99" table:style-name="ce11">
            <text:p>-1498,99</text:p>
          </table:table-cell>
          <table:table-cell office:value-type="float" office:value="-1939.21" table:style-name="ce11">
            <text:p>-1939,21</text:p>
          </table:table-cell>
          <table:table-cell office:value-type="float" office:value="-1236.72" table:style-name="ce11">
            <text:p>-1236,72</text:p>
          </table:table-cell>
          <table:table-cell office:value-type="float" office:value="0" table:style-name="ce12">
            <text:p>0,00</text:p>
          </table:table-cell>
          <table:table-cell office:value-type="float" office:value="-4674.92" table:style-name="ce11">
            <text:p>-4674,92</text:p>
          </table:table-cell>
          <table:table-cell office:value-type="float" office:value="8446.82" table:style-name="ce10">
            <text:p>8446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ORTÊNCIO COSTA NET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013,25</text:p>
          </table:table-cell>
          <table:table-cell office:value-type="float" office:value="3824.05" table:style-name="ce10">
            <text:p>3824,05</text:p>
          </table:table-cell>
          <table:table-cell table:style-name="ce9"/>
          <table:table-cell office:value-type="float" office:value="1328.62" table:style-name="ce10">
            <text:p>1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65.919999999998" table:style-name="ce10">
            <text:p>27165,92</text:p>
          </table:table-cell>
          <table:table-cell office:value-type="float" office:value="-3031.87" table:style-name="ce11">
            <text:p>-3031,87</text:p>
          </table:table-cell>
          <table:table-cell table:style-name="ce9"/>
          <table:table-cell office:value-type="float" office:value="-9602.0400000000009" table:style-name="ce11">
            <text:p>-9602,04</text:p>
          </table:table-cell>
          <table:table-cell office:value-type="float" office:value="0" table:style-name="ce12">
            <text:p>0,00</text:p>
          </table:table-cell>
          <table:table-cell office:value-type="float" office:value="-12633.91" table:style-name="ce11">
            <text:p>-12633,91</text:p>
          </table:table-cell>
          <table:table-cell office:value-type="float" office:value="14532.01" table:style-name="ce10">
            <text:p>1453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HUGO RODRIGUES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16342.27" table:style-name="ce10">
            <text:p>16342,2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461.6" table:style-name="ce10">
            <text:p>2461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43.759999999998" table:style-name="ce10">
            <text:p>20743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67.53" table:style-name="ce11">
            <text:p>-3567,53</text:p>
          </table:table-cell>
          <table:table-cell office:value-type="float" office:value="-1228.3" table:style-name="ce11">
            <text:p>-1228,30</text:p>
          </table:table-cell>
          <table:table-cell office:value-type="float" office:value="0" table:style-name="ce12">
            <text:p>0,00</text:p>
          </table:table-cell>
          <table:table-cell office:value-type="float" office:value="-5624.22" table:style-name="ce11">
            <text:p>-5624,22</text:p>
          </table:table-cell>
          <table:table-cell office:value-type="float" office:value="15119.54" table:style-name="ce10">
            <text:p>15119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ÊDO DE FRANÇA VILEL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3ª VT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5.13" table:style-name="ce10">
            <text:p>2095,13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2095.13" table:style-name="ce10">
            <text:p>2095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GOR FONSECA VENTU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7230.72" table:style-name="ce12">
            <text:p>7230,72</text:p>
          </table:table-cell>
          <table:table-cell table:number-columns-repeated="2" table:style-name="ce9"/>
          <table:table-cell office:value-type="float" office:value="230" table:style-name="ce10">
            <text:p>2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460.72" table:style-name="ce10">
            <text:p>7460,72</text:p>
          </table:table-cell>
          <table:table-cell office:value-type="float" office:value="-557.88" table:style-name="ce11">
            <text:p>-557,88</text:p>
          </table:table-cell>
          <table:table-cell office:value-type="float" office:value="-965.67" table:style-name="ce11">
            <text:p>-965,67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2">
            <text:p>0,00</text:p>
          </table:table-cell>
          <table:table-cell office:value-type="float" office:value="-1859.4" table:style-name="ce11">
            <text:p>-1859,40</text:p>
          </table:table-cell>
          <table:table-cell office:value-type="float" office:value="5601.32" table:style-name="ce10">
            <text:p>560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ONEIDE RODRIGUES ALMEI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1692.29" table:style-name="ce10">
            <text:p>1692,29</text:p>
          </table:table-cell>
          <table:table-cell table:style-name="ce9"/>
          <table:table-cell office:value-type="float" office:value="2238.6999999999998" table:style-name="ce10">
            <text:p>2238,70</text:p>
          </table:table-cell>
          <table:table-cell office:value-type="float" office:value="963.24" table:number-columns-spanned="2" table:number-rows-spanned="1" table:style-name="ce26">
            <text:p>963,24</text:p>
          </table:table-cell>
          <table:covered-table-cell/>
          <table:table-cell table:style-name="ce9"/>
          <table:table-cell office:value-type="float" office:value="24336.02" table:style-name="ce10">
            <text:p>24336,02</text:p>
          </table:table-cell>
          <table:table-cell office:value-type="float" office:value="-3019.42" table:style-name="ce11">
            <text:p>-3019,42</text:p>
          </table:table-cell>
          <table:table-cell office:value-type="float" office:value="-4324.93" table:style-name="ce11">
            <text:p>-4324,93</text:p>
          </table:table-cell>
          <table:table-cell office:value-type="float" office:value="-7584.07" table:style-name="ce11">
            <text:p>-7584,07</text:p>
          </table:table-cell>
          <table:table-cell office:value-type="float" office:value="0" table:style-name="ce12">
            <text:p>0,00</text:p>
          </table:table-cell>
          <table:table-cell office:value-type="float" office:value="-14928.42" table:style-name="ce11">
            <text:p>-14928,42</text:p>
          </table:table-cell>
          <table:table-cell office:value-type="float" office:value="9407.6" table:style-name="ce10">
            <text:p>9407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RANI MELO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556.3" table:style-name="ce12">
            <text:p>6556,30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6556.3" table:style-name="ce10">
            <text:p>6556,30</text:p>
          </table:table-cell>
          <table:table-cell table:style-name="ce9"/>
          <table:table-cell office:value-type="float" office:value="-410.65" table:style-name="ce11">
            <text:p>-410,6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410.65" table:style-name="ce11">
            <text:p>-410,65</text:p>
          </table:table-cell>
          <table:table-cell office:value-type="float" office:value="6145.65" table:style-name="ce10">
            <text:p>6145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 CARVALHO LIMA PIR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MAGISTRADOS (SEGP)</text:p>
          </table:table-cell>
          <table:table-cell office:value-type="float" office:value="15929.87" table:style-name="ce10">
            <text:p>15929,87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629.7" table:style-name="ce10">
            <text:p>1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91.95" table:style-name="ce10">
            <text:p>19791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90.9" table:style-name="ce11">
            <text:p>-3590,90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4419.29" table:style-name="ce11">
            <text:p>-4419,29</text:p>
          </table:table-cell>
          <table:table-cell office:value-type="float" office:value="15372.66" table:style-name="ce10">
            <text:p>1537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FRANCO LIMA SANTA RIT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149.5100000000002" table:style-name="ce10">
            <text:p>214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31.47" table:style-name="ce10">
            <text:p>16231,47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84.98" table:style-name="ce11">
            <text:p>-2484,98</text:p>
          </table:table-cell>
          <table:table-cell office:value-type="float" office:value="-2366.9" table:style-name="ce11">
            <text:p>-2366,90</text:p>
          </table:table-cell>
          <table:table-cell office:value-type="float" office:value="0" table:style-name="ce12">
            <text:p>0,00</text:p>
          </table:table-cell>
          <table:table-cell office:value-type="float" office:value="-6357.05" table:style-name="ce11">
            <text:p>-6357,05</text:p>
          </table:table-cell>
          <table:table-cell office:value-type="float" office:value="9874.42" table:style-name="ce10">
            <text:p>987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A PATRÍCIA PAES DOS SANTO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550.56" table:style-name="ce10">
            <text:p>11550,56</text:p>
          </table:table-cell>
          <table:table-cell table:style-name="ce9"/>
          <table:table-cell office:value-type="float" office:value="1814.74" table:style-name="ce10">
            <text:p>1814,74</text:p>
          </table:table-cell>
          <table:table-cell office:value-type="float" office:value="1246.71" table:style-name="ce10">
            <text:p>124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12.01" table:style-name="ce10">
            <text:p>14612,01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2405.83" table:style-name="ce11">
            <text:p>-2405,83</text:p>
          </table:table-cell>
          <table:table-cell office:value-type="float" office:value="-513.6" table:style-name="ce11">
            <text:p>-513,60</text:p>
          </table:table-cell>
          <table:table-cell office:value-type="float" office:value="0" table:style-name="ce12">
            <text:p>0,00</text:p>
          </table:table-cell>
          <table:table-cell office:value-type="float" office:value="-4374.95" table:style-name="ce11">
            <text:p>-4374,95</text:p>
          </table:table-cell>
          <table:table-cell office:value-type="float" office:value="10237.06" table:style-name="ce10">
            <text:p>10237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DOS PASSOS OMEN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EGURANÇA DA INFORMAÇÃO E PROCESSOS D</text:p>
          </table:table-cell>
          <table:table-cell office:value-type="float" office:value="10000.35" table:style-name="ce10">
            <text:p>10000,35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246.71" table:style-name="ce10">
            <text:p>124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32.11" table:style-name="ce10">
            <text:p>12432,1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78.82" table:style-name="ce11">
            <text:p>-1978,82</text:p>
          </table:table-cell>
          <table:table-cell office:value-type="float" office:value="-513.6" table:style-name="ce11">
            <text:p>-513,60</text:p>
          </table:table-cell>
          <table:table-cell office:value-type="float" office:value="0" table:style-name="ce12">
            <text:p>0,00</text:p>
          </table:table-cell>
          <table:table-cell office:value-type="float" office:value="-3320.81" table:style-name="ce11">
            <text:p>-3320,81</text:p>
          </table:table-cell>
          <table:table-cell office:value-type="float" office:value="9111.2999999999993" table:style-name="ce10">
            <text:p>9111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SABELLE MARIE REGIS FERREIR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5ª VT)</text:p>
          </table:table-cell>
          <table:table-cell office:value-type="float" office:value="19441.79" table:style-name="ce10">
            <text:p>19441,79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466.71" table:style-name="ce10">
            <text:p>146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140.880000000001" table:style-name="ce10">
            <text:p>23140,88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337.4799999999996" table:style-name="ce11">
            <text:p>-4337,48</text:p>
          </table:table-cell>
          <table:table-cell office:value-type="float" office:value="-804.94" table:style-name="ce11">
            <text:p>-804,94</text:p>
          </table:table-cell>
          <table:table-cell office:value-type="float" office:value="0" table:style-name="ce12">
            <text:p>0,00</text:p>
          </table:table-cell>
          <table:table-cell office:value-type="float" office:value="-7882.61" table:style-name="ce11">
            <text:p>-7882,61</text:p>
          </table:table-cell>
          <table:table-cell office:value-type="float" office:value="15258.27" table:style-name="ce10">
            <text:p>15258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ÍTALA CERYNO GAMEL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3ª VT)</text:p>
          </table:table-cell>
          <table:table-cell office:value-type="float" office:value="11778.34" table:style-name="ce10">
            <text:p>11778,34</text:p>
          </table:table-cell>
          <table:table-cell table:number-columns-repeated="2" table:style-name="ce9"/>
          <table:table-cell office:value-type="float" office:value="2312.56" table:style-name="ce10">
            <text:p>2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90.9" table:style-name="ce10">
            <text:p>14090,90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1856.22" table:style-name="ce11">
            <text:p>-1856,22</text:p>
          </table:table-cell>
          <table:table-cell office:value-type="float" office:value="-4689.88" table:style-name="ce11">
            <text:p>-4689,88</text:p>
          </table:table-cell>
          <table:table-cell office:value-type="float" office:value="0" table:style-name="ce12">
            <text:p>0,00</text:p>
          </table:table-cell>
          <table:table-cell office:value-type="float" office:value="-8034.05" table:style-name="ce11">
            <text:p>-8034,05</text:p>
          </table:table-cell>
          <table:table-cell office:value-type="float" office:value="6056.85" table:style-name="ce10">
            <text:p>6056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A MENEZES VASCONCELOS VIEIR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4659.74" table:style-name="ce12">
            <text:p>4659,74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207.75" table:style-name="ce10">
            <text:p>2207,75</text:p>
          </table:table-cell>
          <table:table-cell office:value-type="float" office:value="2199.88" table:number-columns-spanned="2" table:number-rows-spanned="1" table:style-name="ce26">
            <text:p>2199,88</text:p>
          </table:table-cell>
          <table:covered-table-cell/>
          <table:table-cell table:style-name="ce9"/>
          <table:table-cell office:value-type="float" office:value="11007.26" table:style-name="ce10">
            <text:p>11007,26</text:p>
          </table:table-cell>
          <table:table-cell office:value-type="float" office:value="-652.36" table:style-name="ce11">
            <text:p>-652,36</text:p>
          </table:table-cell>
          <table:table-cell office:value-type="float" office:value="-788.33" table:style-name="ce11">
            <text:p>-788,33</text:p>
          </table:table-cell>
          <table:table-cell office:value-type="float" office:value="-3112.34" table:style-name="ce11">
            <text:p>-3112,34</text:p>
          </table:table-cell>
          <table:table-cell office:value-type="float" office:value="0" table:style-name="ce12">
            <text:p>0,00</text:p>
          </table:table-cell>
          <table:table-cell office:value-type="float" office:value="-4553.03" table:style-name="ce11">
            <text:p>-4553,03</text:p>
          </table:table-cell>
          <table:table-cell office:value-type="float" office:value="6454.23" table:style-name="ce10">
            <text:p>6454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ANILDO BRITO AZEV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1670.81" table:style-name="ce10">
            <text:p>1670,81</text:p>
          </table:table-cell>
          <table:table-cell office:value-type="float" office:value="1185.05" table:style-name="ce10">
            <text:p>1185,05</text:p>
          </table:table-cell>
          <table:table-cell office:value-type="float" office:value="2286.06" table:style-name="ce10">
            <text:p>228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40.310000000001" table:style-name="ce10">
            <text:p>16540,3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18.48" table:style-name="ce11">
            <text:p>-2718,48</text:p>
          </table:table-cell>
          <table:table-cell office:value-type="float" office:value="-1992.91" table:style-name="ce11">
            <text:p>-1992,91</text:p>
          </table:table-cell>
          <table:table-cell office:value-type="float" office:value="0" table:style-name="ce12">
            <text:p>0,00</text:p>
          </table:table-cell>
          <table:table-cell office:value-type="float" office:value="-5539.78" table:style-name="ce11">
            <text:p>-5539,78</text:p>
          </table:table-cell>
          <table:table-cell office:value-type="float" office:value="11000.53" table:style-name="ce10">
            <text:p>11000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IVONE EMILIANO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LICITAÇÕES (D.G.)</text:p>
          </table:table-cell>
          <table:table-cell office:value-type="float" office:value="3639.96" table:style-name="ce12">
            <text:p>3639,96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380.39" table:style-name="ce10">
            <text:p>2380,39</text:p>
          </table:table-cell>
          <table:table-cell office:value-type="float" office:value="228.61" table:number-columns-spanned="2" table:number-rows-spanned="1" table:style-name="ce26">
            <text:p>228,61</text:p>
          </table:table-cell>
          <table:covered-table-cell/>
          <table:table-cell table:style-name="ce9"/>
          <table:table-cell office:value-type="float" office:value="7628.03" table:style-name="ce10">
            <text:p>7628,03</text:p>
          </table:table-cell>
          <table:table-cell office:value-type="float" office:value="-396.79" table:style-name="ce11">
            <text:p>-396,79</text:p>
          </table:table-cell>
          <table:table-cell office:value-type="float" office:value="-311.18" table:style-name="ce11">
            <text:p>-311,18</text:p>
          </table:table-cell>
          <table:table-cell office:value-type="float" office:value="-1901.52" table:style-name="ce11">
            <text:p>-1901,52</text:p>
          </table:table-cell>
          <table:table-cell office:value-type="float" office:value="0" table:style-name="ce12">
            <text:p>0,00</text:p>
          </table:table-cell>
          <table:table-cell office:value-type="float" office:value="-2609.4899999999998" table:style-name="ce11">
            <text:p>-2609,49</text:p>
          </table:table-cell>
          <table:table-cell office:value-type="float" office:value="5018.54" table:style-name="ce10">
            <text:p>5018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LTON RODRIGUE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298,13</text:p>
          </table:table-cell>
          <table:table-cell table:number-columns-repeated="2" table:style-name="ce9"/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208.21" table:style-name="ce10">
            <text:p>14208,21</text:p>
          </table:table-cell>
          <table:table-cell office:value-type="float" office:value="-1752.2" table:style-name="ce11">
            <text:p>-1752,20</text:p>
          </table:table-cell>
          <table:table-cell office:value-type="float" office:value="-2305.77" table:style-name="ce11">
            <text:p>-2305,77</text:p>
          </table:table-cell>
          <table:table-cell office:value-type="float" office:value="-161.47" table:style-name="ce11">
            <text:p>-161,47</text:p>
          </table:table-cell>
          <table:table-cell office:value-type="float" office:value="0" table:style-name="ce12">
            <text:p>0,00</text:p>
          </table:table-cell>
          <table:table-cell office:value-type="float" office:value="-4219.4399999999996" table:style-name="ce11">
            <text:p>-4219,44</text:p>
          </table:table-cell>
          <table:table-cell office:value-type="float" office:value="9988.77" table:style-name="ce10">
            <text:p>9988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ME CHAVES NOBRE FILH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UNP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3269.41" table:style-name="ce10">
            <text:p>3269,41</text:p>
          </table:table-cell>
          <table:table-cell office:value-type="float" office:value="8411.01" table:style-name="ce10">
            <text:p>8411,01</text:p>
          </table:table-cell>
          <table:table-cell office:value-type="float" office:value="2285.6799999999998" table:style-name="ce10">
            <text:p>228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63.17" table:style-name="ce10">
            <text:p>25863,17</text:p>
          </table:table-cell>
          <table:table-cell office:value-type="float" office:value="-2036.97" table:style-name="ce11">
            <text:p>-2036,97</text:p>
          </table:table-cell>
          <table:table-cell office:value-type="float" office:value="-4950.01" table:style-name="ce11">
            <text:p>-4950,01</text:p>
          </table:table-cell>
          <table:table-cell office:value-type="float" office:value="-4663.8999999999996" table:style-name="ce11">
            <text:p>-4663,90</text:p>
          </table:table-cell>
          <table:table-cell office:value-type="float" office:value="0" table:style-name="ce12">
            <text:p>0,00</text:p>
          </table:table-cell>
          <table:table-cell office:value-type="float" office:value="-11650.88" table:style-name="ce11">
            <text:p>-11650,88</text:p>
          </table:table-cell>
          <table:table-cell office:value-type="float" office:value="14212.29" table:style-name="ce10">
            <text:p>14212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CÉSAR DE AMORIM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435.36" table:style-name="ce10">
            <text:p>2435,36</text:p>
          </table:table-cell>
          <table:table-cell office:value-type="float" office:value="8411.01" table:style-name="ce10">
            <text:p>8411,01</text:p>
          </table:table-cell>
          <table:table-cell office:value-type="float" office:value="3073.19" table:style-name="ce10">
            <text:p>3073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74.15" table:style-name="ce10">
            <text:p>25674,15</text:p>
          </table:table-cell>
          <table:table-cell office:value-type="float" office:value="-1899.35" table:style-name="ce11">
            <text:p>-1899,35</text:p>
          </table:table-cell>
          <table:table-cell office:value-type="float" office:value="-4615.03" table:style-name="ce11">
            <text:p>-4615,03</text:p>
          </table:table-cell>
          <table:table-cell office:value-type="float" office:value="-3270.17" table:style-name="ce11">
            <text:p>-3270,17</text:p>
          </table:table-cell>
          <table:table-cell office:value-type="float" office:value="0" table:style-name="ce12">
            <text:p>0,00</text:p>
          </table:table-cell>
          <table:table-cell office:value-type="float" office:value="-9784.5499999999993" table:style-name="ce11">
            <text:p>-9784,55</text:p>
          </table:table-cell>
          <table:table-cell office:value-type="float" office:value="15889.6" table:style-name="ce10">
            <text:p>15889,6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IRO PINHEIRO DE LYR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428.83" table:style-name="ce10">
            <text:p>21428,83</text:p>
          </table:table-cell>
          <table:table-cell office:value-type="float" office:value="3488.21" table:style-name="ce10">
            <text:p>3488,21</text:p>
          </table:table-cell>
          <table:table-cell table:style-name="ce9"/>
          <table:table-cell office:value-type="float" office:value="2887.76" table:style-name="ce10">
            <text:p>2887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04.799999999999" table:style-name="ce10">
            <text:p>27804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129.62" table:style-name="ce11">
            <text:p>-4129,62</text:p>
          </table:table-cell>
          <table:table-cell office:value-type="float" office:value="-6918.89" table:style-name="ce11">
            <text:p>-6918,89</text:p>
          </table:table-cell>
          <table:table-cell office:value-type="float" office:value="0" table:style-name="ce12">
            <text:p>0,00</text:p>
          </table:table-cell>
          <table:table-cell office:value-type="float" office:value="-11876.9" table:style-name="ce11">
            <text:p>-11876,90</text:p>
          </table:table-cell>
          <table:table-cell office:value-type="float" office:value="15927.9" table:style-name="ce10">
            <text:p>1592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JOSÉ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2ª VT)</text:p>
          </table:table-cell>
          <table:table-cell office:value-type="float" office:value="13108.15" table:style-name="ce10">
            <text:p>13108,15</text:p>
          </table:table-cell>
          <table:table-cell office:value-type="float" office:value="1331.36" table:style-name="ce10">
            <text:p>1331,36</text:p>
          </table:table-cell>
          <table:table-cell table:style-name="ce9"/>
          <table:table-cell office:value-type="float" office:value="2170.87" table:style-name="ce10">
            <text:p>2170,8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10.38" table:style-name="ce10">
            <text:p>16610,38</text:p>
          </table:table-cell>
          <table:table-cell office:value-type="float" office:value="-1658.42" table:style-name="ce11">
            <text:p>-1658,42</text:p>
          </table:table-cell>
          <table:table-cell office:value-type="float" office:value="-2541.17" table:style-name="ce11">
            <text:p>-2541,17</text:p>
          </table:table-cell>
          <table:table-cell office:value-type="float" office:value="-1968.71" table:style-name="ce11">
            <text:p>-1968,71</text:p>
          </table:table-cell>
          <table:table-cell office:value-type="float" office:value="0" table:style-name="ce12">
            <text:p>0,00</text:p>
          </table:table-cell>
          <table:table-cell office:value-type="float" office:value="-6168.3" table:style-name="ce11">
            <text:p>-6168,30</text:p>
          </table:table-cell>
          <table:table-cell office:value-type="float" office:value="10442.08" table:style-name="ce10">
            <text:p>10442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ES NUNES BARBOSA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6425.46" table:style-name="ce10">
            <text:p>6425,46</text:p>
          </table:table-cell>
          <table:table-cell office:value-type="float" office:value="1379.07" table:style-name="ce10">
            <text:p>1379,07</text:p>
          </table:table-cell>
          <table:table-cell office:value-type="float" office:value="5124.0600000000004" table:style-name="ce10">
            <text:p>5124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564.45" table:style-name="ce10">
            <text:p>24564,45</text:p>
          </table:table-cell>
          <table:table-cell office:value-type="float" office:value="-2178.65" table:style-name="ce11">
            <text:p>-2178,65</text:p>
          </table:table-cell>
          <table:table-cell office:value-type="float" office:value="-3721.21" table:style-name="ce11">
            <text:p>-3721,21</text:p>
          </table:table-cell>
          <table:table-cell office:value-type="float" office:value="-5824.79" table:style-name="ce11">
            <text:p>-5824,79</text:p>
          </table:table-cell>
          <table:table-cell office:value-type="float" office:value="0" table:style-name="ce12">
            <text:p>0,00</text:p>
          </table:table-cell>
          <table:table-cell office:value-type="float" office:value="-11724.65" table:style-name="ce11">
            <text:p>-11724,65</text:p>
          </table:table-cell>
          <table:table-cell office:value-type="float" office:value="12839.8" table:style-name="ce10">
            <text:p>12839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MMESSON DE ATAÍDE GUIMARÃES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PESSOAL (SEGESP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2947.37" table:style-name="ce10">
            <text:p>2947,37</text:p>
          </table:table-cell>
          <table:table-cell office:value-type="float" office:value="2232.38" table:style-name="ce10">
            <text:p>2232,38</text:p>
          </table:table-cell>
          <table:table-cell office:value-type="float" office:value="2238.6999999999998" table:style-name="ce10">
            <text:p>2238,70</text:p>
          </table:table-cell>
          <table:table-cell office:value-type="float" office:value="5660.61" table:number-columns-spanned="2" table:number-rows-spanned="1" table:style-name="ce26">
            <text:p>5660,61</text:p>
          </table:table-cell>
          <table:covered-table-cell/>
          <table:table-cell table:style-name="ce9"/>
          <table:table-cell office:value-type="float" office:value="24881.14" table:style-name="ce10">
            <text:p>24881,14</text:p>
          </table:table-cell>
          <table:table-cell office:value-type="float" office:value="-1983.83" table:style-name="ce11">
            <text:p>-1983,83</text:p>
          </table:table-cell>
          <table:table-cell office:value-type="float" office:value="-3838.12" table:style-name="ce11">
            <text:p>-3838,12</text:p>
          </table:table-cell>
          <table:table-cell office:value-type="float" office:value="-3297.08" table:style-name="ce11">
            <text:p>-3297,08</text:p>
          </table:table-cell>
          <table:table-cell office:value-type="float" office:value="0" table:style-name="ce12">
            <text:p>0,00</text:p>
          </table:table-cell>
          <table:table-cell office:value-type="float" office:value="-9119.0300000000007" table:style-name="ce11">
            <text:p>-9119,03</text:p>
          </table:table-cell>
          <table:table-cell office:value-type="float" office:value="15762.11" table:style-name="ce10">
            <text:p>15762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ER CLOVIS DE ALMEIDA LIM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428.83" table:style-name="ce10">
            <text:p>21428,83</text:p>
          </table:table-cell>
          <table:table-cell office:value-type="float" office:value="3488.21" table:style-name="ce10">
            <text:p>3488,21</text:p>
          </table:table-cell>
          <table:table-cell table:style-name="ce9"/>
          <table:table-cell office:value-type="float" office:value="2515.34" table:style-name="ce10">
            <text:p>2515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432.38" table:style-name="ce10">
            <text:p>27432,38</text:p>
          </table:table-cell>
          <table:table-cell office:value-type="float" office:value="-3685.41" table:style-name="ce11">
            <text:p>-3685,41</text:p>
          </table:table-cell>
          <table:table-cell office:value-type="float" office:value="-4917.2" table:style-name="ce11">
            <text:p>-4917,20</text:p>
          </table:table-cell>
          <table:table-cell office:value-type="float" office:value="-2239.29" table:style-name="ce11">
            <text:p>-2239,29</text:p>
          </table:table-cell>
          <table:table-cell office:value-type="float" office:value="0" table:style-name="ce12">
            <text:p>0,00</text:p>
          </table:table-cell>
          <table:table-cell office:value-type="float" office:value="-10841.9" table:style-name="ce11">
            <text:p>-10841,90</text:p>
          </table:table-cell>
          <table:table-cell office:value-type="float" office:value="16590.48" table:style-name="ce10">
            <text:p>16590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DUY SILV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416.86" table:style-name="ce10">
            <text:p>13416,86</text:p>
          </table:table-cell>
          <table:table-cell office:value-type="float" office:value="3454.4" table:style-name="ce10">
            <text:p>3454,40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21.89" table:style-name="ce10">
            <text:p>17621,89</text:p>
          </table:table-cell>
          <table:table-cell office:value-type="float" office:value="-1513.38" table:style-name="ce11">
            <text:p>-1513,38</text:p>
          </table:table-cell>
          <table:table-cell office:value-type="float" office:value="-3354.06" table:style-name="ce11">
            <text:p>-3354,06</text:p>
          </table:table-cell>
          <table:table-cell office:value-type="float" office:value="-1122.42" table:style-name="ce11">
            <text:p>-1122,42</text:p>
          </table:table-cell>
          <table:table-cell office:value-type="float" office:value="0" table:style-name="ce12">
            <text:p>0,00</text:p>
          </table:table-cell>
          <table:table-cell office:value-type="float" office:value="-5989.86" table:style-name="ce11">
            <text:p>-5989,86</text:p>
          </table:table-cell>
          <table:table-cell office:value-type="float" office:value="11632.03" table:style-name="ce10">
            <text:p>11632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E MARIA BARBOSA DE ARAÚJO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364.63" table:style-name="ce10">
            <text:p>364,63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13.65" table:style-name="ce10">
            <text:p>12513,65</text:p>
          </table:table-cell>
          <table:table-cell office:value-type="float" office:value="-678" table:style-name="ce11">
            <text:p>-678,00</text:p>
          </table:table-cell>
          <table:table-cell table:style-name="ce9"/>
          <table:table-cell office:value-type="float" office:value="-1113.8699999999999" table:style-name="ce11">
            <text:p>-1113,87</text:p>
          </table:table-cell>
          <table:table-cell office:value-type="float" office:value="0" table:style-name="ce12">
            <text:p>0,00</text:p>
          </table:table-cell>
          <table:table-cell office:value-type="float" office:value="-1791.87" table:style-name="ce11">
            <text:p>-1791,87</text:p>
          </table:table-cell>
          <table:table-cell office:value-type="float" office:value="10721.78" table:style-name="ce10">
            <text:p>1072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LSON MELO GUIMARÃE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393.8" table:style-name="ce12">
            <text:p>1393,8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468.6999999999998" table:style-name="ce10">
            <text:p>246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802.39" table:style-name="ce10">
            <text:p>5802,39</text:p>
          </table:table-cell>
          <table:table-cell office:value-type="float" office:value="-466.72" table:style-name="ce11">
            <text:p>-466,72</text:p>
          </table:table-cell>
          <table:table-cell table:style-name="ce9"/>
          <table:table-cell office:value-type="float" office:value="-1837.36" table:style-name="ce11">
            <text:p>-1837,36</text:p>
          </table:table-cell>
          <table:table-cell office:value-type="float" office:value="0" table:style-name="ce12">
            <text:p>0,00</text:p>
          </table:table-cell>
          <table:table-cell office:value-type="float" office:value="-2304.08" table:style-name="ce11">
            <text:p>-2304,08</text:p>
          </table:table-cell>
          <table:table-cell office:value-type="float" office:value="3498.31" table:style-name="ce10">
            <text:p>3498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NINE BRAGA QUIRINO LIM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860.29" table:style-name="ce10">
            <text:p>10860,29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234.4000000000001" table:style-name="ce10">
            <text:p>1234,40</text:p>
          </table:table-cell>
          <table:table-cell office:value-type="float" office:value="186.59" table:number-columns-spanned="2" table:number-rows-spanned="1" table:style-name="ce26">
            <text:p>186,59</text:p>
          </table:table-cell>
          <table:covered-table-cell/>
          <table:table-cell table:style-name="ce9"/>
          <table:table-cell office:value-type="float" office:value="14221.17" table:style-name="ce10">
            <text:p>14221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90.37" table:style-name="ce11">
            <text:p>-2290,37</text:p>
          </table:table-cell>
          <table:table-cell office:value-type="float" office:value="-534.42999999999995" table:style-name="ce11">
            <text:p>-534,43</text:p>
          </table:table-cell>
          <table:table-cell office:value-type="float" office:value="0" table:style-name="ce12">
            <text:p>0,00</text:p>
          </table:table-cell>
          <table:table-cell office:value-type="float" office:value="-3653.19" table:style-name="ce11">
            <text:p>-3653,19</text:p>
          </table:table-cell>
          <table:table-cell office:value-type="float" office:value="10567.98" table:style-name="ce10">
            <text:p>10567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QUELINE COSTA BERESFORD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187.32" table:style-name="ce10">
            <text:p>10187,32</text:p>
          </table:table-cell>
          <table:table-cell office:value-type="float" office:value="7139.15" table:style-name="ce10">
            <text:p>7139,15</text:p>
          </table:table-cell>
          <table:table-cell table:style-name="ce9"/>
          <table:table-cell office:value-type="float" office:value="499.68" table:style-name="ce10">
            <text:p>499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826.150000000001" table:style-name="ce10">
            <text:p>17826,15</text:p>
          </table:table-cell>
          <table:table-cell office:value-type="float" office:value="-1588.49" table:style-name="ce11">
            <text:p>-1588,49</text:p>
          </table:table-cell>
          <table:table-cell office:value-type="float" office:value="-3406.45" table:style-name="ce11">
            <text:p>-3406,45</text:p>
          </table:table-cell>
          <table:table-cell office:value-type="float" office:value="-6862.7" table:style-name="ce11">
            <text:p>-6862,70</text:p>
          </table:table-cell>
          <table:table-cell office:value-type="float" office:value="0" table:style-name="ce12">
            <text:p>0,00</text:p>
          </table:table-cell>
          <table:table-cell office:value-type="float" office:value="-11857.64" table:style-name="ce11">
            <text:p>-11857,64</text:p>
          </table:table-cell>
          <table:table-cell office:value-type="float" office:value="5968.51" table:style-name="ce10">
            <text:p>5968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AYRO DE MÉLO CAVALCANTI FILH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247.02" table:style-name="ce10">
            <text:p>22247,02</text:p>
          </table:table-cell>
          <table:table-cell table:number-columns-repeated="2" table:style-name="ce9"/>
          <table:table-cell office:value-type="float" office:value="2901.22" table:style-name="ce10">
            <text:p>2901,2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148.240000000002" table:style-name="ce10">
            <text:p>25148,24</text:p>
          </table:table-cell>
          <table:table-cell office:value-type="float" office:value="-3190.2" table:style-name="ce11">
            <text:p>-3190,20</text:p>
          </table:table-cell>
          <table:table-cell office:value-type="float" office:value="-4319.13" table:style-name="ce11">
            <text:p>-4319,13</text:p>
          </table:table-cell>
          <table:table-cell office:value-type="float" office:value="-1786.97" table:style-name="ce11">
            <text:p>-1786,97</text:p>
          </table:table-cell>
          <table:table-cell office:value-type="float" office:value="0" table:style-name="ce12">
            <text:p>0,00</text:p>
          </table:table-cell>
          <table:table-cell office:value-type="float" office:value="-9296.2999999999993" table:style-name="ce11">
            <text:p>-9296,30</text:p>
          </table:table-cell>
          <table:table-cell office:value-type="float" office:value="15851.94" table:style-name="ce10">
            <text:p>15851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EFFERSON CARVALHEDO STUDA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9ª VT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471.98" table:style-name="ce10">
            <text:p>2471,98</text:p>
          </table:table-cell>
          <table:table-cell office:value-type="float" office:value="1379.07" table:style-name="ce10">
            <text:p>1379,07</text:p>
          </table:table-cell>
          <table:table-cell office:value-type="float" office:value="2437.75" table:style-name="ce10">
            <text:p>243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43.39" table:style-name="ce10">
            <text:p>18043,39</text:p>
          </table:table-cell>
          <table:table-cell office:value-type="float" office:value="-1905.39" table:style-name="ce11">
            <text:p>-1905,39</text:p>
          </table:table-cell>
          <table:table-cell office:value-type="float" office:value="-2793.93" table:style-name="ce11">
            <text:p>-2793,93</text:p>
          </table:table-cell>
          <table:table-cell office:value-type="float" office:value="-4522.71" table:style-name="ce11">
            <text:p>-4522,71</text:p>
          </table:table-cell>
          <table:table-cell office:value-type="float" office:value="0" table:style-name="ce12">
            <text:p>0,00</text:p>
          </table:table-cell>
          <table:table-cell office:value-type="float" office:value="-9222.0300000000007" table:style-name="ce11">
            <text:p>-9222,03</text:p>
          </table:table-cell>
          <table:table-cell office:value-type="float" office:value="8821.36" table:style-name="ce10">
            <text:p>8821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ALBERTO MEZZO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9ª VT)</text:p>
          </table:table-cell>
          <table:table-cell office:value-type="float" office:value="13559.34" table:style-name="ce10">
            <text:p>13559,34</text:p>
          </table:table-cell>
          <table:table-cell office:value-type="float" office:value="4125.16" table:style-name="ce10">
            <text:p>4125,16</text:p>
          </table:table-cell>
          <table:table-cell table:style-name="ce9"/>
          <table:table-cell office:value-type="float" office:value="1708.07" table:style-name="ce10">
            <text:p>1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92.57" table:style-name="ce10">
            <text:p>19392,57</text:p>
          </table:table-cell>
          <table:table-cell office:value-type="float" office:value="-1869.67" table:style-name="ce11">
            <text:p>-1869,67</text:p>
          </table:table-cell>
          <table:table-cell office:value-type="float" office:value="-3427.58" table:style-name="ce11">
            <text:p>-3427,58</text:p>
          </table:table-cell>
          <table:table-cell office:value-type="float" office:value="-1646.82" table:style-name="ce11">
            <text:p>-1646,82</text:p>
          </table:table-cell>
          <table:table-cell office:value-type="float" office:value="0" table:style-name="ce12">
            <text:p>0,00</text:p>
          </table:table-cell>
          <table:table-cell office:value-type="float" office:value="-6944.07" table:style-name="ce11">
            <text:p>-6944,07</text:p>
          </table:table-cell>
          <table:table-cell office:value-type="float" office:value="12448.5" table:style-name="ce10">
            <text:p>1244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ATISTA DE VASCONCEL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4206.0200000000004" table:style-name="ce10">
            <text:p>4206,02</text:p>
          </table:table-cell>
          <table:table-cell table:style-name="ce9"/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15.75" table:style-name="ce10">
            <text:p>18015,75</text:p>
          </table:table-cell>
          <table:table-cell office:value-type="float" office:value="-1830.68" table:style-name="ce11">
            <text:p>-1830,68</text:p>
          </table:table-cell>
          <table:table-cell office:value-type="float" office:value="-2350.25" table:style-name="ce11">
            <text:p>-2350,25</text:p>
          </table:table-cell>
          <table:table-cell office:value-type="float" office:value="-1860.19" table:style-name="ce11">
            <text:p>-1860,19</text:p>
          </table:table-cell>
          <table:table-cell office:value-type="float" office:value="0" table:style-name="ce12">
            <text:p>0,00</text:p>
          </table:table-cell>
          <table:table-cell office:value-type="float" office:value="-6041.12" table:style-name="ce11">
            <text:p>-6041,12</text:p>
          </table:table-cell>
          <table:table-cell office:value-type="float" office:value="11974.63" table:style-name="ce10">
            <text:p>11974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BOSCO PASTOR GONÇALV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744.34" table:style-name="ce10">
            <text:p>3744,34</text:p>
          </table:table-cell>
          <table:table-cell table:style-name="ce9"/>
          <table:table-cell office:value-type="float" office:value="1721.26" table:style-name="ce10">
            <text:p>172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20.189999999999" table:style-name="ce10">
            <text:p>17220,19</text:p>
          </table:table-cell>
          <table:table-cell office:value-type="float" office:value="-1286.94" table:style-name="ce11">
            <text:p>-1286,94</text:p>
          </table:table-cell>
          <table:table-cell table:style-name="ce9"/>
          <table:table-cell office:value-type="float" office:value="-2642.12" table:style-name="ce11">
            <text:p>-2642,12</text:p>
          </table:table-cell>
          <table:table-cell office:value-type="float" office:value="0" table:style-name="ce12">
            <text:p>0,00</text:p>
          </table:table-cell>
          <table:table-cell office:value-type="float" office:value="-3929.06" table:style-name="ce11">
            <text:p>-3929,06</text:p>
          </table:table-cell>
          <table:table-cell office:value-type="float" office:value="13291.13" table:style-name="ce10">
            <text:p>1329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CARLOS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97.07" table:style-name="ce10">
            <text:p>11897,07</text:p>
          </table:table-cell>
          <table:table-cell office:value-type="float" office:value="1947.9" table:style-name="ce10">
            <text:p>1947,90</text:p>
          </table:table-cell>
          <table:table-cell table:style-name="ce9"/>
          <table:table-cell office:value-type="float" office:value="3630.7" table:style-name="ce10">
            <text:p>3630,70</text:p>
          </table:table-cell>
          <table:table-cell office:value-type="float" office:value="2319.0300000000002" table:number-columns-spanned="2" table:number-rows-spanned="1" table:style-name="ce26">
            <text:p>2319,03</text:p>
          </table:table-cell>
          <table:covered-table-cell/>
          <table:table-cell table:style-name="ce9"/>
          <table:table-cell office:value-type="float" office:value="19794.7" table:style-name="ce10">
            <text:p>19794,70</text:p>
          </table:table-cell>
          <table:table-cell office:value-type="float" office:value="-1818.92" table:style-name="ce11">
            <text:p>-1818,92</text:p>
          </table:table-cell>
          <table:table-cell office:value-type="float" office:value="-2866.99" table:style-name="ce11">
            <text:p>-2866,99</text:p>
          </table:table-cell>
          <table:table-cell office:value-type="float" office:value="-5096.3599999999997" table:style-name="ce11">
            <text:p>-5096,36</text:p>
          </table:table-cell>
          <table:table-cell office:value-type="float" office:value="0" table:style-name="ce12">
            <text:p>0,00</text:p>
          </table:table-cell>
          <table:table-cell office:value-type="float" office:value="-9782.27" table:style-name="ce11">
            <text:p>-9782,27</text:p>
          </table:table-cell>
          <table:table-cell office:value-type="float" office:value="10012.43" table:style-name="ce10">
            <text:p>1001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ELIPE BRAGA VALCÁCER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441.79" table:style-name="ce10">
            <text:p>19441,79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510.65" table:style-name="ce10">
            <text:p>251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92.33" table:style-name="ce10">
            <text:p>23892,33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204.91" table:style-name="ce11">
            <text:p>-4204,91</text:p>
          </table:table-cell>
          <table:table-cell office:value-type="float" office:value="-4806.1000000000004" table:style-name="ce11">
            <text:p>-4806,10</text:p>
          </table:table-cell>
          <table:table-cell office:value-type="float" office:value="0" table:style-name="ce12">
            <text:p>0,00</text:p>
          </table:table-cell>
          <table:table-cell office:value-type="float" office:value="-11751.2" table:style-name="ce11">
            <text:p>-11751,20</text:p>
          </table:table-cell>
          <table:table-cell office:value-type="float" office:value="12141.13" table:style-name="ce10">
            <text:p>12141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FONTES CEZAR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607.83" table:style-name="ce10">
            <text:p>3607,83</text:p>
          </table:table-cell>
          <table:table-cell office:value-type="float" office:value="8411.01" table:style-name="ce10">
            <text:p>8411,01</text:p>
          </table:table-cell>
          <table:table-cell office:value-type="float" office:value="2066.06" table:style-name="ce10">
            <text:p>206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370.839999999997" table:style-name="ce10">
            <text:p>33370,84</text:p>
          </table:table-cell>
          <table:table-cell office:value-type="float" office:value="-3335.48" table:style-name="ce11">
            <text:p>-3335,48</text:p>
          </table:table-cell>
          <table:table-cell office:value-type="float" office:value="-6770.06" table:style-name="ce11">
            <text:p>-6770,06</text:p>
          </table:table-cell>
          <table:table-cell office:value-type="float" office:value="-3065.84" table:style-name="ce11">
            <text:p>-3065,84</text:p>
          </table:table-cell>
          <table:table-cell office:value-type="float" office:value="0" table:style-name="ce12">
            <text:p>0,00</text:p>
          </table:table-cell>
          <table:table-cell office:value-type="float" office:value="-13171.38" table:style-name="ce11">
            <text:p>-13171,38</text:p>
          </table:table-cell>
          <table:table-cell office:value-type="float" office:value="20199.46" table:style-name="ce10">
            <text:p>2019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GABRIEL CAMPOS DE OLIVEIRA NETO</text:p>
          </table:table-cell>
          <table:table-cell office:value-type="string" table:style-name="ce8">
            <text:p>TÉCNICO JUDICIÁRIO - NÍVEL MÉDIO B9</text:p>
          </table:table-cell>
          <table:table-cell office:value-type="string" table:style-name="ce8">
            <text:p>SETOR DE SISTEMAS JURÍDICOS (SETIC)</text:p>
          </table:table-cell>
          <table:table-cell office:value-type="float" office:value="10570.37" table:style-name="ce10">
            <text:p>10570,37</text:p>
          </table:table-cell>
          <table:table-cell table:number-columns-repeated="2" table:style-name="ce9"/>
          <table:table-cell office:value-type="float" office:value="2498.34" table:style-name="ce10">
            <text:p>2498,34</text:p>
          </table:table-cell>
          <table:table-cell office:value-type="float" office:value="3523.46" table:number-columns-spanned="2" table:number-rows-spanned="1" table:style-name="ce26">
            <text:p>3523,46</text:p>
          </table:table-cell>
          <table:covered-table-cell/>
          <table:table-cell table:style-name="ce9"/>
          <table:table-cell office:value-type="float" office:value="16592.169999999998" table:style-name="ce10">
            <text:p>16592,1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835.61" table:style-name="ce11">
            <text:p>-1835,61</text:p>
          </table:table-cell>
          <table:table-cell office:value-type="float" office:value="-1312.92" table:style-name="ce11">
            <text:p>-1312,92</text:p>
          </table:table-cell>
          <table:table-cell office:value-type="float" office:value="0" table:style-name="ce12">
            <text:p>0,00</text:p>
          </table:table-cell>
          <table:table-cell office:value-type="float" office:value="-3976.92" table:style-name="ce11">
            <text:p>-3976,92</text:p>
          </table:table-cell>
          <table:table-cell office:value-type="float" office:value="12615.25" table:style-name="ce10">
            <text:p>12615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IURI JIVAGO MALHEIROS DE MELL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ÇÃO DE SEGUNDA TURMA (SETP)</text:p>
          </table:table-cell>
          <table:table-cell office:value-type="float" office:value="19519.71" table:style-name="ce10">
            <text:p>19519,71</text:p>
          </table:table-cell>
          <table:table-cell table:number-columns-repeated="2" table:style-name="ce9"/>
          <table:table-cell office:value-type="float" office:value="2322.56" table:style-name="ce10">
            <text:p>232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42.27" table:style-name="ce10">
            <text:p>21842,27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3640.73" table:style-name="ce11">
            <text:p>-3640,73</text:p>
          </table:table-cell>
          <table:table-cell office:value-type="float" office:value="-2587.67" table:style-name="ce11">
            <text:p>-2587,67</text:p>
          </table:table-cell>
          <table:table-cell office:value-type="float" office:value="0" table:style-name="ce12">
            <text:p>0,00</text:p>
          </table:table-cell>
          <table:table-cell office:value-type="float" office:value="-8968.59" table:style-name="ce11">
            <text:p>-8968,59</text:p>
          </table:table-cell>
          <table:table-cell office:value-type="float" office:value="12873.68" table:style-name="ce10">
            <text:p>12873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JOSÉ DE ALBUQUERQUE SAMPAI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9519.71" table:style-name="ce10">
            <text:p>19519,71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688.7" table:style-name="ce10">
            <text:p>268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93.46" table:style-name="ce10">
            <text:p>23393,46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3914.49" table:style-name="ce11">
            <text:p>-3914,49</text:p>
          </table:table-cell>
          <table:table-cell office:value-type="float" office:value="-1784.09" table:style-name="ce11">
            <text:p>-1784,09</text:p>
          </table:table-cell>
          <table:table-cell office:value-type="float" office:value="0" table:style-name="ce12">
            <text:p>0,00</text:p>
          </table:table-cell>
          <table:table-cell office:value-type="float" office:value="-8438.77" table:style-name="ce11">
            <text:p>-8438,77</text:p>
          </table:table-cell>
          <table:table-cell office:value-type="float" office:value="14954.69" table:style-name="ce10">
            <text:p>14954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LUIZ ARAÚJO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TRATAÇÕES E ORÇAMENTO DE TIC (SETIC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3221.92" table:style-name="ce10">
            <text:p>3221,92</text:p>
          </table:table-cell>
          <table:table-cell office:value-type="float" office:value="1939.89" table:style-name="ce10">
            <text:p>1939,89</text:p>
          </table:table-cell>
          <table:table-cell office:value-type="float" office:value="1629.76" table:style-name="ce10">
            <text:p>1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27.43" table:style-name="ce10">
            <text:p>18427,43</text:p>
          </table:table-cell>
          <table:table-cell office:value-type="float" office:value="-2009.54" table:style-name="ce11">
            <text:p>-2009,54</text:p>
          </table:table-cell>
          <table:table-cell office:value-type="float" office:value="-3145.24" table:style-name="ce11">
            <text:p>-3145,24</text:p>
          </table:table-cell>
          <table:table-cell office:value-type="float" office:value="-1217.03" table:style-name="ce11">
            <text:p>-1217,03</text:p>
          </table:table-cell>
          <table:table-cell office:value-type="float" office:value="0" table:style-name="ce12">
            <text:p>0,00</text:p>
          </table:table-cell>
          <table:table-cell office:value-type="float" office:value="-6371.81" table:style-name="ce11">
            <text:p>-6371,81</text:p>
          </table:table-cell>
          <table:table-cell office:value-type="float" office:value="12055.62" table:style-name="ce10">
            <text:p>12055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ÃO VITAL DE SANTA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428,83</text:p>
          </table:table-cell>
          <table:table-cell office:value-type="float" office:value="4700.2700000000004" table:style-name="ce10">
            <text:p>4700,27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630.36" table:style-name="ce10">
            <text:p>27630,36</text:p>
          </table:table-cell>
          <table:table-cell office:value-type="float" office:value="-3087.31" table:style-name="ce11">
            <text:p>-3087,31</text:p>
          </table:table-cell>
          <table:table-cell office:value-type="float" office:value="-4943.54" table:style-name="ce11">
            <text:p>-4943,54</text:p>
          </table:table-cell>
          <table:table-cell office:value-type="float" office:value="-2414.75" table:style-name="ce11">
            <text:p>-2414,75</text:p>
          </table:table-cell>
          <table:table-cell office:value-type="float" office:value="0" table:style-name="ce12">
            <text:p>0,00</text:p>
          </table:table-cell>
          <table:table-cell office:value-type="float" office:value="-10445.6" table:style-name="ce11">
            <text:p>-10445,60</text:p>
          </table:table-cell>
          <table:table-cell office:value-type="float" office:value="17184.759999999998" table:style-name="ce10">
            <text:p>1718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EL MACHADO DA SILV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EXECUÇÕES (SEJ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10312.59" table:style-name="ce10">
            <text:p>10312,59</text:p>
          </table:table-cell>
          <table:table-cell office:value-type="float" office:value="7398.87" table:style-name="ce10">
            <text:p>7398,87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704.75" table:style-name="ce10">
            <text:p>31704,75</text:p>
          </table:table-cell>
          <table:table-cell office:value-type="float" office:value="-2746" table:style-name="ce11">
            <text:p>-2746,00</text:p>
          </table:table-cell>
          <table:table-cell office:value-type="float" office:value="-6426.52" table:style-name="ce11">
            <text:p>-6426,52</text:p>
          </table:table-cell>
          <table:table-cell office:value-type="float" office:value="-5030.03" table:style-name="ce11">
            <text:p>-5030,03</text:p>
          </table:table-cell>
          <table:table-cell office:value-type="float" office:value="0" table:style-name="ce12">
            <text:p>0,00</text:p>
          </table:table-cell>
          <table:table-cell office:value-type="float" office:value="-14202.55" table:style-name="ce11">
            <text:p>-14202,55</text:p>
          </table:table-cell>
          <table:table-cell office:value-type="float" office:value="17502.2" table:style-name="ce10">
            <text:p>17502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ALFREDO CALHEIROS SALGU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13298.13" table:style-name="ce10">
            <text:p>13298,13</text:p>
          </table:table-cell>
          <table:table-cell office:value-type="float" office:value="1035.76" table:style-name="ce10">
            <text:p>1035,76</text:p>
          </table:table-cell>
          <table:table-cell table:style-name="ce9"/>
          <table:table-cell office:value-type="float" office:value="3656.59" table:style-name="ce10">
            <text:p>3656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90.48" table:style-name="ce10">
            <text:p>17990,48</text:p>
          </table:table-cell>
          <table:table-cell office:value-type="float" office:value="-1923.1" table:style-name="ce11">
            <text:p>-1923,10</text:p>
          </table:table-cell>
          <table:table-cell office:value-type="float" office:value="-2082.3000000000002" table:style-name="ce11">
            <text:p>-2082,30</text:p>
          </table:table-cell>
          <table:table-cell office:value-type="float" office:value="-1197.6300000000001" table:style-name="ce11">
            <text:p>-1197,63</text:p>
          </table:table-cell>
          <table:table-cell office:value-type="float" office:value="0" table:style-name="ce12">
            <text:p>0,00</text:p>
          </table:table-cell>
          <table:table-cell office:value-type="float" office:value="-5203.03" table:style-name="ce11">
            <text:p>-5203,03</text:p>
          </table:table-cell>
          <table:table-cell office:value-type="float" office:value="12787.45" table:style-name="ce10">
            <text:p>1278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DE MELO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791.35" table:style-name="ce12">
            <text:p>1791,35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369.44" table:style-name="ce10">
            <text:p>236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39.86" table:style-name="ce10">
            <text:p>5539,86</text:p>
          </table:table-cell>
          <table:table-cell office:value-type="float" office:value="-289.45" table:style-name="ce11">
            <text:p>-289,45</text:p>
          </table:table-cell>
          <table:table-cell office:value-type="float" office:value="-16.399999999999999" table:style-name="ce11">
            <text:p>-16,40</text:p>
          </table:table-cell>
          <table:table-cell office:value-type="float" office:value="-1785.93" table:style-name="ce11">
            <text:p>-1785,93</text:p>
          </table:table-cell>
          <table:table-cell office:value-type="float" office:value="0" table:style-name="ce12">
            <text:p>0,00</text:p>
          </table:table-cell>
          <table:table-cell office:value-type="float" office:value="-2091.7800000000002" table:style-name="ce11">
            <text:p>-2091,78</text:p>
          </table:table-cell>
          <table:table-cell office:value-type="float" office:value="3448.08" table:style-name="ce10">
            <text:p>3448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RGE LUIZ PEDROSA MENDES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775.76" table:style-name="ce10">
            <text:p>3775,76</text:p>
          </table:table-cell>
          <table:table-cell office:value-type="float" office:value="1939.89" table:style-name="ce10">
            <text:p>1939,89</text:p>
          </table:table-cell>
          <table:table-cell office:value-type="float" office:value="1928.07" table:style-name="ce10">
            <text:p>192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29.66" table:style-name="ce10">
            <text:p>26929,66</text:p>
          </table:table-cell>
          <table:table-cell office:value-type="float" office:value="-3363.19" table:style-name="ce11">
            <text:p>-3363,19</text:p>
          </table:table-cell>
          <table:table-cell office:value-type="float" office:value="-4554.9799999999996" table:style-name="ce11">
            <text:p>-4554,98</text:p>
          </table:table-cell>
          <table:table-cell office:value-type="float" office:value="-2982.09" table:style-name="ce11">
            <text:p>-2982,09</text:p>
          </table:table-cell>
          <table:table-cell office:value-type="float" office:value="0" table:style-name="ce12">
            <text:p>0,00</text:p>
          </table:table-cell>
          <table:table-cell office:value-type="float" office:value="-10900.26" table:style-name="ce11">
            <text:p>-10900,26</text:p>
          </table:table-cell>
          <table:table-cell office:value-type="float" office:value="16029.4" table:style-name="ce10">
            <text:p>1602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DELSON GOMES ROCH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428.83" table:style-name="ce10">
            <text:p>21428,83</text:p>
          </table:table-cell>
          <table:table-cell office:value-type="float" office:value="2825.47" table:style-name="ce10">
            <text:p>2825,47</text:p>
          </table:table-cell>
          <table:table-cell table:style-name="ce9"/>
          <table:table-cell office:value-type="float" office:value="2410.8000000000002" table:style-name="ce10">
            <text:p>2410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65.1" table:style-name="ce10">
            <text:p>26665,10</text:p>
          </table:table-cell>
          <table:table-cell office:value-type="float" office:value="-3559.97" table:style-name="ce11">
            <text:p>-3559,97</text:p>
          </table:table-cell>
          <table:table-cell office:value-type="float" office:value="-4821.58" table:style-name="ce11">
            <text:p>-4821,58</text:p>
          </table:table-cell>
          <table:table-cell office:value-type="float" office:value="-8224.1" table:style-name="ce11">
            <text:p>-8224,10</text:p>
          </table:table-cell>
          <table:table-cell office:value-type="float" office:value="0" table:style-name="ce12">
            <text:p>0,00</text:p>
          </table:table-cell>
          <table:table-cell office:value-type="float" office:value="-16605.650000000001" table:style-name="ce11">
            <text:p>-16605,65</text:p>
          </table:table-cell>
          <table:table-cell office:value-type="float" office:value="10059.450000000001" table:style-name="ce10">
            <text:p>10059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PATRIOTA DE OLIVEIR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3ª VT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847.61" table:style-name="ce10">
            <text:p>2847,61</text:p>
          </table:table-cell>
          <table:table-cell office:value-type="float" office:value="1939.89" table:style-name="ce10">
            <text:p>1939,89</text:p>
          </table:table-cell>
          <table:table-cell office:value-type="float" office:value="1849.76" table:style-name="ce10">
            <text:p>184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391.849999999999" table:style-name="ce10">
            <text:p>18391,85</text:p>
          </table:table-cell>
          <table:table-cell office:value-type="float" office:value="-1967.37" table:style-name="ce11">
            <text:p>-1967,37</text:p>
          </table:table-cell>
          <table:table-cell office:value-type="float" office:value="-2163.44" table:style-name="ce11">
            <text:p>-2163,44</text:p>
          </table:table-cell>
          <table:table-cell office:value-type="float" office:value="-2167.7199999999998" table:style-name="ce11">
            <text:p>-2167,72</text:p>
          </table:table-cell>
          <table:table-cell office:value-type="float" office:value="0" table:style-name="ce12">
            <text:p>0,00</text:p>
          </table:table-cell>
          <table:table-cell office:value-type="float" office:value="-6298.53" table:style-name="ce11">
            <text:p>-6298,53</text:p>
          </table:table-cell>
          <table:table-cell office:value-type="float" office:value="12093.32" table:style-name="ce10">
            <text:p>12093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ILTON XISTO DE BARR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298,13</text:p>
          </table:table-cell>
          <table:table-cell office:value-type="float" office:value="5452.78" table:style-name="ce10">
            <text:p>5452,78</text:p>
          </table:table-cell>
          <table:table-cell table:style-name="ce9"/>
          <table:table-cell office:value-type="float" office:value="2160.39" table:style-name="ce10">
            <text:p>2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911.3" table:style-name="ce10">
            <text:p>20911,30</text:p>
          </table:table-cell>
          <table:table-cell office:value-type="float" office:value="-2040.89" table:style-name="ce11">
            <text:p>-2040,89</text:p>
          </table:table-cell>
          <table:table-cell office:value-type="float" office:value="-3673.76" table:style-name="ce11">
            <text:p>-3673,76</text:p>
          </table:table-cell>
          <table:table-cell office:value-type="float" office:value="-2483.13" table:style-name="ce11">
            <text:p>-2483,13</text:p>
          </table:table-cell>
          <table:table-cell office:value-type="float" office:value="0" table:style-name="ce12">
            <text:p>0,00</text:p>
          </table:table-cell>
          <table:table-cell office:value-type="float" office:value="-8197.7800000000007" table:style-name="ce11">
            <text:p>-8197,78</text:p>
          </table:table-cell>
          <table:table-cell office:value-type="float" office:value="12713.52" table:style-name="ce10">
            <text:p>1271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EXANDRE MAGALHÃES DE AZEVE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060,66</text:p>
          </table:table-cell>
          <table:table-cell office:value-type="float" office:value="284.95999999999998" table:style-name="ce10">
            <text:p>284,96</text:p>
          </table:table-cell>
          <table:table-cell table:style-name="ce9"/>
          <table:table-cell office:value-type="float" office:value="1718.07" table:style-name="ce10">
            <text:p>171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63.69" table:style-name="ce10">
            <text:p>15063,69</text:p>
          </table:table-cell>
          <table:table-cell office:value-type="float" office:value="-1494.84" table:style-name="ce11">
            <text:p>-1494,84</text:p>
          </table:table-cell>
          <table:table-cell office:value-type="float" office:value="-2129.42" table:style-name="ce11">
            <text:p>-2129,42</text:p>
          </table:table-cell>
          <table:table-cell office:value-type="float" office:value="-1268.08" table:style-name="ce11">
            <text:p>-1268,08</text:p>
          </table:table-cell>
          <table:table-cell office:value-type="float" office:value="0" table:style-name="ce12">
            <text:p>0,00</text:p>
          </table:table-cell>
          <table:table-cell office:value-type="float" office:value="-4892.34" table:style-name="ce11">
            <text:p>-4892,34</text:p>
          </table:table-cell>
          <table:table-cell office:value-type="float" office:value="10171.35" table:style-name="ce10">
            <text:p>10171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LISSON PINHEIRO DE ARAÚJ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1897.07" table:style-name="ce10">
            <text:p>11897,07</text:p>
          </table:table-cell>
          <table:table-cell office:value-type="float" office:value="3411.89" table:style-name="ce10">
            <text:p>3411,89</text:p>
          </table:table-cell>
          <table:table-cell office:value-type="float" office:value="1939.89" table:style-name="ce10">
            <text:p>1939,89</text:p>
          </table:table-cell>
          <table:table-cell office:value-type="float" office:value="2380.39" table:style-name="ce10">
            <text:p>238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629.240000000002" table:style-name="ce10">
            <text:p>19629,24</text:p>
          </table:table-cell>
          <table:table-cell office:value-type="float" office:value="-828.39" table:style-name="ce11">
            <text:p>-828,39</text:p>
          </table:table-cell>
          <table:table-cell office:value-type="float" office:value="-3489.85" table:style-name="ce11">
            <text:p>-3489,85</text:p>
          </table:table-cell>
          <table:table-cell office:value-type="float" office:value="-3531.56" table:style-name="ce11">
            <text:p>-3531,56</text:p>
          </table:table-cell>
          <table:table-cell office:value-type="float" office:value="0" table:style-name="ce12">
            <text:p>0,00</text:p>
          </table:table-cell>
          <table:table-cell office:value-type="float" office:value="-7849.8" table:style-name="ce11">
            <text:p>-7849,80</text:p>
          </table:table-cell>
          <table:table-cell office:value-type="float" office:value="11779.44" table:style-name="ce10">
            <text:p>11779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MAR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22563.19" table:style-name="ce10">
            <text:p>22563,19</text:p>
          </table:table-cell>
          <table:table-cell table:number-columns-repeated="2" table:style-name="ce9"/>
          <table:table-cell office:value-type="float" office:value="2144.66" table:style-name="ce10">
            <text:p>2144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07.85" table:style-name="ce10">
            <text:p>24707,85</text:p>
          </table:table-cell>
          <table:table-cell office:value-type="float" office:value="-1335.67" table:style-name="ce11">
            <text:p>-1335,67</text:p>
          </table:table-cell>
          <table:table-cell office:value-type="float" office:value="-4916.07" table:style-name="ce11">
            <text:p>-4916,07</text:p>
          </table:table-cell>
          <table:table-cell office:value-type="float" office:value="-2815.24" table:style-name="ce11">
            <text:p>-2815,24</text:p>
          </table:table-cell>
          <table:table-cell office:value-type="float" office:value="0" table:style-name="ce12">
            <text:p>0,00</text:p>
          </table:table-cell>
          <table:table-cell office:value-type="float" office:value="-9066.98" table:style-name="ce11">
            <text:p>-9066,98</text:p>
          </table:table-cell>
          <table:table-cell office:value-type="float" office:value="15640.87" table:style-name="ce10">
            <text:p>15640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ÂNGELO DE ARAÚJ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374.07" table:style-name="ce10">
            <text:p>3374,07</text:p>
          </table:table-cell>
          <table:table-cell table:style-name="ce9"/>
          <table:table-cell office:value-type="float" office:value="2251.89" table:style-name="ce10">
            <text:p>2251,8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11.9" table:style-name="ce10">
            <text:p>24911,90</text:p>
          </table:table-cell>
          <table:table-cell office:value-type="float" office:value="-2468.52" table:style-name="ce11">
            <text:p>-2468,52</text:p>
          </table:table-cell>
          <table:table-cell office:value-type="float" office:value="-4055.43" table:style-name="ce11">
            <text:p>-4055,43</text:p>
          </table:table-cell>
          <table:table-cell office:value-type="float" office:value="-3130.24" table:style-name="ce11">
            <text:p>-3130,24</text:p>
          </table:table-cell>
          <table:table-cell office:value-type="float" office:value="0" table:style-name="ce12">
            <text:p>0,00</text:p>
          </table:table-cell>
          <table:table-cell office:value-type="float" office:value="-9654.19" table:style-name="ce11">
            <text:p>-9654,19</text:p>
          </table:table-cell>
          <table:table-cell office:value-type="float" office:value="15257.71" table:style-name="ce10">
            <text:p>15257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NTÔNIO JACINTO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POIO AO PJE (CAVT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3491.91" table:style-name="ce10">
            <text:p>3491,91</text:p>
          </table:table-cell>
          <table:table-cell office:value-type="float" office:value="1939.89" table:style-name="ce10">
            <text:p>1939,89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55.73" table:style-name="ce10">
            <text:p>18555,73</text:p>
          </table:table-cell>
          <table:table-cell office:value-type="float" office:value="-2054.09" table:style-name="ce11">
            <text:p>-2054,09</text:p>
          </table:table-cell>
          <table:table-cell office:value-type="float" office:value="-3259.37" table:style-name="ce11">
            <text:p>-3259,37</text:p>
          </table:table-cell>
          <table:table-cell office:value-type="float" office:value="-4727.75" table:style-name="ce11">
            <text:p>-4727,75</text:p>
          </table:table-cell>
          <table:table-cell office:value-type="float" office:value="0" table:style-name="ce12">
            <text:p>0,00</text:p>
          </table:table-cell>
          <table:table-cell office:value-type="float" office:value="-10041.209999999999" table:style-name="ce11">
            <text:p>-10041,21</text:p>
          </table:table-cell>
          <table:table-cell office:value-type="float" office:value="8514.52" table:style-name="ce10">
            <text:p>851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ARMANDO DE OLIVEIRA ME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979.21" table:style-name="ce10">
            <text:p>2979,21</text:p>
          </table:table-cell>
          <table:table-cell office:value-type="float" office:value="1939.89" table:style-name="ce10">
            <text:p>1939,89</text:p>
          </table:table-cell>
          <table:table-cell office:value-type="float" office:value="1708.07" table:style-name="ce10">
            <text:p>1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24.240000000002" table:style-name="ce10">
            <text:p>18524,24</text:p>
          </table:table-cell>
          <table:table-cell office:value-type="float" office:value="-1989.09" table:style-name="ce11">
            <text:p>-1989,09</text:p>
          </table:table-cell>
          <table:table-cell office:value-type="float" office:value="-2770.51" table:style-name="ce11">
            <text:p>-2770,51</text:p>
          </table:table-cell>
          <table:table-cell office:value-type="float" office:value="-3147.05" table:style-name="ce11">
            <text:p>-3147,05</text:p>
          </table:table-cell>
          <table:table-cell office:value-type="float" office:value="0" table:style-name="ce12">
            <text:p>0,00</text:p>
          </table:table-cell>
          <table:table-cell office:value-type="float" office:value="-7906.65" table:style-name="ce11">
            <text:p>-7906,65</text:p>
          </table:table-cell>
          <table:table-cell office:value-type="float" office:value="10617.59" table:style-name="ce10">
            <text:p>10617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ERNARDO NET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3060.66" table:style-name="ce10">
            <text:p>13060,66</text:p>
          </table:table-cell>
          <table:table-cell office:value-type="float" office:value="1147.95" table:style-name="ce10">
            <text:p>1147,95</text:p>
          </table:table-cell>
          <table:table-cell table:style-name="ce9"/>
          <table:table-cell office:value-type="float" office:value="2390.39" table:style-name="ce10">
            <text:p>239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99" table:style-name="ce10">
            <text:p>16599,00</text:p>
          </table:table-cell>
          <table:table-cell office:value-type="float" office:value="-1628.16" table:style-name="ce11">
            <text:p>-1628,16</text:p>
          </table:table-cell>
          <table:table-cell office:value-type="float" office:value="-2485.9899999999998" table:style-name="ce11">
            <text:p>-2485,99</text:p>
          </table:table-cell>
          <table:table-cell office:value-type="float" office:value="-2411.19" table:style-name="ce11">
            <text:p>-2411,19</text:p>
          </table:table-cell>
          <table:table-cell office:value-type="float" office:value="0" table:style-name="ce12">
            <text:p>0,00</text:p>
          </table:table-cell>
          <table:table-cell office:value-type="float" office:value="-6525.34" table:style-name="ce11">
            <text:p>-6525,34</text:p>
          </table:table-cell>
          <table:table-cell office:value-type="float" office:value="10073.66" table:style-name="ce10">
            <text:p>1007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BOSCO RIBA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169.1" table:style-name="ce10">
            <text:p>22169,10</text:p>
          </table:table-cell>
          <table:table-cell office:value-type="float" office:value="3656.12" table:style-name="ce10">
            <text:p>3656,12</text:p>
          </table:table-cell>
          <table:table-cell table:style-name="ce9"/>
          <table:table-cell office:value-type="float" office:value="3100.76" table:style-name="ce10">
            <text:p>3100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25.98" table:style-name="ce10">
            <text:p>28925,98</text:p>
          </table:table-cell>
          <table:table-cell office:value-type="float" office:value="-3828.35" table:style-name="ce11">
            <text:p>-3828,35</text:p>
          </table:table-cell>
          <table:table-cell office:value-type="float" office:value="-5127.6400000000003" table:style-name="ce11">
            <text:p>-5127,64</text:p>
          </table:table-cell>
          <table:table-cell office:value-type="float" office:value="-2616.4699999999998" table:style-name="ce11">
            <text:p>-2616,47</text:p>
          </table:table-cell>
          <table:table-cell office:value-type="float" office:value="0" table:style-name="ce12">
            <text:p>0,00</text:p>
          </table:table-cell>
          <table:table-cell office:value-type="float" office:value="-11572.46" table:style-name="ce11">
            <text:p>-11572,46</text:p>
          </table:table-cell>
          <table:table-cell office:value-type="float" office:value="17353.52" table:style-name="ce10">
            <text:p>1735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DA SILVA JÚNIOR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2UNP)</text:p>
          </table:table-cell>
          <table:table-cell office:value-type="float" office:value="1454.4" table:style-name="ce12">
            <text:p>1454,40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3103.56" table:style-name="ce10">
            <text:p>310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937.03" table:style-name="ce10">
            <text:p>5937,03</text:p>
          </table:table-cell>
          <table:table-cell office:value-type="float" office:value="-203.62" table:style-name="ce11">
            <text:p>-203,62</text:p>
          </table:table-cell>
          <table:table-cell office:value-type="float" office:value="-40.22" table:style-name="ce11">
            <text:p>-40,22</text:p>
          </table:table-cell>
          <table:table-cell office:value-type="float" office:value="-1598.16" table:style-name="ce11">
            <text:p>-1598,16</text:p>
          </table:table-cell>
          <table:table-cell office:value-type="float" office:value="0" table:style-name="ce12">
            <text:p>0,00</text:p>
          </table:table-cell>
          <table:table-cell office:value-type="float" office:value="-1842" table:style-name="ce11">
            <text:p>-1842,00</text:p>
          </table:table-cell>
          <table:table-cell office:value-type="float" office:value="4095.03" table:style-name="ce10">
            <text:p>409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ARLOS NICÁCIO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298.13" table:style-name="ce10">
            <text:p>13298,13</text:p>
          </table:table-cell>
          <table:table-cell office:value-type="float" office:value="3364.4" table:style-name="ce10">
            <text:p>3364,40</text:p>
          </table:table-cell>
          <table:table-cell table:style-name="ce9"/>
          <table:table-cell office:value-type="float" office:value="2353.5100000000002" table:style-name="ce10">
            <text:p>235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16.04" table:style-name="ce10">
            <text:p>19016,04</text:p>
          </table:table-cell>
          <table:table-cell office:value-type="float" office:value="-2033.05" table:style-name="ce11">
            <text:p>-2033,05</text:p>
          </table:table-cell>
          <table:table-cell office:value-type="float" office:value="-3049.47" table:style-name="ce11">
            <text:p>-3049,47</text:p>
          </table:table-cell>
          <table:table-cell office:value-type="float" office:value="-5192.4799999999996" table:style-name="ce11">
            <text:p>-5192,48</text:p>
          </table:table-cell>
          <table:table-cell office:value-type="float" office:value="0" table:style-name="ce12">
            <text:p>0,00</text:p>
          </table:table-cell>
          <table:table-cell office:value-type="float" office:value="-10275" table:style-name="ce11">
            <text:p>-10275,00</text:p>
          </table:table-cell>
          <table:table-cell office:value-type="float" office:value="8741.0400000000009" table:style-name="ce10">
            <text:p>8741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CÍCERO PEIXOTO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629.76" table:style-name="ce10">
            <text:p>1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16.89" table:style-name="ce10">
            <text:p>14616,89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236.04" table:style-name="ce11">
            <text:p>-2236,04</text:p>
          </table:table-cell>
          <table:table-cell office:value-type="float" office:value="-852.35" table:style-name="ce11">
            <text:p>-852,35</text:p>
          </table:table-cell>
          <table:table-cell office:value-type="float" office:value="0" table:style-name="ce12">
            <text:p>0,00</text:p>
          </table:table-cell>
          <table:table-cell office:value-type="float" office:value="-4593.5600000000004" table:style-name="ce11">
            <text:p>-4593,56</text:p>
          </table:table-cell>
          <table:table-cell office:value-type="float" office:value="10023.33" table:style-name="ce10">
            <text:p>10023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RIGLEIDSON D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2087.05" table:style-name="ce10">
            <text:p>12087,05</text:p>
          </table:table-cell>
          <table:table-cell office:value-type="float" office:value="3221.92" table:style-name="ce10">
            <text:p>3221,92</text:p>
          </table:table-cell>
          <table:table-cell table:style-name="ce9"/>
          <table:table-cell office:value-type="float" office:value="2660.07" table:style-name="ce10">
            <text:p>266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69.04" table:style-name="ce10">
            <text:p>17969,0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56.39" table:style-name="ce11">
            <text:p>-2956,39</text:p>
          </table:table-cell>
          <table:table-cell office:value-type="float" office:value="-3066.1" table:style-name="ce11">
            <text:p>-3066,10</text:p>
          </table:table-cell>
          <table:table-cell office:value-type="float" office:value="0" table:style-name="ce12">
            <text:p>0,00</text:p>
          </table:table-cell>
          <table:table-cell office:value-type="float" office:value="-6850.88" table:style-name="ce11">
            <text:p>-6850,88</text:p>
          </table:table-cell>
          <table:table-cell office:value-type="float" office:value="11118.16" table:style-name="ce10">
            <text:p>11118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EXPEDITO DE SÁ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0648.46" table:style-name="ce10">
            <text:p>10648,46</text:p>
          </table:table-cell>
          <table:table-cell table:number-columns-repeated="2" table:style-name="ce9"/>
          <table:table-cell office:value-type="float" office:value="2160.39" table:style-name="ce10">
            <text:p>2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808.85" table:style-name="ce10">
            <text:p>12808,85</text:p>
          </table:table-cell>
          <table:table-cell office:value-type="float" office:value="-1344.78" table:style-name="ce11">
            <text:p>-1344,78</text:p>
          </table:table-cell>
          <table:table-cell office:value-type="float" office:value="-1637.01" table:style-name="ce11">
            <text:p>-1637,01</text:p>
          </table:table-cell>
          <table:table-cell office:value-type="float" office:value="-3291.48" table:style-name="ce11">
            <text:p>-3291,48</text:p>
          </table:table-cell>
          <table:table-cell office:value-type="float" office:value="0" table:style-name="ce12">
            <text:p>0,00</text:p>
          </table:table-cell>
          <table:table-cell office:value-type="float" office:value="-6273.27" table:style-name="ce11">
            <text:p>-6273,27</text:p>
          </table:table-cell>
          <table:table-cell office:value-type="float" office:value="6535.58" table:style-name="ce10">
            <text:p>6535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FEIJÓ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-ARA)</text:p>
          </table:table-cell>
          <table:table-cell office:value-type="float" office:value="13298.13" table:style-name="ce10">
            <text:p>13298,13</text:p>
          </table:table-cell>
          <table:table-cell office:value-type="float" office:value="3221.92" table:style-name="ce10">
            <text:p>3221,92</text:p>
          </table:table-cell>
          <table:table-cell table:style-name="ce9"/>
          <table:table-cell office:value-type="float" office:value="2738.38" table:style-name="ce10">
            <text:p>273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58.43" table:style-name="ce10">
            <text:p>19258,43</text:p>
          </table:table-cell>
          <table:table-cell office:value-type="float" office:value="-2009.54" table:style-name="ce11">
            <text:p>-2009,54</text:p>
          </table:table-cell>
          <table:table-cell office:value-type="float" office:value="-3016.76" table:style-name="ce11">
            <text:p>-3016,76</text:p>
          </table:table-cell>
          <table:table-cell office:value-type="float" office:value="-3296.71" table:style-name="ce11">
            <text:p>-3296,71</text:p>
          </table:table-cell>
          <table:table-cell office:value-type="float" office:value="0" table:style-name="ce12">
            <text:p>0,00</text:p>
          </table:table-cell>
          <table:table-cell office:value-type="float" office:value="-8323.01" table:style-name="ce11">
            <text:p>-8323,01</text:p>
          </table:table-cell>
          <table:table-cell office:value-type="float" office:value="10935.42" table:style-name="ce10">
            <text:p>10935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LDER PAIVA MONTEIR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013.25" table:style-name="ce10">
            <text:p>22013,25</text:p>
          </table:table-cell>
          <table:table-cell office:value-type="float" office:value="7777.03" table:style-name="ce10">
            <text:p>7777,03</text:p>
          </table:table-cell>
          <table:table-cell table:style-name="ce9"/>
          <table:table-cell office:value-type="float" office:value="3661.4" table:style-name="ce10">
            <text:p>3661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451.68" table:style-name="ce10">
            <text:p>33451,68</text:p>
          </table:table-cell>
          <table:table-cell office:value-type="float" office:value="-3875.06" table:style-name="ce11">
            <text:p>-3875,06</text:p>
          </table:table-cell>
          <table:table-cell office:value-type="float" office:value="-4568.22" table:style-name="ce11">
            <text:p>-4568,22</text:p>
          </table:table-cell>
          <table:table-cell office:value-type="float" office:value="-4533.91" table:style-name="ce11">
            <text:p>-4533,91</text:p>
          </table:table-cell>
          <table:table-cell office:value-type="float" office:value="0" table:style-name="ce12">
            <text:p>0,00</text:p>
          </table:table-cell>
          <table:table-cell office:value-type="float" office:value="-12977.19" table:style-name="ce11">
            <text:p>-12977,19</text:p>
          </table:table-cell>
          <table:table-cell office:value-type="float" office:value="20474.490000000002" table:style-name="ce10">
            <text:p>20474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ENRIQUE CARVALHO DE SANT AN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247.02" table:style-name="ce10">
            <text:p>22247,02</text:p>
          </table:table-cell>
          <table:table-cell office:value-type="float" office:value="3529.91" table:style-name="ce10">
            <text:p>3529,91</text:p>
          </table:table-cell>
          <table:table-cell table:style-name="ce9"/>
          <table:table-cell office:value-type="float" office:value="3502.86" table:style-name="ce10">
            <text:p>3502,8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279.79" table:style-name="ce10">
            <text:p>29279,79</text:p>
          </table:table-cell>
          <table:table-cell office:value-type="float" office:value="-3804.37" table:style-name="ce11">
            <text:p>-3804,37</text:p>
          </table:table-cell>
          <table:table-cell office:value-type="float" office:value="-5068.82" table:style-name="ce11">
            <text:p>-5068,82</text:p>
          </table:table-cell>
          <table:table-cell office:value-type="float" office:value="-2072.3200000000002" table:style-name="ce11">
            <text:p>-2072,32</text:p>
          </table:table-cell>
          <table:table-cell office:value-type="float" office:value="0" table:style-name="ce12">
            <text:p>0,00</text:p>
          </table:table-cell>
          <table:table-cell office:value-type="float" office:value="-10945.51" table:style-name="ce11">
            <text:p>-10945,51</text:p>
          </table:table-cell>
          <table:table-cell office:value-type="float" office:value="18334.28" table:style-name="ce10">
            <text:p>18334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HUMBERTO CUNHA VASSAL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NSOLIDAÇÃO DE DADOS (SECR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269.41" table:style-name="ce10">
            <text:p>3269,41</text:p>
          </table:table-cell>
          <table:table-cell office:value-type="float" office:value="1939.89" table:style-name="ce10">
            <text:p>1939,89</text:p>
          </table:table-cell>
          <table:table-cell office:value-type="float" office:value="2172.16" table:style-name="ce10">
            <text:p>217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36.05" table:style-name="ce10">
            <text:p>19136,05</text:p>
          </table:table-cell>
          <table:table-cell office:value-type="float" office:value="-2036.97" table:style-name="ce11">
            <text:p>-2036,97</text:p>
          </table:table-cell>
          <table:table-cell office:value-type="float" office:value="-3131.27" table:style-name="ce11">
            <text:p>-3131,27</text:p>
          </table:table-cell>
          <table:table-cell office:value-type="float" office:value="-2788.52" table:style-name="ce11">
            <text:p>-2788,52</text:p>
          </table:table-cell>
          <table:table-cell office:value-type="float" office:value="0" table:style-name="ce12">
            <text:p>0,00</text:p>
          </table:table-cell>
          <table:table-cell office:value-type="float" office:value="-7956.76" table:style-name="ce11">
            <text:p>-7956,76</text:p>
          </table:table-cell>
          <table:table-cell office:value-type="float" office:value="11179.29" table:style-name="ce10">
            <text:p>11179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JUSTINO LIMA FILH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PAL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3629.39" table:style-name="ce10">
            <text:p>3629,39</text:p>
          </table:table-cell>
          <table:table-cell office:value-type="float" office:value="1379.07" table:style-name="ce10">
            <text:p>1379,07</text:p>
          </table:table-cell>
          <table:table-cell office:value-type="float" office:value="3628.12" table:style-name="ce10">
            <text:p>3628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72.439999999999" table:style-name="ce10">
            <text:p>20272,44</text:p>
          </table:table-cell>
          <table:table-cell office:value-type="float" office:value="-2076.7800000000002" table:style-name="ce11">
            <text:p>-2076,78</text:p>
          </table:table-cell>
          <table:table-cell office:value-type="float" office:value="-2715.22" table:style-name="ce11">
            <text:p>-2715,22</text:p>
          </table:table-cell>
          <table:table-cell office:value-type="float" office:value="-1941.39" table:style-name="ce11">
            <text:p>-1941,39</text:p>
          </table:table-cell>
          <table:table-cell office:value-type="float" office:value="0" table:style-name="ce12">
            <text:p>0,00</text:p>
          </table:table-cell>
          <table:table-cell office:value-type="float" office:value="-6733.39" table:style-name="ce11">
            <text:p>-6733,39</text:p>
          </table:table-cell>
          <table:table-cell office:value-type="float" office:value="13539.05" table:style-name="ce10">
            <text:p>13539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KLEBER TENÓRIO MAGALHÃ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SAÚDE (SEGESP)</text:p>
          </table:table-cell>
          <table:table-cell office:value-type="float" office:value="38766.69" table:style-name="ce10">
            <text:p>38766,69</text:p>
          </table:table-cell>
          <table:table-cell office:value-type="float" office:value="4436.22" table:style-name="ce10">
            <text:p>4436,22</text:p>
          </table:table-cell>
          <table:table-cell table:style-name="ce9"/>
          <table:table-cell office:value-type="float" office:value="3831.97" table:style-name="ce10">
            <text:p>3831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034.879999999997" table:style-name="ce10">
            <text:p>47034,88</text:p>
          </table:table-cell>
          <table:table-cell office:value-type="float" office:value="-828.39" table:style-name="ce11">
            <text:p>-828,39</text:p>
          </table:table-cell>
          <table:table-cell office:value-type="float" office:value="-6934.2" table:style-name="ce11">
            <text:p>-6934,20</text:p>
          </table:table-cell>
          <table:table-cell office:value-type="float" office:value="-5928.1" table:style-name="ce11">
            <text:p>-5928,10</text:p>
          </table:table-cell>
          <table:table-cell office:value-type="float" office:value="-3081.2" table:style-name="ce11">
            <text:p>-3081,20</text:p>
          </table:table-cell>
          <table:table-cell office:value-type="float" office:value="-16771.89" table:style-name="ce11">
            <text:p>-16771,89</text:p>
          </table:table-cell>
          <table:table-cell office:value-type="float" office:value="30262.99" table:style-name="ce10">
            <text:p>30262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ÉCIO PEDROSA MEND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363.86" table:style-name="ce10">
            <text:p>19363,86</text:p>
          </table:table-cell>
          <table:table-cell office:value-type="float" office:value="7662.51" table:style-name="ce10">
            <text:p>7662,51</text:p>
          </table:table-cell>
          <table:table-cell office:value-type="float" office:value="1379.07" table:style-name="ce10">
            <text:p>1379,07</text:p>
          </table:table-cell>
          <table:table-cell office:value-type="float" office:value="2731.42" table:style-name="ce10">
            <text:p>2731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136.86" table:style-name="ce10">
            <text:p>31136,86</text:p>
          </table:table-cell>
          <table:table-cell office:value-type="float" office:value="-3437.34" table:style-name="ce11">
            <text:p>-3437,34</text:p>
          </table:table-cell>
          <table:table-cell office:value-type="float" office:value="-5892.59" table:style-name="ce11">
            <text:p>-5892,59</text:p>
          </table:table-cell>
          <table:table-cell office:value-type="float" office:value="-3745.41" table:style-name="ce11">
            <text:p>-3745,41</text:p>
          </table:table-cell>
          <table:table-cell office:value-type="float" office:value="0" table:style-name="ce12">
            <text:p>0,00</text:p>
          </table:table-cell>
          <table:table-cell office:value-type="float" office:value="-13075.34" table:style-name="ce11">
            <text:p>-13075,34</text:p>
          </table:table-cell>
          <table:table-cell office:value-type="float" office:value="18061.52" table:style-name="ce10">
            <text:p>18061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ESSA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428,83</text:p>
          </table:table-cell>
          <table:table-cell office:value-type="float" office:value="12948.74" table:style-name="ce10">
            <text:p>12948,74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5878.83" table:style-name="ce10">
            <text:p>35878,83</text:p>
          </table:table-cell>
          <table:table-cell office:value-type="float" office:value="-4654.5200000000004" table:style-name="ce11">
            <text:p>-4654,52</text:p>
          </table:table-cell>
          <table:table-cell table:style-name="ce9"/>
          <table:table-cell office:value-type="float" office:value="-4338.13" table:style-name="ce11">
            <text:p>-4338,13</text:p>
          </table:table-cell>
          <table:table-cell office:value-type="float" office:value="0" table:style-name="ce12">
            <text:p>0,00</text:p>
          </table:table-cell>
          <table:table-cell office:value-type="float" office:value="-8992.65" table:style-name="ce11">
            <text:p>-8992,65</text:p>
          </table:table-cell>
          <table:table-cell office:value-type="float" office:value="26886.18" table:style-name="ce10">
            <text:p>2688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CIANO DE MENEZES JÚNIOR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07.34" table:style-name="ce10">
            <text:p>15407,3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601.0300000000002" table:style-name="ce11">
            <text:p>-2601,03</text:p>
          </table:table-cell>
          <table:table-cell office:value-type="float" office:value="-1487.45" table:style-name="ce11">
            <text:p>-1487,45</text:p>
          </table:table-cell>
          <table:table-cell office:value-type="float" office:value="0" table:style-name="ce12">
            <text:p>0,00</text:p>
          </table:table-cell>
          <table:table-cell office:value-type="float" office:value="-4916.87" table:style-name="ce11">
            <text:p>-4916,87</text:p>
          </table:table-cell>
          <table:table-cell office:value-type="float" office:value="10490.47" table:style-name="ce10">
            <text:p>10490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DE ALMEIDA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COMPANHAMENTO DAS DESPESAS, DA EXECU</text:p>
          </table:table-cell>
          <table:table-cell office:value-type="float" office:value="11849.58" table:style-name="ce10">
            <text:p>11849,58</text:p>
          </table:table-cell>
          <table:table-cell office:value-type="float" office:value="627.17999999999995" table:style-name="ce10">
            <text:p>627,18</text:p>
          </table:table-cell>
          <table:table-cell office:value-type="float" office:value="1939.89" table:style-name="ce10">
            <text:p>1939,89</text:p>
          </table:table-cell>
          <table:table-cell office:value-type="float" office:value="1708.07" table:style-name="ce10">
            <text:p>1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24.72" table:style-name="ce10">
            <text:p>16124,72</text:p>
          </table:table-cell>
          <table:table-cell office:value-type="float" office:value="-1601" table:style-name="ce11">
            <text:p>-1601,00</text:p>
          </table:table-cell>
          <table:table-cell office:value-type="float" office:value="-2602.81" table:style-name="ce11">
            <text:p>-2602,81</text:p>
          </table:table-cell>
          <table:table-cell office:value-type="float" office:value="-1332.19" table:style-name="ce11">
            <text:p>-1332,19</text:p>
          </table:table-cell>
          <table:table-cell office:value-type="float" office:value="0" table:style-name="ce12">
            <text:p>0,00</text:p>
          </table:table-cell>
          <table:table-cell office:value-type="float" office:value="-5536" table:style-name="ce11">
            <text:p>-5536,00</text:p>
          </table:table-cell>
          <table:table-cell office:value-type="float" office:value="10588.72" table:style-name="ce10">
            <text:p>10588,7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LUIZ PEDRO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3060.66" table:style-name="ce10">
            <text:p>13060,66</text:p>
          </table:table-cell>
          <table:table-cell office:value-type="float" office:value="3411.89" table:style-name="ce10">
            <text:p>3411,89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73.810000000001" table:style-name="ce10">
            <text:p>17973,81</text:p>
          </table:table-cell>
          <table:table-cell office:value-type="float" office:value="-1447.59" table:style-name="ce11">
            <text:p>-1447,59</text:p>
          </table:table-cell>
          <table:table-cell table:style-name="ce9"/>
          <table:table-cell office:value-type="float" office:value="-2846.76" table:style-name="ce11">
            <text:p>-2846,76</text:p>
          </table:table-cell>
          <table:table-cell office:value-type="float" office:value="0" table:style-name="ce12">
            <text:p>0,00</text:p>
          </table:table-cell>
          <table:table-cell office:value-type="float" office:value="-4294.3500000000004" table:style-name="ce11">
            <text:p>-4294,35</text:p>
          </table:table-cell>
          <table:table-cell office:value-type="float" office:value="13679.46" table:style-name="ce10">
            <text:p>13679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ÁRCIO DE ARAÚJO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-ARA)</text:p>
          </table:table-cell>
          <table:table-cell office:value-type="float" office:value="1264.45" table:style-name="ce12">
            <text:p>1264,45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1976.39" table:style-name="ce10">
            <text:p>197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19.91" table:style-name="ce10">
            <text:p>4619,91</text:p>
          </table:table-cell>
          <table:table-cell office:value-type="float" office:value="-236.03" table:style-name="ce11">
            <text:p>-236,03</text:p>
          </table:table-cell>
          <table:table-cell office:value-type="float" office:value="-9.33" table:style-name="ce13">
            <text:p>-9,33</text:p>
          </table:table-cell>
          <table:table-cell office:value-type="float" office:value="-2297.92" table:style-name="ce11">
            <text:p>-2297,92</text:p>
          </table:table-cell>
          <table:table-cell office:value-type="float" office:value="0" table:style-name="ce12">
            <text:p>0,00</text:p>
          </table:table-cell>
          <table:table-cell office:value-type="float" office:value="-2543.2800000000002" table:style-name="ce11">
            <text:p>-2543,28</text:p>
          </table:table-cell>
          <table:table-cell office:value-type="float" office:value="2076.63" table:style-name="ce10">
            <text:p>2076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LTON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JORNALISMO (CCOM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5247.61" table:style-name="ce10">
            <text:p>5247,61</text:p>
          </table:table-cell>
          <table:table-cell table:style-name="ce9"/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57.34" table:style-name="ce10">
            <text:p>19057,34</text:p>
          </table:table-cell>
          <table:table-cell office:value-type="float" office:value="-1978.2" table:style-name="ce11">
            <text:p>-1978,20</text:p>
          </table:table-cell>
          <table:table-cell office:value-type="float" office:value="-3112.15" table:style-name="ce11">
            <text:p>-3112,15</text:p>
          </table:table-cell>
          <table:table-cell office:value-type="float" office:value="-1838.96" table:style-name="ce11">
            <text:p>-1838,96</text:p>
          </table:table-cell>
          <table:table-cell office:value-type="float" office:value="0" table:style-name="ce12">
            <text:p>0,00</text:p>
          </table:table-cell>
          <table:table-cell office:value-type="float" office:value="-6929.31" table:style-name="ce11">
            <text:p>-6929,31</text:p>
          </table:table-cell>
          <table:table-cell office:value-type="float" office:value="12128.03" table:style-name="ce10">
            <text:p>12128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MIRIEL MORGADO PORTELA GOMEZ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3511.85" table:style-name="ce10">
            <text:p>13511,85</text:p>
          </table:table-cell>
          <table:table-cell office:value-type="float" office:value="3364.4" table:style-name="ce10">
            <text:p>3364,40</text:p>
          </table:table-cell>
          <table:table-cell table:style-name="ce9"/>
          <table:table-cell office:value-type="float" office:value="3131.02" table:style-name="ce10">
            <text:p>3131,02</text:p>
          </table:table-cell>
          <table:table-cell office:value-type="float" office:value="6575.94" table:number-columns-spanned="2" table:number-rows-spanned="1" table:style-name="ce26">
            <text:p>6575,94</text:p>
          </table:table-cell>
          <table:covered-table-cell/>
          <table:table-cell table:style-name="ce9"/>
          <table:table-cell office:value-type="float" office:value="26583.21" table:style-name="ce10">
            <text:p>26583,21</text:p>
          </table:table-cell>
          <table:table-cell office:value-type="float" office:value="-828.39" table:style-name="ce11">
            <text:p>-828,39</text:p>
          </table:table-cell>
          <table:table-cell office:value-type="float" office:value="-5195.7700000000004" table:style-name="ce11">
            <text:p>-5195,77</text:p>
          </table:table-cell>
          <table:table-cell office:value-type="float" office:value="-3403.43" table:style-name="ce11">
            <text:p>-3403,43</text:p>
          </table:table-cell>
          <table:table-cell office:value-type="float" office:value="0" table:style-name="ce12">
            <text:p>0,00</text:p>
          </table:table-cell>
          <table:table-cell office:value-type="float" office:value="-9427.59" table:style-name="ce11">
            <text:p>-9427,59</text:p>
          </table:table-cell>
          <table:table-cell office:value-type="float" office:value="17155.62" table:style-name="ce10">
            <text:p>17155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OTÁVIO MARTINS RODRIGU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340.37" table:style-name="ce10">
            <text:p>2340,37</text:p>
          </table:table-cell>
          <table:table-cell table:style-name="ce9"/>
          <table:table-cell office:value-type="float" office:value="577.99" table:style-name="ce10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72.95" table:style-name="ce10">
            <text:p>14672,95</text:p>
          </table:table-cell>
          <table:table-cell office:value-type="float" office:value="-1055.29" table:style-name="ce11">
            <text:p>-1055,29</text:p>
          </table:table-cell>
          <table:table-cell table:style-name="ce9"/>
          <table:table-cell office:value-type="float" office:value="-859.99" table:style-name="ce11">
            <text:p>-859,99</text:p>
          </table:table-cell>
          <table:table-cell office:value-type="float" office:value="0" table:style-name="ce12">
            <text:p>0,00</text:p>
          </table:table-cell>
          <table:table-cell office:value-type="float" office:value="-1915.28" table:style-name="ce11">
            <text:p>-1915,28</text:p>
          </table:table-cell>
          <table:table-cell office:value-type="float" office:value="12757.67" table:style-name="ce10">
            <text:p>12757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PAULO DO BOMFIM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2ª VT-ARA)</text:p>
          </table:table-cell>
          <table:table-cell table:number-columns-repeated="3" table:style-name="ce9"/>
          <table:table-cell office:value-type="float" office:value="3439.33" table:style-name="ce10">
            <text:p>343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39.33" table:style-name="ce10">
            <text:p>3439,33</text:p>
          </table:table-cell>
          <table:table-cell table:number-columns-repeated="2" table:style-name="ce9"/>
          <table:table-cell office:value-type="float" office:value="-957.8" table:style-name="ce11">
            <text:p>-957,80</text:p>
          </table:table-cell>
          <table:table-cell office:value-type="float" office:value="0" table:style-name="ce12">
            <text:p>0,00</text:p>
          </table:table-cell>
          <table:table-cell office:value-type="float" office:value="-957.8" table:style-name="ce11">
            <text:p>-957,80</text:p>
          </table:table-cell>
          <table:table-cell office:value-type="float" office:value="2481.5300000000002" table:style-name="ce10">
            <text:p>248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AMIRO MAURÍCI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RECATÓRIO (SEJ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937.02" table:style-name="ce10">
            <text:p>2937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24.15" table:style-name="ce10">
            <text:p>15924,15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079.63" table:style-name="ce11">
            <text:p>-2079,63</text:p>
          </table:table-cell>
          <table:table-cell office:value-type="float" office:value="-3396.95" table:style-name="ce11">
            <text:p>-3396,95</text:p>
          </table:table-cell>
          <table:table-cell office:value-type="float" office:value="0" table:style-name="ce12">
            <text:p>0,00</text:p>
          </table:table-cell>
          <table:table-cell office:value-type="float" office:value="-6981.75" table:style-name="ce11">
            <text:p>-6981,75</text:p>
          </table:table-cell>
          <table:table-cell office:value-type="float" office:value="8942.4" table:style-name="ce10">
            <text:p>8942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BAMAR DE CARVALHO JÚNIOR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ISTEMAS CORPORATIVOS E PORTAIS (SETIC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4104.33" table:style-name="ce10">
            <text:p>4104,33</text:p>
          </table:table-cell>
          <table:table-cell office:value-type="float" office:value="1939.89" table:style-name="ce10">
            <text:p>1939,89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85" table:style-name="ce10">
            <text:p>20085,00</text:p>
          </table:table-cell>
          <table:table-cell office:value-type="float" office:value="-2174.73" table:style-name="ce11">
            <text:p>-2174,73</text:p>
          </table:table-cell>
          <table:table-cell office:value-type="float" office:value="-3388.18" table:style-name="ce11">
            <text:p>-3388,18</text:p>
          </table:table-cell>
          <table:table-cell office:value-type="float" office:value="-1999.42" table:style-name="ce11">
            <text:p>-1999,42</text:p>
          </table:table-cell>
          <table:table-cell office:value-type="float" office:value="0" table:style-name="ce12">
            <text:p>0,00</text:p>
          </table:table-cell>
          <table:table-cell office:value-type="float" office:value="-7562.33" table:style-name="ce11">
            <text:p>-7562,33</text:p>
          </table:table-cell>
          <table:table-cell office:value-type="float" office:value="12522.67" table:style-name="ce10">
            <text:p>12522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RICARDO COSTA DE OLIVEIRA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MATERIAL E LOGÍSTICA (SA)</text:p>
          </table:table-cell>
          <table:table-cell table:number-columns-repeated="2" table:style-name="ce9"/>
          <table:table-cell office:value-type="float" office:value="11382.88" table:style-name="ce10">
            <text:p>11382,88</text:p>
          </table:table-cell>
          <table:table-cell office:value-type="float" office:value="2023.34" table:style-name="ce10">
            <text:p>2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06.22" table:style-name="ce10">
            <text:p>13406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033.12" table:style-name="ce11">
            <text:p>-2033,12</text:p>
          </table:table-cell>
          <table:table-cell office:value-type="float" office:value="-1087.72" table:style-name="ce11">
            <text:p>-1087,72</text:p>
          </table:table-cell>
          <table:table-cell office:value-type="float" office:value="0" table:style-name="ce12">
            <text:p>0,00</text:p>
          </table:table-cell>
          <table:table-cell office:value-type="float" office:value="-3949.23" table:style-name="ce11">
            <text:p>-3949,23</text:p>
          </table:table-cell>
          <table:table-cell office:value-type="float" office:value="9456.99" table:style-name="ce10">
            <text:p>945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ONISVAL SAMPAI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ª VT-ARA)</text:p>
          </table:table-cell>
          <table:table-cell office:value-type="float" office:value="1702.81" table:style-name="ce12">
            <text:p>1702,81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764.32" table:style-name="ce10">
            <text:p>2764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99.51" table:style-name="ce10">
            <text:p>6699,51</text:p>
          </table:table-cell>
          <table:table-cell office:value-type="float" office:value="-187.31" table:style-name="ce11">
            <text:p>-187,31</text:p>
          </table:table-cell>
          <table:table-cell office:value-type="float" office:value="-150.51" table:style-name="ce11">
            <text:p>-150,51</text:p>
          </table:table-cell>
          <table:table-cell office:value-type="float" office:value="-1544.94" table:style-name="ce11">
            <text:p>-1544,94</text:p>
          </table:table-cell>
          <table:table-cell office:value-type="float" office:value="0" table:style-name="ce12">
            <text:p>0,00</text:p>
          </table:table-cell>
          <table:table-cell office:value-type="float" office:value="-1882.76" table:style-name="ce11">
            <text:p>-1882,76</text:p>
          </table:table-cell>
          <table:table-cell office:value-type="float" office:value="4816.75" table:style-name="ce10">
            <text:p>4816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SÓSTENES NASCIMENT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441.79" table:style-name="ce10">
            <text:p>19441,79</text:p>
          </table:table-cell>
          <table:table-cell office:value-type="float" office:value="4481.2700000000004" table:style-name="ce10">
            <text:p>4481,27</text:p>
          </table:table-cell>
          <table:table-cell office:value-type="float" office:value="1939.89" table:style-name="ce10">
            <text:p>1939,89</text:p>
          </table:table-cell>
          <table:table-cell office:value-type="float" office:value="4580.74" table:style-name="ce10">
            <text:p>4580,7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443.69" table:style-name="ce10">
            <text:p>30443,69</text:p>
          </table:table-cell>
          <table:table-cell office:value-type="float" office:value="-3479.6" table:style-name="ce11">
            <text:p>-3479,60</text:p>
          </table:table-cell>
          <table:table-cell office:value-type="float" office:value="-3833.62" table:style-name="ce11">
            <text:p>-3833,62</text:p>
          </table:table-cell>
          <table:table-cell office:value-type="float" office:value="-4427.8599999999997" table:style-name="ce11">
            <text:p>-4427,86</text:p>
          </table:table-cell>
          <table:table-cell office:value-type="float" office:value="0" table:style-name="ce12">
            <text:p>0,00</text:p>
          </table:table-cell>
          <table:table-cell office:value-type="float" office:value="-11741.08" table:style-name="ce11">
            <text:p>-11741,08</text:p>
          </table:table-cell>
          <table:table-cell office:value-type="float" office:value="18702.61" table:style-name="ce10">
            <text:p>18702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É TADEU DE MENEZES BARROS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10554.23" table:style-name="ce10">
            <text:p>10554,23</text:p>
          </table:table-cell>
          <table:table-cell office:value-type="float" office:value="422.17" table:style-name="ce10">
            <text:p>422,17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77.66" table:style-name="ce10">
            <text:p>12477,66</text:p>
          </table:table-cell>
          <table:table-cell office:value-type="float" office:value="-563.94000000000005" table:style-name="ce11">
            <text:p>-563,94</text:p>
          </table:table-cell>
          <table:table-cell office:value-type="float" office:value="-751.73" table:style-name="ce11">
            <text:p>-751,73</text:p>
          </table:table-cell>
          <table:table-cell office:value-type="float" office:value="-2918.32" table:style-name="ce11">
            <text:p>-2918,32</text:p>
          </table:table-cell>
          <table:table-cell office:value-type="float" office:value="0" table:style-name="ce12">
            <text:p>0,00</text:p>
          </table:table-cell>
          <table:table-cell office:value-type="float" office:value="-4233.99" table:style-name="ce11">
            <text:p>-4233,99</text:p>
          </table:table-cell>
          <table:table-cell office:value-type="float" office:value="8243.67" table:style-name="ce10">
            <text:p>8243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NEIDE MARTINS ROCHA MONTEIR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2">
            <text:p>1454,4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296.06" table:style-name="ce10">
            <text:p>229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90.35" table:style-name="ce10">
            <text:p>5690,35</text:p>
          </table:table-cell>
          <table:table-cell office:value-type="float" office:value="-475.2" table:style-name="ce11">
            <text:p>-475,20</text:p>
          </table:table-cell>
          <table:table-cell office:value-type="float" office:value="-47.7" table:style-name="ce11">
            <text:p>-47,70</text:p>
          </table:table-cell>
          <table:table-cell office:value-type="float" office:value="-1993.54" table:style-name="ce11">
            <text:p>-1993,54</text:p>
          </table:table-cell>
          <table:table-cell office:value-type="float" office:value="0" table:style-name="ce12">
            <text:p>0,00</text:p>
          </table:table-cell>
          <table:table-cell office:value-type="float" office:value="-2516.44" table:style-name="ce11">
            <text:p>-2516,44</text:p>
          </table:table-cell>
          <table:table-cell office:value-type="float" office:value="3173.91" table:style-name="ce10">
            <text:p>3173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ETE MARIA SILVA BAR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0860.14" table:style-name="ce10">
            <text:p>10860,14</text:p>
          </table:table-cell>
          <table:table-cell office:value-type="float" office:value="12282.98" table:style-name="ce10">
            <text:p>12282,98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93.75" table:style-name="ce10">
            <text:p>23893,75</text:p>
          </table:table-cell>
          <table:table-cell office:value-type="float" office:value="-2548.23" table:style-name="ce11">
            <text:p>-2548,23</text:p>
          </table:table-cell>
          <table:table-cell office:value-type="float" office:value="-4270.6400000000003" table:style-name="ce11">
            <text:p>-4270,64</text:p>
          </table:table-cell>
          <table:table-cell office:value-type="float" office:value="-3459.68" table:style-name="ce11">
            <text:p>-3459,68</text:p>
          </table:table-cell>
          <table:table-cell office:value-type="float" office:value="0" table:style-name="ce12">
            <text:p>0,00</text:p>
          </table:table-cell>
          <table:table-cell office:value-type="float" office:value="-10278.549999999999" table:style-name="ce11">
            <text:p>-10278,55</text:p>
          </table:table-cell>
          <table:table-cell office:value-type="float" office:value="13615.2" table:style-name="ce10">
            <text:p>13615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AS JACINT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364.4" table:style-name="ce10">
            <text:p>3364,40</text:p>
          </table:table-cell>
          <table:table-cell table:style-name="ce9"/>
          <table:table-cell office:value-type="float" office:value="1470.31" table:style-name="ce10">
            <text:p>1470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89.3" table:style-name="ce10">
            <text:p>16589,30</text:p>
          </table:table-cell>
          <table:table-cell office:value-type="float" office:value="-1224.25" table:style-name="ce11">
            <text:p>-1224,25</text:p>
          </table:table-cell>
          <table:table-cell office:value-type="float" office:value="-2391.7199999999998" table:style-name="ce11">
            <text:p>-2391,72</text:p>
          </table:table-cell>
          <table:table-cell office:value-type="float" office:value="-2175.59" table:style-name="ce11">
            <text:p>-2175,59</text:p>
          </table:table-cell>
          <table:table-cell office:value-type="float" office:value="0" table:style-name="ce12">
            <text:p>0,00</text:p>
          </table:table-cell>
          <table:table-cell office:value-type="float" office:value="-5791.56" table:style-name="ce11">
            <text:p>-5791,56</text:p>
          </table:table-cell>
          <table:table-cell office:value-type="float" office:value="10797.74" table:style-name="ce10">
            <text:p>1079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INALDO <text:s/>ALV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3186" table:style-name="ce12">
            <text:p>3186,0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281.13" table:style-name="ce10">
            <text:p>5281,13</text:p>
          </table:table-cell>
          <table:table-cell office:value-type="float" office:value="-350.46" table:style-name="ce11">
            <text:p>-350,46</text:p>
          </table:table-cell>
          <table:table-cell office:value-type="float" office:value="-268.51" table:style-name="ce11">
            <text:p>-268,51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618.97" table:style-name="ce11">
            <text:p>-618,97</text:p>
          </table:table-cell>
          <table:table-cell office:value-type="float" office:value="4662.16" table:style-name="ce10">
            <text:p>4662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OSUÉ SOAR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20185.240000000002" table:style-name="ce10">
            <text:p>20185,24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185.240000000002" table:style-name="ce10">
            <text:p>20185,24</text:p>
          </table:table-cell>
          <table:table-cell office:value-type="float" office:value="-2060.1799999999998" table:style-name="ce11">
            <text:p>-2060,18</text:p>
          </table:table-cell>
          <table:table-cell table:number-columns-repeated="2" table:style-name="ce9"/>
          <table:table-cell office:value-type="float" office:value="0" table:style-name="ce12">
            <text:p>0,00</text:p>
          </table:table-cell>
          <table:table-cell office:value-type="float" office:value="-2060.1799999999998" table:style-name="ce11">
            <text:p>-2060,18</text:p>
          </table:table-cell>
          <table:table-cell office:value-type="float" office:value="18125.060000000001" table:style-name="ce10">
            <text:p>18125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LIANA ALEJANDRA FARIAS DE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2ª VARA DO TRABALHO DE ARAPIRACA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776.63" table:style-name="ce10">
            <text:p>77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6.52" table:style-name="ce10">
            <text:p>2716,52</text:p>
          </table:table-cell>
          <table:table-cell table:style-name="ce9"/>
          <table:table-cell office:value-type="float" office:value="-2.7" table:style-name="ce13">
            <text:p>-2,70</text:p>
          </table:table-cell>
          <table:table-cell office:value-type="float" office:value="12.1" table:style-name="ce10">
            <text:p>12,10</text:p>
          </table:table-cell>
          <table:table-cell office:value-type="float" office:value="0" table:style-name="ce12">
            <text:p>0,00</text:p>
          </table:table-cell>
          <table:table-cell office:value-type="float" office:value="9.4" table:style-name="ce12">
            <text:p>9,40</text:p>
          </table:table-cell>
          <table:table-cell office:value-type="float" office:value="2725.92" table:style-name="ce10">
            <text:p>2725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ÚLIO CABRAL FREITAS DE SANTAN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214.13" table:style-name="ce10">
            <text:p>11214,13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1803.34" table:style-name="ce10">
            <text:p>180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96.54" table:style-name="ce10">
            <text:p>14396,54</text:p>
          </table:table-cell>
          <table:table-cell office:value-type="float" office:value="-828.39" table:style-name="ce11">
            <text:p>-828,39</text:p>
          </table:table-cell>
          <table:table-cell office:value-type="float" office:value="-2193.0500000000002" table:style-name="ce11">
            <text:p>-2193,05</text:p>
          </table:table-cell>
          <table:table-cell office:value-type="float" office:value="-1618.33" table:style-name="ce11">
            <text:p>-1618,33</text:p>
          </table:table-cell>
          <table:table-cell office:value-type="float" office:value="0" table:style-name="ce12">
            <text:p>0,00</text:p>
          </table:table-cell>
          <table:table-cell office:value-type="float" office:value="-4639.7700000000004" table:style-name="ce11">
            <text:p>-4639,77</text:p>
          </table:table-cell>
          <table:table-cell office:value-type="float" office:value="9756.77" table:style-name="ce10">
            <text:p>9756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JUSSARA JOSEDITE DE JESUS CAVALCANTE DE AR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5183.84" table:style-name="ce10">
            <text:p>5183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18.3" table:style-name="ce10">
            <text:p>19218,30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67.65" table:style-name="ce11">
            <text:p>-2367,65</text:p>
          </table:table-cell>
          <table:table-cell office:value-type="float" office:value="-4191.4799999999996" table:style-name="ce11">
            <text:p>-4191,48</text:p>
          </table:table-cell>
          <table:table-cell office:value-type="float" office:value="0" table:style-name="ce12">
            <text:p>0,00</text:p>
          </table:table-cell>
          <table:table-cell office:value-type="float" office:value="-8064.3" table:style-name="ce11">
            <text:p>-8064,30</text:p>
          </table:table-cell>
          <table:table-cell office:value-type="float" office:value="11154" table:style-name="ce10">
            <text:p>11154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MILLA AYSSA SILVA BARRETO FERRAZ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COMUNICAÇÃO SOCIAL</text:p>
          </table:table-cell>
          <table:table-cell office:value-type="float" office:value="10800.57" table:style-name="ce10">
            <text:p>10800,57</text:p>
          </table:table-cell>
          <table:table-cell table:number-columns-repeated="2" table:style-name="ce9"/>
          <table:table-cell office:value-type="float" office:value="2406.33" table:style-name="ce10">
            <text:p>240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06.9" table:style-name="ce10">
            <text:p>13206,90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1622.38" table:style-name="ce11">
            <text:p>-1622,38</text:p>
          </table:table-cell>
          <table:table-cell office:value-type="float" office:value="-1149.6300000000001" table:style-name="ce11">
            <text:p>-1149,63</text:p>
          </table:table-cell>
          <table:table-cell office:value-type="float" office:value="0" table:style-name="ce12">
            <text:p>0,00</text:p>
          </table:table-cell>
          <table:table-cell office:value-type="float" office:value="-4132.54" table:style-name="ce11">
            <text:p>-4132,54</text:p>
          </table:table-cell>
          <table:table-cell office:value-type="float" office:value="9074.36" table:style-name="ce10">
            <text:p>9074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IEN RODRIGUES DA SILVEIRA TRINDADE</text:p>
          </table:table-cell>
          <table:table-cell office:value-type="string" table:style-name="ce8">
            <text:p>ASSISTENTE JURÍDICO - FC-04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343.5100000000002" table:style-name="ce10">
            <text:p>234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80.47" table:style-name="ce10">
            <text:p>16180,47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17.61" table:style-name="ce11">
            <text:p>-2417,61</text:p>
          </table:table-cell>
          <table:table-cell office:value-type="float" office:value="-2827.68" table:style-name="ce11">
            <text:p>-2827,68</text:p>
          </table:table-cell>
          <table:table-cell office:value-type="float" office:value="0" table:style-name="ce12">
            <text:p>0,00</text:p>
          </table:table-cell>
          <table:table-cell office:value-type="float" office:value="-6750.46" table:style-name="ce11">
            <text:p>-6750,46</text:p>
          </table:table-cell>
          <table:table-cell office:value-type="float" office:value="9430.01" table:style-name="ce10">
            <text:p>9430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AZEVEDO DE ALBUQUERQUE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0887.5" table:style-name="ce10">
            <text:p>10887,5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186.33" table:style-name="ce10">
            <text:p>218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013.72" table:style-name="ce10">
            <text:p>15013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92.44" table:style-name="ce11">
            <text:p>-2292,44</text:p>
          </table:table-cell>
          <table:table-cell office:value-type="float" office:value="-813.49" table:style-name="ce11">
            <text:p>-813,49</text:p>
          </table:table-cell>
          <table:table-cell office:value-type="float" office:value="0" table:style-name="ce12">
            <text:p>0,00</text:p>
          </table:table-cell>
          <table:table-cell office:value-type="float" office:value="-3934.32" table:style-name="ce11">
            <text:p>-3934,32</text:p>
          </table:table-cell>
          <table:table-cell office:value-type="float" office:value="11079.4" table:style-name="ce10">
            <text:p>1107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MEIRY MONTE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427.96" table:style-name="ce10">
            <text:p>3427,96</text:p>
          </table:table-cell>
          <table:table-cell table:style-name="ce9"/>
          <table:table-cell office:value-type="float" office:value="-2.7" table:style-name="ce13">
            <text:p>-2,70</text:p>
          </table:table-cell>
          <table:table-cell office:value-type="float" office:value="-589.75" table:style-name="ce11">
            <text:p>-589,75</text:p>
          </table:table-cell>
          <table:table-cell office:value-type="float" office:value="0" table:style-name="ce12">
            <text:p>0,00</text:p>
          </table:table-cell>
          <table:table-cell office:value-type="float" office:value="-592.45000000000005" table:style-name="ce11">
            <text:p>-592,45</text:p>
          </table:table-cell>
          <table:table-cell office:value-type="float" office:value="2835.51" table:style-name="ce10">
            <text:p>2835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LA NOLASCO SANTOS UCHÔ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EN)</text:p>
          </table:table-cell>
          <table:table-cell office:value-type="float" office:value="11683.35" table:style-name="ce10">
            <text:p>11683,35</text:p>
          </table:table-cell>
          <table:table-cell office:value-type="float" office:value="1838.16" table:style-name="ce10">
            <text:p>1838,16</text:p>
          </table:table-cell>
          <table:table-cell office:value-type="float" office:value="8411.01" table:style-name="ce10">
            <text:p>8411,01</text:p>
          </table:table-cell>
          <table:table-cell office:value-type="float" office:value="1812.88" table:style-name="ce10">
            <text:p>181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45.4" table:style-name="ce10">
            <text:p>23745,40</text:p>
          </table:table-cell>
          <table:table-cell office:value-type="float" office:value="-1781.22" table:style-name="ce11">
            <text:p>-1781,22</text:p>
          </table:table-cell>
          <table:table-cell office:value-type="float" office:value="-4515.84" table:style-name="ce11">
            <text:p>-4515,84</text:p>
          </table:table-cell>
          <table:table-cell office:value-type="float" office:value="-7168.06" table:style-name="ce11">
            <text:p>-7168,06</text:p>
          </table:table-cell>
          <table:table-cell office:value-type="float" office:value="0" table:style-name="ce12">
            <text:p>0,00</text:p>
          </table:table-cell>
          <table:table-cell office:value-type="float" office:value="-13465.12" table:style-name="ce11">
            <text:p>-13465,12</text:p>
          </table:table-cell>
          <table:table-cell office:value-type="float" office:value="10280.280000000001" table:style-name="ce10">
            <text:p>10280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AROLINE BERNARDES TENÓRIO CAVALCANT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MAGISTRADOS (SEGP)</text:p>
          </table:table-cell>
          <table:table-cell table:number-columns-repeated="2" table:style-name="ce9"/>
          <table:table-cell office:value-type="float" office:value="1379.07" table:style-name="ce10">
            <text:p>1379,0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79.07" table:style-name="ce10">
            <text:p>1379,07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379.07" table:style-name="ce10">
            <text:p>1379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LY MENESES FERREIRA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0887.5" table:style-name="ce10">
            <text:p>10887,5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3450.27" table:style-name="ce10">
            <text:p>3450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77.66" table:style-name="ce10">
            <text:p>16277,66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231.89" table:style-name="ce11">
            <text:p>-2231,89</text:p>
          </table:table-cell>
          <table:table-cell office:value-type="float" office:value="-2174.41" table:style-name="ce11">
            <text:p>-2174,41</text:p>
          </table:table-cell>
          <table:table-cell office:value-type="float" office:value="0" table:style-name="ce12">
            <text:p>0,00</text:p>
          </table:table-cell>
          <table:table-cell office:value-type="float" office:value="-5766.83" table:style-name="ce11">
            <text:p>-5766,83</text:p>
          </table:table-cell>
          <table:table-cell office:value-type="float" office:value="10510.83" table:style-name="ce10">
            <text:p>10510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LY PRISCILA DE OLIVEIRA TEIXEIRA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519.71" table:style-name="ce10">
            <text:p>19519,71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4188.59" table:style-name="ce10">
            <text:p>4188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48.19" table:style-name="ce10">
            <text:p>25648,19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174.2" table:style-name="ce11">
            <text:p>-4174,20</text:p>
          </table:table-cell>
          <table:table-cell office:value-type="float" office:value="-4315.0600000000004" table:style-name="ce11">
            <text:p>-4315,06</text:p>
          </table:table-cell>
          <table:table-cell office:value-type="float" office:value="0" table:style-name="ce12">
            <text:p>0,00</text:p>
          </table:table-cell>
          <table:table-cell office:value-type="float" office:value="-11229.45" table:style-name="ce11">
            <text:p>-11229,45</text:p>
          </table:table-cell>
          <table:table-cell office:value-type="float" office:value="14418.74" table:style-name="ce10">
            <text:p>1441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ENNEDY PITA LISBO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060.62" table:style-name="ce10">
            <text:p>2060,62</text:p>
          </table:table-cell>
          <table:table-cell table:style-name="ce9"/>
          <table:table-cell office:value-type="float" office:value="1155.98" table:style-name="ce10">
            <text:p>1155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14.99" table:style-name="ce10">
            <text:p>14614,99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5362.21" table:style-name="ce11">
            <text:p>-5362,21</text:p>
          </table:table-cell>
          <table:table-cell office:value-type="float" office:value="0" table:style-name="ce12">
            <text:p>0,00</text:p>
          </table:table-cell>
          <table:table-cell office:value-type="float" office:value="-6312.57" table:style-name="ce11">
            <text:p>-6312,57</text:p>
          </table:table-cell>
          <table:table-cell office:value-type="float" office:value="8302.42" table:style-name="ce10">
            <text:p>8302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IZZY MENESES FERREIRA ROCHA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PCV)</text:p>
          </table:table-cell>
          <table:table-cell office:value-type="float" office:value="10000.35" table:style-name="ce10">
            <text:p>10000,35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742.96" table:style-name="ce10">
            <text:p>2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75.69" table:style-name="ce10">
            <text:p>14975,69</text:p>
          </table:table-cell>
          <table:table-cell office:value-type="float" office:value="-1233.44" table:style-name="ce11">
            <text:p>-1233,44</text:p>
          </table:table-cell>
          <table:table-cell office:value-type="float" office:value="-2051.17" table:style-name="ce11">
            <text:p>-2051,17</text:p>
          </table:table-cell>
          <table:table-cell office:value-type="float" office:value="-1618.33" table:style-name="ce11">
            <text:p>-1618,33</text:p>
          </table:table-cell>
          <table:table-cell office:value-type="float" office:value="0" table:style-name="ce12">
            <text:p>0,00</text:p>
          </table:table-cell>
          <table:table-cell office:value-type="float" office:value="-4902.9399999999996" table:style-name="ce11">
            <text:p>-4902,94</text:p>
          </table:table-cell>
          <table:table-cell office:value-type="float" office:value="10072.75" table:style-name="ce10">
            <text:p>10072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KLEBER ANTONIO AZEVEDO MOREIRA MELLO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CRETARIA <text:s/>(1ªVTSMC)</text:p>
          </table:table-cell>
          <table:table-cell office:value-type="float" office:value="10000.35" table:style-name="ce10">
            <text:p>10000,35</text:p>
          </table:table-cell>
          <table:table-cell table:number-columns-repeated="2" table:style-name="ce9"/>
          <table:table-cell office:value-type="float" office:value="2461.6" table:style-name="ce10">
            <text:p>2461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461.95" table:style-name="ce10">
            <text:p>12461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00.79" table:style-name="ce11">
            <text:p>-1600,79</text:p>
          </table:table-cell>
          <table:table-cell office:value-type="float" office:value="-1226.76" table:style-name="ce11">
            <text:p>-1226,76</text:p>
          </table:table-cell>
          <table:table-cell office:value-type="float" office:value="0" table:style-name="ce12">
            <text:p>0,00</text:p>
          </table:table-cell>
          <table:table-cell office:value-type="float" office:value="-3655.94" table:style-name="ce11">
            <text:p>-3655,94</text:p>
          </table:table-cell>
          <table:table-cell office:value-type="float" office:value="8806.01" table:style-name="ce10">
            <text:p>8806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ÍS CAVALCANTE COSTA BAND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9151.77" table:style-name="ce12">
            <text:p>9151,7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615.56" table:style-name="ce10">
            <text:p>1615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952.38" table:style-name="ce10">
            <text:p>11952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47.62" table:style-name="ce11">
            <text:p>-1647,62</text:p>
          </table:table-cell>
          <table:table-cell office:value-type="float" office:value="-977.58" table:style-name="ce11">
            <text:p>-977,58</text:p>
          </table:table-cell>
          <table:table-cell office:value-type="float" office:value="0" table:style-name="ce12">
            <text:p>0,00</text:p>
          </table:table-cell>
          <table:table-cell office:value-type="float" office:value="-3453.59" table:style-name="ce11">
            <text:p>-3453,59</text:p>
          </table:table-cell>
          <table:table-cell office:value-type="float" office:value="8498.7900000000009" table:style-name="ce10">
            <text:p>8498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DE MENEZES ANDRADE BUARQUE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1ªVTSMC)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778.72" table:style-name="ce10">
            <text:p>1778,72</text:p>
          </table:table-cell>
          <table:table-cell office:value-type="float" office:value="6698.56" table:number-columns-spanned="2" table:number-rows-spanned="1" table:style-name="ce26">
            <text:p>6698,56</text:p>
          </table:table-cell>
          <table:covered-table-cell/>
          <table:table-cell table:style-name="ce9"/>
          <table:table-cell office:value-type="float" office:value="28572.959999999999" table:style-name="ce10">
            <text:p>28572,96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4950.3999999999996" table:style-name="ce11">
            <text:p>-4950,40</text:p>
          </table:table-cell>
          <table:table-cell office:value-type="float" office:value="-1742.24" table:style-name="ce11">
            <text:p>-1742,24</text:p>
          </table:table-cell>
          <table:table-cell office:value-type="float" office:value="0" table:style-name="ce12">
            <text:p>0,00</text:p>
          </table:table-cell>
          <table:table-cell office:value-type="float" office:value="-9162.7999999999993" table:style-name="ce11">
            <text:p>-9162,80</text:p>
          </table:table-cell>
          <table:table-cell office:value-type="float" office:value="19410.16" table:style-name="ce10">
            <text:p>19410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 KRYSSIA DA ROCHA SOARES SIQU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SETOR DE GESTÃO DE CONTRATOS E TERCEIRIZAÇÃO (SA)</text:p>
          </table:table-cell>
          <table:table-cell office:value-type="float" office:value="10757.11" table:style-name="ce10">
            <text:p>10757,11</text:p>
          </table:table-cell>
          <table:table-cell table:number-columns-repeated="2" table:style-name="ce9"/>
          <table:table-cell office:value-type="float" office:value="3657.96" table:style-name="ce10">
            <text:p>3657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15.07" table:style-name="ce10">
            <text:p>14415,07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1558.29" table:style-name="ce11">
            <text:p>-1558,29</text:p>
          </table:table-cell>
          <table:table-cell office:value-type="float" office:value="-1986.04" table:style-name="ce11">
            <text:p>-1986,04</text:p>
          </table:table-cell>
          <table:table-cell office:value-type="float" office:value="0" table:style-name="ce12">
            <text:p>0,00</text:p>
          </table:table-cell>
          <table:table-cell office:value-type="float" office:value="-4904.8599999999997" table:style-name="ce11">
            <text:p>-4904,86</text:p>
          </table:table-cell>
          <table:table-cell office:value-type="float" office:value="9510.2099999999991" table:style-name="ce10">
            <text:p>9510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ISE ALVES PACHECO LOB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7ª VT)</text:p>
          </table:table-cell>
          <table:table-cell office:value-type="float" office:value="11239.08" table:style-name="ce10">
            <text:p>11239,0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394.02" table:style-name="ce10">
            <text:p>2394,02</text:p>
          </table:table-cell>
          <table:table-cell office:value-type="float" office:value="23.94" table:number-columns-spanned="2" table:number-rows-spanned="1" table:style-name="ce26">
            <text:p>23,94</text:p>
          </table:table-cell>
          <table:covered-table-cell/>
          <table:table-cell table:style-name="ce9"/>
          <table:table-cell office:value-type="float" office:value="14842.09" table:style-name="ce10">
            <text:p>14842,09</text:p>
          </table:table-cell>
          <table:table-cell office:value-type="float" office:value="-1417.36" table:style-name="ce11">
            <text:p>-1417,36</text:p>
          </table:table-cell>
          <table:table-cell office:value-type="float" office:value="-2105.36" table:style-name="ce11">
            <text:p>-2105,36</text:p>
          </table:table-cell>
          <table:table-cell office:value-type="float" office:value="-1364.22" table:style-name="ce11">
            <text:p>-1364,22</text:p>
          </table:table-cell>
          <table:table-cell office:value-type="float" office:value="0" table:style-name="ce12">
            <text:p>0,00</text:p>
          </table:table-cell>
          <table:table-cell office:value-type="float" office:value="-4886.9399999999996" table:style-name="ce11">
            <text:p>-4886,94</text:p>
          </table:table-cell>
          <table:table-cell office:value-type="float" office:value="9955.15" table:style-name="ce10">
            <text:p>995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FERREIRA CARNEIRO DE SOUZA PLÁCID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1112.51" table:style-name="ce10">
            <text:p>11112,51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997.34" table:style-name="ce10">
            <text:p>1997,34</text:p>
          </table:table-cell>
          <table:table-cell office:value-type="float" office:value="4099.1899999999996" table:number-columns-spanned="2" table:number-rows-spanned="1" table:style-name="ce26">
            <text:p>4099,19</text:p>
          </table:table-cell>
          <table:covered-table-cell/>
          <table:table-cell table:style-name="ce9"/>
          <table:table-cell office:value-type="float" office:value="18394.09" table:style-name="ce10">
            <text:p>18394,09</text:p>
          </table:table-cell>
          <table:table-cell office:value-type="float" office:value="-1405.38" table:style-name="ce11">
            <text:p>-1405,38</text:p>
          </table:table-cell>
          <table:table-cell office:value-type="float" office:value="-2224.92" table:style-name="ce11">
            <text:p>-2224,92</text:p>
          </table:table-cell>
          <table:table-cell office:value-type="float" office:value="-3885.85" table:style-name="ce11">
            <text:p>-3885,85</text:p>
          </table:table-cell>
          <table:table-cell office:value-type="float" office:value="0" table:style-name="ce12">
            <text:p>0,00</text:p>
          </table:table-cell>
          <table:table-cell office:value-type="float" office:value="-7516.15" table:style-name="ce11">
            <text:p>-7516,15</text:p>
          </table:table-cell>
          <table:table-cell office:value-type="float" office:value="10877.94" table:style-name="ce10">
            <text:p>1087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GONÇALVES QUEIROZ PEIXOTO CAMIL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2527.88" table:style-name="ce10">
            <text:p>2527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12.93" table:style-name="ce10">
            <text:p>3712,93</text:p>
          </table:table-cell>
          <table:table-cell table:number-columns-repeated="2" table:style-name="ce9"/>
          <table:table-cell office:value-type="float" office:value="-799.2" table:style-name="ce11">
            <text:p>-799,20</text:p>
          </table:table-cell>
          <table:table-cell office:value-type="float" office:value="0" table:style-name="ce12">
            <text:p>0,00</text:p>
          </table:table-cell>
          <table:table-cell office:value-type="float" office:value="-799.2" table:style-name="ce11">
            <text:p>-799,20</text:p>
          </table:table-cell>
          <table:table-cell office:value-type="float" office:value="2913.73" table:style-name="ce10">
            <text:p>2913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RISSA SANTIAGO TENÓRIO CAVALCANTE MEND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O TRIBUNAL PLENO</text:p>
          </table:table-cell>
          <table:table-cell office:value-type="float" office:value="11754.59" table:style-name="ce10">
            <text:p>11754,59</text:p>
          </table:table-cell>
          <table:table-cell table:number-columns-repeated="2" table:style-name="ce9"/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27.47" table:style-name="ce10">
            <text:p>13127,47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1949.23" table:style-name="ce11">
            <text:p>-1949,23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2">
            <text:p>0,00</text:p>
          </table:table-cell>
          <table:table-cell office:value-type="float" office:value="-4144.99" table:style-name="ce11">
            <text:p>-4144,99</text:p>
          </table:table-cell>
          <table:table-cell office:value-type="float" office:value="8982.48" table:style-name="ce10">
            <text:p>898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ISTON CHAVES DE FARIAS JÚNIO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GESTÃO ESTRATÉGICA</text:p>
          </table:table-cell>
          <table:table-cell office:value-type="float" office:value="13511.85" table:style-name="ce10">
            <text:p>13511,85</text:p>
          </table:table-cell>
          <table:table-cell office:value-type="float" office:value="4788.8100000000004" table:style-name="ce10">
            <text:p>4788,81</text:p>
          </table:table-cell>
          <table:table-cell table:style-name="ce9"/>
          <table:table-cell office:value-type="float" office:value="1639.76" table:style-name="ce10">
            <text:p>1639,76</text:p>
          </table:table-cell>
          <table:table-cell office:value-type="float" office:value="14394.63" table:number-columns-spanned="2" table:number-rows-spanned="1" table:style-name="ce24">
            <text:p>14394,63</text:p>
          </table:table-cell>
          <table:covered-table-cell/>
          <table:table-cell table:style-name="ce9"/>
          <table:table-cell office:value-type="float" office:value="34335.050000000003" table:style-name="ce10">
            <text:p>34335,05</text:p>
          </table:table-cell>
          <table:table-cell office:value-type="float" office:value="-828.39" table:style-name="ce11">
            <text:p>-828,39</text:p>
          </table:table-cell>
          <table:table-cell office:value-type="float" office:value="-6492.35" table:style-name="ce11">
            <text:p>-6492,35</text:p>
          </table:table-cell>
          <table:table-cell office:value-type="float" office:value="-3088.01" table:style-name="ce11">
            <text:p>-3088,01</text:p>
          </table:table-cell>
          <table:table-cell office:value-type="float" office:value="0" table:style-name="ce12">
            <text:p>0,00</text:p>
          </table:table-cell>
          <table:table-cell office:value-type="float" office:value="-10408.75" table:style-name="ce11">
            <text:p>-10408,75</text:p>
          </table:table-cell>
          <table:table-cell office:value-type="float" office:value="23926.3" table:style-name="ce10">
            <text:p>23926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AURO SÉRGIO OMENA BARBOS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631.34" table:style-name="ce10">
            <text:p>263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618.47" table:style-name="ce10">
            <text:p>15618,47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236.04" table:style-name="ce11">
            <text:p>-2236,04</text:p>
          </table:table-cell>
          <table:table-cell office:value-type="float" office:value="-4166.08" table:style-name="ce11">
            <text:p>-4166,08</text:p>
          </table:table-cell>
          <table:table-cell office:value-type="float" office:value="0" table:style-name="ce12">
            <text:p>0,00</text:p>
          </table:table-cell>
          <table:table-cell office:value-type="float" office:value="-7907.29" table:style-name="ce11">
            <text:p>-7907,29</text:p>
          </table:table-cell>
          <table:table-cell office:value-type="float" office:value="7711.18" table:style-name="ce10">
            <text:p>7711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BARACUHY SALES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DE PROJETOS E PROCESSOS ADMINIST</text:p>
          </table:table-cell>
          <table:table-cell office:value-type="float" office:value="10691.92" table:style-name="ce10">
            <text:p>10691,92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119.88" table:style-name="ce10">
            <text:p>14119,88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76.58" table:style-name="ce11">
            <text:p>-2376,58</text:p>
          </table:table-cell>
          <table:table-cell office:value-type="float" office:value="-709.75" table:style-name="ce11">
            <text:p>-709,75</text:p>
          </table:table-cell>
          <table:table-cell office:value-type="float" office:value="0" table:style-name="ce12">
            <text:p>0,00</text:p>
          </table:table-cell>
          <table:table-cell office:value-type="float" office:value="-3914.72" table:style-name="ce11">
            <text:p>-3914,72</text:p>
          </table:table-cell>
          <table:table-cell office:value-type="float" office:value="10205.16" table:style-name="ce10">
            <text:p>10205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ILA RÉGIA NICÁCIO AMORIM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TOR DE DESENVOLVIMENTO DE PESSOAS (SEGESP)</text:p>
          </table:table-cell>
          <table:table-cell table:number-columns-repeated="2" table:style-name="ce9"/>
          <table:table-cell office:value-type="float" office:value="125.15" table:style-name="ce12">
            <text:p>125,15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.15" table:style-name="ce10">
            <text:p>125,15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25.15" table:style-name="ce10">
            <text:p>125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NISE ALVES MAD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480.75" table:style-name="ce10">
            <text:p>19480,75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31.38" table:style-name="ce10">
            <text:p>20231,38</text:p>
          </table:table-cell>
          <table:table-cell office:value-type="float" office:value="-1943.94" table:style-name="ce11">
            <text:p>-1943,94</text:p>
          </table:table-cell>
          <table:table-cell office:value-type="float" office:value="-3953.26" table:style-name="ce11">
            <text:p>-3953,26</text:p>
          </table:table-cell>
          <table:table-cell office:value-type="float" office:value="-1153.07" table:style-name="ce11">
            <text:p>-1153,07</text:p>
          </table:table-cell>
          <table:table-cell office:value-type="float" office:value="0" table:style-name="ce12">
            <text:p>0,00</text:p>
          </table:table-cell>
          <table:table-cell office:value-type="float" office:value="-7050.27" table:style-name="ce11">
            <text:p>-7050,27</text:p>
          </table:table-cell>
          <table:table-cell office:value-type="float" office:value="13181.11" table:style-name="ce10">
            <text:p>13181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ALBUQUERQUE DE REZEND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EGURANÇA DA INFORMAÇÃO E PROCESSOS D</text:p>
          </table:table-cell>
          <table:table-cell office:value-type="float" office:value="18951.18" table:style-name="ce10">
            <text:p>18951,1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515.6799999999998" table:style-name="ce10">
            <text:p>2515,68</text:p>
          </table:table-cell>
          <table:table-cell office:value-type="float" office:value="19911.5" table:number-columns-spanned="2" table:number-rows-spanned="1" table:style-name="ce24">
            <text:p>19911,50</text:p>
          </table:table-cell>
          <table:covered-table-cell/>
          <table:table-cell table:style-name="ce9"/>
          <table:table-cell office:value-type="float" office:value="43318.25" table:style-name="ce10">
            <text:p>43318,25</text:p>
          </table:table-cell>
          <table:table-cell office:value-type="float" office:value="-2647.51" table:style-name="ce11">
            <text:p>-2647,51</text:p>
          </table:table-cell>
          <table:table-cell office:value-type="float" office:value="-5728.72" table:style-name="ce11">
            <text:p>-5728,72</text:p>
          </table:table-cell>
          <table:table-cell office:value-type="float" office:value="-2369.7800000000002" table:style-name="ce11">
            <text:p>-2369,78</text:p>
          </table:table-cell>
          <table:table-cell office:value-type="float" office:value="0" table:style-name="ce12">
            <text:p>0,00</text:p>
          </table:table-cell>
          <table:table-cell office:value-type="float" office:value="-10746.01" table:style-name="ce11">
            <text:p>-10746,01</text:p>
          </table:table-cell>
          <table:table-cell office:value-type="float" office:value="32572.240000000002" table:style-name="ce10">
            <text:p>32572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ARDO JOSÉ VELOSO DA SILV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9285.939999999999" table:style-name="ce10">
            <text:p>19285,94</text:p>
          </table:table-cell>
          <table:table-cell table:number-columns-repeated="2" table:style-name="ce9"/>
          <table:table-cell office:value-type="float" office:value="2312.5" table:style-name="ce10">
            <text:p>2312,5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98.44" table:style-name="ce10">
            <text:p>21598,44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3628.58" table:style-name="ce11">
            <text:p>-3628,58</text:p>
          </table:table-cell>
          <table:table-cell office:value-type="float" office:value="-981.93" table:style-name="ce11">
            <text:p>-981,93</text:p>
          </table:table-cell>
          <table:table-cell office:value-type="float" office:value="0" table:style-name="ce12">
            <text:p>0,00</text:p>
          </table:table-cell>
          <table:table-cell office:value-type="float" office:value="-7350.7" table:style-name="ce11">
            <text:p>-7350,70</text:p>
          </table:table-cell>
          <table:table-cell office:value-type="float" office:value="14247.74" table:style-name="ce10">
            <text:p>14247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EL TEIXEIRA DE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416,86</text:p>
          </table:table-cell>
          <table:table-cell office:value-type="float" office:value="744.58" table:style-name="ce10">
            <text:p>744,58</text:p>
          </table:table-cell>
          <table:table-cell table:style-name="ce9"/>
          <table:table-cell office:value-type="float" office:value="3765.96" table:style-name="ce10">
            <text:p>3765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27.400000000001" table:style-name="ce10">
            <text:p>17927,40</text:p>
          </table:table-cell>
          <table:table-cell office:value-type="float" office:value="-1620.37" table:style-name="ce11">
            <text:p>-1620,37</text:p>
          </table:table-cell>
          <table:table-cell office:value-type="float" office:value="-2318.75" table:style-name="ce11">
            <text:p>-2318,75</text:p>
          </table:table-cell>
          <table:table-cell office:value-type="float" office:value="-3663.39" table:style-name="ce11">
            <text:p>-3663,39</text:p>
          </table:table-cell>
          <table:table-cell office:value-type="float" office:value="0" table:style-name="ce12">
            <text:p>0,00</text:p>
          </table:table-cell>
          <table:table-cell office:value-type="float" office:value="-7602.51" table:style-name="ce11">
            <text:p>-7602,51</text:p>
          </table:table-cell>
          <table:table-cell office:value-type="float" office:value="10324.89" table:style-name="ce10">
            <text:p>1032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EONILSON LIMA DE MIRAND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091.17" table:style-name="ce10">
            <text:p>22091,17</text:p>
          </table:table-cell>
          <table:table-cell office:value-type="float" office:value="3656.12" table:style-name="ce10">
            <text:p>3656,12</text:p>
          </table:table-cell>
          <table:table-cell table:style-name="ce9"/>
          <table:table-cell office:value-type="float" office:value="3169.07" table:style-name="ce10">
            <text:p>3169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16.36" table:style-name="ce10">
            <text:p>28916,36</text:p>
          </table:table-cell>
          <table:table-cell office:value-type="float" office:value="-3828.35" table:style-name="ce11">
            <text:p>-3828,35</text:p>
          </table:table-cell>
          <table:table-cell office:value-type="float" office:value="-5106.21" table:style-name="ce11">
            <text:p>-5106,21</text:p>
          </table:table-cell>
          <table:table-cell office:value-type="float" office:value="-4786.8" table:style-name="ce11">
            <text:p>-4786,80</text:p>
          </table:table-cell>
          <table:table-cell office:value-type="float" office:value="0" table:style-name="ce12">
            <text:p>0,00</text:p>
          </table:table-cell>
          <table:table-cell office:value-type="float" office:value="-13721.36" table:style-name="ce11">
            <text:p>-13721,36</text:p>
          </table:table-cell>
          <table:table-cell office:value-type="float" office:value="15195" table:style-name="ce10">
            <text:p>15195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BIA AMÉLIA CHAGAS AMARAL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8399.2" table:style-name="ce10">
            <text:p>18399,20</text:p>
          </table:table-cell>
          <table:table-cell office:value-type="float" office:value="2557.52" table:style-name="ce10">
            <text:p>2557,52</text:p>
          </table:table-cell>
          <table:table-cell office:value-type="float" office:value="1939.89" table:style-name="ce10">
            <text:p>1939,89</text:p>
          </table:table-cell>
          <table:table-cell office:value-type="float" office:value="1939.78" table:style-name="ce10">
            <text:p>1939,78</text:p>
          </table:table-cell>
          <table:table-cell office:value-type="float" office:value="2672.15" table:number-columns-spanned="2" table:number-rows-spanned="1" table:style-name="ce26">
            <text:p>2672,15</text:p>
          </table:table-cell>
          <table:covered-table-cell/>
          <table:table-cell table:style-name="ce9"/>
          <table:table-cell office:value-type="float" office:value="27508.54" table:style-name="ce10">
            <text:p>27508,54</text:p>
          </table:table-cell>
          <table:table-cell office:value-type="float" office:value="-2557.52" table:style-name="ce11">
            <text:p>-2557,52</text:p>
          </table:table-cell>
          <table:table-cell office:value-type="float" office:value="-5406.59" table:style-name="ce11">
            <text:p>-5406,59</text:p>
          </table:table-cell>
          <table:table-cell office:value-type="float" office:value="-4174.8999999999996" table:style-name="ce11">
            <text:p>-4174,90</text:p>
          </table:table-cell>
          <table:table-cell office:value-type="float" office:value="0" table:style-name="ce12">
            <text:p>0,00</text:p>
          </table:table-cell>
          <table:table-cell office:value-type="float" office:value="-12139.01" table:style-name="ce11">
            <text:p>-12139,01</text:p>
          </table:table-cell>
          <table:table-cell office:value-type="float" office:value="15369.53" table:style-name="ce10">
            <text:p>1536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DIA MARIA SOUTO MAIOR MEDEIR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7756.56" table:style-name="ce10">
            <text:p>7756,56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11.150000000001" table:style-name="ce10">
            <text:p>19511,15</text:p>
          </table:table-cell>
          <table:table-cell office:value-type="float" office:value="-1948.96" table:style-name="ce11">
            <text:p>-1948,96</text:p>
          </table:table-cell>
          <table:table-cell table:style-name="ce9"/>
          <table:table-cell office:value-type="float" office:value="-45.56" table:style-name="ce11">
            <text:p>-45,56</text:p>
          </table:table-cell>
          <table:table-cell office:value-type="float" office:value="0" table:style-name="ce12">
            <text:p>0,00</text:p>
          </table:table-cell>
          <table:table-cell office:value-type="float" office:value="-1994.52" table:style-name="ce11">
            <text:p>-1994,52</text:p>
          </table:table-cell>
          <table:table-cell office:value-type="float" office:value="17516.63" table:style-name="ce10">
            <text:p>17516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 SIBELY CAVALCANTE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AL)</text:p>
          </table:table-cell>
          <table:table-cell office:value-type="float" office:value="16207.09" table:style-name="ce10">
            <text:p>16207,09</text:p>
          </table:table-cell>
          <table:table-cell office:value-type="float" office:value="3857.73" table:style-name="ce10">
            <text:p>3857,73</text:p>
          </table:table-cell>
          <table:table-cell table:style-name="ce9"/>
          <table:table-cell office:value-type="float" office:value="3680.12" table:style-name="ce10">
            <text:p>3680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744.94" table:style-name="ce10">
            <text:p>23744,94</text:p>
          </table:table-cell>
          <table:table-cell office:value-type="float" office:value="-2563.4" table:style-name="ce11">
            <text:p>-2563,40</text:p>
          </table:table-cell>
          <table:table-cell office:value-type="float" office:value="-3787.12" table:style-name="ce11">
            <text:p>-3787,12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6350.52" table:style-name="ce11">
            <text:p>-6350,52</text:p>
          </table:table-cell>
          <table:table-cell office:value-type="float" office:value="17394.419999999998" table:style-name="ce10">
            <text:p>1739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LIANE CRISTINA CALHEIROS DE OLIVEIR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6ª VT)</text:p>
          </table:table-cell>
          <table:table-cell office:value-type="float" office:value="10844.04" table:style-name="ce10">
            <text:p>10844,04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394.02" table:style-name="ce10">
            <text:p>2394,02</text:p>
          </table:table-cell>
          <table:table-cell office:value-type="float" office:value="1323.99" table:number-columns-spanned="2" table:number-rows-spanned="1" table:style-name="ce26">
            <text:p>1323,99</text:p>
          </table:table-cell>
          <table:covered-table-cell/>
          <table:table-cell table:style-name="ce9"/>
          <table:table-cell office:value-type="float" office:value="16794.43" table:style-name="ce10">
            <text:p>16794,43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716.61" table:style-name="ce11">
            <text:p>-2716,61</text:p>
          </table:table-cell>
          <table:table-cell office:value-type="float" office:value="-889.81" table:style-name="ce11">
            <text:p>-889,81</text:p>
          </table:table-cell>
          <table:table-cell office:value-type="float" office:value="0" table:style-name="ce12">
            <text:p>0,00</text:p>
          </table:table-cell>
          <table:table-cell office:value-type="float" office:value="-4966.95" table:style-name="ce11">
            <text:p>-4966,95</text:p>
          </table:table-cell>
          <table:table-cell office:value-type="float" office:value="11827.48" table:style-name="ce10">
            <text:p>1182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NDAURA VIEIRA DA SILV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1841.53" table:style-name="ce12">
            <text:p>1841,53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960.33" table:style-name="ce10">
            <text:p>2960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180.93" table:style-name="ce10">
            <text:p>6180,93</text:p>
          </table:table-cell>
          <table:table-cell office:value-type="float" office:value="-295.47000000000003" table:style-name="ce11">
            <text:p>-295,47</text:p>
          </table:table-cell>
          <table:table-cell office:value-type="float" office:value="-48.15" table:style-name="ce11">
            <text:p>-48,15</text:p>
          </table:table-cell>
          <table:table-cell office:value-type="float" office:value="-1828.3" table:style-name="ce11">
            <text:p>-1828,30</text:p>
          </table:table-cell>
          <table:table-cell office:value-type="float" office:value="0" table:style-name="ce12">
            <text:p>0,00</text:p>
          </table:table-cell>
          <table:table-cell office:value-type="float" office:value="-2171.92" table:style-name="ce11">
            <text:p>-2171,92</text:p>
          </table:table-cell>
          <table:table-cell office:value-type="float" office:value="4009.01" table:style-name="ce10">
            <text:p>4009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SIANE MARIA SANTOS ARAÚJ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CORREIÇÕES, NORMATIZAÇÃO E PROCESSOS (S</text:p>
          </table:table-cell>
          <table:table-cell table:number-columns-repeated="3" table:style-name="ce9"/>
          <table:table-cell office:value-type="float" office:value="2522.96" table:style-name="ce10">
            <text:p>252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2.96" table:style-name="ce10">
            <text:p>2522,96</text:p>
          </table:table-cell>
          <table:table-cell table:number-columns-repeated="2" table:style-name="ce9"/>
          <table:table-cell office:value-type="float" office:value="36.35" table:style-name="ce10">
            <text:p>36,35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0">
            <text:p>36,35</text:p>
          </table:table-cell>
          <table:table-cell office:value-type="float" office:value="2559.31" table:style-name="ce10">
            <text:p>2559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ÍVIA JATOBÁ DE HOLANDA CAVALCANT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office:value-type="float" office:value="17649.37" table:style-name="ce10">
            <text:p>17649,3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954.02" table:style-name="ce10">
            <text:p>195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88.439999999999" table:style-name="ce10">
            <text:p>20788,44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578.67" table:style-name="ce11">
            <text:p>-3578,67</text:p>
          </table:table-cell>
          <table:table-cell office:value-type="float" office:value="-798.92" table:style-name="ce11">
            <text:p>-798,92</text:p>
          </table:table-cell>
          <table:table-cell office:value-type="float" office:value="0" table:style-name="ce12">
            <text:p>0,00</text:p>
          </table:table-cell>
          <table:table-cell office:value-type="float" office:value="-6847.75" table:style-name="ce11">
            <text:p>-6847,75</text:p>
          </table:table-cell>
          <table:table-cell office:value-type="float" office:value="13940.69" table:style-name="ce10">
            <text:p>1394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IVIANE BEZERRA BUENO BRAZ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0ª VT)</text:p>
          </table:table-cell>
          <table:table-cell office:value-type="float" office:value="19363.86" table:style-name="ce10">
            <text:p>19363,86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856.82" table:style-name="ce10">
            <text:p>2856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53.06" table:style-name="ce10">
            <text:p>24453,06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211.78" table:style-name="ce11">
            <text:p>-4211,78</text:p>
          </table:table-cell>
          <table:table-cell office:value-type="float" office:value="-1810.01" table:style-name="ce11">
            <text:p>-1810,01</text:p>
          </table:table-cell>
          <table:table-cell office:value-type="float" office:value="0" table:style-name="ce12">
            <text:p>0,00</text:p>
          </table:table-cell>
          <table:table-cell office:value-type="float" office:value="-8761.98" table:style-name="ce11">
            <text:p>-8761,98</text:p>
          </table:table-cell>
          <table:table-cell office:value-type="float" office:value="15691.08" table:style-name="ce10">
            <text:p>15691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NNA ROSY CARNEIRO DE MORAES</text:p>
          </table:table-cell>
          <table:table-cell office:value-type="string" table:style-name="ce8">
            <text:p>TÉCNICO JUDICIÁRIO - NÍVEL MÉDIO C12</text:p>
          </table:table-cell>
          <table:table-cell office:value-type="string" table:style-name="ce8">
            <text:p>SECRETARIA (3ª VT)</text:p>
          </table:table-cell>
          <table:table-cell office:value-type="float" office:value="11458.34" table:style-name="ce10">
            <text:p>11458,34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3481.28" table:style-name="ce10">
            <text:p>3481,28</text:p>
          </table:table-cell>
          <table:table-cell office:value-type="float" office:value="4563.57" table:number-columns-spanned="2" table:number-rows-spanned="1" table:style-name="ce26">
            <text:p>4563,57</text:p>
          </table:table-cell>
          <table:covered-table-cell/>
          <table:table-cell table:style-name="ce9"/>
          <table:table-cell office:value-type="float" office:value="21735.57" table:style-name="ce10">
            <text:p>21735,57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2082.5" table:style-name="ce11">
            <text:p>-2082,50</text:p>
          </table:table-cell>
          <table:table-cell office:value-type="float" office:value="-2259.17" table:style-name="ce11">
            <text:p>-2259,17</text:p>
          </table:table-cell>
          <table:table-cell office:value-type="float" office:value="0" table:style-name="ce12">
            <text:p>0,00</text:p>
          </table:table-cell>
          <table:table-cell office:value-type="float" office:value="-5797.19" table:style-name="ce11">
            <text:p>-5797,19</text:p>
          </table:table-cell>
          <table:table-cell office:value-type="float" office:value="15938.38" table:style-name="ce10">
            <text:p>15938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ARA ESTER DE BARROS JATOBÁ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ªVTSMC)</text:p>
          </table:table-cell>
          <table:table-cell office:value-type="float" office:value="9880.59" table:style-name="ce12">
            <text:p>9880,59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2567.1" table:style-name="ce10">
            <text:p>2567,1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858.7" table:style-name="ce10">
            <text:p>20858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880.89" table:style-name="ce11">
            <text:p>-3880,89</text:p>
          </table:table-cell>
          <table:table-cell office:value-type="float" office:value="-2842.89" table:style-name="ce11">
            <text:p>-2842,89</text:p>
          </table:table-cell>
          <table:table-cell office:value-type="float" office:value="0" table:style-name="ce12">
            <text:p>0,00</text:p>
          </table:table-cell>
          <table:table-cell office:value-type="float" office:value="-7552.17" table:style-name="ce11">
            <text:p>-7552,17</text:p>
          </table:table-cell>
          <table:table-cell office:value-type="float" office:value="13306.53" table:style-name="ce10">
            <text:p>1330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 BARBOSA DUART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1887.29" table:style-name="ce10">
            <text:p>1887,29</text:p>
          </table:table-cell>
          <table:table-cell table:style-name="ce9"/>
          <table:table-cell office:value-type="float" office:value="1328.62" table:style-name="ce10">
            <text:p>1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70.5" table:style-name="ce10">
            <text:p>14970,50</text:p>
          </table:table-cell>
          <table:table-cell office:value-type="float" office:value="-980.53" table:style-name="ce11">
            <text:p>-980,53</text:p>
          </table:table-cell>
          <table:table-cell office:value-type="float" office:value="-2560.37" table:style-name="ce11">
            <text:p>-2560,37</text:p>
          </table:table-cell>
          <table:table-cell office:value-type="float" office:value="-1973.86" table:style-name="ce11">
            <text:p>-1973,86</text:p>
          </table:table-cell>
          <table:table-cell office:value-type="float" office:value="0" table:style-name="ce12">
            <text:p>0,00</text:p>
          </table:table-cell>
          <table:table-cell office:value-type="float" office:value="-5514.76" table:style-name="ce11">
            <text:p>-5514,76</text:p>
          </table:table-cell>
          <table:table-cell office:value-type="float" office:value="9455.74" table:style-name="ce10">
            <text:p>9455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CRISTINA DE MELO SOU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UNP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1852.91" table:style-name="ce10">
            <text:p>1852,91</text:p>
          </table:table-cell>
          <table:table-cell office:value-type="float" office:value="1185.05" table:style-name="ce10">
            <text:p>1185,05</text:p>
          </table:table-cell>
          <table:table-cell office:value-type="float" office:value="1629.76" table:style-name="ce10">
            <text:p>1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66.11" table:style-name="ce10">
            <text:p>16066,11</text:p>
          </table:table-cell>
          <table:table-cell office:value-type="float" office:value="-1744.47" table:style-name="ce11">
            <text:p>-1744,47</text:p>
          </table:table-cell>
          <table:table-cell office:value-type="float" office:value="-2568.77" table:style-name="ce11">
            <text:p>-2568,77</text:p>
          </table:table-cell>
          <table:table-cell office:value-type="float" office:value="-1176.47" table:style-name="ce11">
            <text:p>-1176,47</text:p>
          </table:table-cell>
          <table:table-cell office:value-type="float" office:value="0" table:style-name="ce12">
            <text:p>0,00</text:p>
          </table:table-cell>
          <table:table-cell office:value-type="float" office:value="-5489.71" table:style-name="ce11">
            <text:p>-5489,71</text:p>
          </table:table-cell>
          <table:table-cell office:value-type="float" office:value="10576.4" table:style-name="ce10">
            <text:p>10576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A SILVA TER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359.12" table:style-name="ce10">
            <text:p>2359,12</text:p>
          </table:table-cell>
          <table:table-cell office:value-type="float" office:value="1434.5" table:style-name="ce10">
            <text:p>1434,50</text:p>
          </table:table-cell>
          <table:table-cell office:value-type="float" office:value="1859.76" table:style-name="ce10">
            <text:p>1859,76</text:p>
          </table:table-cell>
          <table:table-cell office:value-type="float" office:value="163.88" table:number-columns-spanned="2" table:number-rows-spanned="1" table:style-name="ce26">
            <text:p>163,88</text:p>
          </table:table-cell>
          <table:covered-table-cell/>
          <table:table-cell table:style-name="ce9"/>
          <table:table-cell office:value-type="float" office:value="17714.330000000002" table:style-name="ce10">
            <text:p>17714,33</text:p>
          </table:table-cell>
          <table:table-cell office:value-type="float" office:value="-1886.77" table:style-name="ce11">
            <text:p>-1886,77</text:p>
          </table:table-cell>
          <table:table-cell office:value-type="float" office:value="-2852.1" table:style-name="ce11">
            <text:p>-2852,10</text:p>
          </table:table-cell>
          <table:table-cell office:value-type="float" office:value="-6135.35" table:style-name="ce11">
            <text:p>-6135,35</text:p>
          </table:table-cell>
          <table:table-cell office:value-type="float" office:value="0" table:style-name="ce12">
            <text:p>0,00</text:p>
          </table:table-cell>
          <table:table-cell office:value-type="float" office:value="-10874.22" table:style-name="ce11">
            <text:p>-10874,22</text:p>
          </table:table-cell>
          <table:table-cell office:value-type="float" office:value="6840.11" table:style-name="ce10">
            <text:p>6840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DE CARVALHO SALGUEIRO SILV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8041.580000000002" table:style-name="ce10">
            <text:p>18041,5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778.72" table:style-name="ce10">
            <text:p>1778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60.19" table:style-name="ce10">
            <text:p>21760,1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97.74" table:style-name="ce11">
            <text:p>-4397,74</text:p>
          </table:table-cell>
          <table:table-cell office:value-type="float" office:value="-1273.76" table:style-name="ce11">
            <text:p>-1273,76</text:p>
          </table:table-cell>
          <table:table-cell office:value-type="float" office:value="0" table:style-name="ce12">
            <text:p>0,00</text:p>
          </table:table-cell>
          <table:table-cell office:value-type="float" office:value="-6499.89" table:style-name="ce11">
            <text:p>-6499,89</text:p>
          </table:table-cell>
          <table:table-cell office:value-type="float" office:value="15260.3" table:style-name="ce10">
            <text:p>15260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FREITAS RIBEIRO LIM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1664.73" table:style-name="ce10">
            <text:p>1664,73</text:p>
          </table:table-cell>
          <table:table-cell office:value-type="float" office:value="1939.89" table:style-name="ce10">
            <text:p>1939,89</text:p>
          </table:table-cell>
          <table:table-cell office:value-type="float" office:value="1409.76" table:style-name="ce10">
            <text:p>1409,76</text:p>
          </table:table-cell>
          <table:table-cell office:value-type="float" office:value="7435.38" table:number-columns-spanned="2" table:number-rows-spanned="1" table:style-name="ce26">
            <text:p>7435,38</text:p>
          </table:table-cell>
          <table:covered-table-cell/>
          <table:table-cell table:style-name="ce9"/>
          <table:table-cell office:value-type="float" office:value="31151.279999999999" table:style-name="ce10">
            <text:p>31151,28</text:p>
          </table:table-cell>
          <table:table-cell office:value-type="float" office:value="-2918.44" table:style-name="ce11">
            <text:p>-2918,44</text:p>
          </table:table-cell>
          <table:table-cell office:value-type="float" office:value="-5637.63" table:style-name="ce11">
            <text:p>-5637,63</text:p>
          </table:table-cell>
          <table:table-cell office:value-type="float" office:value="-4109.33" table:style-name="ce11">
            <text:p>-4109,33</text:p>
          </table:table-cell>
          <table:table-cell office:value-type="float" office:value="0" table:style-name="ce12">
            <text:p>0,00</text:p>
          </table:table-cell>
          <table:table-cell office:value-type="float" office:value="-12665.4" table:style-name="ce11">
            <text:p>-12665,40</text:p>
          </table:table-cell>
          <table:table-cell office:value-type="float" office:value="18485.88" table:style-name="ce10">
            <text:p>1848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LYRA FIALH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3001.86" table:style-name="ce10">
            <text:p>3001,86</text:p>
          </table:table-cell>
          <table:table-cell table:style-name="ce9"/>
          <table:table-cell office:value-type="float" office:value="954.72" table:style-name="ce10">
            <text:p>954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92.44" table:style-name="ce10">
            <text:p>15592,44</text:p>
          </table:table-cell>
          <table:table-cell office:value-type="float" office:value="-1973.23" table:style-name="ce11">
            <text:p>-1973,23</text:p>
          </table:table-cell>
          <table:table-cell office:value-type="float" office:value="-2613.37" table:style-name="ce11">
            <text:p>-2613,37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2">
            <text:p>0,00</text:p>
          </table:table-cell>
          <table:table-cell office:value-type="float" office:value="-5378.92" table:style-name="ce11">
            <text:p>-5378,92</text:p>
          </table:table-cell>
          <table:table-cell office:value-type="float" office:value="10213.52" table:style-name="ce10">
            <text:p>1021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IA VASSALO DE VASCONCELLOS TORR</text:p>
          </table:table-cell>
          <table:table-cell office:value-type="string" table:style-name="ce8">
            <text:p>EXERCÍCIO <text:s/>PROVISÓRIO</text:p>
          </table:table-cell>
          <table:table-cell office:value-type="string" table:style-name="ce8">
            <text:p>4ª VARA DO TRABALHO DE MACEIÓ/AL</text:p>
          </table:table-cell>
          <table:table-cell table:number-columns-repeated="4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0" table:style-name="ce12">
            <text:p>0,00</text:p>
          </table:table-cell>
          <table:table-cell table:number-columns-repeated="2" table:style-name="ce9"/>
          <table:table-cell office:value-type="float" office:value="36.35" table:style-name="ce10">
            <text:p>36,35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0">
            <text:p>36,35</text:p>
          </table:table-cell>
          <table:table-cell office:value-type="float" office:value="36.35" table:style-name="ce10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MARQUES BESERRA VALE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5ª VT)</text:p>
          </table:table-cell>
          <table:table-cell office:value-type="float" office:value="1431" table:style-name="ce12">
            <text:p>1431,0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04.12" table:style-name="ce10">
            <text:p>4104,12</text:p>
          </table:table-cell>
          <table:table-cell office:value-type="float" office:value="-200.34" table:style-name="ce11">
            <text:p>-200,34</text:p>
          </table:table-cell>
          <table:table-cell office:value-type="float" office:value="-38.380000000000003" table:style-name="ce11">
            <text:p>-38,38</text:p>
          </table:table-cell>
          <table:table-cell office:value-type="float" office:value="-1523.55" table:style-name="ce11">
            <text:p>-1523,55</text:p>
          </table:table-cell>
          <table:table-cell office:value-type="float" office:value="0" table:style-name="ce12">
            <text:p>0,00</text:p>
          </table:table-cell>
          <table:table-cell office:value-type="float" office:value="-1762.27" table:style-name="ce11">
            <text:p>-1762,27</text:p>
          </table:table-cell>
          <table:table-cell office:value-type="float" office:value="2341.85" table:style-name="ce10">
            <text:p>2341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OLIVEIRA TEMOTEO JUCÁ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399,20</text:p>
          </table:table-cell>
          <table:table-cell table:number-columns-repeated="2" table:style-name="ce9"/>
          <table:table-cell office:value-type="float" office:value="2742.96" table:style-name="ce10">
            <text:p>2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42.16" table:style-name="ce10">
            <text:p>21142,16</text:p>
          </table:table-cell>
          <table:table-cell office:value-type="float" office:value="-2557.52" table:style-name="ce11">
            <text:p>-2557,52</text:p>
          </table:table-cell>
          <table:table-cell office:value-type="float" office:value="-3382.83" table:style-name="ce11">
            <text:p>-3382,83</text:p>
          </table:table-cell>
          <table:table-cell office:value-type="float" office:value="-1592.77" table:style-name="ce11">
            <text:p>-1592,77</text:p>
          </table:table-cell>
          <table:table-cell office:value-type="float" office:value="0" table:style-name="ce12">
            <text:p>0,00</text:p>
          </table:table-cell>
          <table:table-cell office:value-type="float" office:value="-7533.12" table:style-name="ce11">
            <text:p>-7533,12</text:p>
          </table:table-cell>
          <table:table-cell office:value-type="float" office:value="13609.04" table:style-name="ce10">
            <text:p>1360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SOUZA SANTANA ALMEID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5802.68" table:style-name="ce10">
            <text:p>15802,6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174.02" table:style-name="ce10">
            <text:p>217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1.75" table:style-name="ce10">
            <text:p>19161,7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522.32" table:style-name="ce11">
            <text:p>-3522,32</text:p>
          </table:table-cell>
          <table:table-cell office:value-type="float" office:value="-778.27" table:style-name="ce11">
            <text:p>-778,27</text:p>
          </table:table-cell>
          <table:table-cell office:value-type="float" office:value="0" table:style-name="ce12">
            <text:p>0,00</text:p>
          </table:table-cell>
          <table:table-cell office:value-type="float" office:value="-5128.9799999999996" table:style-name="ce11">
            <text:p>-5128,98</text:p>
          </table:table-cell>
          <table:table-cell office:value-type="float" office:value="14032.77" table:style-name="ce10">
            <text:p>14032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A TAVARES DE SOUZA BASTO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10ª VT)</text:p>
          </table:table-cell>
          <table:table-cell office:value-type="float" office:value="19441.79" table:style-name="ce10">
            <text:p>19441,79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275.6799999999998" table:style-name="ce10">
            <text:p>227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49.85" table:style-name="ce10">
            <text:p>23949,85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233.21" table:style-name="ce11">
            <text:p>-4233,21</text:p>
          </table:table-cell>
          <table:table-cell office:value-type="float" office:value="-4247.79" table:style-name="ce11">
            <text:p>-4247,79</text:p>
          </table:table-cell>
          <table:table-cell office:value-type="float" office:value="0" table:style-name="ce12">
            <text:p>0,00</text:p>
          </table:table-cell>
          <table:table-cell office:value-type="float" office:value="-11221.19" table:style-name="ce11">
            <text:p>-11221,19</text:p>
          </table:table-cell>
          <table:table-cell office:value-type="float" office:value="12728.66" table:style-name="ce10">
            <text:p>1272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ONTAN PEDROSA MELO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(2ª VT-ARA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369.9899999999998" table:style-name="ce10">
            <text:p>2369,99</text:p>
          </table:table-cell>
          <table:table-cell office:value-type="float" office:value="1939.89" table:style-name="ce10">
            <text:p>1939,89</text:p>
          </table:table-cell>
          <table:table-cell office:value-type="float" office:value="2296.4499999999998" table:style-name="ce10">
            <text:p>2296,4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04.72" table:style-name="ce10">
            <text:p>18004,72</text:p>
          </table:table-cell>
          <table:table-cell office:value-type="float" office:value="-1829.79" table:style-name="ce11">
            <text:p>-1829,79</text:p>
          </table:table-cell>
          <table:table-cell office:value-type="float" office:value="-2895.08" table:style-name="ce11">
            <text:p>-2895,08</text:p>
          </table:table-cell>
          <table:table-cell office:value-type="float" office:value="-5520.15" table:style-name="ce11">
            <text:p>-5520,15</text:p>
          </table:table-cell>
          <table:table-cell office:value-type="float" office:value="0" table:style-name="ce12">
            <text:p>0,00</text:p>
          </table:table-cell>
          <table:table-cell office:value-type="float" office:value="-10245.02" table:style-name="ce11">
            <text:p>-10245,02</text:p>
          </table:table-cell>
          <table:table-cell office:value-type="float" office:value="7759.7" table:style-name="ce10">
            <text:p>7759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FREIT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E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104.56" table:style-name="ce10">
            <text:p>2104,56</text:p>
          </table:table-cell>
          <table:table-cell table:style-name="ce9"/>
          <table:table-cell office:value-type="float" office:value="1708.07" table:style-name="ce10">
            <text:p>1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67.22" table:style-name="ce10">
            <text:p>15567,22</text:p>
          </table:table-cell>
          <table:table-cell office:value-type="float" office:value="-1844.77" table:style-name="ce11">
            <text:p>-1844,77</text:p>
          </table:table-cell>
          <table:table-cell office:value-type="float" office:value="-1775.98" table:style-name="ce11">
            <text:p>-1775,98</text:p>
          </table:table-cell>
          <table:table-cell office:value-type="float" office:value="-1668.02" table:style-name="ce11">
            <text:p>-1668,02</text:p>
          </table:table-cell>
          <table:table-cell office:value-type="float" office:value="0" table:style-name="ce12">
            <text:p>0,00</text:p>
          </table:table-cell>
          <table:table-cell office:value-type="float" office:value="-5288.77" table:style-name="ce11">
            <text:p>-5288,77</text:p>
          </table:table-cell>
          <table:table-cell office:value-type="float" office:value="10278.450000000001" table:style-name="ce10">
            <text:p>10278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ANO PONTES DE ALENCAR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300.06" table:style-name="ce10">
            <text:p>12300,06</text:p>
          </table:table-cell>
          <table:table-cell table:number-columns-repeated="2" table:style-name="ce9"/>
          <table:table-cell office:value-type="float" office:value="1571.03" table:style-name="ce10">
            <text:p>1571,03</text:p>
          </table:table-cell>
          <table:table-cell office:value-type="float" office:value="1897.7" table:number-columns-spanned="2" table:number-rows-spanned="1" table:style-name="ce26">
            <text:p>1897,70</text:p>
          </table:table-cell>
          <table:covered-table-cell/>
          <table:table-cell table:style-name="ce9"/>
          <table:table-cell office:value-type="float" office:value="15768.79" table:style-name="ce10">
            <text:p>15768,79</text:p>
          </table:table-cell>
          <table:table-cell office:value-type="float" office:value="-1566.01" table:style-name="ce11">
            <text:p>-1566,01</text:p>
          </table:table-cell>
          <table:table-cell office:value-type="float" office:value="-2604.37" table:style-name="ce11">
            <text:p>-2604,37</text:p>
          </table:table-cell>
          <table:table-cell office:value-type="float" office:value="-991.99" table:style-name="ce11">
            <text:p>-991,99</text:p>
          </table:table-cell>
          <table:table-cell office:value-type="float" office:value="0" table:style-name="ce12">
            <text:p>0,00</text:p>
          </table:table-cell>
          <table:table-cell office:value-type="float" office:value="-5162.37" table:style-name="ce11">
            <text:p>-5162,37</text:p>
          </table:table-cell>
          <table:table-cell office:value-type="float" office:value="10606.42" table:style-name="ce10">
            <text:p>10606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ÍDIA HELENA MATOS FONTENELE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42.47999999999999" table:style-name="ce10">
            <text:p>142,48</text:p>
          </table:table-cell>
          <table:table-cell table:style-name="ce9"/>
          <table:table-cell office:value-type="float" office:value="1328.62" table:style-name="ce10">
            <text:p>1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06.96" table:style-name="ce10">
            <text:p>13106,96</text:p>
          </table:table-cell>
          <table:table-cell office:value-type="float" office:value="-680.22" table:style-name="ce11">
            <text:p>-680,22</text:p>
          </table:table-cell>
          <table:table-cell table:style-name="ce9"/>
          <table:table-cell office:value-type="float" office:value="-2433.79" table:style-name="ce11">
            <text:p>-2433,79</text:p>
          </table:table-cell>
          <table:table-cell office:value-type="float" office:value="0" table:style-name="ce12">
            <text:p>0,00</text:p>
          </table:table-cell>
          <table:table-cell office:value-type="float" office:value="-3114.01" table:style-name="ce11">
            <text:p>-3114,01</text:p>
          </table:table-cell>
          <table:table-cell office:value-type="float" office:value="9992.9500000000007" table:style-name="ce10">
            <text:p>9992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LANDIA BATISTA SALES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5ª VT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3105.52" table:style-name="ce10">
            <text:p>3105,52</text:p>
          </table:table-cell>
          <table:table-cell office:value-type="float" office:value="2232.38" table:style-name="ce10">
            <text:p>2232,38</text:p>
          </table:table-cell>
          <table:table-cell office:value-type="float" office:value="1660.71" table:style-name="ce10">
            <text:p>1660,71</text:p>
          </table:table-cell>
          <table:table-cell office:value-type="float" office:value="2142.59" table:number-columns-spanned="2" table:number-rows-spanned="1" table:style-name="ce26">
            <text:p>2142,59</text:p>
          </table:table-cell>
          <table:covered-table-cell/>
          <table:table-cell table:style-name="ce9"/>
          <table:table-cell office:value-type="float" office:value="28582.99" table:style-name="ce10">
            <text:p>28582,99</text:p>
          </table:table-cell>
          <table:table-cell office:value-type="float" office:value="-2791.93" table:style-name="ce11">
            <text:p>-2791,93</text:p>
          </table:table-cell>
          <table:table-cell office:value-type="float" office:value="-5766.49" table:style-name="ce11">
            <text:p>-5766,49</text:p>
          </table:table-cell>
          <table:table-cell office:value-type="float" office:value="-2023.68" table:style-name="ce11">
            <text:p>-2023,68</text:p>
          </table:table-cell>
          <table:table-cell office:value-type="float" office:value="0" table:style-name="ce12">
            <text:p>0,00</text:p>
          </table:table-cell>
          <table:table-cell office:value-type="float" office:value="-10582.1" table:style-name="ce11">
            <text:p>-10582,10</text:p>
          </table:table-cell>
          <table:table-cell office:value-type="float" office:value="18000.89" table:style-name="ce10">
            <text:p>18000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ÚCIO ANDRÉ LIMA BATIST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ATA)</text:p>
          </table:table-cell>
          <table:table-cell office:value-type="float" office:value="1600" table:style-name="ce12">
            <text:p>1600,00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3450.01" table:style-name="ce10">
            <text:p>345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282.39" table:style-name="ce10">
            <text:p>7282,39</text:p>
          </table:table-cell>
          <table:table-cell office:value-type="float" office:value="-224" table:style-name="ce11">
            <text:p>-224,00</text:p>
          </table:table-cell>
          <table:table-cell office:value-type="float" office:value="-158.03" table:style-name="ce11">
            <text:p>-158,03</text:p>
          </table:table-cell>
          <table:table-cell office:value-type="float" office:value="-2566.21" table:style-name="ce11">
            <text:p>-2566,21</text:p>
          </table:table-cell>
          <table:table-cell office:value-type="float" office:value="0" table:style-name="ce12">
            <text:p>0,00</text:p>
          </table:table-cell>
          <table:table-cell office:value-type="float" office:value="-2948.24" table:style-name="ce11">
            <text:p>-2948,24</text:p>
          </table:table-cell>
          <table:table-cell office:value-type="float" office:value="4334.1499999999996" table:style-name="ce10">
            <text:p>4334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ALDO TEIXEIRA ARAÚJ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2ªVTSMC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774.81" table:style-name="ce10">
            <text:p>2774,81</text:p>
          </table:table-cell>
          <table:table-cell office:value-type="float" office:value="1185.05" table:style-name="ce10">
            <text:p>1185,05</text:p>
          </table:table-cell>
          <table:table-cell office:value-type="float" office:value="3318.72" table:style-name="ce10">
            <text:p>3318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76.97" table:style-name="ce10">
            <text:p>18676,97</text:p>
          </table:table-cell>
          <table:table-cell office:value-type="float" office:value="-1896.59" table:style-name="ce11">
            <text:p>-1896,59</text:p>
          </table:table-cell>
          <table:table-cell office:value-type="float" office:value="-2231.2800000000002" table:style-name="ce11">
            <text:p>-2231,28</text:p>
          </table:table-cell>
          <table:table-cell office:value-type="float" office:value="-5090.9799999999996" table:style-name="ce11">
            <text:p>-5090,98</text:p>
          </table:table-cell>
          <table:table-cell office:value-type="float" office:value="0" table:style-name="ce12">
            <text:p>0,00</text:p>
          </table:table-cell>
          <table:table-cell office:value-type="float" office:value="-9218.85" table:style-name="ce11">
            <text:p>-9218,85</text:p>
          </table:table-cell>
          <table:table-cell office:value-type="float" office:value="9458.1200000000008" table:style-name="ce10">
            <text:p>9458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CIVÂNIA BATISTA SAL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2ª VT)</text:p>
          </table:table-cell>
          <table:table-cell office:value-type="float" office:value="11730.85" table:style-name="ce10">
            <text:p>11730,85</text:p>
          </table:table-cell>
          <table:table-cell office:value-type="float" office:value="554.6" table:style-name="ce10">
            <text:p>554,60</text:p>
          </table:table-cell>
          <table:table-cell office:value-type="float" office:value="1379.07" table:style-name="ce10">
            <text:p>1379,07</text:p>
          </table:table-cell>
          <table:table-cell office:value-type="float" office:value="2160.39" table:style-name="ce10">
            <text:p>2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24.91" table:style-name="ce10">
            <text:p>15824,91</text:p>
          </table:table-cell>
          <table:table-cell office:value-type="float" office:value="-1569.44" table:style-name="ce11">
            <text:p>-1569,44</text:p>
          </table:table-cell>
          <table:table-cell office:value-type="float" office:value="-2404.65" table:style-name="ce11">
            <text:p>-2404,65</text:p>
          </table:table-cell>
          <table:table-cell office:value-type="float" office:value="-3256.84" table:style-name="ce11">
            <text:p>-3256,84</text:p>
          </table:table-cell>
          <table:table-cell office:value-type="float" office:value="0" table:style-name="ce12">
            <text:p>0,00</text:p>
          </table:table-cell>
          <table:table-cell office:value-type="float" office:value="-7230.93" table:style-name="ce11">
            <text:p>-7230,93</text:p>
          </table:table-cell>
          <table:table-cell office:value-type="float" office:value="8593.98" table:style-name="ce10">
            <text:p>8593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DE OLIVEIR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204.4299999999998" table:style-name="ce10">
            <text:p>2204,43</text:p>
          </table:table-cell>
          <table:table-cell table:style-name="ce9"/>
          <table:table-cell office:value-type="float" office:value="2079.25" table:style-name="ce10">
            <text:p>2079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919.54" table:style-name="ce10">
            <text:p>15919,54</text:p>
          </table:table-cell>
          <table:table-cell office:value-type="float" office:value="-1013.27" table:style-name="ce11">
            <text:p>-1013,27</text:p>
          </table:table-cell>
          <table:table-cell office:value-type="float" office:value="-2553.8000000000002" table:style-name="ce11">
            <text:p>-2553,80</text:p>
          </table:table-cell>
          <table:table-cell office:value-type="float" office:value="-3591.6" table:style-name="ce11">
            <text:p>-3591,60</text:p>
          </table:table-cell>
          <table:table-cell office:value-type="float" office:value="0" table:style-name="ce12">
            <text:p>0,00</text:p>
          </table:table-cell>
          <table:table-cell office:value-type="float" office:value="-7158.67" table:style-name="ce11">
            <text:p>-7158,67</text:p>
          </table:table-cell>
          <table:table-cell office:value-type="float" office:value="8760.8700000000008" table:style-name="ce10">
            <text:p>8760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CARLOS SILVA PIMENTEL VILEL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9ª VT)</text:p>
          </table:table-cell>
          <table:table-cell office:value-type="float" office:value="19519.71" table:style-name="ce10">
            <text:p>19519,71</text:p>
          </table:table-cell>
          <table:table-cell table:number-columns-repeated="2" table:style-name="ce9"/>
          <table:table-cell office:value-type="float" office:value="2510.65" table:style-name="ce10">
            <text:p>251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030.36" table:style-name="ce10">
            <text:p>22030,36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836.54" table:style-name="ce11">
            <text:p>-836,54</text:p>
          </table:table-cell>
          <table:table-cell office:value-type="float" office:value="-1308.8900000000001" table:style-name="ce11">
            <text:p>-1308,89</text:p>
          </table:table-cell>
          <table:table-cell office:value-type="float" office:value="0" table:style-name="ce12">
            <text:p>0,00</text:p>
          </table:table-cell>
          <table:table-cell office:value-type="float" office:value="-4885.62" table:style-name="ce11">
            <text:p>-4885,62</text:p>
          </table:table-cell>
          <table:table-cell office:value-type="float" office:value="17144.740000000002" table:style-name="ce10">
            <text:p>17144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ÍS HENRIQUE ALVES SALVAD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119.02" table:style-name="ce10">
            <text:p>22119,02</text:p>
          </table:table-cell>
          <table:table-cell table:number-columns-repeated="2" table:style-name="ce9"/>
          <table:table-cell office:value-type="float" office:value="1155.98" table:style-name="ce10">
            <text:p>1155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75" table:style-name="ce10">
            <text:p>23275,00</text:p>
          </table:table-cell>
          <table:table-cell table:style-name="ce9"/>
          <table:table-cell office:value-type="float" office:value="-5161.2299999999996" table:style-name="ce11">
            <text:p>-5161,23</text:p>
          </table:table-cell>
          <table:table-cell office:value-type="float" office:value="-3526.44" table:style-name="ce11">
            <text:p>-3526,44</text:p>
          </table:table-cell>
          <table:table-cell office:value-type="float" office:value="0" table:style-name="ce12">
            <text:p>0,00</text:p>
          </table:table-cell>
          <table:table-cell office:value-type="float" office:value="-8687.67" table:style-name="ce11">
            <text:p>-8687,67</text:p>
          </table:table-cell>
          <table:table-cell office:value-type="float" office:value="14587.33" table:style-name="ce10">
            <text:p>14587,3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NTONIO OLIVEIRA TIMÓTE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7720.68" table:style-name="ce10">
            <text:p>17720,6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033.34" table:style-name="ce10">
            <text:p>203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93.91" table:style-name="ce10">
            <text:p>21693,91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753.73" table:style-name="ce11">
            <text:p>-3753,73</text:p>
          </table:table-cell>
          <table:table-cell office:value-type="float" office:value="-1662.85" table:style-name="ce11">
            <text:p>-1662,85</text:p>
          </table:table-cell>
          <table:table-cell office:value-type="float" office:value="0" table:style-name="ce12">
            <text:p>0,00</text:p>
          </table:table-cell>
          <table:table-cell office:value-type="float" office:value="-7886.74" table:style-name="ce11">
            <text:p>-7886,74</text:p>
          </table:table-cell>
          <table:table-cell office:value-type="float" office:value="13807.17" table:style-name="ce10">
            <text:p>13807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ARTHUR BERNARDES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3637.73" table:style-name="ce12">
            <text:p>3637,73</text:p>
          </table:table-cell>
          <table:table-cell table:number-columns-repeated="2" table:style-name="ce9"/>
          <table:table-cell office:value-type="float" office:value="220" table:style-name="ce10">
            <text:p>22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57.73" table:style-name="ce10">
            <text:p>3857,73</text:p>
          </table:table-cell>
          <table:table-cell office:value-type="float" office:value="-142.11000000000001" table:style-name="ce11">
            <text:p>-142,11</text:p>
          </table:table-cell>
          <table:table-cell office:value-type="float" office:value="-169.55" table:style-name="ce11">
            <text:p>-169,55</text:p>
          </table:table-cell>
          <table:table-cell office:value-type="float" office:value="-299.88" table:style-name="ce11">
            <text:p>-299,88</text:p>
          </table:table-cell>
          <table:table-cell office:value-type="float" office:value="0" table:style-name="ce12">
            <text:p>0,00</text:p>
          </table:table-cell>
          <table:table-cell office:value-type="float" office:value="-611.54" table:style-name="ce11">
            <text:p>-611,54</text:p>
          </table:table-cell>
          <table:table-cell office:value-type="float" office:value="3246.19" table:style-name="ce10">
            <text:p>324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CLÁUDIO BARBOSA MEL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SLQ)</text:p>
          </table:table-cell>
          <table:table-cell office:value-type="float" office:value="2052.16" table:style-name="ce12">
            <text:p>2052,16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80.12" table:style-name="ce10">
            <text:p>5480,12</text:p>
          </table:table-cell>
          <table:table-cell office:value-type="float" office:value="-287.3" table:style-name="ce11">
            <text:p>-287,30</text:p>
          </table:table-cell>
          <table:table-cell office:value-type="float" office:value="-200.92" table:style-name="ce11">
            <text:p>-200,92</text:p>
          </table:table-cell>
          <table:table-cell office:value-type="float" office:value="-1772.5" table:style-name="ce11">
            <text:p>-1772,50</text:p>
          </table:table-cell>
          <table:table-cell office:value-type="float" office:value="0" table:style-name="ce12">
            <text:p>0,00</text:p>
          </table:table-cell>
          <table:table-cell office:value-type="float" office:value="-2260.7199999999998" table:style-name="ce11">
            <text:p>-2260,72</text:p>
          </table:table-cell>
          <table:table-cell office:value-type="float" office:value="3219.4" table:style-name="ce10">
            <text:p>3219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GONZAGA REVORÊDO FI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8701.52" table:style-name="ce10">
            <text:p>18701,52</text:p>
          </table:table-cell>
          <table:table-cell office:value-type="float" office:value="3411.8" table:style-name="ce10">
            <text:p>3411,80</text:p>
          </table:table-cell>
          <table:table-cell office:value-type="float" office:value="8411.01" table:style-name="ce10">
            <text:p>8411,01</text:p>
          </table:table-cell>
          <table:table-cell office:value-type="float" office:value="1909.44" table:style-name="ce10">
            <text:p>190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433.77" table:style-name="ce10">
            <text:p>32433,77</text:p>
          </table:table-cell>
          <table:table-cell office:value-type="float" office:value="-828.39" table:style-name="ce11">
            <text:p>-828,39</text:p>
          </table:table-cell>
          <table:table-cell office:value-type="float" office:value="-7244.89" table:style-name="ce11">
            <text:p>-7244,89</text:p>
          </table:table-cell>
          <table:table-cell office:value-type="float" office:value="-1489.66" table:style-name="ce11">
            <text:p>-1489,66</text:p>
          </table:table-cell>
          <table:table-cell office:value-type="float" office:value="0" table:style-name="ce12">
            <text:p>0,00</text:p>
          </table:table-cell>
          <table:table-cell office:value-type="float" office:value="-9562.94" table:style-name="ce11">
            <text:p>-9562,94</text:p>
          </table:table-cell>
          <table:table-cell office:value-type="float" office:value="22870.83" table:style-name="ce10">
            <text:p>22870,8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HENRIQUE AGUIAR DE OLIVEIRA CAVALCANTE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2ª VT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09.84" table:style-name="ce10">
            <text:p>15209,84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521.88" table:style-name="ce11">
            <text:p>-2521,88</text:p>
          </table:table-cell>
          <table:table-cell office:value-type="float" office:value="-4670.09" table:style-name="ce11">
            <text:p>-4670,09</text:p>
          </table:table-cell>
          <table:table-cell office:value-type="float" office:value="0" table:style-name="ce12">
            <text:p>0,00</text:p>
          </table:table-cell>
          <table:table-cell office:value-type="float" office:value="-8697.14" table:style-name="ce11">
            <text:p>-8697,14</text:p>
          </table:table-cell>
          <table:table-cell office:value-type="float" office:value="6512.7" table:style-name="ce10">
            <text:p>6512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 JOSUE DA SILVA FI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SISTEMAS JURÍDICOS (SETIC)</text:p>
          </table:table-cell>
          <table:table-cell office:value-type="float" office:value="19140.310000000001" table:style-name="ce10">
            <text:p>19140,31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942.48" table:style-name="ce10">
            <text:p>1942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22.68" table:style-name="ce10">
            <text:p>23022,68</text:p>
          </table:table-cell>
          <table:table-cell office:value-type="float" office:value="-2678.71" table:style-name="ce11">
            <text:p>-2678,71</text:p>
          </table:table-cell>
          <table:table-cell office:value-type="float" office:value="-4138.91" table:style-name="ce11">
            <text:p>-4138,91</text:p>
          </table:table-cell>
          <table:table-cell office:value-type="float" office:value="-225.65" table:style-name="ce11">
            <text:p>-225,65</text:p>
          </table:table-cell>
          <table:table-cell office:value-type="float" office:value="0" table:style-name="ce12">
            <text:p>0,00</text:p>
          </table:table-cell>
          <table:table-cell office:value-type="float" office:value="-7043.27" table:style-name="ce11">
            <text:p>-7043,27</text:p>
          </table:table-cell>
          <table:table-cell office:value-type="float" office:value="15979.41" table:style-name="ce10">
            <text:p>15979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IZA AMÁLIA GONÇALVES LEITE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8ª VT)</text:p>
          </table:table-cell>
          <table:table-cell office:value-type="float" office:value="10648.46" table:style-name="ce10">
            <text:p>10648,46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216.03" table:style-name="ce10">
            <text:p>1216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96.87" table:style-name="ce10">
            <text:p>14096,87</text:p>
          </table:table-cell>
          <table:table-cell office:value-type="float" office:value="-1344.78" table:style-name="ce11">
            <text:p>-1344,78</text:p>
          </table:table-cell>
          <table:table-cell office:value-type="float" office:value="-2303.06" table:style-name="ce11">
            <text:p>-2303,06</text:p>
          </table:table-cell>
          <table:table-cell office:value-type="float" office:value="-459.93" table:style-name="ce11">
            <text:p>-459,93</text:p>
          </table:table-cell>
          <table:table-cell office:value-type="float" office:value="0" table:style-name="ce12">
            <text:p>0,00</text:p>
          </table:table-cell>
          <table:table-cell office:value-type="float" office:value="-4107.7700000000004" table:style-name="ce11">
            <text:p>-4107,77</text:p>
          </table:table-cell>
          <table:table-cell office:value-type="float" office:value="9989.1" table:style-name="ce10">
            <text:p>998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UZIANA FRAGÔSO BUARQUE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office:value-type="float" office:value="1588.26" table:style-name="ce10">
            <text:p>1588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20.64" table:style-name="ce10">
            <text:p>3820,64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290.77" table:style-name="ce11">
            <text:p>-1290,77</text:p>
          </table:table-cell>
          <table:table-cell office:value-type="float" office:value="0" table:style-name="ce12">
            <text:p>0,00</text:p>
          </table:table-cell>
          <table:table-cell office:value-type="float" office:value="-1315.4" table:style-name="ce11">
            <text:p>-1315,40</text:p>
          </table:table-cell>
          <table:table-cell office:value-type="float" office:value="2505.2399999999998" table:style-name="ce10">
            <text:p>250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GIA MACIEL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701,52</text:p>
          </table:table-cell>
          <table:table-cell office:value-type="float" office:value="6560.72" table:style-name="ce10">
            <text:p>6560,72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012.87" table:style-name="ce10">
            <text:p>26012,87</text:p>
          </table:table-cell>
          <table:table-cell office:value-type="float" office:value="-2922.61" table:style-name="ce11">
            <text:p>-2922,61</text:p>
          </table:table-cell>
          <table:table-cell office:value-type="float" office:value="-4750.4399999999996" table:style-name="ce11">
            <text:p>-4750,44</text:p>
          </table:table-cell>
          <table:table-cell office:value-type="float" office:value="-2414.75" table:style-name="ce11">
            <text:p>-2414,75</text:p>
          </table:table-cell>
          <table:table-cell office:value-type="float" office:value="0" table:style-name="ce12">
            <text:p>0,00</text:p>
          </table:table-cell>
          <table:table-cell office:value-type="float" office:value="-10087.799999999999" table:style-name="ce11">
            <text:p>-10087,80</text:p>
          </table:table-cell>
          <table:table-cell office:value-type="float" office:value="15925.07" table:style-name="ce10">
            <text:p>15925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LYS SILVEIRA CORAD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ATA)</text:p>
          </table:table-cell>
          <table:table-cell office:value-type="float" office:value="11550.56" table:style-name="ce10">
            <text:p>11550,56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3450.27" table:style-name="ce10">
            <text:p>3450,2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11.84" table:style-name="ce10">
            <text:p>23411,84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4115.53" table:style-name="ce11">
            <text:p>-4115,53</text:p>
          </table:table-cell>
          <table:table-cell office:value-type="float" office:value="-3932.92" table:style-name="ce11">
            <text:p>-3932,92</text:p>
          </table:table-cell>
          <table:table-cell office:value-type="float" office:value="0" table:style-name="ce12">
            <text:p>0,00</text:p>
          </table:table-cell>
          <table:table-cell office:value-type="float" office:value="-9503.9699999999993" table:style-name="ce11">
            <text:p>-9503,97</text:p>
          </table:table-cell>
          <table:table-cell office:value-type="float" office:value="13907.87" table:style-name="ce10">
            <text:p>13907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BEL RÔSE CAVALCANTI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2">
            <text:p>9696,55</text:p>
          </table:table-cell>
          <table:table-cell office:value-type="float" office:value="16452.53" table:style-name="ce10">
            <text:p>16452,53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99.71" table:style-name="ce10">
            <text:p>26899,71</text:p>
          </table:table-cell>
          <table:table-cell office:value-type="float" office:value="-3091.11" table:style-name="ce11">
            <text:p>-3091,11</text:p>
          </table:table-cell>
          <table:table-cell office:value-type="float" office:value="-4947.99" table:style-name="ce11">
            <text:p>-4947,99</text:p>
          </table:table-cell>
          <table:table-cell office:value-type="float" office:value="-5616.49" table:style-name="ce11">
            <text:p>-5616,49</text:p>
          </table:table-cell>
          <table:table-cell office:value-type="float" office:value="0" table:style-name="ce12">
            <text:p>0,00</text:p>
          </table:table-cell>
          <table:table-cell office:value-type="float" office:value="-13655.59" table:style-name="ce11">
            <text:p>-13655,59</text:p>
          </table:table-cell>
          <table:table-cell office:value-type="float" office:value="13244.12" table:style-name="ce10">
            <text:p>13244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LBA MARIA RAMOS ARAÚJO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E DESEMBARGADOR (GABLNS)</text:p>
          </table:table-cell>
          <table:table-cell table:number-columns-repeated="2" table:style-name="ce9"/>
          <table:table-cell office:value-type="float" office:value="12940.02" table:style-name="ce10">
            <text:p>12940,02</text:p>
          </table:table-cell>
          <table:table-cell office:value-type="float" office:value="1660.71" table:style-name="ce10">
            <text:p>1660,71</text:p>
          </table:table-cell>
          <table:table-cell office:value-type="float" office:value="4313.34" table:number-columns-spanned="2" table:number-rows-spanned="1" table:style-name="ce26">
            <text:p>4313,34</text:p>
          </table:table-cell>
          <table:covered-table-cell/>
          <table:table-cell table:style-name="ce9"/>
          <table:table-cell office:value-type="float" office:value="18914.07" table:style-name="ce10">
            <text:p>18914,0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700.91" table:style-name="ce11">
            <text:p>-2700,91</text:p>
          </table:table-cell>
          <table:table-cell office:value-type="float" office:value="-4637.2" table:style-name="ce11">
            <text:p>-4637,20</text:p>
          </table:table-cell>
          <table:table-cell office:value-type="float" office:value="0" table:style-name="ce12">
            <text:p>0,00</text:p>
          </table:table-cell>
          <table:table-cell office:value-type="float" office:value="-8166.5" table:style-name="ce11">
            <text:p>-8166,50</text:p>
          </table:table-cell>
          <table:table-cell office:value-type="float" office:value="10747.57" table:style-name="ce10">
            <text:p>10747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ANTÔNIO DOS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4531.76" table:style-name="ce10">
            <text:p>4531,76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68.88" table:style-name="ce10">
            <text:p>17668,88</text:p>
          </table:table-cell>
          <table:table-cell office:value-type="float" office:value="-1397.28" table:style-name="ce11">
            <text:p>-1397,28</text:p>
          </table:table-cell>
          <table:table-cell office:value-type="float" office:value="-2616.75" table:style-name="ce11">
            <text:p>-2616,75</text:p>
          </table:table-cell>
          <table:table-cell office:value-type="float" office:value="-2300.7800000000002" table:style-name="ce11">
            <text:p>-2300,78</text:p>
          </table:table-cell>
          <table:table-cell office:value-type="float" office:value="0" table:style-name="ce12">
            <text:p>0,00</text:p>
          </table:table-cell>
          <table:table-cell office:value-type="float" office:value="-6314.81" table:style-name="ce11">
            <text:p>-6314,81</text:p>
          </table:table-cell>
          <table:table-cell office:value-type="float" office:value="11354.07" table:style-name="ce10">
            <text:p>11354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ITOZA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9441.79" table:style-name="ce10">
            <text:p>19441,79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2217.75" table:style-name="ce10">
            <text:p>221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070.55" table:style-name="ce10">
            <text:p>30070,55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5932.33" table:style-name="ce11">
            <text:p>-5932,33</text:p>
          </table:table-cell>
          <table:table-cell office:value-type="float" office:value="-2362.59" table:style-name="ce11">
            <text:p>-2362,59</text:p>
          </table:table-cell>
          <table:table-cell office:value-type="float" office:value="0" table:style-name="ce12">
            <text:p>0,00</text:p>
          </table:table-cell>
          <table:table-cell office:value-type="float" office:value="-11035.11" table:style-name="ce11">
            <text:p>-11035,11</text:p>
          </table:table-cell>
          <table:table-cell office:value-type="float" office:value="19035.439999999999" table:style-name="ce10">
            <text:p>19035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MESSIAS FERREIRA REI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704.6" table:style-name="ce12">
            <text:p>1704,6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99.73" table:style-name="ce10">
            <text:p>3799,73</text:p>
          </table:table-cell>
          <table:table-cell office:value-type="float" office:value="-255.76" table:style-name="ce11">
            <text:p>-255,76</text:p>
          </table:table-cell>
          <table:table-cell office:value-type="float" office:value="-12.09" table:style-name="ce11">
            <text:p>-12,09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67.85000000000002" table:style-name="ce11">
            <text:p>-267,85</text:p>
          </table:table-cell>
          <table:table-cell office:value-type="float" office:value="3531.88" table:style-name="ce10">
            <text:p>3531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NOEL TEIXEIRA DE ABREU NETTO</text:p>
          </table:table-cell>
          <table:table-cell office:value-type="string" table:style-name="ce8">
            <text:p>ANALISTA JUDICIÁRIO - NÍVEL SUPERIOR B10</text:p>
          </table:table-cell>
          <table:table-cell table:number-columns-repeated="4" table:style-name="ce9"/>
          <table:table-cell office:value-type="float" office:value="888.42" table:style-name="ce10">
            <text:p>888,4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88.42" table:style-name="ce10">
            <text:p>888,42</text:p>
          </table:table-cell>
          <table:table-cell table:number-columns-repeated="2" table:style-name="ce9"/>
          <table:table-cell office:value-type="float" office:value="-65.56" table:style-name="ce11">
            <text:p>-65,56</text:p>
          </table:table-cell>
          <table:table-cell office:value-type="float" office:value="0" table:style-name="ce12">
            <text:p>0,00</text:p>
          </table:table-cell>
          <table:table-cell office:value-type="float" office:value="-65.56" table:style-name="ce11">
            <text:p>-65,56</text:p>
          </table:table-cell>
          <table:table-cell office:value-type="float" office:value="822.86" table:style-name="ce10">
            <text:p>822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A PASSOS DE MEDEIROS BELTRÃ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6ª VT)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686.01" table:style-name="ce10">
            <text:p>2686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89.200000000001" table:style-name="ce10">
            <text:p>22489,20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845.09" table:style-name="ce11">
            <text:p>-3845,09</text:p>
          </table:table-cell>
          <table:table-cell office:value-type="float" office:value="-544.91" table:style-name="ce11">
            <text:p>-544,91</text:p>
          </table:table-cell>
          <table:table-cell office:value-type="float" office:value="0" table:style-name="ce12">
            <text:p>0,00</text:p>
          </table:table-cell>
          <table:table-cell office:value-type="float" office:value="-6860.16" table:style-name="ce11">
            <text:p>-6860,16</text:p>
          </table:table-cell>
          <table:table-cell office:value-type="float" office:value="15629.04" table:style-name="ce10">
            <text:p>15629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A ROSA COUTINH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COORDENADORIA DE POLÍCIA JUDICIAL</text:p>
          </table:table-cell>
          <table:table-cell table:number-columns-repeated="3" table:style-name="ce9"/>
          <table:table-cell office:value-type="float" office:value="1354.62" table:style-name="ce10">
            <text:p>1354,62</text:p>
          </table:table-cell>
          <table:table-cell office:value-type="float" office:value="6138.18" table:number-columns-spanned="2" table:number-rows-spanned="1" table:style-name="ce26">
            <text:p>6138,18</text:p>
          </table:table-cell>
          <table:covered-table-cell/>
          <table:table-cell table:style-name="ce9"/>
          <table:table-cell office:value-type="float" office:value="7492.8" table:style-name="ce10">
            <text:p>7492,80</text:p>
          </table:table-cell>
          <table:table-cell table:style-name="ce9"/>
          <table:table-cell office:value-type="float" office:value="-818.64" table:style-name="ce11">
            <text:p>-818,64</text:p>
          </table:table-cell>
          <table:table-cell office:value-type="float" office:value="6.35" table:style-name="ce12">
            <text:p>6,35</text:p>
          </table:table-cell>
          <table:table-cell office:value-type="float" office:value="0" table:style-name="ce12">
            <text:p>0,00</text:p>
          </table:table-cell>
          <table:table-cell office:value-type="float" office:value="-812.29" table:style-name="ce11">
            <text:p>-812,29</text:p>
          </table:table-cell>
          <table:table-cell office:value-type="float" office:value="6680.51" table:style-name="ce10">
            <text:p>6680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DO RÊGO RAPOS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AGAMENTO (SOF)</text:p>
          </table:table-cell>
          <table:table-cell office:value-type="float" office:value="1151.77" table:style-name="ce12">
            <text:p>1151,77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1372.88" table:style-name="ce10">
            <text:p>1372,88</text:p>
          </table:table-cell>
          <table:table-cell office:value-type="float" office:value="121.9" table:number-columns-spanned="2" table:number-rows-spanned="1" table:style-name="ce26">
            <text:p>121,90</text:p>
          </table:table-cell>
          <table:covered-table-cell/>
          <table:table-cell table:style-name="ce9"/>
          <table:table-cell office:value-type="float" office:value="4025.62" table:style-name="ce10">
            <text:p>4025,62</text:p>
          </table:table-cell>
          <table:table-cell office:value-type="float" office:value="-215" table:style-name="ce11">
            <text:p>-215,00</text:p>
          </table:table-cell>
          <table:table-cell office:value-type="float" office:value="-40.04" table:style-name="ce11">
            <text:p>-40,04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55.04" table:style-name="ce11">
            <text:p>-255,04</text:p>
          </table:table-cell>
          <table:table-cell office:value-type="float" office:value="3770.58" table:style-name="ce10">
            <text:p>3770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FRAXE PESSO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LQ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10452.56" table:style-name="ce10">
            <text:p>10452,56</text:p>
          </table:table-cell>
          <table:table-cell office:value-type="float" office:value="8411.01" table:style-name="ce10">
            <text:p>8411,01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9966.07" table:style-name="ce10">
            <text:p>39966,07</text:p>
          </table:table-cell>
          <table:table-cell office:value-type="float" office:value="-3866.79" table:style-name="ce11">
            <text:p>-3866,79</text:p>
          </table:table-cell>
          <table:table-cell office:value-type="float" office:value="-8601.25" table:style-name="ce11">
            <text:p>-8601,25</text:p>
          </table:table-cell>
          <table:table-cell office:value-type="float" office:value="-2314.5100000000002" table:style-name="ce11">
            <text:p>-2314,51</text:p>
          </table:table-cell>
          <table:table-cell office:value-type="float" office:value="0" table:style-name="ce12">
            <text:p>0,00</text:p>
          </table:table-cell>
          <table:table-cell office:value-type="float" office:value="-14782.55" table:style-name="ce11">
            <text:p>-14782,55</text:p>
          </table:table-cell>
          <table:table-cell office:value-type="float" office:value="25183.52" table:style-name="ce10">
            <text:p>25183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VITORIANO TORRES</text:p>
          </table:table-cell>
          <table:table-cell office:value-type="string" table:style-name="ce8">
            <text:p>COORDENADOR DE POLÍCIA JUDICIAL - CJ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02.08" table:style-name="ce10">
            <text:p>11802,08</text:p>
          </table:table-cell>
          <table:table-cell office:value-type="float" office:value="3316.9" table:style-name="ce10">
            <text:p>3316,90</text:p>
          </table:table-cell>
          <table:table-cell office:value-type="float" office:value="7398.87" table:style-name="ce10">
            <text:p>7398,87</text:p>
          </table:table-cell>
          <table:table-cell office:value-type="float" office:value="2497.02" table:style-name="ce10">
            <text:p>2497,02</text:p>
          </table:table-cell>
          <table:table-cell office:value-type="float" office:value="13567.02" table:number-columns-spanned="2" table:number-rows-spanned="1" table:style-name="ce24">
            <text:p>13567,02</text:p>
          </table:table-cell>
          <table:covered-table-cell/>
          <table:table-cell table:style-name="ce9"/>
          <table:table-cell office:value-type="float" office:value="38581.89" table:style-name="ce10">
            <text:p>38581,89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92.13" table:style-name="ce11">
            <text:p>-6092,13</text:p>
          </table:table-cell>
          <table:table-cell office:value-type="float" office:value="-2164.11" table:style-name="ce11">
            <text:p>-2164,11</text:p>
          </table:table-cell>
          <table:table-cell office:value-type="float" office:value="0" table:style-name="ce12">
            <text:p>0,00</text:p>
          </table:table-cell>
          <table:table-cell office:value-type="float" office:value="-9084.6299999999992" table:style-name="ce11">
            <text:p>-9084,63</text:p>
          </table:table-cell>
          <table:table-cell office:value-type="float" office:value="29497.26" table:style-name="ce10">
            <text:p>29497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ELO XAVIER DO NASCIMENT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GESTÃO ESTRATÉGICA</text:p>
          </table:table-cell>
          <table:table-cell office:value-type="float" office:value="11873.32" table:style-name="ce10">
            <text:p>11873,32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522.96" table:style-name="ce10">
            <text:p>2522,96</text:p>
          </table:table-cell>
          <table:table-cell office:value-type="float" office:value="4417.46" table:number-columns-spanned="2" table:number-rows-spanned="1" table:style-name="ce26">
            <text:p>4417,46</text:p>
          </table:table-cell>
          <table:covered-table-cell/>
          <table:table-cell table:style-name="ce9"/>
          <table:table-cell office:value-type="float" office:value="20192.810000000001" table:style-name="ce10">
            <text:p>20192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95.8000000000002" table:style-name="ce11">
            <text:p>-2295,80</text:p>
          </table:table-cell>
          <table:table-cell office:value-type="float" office:value="-825.59" table:style-name="ce11">
            <text:p>-825,59</text:p>
          </table:table-cell>
          <table:table-cell office:value-type="float" office:value="0" table:style-name="ce12">
            <text:p>0,00</text:p>
          </table:table-cell>
          <table:table-cell office:value-type="float" office:value="-3949.78" table:style-name="ce11">
            <text:p>-3949,78</text:p>
          </table:table-cell>
          <table:table-cell office:value-type="float" office:value="16243.03" table:style-name="ce10">
            <text:p>16243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CRISTINA LEITE DE OLIV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4168.72" table:style-name="ce10">
            <text:p>4168,72</text:p>
          </table:table-cell>
          <table:table-cell office:value-type="float" office:value="1185.05" table:style-name="ce10">
            <text:p>1185,05</text:p>
          </table:table-cell>
          <table:table-cell office:value-type="float" office:value="1997.34" table:style-name="ce10">
            <text:p>1997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05.7" table:style-name="ce10">
            <text:p>19105,70</text:p>
          </table:table-cell>
          <table:table-cell office:value-type="float" office:value="-1875.84" table:style-name="ce11">
            <text:p>-1875,84</text:p>
          </table:table-cell>
          <table:table-cell office:value-type="float" office:value="-3267.45" table:style-name="ce11">
            <text:p>-3267,45</text:p>
          </table:table-cell>
          <table:table-cell office:value-type="float" office:value="-4637.18" table:style-name="ce11">
            <text:p>-4637,18</text:p>
          </table:table-cell>
          <table:table-cell office:value-type="float" office:value="0" table:style-name="ce12">
            <text:p>0,00</text:p>
          </table:table-cell>
          <table:table-cell office:value-type="float" office:value="-9780.4699999999993" table:style-name="ce11">
            <text:p>-9780,47</text:p>
          </table:table-cell>
          <table:table-cell office:value-type="float" office:value="9325.23" table:style-name="ce10">
            <text:p>9325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 CRISTINA SANGREMAN DE ALMEIDA MURITI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RENCIAMENTO DE PRECEDENTES (SEJ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4168.72" table:style-name="ce10">
            <text:p>4168,72</text:p>
          </table:table-cell>
          <table:table-cell office:value-type="float" office:value="1185.05" table:style-name="ce10">
            <text:p>1185,05</text:p>
          </table:table-cell>
          <table:table-cell office:value-type="float" office:value="1660.71" table:style-name="ce10">
            <text:p>1660,71</text:p>
          </table:table-cell>
          <table:table-cell office:value-type="float" office:value="146.1" table:number-columns-spanned="2" table:number-rows-spanned="1" table:style-name="ce26">
            <text:p>146,10</text:p>
          </table:table-cell>
          <table:covered-table-cell/>
          <table:table-cell table:style-name="ce9"/>
          <table:table-cell office:value-type="float" office:value="19057.650000000001" table:style-name="ce10">
            <text:p>19057,65</text:p>
          </table:table-cell>
          <table:table-cell office:value-type="float" office:value="-1875.84" table:style-name="ce11">
            <text:p>-1875,84</text:p>
          </table:table-cell>
          <table:table-cell office:value-type="float" office:value="-3398.94" table:style-name="ce11">
            <text:p>-3398,94</text:p>
          </table:table-cell>
          <table:table-cell office:value-type="float" office:value="-2077.67" table:style-name="ce11">
            <text:p>-2077,67</text:p>
          </table:table-cell>
          <table:table-cell office:value-type="float" office:value="0" table:style-name="ce12">
            <text:p>0,00</text:p>
          </table:table-cell>
          <table:table-cell office:value-type="float" office:value="-7352.45" table:style-name="ce11">
            <text:p>-7352,45</text:p>
          </table:table-cell>
          <table:table-cell office:value-type="float" office:value="11705.2" table:style-name="ce10">
            <text:p>11705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A PACÍFICO VIEIRA LÔB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1696.03" table:style-name="ce10">
            <text:p>1696,03</text:p>
          </table:table-cell>
          <table:table-cell office:value-type="float" office:value="1523.64" table:style-name="ce10">
            <text:p>1523,64</text:p>
          </table:table-cell>
          <table:table-cell office:value-type="float" office:value="2349.44" table:style-name="ce10">
            <text:p>234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270.63" table:style-name="ce10">
            <text:p>24270,63</text:p>
          </table:table-cell>
          <table:table-cell office:value-type="float" office:value="-2923.61" table:style-name="ce11">
            <text:p>-2923,61</text:p>
          </table:table-cell>
          <table:table-cell office:value-type="float" office:value="-4354.97" table:style-name="ce11">
            <text:p>-4354,97</text:p>
          </table:table-cell>
          <table:table-cell office:value-type="float" office:value="-4888.96" table:style-name="ce11">
            <text:p>-4888,96</text:p>
          </table:table-cell>
          <table:table-cell office:value-type="float" office:value="0" table:style-name="ce12">
            <text:p>0,00</text:p>
          </table:table-cell>
          <table:table-cell office:value-type="float" office:value="-12167.54" table:style-name="ce11">
            <text:p>-12167,54</text:p>
          </table:table-cell>
          <table:table-cell office:value-type="float" office:value="12103.09" table:style-name="ce10">
            <text:p>12103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ANO <text:s/>FREITA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3ª VT)</text:p>
          </table:table-cell>
          <table:table-cell office:value-type="float" office:value="1865.6" table:style-name="ce12">
            <text:p>1865,60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483.37" table:style-name="ce10">
            <text:p>5483,37</text:p>
          </table:table-cell>
          <table:table-cell office:value-type="float" office:value="-261.18" table:style-name="ce11">
            <text:p>-261,18</text:p>
          </table:table-cell>
          <table:table-cell office:value-type="float" office:value="-92.73" table:style-name="ce11">
            <text:p>-92,73</text:p>
          </table:table-cell>
          <table:table-cell office:value-type="float" office:value="-1870.72" table:style-name="ce11">
            <text:p>-1870,72</text:p>
          </table:table-cell>
          <table:table-cell office:value-type="float" office:value="0" table:style-name="ce12">
            <text:p>0,00</text:p>
          </table:table-cell>
          <table:table-cell office:value-type="float" office:value="-2224.63" table:style-name="ce11">
            <text:p>-2224,63</text:p>
          </table:table-cell>
          <table:table-cell office:value-type="float" office:value="3258.74" table:style-name="ce10">
            <text:p>3258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AUGUSTO FERNANDES DE OLIVEIRA FRANÇ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AGAMENTO (SOF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989.66" table:style-name="ce10">
            <text:p>2989,66</text:p>
          </table:table-cell>
          <table:table-cell office:value-type="float" office:value="1939.89" table:style-name="ce10">
            <text:p>1939,89</text:p>
          </table:table-cell>
          <table:table-cell office:value-type="float" office:value="2286.06" table:style-name="ce10">
            <text:p>228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14" table:style-name="ce10">
            <text:p>18614,0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124.88" table:style-name="ce11">
            <text:p>-3124,88</text:p>
          </table:table-cell>
          <table:table-cell office:value-type="float" office:value="-2433.23" table:style-name="ce11">
            <text:p>-2433,23</text:p>
          </table:table-cell>
          <table:table-cell office:value-type="float" office:value="0" table:style-name="ce12">
            <text:p>0,00</text:p>
          </table:table-cell>
          <table:table-cell office:value-type="float" office:value="-6386.5" table:style-name="ce11">
            <text:p>-6386,50</text:p>
          </table:table-cell>
          <table:table-cell office:value-type="float" office:value="12227.5" table:style-name="ce10">
            <text:p>12227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155" table:style-name="ce12">
            <text:p>1155,0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216.03" table:style-name="ce10">
            <text:p>1216,03</text:p>
          </table:table-cell>
          <table:table-cell office:value-type="float" office:value="780.02" table:number-columns-spanned="2" table:number-rows-spanned="1" table:style-name="ce26">
            <text:p>780,02</text:p>
          </table:table-cell>
          <table:covered-table-cell/>
          <table:table-cell table:style-name="ce9"/>
          <table:table-cell office:value-type="float" office:value="4336.1000000000004" table:style-name="ce10">
            <text:p>4336,10</text:p>
          </table:table-cell>
          <table:table-cell office:value-type="float" office:value="-192.42" table:style-name="ce11">
            <text:p>-192,42</text:p>
          </table:table-cell>
          <table:table-cell office:value-type="float" office:value="-18.28" table:style-name="ce11">
            <text:p>-18,28</text:p>
          </table:table-cell>
          <table:table-cell office:value-type="float" office:value="-376.28" table:style-name="ce11">
            <text:p>-376,28</text:p>
          </table:table-cell>
          <table:table-cell office:value-type="float" office:value="0" table:style-name="ce12">
            <text:p>0,00</text:p>
          </table:table-cell>
          <table:table-cell office:value-type="float" office:value="-586.98" table:style-name="ce11">
            <text:p>-586,98</text:p>
          </table:table-cell>
          <table:table-cell office:value-type="float" office:value="3749.12" table:style-name="ce10">
            <text:p>3749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FERNANDO FARIAS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416,86</text:p>
          </table:table-cell>
          <table:table-cell office:value-type="float" office:value="2625.03" table:style-name="ce10">
            <text:p>2625,03</text:p>
          </table:table-cell>
          <table:table-cell table:style-name="ce9"/>
          <table:table-cell office:value-type="float" office:value="1859.76" table:style-name="ce10">
            <text:p>185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901.650000000001" table:style-name="ce10">
            <text:p>17901,65</text:p>
          </table:table-cell>
          <table:table-cell office:value-type="float" office:value="-1930.65" table:style-name="ce11">
            <text:p>-1930,65</text:p>
          </table:table-cell>
          <table:table-cell office:value-type="float" office:value="-2309.16" table:style-name="ce11">
            <text:p>-2309,16</text:p>
          </table:table-cell>
          <table:table-cell office:value-type="float" office:value="-4043.6" table:style-name="ce11">
            <text:p>-4043,60</text:p>
          </table:table-cell>
          <table:table-cell office:value-type="float" office:value="0" table:style-name="ce12">
            <text:p>0,00</text:p>
          </table:table-cell>
          <table:table-cell office:value-type="float" office:value="-8283.41" table:style-name="ce11">
            <text:p>-8283,41</text:p>
          </table:table-cell>
          <table:table-cell office:value-type="float" office:value="9618.24" table:style-name="ce10">
            <text:p>9618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CIO HENRIQUE TENÓRIO CAVALCANTI ELIZIÁR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6ª VT)</text:p>
          </table:table-cell>
          <table:table-cell office:value-type="float" office:value="17720.68" table:style-name="ce10">
            <text:p>17720,6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803.34" table:style-name="ce10">
            <text:p>180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56.400000000001" table:style-name="ce10">
            <text:p>21756,40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886.3" table:style-name="ce11">
            <text:p>-3886,30</text:p>
          </table:table-cell>
          <table:table-cell office:value-type="float" office:value="-2762.81" table:style-name="ce11">
            <text:p>-2762,81</text:p>
          </table:table-cell>
          <table:table-cell office:value-type="float" office:value="0" table:style-name="ce12">
            <text:p>0,00</text:p>
          </table:table-cell>
          <table:table-cell office:value-type="float" office:value="-9119.27" table:style-name="ce11">
            <text:p>-9119,27</text:p>
          </table:table-cell>
          <table:table-cell office:value-type="float" office:value="12637.13" table:style-name="ce10">
            <text:p>12637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IO LUCIANO FERREIRA DE SÁ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8ª VT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589.78" table:style-name="ce10">
            <text:p>3589,78</text:p>
          </table:table-cell>
          <table:table-cell office:value-type="float" office:value="2232.38" table:style-name="ce10">
            <text:p>2232,38</text:p>
          </table:table-cell>
          <table:table-cell office:value-type="float" office:value="3408.32" table:style-name="ce10">
            <text:p>3408,32</text:p>
          </table:table-cell>
          <table:table-cell office:value-type="float" office:value="2647.98" table:number-columns-spanned="2" table:number-rows-spanned="1" table:style-name="ce26">
            <text:p>2647,98</text:p>
          </table:table-cell>
          <table:covered-table-cell/>
          <table:table-cell table:style-name="ce9"/>
          <table:table-cell office:value-type="float" office:value="31164.400000000001" table:style-name="ce10">
            <text:p>31164,40</text:p>
          </table:table-cell>
          <table:table-cell office:value-type="float" office:value="-2860.52" table:style-name="ce11">
            <text:p>-2860,52</text:p>
          </table:table-cell>
          <table:table-cell office:value-type="float" office:value="-5820.51" table:style-name="ce11">
            <text:p>-5820,51</text:p>
          </table:table-cell>
          <table:table-cell office:value-type="float" office:value="-4489.7299999999996" table:style-name="ce11">
            <text:p>-4489,73</text:p>
          </table:table-cell>
          <table:table-cell office:value-type="float" office:value="0" table:style-name="ce12">
            <text:p>0,00</text:p>
          </table:table-cell>
          <table:table-cell office:value-type="float" office:value="-13170.76" table:style-name="ce11">
            <text:p>-13170,76</text:p>
          </table:table-cell>
          <table:table-cell office:value-type="float" office:value="17993.64" table:style-name="ce10">
            <text:p>17993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APOLONIO DA SILV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3934.24" table:style-name="ce10">
            <text:p>3934,24</text:p>
          </table:table-cell>
          <table:table-cell office:value-type="float" office:value="1379.07" table:style-name="ce10">
            <text:p>1379,07</text:p>
          </table:table-cell>
          <table:table-cell office:value-type="float" office:value="1966.39" table:style-name="ce10">
            <text:p>196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6.77" table:style-name="ce10">
            <text:p>19176,7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350.25" table:style-name="ce11">
            <text:p>-3350,25</text:p>
          </table:table-cell>
          <table:table-cell office:value-type="float" office:value="-3923.95" table:style-name="ce11">
            <text:p>-3923,95</text:p>
          </table:table-cell>
          <table:table-cell office:value-type="float" office:value="0" table:style-name="ce12">
            <text:p>0,00</text:p>
          </table:table-cell>
          <table:table-cell office:value-type="float" office:value="-8102.59" table:style-name="ce11">
            <text:p>-8102,59</text:p>
          </table:table-cell>
          <table:table-cell office:value-type="float" office:value="11074.18" table:style-name="ce10">
            <text:p>11074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MOREIRA BARBOS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4ª VT)</text:p>
          </table:table-cell>
          <table:table-cell office:value-type="float" office:value="11754.59" table:style-name="ce10">
            <text:p>11754,59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3063.19" table:style-name="ce10">
            <text:p>3063,1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50.16" table:style-name="ce10">
            <text:p>17050,16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54.59" table:style-name="ce11">
            <text:p>-2354,59</text:p>
          </table:table-cell>
          <table:table-cell office:value-type="float" office:value="-5013.88" table:style-name="ce11">
            <text:p>-5013,88</text:p>
          </table:table-cell>
          <table:table-cell office:value-type="float" office:value="0" table:style-name="ce12">
            <text:p>0,00</text:p>
          </table:table-cell>
          <table:table-cell office:value-type="float" office:value="-8873.64" table:style-name="ce11">
            <text:p>-8873,64</text:p>
          </table:table-cell>
          <table:table-cell office:value-type="float" office:value="8176.52" table:style-name="ce10">
            <text:p>8176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ANTONIO XAVIER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872.56" table:style-name="ce10">
            <text:p>187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859.69" table:style-name="ce10">
            <text:p>14859,6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74.29" table:style-name="ce11">
            <text:p>-2474,29</text:p>
          </table:table-cell>
          <table:table-cell office:value-type="float" office:value="-1460.98" table:style-name="ce11">
            <text:p>-1460,98</text:p>
          </table:table-cell>
          <table:table-cell office:value-type="float" office:value="0" table:style-name="ce12">
            <text:p>0,00</text:p>
          </table:table-cell>
          <table:table-cell office:value-type="float" office:value="-4763.66" table:style-name="ce11">
            <text:p>-4763,66</text:p>
          </table:table-cell>
          <table:table-cell office:value-type="float" office:value="10096.030000000001" table:style-name="ce10">
            <text:p>10096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FRANCISCO SOARES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754,59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708.07" table:style-name="ce10">
            <text:p>1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02.55" table:style-name="ce10">
            <text:p>15402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42.72" table:style-name="ce11">
            <text:p>-1942,72</text:p>
          </table:table-cell>
          <table:table-cell office:value-type="float" office:value="-3679.12" table:style-name="ce11">
            <text:p>-3679,12</text:p>
          </table:table-cell>
          <table:table-cell office:value-type="float" office:value="0" table:style-name="ce12">
            <text:p>0,00</text:p>
          </table:table-cell>
          <table:table-cell office:value-type="float" office:value="-6450.23" table:style-name="ce11">
            <text:p>-6450,23</text:p>
          </table:table-cell>
          <table:table-cell office:value-type="float" office:value="8952.32" table:style-name="ce10">
            <text:p>8952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OS JOSÉ SARMENTO FARIAS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EXECUÇÕES, MANDADOS E LEILÕES (CAEX)</text:p>
          </table:table-cell>
          <table:table-cell table:number-columns-repeated="4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0" table:style-name="ce12">
            <text:p>0,00</text:p>
          </table:table-cell>
          <table:table-cell table:number-columns-repeated="2" table:style-name="ce9"/>
          <table:table-cell office:value-type="float" office:value="36.35" table:style-name="ce10">
            <text:p>36,35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0">
            <text:p>36,35</text:p>
          </table:table-cell>
          <table:table-cell office:value-type="float" office:value="36.35" table:style-name="ce10">
            <text:p>36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PAULO VERÍSSIMO DE SOUZ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1966.39" table:style-name="ce10">
            <text:p>196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240.7" table:style-name="ce10">
            <text:p>28240,7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23.99" table:style-name="ce11">
            <text:p>-6023,99</text:p>
          </table:table-cell>
          <table:table-cell office:value-type="float" office:value="-1621.61" table:style-name="ce11">
            <text:p>-1621,61</text:p>
          </table:table-cell>
          <table:table-cell office:value-type="float" office:value="0" table:style-name="ce12">
            <text:p>0,00</text:p>
          </table:table-cell>
          <table:table-cell office:value-type="float" office:value="-8473.99" table:style-name="ce11">
            <text:p>-8473,99</text:p>
          </table:table-cell>
          <table:table-cell office:value-type="float" office:value="19766.71" table:style-name="ce10">
            <text:p>19766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CUS VINÍCIUS DE BRITO CAMEL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065.65" table:style-name="ce10">
            <text:p>2065,65</text:p>
          </table:table-cell>
          <table:table-cell office:value-type="float" office:value="2232.38" table:style-name="ce10">
            <text:p>2232,38</text:p>
          </table:table-cell>
          <table:table-cell office:value-type="float" office:value="2186.39" table:style-name="ce10">
            <text:p>218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120.28" table:style-name="ce10">
            <text:p>18120,28</text:p>
          </table:table-cell>
          <table:table-cell office:value-type="float" office:value="-1818.76" table:style-name="ce11">
            <text:p>-1818,76</text:p>
          </table:table-cell>
          <table:table-cell office:value-type="float" office:value="-2855.89" table:style-name="ce11">
            <text:p>-2855,89</text:p>
          </table:table-cell>
          <table:table-cell office:value-type="float" office:value="-3050.11" table:style-name="ce11">
            <text:p>-3050,11</text:p>
          </table:table-cell>
          <table:table-cell office:value-type="float" office:value="0" table:style-name="ce12">
            <text:p>0,00</text:p>
          </table:table-cell>
          <table:table-cell office:value-type="float" office:value="-7724.76" table:style-name="ce11">
            <text:p>-7724,76</text:p>
          </table:table-cell>
          <table:table-cell office:value-type="float" office:value="10395.52" table:style-name="ce10">
            <text:p>1039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GARETE CASTRO REBELO DA SILV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6ª VT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596.58" table:style-name="ce10">
            <text:p>2596,58</text:p>
          </table:table-cell>
          <table:table-cell office:value-type="float" office:value="1939.89" table:style-name="ce10">
            <text:p>1939,89</text:p>
          </table:table-cell>
          <table:table-cell office:value-type="float" office:value="2698.7" table:style-name="ce10">
            <text:p>269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71.03" table:style-name="ce10">
            <text:p>18871,03</text:p>
          </table:table-cell>
          <table:table-cell office:value-type="float" office:value="-1906.36" table:style-name="ce11">
            <text:p>-1906,36</text:p>
          </table:table-cell>
          <table:table-cell office:value-type="float" office:value="-3053.78" table:style-name="ce11">
            <text:p>-3053,78</text:p>
          </table:table-cell>
          <table:table-cell office:value-type="float" office:value="-3067.48" table:style-name="ce11">
            <text:p>-3067,48</text:p>
          </table:table-cell>
          <table:table-cell office:value-type="float" office:value="0" table:style-name="ce12">
            <text:p>0,00</text:p>
          </table:table-cell>
          <table:table-cell office:value-type="float" office:value="-8027.62" table:style-name="ce11">
            <text:p>-8027,62</text:p>
          </table:table-cell>
          <table:table-cell office:value-type="float" office:value="10843.41" table:style-name="ce10">
            <text:p>10843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MÉLIA PINHEIRO SANTO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428.83" table:style-name="ce10">
            <text:p>21428,83</text:p>
          </table:table-cell>
          <table:table-cell office:value-type="float" office:value="3488.21" table:style-name="ce10">
            <text:p>3488,21</text:p>
          </table:table-cell>
          <table:table-cell table:style-name="ce9"/>
          <table:table-cell office:value-type="float" office:value="3637.65" table:style-name="ce10">
            <text:p>3637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54.69" table:style-name="ce10">
            <text:p>28554,69</text:p>
          </table:table-cell>
          <table:table-cell office:value-type="float" office:value="-3685.41" table:style-name="ce11">
            <text:p>-3685,41</text:p>
          </table:table-cell>
          <table:table-cell office:value-type="float" office:value="-4812.93" table:style-name="ce11">
            <text:p>-4812,93</text:p>
          </table:table-cell>
          <table:table-cell office:value-type="float" office:value="-4088.2" table:style-name="ce11">
            <text:p>-4088,20</text:p>
          </table:table-cell>
          <table:table-cell office:value-type="float" office:value="0" table:style-name="ce12">
            <text:p>0,00</text:p>
          </table:table-cell>
          <table:table-cell office:value-type="float" office:value="-12586.54" table:style-name="ce11">
            <text:p>-12586,54</text:p>
          </table:table-cell>
          <table:table-cell office:value-type="float" office:value="15968.15" table:style-name="ce10">
            <text:p>15968,1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APARECIDA DE ARAÚJ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DIRETORIA-GERAL <text:s/>(PRES)</text:p>
          </table:table-cell>
          <table:table-cell office:value-type="float" office:value="1100" table:style-name="ce12">
            <text:p>1100,00</text:p>
          </table:table-cell>
          <table:table-cell office:value-type="float" office:value="154" table:style-name="ce10">
            <text:p>154,00</text:p>
          </table:table-cell>
          <table:table-cell office:value-type="float" office:value="1185.05" table:style-name="ce10">
            <text:p>1185,05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099.76" table:style-name="ce10">
            <text:p>4099,76</text:p>
          </table:table-cell>
          <table:table-cell office:value-type="float" office:value="-154" table:style-name="ce11">
            <text:p>-154,00</text:p>
          </table:table-cell>
          <table:table-cell office:value-type="float" office:value="-28.58" table:style-name="ce11">
            <text:p>-28,58</text:p>
          </table:table-cell>
          <table:table-cell office:value-type="float" office:value="-1512.65" table:style-name="ce11">
            <text:p>-1512,65</text:p>
          </table:table-cell>
          <table:table-cell office:value-type="float" office:value="0" table:style-name="ce12">
            <text:p>0,00</text:p>
          </table:table-cell>
          <table:table-cell office:value-type="float" office:value="-1695.23" table:style-name="ce11">
            <text:p>-1695,23</text:p>
          </table:table-cell>
          <table:table-cell office:value-type="float" office:value="2404.5300000000002" table:style-name="ce10">
            <text:p>2404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ATRIZ MOURA NUNES LOPE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398,39</text:p>
          </table:table-cell>
          <table:table-cell office:value-type="float" office:value="1415.47" table:style-name="ce10">
            <text:p>1415,47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64.49" table:style-name="ce10">
            <text:p>13564,49</text:p>
          </table:table-cell>
          <table:table-cell office:value-type="float" office:value="-843.91" table:style-name="ce11">
            <text:p>-843,91</text:p>
          </table:table-cell>
          <table:table-cell office:value-type="float" office:value="-2422.38" table:style-name="ce11">
            <text:p>-2422,38</text:p>
          </table:table-cell>
          <table:table-cell office:value-type="float" office:value="-1890.19" table:style-name="ce11">
            <text:p>-1890,19</text:p>
          </table:table-cell>
          <table:table-cell office:value-type="float" office:value="0" table:style-name="ce12">
            <text:p>0,00</text:p>
          </table:table-cell>
          <table:table-cell office:value-type="float" office:value="-5156.4799999999996" table:style-name="ce11">
            <text:p>-5156,48</text:p>
          </table:table-cell>
          <table:table-cell office:value-type="float" office:value="8408.01" table:style-name="ce10">
            <text:p>8408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RNADETE DE ARAÚJO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677.36" table:style-name="ce10">
            <text:p>13677,36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27.99" table:style-name="ce10">
            <text:p>14427,99</text:p>
          </table:table-cell>
          <table:table-cell office:value-type="float" office:value="-986.38" table:style-name="ce11">
            <text:p>-986,38</text:p>
          </table:table-cell>
          <table:table-cell office:value-type="float" office:value="-2097.0700000000002" table:style-name="ce11">
            <text:p>-2097,07</text:p>
          </table:table-cell>
          <table:table-cell office:value-type="float" office:value="-2003.06" table:style-name="ce11">
            <text:p>-2003,06</text:p>
          </table:table-cell>
          <table:table-cell office:value-type="float" office:value="0" table:style-name="ce12">
            <text:p>0,00</text:p>
          </table:table-cell>
          <table:table-cell office:value-type="float" office:value="-5086.51" table:style-name="ce11">
            <text:p>-5086,51</text:p>
          </table:table-cell>
          <table:table-cell office:value-type="float" office:value="9341.48" table:style-name="ce10">
            <text:p>9341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BETANIA LEMOS DE CARVALH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4ª VT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5.68" table:style-name="ce10">
            <text:p>1935,68</text:p>
          </table:table-cell>
          <table:table-cell table:number-columns-repeated="2" table:style-name="ce9"/>
          <table:table-cell office:value-type="float" office:value="-710.27" table:style-name="ce11">
            <text:p>-710,27</text:p>
          </table:table-cell>
          <table:table-cell office:value-type="float" office:value="0" table:style-name="ce12">
            <text:p>0,00</text:p>
          </table:table-cell>
          <table:table-cell office:value-type="float" office:value="-710.27" table:style-name="ce11">
            <text:p>-710,27</text:p>
          </table:table-cell>
          <table:table-cell office:value-type="float" office:value="1225.4100000000001" table:style-name="ce10">
            <text:p>1225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ÍCERA BEZERRA DE MENDONÇ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CONCILIAÇÃO (SEJ)</text:p>
          </table:table-cell>
          <table:table-cell office:value-type="float" office:value="1212" table:style-name="ce12">
            <text:p>1212,00</text:p>
          </table:table-cell>
          <table:table-cell office:value-type="float" office:value="169.68" table:style-name="ce10">
            <text:p>169,68</text:p>
          </table:table-cell>
          <table:table-cell office:value-type="float" office:value="1379.07" table:style-name="ce10">
            <text:p>1379,07</text:p>
          </table:table-cell>
          <table:table-cell office:value-type="float" office:value="1660.71" table:style-name="ce10">
            <text:p>1660,71</text:p>
          </table:table-cell>
          <table:table-cell office:value-type="float" office:value="863.69" table:number-columns-spanned="2" table:number-rows-spanned="1" table:style-name="ce26">
            <text:p>863,69</text:p>
          </table:table-cell>
          <table:covered-table-cell/>
          <table:table-cell office:value-type="float" office:value="1295.54" table:style-name="ce12">
            <text:p>1295,54</text:p>
          </table:table-cell>
          <table:table-cell office:value-type="float" office:value="6580.69" table:style-name="ce10">
            <text:p>6580,69</text:p>
          </table:table-cell>
          <table:table-cell office:value-type="float" office:value="-169.68" table:style-name="ce11">
            <text:p>-169,68</text:p>
          </table:table-cell>
          <table:table-cell office:value-type="float" office:value="-51.53" table:style-name="ce11">
            <text:p>-51,53</text:p>
          </table:table-cell>
          <table:table-cell office:value-type="float" office:value="-1608.98" table:style-name="ce11">
            <text:p>-1608,98</text:p>
          </table:table-cell>
          <table:table-cell office:value-type="float" office:value="0" table:style-name="ce12">
            <text:p>0,00</text:p>
          </table:table-cell>
          <table:table-cell office:value-type="float" office:value="-1830.19" table:style-name="ce11">
            <text:p>-1830,19</text:p>
          </table:table-cell>
          <table:table-cell office:value-type="float" office:value="4750.5" table:style-name="ce10">
            <text:p>4750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CLARA INOJOSA MARCOLIN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NCILIAÇÃO (SEJ)</text:p>
          </table:table-cell>
          <table:table-cell table:number-columns-repeated="2" table:style-name="ce9"/>
          <table:table-cell office:value-type="float" office:value="7398.87" table:style-name="ce10">
            <text:p>7398,87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7398.87" table:style-name="ce10">
            <text:p>7398,87</text:p>
          </table:table-cell>
          <table:table-cell table:style-name="ce9"/>
          <table:table-cell office:value-type="float" office:value="-1165.33" table:style-name="ce11">
            <text:p>-1165,33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1165.33" table:style-name="ce11">
            <text:p>-1165,33</text:p>
          </table:table-cell>
          <table:table-cell office:value-type="float" office:value="6233.54" table:style-name="ce10">
            <text:p>6233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 SOLEDADE PACIFICO DANTA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013,25</text:p>
          </table:table-cell>
          <table:table-cell office:value-type="float" office:value="6646.98" table:style-name="ce10">
            <text:p>6646,98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61.49" table:style-name="ce10">
            <text:p>30161,49</text:p>
          </table:table-cell>
          <table:table-cell office:value-type="float" office:value="-3568.22" table:style-name="ce11">
            <text:p>-3568,22</text:p>
          </table:table-cell>
          <table:table-cell office:value-type="float" office:value="-5978.81" table:style-name="ce11">
            <text:p>-5978,81</text:p>
          </table:table-cell>
          <table:table-cell office:value-type="float" office:value="-3695.04" table:style-name="ce11">
            <text:p>-3695,04</text:p>
          </table:table-cell>
          <table:table-cell office:value-type="float" office:value="0" table:style-name="ce12">
            <text:p>0,00</text:p>
          </table:table-cell>
          <table:table-cell office:value-type="float" office:value="-13242.07" table:style-name="ce11">
            <text:p>-13242,07</text:p>
          </table:table-cell>
          <table:table-cell office:value-type="float" office:value="16919.419999999998" table:style-name="ce10">
            <text:p>16919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NIELA COSTA ACIOLI DE OLIVEIRA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LICITAÇÕES (D.G.)</text:p>
          </table:table-cell>
          <table:table-cell office:value-type="float" office:value="10879.21" table:style-name="ce10">
            <text:p>10879,21</text:p>
          </table:table-cell>
          <table:table-cell table:number-columns-repeated="2" table:style-name="ce9"/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113.61" table:style-name="ce10">
            <text:p>12113,61</text:p>
          </table:table-cell>
          <table:table-cell office:value-type="float" office:value="-1371.89" table:style-name="ce11">
            <text:p>-1371,89</text:p>
          </table:table-cell>
          <table:table-cell office:value-type="float" office:value="-1745.15" table:style-name="ce11">
            <text:p>-1745,15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117.04" table:style-name="ce11">
            <text:p>-3117,04</text:p>
          </table:table-cell>
          <table:table-cell office:value-type="float" office:value="8996.57" table:style-name="ce10">
            <text:p>8996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AS GRAÇAS DA SILVA CABRAL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5839.15" table:style-name="ce10">
            <text:p>15839,15</text:p>
          </table:table-cell>
          <table:table-cell table:number-columns-repeated="2" table:style-name="ce9"/>
          <table:table-cell office:value-type="float" office:value="577.99" table:style-name="ce10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417.14" table:style-name="ce10">
            <text:p>16417,14</text:p>
          </table:table-cell>
          <table:table-cell office:value-type="float" office:value="-1343.08" table:style-name="ce11">
            <text:p>-1343,08</text:p>
          </table:table-cell>
          <table:table-cell office:value-type="float" office:value="-3117.06" table:style-name="ce11">
            <text:p>-3117,06</text:p>
          </table:table-cell>
          <table:table-cell office:value-type="float" office:value="-1670.01" table:style-name="ce11">
            <text:p>-1670,01</text:p>
          </table:table-cell>
          <table:table-cell office:value-type="float" office:value="0" table:style-name="ce12">
            <text:p>0,00</text:p>
          </table:table-cell>
          <table:table-cell office:value-type="float" office:value="-6130.15" table:style-name="ce11">
            <text:p>-6130,15</text:p>
          </table:table-cell>
          <table:table-cell office:value-type="float" office:value="10286.99" table:style-name="ce10">
            <text:p>1028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DA CONCEIÇÃO REMIGI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013,25</text:p>
          </table:table-cell>
          <table:table-cell office:value-type="float" office:value="7209.15" table:style-name="ce10">
            <text:p>7209,15</text:p>
          </table:table-cell>
          <table:table-cell table:style-name="ce9"/>
          <table:table-cell office:value-type="float" office:value="577.99" table:style-name="ce10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800.39" table:style-name="ce10">
            <text:p>29800,39</text:p>
          </table:table-cell>
          <table:table-cell office:value-type="float" office:value="-3675.04" table:style-name="ce11">
            <text:p>-3675,04</text:p>
          </table:table-cell>
          <table:table-cell office:value-type="float" office:value="-6156.16" table:style-name="ce11">
            <text:p>-6156,16</text:p>
          </table:table-cell>
          <table:table-cell office:value-type="float" office:value="-3679.66" table:style-name="ce11">
            <text:p>-3679,66</text:p>
          </table:table-cell>
          <table:table-cell office:value-type="float" office:value="0" table:style-name="ce12">
            <text:p>0,00</text:p>
          </table:table-cell>
          <table:table-cell office:value-type="float" office:value="-13510.86" table:style-name="ce11">
            <text:p>-13510,86</text:p>
          </table:table-cell>
          <table:table-cell office:value-type="float" office:value="16289.53" table:style-name="ce10">
            <text:p>16289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NOBRE RIBEIRO UCHÔ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9497.16" table:style-name="ce10">
            <text:p>19497,16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47.79" table:style-name="ce10">
            <text:p>20247,79</text:p>
          </table:table-cell>
          <table:table-cell office:value-type="float" office:value="-1946.65" table:style-name="ce11">
            <text:p>-1946,65</text:p>
          </table:table-cell>
          <table:table-cell office:value-type="float" office:value="-3957.03" table:style-name="ce11">
            <text:p>-3957,03</text:p>
          </table:table-cell>
          <table:table-cell office:value-type="float" office:value="-2599.04" table:style-name="ce11">
            <text:p>-2599,04</text:p>
          </table:table-cell>
          <table:table-cell office:value-type="float" office:value="0" table:style-name="ce12">
            <text:p>0,00</text:p>
          </table:table-cell>
          <table:table-cell office:value-type="float" office:value="-8502.7199999999993" table:style-name="ce11">
            <text:p>-8502,72</text:p>
          </table:table-cell>
          <table:table-cell office:value-type="float" office:value="11745.07" table:style-name="ce10">
            <text:p>11745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FÁTIMA OLIVEIRA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953.47" table:style-name="ce10">
            <text:p>3953,47</text:p>
          </table:table-cell>
          <table:table-cell office:value-type="float" office:value="1185.05" table:style-name="ce10">
            <text:p>1185,05</text:p>
          </table:table-cell>
          <table:table-cell office:value-type="float" office:value="2286.06" table:style-name="ce10">
            <text:p>228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79.169999999998" table:style-name="ce10">
            <text:p>19179,17</text:p>
          </table:table-cell>
          <table:table-cell office:value-type="float" office:value="-1845.36" table:style-name="ce11">
            <text:p>-1845,36</text:p>
          </table:table-cell>
          <table:table-cell office:value-type="float" office:value="-3216.63" table:style-name="ce11">
            <text:p>-3216,63</text:p>
          </table:table-cell>
          <table:table-cell office:value-type="float" office:value="-3741.07" table:style-name="ce11">
            <text:p>-3741,07</text:p>
          </table:table-cell>
          <table:table-cell office:value-type="float" office:value="0" table:style-name="ce12">
            <text:p>0,00</text:p>
          </table:table-cell>
          <table:table-cell office:value-type="float" office:value="-8803.06" table:style-name="ce11">
            <text:p>-8803,06</text:p>
          </table:table-cell>
          <table:table-cell office:value-type="float" office:value="10376.11" table:style-name="ce10">
            <text:p>10376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E LOURDES GONZAG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203.1" table:style-name="ce10">
            <text:p>2203,10</text:p>
          </table:table-cell>
          <table:table-cell table:style-name="ce9"/>
          <table:table-cell office:value-type="float" office:value="577.99" table:style-name="ce10">
            <text:p>577,9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35.68" table:style-name="ce10">
            <text:p>14535,68</text:p>
          </table:table-cell>
          <table:table-cell office:value-type="float" office:value="-1032.6400000000001" table:style-name="ce11">
            <text:p>-1032,64</text:p>
          </table:table-cell>
          <table:table-cell office:value-type="float" office:value="-2632.89" table:style-name="ce11">
            <text:p>-2632,89</text:p>
          </table:table-cell>
          <table:table-cell office:value-type="float" office:value="-1942.21" table:style-name="ce11">
            <text:p>-1942,21</text:p>
          </table:table-cell>
          <table:table-cell office:value-type="float" office:value="0" table:style-name="ce12">
            <text:p>0,00</text:p>
          </table:table-cell>
          <table:table-cell office:value-type="float" office:value="-5607.74" table:style-name="ce11">
            <text:p>-5607,74</text:p>
          </table:table-cell>
          <table:table-cell office:value-type="float" office:value="8927.94" table:style-name="ce10">
            <text:p>892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FEITOSA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PCV)</text:p>
          </table:table-cell>
          <table:table-cell office:value-type="float" office:value="6704.35" table:style-name="ce12">
            <text:p>6704,35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023.34" table:style-name="ce10">
            <text:p>2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912.74" table:style-name="ce10">
            <text:p>9912,74</text:p>
          </table:table-cell>
          <table:table-cell office:value-type="float" office:value="-737.48" table:style-name="ce11">
            <text:p>-737,48</text:p>
          </table:table-cell>
          <table:table-cell office:value-type="float" office:value="-941.01" table:style-name="ce11">
            <text:p>-941,01</text:p>
          </table:table-cell>
          <table:table-cell office:value-type="float" office:value="-2706.64" table:style-name="ce11">
            <text:p>-2706,64</text:p>
          </table:table-cell>
          <table:table-cell office:value-type="float" office:value="0" table:style-name="ce12">
            <text:p>0,00</text:p>
          </table:table-cell>
          <table:table-cell office:value-type="float" office:value="-4385.13" table:style-name="ce11">
            <text:p>-4385,13</text:p>
          </table:table-cell>
          <table:table-cell office:value-type="float" office:value="5527.61" table:style-name="ce10">
            <text:p>5527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CARMO GÓES MARTINS PINHEIRO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7627.98" table:style-name="ce10">
            <text:p>17627,98</text:p>
          </table:table-cell>
          <table:table-cell office:value-type="float" office:value="1193.78" table:style-name="ce10">
            <text:p>1193,78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72.39" table:style-name="ce10">
            <text:p>19572,39</text:p>
          </table:table-cell>
          <table:table-cell office:value-type="float" office:value="-1835.21" table:style-name="ce11">
            <text:p>-1835,21</text:p>
          </table:table-cell>
          <table:table-cell office:value-type="float" office:value="-3278.35" table:style-name="ce11">
            <text:p>-3278,35</text:p>
          </table:table-cell>
          <table:table-cell office:value-type="float" office:value="-6174.18" table:style-name="ce11">
            <text:p>-6174,18</text:p>
          </table:table-cell>
          <table:table-cell office:value-type="float" office:value="0" table:style-name="ce12">
            <text:p>0,00</text:p>
          </table:table-cell>
          <table:table-cell office:value-type="float" office:value="-11287.74" table:style-name="ce11">
            <text:p>-11287,74</text:p>
          </table:table-cell>
          <table:table-cell office:value-type="float" office:value="8284.65" table:style-name="ce10">
            <text:p>8284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ALÉCIO BARB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443.24" table:style-name="ce10">
            <text:p>12443,24</text:p>
          </table:table-cell>
          <table:table-cell office:value-type="float" office:value="2273.88" table:style-name="ce10">
            <text:p>2273,88</text:p>
          </table:table-cell>
          <table:table-cell office:value-type="float" office:value="1185.05" table:style-name="ce10">
            <text:p>1185,05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90.240000000002" table:style-name="ce10">
            <text:p>17390,24</text:p>
          </table:table-cell>
          <table:table-cell office:value-type="float" office:value="-1624.29" table:style-name="ce11">
            <text:p>-1624,29</text:p>
          </table:table-cell>
          <table:table-cell office:value-type="float" office:value="-3004.92" table:style-name="ce11">
            <text:p>-3004,92</text:p>
          </table:table-cell>
          <table:table-cell office:value-type="float" office:value="-1164.3399999999999" table:style-name="ce11">
            <text:p>-1164,34</text:p>
          </table:table-cell>
          <table:table-cell office:value-type="float" office:value="0" table:style-name="ce12">
            <text:p>0,00</text:p>
          </table:table-cell>
          <table:table-cell office:value-type="float" office:value="-5793.55" table:style-name="ce11">
            <text:p>-5793,55</text:p>
          </table:table-cell>
          <table:table-cell office:value-type="float" office:value="11596.69" table:style-name="ce10">
            <text:p>11596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DO SOCORRO FER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820.7" table:style-name="ce10">
            <text:p>820,70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207.19" table:style-name="ce10">
            <text:p>13207,19</text:p>
          </table:table-cell>
          <table:table-cell office:value-type="float" office:value="-784.95" table:style-name="ce11">
            <text:p>-784,95</text:p>
          </table:table-cell>
          <table:table-cell office:value-type="float" office:value="-2340.33" table:style-name="ce11">
            <text:p>-2340,33</text:p>
          </table:table-cell>
          <table:table-cell office:value-type="float" office:value="-2725.21" table:style-name="ce11">
            <text:p>-2725,21</text:p>
          </table:table-cell>
          <table:table-cell office:value-type="float" office:value="0" table:style-name="ce12">
            <text:p>0,00</text:p>
          </table:table-cell>
          <table:table-cell office:value-type="float" office:value="-5850.49" table:style-name="ce11">
            <text:p>-5850,49</text:p>
          </table:table-cell>
          <table:table-cell office:value-type="float" office:value="7356.7" table:style-name="ce10">
            <text:p>7356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ELANEIDE BERNARDINO DE SOUZA SILV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897.07" table:style-name="ce10">
            <text:p>11897,07</text:p>
          </table:table-cell>
          <table:table-cell office:value-type="float" office:value="4176.34" table:style-name="ce10">
            <text:p>4176,34</text:p>
          </table:table-cell>
          <table:table-cell table:style-name="ce9"/>
          <table:table-cell office:value-type="float" office:value="2958.38" table:style-name="ce10">
            <text:p>295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031.79" table:style-name="ce10">
            <text:p>19031,79</text:p>
          </table:table-cell>
          <table:table-cell office:value-type="float" office:value="-1876.92" table:style-name="ce11">
            <text:p>-1876,92</text:p>
          </table:table-cell>
          <table:table-cell office:value-type="float" office:value="-2930.4" table:style-name="ce11">
            <text:p>-2930,40</text:p>
          </table:table-cell>
          <table:table-cell office:value-type="float" office:value="-3581.03" table:style-name="ce11">
            <text:p>-3581,03</text:p>
          </table:table-cell>
          <table:table-cell office:value-type="float" office:value="0" table:style-name="ce12">
            <text:p>0,00</text:p>
          </table:table-cell>
          <table:table-cell office:value-type="float" office:value="-8388.35" table:style-name="ce11">
            <text:p>-8388,35</text:p>
          </table:table-cell>
          <table:table-cell office:value-type="float" office:value="10643.44" table:style-name="ce10">
            <text:p>1064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FLÁVIA BEZERRA FEITOSA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PESQUISA PATRIMONIAL (CAEX)</text:p>
          </table:table-cell>
          <table:table-cell office:value-type="float" office:value="21511.62" table:style-name="ce10">
            <text:p>21511,62</text:p>
          </table:table-cell>
          <table:table-cell office:value-type="float" office:value="686.89" table:style-name="ce10">
            <text:p>686,89</text:p>
          </table:table-cell>
          <table:table-cell office:value-type="float" office:value="1379.07" table:style-name="ce10">
            <text:p>1379,07</text:p>
          </table:table-cell>
          <table:table-cell office:value-type="float" office:value="1629.76" table:style-name="ce10">
            <text:p>162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07.34" table:style-name="ce10">
            <text:p>25207,34</text:p>
          </table:table-cell>
          <table:table-cell office:value-type="float" office:value="-3195.05" table:style-name="ce11">
            <text:p>-3195,05</text:p>
          </table:table-cell>
          <table:table-cell office:value-type="float" office:value="-4683.7" table:style-name="ce11">
            <text:p>-4683,70</text:p>
          </table:table-cell>
          <table:table-cell office:value-type="float" office:value="-1036.1600000000001" table:style-name="ce11">
            <text:p>-1036,16</text:p>
          </table:table-cell>
          <table:table-cell office:value-type="float" office:value="0" table:style-name="ce12">
            <text:p>0,00</text:p>
          </table:table-cell>
          <table:table-cell office:value-type="float" office:value="-8914.91" table:style-name="ce11">
            <text:p>-8914,91</text:p>
          </table:table-cell>
          <table:table-cell office:value-type="float" office:value="16292.43" table:style-name="ce10">
            <text:p>1629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GORETE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CRETARIA <text:s/>JUDICIÁRIA</text:p>
          </table:table-cell>
          <table:table-cell office:value-type="float" office:value="11398.39" table:style-name="ce10">
            <text:p>11398,39</text:p>
          </table:table-cell>
          <table:table-cell office:value-type="float" office:value="3656.85" table:style-name="ce10">
            <text:p>3656,85</text:p>
          </table:table-cell>
          <table:table-cell office:value-type="float" office:value="1185.05" table:style-name="ce10">
            <text:p>1185,05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1.63" table:style-name="ce10">
            <text:p>18651,63</text:p>
          </table:table-cell>
          <table:table-cell office:value-type="float" office:value="-1752.9" table:style-name="ce11">
            <text:p>-1752,90</text:p>
          </table:table-cell>
          <table:table-cell office:value-type="float" office:value="-3062.54" table:style-name="ce11">
            <text:p>-3062,54</text:p>
          </table:table-cell>
          <table:table-cell office:value-type="float" office:value="-3343.41" table:style-name="ce11">
            <text:p>-3343,41</text:p>
          </table:table-cell>
          <table:table-cell office:value-type="float" office:value="0" table:style-name="ce12">
            <text:p>0,00</text:p>
          </table:table-cell>
          <table:table-cell office:value-type="float" office:value="-8158.85" table:style-name="ce11">
            <text:p>-8158,85</text:p>
          </table:table-cell>
          <table:table-cell office:value-type="float" office:value="10492.78" table:style-name="ce10">
            <text:p>10492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HELENA VENÂNCIO DA CRUZ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ªVTSMC)</text:p>
          </table:table-cell>
          <table:table-cell office:value-type="float" office:value="1973.75" table:style-name="ce12">
            <text:p>1973,75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458.6999999999998" table:style-name="ce10">
            <text:p>245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372.34" table:style-name="ce10">
            <text:p>6372,34</text:p>
          </table:table-cell>
          <table:table-cell office:value-type="float" office:value="-566.73" table:style-name="ce11">
            <text:p>-566,73</text:p>
          </table:table-cell>
          <table:table-cell office:value-type="float" office:value="-90.37" table:style-name="ce11">
            <text:p>-90,37</text:p>
          </table:table-cell>
          <table:table-cell office:value-type="float" office:value="-1938.15" table:style-name="ce11">
            <text:p>-1938,15</text:p>
          </table:table-cell>
          <table:table-cell office:value-type="float" office:value="0" table:style-name="ce12">
            <text:p>0,00</text:p>
          </table:table-cell>
          <table:table-cell office:value-type="float" office:value="-2595.25" table:style-name="ce11">
            <text:p>-2595,25</text:p>
          </table:table-cell>
          <table:table-cell office:value-type="float" office:value="3777.09" table:style-name="ce10">
            <text:p>3777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ITACIRA DE OLIVEIRA NASCIMENTO E SILV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7795.72" table:style-name="ce10">
            <text:p>7795,72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32.29" table:style-name="ce10">
            <text:p>27832,29</text:p>
          </table:table-cell>
          <table:table-cell office:value-type="float" office:value="-3268.3" table:style-name="ce11">
            <text:p>-3268,30</text:p>
          </table:table-cell>
          <table:table-cell office:value-type="float" office:value="-5155.72" table:style-name="ce11">
            <text:p>-5155,72</text:p>
          </table:table-cell>
          <table:table-cell office:value-type="float" office:value="-2266.9299999999998" table:style-name="ce11">
            <text:p>-2266,93</text:p>
          </table:table-cell>
          <table:table-cell office:value-type="float" office:value="0" table:style-name="ce12">
            <text:p>0,00</text:p>
          </table:table-cell>
          <table:table-cell office:value-type="float" office:value="-10690.95" table:style-name="ce11">
            <text:p>-10690,95</text:p>
          </table:table-cell>
          <table:table-cell office:value-type="float" office:value="17141.34" table:style-name="ce10">
            <text:p>17141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É DOS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AN)</text:p>
          </table:table-cell>
          <table:table-cell office:value-type="float" office:value="1730.83" table:style-name="ce12">
            <text:p>1730,83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25.96" table:style-name="ce10">
            <text:p>3825,96</text:p>
          </table:table-cell>
          <table:table-cell office:value-type="float" office:value="-258.91000000000003" table:style-name="ce11">
            <text:p>-258,91</text:p>
          </table:table-cell>
          <table:table-cell office:value-type="float" office:value="-56.48" table:style-name="ce11">
            <text:p>-56,48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15.39" table:style-name="ce11">
            <text:p>-315,39</text:p>
          </table:table-cell>
          <table:table-cell office:value-type="float" office:value="3510.57" table:style-name="ce10">
            <text:p>3510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JOSILENE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1505.17" table:style-name="ce10">
            <text:p>1505,17</text:p>
          </table:table-cell>
          <table:table-cell table:style-name="ce9"/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95.32" table:style-name="ce10">
            <text:p>14795,32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24.0700000000002" table:style-name="ce11">
            <text:p>-2324,07</text:p>
          </table:table-cell>
          <table:table-cell office:value-type="float" office:value="-188.64" table:style-name="ce11">
            <text:p>-188,64</text:p>
          </table:table-cell>
          <table:table-cell office:value-type="float" office:value="0" table:style-name="ce12">
            <text:p>0,00</text:p>
          </table:table-cell>
          <table:table-cell office:value-type="float" office:value="-4017.88" table:style-name="ce11">
            <text:p>-4017,88</text:p>
          </table:table-cell>
          <table:table-cell office:value-type="float" office:value="10777.44" table:style-name="ce10">
            <text:p>10777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ÚCIA DOS SANTO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3974.33" table:style-name="ce10">
            <text:p>3974,33</text:p>
          </table:table-cell>
          <table:table-cell office:value-type="float" office:value="1379.07" table:style-name="ce10">
            <text:p>1379,07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12.5" table:style-name="ce10">
            <text:p>18412,50</text:p>
          </table:table-cell>
          <table:table-cell office:value-type="float" office:value="-1797.86" table:style-name="ce11">
            <text:p>-1797,86</text:p>
          </table:table-cell>
          <table:table-cell office:value-type="float" office:value="-3242.97" table:style-name="ce11">
            <text:p>-3242,97</text:p>
          </table:table-cell>
          <table:table-cell office:value-type="float" office:value="-1250.19" table:style-name="ce11">
            <text:p>-1250,19</text:p>
          </table:table-cell>
          <table:table-cell office:value-type="float" office:value="0" table:style-name="ce12">
            <text:p>0,00</text:p>
          </table:table-cell>
          <table:table-cell office:value-type="float" office:value="-6291.02" table:style-name="ce11">
            <text:p>-6291,02</text:p>
          </table:table-cell>
          <table:table-cell office:value-type="float" office:value="12121.48" table:style-name="ce10">
            <text:p>12121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IZA CALTABIANO BARREIROS DE MELLO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COMUNICAÇÃO SOCIAL</text:p>
          </table:table-cell>
          <table:table-cell table:number-columns-repeated="2" table:style-name="ce9"/>
          <table:table-cell office:value-type="float" office:value="11382.88" table:style-name="ce10">
            <text:p>11382,88</text:p>
          </table:table-cell>
          <table:table-cell office:value-type="float" office:value="2207.75" table:style-name="ce10">
            <text:p>220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90.63" table:style-name="ce10">
            <text:p>13590,63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80.99" table:style-name="ce11">
            <text:p>-1980,99</text:p>
          </table:table-cell>
          <table:table-cell office:value-type="float" office:value="-3026.43" table:style-name="ce11">
            <text:p>-3026,43</text:p>
          </table:table-cell>
          <table:table-cell office:value-type="float" office:value="0" table:style-name="ce12">
            <text:p>0,00</text:p>
          </table:table-cell>
          <table:table-cell office:value-type="float" office:value="-5835.81" table:style-name="ce11">
            <text:p>-5835,81</text:p>
          </table:table-cell>
          <table:table-cell office:value-type="float" office:value="7754.82" table:style-name="ce10">
            <text:p>7754,8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LUÍZA DOS REIS CLETO FREIRE</text:p>
          </table:table-cell>
          <table:table-cell office:value-type="string" table:style-name="ce8">
            <text:p>ASSISTENTE EXECUTIVO - FC-04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794.19" table:style-name="ce12">
            <text:p>1794,19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394.79" table:style-name="ce10">
            <text:p>5394,79</text:p>
          </table:table-cell>
          <table:table-cell office:value-type="float" office:value="-251.19" table:style-name="ce11">
            <text:p>-251,19</text:p>
          </table:table-cell>
          <table:table-cell office:value-type="float" office:value="-167.63" table:style-name="ce11">
            <text:p>-167,63</text:p>
          </table:table-cell>
          <table:table-cell office:value-type="float" office:value="-1955.48" table:style-name="ce11">
            <text:p>-1955,48</text:p>
          </table:table-cell>
          <table:table-cell office:value-type="float" office:value="0" table:style-name="ce12">
            <text:p>0,00</text:p>
          </table:table-cell>
          <table:table-cell office:value-type="float" office:value="-2374.3000000000002" table:style-name="ce11">
            <text:p>-2374,30</text:p>
          </table:table-cell>
          <table:table-cell office:value-type="float" office:value="3020.49" table:style-name="ce10">
            <text:p>3020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ILZA DE MELO SÁ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5584.6" table:style-name="ce10">
            <text:p>15584,60</text:p>
          </table:table-cell>
          <table:table-cell office:value-type="float" office:value="8463.61" table:style-name="ce10">
            <text:p>8463,61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98.84" table:style-name="ce10">
            <text:p>24798,84</text:p>
          </table:table-cell>
          <table:table-cell office:value-type="float" office:value="-2697.57" table:style-name="ce11">
            <text:p>-2697,57</text:p>
          </table:table-cell>
          <table:table-cell office:value-type="float" office:value="-4478.47" table:style-name="ce11">
            <text:p>-4478,47</text:p>
          </table:table-cell>
          <table:table-cell office:value-type="float" office:value="-3015.66" table:style-name="ce11">
            <text:p>-3015,66</text:p>
          </table:table-cell>
          <table:table-cell office:value-type="float" office:value="0" table:style-name="ce12">
            <text:p>0,00</text:p>
          </table:table-cell>
          <table:table-cell office:value-type="float" office:value="-10191.700000000001" table:style-name="ce11">
            <text:p>-10191,70</text:p>
          </table:table-cell>
          <table:table-cell office:value-type="float" office:value="14607.14" table:style-name="ce10">
            <text:p>14607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TALIE GUERRA SILVA SANT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787.12" table:style-name="ce10">
            <text:p>787,1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.17" table:style-name="ce10">
            <text:p>1972,17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972.17" table:style-name="ce10">
            <text:p>1972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AZARÉ MELO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3413.74" table:style-name="ce10">
            <text:p>13413,74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800.23" table:style-name="ce10">
            <text:p>25800,23</text:p>
          </table:table-cell>
          <table:table-cell office:value-type="float" office:value="-2882.2" table:style-name="ce11">
            <text:p>-2882,20</text:p>
          </table:table-cell>
          <table:table-cell office:value-type="float" office:value="-4703.08" table:style-name="ce11">
            <text:p>-4703,08</text:p>
          </table:table-cell>
          <table:table-cell office:value-type="float" office:value="-3184.58" table:style-name="ce11">
            <text:p>-3184,58</text:p>
          </table:table-cell>
          <table:table-cell office:value-type="float" office:value="0" table:style-name="ce12">
            <text:p>0,00</text:p>
          </table:table-cell>
          <table:table-cell office:value-type="float" office:value="-10769.86" table:style-name="ce11">
            <text:p>-10769,86</text:p>
          </table:table-cell>
          <table:table-cell office:value-type="float" office:value="15030.37" table:style-name="ce10">
            <text:p>15030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NELY DUARTE RIBEIR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LICITAÇÕES (D.G.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411.89" table:style-name="ce10">
            <text:p>3411,89</text:p>
          </table:table-cell>
          <table:table-cell table:style-name="ce9"/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54.55" table:style-name="ce10">
            <text:p>16654,5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73.61" table:style-name="ce11">
            <text:p>-3073,61</text:p>
          </table:table-cell>
          <table:table-cell office:value-type="float" office:value="-3332.9" table:style-name="ce11">
            <text:p>-3332,90</text:p>
          </table:table-cell>
          <table:table-cell office:value-type="float" office:value="0" table:style-name="ce12">
            <text:p>0,00</text:p>
          </table:table-cell>
          <table:table-cell office:value-type="float" office:value="-7234.9" table:style-name="ce11">
            <text:p>-7234,90</text:p>
          </table:table-cell>
          <table:table-cell office:value-type="float" office:value="9419.65" table:style-name="ce10">
            <text:p>9419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EJANE PIMENTEL GOM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UNP)</text:p>
          </table:table-cell>
          <table:table-cell office:value-type="float" office:value="1100" table:style-name="ce12">
            <text:p>1100,00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717.7700000000004" table:style-name="ce10">
            <text:p>4717,77</text:p>
          </table:table-cell>
          <table:table-cell office:value-type="float" office:value="-154" table:style-name="ce11">
            <text:p>-154,00</text:p>
          </table:table-cell>
          <table:table-cell office:value-type="float" office:value="-17.37" table:style-name="ce11">
            <text:p>-17,37</text:p>
          </table:table-cell>
          <table:table-cell office:value-type="float" office:value="-1457.62" table:style-name="ce11">
            <text:p>-1457,62</text:p>
          </table:table-cell>
          <table:table-cell office:value-type="float" office:value="0" table:style-name="ce12">
            <text:p>0,00</text:p>
          </table:table-cell>
          <table:table-cell office:value-type="float" office:value="-1628.99" table:style-name="ce11">
            <text:p>-1628,99</text:p>
          </table:table-cell>
          <table:table-cell office:value-type="float" office:value="3088.78" table:style-name="ce10">
            <text:p>3088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RONILDA AGUIAR MELO TAVAR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2UNP)</text:p>
          </table:table-cell>
          <table:table-cell office:value-type="float" office:value="11849.58" table:style-name="ce10">
            <text:p>11849,58</text:p>
          </table:table-cell>
          <table:table-cell office:value-type="float" office:value="2626.66" table:style-name="ce10">
            <text:p>2626,66</text:p>
          </table:table-cell>
          <table:table-cell office:value-type="float" office:value="8411.01" table:style-name="ce10">
            <text:p>8411,01</text:p>
          </table:table-cell>
          <table:table-cell office:value-type="float" office:value="2139.44" table:style-name="ce10">
            <text:p>2139,44</text:p>
          </table:table-cell>
          <table:table-cell office:value-type="float" office:value="7629.08" table:number-columns-spanned="2" table:number-rows-spanned="1" table:style-name="ce26">
            <text:p>7629,08</text:p>
          </table:table-cell>
          <table:covered-table-cell/>
          <table:table-cell office:value-type="float" office:value="11443.63" table:style-name="ce10">
            <text:p>11443,63</text:p>
          </table:table-cell>
          <table:table-cell office:value-type="float" office:value="44099.4" table:style-name="ce10">
            <text:p>44099,40</text:p>
          </table:table-cell>
          <table:table-cell office:value-type="float" office:value="-1930.92" table:style-name="ce11">
            <text:p>-1930,92</text:p>
          </table:table-cell>
          <table:table-cell office:value-type="float" office:value="-6017.99" table:style-name="ce11">
            <text:p>-6017,99</text:p>
          </table:table-cell>
          <table:table-cell office:value-type="float" office:value="-4766.5" table:style-name="ce11">
            <text:p>-4766,50</text:p>
          </table:table-cell>
          <table:table-cell office:value-type="float" office:value="0" table:style-name="ce12">
            <text:p>0,00</text:p>
          </table:table-cell>
          <table:table-cell office:value-type="float" office:value="-12715.41" table:style-name="ce11">
            <text:p>-12715,41</text:p>
          </table:table-cell>
          <table:table-cell office:value-type="float" office:value="31383.99" table:style-name="ce10">
            <text:p>3138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ALETE FERREIRA DA SILV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4ª VT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4064.13" table:style-name="ce10">
            <text:p>4064,13</text:p>
          </table:table-cell>
          <table:table-cell office:value-type="float" office:value="2232.38" table:style-name="ce10">
            <text:p>2232,38</text:p>
          </table:table-cell>
          <table:table-cell office:value-type="float" office:value="1488.07" table:style-name="ce10">
            <text:p>1488,07</text:p>
          </table:table-cell>
          <table:table-cell office:value-type="float" office:value="7007.01" table:number-columns-spanned="2" table:number-rows-spanned="1" table:style-name="ce26">
            <text:p>7007,01</text:p>
          </table:table-cell>
          <table:covered-table-cell/>
          <table:table-cell table:style-name="ce9"/>
          <table:table-cell office:value-type="float" office:value="26593.67" table:style-name="ce10">
            <text:p>26593,67</text:p>
          </table:table-cell>
          <table:table-cell office:value-type="float" office:value="-1861.03" table:style-name="ce11">
            <text:p>-1861,03</text:p>
          </table:table-cell>
          <table:table-cell office:value-type="float" office:value="-4653.53" table:style-name="ce11">
            <text:p>-4653,53</text:p>
          </table:table-cell>
          <table:table-cell office:value-type="float" office:value="-2330.35" table:style-name="ce11">
            <text:p>-2330,35</text:p>
          </table:table-cell>
          <table:table-cell office:value-type="float" office:value="0" table:style-name="ce12">
            <text:p>0,00</text:p>
          </table:table-cell>
          <table:table-cell office:value-type="float" office:value="-8844.91" table:style-name="ce11">
            <text:p>-8844,91</text:p>
          </table:table-cell>
          <table:table-cell office:value-type="float" office:value="17748.759999999998" table:style-name="ce10">
            <text:p>17748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STELA DE ALENCA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6665.14" table:style-name="ce10">
            <text:p>6665,14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701.71" table:style-name="ce10">
            <text:p>26701,71</text:p>
          </table:table-cell>
          <table:table-cell office:value-type="float" office:value="-3053.49" table:style-name="ce11">
            <text:p>-3053,49</text:p>
          </table:table-cell>
          <table:table-cell table:style-name="ce9"/>
          <table:table-cell office:value-type="float" office:value="-2928.35" table:style-name="ce11">
            <text:p>-2928,35</text:p>
          </table:table-cell>
          <table:table-cell office:value-type="float" office:value="0" table:style-name="ce12">
            <text:p>0,00</text:p>
          </table:table-cell>
          <table:table-cell office:value-type="float" office:value="-5981.84" table:style-name="ce11">
            <text:p>-5981,84</text:p>
          </table:table-cell>
          <table:table-cell office:value-type="float" office:value="20719.87" table:style-name="ce10">
            <text:p>20719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HOLANDA CARVALHO VILE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73.33" table:style-name="ce10">
            <text:p>15273,33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01.2399999999998" table:style-name="ce11">
            <text:p>-2301,24</text:p>
          </table:table-cell>
          <table:table-cell office:value-type="float" office:value="-3920.31" table:style-name="ce11">
            <text:p>-3920,31</text:p>
          </table:table-cell>
          <table:table-cell office:value-type="float" office:value="0" table:style-name="ce12">
            <text:p>0,00</text:p>
          </table:table-cell>
          <table:table-cell office:value-type="float" office:value="-7726.72" table:style-name="ce11">
            <text:p>-7726,72</text:p>
          </table:table-cell>
          <table:table-cell office:value-type="float" office:value="7546.61" table:style-name="ce10">
            <text:p>7546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TEREZA RICARDO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4020.93" table:style-name="ce10">
            <text:p>14020,93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71.56" table:style-name="ce10">
            <text:p>14771,56</text:p>
          </table:table-cell>
          <table:table-cell office:value-type="float" office:value="-1043.07" table:style-name="ce11">
            <text:p>-1043,07</text:p>
          </table:table-cell>
          <table:table-cell table:style-name="ce9"/>
          <table:table-cell office:value-type="float" office:value="-2033.73" table:style-name="ce11">
            <text:p>-2033,73</text:p>
          </table:table-cell>
          <table:table-cell office:value-type="float" office:value="0" table:style-name="ce12">
            <text:p>0,00</text:p>
          </table:table-cell>
          <table:table-cell office:value-type="float" office:value="-3076.8" table:style-name="ce11">
            <text:p>-3076,80</text:p>
          </table:table-cell>
          <table:table-cell office:value-type="float" office:value="11694.76" table:style-name="ce10">
            <text:p>11694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ANUZIA GADI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1718.07" table:style-name="ce10">
            <text:p>171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03.12" table:style-name="ce10">
            <text:p>2903,12</text:p>
          </table:table-cell>
          <table:table-cell table:number-columns-repeated="2" table:style-name="ce9"/>
          <table:table-cell office:value-type="float" office:value="-756.32" table:style-name="ce11">
            <text:p>-756,32</text:p>
          </table:table-cell>
          <table:table-cell office:value-type="float" office:value="0" table:style-name="ce12">
            <text:p>0,00</text:p>
          </table:table-cell>
          <table:table-cell office:value-type="float" office:value="-756.32" table:style-name="ce11">
            <text:p>-756,32</text:p>
          </table:table-cell>
          <table:table-cell office:value-type="float" office:value="2146.8000000000002" table:style-name="ce10">
            <text:p>2146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ERÔNICA TORRES LOPES PEREIRA</text:p>
          </table:table-cell>
          <table:table-cell office:value-type="string" table:style-name="ce8">
            <text:p>ASSISTENTE FINANCEIRO - FC-05</text:p>
          </table:table-cell>
          <table:table-cell office:value-type="string" table:style-name="ce8">
            <text:p>SETOR DE CONTROLE O. E FINANCEIRO (SOF)</text:p>
          </table:table-cell>
          <table:table-cell office:value-type="float" office:value="11778.34" table:style-name="ce10">
            <text:p>11778,34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322.56" table:style-name="ce10">
            <text:p>2322,56</text:p>
          </table:table-cell>
          <table:table-cell office:value-type="float" office:value="2057.17" table:number-columns-spanned="2" table:number-rows-spanned="1" table:style-name="ce26">
            <text:p>2057,17</text:p>
          </table:table-cell>
          <table:covered-table-cell/>
          <table:table-cell table:style-name="ce9"/>
          <table:table-cell office:value-type="float" office:value="18390.45" table:style-name="ce10">
            <text:p>18390,45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983.71" table:style-name="ce11">
            <text:p>-2983,71</text:p>
          </table:table-cell>
          <table:table-cell office:value-type="float" office:value="-2081.21" table:style-name="ce11">
            <text:p>-2081,21</text:p>
          </table:table-cell>
          <table:table-cell office:value-type="float" office:value="0" table:style-name="ce12">
            <text:p>0,00</text:p>
          </table:table-cell>
          <table:table-cell office:value-type="float" office:value="-6552.87" table:style-name="ce11">
            <text:p>-6552,87</text:p>
          </table:table-cell>
          <table:table-cell office:value-type="float" office:value="11837.58" table:style-name="ce10">
            <text:p>11837,5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VIVIANE BARROS COSTA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1ª VARA DO TRABALHO DE MACEIÓ/AL</text:p>
          </table:table-cell>
          <table:table-cell office:value-type="float" office:value="18951.18" table:style-name="ce10">
            <text:p>18951,1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674.4" table:style-name="ce10">
            <text:p>167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57.96" table:style-name="ce10">
            <text:p>22857,96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52.0200000000004" table:style-name="ce11">
            <text:p>-4352,02</text:p>
          </table:table-cell>
          <table:table-cell office:value-type="float" office:value="-1069.6099999999999" table:style-name="ce11">
            <text:p>-1069,61</text:p>
          </table:table-cell>
          <table:table-cell office:value-type="float" office:value="0" table:style-name="ce12">
            <text:p>0,00</text:p>
          </table:table-cell>
          <table:table-cell office:value-type="float" office:value="-6250.02" table:style-name="ce11">
            <text:p>-6250,02</text:p>
          </table:table-cell>
          <table:table-cell office:value-type="float" office:value="16607.939999999999" table:style-name="ce10">
            <text:p>16607,9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ILÁ ANTAS DE ASSI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852.91" table:style-name="ce10">
            <text:p>1852,91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90.03" table:style-name="ce10">
            <text:p>14990,03</text:p>
          </table:table-cell>
          <table:table-cell office:value-type="float" office:value="-955.27" table:style-name="ce11">
            <text:p>-955,27</text:p>
          </table:table-cell>
          <table:table-cell office:value-type="float" office:value="-2053.7600000000002" table:style-name="ce11">
            <text:p>-2053,76</text:p>
          </table:table-cell>
          <table:table-cell office:value-type="float" office:value="-2709.91" table:style-name="ce11">
            <text:p>-2709,91</text:p>
          </table:table-cell>
          <table:table-cell office:value-type="float" office:value="0" table:style-name="ce12">
            <text:p>0,00</text:p>
          </table:table-cell>
          <table:table-cell office:value-type="float" office:value="-5718.94" table:style-name="ce11">
            <text:p>-5718,94</text:p>
          </table:table-cell>
          <table:table-cell office:value-type="float" office:value="9271.09" table:style-name="ce10">
            <text:p>9271,0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 ZULEIDE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280.35" table:style-name="ce10">
            <text:p>2280,35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29.37" table:style-name="ce10">
            <text:p>14429,37</text:p>
          </table:table-cell>
          <table:table-cell office:value-type="float" office:value="-986.61" table:style-name="ce11">
            <text:p>-986,61</text:p>
          </table:table-cell>
          <table:table-cell table:style-name="ce9"/>
          <table:table-cell office:value-type="float" office:value="-2991.3" table:style-name="ce11">
            <text:p>-2991,30</text:p>
          </table:table-cell>
          <table:table-cell office:value-type="float" office:value="0" table:style-name="ce12">
            <text:p>0,00</text:p>
          </table:table-cell>
          <table:table-cell office:value-type="float" office:value="-3977.91" table:style-name="ce11">
            <text:p>-3977,91</text:p>
          </table:table-cell>
          <table:table-cell office:value-type="float" office:value="10451.459999999999" table:style-name="ce10">
            <text:p>10451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H DE MESQUITA MONTEIRO</text:p>
          </table:table-cell>
          <table:table-cell office:value-type="string" table:style-name="ce8">
            <text:p>ANALISTA JUDICIÁRIO - NÍVEL SUPERIOR C11</text:p>
          </table:table-cell>
          <table:table-cell table:style-name="ce9"/>
          <table:table-cell office:value-type="float" office:value="18399.2" table:style-name="ce10">
            <text:p>18399,20</text:p>
          </table:table-cell>
          <table:table-cell table:number-columns-repeated="2" table:style-name="ce9"/>
          <table:table-cell office:value-type="float" office:value="1629.7" table:style-name="ce10">
            <text:p>1629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28.900000000001" table:style-name="ce10">
            <text:p>20028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62.61" table:style-name="ce11">
            <text:p>-3962,61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4791" table:style-name="ce11">
            <text:p>-4791,00</text:p>
          </table:table-cell>
          <table:table-cell office:value-type="float" office:value="15237.9" table:style-name="ce10">
            <text:p>1523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NASCIMENTO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7649.37" table:style-name="ce10">
            <text:p>17649,3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174.02" table:style-name="ce10">
            <text:p>217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763.279999999999" table:style-name="ce10">
            <text:p>21763,28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838.39" table:style-name="ce11">
            <text:p>-3838,39</text:p>
          </table:table-cell>
          <table:table-cell office:value-type="float" office:value="-786.82" table:style-name="ce11">
            <text:p>-786,82</text:p>
          </table:table-cell>
          <table:table-cell office:value-type="float" office:value="0" table:style-name="ce12">
            <text:p>0,00</text:p>
          </table:table-cell>
          <table:table-cell office:value-type="float" office:value="-7095.37" table:style-name="ce11">
            <text:p>-7095,37</text:p>
          </table:table-cell>
          <table:table-cell office:value-type="float" office:value="14667.91" table:style-name="ce10">
            <text:p>14667,9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A TORRES DE LIMA OLIVEIR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0199.15" table:style-name="ce10">
            <text:p>10199,15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234.4000000000001" table:style-name="ce10">
            <text:p>1234,40</text:p>
          </table:table-cell>
          <table:table-cell office:value-type="float" office:value="4050.96" table:number-columns-spanned="2" table:number-rows-spanned="1" table:style-name="ce26">
            <text:p>4050,96</text:p>
          </table:table-cell>
          <table:covered-table-cell/>
          <table:table-cell table:style-name="ce9"/>
          <table:table-cell office:value-type="float" office:value="17716.89" table:style-name="ce10">
            <text:p>17716,89</text:p>
          </table:table-cell>
          <table:table-cell office:value-type="float" office:value="-1273.68" table:style-name="ce11">
            <text:p>-1273,68</text:p>
          </table:table-cell>
          <table:table-cell office:value-type="float" office:value="-2474.39" table:style-name="ce11">
            <text:p>-2474,39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2">
            <text:p>0,00</text:p>
          </table:table-cell>
          <table:table-cell office:value-type="float" office:value="-4235.01" table:style-name="ce11">
            <text:p>-4235,01</text:p>
          </table:table-cell>
          <table:table-cell office:value-type="float" office:value="13481.88" table:style-name="ce10">
            <text:p>13481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ANIZE BENTO PATITUCCI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2105.92" table:style-name="ce10">
            <text:p>2105,92</text:p>
          </table:table-cell>
          <table:table-cell office:value-type="float" office:value="1939.89" table:style-name="ce10">
            <text:p>1939,89</text:p>
          </table:table-cell>
          <table:table-cell office:value-type="float" office:value="2579.38" table:style-name="ce10">
            <text:p>2579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27.27" table:style-name="ce10">
            <text:p>18427,27</text:p>
          </table:table-cell>
          <table:table-cell office:value-type="float" office:value="-1844.99" table:style-name="ce11">
            <text:p>-1844,99</text:p>
          </table:table-cell>
          <table:table-cell office:value-type="float" office:value="-2877.16" table:style-name="ce11">
            <text:p>-2877,16</text:p>
          </table:table-cell>
          <table:table-cell office:value-type="float" office:value="-2305.0500000000002" table:style-name="ce11">
            <text:p>-2305,05</text:p>
          </table:table-cell>
          <table:table-cell office:value-type="float" office:value="0" table:style-name="ce12">
            <text:p>0,00</text:p>
          </table:table-cell>
          <table:table-cell office:value-type="float" office:value="-7027.2" table:style-name="ce11">
            <text:p>-7027,20</text:p>
          </table:table-cell>
          <table:table-cell office:value-type="float" office:value="11400.07" table:style-name="ce10">
            <text:p>11400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NALVA DIAS DE ARAÚJO MEDEIR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AGAMENTO (SOF)</text:p>
          </table:table-cell>
          <table:table-cell office:value-type="float" office:value="1989" table:style-name="ce12">
            <text:p>1989,0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411.34" table:style-name="ce10">
            <text:p>2411,34</text:p>
          </table:table-cell>
          <table:table-cell office:value-type="float" office:value="1058.02" table:number-columns-spanned="2" table:number-rows-spanned="1" table:style-name="ce26">
            <text:p>1058,02</text:p>
          </table:table-cell>
          <table:covered-table-cell/>
          <table:table-cell table:style-name="ce9"/>
          <table:table-cell office:value-type="float" office:value="6643.41" table:style-name="ce10">
            <text:p>6643,41</text:p>
          </table:table-cell>
          <table:table-cell office:value-type="float" office:value="-218.79" table:style-name="ce11">
            <text:p>-218,79</text:p>
          </table:table-cell>
          <table:table-cell office:value-type="float" office:value="-64.63" table:style-name="ce11">
            <text:p>-64,63</text:p>
          </table:table-cell>
          <table:table-cell office:value-type="float" office:value="-1779.43" table:style-name="ce11">
            <text:p>-1779,43</text:p>
          </table:table-cell>
          <table:table-cell office:value-type="float" office:value="0" table:style-name="ce12">
            <text:p>0,00</text:p>
          </table:table-cell>
          <table:table-cell office:value-type="float" office:value="-2062.85" table:style-name="ce11">
            <text:p>-2062,85</text:p>
          </table:table-cell>
          <table:table-cell office:value-type="float" office:value="4580.5600000000004" table:style-name="ce10">
            <text:p>4580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BRUNO SANTOS FARIAS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379.07" table:style-name="ce10">
            <text:p>1379,07</text:p>
          </table:table-cell>
          <table:table-cell office:value-type="float" office:value="3170.43" table:style-name="ce10">
            <text:p>3170,4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549.5" table:style-name="ce10">
            <text:p>4549,50</text:p>
          </table:table-cell>
          <table:table-cell office:value-type="float" office:value="-105.94" table:style-name="ce11">
            <text:p>-105,94</text:p>
          </table:table-cell>
          <table:table-cell table:style-name="ce9"/>
          <table:table-cell office:value-type="float" office:value="-700.61" table:style-name="ce11">
            <text:p>-700,61</text:p>
          </table:table-cell>
          <table:table-cell office:value-type="float" office:value="0" table:style-name="ce12">
            <text:p>0,00</text:p>
          </table:table-cell>
          <table:table-cell office:value-type="float" office:value="-806.55" table:style-name="ce11">
            <text:p>-806,55</text:p>
          </table:table-cell>
          <table:table-cell office:value-type="float" office:value="3742.95" table:style-name="ce10">
            <text:p>3742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 JORGE DE ALENCAR LIM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7ª VT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860.95" table:style-name="ce10">
            <text:p>860,95</text:p>
          </table:table-cell>
          <table:table-cell office:value-type="float" office:value="2232.38" table:style-name="ce10">
            <text:p>2232,38</text:p>
          </table:table-cell>
          <table:table-cell office:value-type="float" office:value="2359.44" table:style-name="ce10">
            <text:p>2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38.71" table:style-name="ce10">
            <text:p>24738,71</text:p>
          </table:table-cell>
          <table:table-cell office:value-type="float" office:value="-2882.25" table:style-name="ce11">
            <text:p>-2882,25</text:p>
          </table:table-cell>
          <table:table-cell office:value-type="float" office:value="-4492.32" table:style-name="ce11">
            <text:p>-4492,32</text:p>
          </table:table-cell>
          <table:table-cell office:value-type="float" office:value="-1537.15" table:style-name="ce11">
            <text:p>-1537,15</text:p>
          </table:table-cell>
          <table:table-cell office:value-type="float" office:value="0" table:style-name="ce12">
            <text:p>0,00</text:p>
          </table:table-cell>
          <table:table-cell office:value-type="float" office:value="-8911.7199999999993" table:style-name="ce11">
            <text:p>-8911,72</text:p>
          </table:table-cell>
          <table:table-cell office:value-type="float" office:value="15826.99" table:style-name="ce10">
            <text:p>15826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ÁRIO PEREIRA DE SOUS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2013.25" table:style-name="ce10">
            <text:p>22013,25</text:p>
          </table:table-cell>
          <table:table-cell office:value-type="float" office:value="4980.8100000000004" table:style-name="ce10">
            <text:p>4980,81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44.69" table:style-name="ce10">
            <text:p>27744,69</text:p>
          </table:table-cell>
          <table:table-cell office:value-type="float" office:value="-3251.65" table:style-name="ce11">
            <text:p>-3251,65</text:p>
          </table:table-cell>
          <table:table-cell office:value-type="float" office:value="-5136.21" table:style-name="ce11">
            <text:p>-5136,21</text:p>
          </table:table-cell>
          <table:table-cell office:value-type="float" office:value="-4944.42" table:style-name="ce11">
            <text:p>-4944,42</text:p>
          </table:table-cell>
          <table:table-cell office:value-type="float" office:value="0" table:style-name="ce12">
            <text:p>0,00</text:p>
          </table:table-cell>
          <table:table-cell office:value-type="float" office:value="-13332.28" table:style-name="ce11">
            <text:p>-13332,28</text:p>
          </table:table-cell>
          <table:table-cell office:value-type="float" office:value="14412.41" table:style-name="ce10">
            <text:p>14412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OTS HAMAD KENNEDY SILVA TRINDADE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1278.67" table:style-name="ce10">
            <text:p>11278,67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092.56" table:style-name="ce10">
            <text:p>209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50.3" table:style-name="ce10">
            <text:p>14750,30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133.1" table:style-name="ce11">
            <text:p>-2133,10</text:p>
          </table:table-cell>
          <table:table-cell office:value-type="float" office:value="-1752.31" table:style-name="ce11">
            <text:p>-1752,31</text:p>
          </table:table-cell>
          <table:table-cell office:value-type="float" office:value="0" table:style-name="ce12">
            <text:p>0,00</text:p>
          </table:table-cell>
          <table:table-cell office:value-type="float" office:value="-5245.94" table:style-name="ce11">
            <text:p>-5245,94</text:p>
          </table:table-cell>
          <table:table-cell office:value-type="float" office:value="9504.36" table:style-name="ce10">
            <text:p>9504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PELLENZ CASADO</text:p>
          </table:table-cell>
          <table:table-cell office:value-type="string" table:style-name="ce8">
            <text:p>SECRETÁRIO DA ESCOLA JUDICIAL - CJ-03</text:p>
          </table:table-cell>
          <table:table-cell office:value-type="string" table:style-name="ce8">
            <text:p>ESCOLA JUDICIAL</text:p>
          </table:table-cell>
          <table:table-cell office:value-type="float" office:value="11897.07" table:style-name="ce10">
            <text:p>11897,07</text:p>
          </table:table-cell>
          <table:table-cell office:value-type="float" office:value="1505.17" table:style-name="ce10">
            <text:p>1505,17</text:p>
          </table:table-cell>
          <table:table-cell office:value-type="float" office:value="8411.01" table:style-name="ce10">
            <text:p>8411,01</text:p>
          </table:table-cell>
          <table:table-cell office:value-type="float" office:value="2506.06" table:style-name="ce10">
            <text:p>250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19.31" table:style-name="ce10">
            <text:p>24319,31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4611.09" table:style-name="ce11">
            <text:p>-4611,09</text:p>
          </table:table-cell>
          <table:table-cell office:value-type="float" office:value="-2710.99" table:style-name="ce11">
            <text:p>-2710,99</text:p>
          </table:table-cell>
          <table:table-cell office:value-type="float" office:value="0" table:style-name="ce12">
            <text:p>0,00</text:p>
          </table:table-cell>
          <table:table-cell office:value-type="float" office:value="-8827.25" table:style-name="ce11">
            <text:p>-8827,25</text:p>
          </table:table-cell>
          <table:table-cell office:value-type="float" office:value="15492.06" table:style-name="ce10">
            <text:p>15492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ISTELA SANTOS JAPIASSU ALMEIDA DE ALENCA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CRETARIA (2ª VT-ARA)</text:p>
          </table:table-cell>
          <table:table-cell office:value-type="float" office:value="19289.509999999998" table:style-name="ce10">
            <text:p>19289,51</text:p>
          </table:table-cell>
          <table:table-cell table:number-columns-repeated="2" table:style-name="ce9"/>
          <table:table-cell office:value-type="float" office:value="3897.33" table:style-name="ce10">
            <text:p>3897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186.84" table:style-name="ce10">
            <text:p>23186,84</text:p>
          </table:table-cell>
          <table:table-cell office:value-type="float" office:value="-2881.97" table:style-name="ce11">
            <text:p>-2881,97</text:p>
          </table:table-cell>
          <table:table-cell office:value-type="float" office:value="-3642.71" table:style-name="ce11">
            <text:p>-3642,71</text:p>
          </table:table-cell>
          <table:table-cell office:value-type="float" office:value="-2116.84" table:style-name="ce11">
            <text:p>-2116,84</text:p>
          </table:table-cell>
          <table:table-cell office:value-type="float" office:value="0" table:style-name="ce12">
            <text:p>0,00</text:p>
          </table:table-cell>
          <table:table-cell office:value-type="float" office:value="-8641.52" table:style-name="ce11">
            <text:p>-8641,52</text:p>
          </table:table-cell>
          <table:table-cell office:value-type="float" office:value="14545.32" table:style-name="ce10">
            <text:p>14545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ALMEIDA SOA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2ª VT)</text:p>
          </table:table-cell>
          <table:table-cell office:value-type="float" office:value="1815.18" table:style-name="ce12">
            <text:p>1815,1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60.9399999999996" table:style-name="ce10">
            <text:p>4660,94</text:p>
          </table:table-cell>
          <table:table-cell office:value-type="float" office:value="-254.13" table:style-name="ce11">
            <text:p>-254,13</text:p>
          </table:table-cell>
          <table:table-cell office:value-type="float" office:value="-63.16" table:style-name="ce11">
            <text:p>-63,16</text:p>
          </table:table-cell>
          <table:table-cell office:value-type="float" office:value="-1219.95" table:style-name="ce11">
            <text:p>-1219,95</text:p>
          </table:table-cell>
          <table:table-cell office:value-type="float" office:value="0" table:style-name="ce12">
            <text:p>0,00</text:p>
          </table:table-cell>
          <table:table-cell office:value-type="float" office:value="-1537.24" table:style-name="ce11">
            <text:p>-1537,24</text:p>
          </table:table-cell>
          <table:table-cell office:value-type="float" office:value="3123.7" table:style-name="ce10">
            <text:p>312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BRANDÃO DE LIM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6750.55" table:style-name="ce12">
            <text:p>6750,55</text:p>
          </table:table-cell>
          <table:table-cell office:value-type="float" office:value="781.26" table:style-name="ce10">
            <text:p>781,26</text:p>
          </table:table-cell>
          <table:table-cell office:value-type="float" office:value="2232.38" table:style-name="ce10">
            <text:p>2232,38</text:p>
          </table:table-cell>
          <table:table-cell office:value-type="float" office:value="1987.75" table:style-name="ce10">
            <text:p>1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751.94" table:style-name="ce10">
            <text:p>11751,94</text:p>
          </table:table-cell>
          <table:table-cell office:value-type="float" office:value="-781.26" table:style-name="ce11">
            <text:p>-781,26</text:p>
          </table:table-cell>
          <table:table-cell office:value-type="float" office:value="-1600.95" table:style-name="ce11">
            <text:p>-1600,95</text:p>
          </table:table-cell>
          <table:table-cell office:value-type="float" office:value="-3137.07" table:style-name="ce11">
            <text:p>-3137,07</text:p>
          </table:table-cell>
          <table:table-cell office:value-type="float" office:value="0" table:style-name="ce12">
            <text:p>0,00</text:p>
          </table:table-cell>
          <table:table-cell office:value-type="float" office:value="-5519.28" table:style-name="ce11">
            <text:p>-5519,28</text:p>
          </table:table-cell>
          <table:table-cell office:value-type="float" office:value="6232.66" table:style-name="ce10">
            <text:p>6232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LENE ROCHA CALAZANS DE SOUZ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RECURSOS (SEJ)</text:p>
          </table:table-cell>
          <table:table-cell office:value-type="float" office:value="18935.29" table:style-name="ce10">
            <text:p>18935,29</text:p>
          </table:table-cell>
          <table:table-cell office:value-type="float" office:value="3374.07" table:style-name="ce10">
            <text:p>3374,07</text:p>
          </table:table-cell>
          <table:table-cell office:value-type="float" office:value="1939.89" table:style-name="ce10">
            <text:p>1939,89</text:p>
          </table:table-cell>
          <table:table-cell office:value-type="float" office:value="2359.44" table:style-name="ce10">
            <text:p>2359,44</text:p>
          </table:table-cell>
          <table:table-cell office:value-type="float" office:value="8083.08" table:number-columns-spanned="2" table:number-rows-spanned="1" table:style-name="ce26">
            <text:p>8083,08</text:p>
          </table:table-cell>
          <table:covered-table-cell/>
          <table:table-cell office:value-type="float" office:value="12124.63" table:style-name="ce10">
            <text:p>12124,63</text:p>
          </table:table-cell>
          <table:table-cell office:value-type="float" office:value="46816.4" table:style-name="ce10">
            <text:p>46816,40</text:p>
          </table:table-cell>
          <table:table-cell office:value-type="float" office:value="-3200.48" table:style-name="ce11">
            <text:p>-3200,48</text:p>
          </table:table-cell>
          <table:table-cell office:value-type="float" office:value="-6168.26" table:style-name="ce11">
            <text:p>-6168,26</text:p>
          </table:table-cell>
          <table:table-cell office:value-type="float" office:value="-2853.64" table:style-name="ce11">
            <text:p>-2853,64</text:p>
          </table:table-cell>
          <table:table-cell office:value-type="float" office:value="0" table:style-name="ce12">
            <text:p>0,00</text:p>
          </table:table-cell>
          <table:table-cell office:value-type="float" office:value="-12222.38" table:style-name="ce11">
            <text:p>-12222,38</text:p>
          </table:table-cell>
          <table:table-cell office:value-type="float" office:value="34594.019999999997" table:style-name="ce10">
            <text:p>34594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A ANGÉLICA DE OLIVEIRA SANTOS MARTIN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3ª VT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3219.33" table:style-name="ce10">
            <text:p>3219,33</text:p>
          </table:table-cell>
          <table:table-cell office:value-type="float" office:value="4612.32" table:number-columns-spanned="2" table:number-rows-spanned="1" table:style-name="ce26">
            <text:p>4612,32</text:p>
          </table:table-cell>
          <table:covered-table-cell/>
          <table:table-cell table:style-name="ce9"/>
          <table:table-cell office:value-type="float" office:value="21668.61" table:style-name="ce10">
            <text:p>21668,61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733.94" table:style-name="ce11">
            <text:p>-2733,94</text:p>
          </table:table-cell>
          <table:table-cell office:value-type="float" office:value="-4679.93" table:style-name="ce11">
            <text:p>-4679,93</text:p>
          </table:table-cell>
          <table:table-cell office:value-type="float" office:value="0" table:style-name="ce12">
            <text:p>0,00</text:p>
          </table:table-cell>
          <table:table-cell office:value-type="float" office:value="-8919.0400000000009" table:style-name="ce11">
            <text:p>-8919,04</text:p>
          </table:table-cell>
          <table:table-cell office:value-type="float" office:value="12749.57" table:style-name="ce10">
            <text:p>12749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GRACE MONTE DE ALBUQUERQUE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84.95999999999998" table:style-name="ce10">
            <text:p>284,96</text:p>
          </table:table-cell>
          <table:table-cell table:style-name="ce9"/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81.53" table:style-name="ce10">
            <text:p>13581,53</text:p>
          </table:table-cell>
          <table:table-cell office:value-type="float" office:value="-1529.27" table:style-name="ce11">
            <text:p>-1529,27</text:p>
          </table:table-cell>
          <table:table-cell office:value-type="float" office:value="-1988.32" table:style-name="ce11">
            <text:p>-1988,32</text:p>
          </table:table-cell>
          <table:table-cell office:value-type="float" office:value="-1283.8900000000001" table:style-name="ce11">
            <text:p>-1283,89</text:p>
          </table:table-cell>
          <table:table-cell office:value-type="float" office:value="0" table:style-name="ce12">
            <text:p>0,00</text:p>
          </table:table-cell>
          <table:table-cell office:value-type="float" office:value="-4801.4799999999996" table:style-name="ce11">
            <text:p>-4801,48</text:p>
          </table:table-cell>
          <table:table-cell office:value-type="float" office:value="8780.0499999999993" table:style-name="ce10">
            <text:p>8780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THA MARIA COUTINHO MOURA ALV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DE GESTÃO DE PESSOAS (D.G.)</text:p>
          </table:table-cell>
          <table:table-cell office:value-type="float" office:value="19519.71" table:style-name="ce10">
            <text:p>19519,71</text:p>
          </table:table-cell>
          <table:table-cell office:value-type="float" office:value="1744.97" table:style-name="ce10">
            <text:p>1744,97</text:p>
          </table:table-cell>
          <table:table-cell table:style-name="ce9"/>
          <table:table-cell office:value-type="float" office:value="1938.07" table:style-name="ce10">
            <text:p>193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202.75" table:style-name="ce10">
            <text:p>23202,75</text:p>
          </table:table-cell>
          <table:table-cell office:value-type="float" office:value="-3028.11" table:style-name="ce11">
            <text:p>-3028,11</text:p>
          </table:table-cell>
          <table:table-cell office:value-type="float" office:value="-4041.42" table:style-name="ce11">
            <text:p>-4041,42</text:p>
          </table:table-cell>
          <table:table-cell office:value-type="float" office:value="-134.66" table:style-name="ce11">
            <text:p>-134,66</text:p>
          </table:table-cell>
          <table:table-cell office:value-type="float" office:value="0" table:style-name="ce12">
            <text:p>0,00</text:p>
          </table:table-cell>
          <table:table-cell office:value-type="float" office:value="-7204.19" table:style-name="ce11">
            <text:p>-7204,19</text:p>
          </table:table-cell>
          <table:table-cell office:value-type="float" office:value="15998.56" table:style-name="ce10">
            <text:p>15998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RY LIDIAN DE LIMA FERRAZ</text:p>
          </table:table-cell>
          <table:table-cell office:value-type="string" table:style-name="ce8">
            <text:p>DIRETOR GERAL - CJ-04</text:p>
          </table:table-cell>
          <table:table-cell office:value-type="string" table:style-name="ce8">
            <text:p>DIRETORIA-GERAL <text:s/>(PRES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1618.11" table:style-name="ce10">
            <text:p>1618,11</text:p>
          </table:table-cell>
          <table:table-cell office:value-type="float" office:value="9495.0300000000007" table:style-name="ce10">
            <text:p>9495,03</text:p>
          </table:table-cell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964.69" table:style-name="ce10">
            <text:p>31964,69</text:p>
          </table:table-cell>
          <table:table-cell office:value-type="float" office:value="-3007.18" table:style-name="ce11">
            <text:p>-3007,18</text:p>
          </table:table-cell>
          <table:table-cell office:value-type="float" office:value="-6706.27" table:style-name="ce11">
            <text:p>-6706,27</text:p>
          </table:table-cell>
          <table:table-cell office:value-type="float" office:value="-1817.93" table:style-name="ce11">
            <text:p>-1817,93</text:p>
          </table:table-cell>
          <table:table-cell office:value-type="float" office:value="0" table:style-name="ce12">
            <text:p>0,00</text:p>
          </table:table-cell>
          <table:table-cell office:value-type="float" office:value="-11531.38" table:style-name="ce11">
            <text:p>-11531,38</text:p>
          </table:table-cell>
          <table:table-cell office:value-type="float" office:value="20433.310000000001" table:style-name="ce10">
            <text:p>20433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LEXANDER CORREIA DE SOUZ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RENCIAMENTO DE PRECEDENTES (SEJ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3141.81" table:style-name="ce10">
            <text:p>3141,81</text:p>
          </table:table-cell>
          <table:table-cell table:style-name="ce9"/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331.4" table:style-name="ce10">
            <text:p>23331,40</text:p>
          </table:table-cell>
          <table:table-cell office:value-type="float" office:value="-3162.16" table:style-name="ce11">
            <text:p>-3162,16</text:p>
          </table:table-cell>
          <table:table-cell office:value-type="float" office:value="-4267.96" table:style-name="ce11">
            <text:p>-4267,96</text:p>
          </table:table-cell>
          <table:table-cell office:value-type="float" office:value="-1716.29" table:style-name="ce11">
            <text:p>-1716,29</text:p>
          </table:table-cell>
          <table:table-cell office:value-type="float" office:value="0" table:style-name="ce12">
            <text:p>0,00</text:p>
          </table:table-cell>
          <table:table-cell office:value-type="float" office:value="-9146.41" table:style-name="ce11">
            <text:p>-9146,41</text:p>
          </table:table-cell>
          <table:table-cell office:value-type="float" office:value="14184.99" table:style-name="ce10">
            <text:p>1418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AUGUSTO FIGUEIRED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CONTRATAÇÕES E ORÇAMENTO DE TIC (SETIC)</text:p>
          </table:table-cell>
          <table:table-cell table:number-columns-repeated="2" table:style-name="ce9"/>
          <table:table-cell office:value-type="float" office:value="1379.07" table:style-name="ce10">
            <text:p>1379,07</text:p>
          </table:table-cell>
          <table:table-cell office:value-type="float" office:value="336.63" table:style-name="ce10">
            <text:p>33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15.7" table:style-name="ce10">
            <text:p>1715,70</text:p>
          </table:table-cell>
          <table:table-cell table:number-columns-repeated="2" table:style-name="ce9"/>
          <table:table-cell office:value-type="float" office:value="-513.6" table:style-name="ce11">
            <text:p>-513,60</text:p>
          </table:table-cell>
          <table:table-cell office:value-type="float" office:value="0" table:style-name="ce12">
            <text:p>0,00</text:p>
          </table:table-cell>
          <table:table-cell office:value-type="float" office:value="-513.6" table:style-name="ce11">
            <text:p>-513,60</text:p>
          </table:table-cell>
          <table:table-cell office:value-type="float" office:value="1202.0999999999999" table:style-name="ce10">
            <text:p>1202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NUNES MARQUES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1ª VT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1868.59" table:style-name="ce10">
            <text:p>1868,59</text:p>
          </table:table-cell>
          <table:table-cell office:value-type="float" office:value="1939.89" table:style-name="ce10">
            <text:p>1939,89</text:p>
          </table:table-cell>
          <table:table-cell office:value-type="float" office:value="2322.56" table:style-name="ce10">
            <text:p>232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72.83" table:style-name="ce10">
            <text:p>25572,83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66.08" table:style-name="ce11">
            <text:p>-4766,08</text:p>
          </table:table-cell>
          <table:table-cell office:value-type="float" office:value="-2135.65" table:style-name="ce11">
            <text:p>-2135,65</text:p>
          </table:table-cell>
          <table:table-cell office:value-type="float" office:value="0" table:style-name="ce12">
            <text:p>0,00</text:p>
          </table:table-cell>
          <table:table-cell office:value-type="float" office:value="-7730.12" table:style-name="ce11">
            <text:p>-7730,12</text:p>
          </table:table-cell>
          <table:table-cell office:value-type="float" office:value="17842.71" table:style-name="ce10">
            <text:p>17842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PEREIRA DE ARAÚJ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JL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2160.39" table:style-name="ce10">
            <text:p>2160,39</text:p>
          </table:table-cell>
          <table:table-cell office:value-type="float" office:value="1176.27" table:number-columns-spanned="2" table:number-rows-spanned="1" table:style-name="ce26">
            <text:p>1176,27</text:p>
          </table:table-cell>
          <table:covered-table-cell/>
          <table:table-cell office:value-type="float" office:value="969.95" table:style-name="ce12">
            <text:p>969,95</text:p>
          </table:table-cell>
          <table:table-cell office:value-type="float" office:value="6246.5" table:style-name="ce10">
            <text:p>6246,50</text:p>
          </table:table-cell>
          <table:table-cell table:number-columns-repeated="2" table:style-name="ce9"/>
          <table:table-cell office:value-type="float" office:value="-1315.05" table:style-name="ce11">
            <text:p>-1315,05</text:p>
          </table:table-cell>
          <table:table-cell office:value-type="float" office:value="0" table:style-name="ce12">
            <text:p>0,00</text:p>
          </table:table-cell>
          <table:table-cell office:value-type="float" office:value="-1315.05" table:style-name="ce11">
            <text:p>-1315,05</text:p>
          </table:table-cell>
          <table:table-cell office:value-type="float" office:value="4931.45" table:style-name="ce10">
            <text:p>4931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URÍCIO QUINTELLA MALTA LESSA</text:p>
          </table:table-cell>
          <table:table-cell office:value-type="string" table:style-name="ce8">
            <text:p>TÉCNICO JUDICIÁRIO - NÍVEL MÉDIO C13</text:p>
          </table:table-cell>
          <table:table-cell table:number-columns-repeated="4" table:style-name="ce9"/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10.08" table:style-name="ce10">
            <text:p>910,08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910.08" table:style-name="ce10">
            <text:p>910,0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XIMILIANO MEDEIROS DE LEMOS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060.62" table:style-name="ce10">
            <text:p>2060,62</text:p>
          </table:table-cell>
          <table:table-cell office:value-type="float" office:value="1939.89" table:style-name="ce10">
            <text:p>1939,89</text:p>
          </table:table-cell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09.25" table:style-name="ce10">
            <text:p>17009,25</text:p>
          </table:table-cell>
          <table:table-cell office:value-type="float" office:value="-1817.93" table:style-name="ce11">
            <text:p>-1817,93</text:p>
          </table:table-cell>
          <table:table-cell office:value-type="float" office:value="-2930.71" table:style-name="ce11">
            <text:p>-2930,71</text:p>
          </table:table-cell>
          <table:table-cell office:value-type="float" office:value="-2990.81" table:style-name="ce11">
            <text:p>-2990,81</text:p>
          </table:table-cell>
          <table:table-cell office:value-type="float" office:value="0" table:style-name="ce12">
            <text:p>0,00</text:p>
          </table:table-cell>
          <table:table-cell office:value-type="float" office:value="-7739.45" table:style-name="ce11">
            <text:p>-7739,45</text:p>
          </table:table-cell>
          <table:table-cell office:value-type="float" office:value="9269.7999999999993" table:style-name="ce10">
            <text:p>9269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AYRA FERREIRA DE ARAGÃO LISBÔA FREIR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0570.37" table:style-name="ce10">
            <text:p>10570,3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718.34" table:style-name="ce10">
            <text:p>271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73.76" table:style-name="ce10">
            <text:p>14473,76</text:p>
          </table:table-cell>
          <table:table-cell office:value-type="float" office:value="-1315.1" table:style-name="ce11">
            <text:p>-1315,10</text:p>
          </table:table-cell>
          <table:table-cell office:value-type="float" office:value="-1897.45" table:style-name="ce11">
            <text:p>-1897,45</text:p>
          </table:table-cell>
          <table:table-cell office:value-type="float" office:value="-2099.69" table:style-name="ce11">
            <text:p>-2099,69</text:p>
          </table:table-cell>
          <table:table-cell office:value-type="float" office:value="0" table:style-name="ce12">
            <text:p>0,00</text:p>
          </table:table-cell>
          <table:table-cell office:value-type="float" office:value="-5312.24" table:style-name="ce11">
            <text:p>-5312,24</text:p>
          </table:table-cell>
          <table:table-cell office:value-type="float" office:value="9161.52" table:style-name="ce10">
            <text:p>9161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ÉRCIA DE FÁTIMA BRANDÃO PEIXOTO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091.17" table:style-name="ce10">
            <text:p>22091,17</text:p>
          </table:table-cell>
          <table:table-cell office:value-type="float" office:value="7933.75" table:style-name="ce10">
            <text:p>7933,75</text:p>
          </table:table-cell>
          <table:table-cell table:style-name="ce9"/>
          <table:table-cell office:value-type="float" office:value="3949.23" table:style-name="ce10">
            <text:p>39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974.15" table:style-name="ce10">
            <text:p>33974,15</text:p>
          </table:table-cell>
          <table:table-cell office:value-type="float" office:value="-3900.08" table:style-name="ce11">
            <text:p>-3900,08</text:p>
          </table:table-cell>
          <table:table-cell office:value-type="float" office:value="-6262.83" table:style-name="ce11">
            <text:p>-6262,83</text:p>
          </table:table-cell>
          <table:table-cell office:value-type="float" office:value="-4328.6899999999996" table:style-name="ce11">
            <text:p>-4328,69</text:p>
          </table:table-cell>
          <table:table-cell office:value-type="float" office:value="0" table:style-name="ce12">
            <text:p>0,00</text:p>
          </table:table-cell>
          <table:table-cell office:value-type="float" office:value="-14491.6" table:style-name="ce11">
            <text:p>-14491,60</text:p>
          </table:table-cell>
          <table:table-cell office:value-type="float" office:value="19482.55" table:style-name="ce10">
            <text:p>19482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AEL GALBIATTI MENDES</text:p>
          </table:table-cell>
          <table:table-cell office:value-type="string" table:style-name="ce8">
            <text:p>TÉCNICO JUDICIÁRIO - NÍVEL MÉDIO C11</text:p>
          </table:table-cell>
          <table:table-cell table:style-name="ce9"/>
          <table:table-cell office:value-type="float" office:value="11079.83" table:style-name="ce10">
            <text:p>11079,83</text:p>
          </table:table-cell>
          <table:table-cell table:number-columns-repeated="2" table:style-name="ce9"/>
          <table:table-cell office:value-type="float" office:value="2498.34" table:style-name="ce10">
            <text:p>249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78.17" table:style-name="ce10">
            <text:p>13578,17</text:p>
          </table:table-cell>
          <table:table-cell office:value-type="float" office:value="-1407.33" table:style-name="ce11">
            <text:p>-1407,33</text:p>
          </table:table-cell>
          <table:table-cell office:value-type="float" office:value="-1738.44" table:style-name="ce11">
            <text:p>-1738,44</text:p>
          </table:table-cell>
          <table:table-cell office:value-type="float" office:value="-1265.21" table:style-name="ce11">
            <text:p>-1265,21</text:p>
          </table:table-cell>
          <table:table-cell office:value-type="float" office:value="0" table:style-name="ce12">
            <text:p>0,00</text:p>
          </table:table-cell>
          <table:table-cell office:value-type="float" office:value="-4410.9799999999996" table:style-name="ce11">
            <text:p>-4410,98</text:p>
          </table:table-cell>
          <table:table-cell office:value-type="float" office:value="9167.19" table:style-name="ce10">
            <text:p>9167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CHELLE SHEYLA TENÓRIO CARVALHO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9.89" table:style-name="ce10">
            <text:p>1939,89</text:p>
          </table:table-cell>
          <table:table-cell table:style-name="ce9"/>
          <table:table-cell office:value-type="float" office:value="-2.7" table:style-name="ce13">
            <text:p>-2,70</text:p>
          </table:table-cell>
          <table:table-cell office:value-type="float" office:value="-18.55" table:style-name="ce11">
            <text:p>-18,55</text:p>
          </table:table-cell>
          <table:table-cell office:value-type="float" office:value="0" table:style-name="ce12">
            <text:p>0,00</text:p>
          </table:table-cell>
          <table:table-cell office:value-type="float" office:value="-21.25" table:style-name="ce11">
            <text:p>-21,25</text:p>
          </table:table-cell>
          <table:table-cell office:value-type="float" office:value="1918.64" table:style-name="ce10">
            <text:p>191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CORTEZ NOLASCO</text:p>
          </table:table-cell>
          <table:table-cell office:value-type="string" table:style-name="ce8">
            <text:p>OFICIAL ESPECIALIZADO - FC-03</text:p>
          </table:table-cell>
          <table:table-cell office:value-type="string" table:style-name="ce8">
            <text:p>SECRETARIA <text:s/>(SLQ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896.15" table:style-name="ce10">
            <text:p>896,15</text:p>
          </table:table-cell>
          <table:table-cell office:value-type="float" office:value="1379.07" table:style-name="ce10">
            <text:p>1379,07</text:p>
          </table:table-cell>
          <table:table-cell office:value-type="float" office:value="3783.56" table:style-name="ce10">
            <text:p>3783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94.64" table:style-name="ce10">
            <text:p>17694,64</text:p>
          </table:table-cell>
          <table:table-cell office:value-type="float" office:value="-1625.79" table:style-name="ce11">
            <text:p>-1625,79</text:p>
          </table:table-cell>
          <table:table-cell office:value-type="float" office:value="-2352.6799999999998" table:style-name="ce11">
            <text:p>-2352,68</text:p>
          </table:table-cell>
          <table:table-cell office:value-type="float" office:value="-5602.47" table:style-name="ce11">
            <text:p>-5602,47</text:p>
          </table:table-cell>
          <table:table-cell office:value-type="float" office:value="0" table:style-name="ce12">
            <text:p>0,00</text:p>
          </table:table-cell>
          <table:table-cell office:value-type="float" office:value="-9580.94" table:style-name="ce11">
            <text:p>-9580,94</text:p>
          </table:table-cell>
          <table:table-cell office:value-type="float" office:value="8113.7" table:style-name="ce10">
            <text:p>811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LTON WANDERLEY DE OMENA JÚNIO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3374.07" table:style-name="ce10">
            <text:p>3374,07</text:p>
          </table:table-cell>
          <table:table-cell table:style-name="ce9"/>
          <table:table-cell office:value-type="float" office:value="1446.7" table:style-name="ce10">
            <text:p>1446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22.29" table:style-name="ce10">
            <text:p>23522,29</text:p>
          </table:table-cell>
          <table:table-cell office:value-type="float" office:value="-3200.48" table:style-name="ce11">
            <text:p>-3200,48</text:p>
          </table:table-cell>
          <table:table-cell office:value-type="float" office:value="-4321.3" table:style-name="ce11">
            <text:p>-4321,30</text:p>
          </table:table-cell>
          <table:table-cell office:value-type="float" office:value="-2050.0700000000002" table:style-name="ce11">
            <text:p>-2050,07</text:p>
          </table:table-cell>
          <table:table-cell office:value-type="float" office:value="0" table:style-name="ce12">
            <text:p>0,00</text:p>
          </table:table-cell>
          <table:table-cell office:value-type="float" office:value="-9571.85" table:style-name="ce11">
            <text:p>-9571,85</text:p>
          </table:table-cell>
          <table:table-cell office:value-type="float" office:value="13950.44" table:style-name="ce10">
            <text:p>1395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IRIAM GUIMARÃES BERNARDES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8209.4599999999991" table:style-name="ce12">
            <text:p>8209,46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960.09" table:style-name="ce10">
            <text:p>8960,09</text:p>
          </table:table-cell>
          <table:table-cell office:value-type="float" office:value="-162.72999999999999" table:style-name="ce11">
            <text:p>-162,73</text:p>
          </table:table-cell>
          <table:table-cell office:value-type="float" office:value="-1343.49" table:style-name="ce11">
            <text:p>-1343,49</text:p>
          </table:table-cell>
          <table:table-cell office:value-type="float" office:value="-47.49" table:style-name="ce11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1553.71" table:style-name="ce11">
            <text:p>-1553,71</text:p>
          </table:table-cell>
          <table:table-cell office:value-type="float" office:value="7406.38" table:style-name="ce10">
            <text:p>740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BB TAVARES VEIGA DOS ANJOS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3256.31" table:style-name="ce10">
            <text:p>3256,3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045.78" table:style-name="ce10">
            <text:p>17045,78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248.14" table:style-name="ce11">
            <text:p>-2248,14</text:p>
          </table:table-cell>
          <table:table-cell office:value-type="float" office:value="-1906.22" table:style-name="ce11">
            <text:p>-1906,22</text:p>
          </table:table-cell>
          <table:table-cell office:value-type="float" office:value="0" table:style-name="ce12">
            <text:p>0,00</text:p>
          </table:table-cell>
          <table:table-cell office:value-type="float" office:value="-5659.53" table:style-name="ce11">
            <text:p>-5659,53</text:p>
          </table:table-cell>
          <table:table-cell office:value-type="float" office:value="11386.25" table:style-name="ce10">
            <text:p>11386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ACIR MEDEIROS DE SANTANA NE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<text:s/>(ATA)</text:p>
          </table:table-cell>
          <table:table-cell office:value-type="float" office:value="22013.25" table:style-name="ce10">
            <text:p>22013,25</text:p>
          </table:table-cell>
          <table:table-cell table:number-columns-repeated="2" table:style-name="ce9"/>
          <table:table-cell office:value-type="float" office:value="4280.8500000000004" table:style-name="ce10">
            <text:p>4280,8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94.1" table:style-name="ce10">
            <text:p>26294,10</text:p>
          </table:table-cell>
          <table:table-cell office:value-type="float" office:value="-3190.2" table:style-name="ce11">
            <text:p>-3190,20</text:p>
          </table:table-cell>
          <table:table-cell office:value-type="float" office:value="-4306.9799999999996" table:style-name="ce11">
            <text:p>-4306,98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7497.18" table:style-name="ce11">
            <text:p>-7497,18</text:p>
          </table:table-cell>
          <table:table-cell office:value-type="float" office:value="18796.919999999998" table:style-name="ce10">
            <text:p>1879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APARECIDA RODRIGUES CALHEIROS</text:p>
          </table:table-cell>
          <table:table-cell office:value-type="string" table:style-name="ce8">
            <text:p>CALCULISTA - FC-04</text:p>
          </table:table-cell>
          <table:table-cell office:value-type="string" table:style-name="ce8">
            <text:p>SECRETARIA <text:s/>(ATA)</text:p>
          </table:table-cell>
          <table:table-cell office:value-type="float" office:value="1227.54" table:style-name="ce12">
            <text:p>1227,54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987.75" table:style-name="ce10">
            <text:p>1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155.18" table:style-name="ce10">
            <text:p>5155,18</text:p>
          </table:table-cell>
          <table:table-cell office:value-type="float" office:value="-135.03" table:style-name="ce11">
            <text:p>-135,03</text:p>
          </table:table-cell>
          <table:table-cell office:value-type="float" office:value="-71.62" table:style-name="ce11">
            <text:p>-71,62</text:p>
          </table:table-cell>
          <table:table-cell office:value-type="float" office:value="-1333.54" table:style-name="ce11">
            <text:p>-1333,54</text:p>
          </table:table-cell>
          <table:table-cell office:value-type="float" office:value="0" table:style-name="ce12">
            <text:p>0,00</text:p>
          </table:table-cell>
          <table:table-cell office:value-type="float" office:value="-1540.19" table:style-name="ce11">
            <text:p>-1540,19</text:p>
          </table:table-cell>
          <table:table-cell office:value-type="float" office:value="3614.99" table:style-name="ce10">
            <text:p>3614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DE PAULA DA ROCHA RAMOS CRUZ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CRETARIA DE RECURSO DE REVISTA</text:p>
          </table:table-cell>
          <table:table-cell office:value-type="float" office:value="19519.71" table:style-name="ce10">
            <text:p>19519,71</text:p>
          </table:table-cell>
          <table:table-cell office:value-type="float" office:value="1193.78" table:style-name="ce10">
            <text:p>1193,78</text:p>
          </table:table-cell>
          <table:table-cell office:value-type="float" office:value="1379.07" table:style-name="ce10">
            <text:p>1379,07</text:p>
          </table:table-cell>
          <table:table-cell office:value-type="float" office:value="1902.48" table:style-name="ce10">
            <text:p>1902,4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95.040000000001" table:style-name="ce10">
            <text:p>23995,04</text:p>
          </table:table-cell>
          <table:table-cell office:value-type="float" office:value="-2937.16" table:style-name="ce11">
            <text:p>-2937,16</text:p>
          </table:table-cell>
          <table:table-cell office:value-type="float" office:value="-4294.1000000000004" table:style-name="ce11">
            <text:p>-4294,10</text:p>
          </table:table-cell>
          <table:table-cell office:value-type="float" office:value="-2170.21" table:style-name="ce11">
            <text:p>-2170,21</text:p>
          </table:table-cell>
          <table:table-cell office:value-type="float" office:value="0" table:style-name="ce12">
            <text:p>0,00</text:p>
          </table:table-cell>
          <table:table-cell office:value-type="float" office:value="-9401.4699999999993" table:style-name="ce11">
            <text:p>-9401,47</text:p>
          </table:table-cell>
          <table:table-cell office:value-type="float" office:value="14593.57" table:style-name="ce10">
            <text:p>14593,5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 RÊGO RAPOS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3842.8" table:style-name="ce10">
            <text:p>3842,80</text:p>
          </table:table-cell>
          <table:table-cell office:value-type="float" office:value="1939.89" table:style-name="ce10">
            <text:p>1939,89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67.830000000002" table:style-name="ce10">
            <text:p>19167,83</text:p>
          </table:table-cell>
          <table:table-cell office:value-type="float" office:value="-1829.68" table:style-name="ce11">
            <text:p>-1829,68</text:p>
          </table:table-cell>
          <table:table-cell office:value-type="float" office:value="-3489.41" table:style-name="ce11">
            <text:p>-3489,41</text:p>
          </table:table-cell>
          <table:table-cell office:value-type="float" office:value="-1627.27" table:style-name="ce11">
            <text:p>-1627,27</text:p>
          </table:table-cell>
          <table:table-cell office:value-type="float" office:value="0" table:style-name="ce12">
            <text:p>0,00</text:p>
          </table:table-cell>
          <table:table-cell office:value-type="float" office:value="-6946.36" table:style-name="ce11">
            <text:p>-6946,36</text:p>
          </table:table-cell>
          <table:table-cell office:value-type="float" office:value="12221.47" table:style-name="ce10">
            <text:p>12221,4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MARIA DOS SANTOS BARROS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21623.63" table:style-name="ce10">
            <text:p>21623,63</text:p>
          </table:table-cell>
          <table:table-cell office:value-type="float" office:value="1195.29" table:style-name="ce10">
            <text:p>1195,29</text:p>
          </table:table-cell>
          <table:table-cell office:value-type="float" office:value="1185.05" table:style-name="ce10">
            <text:p>1185,05</text:p>
          </table:table-cell>
          <table:table-cell office:value-type="float" office:value="954.72" table:style-name="ce10">
            <text:p>954,72</text:p>
          </table:table-cell>
          <table:table-cell office:value-type="float" office:value="-2320.79" table:number-columns-spanned="2" table:number-rows-spanned="1" table:style-name="ce27">
            <text:p>-2320,79</text:p>
          </table:table-cell>
          <table:covered-table-cell/>
          <table:table-cell table:style-name="ce9"/>
          <table:table-cell office:value-type="float" office:value="22637.9" table:style-name="ce10">
            <text:p>22637,90</text:p>
          </table:table-cell>
          <table:table-cell office:value-type="float" office:value="-2937.41" table:style-name="ce11">
            <text:p>-2937,41</text:p>
          </table:table-cell>
          <table:table-cell office:value-type="float" office:value="-4892.68" table:style-name="ce11">
            <text:p>-4892,68</text:p>
          </table:table-cell>
          <table:table-cell office:value-type="float" office:value="-2134.25" table:style-name="ce11">
            <text:p>-2134,25</text:p>
          </table:table-cell>
          <table:table-cell office:value-type="float" office:value="0" table:style-name="ce12">
            <text:p>0,00</text:p>
          </table:table-cell>
          <table:table-cell office:value-type="float" office:value="-9964.34" table:style-name="ce11">
            <text:p>-9964,34</text:p>
          </table:table-cell>
          <table:table-cell office:value-type="float" office:value="12673.56" table:style-name="ce10">
            <text:p>12673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ÔNICA VIEIRA NOVAE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0ª VT)</text:p>
          </table:table-cell>
          <table:table-cell office:value-type="float" office:value="19519.71" table:style-name="ce10">
            <text:p>19519,71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491.66" table:style-name="ce10">
            <text:p>22491,66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072.12" table:style-name="ce11">
            <text:p>-4072,12</text:p>
          </table:table-cell>
          <table:table-cell office:value-type="float" office:value="-1007.49" table:style-name="ce11">
            <text:p>-1007,49</text:p>
          </table:table-cell>
          <table:table-cell office:value-type="float" office:value="0" table:style-name="ce12">
            <text:p>0,00</text:p>
          </table:table-cell>
          <table:table-cell office:value-type="float" office:value="-7819.8" table:style-name="ce11">
            <text:p>-7819,80</text:p>
          </table:table-cell>
          <table:table-cell office:value-type="float" office:value="14671.86" table:style-name="ce10">
            <text:p>14671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ONIQUE DE MENDONÇA HOULI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ORDENAÇÃO DE DESPESAS</text:p>
          </table:table-cell>
          <table:table-cell office:value-type="float" office:value="19441.79" table:style-name="ce10">
            <text:p>19441,79</text:p>
          </table:table-cell>
          <table:table-cell table:style-name="ce9"/>
          <table:table-cell office:value-type="float" office:value="7398.87" table:style-name="ce10">
            <text:p>7398,87</text:p>
          </table:table-cell>
          <table:table-cell office:value-type="float" office:value="2522.96" table:style-name="ce10">
            <text:p>2522,96</text:p>
          </table:table-cell>
          <table:table-cell office:value-type="float" office:value="8946.89" table:number-columns-spanned="2" table:number-rows-spanned="1" table:style-name="ce26">
            <text:p>8946,89</text:p>
          </table:table-cell>
          <table:covered-table-cell/>
          <table:table-cell table:style-name="ce9"/>
          <table:table-cell office:value-type="float" office:value="38310.51" table:style-name="ce10">
            <text:p>38310,51</text:p>
          </table:table-cell>
          <table:table-cell office:value-type="float" office:value="-828.39" table:style-name="ce11">
            <text:p>-828,39</text:p>
          </table:table-cell>
          <table:table-cell office:value-type="float" office:value="-7770.78" table:style-name="ce11">
            <text:p>-7770,78</text:p>
          </table:table-cell>
          <table:table-cell office:value-type="float" office:value="-2246.48" table:style-name="ce11">
            <text:p>-2246,48</text:p>
          </table:table-cell>
          <table:table-cell office:value-type="float" office:value="0" table:style-name="ce12">
            <text:p>0,00</text:p>
          </table:table-cell>
          <table:table-cell office:value-type="float" office:value="-10845.65" table:style-name="ce11">
            <text:p>-10845,65</text:p>
          </table:table-cell>
          <table:table-cell office:value-type="float" office:value="27464.86" table:style-name="ce10">
            <text:p>27464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MÚCIO DE ARAÚJO AMARINHO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504.45" table:style-name="ce10">
            <text:p>11504,45</text:p>
          </table:table-cell>
          <table:table-cell table:number-columns-repeated="2" table:style-name="ce9"/>
          <table:table-cell office:value-type="float" office:value="1246.71" table:style-name="ce10">
            <text:p>124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751.16" table:style-name="ce10">
            <text:p>12751,16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1841.96" table:style-name="ce11">
            <text:p>-1841,96</text:p>
          </table:table-cell>
          <table:table-cell office:value-type="float" office:value="-2829.64" table:style-name="ce11">
            <text:p>-2829,64</text:p>
          </table:table-cell>
          <table:table-cell office:value-type="float" office:value="0" table:style-name="ce12">
            <text:p>0,00</text:p>
          </table:table-cell>
          <table:table-cell office:value-type="float" office:value="-6127.12" table:style-name="ce11">
            <text:p>-6127,12</text:p>
          </table:table-cell>
          <table:table-cell office:value-type="float" office:value="6624.04" table:style-name="ce10">
            <text:p>6624,0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DJA MARIA FERNANDES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TOR DE DESENVOLVIMENTO DE PESSOAS (SEGESP)</text:p>
          </table:table-cell>
          <table:table-cell office:value-type="float" office:value="10800.57" table:style-name="ce10">
            <text:p>10800,57</text:p>
          </table:table-cell>
          <table:table-cell table:style-name="ce9"/>
          <table:table-cell office:value-type="float" office:value="2160.37" table:style-name="ce10">
            <text:p>2160,37</text:p>
          </table:table-cell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333.82" table:style-name="ce10">
            <text:p>14333,82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320.75" table:style-name="ce11">
            <text:p>-2320,75</text:p>
          </table:table-cell>
          <table:table-cell office:value-type="float" office:value="-18.55" table:style-name="ce11">
            <text:p>-18,55</text:p>
          </table:table-cell>
          <table:table-cell office:value-type="float" office:value="0" table:style-name="ce12">
            <text:p>0,00</text:p>
          </table:table-cell>
          <table:table-cell office:value-type="float" office:value="-3699.83" table:style-name="ce11">
            <text:p>-3699,83</text:p>
          </table:table-cell>
          <table:table-cell office:value-type="float" office:value="10633.99" table:style-name="ce10">
            <text:p>1063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NCI PIRES SANTOS SOUZ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470.59" table:style-name="ce12">
            <text:p>9470,59</text:p>
          </table:table-cell>
          <table:table-cell table:number-columns-repeated="2"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0971.85" table:style-name="ce10">
            <text:p>10971,85</text:p>
          </table:table-cell>
          <table:table-cell office:value-type="float" office:value="-345.6" table:style-name="ce11">
            <text:p>-345,60</text:p>
          </table:table-cell>
          <table:table-cell table:style-name="ce9"/>
          <table:table-cell office:value-type="float" office:value="-3929.69" table:style-name="ce11">
            <text:p>-3929,69</text:p>
          </table:table-cell>
          <table:table-cell office:value-type="float" office:value="0" table:style-name="ce12">
            <text:p>0,00</text:p>
          </table:table-cell>
          <table:table-cell office:value-type="float" office:value="-4275.29" table:style-name="ce11">
            <text:p>-4275,29</text:p>
          </table:table-cell>
          <table:table-cell office:value-type="float" office:value="6696.56" table:style-name="ce10">
            <text:p>6696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RCISO MENEZES BEZERR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285,94</text:p>
          </table:table-cell>
          <table:table-cell office:value-type="float" office:value="3166.79" table:style-name="ce10">
            <text:p>3166,79</text:p>
          </table:table-cell>
          <table:table-cell table:style-name="ce9"/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40.799999999999" table:style-name="ce10">
            <text:p>23940,80</text:p>
          </table:table-cell>
          <table:table-cell office:value-type="float" office:value="-3262.71" table:style-name="ce11">
            <text:p>-3262,71</text:p>
          </table:table-cell>
          <table:table-cell office:value-type="float" office:value="-4355.76" table:style-name="ce11">
            <text:p>-4355,76</text:p>
          </table:table-cell>
          <table:table-cell office:value-type="float" office:value="-1719.98" table:style-name="ce11">
            <text:p>-1719,98</text:p>
          </table:table-cell>
          <table:table-cell office:value-type="float" office:value="0" table:style-name="ce12">
            <text:p>0,00</text:p>
          </table:table-cell>
          <table:table-cell office:value-type="float" office:value="-9338.4500000000007" table:style-name="ce11">
            <text:p>-9338,45</text:p>
          </table:table-cell>
          <table:table-cell office:value-type="float" office:value="14602.35" table:style-name="ce10">
            <text:p>14602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LENE MACÁRIO SIMÕES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6186.52" table:style-name="ce10">
            <text:p>16186,52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73.01" table:style-name="ce10">
            <text:p>28573,01</text:p>
          </table:table-cell>
          <table:table-cell office:value-type="float" office:value="-3409.03" table:style-name="ce11">
            <text:p>-3409,03</text:p>
          </table:table-cell>
          <table:table-cell office:value-type="float" office:value="-5320.72" table:style-name="ce11">
            <text:p>-5320,72</text:p>
          </table:table-cell>
          <table:table-cell office:value-type="float" office:value="-5192.96" table:style-name="ce11">
            <text:p>-5192,96</text:p>
          </table:table-cell>
          <table:table-cell office:value-type="float" office:value="0" table:style-name="ce12">
            <text:p>0,00</text:p>
          </table:table-cell>
          <table:table-cell office:value-type="float" office:value="-13922.71" table:style-name="ce11">
            <text:p>-13922,71</text:p>
          </table:table-cell>
          <table:table-cell office:value-type="float" office:value="14650.3" table:style-name="ce10">
            <text:p>14650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ATASHA SARMENTO DE MORAES SIQUEIRA JUC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2ª VT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office:value-type="float" office:value="305.95" table:style-name="ce10">
            <text:p>305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38.33" table:style-name="ce10">
            <text:p>2538,3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4.63" table:style-name="ce11">
            <text:p>-24,63</text:p>
          </table:table-cell>
          <table:table-cell office:value-type="float" office:value="2513.6999999999998" table:style-name="ce10">
            <text:p>2513,7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LTON TENÓRIO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947.37" table:style-name="ce10">
            <text:p>2947,37</text:p>
          </table:table-cell>
          <table:table-cell table:style-name="ce9"/>
          <table:table-cell office:value-type="float" office:value="1077.67" table:style-name="ce10">
            <text:p>1077,6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79.63" table:style-name="ce10">
            <text:p>15779,63</text:p>
          </table:table-cell>
          <table:table-cell office:value-type="float" office:value="-1155.44" table:style-name="ce11">
            <text:p>-1155,44</text:p>
          </table:table-cell>
          <table:table-cell table:style-name="ce9"/>
          <table:table-cell office:value-type="float" office:value="-2106" table:style-name="ce11">
            <text:p>-2106,00</text:p>
          </table:table-cell>
          <table:table-cell office:value-type="float" office:value="0" table:style-name="ce12">
            <text:p>0,00</text:p>
          </table:table-cell>
          <table:table-cell office:value-type="float" office:value="-3261.44" table:style-name="ce11">
            <text:p>-3261,44</text:p>
          </table:table-cell>
          <table:table-cell office:value-type="float" office:value="12518.19" table:style-name="ce10">
            <text:p>12518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IVALDO TENÓRIO DE LIM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ICITAÇÃO E COMPRAS (CL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5146.46" table:style-name="ce10">
            <text:p>5146,46</text:p>
          </table:table-cell>
          <table:table-cell office:value-type="float" office:value="1939.89" table:style-name="ce10">
            <text:p>1939,89</text:p>
          </table:table-cell>
          <table:table-cell office:value-type="float" office:value="2286.06" table:style-name="ce10">
            <text:p>228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269.48" table:style-name="ce10">
            <text:p>21269,48</text:p>
          </table:table-cell>
          <table:table-cell office:value-type="float" office:value="-2014.32" table:style-name="ce11">
            <text:p>-2014,32</text:p>
          </table:table-cell>
          <table:table-cell office:value-type="float" office:value="-3692.87" table:style-name="ce11">
            <text:p>-3692,87</text:p>
          </table:table-cell>
          <table:table-cell office:value-type="float" office:value="-3898.6" table:style-name="ce11">
            <text:p>-3898,60</text:p>
          </table:table-cell>
          <table:table-cell office:value-type="float" office:value="0" table:style-name="ce12">
            <text:p>0,00</text:p>
          </table:table-cell>
          <table:table-cell office:value-type="float" office:value="-9605.7900000000009" table:style-name="ce11">
            <text:p>-9605,79</text:p>
          </table:table-cell>
          <table:table-cell office:value-type="float" office:value="11663.69" table:style-name="ce10">
            <text:p>11663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RCY JANNAYZZE DE MELO NE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2UNP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498.34" table:style-name="ce10">
            <text:p>2498,34</text:p>
          </table:table-cell>
          <table:table-cell office:value-type="float" office:value="12507" table:number-columns-spanned="2" table:number-rows-spanned="1" table:style-name="ce24">
            <text:p>12507,00</text:p>
          </table:table-cell>
          <table:covered-table-cell/>
          <table:table-cell table:style-name="ce9"/>
          <table:table-cell office:value-type="float" office:value="29039.8" table:style-name="ce10">
            <text:p>29039,80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5041.99" table:style-name="ce11">
            <text:p>-5041,99</text:p>
          </table:table-cell>
          <table:table-cell office:value-type="float" office:value="-1270.1600000000001" table:style-name="ce11">
            <text:p>-1270,16</text:p>
          </table:table-cell>
          <table:table-cell office:value-type="float" office:value="0" table:style-name="ce12">
            <text:p>0,00</text:p>
          </table:table-cell>
          <table:table-cell office:value-type="float" office:value="-7817.32" table:style-name="ce11">
            <text:p>-7817,32</text:p>
          </table:table-cell>
          <table:table-cell office:value-type="float" office:value="21222.48" table:style-name="ce10">
            <text:p>2122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EUSA MARIA DA SILV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804.89" table:style-name="ce10">
            <text:p>2804,89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91.38" table:style-name="ce10">
            <text:p>15191,38</text:p>
          </table:table-cell>
          <table:table-cell office:value-type="float" office:value="-1112.3399999999999" table:style-name="ce11">
            <text:p>-1112,34</text:p>
          </table:table-cell>
          <table:table-cell table:style-name="ce9"/>
          <table:table-cell office:value-type="float" office:value="-1858.69" table:style-name="ce11">
            <text:p>-1858,69</text:p>
          </table:table-cell>
          <table:table-cell office:value-type="float" office:value="0" table:style-name="ce12">
            <text:p>0,00</text:p>
          </table:table-cell>
          <table:table-cell office:value-type="float" office:value="-2971.03" table:style-name="ce11">
            <text:p>-2971,03</text:p>
          </table:table-cell>
          <table:table-cell office:value-type="float" office:value="12220.35" table:style-name="ce10">
            <text:p>1222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HIRLEY MAILY MARTINS ME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MATERIAL E LOGÍSTICA (SA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846.72" table:style-name="ce10">
            <text:p>2846,72</text:p>
          </table:table-cell>
          <table:table-cell office:value-type="float" office:value="1185.05" table:style-name="ce10">
            <text:p>1185,05</text:p>
          </table:table-cell>
          <table:table-cell office:value-type="float" office:value="1849.76" table:style-name="ce10">
            <text:p>184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78.599999999999" table:style-name="ce10">
            <text:p>17778,60</text:p>
          </table:table-cell>
          <table:table-cell office:value-type="float" office:value="-1967.23" table:style-name="ce11">
            <text:p>-1967,23</text:p>
          </table:table-cell>
          <table:table-cell office:value-type="float" office:value="-2865.81" table:style-name="ce11">
            <text:p>-2865,81</text:p>
          </table:table-cell>
          <table:table-cell office:value-type="float" office:value="-2466.92" table:style-name="ce11">
            <text:p>-2466,92</text:p>
          </table:table-cell>
          <table:table-cell office:value-type="float" office:value="0" table:style-name="ce12">
            <text:p>0,00</text:p>
          </table:table-cell>
          <table:table-cell office:value-type="float" office:value="-7299.96" table:style-name="ce11">
            <text:p>-7299,96</text:p>
          </table:table-cell>
          <table:table-cell office:value-type="float" office:value="10478.64" table:style-name="ce10">
            <text:p>10478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CANOR ROCHA JÚNIOR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701,52</text:p>
          </table:table-cell>
          <table:table-cell office:value-type="float" office:value="7547.12" table:style-name="ce10">
            <text:p>7547,12</text:p>
          </table:table-cell>
          <table:table-cell table:style-name="ce9"/>
          <table:table-cell office:value-type="float" office:value="1659.36" table:style-name="ce10">
            <text:p>1659,3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908" table:style-name="ce10">
            <text:p>27908,00</text:p>
          </table:table-cell>
          <table:table-cell office:value-type="float" office:value="-3110.02" table:style-name="ce11">
            <text:p>-3110,02</text:p>
          </table:table-cell>
          <table:table-cell table:style-name="ce9"/>
          <table:table-cell office:value-type="float" office:value="-4357.3500000000004" table:style-name="ce11">
            <text:p>-4357,35</text:p>
          </table:table-cell>
          <table:table-cell office:value-type="float" office:value="0" table:style-name="ce12">
            <text:p>0,00</text:p>
          </table:table-cell>
          <table:table-cell office:value-type="float" office:value="-7467.37" table:style-name="ce11">
            <text:p>-7467,37</text:p>
          </table:table-cell>
          <table:table-cell office:value-type="float" office:value="20440.63" table:style-name="ce10">
            <text:p>20440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A WANDERLEY MARTIN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1398.39" table:style-name="ce10">
            <text:p>11398,39</text:p>
          </table:table-cell>
          <table:table-cell office:value-type="float" office:value="1336.26" table:style-name="ce10">
            <text:p>1336,26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485.28" table:style-name="ce10">
            <text:p>13485,28</text:p>
          </table:table-cell>
          <table:table-cell office:value-type="float" office:value="-830.84" table:style-name="ce11">
            <text:p>-830,84</text:p>
          </table:table-cell>
          <table:table-cell office:value-type="float" office:value="-1880.59" table:style-name="ce11">
            <text:p>-1880,59</text:p>
          </table:table-cell>
          <table:table-cell office:value-type="float" office:value="-1227.8499999999999" table:style-name="ce11">
            <text:p>-1227,85</text:p>
          </table:table-cell>
          <table:table-cell office:value-type="float" office:value="0" table:style-name="ce12">
            <text:p>0,00</text:p>
          </table:table-cell>
          <table:table-cell office:value-type="float" office:value="-3939.28" table:style-name="ce11">
            <text:p>-3939,28</text:p>
          </table:table-cell>
          <table:table-cell office:value-type="float" office:value="9546" table:style-name="ce10">
            <text:p>9546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DSON JORGE SOUSA FRANÇA</text:p>
          </table:table-cell>
          <table:table-cell office:value-type="string" table:style-name="ce8">
            <text:p>TÉCNICO JUDICIÁRIO - NÍVEL MÉDIO A5</text:p>
          </table:table-cell>
          <table:table-cell table:style-name="ce9"/>
          <table:table-cell office:value-type="float" office:value="8885.18" table:style-name="ce12">
            <text:p>8885,18</text:p>
          </table:table-cell>
          <table:table-cell table:number-columns-repeated="2" table:style-name="ce9"/>
          <table:table-cell office:value-type="float" office:value="2448.71" table:style-name="ce10">
            <text:p>2448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1333.89" table:style-name="ce10">
            <text:p>11333,89</text:p>
          </table:table-cell>
          <table:table-cell office:value-type="float" office:value="-1073.67" table:style-name="ce11">
            <text:p>-1073,67</text:p>
          </table:table-cell>
          <table:table-cell office:value-type="float" office:value="-1226.67" table:style-name="ce11">
            <text:p>-1226,67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300.34" table:style-name="ce11">
            <text:p>-2300,34</text:p>
          </table:table-cell>
          <table:table-cell office:value-type="float" office:value="9033.5499999999993" table:style-name="ce10">
            <text:p>9033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DE SOUZA BOMFIM JÚNIOR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0ª VT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411.89" table:style-name="ce10">
            <text:p>3411,89</text:p>
          </table:table-cell>
          <table:table-cell office:value-type="float" office:value="1939.89" table:style-name="ce10">
            <text:p>1939,89</text:p>
          </table:table-cell>
          <table:table-cell office:value-type="float" office:value="2139.44" table:style-name="ce10">
            <text:p>213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245.810000000001" table:style-name="ce10">
            <text:p>19245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2935.31" table:style-name="ce11">
            <text:p>-2935,31</text:p>
          </table:table-cell>
          <table:table-cell office:value-type="float" office:value="-3429.44" table:style-name="ce11">
            <text:p>-3429,44</text:p>
          </table:table-cell>
          <table:table-cell office:value-type="float" office:value="0" table:style-name="ce12">
            <text:p>0,00</text:p>
          </table:table-cell>
          <table:table-cell office:value-type="float" office:value="-7193.14" table:style-name="ce11">
            <text:p>-7193,14</text:p>
          </table:table-cell>
          <table:table-cell office:value-type="float" office:value="12052.67" table:style-name="ce10">
            <text:p>12052,6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LSON SARMENTO PEIXOTO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EAPB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232,38</text:p>
          </table:table-cell>
          <table:table-cell table:number-columns-repeated="2" table:style-name="ce9"/>
          <table:table-cell office:value-type="float" office:value="-47.49" table:style-name="ce11">
            <text:p>-47,49</text:p>
          </table:table-cell>
          <table:table-cell office:value-type="float" office:value="0" table:style-name="ce12">
            <text:p>0,00</text:p>
          </table:table-cell>
          <table:table-cell office:value-type="float" office:value="-47.49" table:style-name="ce11">
            <text:p>-47,49</text:p>
          </table:table-cell>
          <table:table-cell office:value-type="float" office:value="2184.89" table:style-name="ce10">
            <text:p>2184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ADEGA CAVALCANTE JÚNIOR</text:p>
          </table:table-cell>
          <table:table-cell office:value-type="string" table:style-name="ce8">
            <text:p>TÉCNICO JUDICIÁRIO - NÍVEL MÉDIO C11</text:p>
          </table:table-cell>
          <table:table-cell office:value-type="string" table:style-name="ce8">
            <text:p>SETOR DE SISTEMAS JURÍDICOS (SETIC)</text:p>
          </table:table-cell>
          <table:table-cell office:value-type="float" office:value="11124.6" table:style-name="ce10">
            <text:p>11124,60</text:p>
          </table:table-cell>
          <table:table-cell table:number-columns-repeated="2" table:style-name="ce9"/>
          <table:table-cell office:value-type="float" office:value="2699.97" table:style-name="ce10">
            <text:p>2699,97</text:p>
          </table:table-cell>
          <table:table-cell office:value-type="float" office:value="3708.2" table:number-columns-spanned="2" table:number-rows-spanned="1" table:style-name="ce26">
            <text:p>3708,20</text:p>
          </table:table-cell>
          <table:covered-table-cell/>
          <table:table-cell table:style-name="ce9"/>
          <table:table-cell office:value-type="float" office:value="17532.77" table:style-name="ce10">
            <text:p>17532,77</text:p>
          </table:table-cell>
          <table:table-cell office:value-type="float" office:value="-1407.33" table:style-name="ce11">
            <text:p>-1407,33</text:p>
          </table:table-cell>
          <table:table-cell office:value-type="float" office:value="-1762.59" table:style-name="ce11">
            <text:p>-1762,59</text:p>
          </table:table-cell>
          <table:table-cell office:value-type="float" office:value="-1662.54" table:style-name="ce11">
            <text:p>-1662,54</text:p>
          </table:table-cell>
          <table:table-cell office:value-type="float" office:value="0" table:style-name="ce12">
            <text:p>0,00</text:p>
          </table:table-cell>
          <table:table-cell office:value-type="float" office:value="-4832.46" table:style-name="ce11">
            <text:p>-4832,46</text:p>
          </table:table-cell>
          <table:table-cell office:value-type="float" office:value="12700.31" table:style-name="ce10">
            <text:p>12700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IVALDO BEZERRA QUEIROZ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(5ª VT)</text:p>
          </table:table-cell>
          <table:table-cell office:value-type="float" office:value="11778.34" table:style-name="ce10">
            <text:p>11778,34</text:p>
          </table:table-cell>
          <table:table-cell office:value-type="float" office:value="2060.62" table:style-name="ce10">
            <text:p>2060,62</text:p>
          </table:table-cell>
          <table:table-cell office:value-type="float" office:value="1939.89" table:style-name="ce10">
            <text:p>1939,89</text:p>
          </table:table-cell>
          <table:table-cell office:value-type="float" office:value="1985.03" table:style-name="ce10">
            <text:p>1985,0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63.88" table:style-name="ce10">
            <text:p>17763,88</text:p>
          </table:table-cell>
          <table:table-cell office:value-type="float" office:value="-1817.93" table:style-name="ce11">
            <text:p>-1817,93</text:p>
          </table:table-cell>
          <table:table-cell office:value-type="float" office:value="-2917.76" table:style-name="ce11">
            <text:p>-2917,76</text:p>
          </table:table-cell>
          <table:table-cell office:value-type="float" office:value="-4911.3500000000004" table:style-name="ce11">
            <text:p>-4911,35</text:p>
          </table:table-cell>
          <table:table-cell office:value-type="float" office:value="0" table:style-name="ce12">
            <text:p>0,00</text:p>
          </table:table-cell>
          <table:table-cell office:value-type="float" office:value="-9647.0400000000009" table:style-name="ce11">
            <text:p>-9647,04</text:p>
          </table:table-cell>
          <table:table-cell office:value-type="float" office:value="8116.84" table:style-name="ce10">
            <text:p>8116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OEL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CONTROLE, MANUTENÇÃO E CONSERVAÇÃO DE</text:p>
          </table:table-cell>
          <table:table-cell office:value-type="float" office:value="11635.86" table:style-name="ce10">
            <text:p>11635,86</text:p>
          </table:table-cell>
          <table:table-cell office:value-type="float" office:value="3636.57" table:style-name="ce10">
            <text:p>3636,57</text:p>
          </table:table-cell>
          <table:table-cell table:style-name="ce9"/>
          <table:table-cell office:value-type="float" office:value="2123.5100000000002" table:style-name="ce10">
            <text:p>212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95.939999999999" table:style-name="ce10">
            <text:p>17395,94</text:p>
          </table:table-cell>
          <table:table-cell office:value-type="float" office:value="-1783.66" table:style-name="ce11">
            <text:p>-1783,66</text:p>
          </table:table-cell>
          <table:table-cell office:value-type="float" office:value="-2787.91" table:style-name="ce11">
            <text:p>-2787,91</text:p>
          </table:table-cell>
          <table:table-cell office:value-type="float" office:value="-2366.52" table:style-name="ce11">
            <text:p>-2366,52</text:p>
          </table:table-cell>
          <table:table-cell office:value-type="float" office:value="0" table:style-name="ce12">
            <text:p>0,00</text:p>
          </table:table-cell>
          <table:table-cell office:value-type="float" office:value="-6938.09" table:style-name="ce11">
            <text:p>-6938,09</text:p>
          </table:table-cell>
          <table:table-cell office:value-type="float" office:value="10457.85" table:style-name="ce10">
            <text:p>1045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NÚBIA SORAIA DE MAGALHÃES SANTOS REI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CONCILIAÇÃO (SEJ)</text:p>
          </table:table-cell>
          <table:table-cell table:number-columns-repeated="2" table:style-name="ce9"/>
          <table:table-cell office:value-type="float" office:value="1379.07" table:style-name="ce10">
            <text:p>1379,07</text:p>
          </table:table-cell>
          <table:table-cell office:value-type="float" office:value="1739.05" table:style-name="ce10">
            <text:p>1739,0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118.12" table:style-name="ce10">
            <text:p>3118,12</text:p>
          </table:table-cell>
          <table:table-cell table:number-columns-repeated="2" table:style-name="ce9"/>
          <table:table-cell office:value-type="float" office:value="-285.68" table:style-name="ce11">
            <text:p>-285,68</text:p>
          </table:table-cell>
          <table:table-cell office:value-type="float" office:value="0" table:style-name="ce12">
            <text:p>0,00</text:p>
          </table:table-cell>
          <table:table-cell office:value-type="float" office:value="-285.68" table:style-name="ce11">
            <text:p>-285,68</text:p>
          </table:table-cell>
          <table:table-cell office:value-type="float" office:value="2832.44" table:style-name="ce10">
            <text:p>283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DILON HENRIQUE FERRO CORDEIRO DA SILVA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(7ª VT)</text:p>
          </table:table-cell>
          <table:table-cell office:value-type="float" office:value="18951.18" table:style-name="ce10">
            <text:p>18951,18</text:p>
          </table:table-cell>
          <table:table-cell table:number-columns-repeated="2" table:style-name="ce9"/>
          <table:table-cell office:value-type="float" office:value="1746.39" table:style-name="ce10">
            <text:p>1746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97.57" table:style-name="ce10">
            <text:p>20697,57</text:p>
          </table:table-cell>
          <table:table-cell office:value-type="float" office:value="-2647.51" table:style-name="ce11">
            <text:p>-2647,51</text:p>
          </table:table-cell>
          <table:table-cell office:value-type="float" office:value="-1788.52" table:style-name="ce11">
            <text:p>-1788,52</text:p>
          </table:table-cell>
          <table:table-cell office:value-type="float" office:value="12.1" table:style-name="ce10">
            <text:p>12,10</text:p>
          </table:table-cell>
          <table:table-cell office:value-type="float" office:value="0" table:style-name="ce12">
            <text:p>0,00</text:p>
          </table:table-cell>
          <table:table-cell office:value-type="float" office:value="-4423.93" table:style-name="ce11">
            <text:p>-4423,93</text:p>
          </table:table-cell>
          <table:table-cell office:value-type="float" office:value="16273.64" table:style-name="ce10">
            <text:p>16273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SIANEIDE CARVALHO DE ALENCAR</text:p>
          </table:table-cell>
          <table:table-cell office:value-type="string" table:style-name="ce8">
            <text:p>ASSISTENTE - FOLHA DE PAGAMENTO II - FC-</text:p>
          </table:table-cell>
          <table:table-cell office:value-type="string" table:style-name="ce8">
            <text:p>SETOR DE FOLHA DE PAGAMENTO (SEGESP)</text:p>
          </table:table-cell>
          <table:table-cell office:value-type="float" office:value="11778.34" table:style-name="ce10">
            <text:p>11778,34</text:p>
          </table:table-cell>
          <table:table-cell office:value-type="float" office:value="836.45" table:style-name="ce10">
            <text:p>836,45</text:p>
          </table:table-cell>
          <table:table-cell office:value-type="float" office:value="1939.89" table:style-name="ce10">
            <text:p>1939,89</text:p>
          </table:table-cell>
          <table:table-cell office:value-type="float" office:value="2160.39" table:style-name="ce10">
            <text:p>2160,39</text:p>
          </table:table-cell>
          <table:table-cell office:value-type="float" office:value="4851.5600000000004" table:number-columns-spanned="2" table:number-rows-spanned="1" table:style-name="ce26">
            <text:p>4851,56</text:p>
          </table:table-cell>
          <table:covered-table-cell/>
          <table:table-cell table:style-name="ce9"/>
          <table:table-cell office:value-type="float" office:value="21566.63" table:style-name="ce10">
            <text:p>21566,63</text:p>
          </table:table-cell>
          <table:table-cell office:value-type="float" office:value="-1615.94" table:style-name="ce11">
            <text:p>-1615,94</text:p>
          </table:table-cell>
          <table:table-cell office:value-type="float" office:value="-2859.88" table:style-name="ce11">
            <text:p>-2859,88</text:p>
          </table:table-cell>
          <table:table-cell office:value-type="float" office:value="-3556.62" table:style-name="ce11">
            <text:p>-3556,62</text:p>
          </table:table-cell>
          <table:table-cell office:value-type="float" office:value="0" table:style-name="ce12">
            <text:p>0,00</text:p>
          </table:table-cell>
          <table:table-cell office:value-type="float" office:value="-8032.44" table:style-name="ce11">
            <text:p>-8032,44</text:p>
          </table:table-cell>
          <table:table-cell office:value-type="float" office:value="13534.19" table:style-name="ce10">
            <text:p>13534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SWALDO ZAIDAN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URADORIA DO MEMORIAL PONTES DE MIRANDA (SEGP)</text:p>
          </table:table-cell>
          <table:table-cell table:number-columns-repeated="2" table:style-name="ce9"/>
          <table:table-cell office:value-type="float" office:value="1379.07" table:style-name="ce10">
            <text:p>1379,07</text:p>
          </table:table-cell>
          <table:table-cell office:value-type="float" office:value="1997.34" table:style-name="ce10">
            <text:p>1997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76.41" table:style-name="ce10">
            <text:p>3376,41</text:p>
          </table:table-cell>
          <table:table-cell table:number-columns-repeated="2" table:style-name="ce9"/>
          <table:table-cell office:value-type="float" office:value="-1089.55" table:style-name="ce11">
            <text:p>-1089,55</text:p>
          </table:table-cell>
          <table:table-cell office:value-type="float" office:value="0" table:style-name="ce12">
            <text:p>0,00</text:p>
          </table:table-cell>
          <table:table-cell office:value-type="float" office:value="-1089.55" table:style-name="ce11">
            <text:p>-1089,55</text:p>
          </table:table-cell>
          <table:table-cell office:value-type="float" office:value="2286.86" table:style-name="ce10">
            <text:p>2286,8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OZENIR ALEXANDRE FERREIRA BERNARDO</text:p>
          </table:table-cell>
          <table:table-cell office:value-type="string" table:style-name="ce8">
            <text:p>SECRETÁRIO DE AUDIÊNCIA II - FC-04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10">
            <text:p>11849,58</text:p>
          </table:table-cell>
          <table:table-cell office:value-type="float" office:value="1852.91" table:style-name="ce10">
            <text:p>1852,91</text:p>
          </table:table-cell>
          <table:table-cell office:value-type="float" office:value="1939.89" table:style-name="ce10">
            <text:p>1939,89</text:p>
          </table:table-cell>
          <table:table-cell office:value-type="float" office:value="3141.02" table:style-name="ce10">
            <text:p>3141,02</text:p>
          </table:table-cell>
          <table:table-cell office:value-type="float" office:value="5214.13" table:number-columns-spanned="2" table:number-rows-spanned="1" table:style-name="ce26">
            <text:p>5214,13</text:p>
          </table:table-cell>
          <table:covered-table-cell/>
          <table:table-cell table:style-name="ce9"/>
          <table:table-cell office:value-type="float" office:value="23997.53" table:style-name="ce10">
            <text:p>23997,53</text:p>
          </table:table-cell>
          <table:table-cell office:value-type="float" office:value="-1803.25" table:style-name="ce11">
            <text:p>-1803,25</text:p>
          </table:table-cell>
          <table:table-cell office:value-type="float" office:value="-3189.07" table:style-name="ce11">
            <text:p>-3189,07</text:p>
          </table:table-cell>
          <table:table-cell office:value-type="float" office:value="-3369.03" table:style-name="ce11">
            <text:p>-3369,03</text:p>
          </table:table-cell>
          <table:table-cell office:value-type="float" office:value="0" table:style-name="ce12">
            <text:p>0,00</text:p>
          </table:table-cell>
          <table:table-cell office:value-type="float" office:value="-8361.35" table:style-name="ce11">
            <text:p>-8361,35</text:p>
          </table:table-cell>
          <table:table-cell office:value-type="float" office:value="15636.18" table:style-name="ce10">
            <text:p>15636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ICIA CRISOSTOMO DOS SANTO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5ª VT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1283.78" table:style-name="ce10">
            <text:p>1283,78</text:p>
          </table:table-cell>
          <table:table-cell office:value-type="float" office:value="1939.89" table:style-name="ce10">
            <text:p>1939,89</text:p>
          </table:table-cell>
          <table:table-cell office:value-type="float" office:value="2129.44" table:style-name="ce10">
            <text:p>212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250.18" table:style-name="ce10">
            <text:p>17250,18</text:p>
          </table:table-cell>
          <table:table-cell office:value-type="float" office:value="-1709.34" table:style-name="ce11">
            <text:p>-1709,34</text:p>
          </table:table-cell>
          <table:table-cell office:value-type="float" office:value="-2766.64" table:style-name="ce11">
            <text:p>-2766,64</text:p>
          </table:table-cell>
          <table:table-cell office:value-type="float" office:value="-2904.43" table:style-name="ce11">
            <text:p>-2904,43</text:p>
          </table:table-cell>
          <table:table-cell office:value-type="float" office:value="0" table:style-name="ce12">
            <text:p>0,00</text:p>
          </table:table-cell>
          <table:table-cell office:value-type="float" office:value="-7380.41" table:style-name="ce11">
            <text:p>-7380,41</text:p>
          </table:table-cell>
          <table:table-cell office:value-type="float" office:value="9869.77" table:style-name="ce10">
            <text:p>9869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TRÍCIA TEIXEIRA CASSELL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PROJETOS, ORÇAMENTO, PLANEJAMENTO E MA</text:p>
          </table:table-cell>
          <table:table-cell office:value-type="float" office:value="9294.61" table:style-name="ce12">
            <text:p>9294,61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667.75" table:style-name="ce10">
            <text:p>2667,75</text:p>
          </table:table-cell>
          <table:table-cell office:value-type="float" office:value="3493.22" table:number-columns-spanned="2" table:number-rows-spanned="1" table:style-name="ce26">
            <text:p>3493,22</text:p>
          </table:table-cell>
          <table:covered-table-cell/>
          <table:table-cell office:value-type="float" office:value="5239.84" table:style-name="ce12">
            <text:p>5239,84</text:p>
          </table:table-cell>
          <table:table-cell office:value-type="float" office:value="21880.47" table:style-name="ce10">
            <text:p>21880,4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4.66" table:style-name="ce11">
            <text:p>-1634,66</text:p>
          </table:table-cell>
          <table:table-cell office:value-type="float" office:value="-2860.55" table:style-name="ce11">
            <text:p>-2860,55</text:p>
          </table:table-cell>
          <table:table-cell office:value-type="float" office:value="0" table:style-name="ce12">
            <text:p>0,00</text:p>
          </table:table-cell>
          <table:table-cell office:value-type="float" office:value="-5323.6" table:style-name="ce11">
            <text:p>-5323,60</text:p>
          </table:table-cell>
          <table:table-cell office:value-type="float" office:value="16556.87" table:style-name="ce10">
            <text:p>16556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RAVENALA BRANDÃO MALTA LOPES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2UNP)</text:p>
          </table:table-cell>
          <table:table-cell office:value-type="float" office:value="11435.28" table:style-name="ce10">
            <text:p>11435,2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3450.27" table:style-name="ce10">
            <text:p>3450,27</text:p>
          </table:table-cell>
          <table:table-cell office:value-type="float" office:value="13015.14" table:number-columns-spanned="2" table:number-rows-spanned="1" table:style-name="ce24">
            <text:p>13015,14</text:p>
          </table:table-cell>
          <table:covered-table-cell/>
          <table:table-cell table:style-name="ce9"/>
          <table:table-cell office:value-type="float" office:value="29840.58" table:style-name="ce10">
            <text:p>29840,58</text:p>
          </table:table-cell>
          <table:table-cell office:value-type="float" office:value="-1438.81" table:style-name="ce11">
            <text:p>-1438,81</text:p>
          </table:table-cell>
          <table:table-cell office:value-type="float" office:value="-4914.3900000000003" table:style-name="ce11">
            <text:p>-4914,39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6353.2" table:style-name="ce11">
            <text:p>-6353,20</text:p>
          </table:table-cell>
          <table:table-cell office:value-type="float" office:value="23487.38" table:style-name="ce10">
            <text:p>23487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A TACIANA CAVALCANTE LINS DE LIM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7ª VT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4006.94" table:style-name="ce10">
            <text:p>4006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748.91" table:style-name="ce10">
            <text:p>17748,91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235.0700000000002" table:style-name="ce11">
            <text:p>-2235,07</text:p>
          </table:table-cell>
          <table:table-cell office:value-type="float" office:value="-4610.4799999999996" table:style-name="ce11">
            <text:p>-4610,48</text:p>
          </table:table-cell>
          <table:table-cell office:value-type="float" office:value="0" table:style-name="ce12">
            <text:p>0,00</text:p>
          </table:table-cell>
          <table:table-cell office:value-type="float" office:value="-8350.7199999999993" table:style-name="ce11">
            <text:p>-8350,72</text:p>
          </table:table-cell>
          <table:table-cell office:value-type="float" office:value="9398.19" table:style-name="ce10">
            <text:p>9398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BATISTA SANTOS FILH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EN)</text:p>
          </table:table-cell>
          <table:table-cell office:value-type="float" office:value="1454.4" table:style-name="ce12">
            <text:p>1454,40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3590.44" table:style-name="ce10">
            <text:p>3590,44</text:p>
          </table:table-cell>
          <table:table-cell office:value-type="float" office:value="3309.98" table:number-columns-spanned="2" table:number-rows-spanned="1" table:style-name="ce26">
            <text:p>3309,98</text:p>
          </table:table-cell>
          <table:covered-table-cell/>
          <table:table-cell table:style-name="ce9"/>
          <table:table-cell office:value-type="float" office:value="10587.2" table:style-name="ce10">
            <text:p>10587,20</text:p>
          </table:table-cell>
          <table:table-cell office:value-type="float" office:value="-979.55" table:style-name="ce11">
            <text:p>-979,55</text:p>
          </table:table-cell>
          <table:table-cell office:value-type="float" office:value="-681.1" table:style-name="ce11">
            <text:p>-681,10</text:p>
          </table:table-cell>
          <table:table-cell office:value-type="float" office:value="-2199.79" table:style-name="ce11">
            <text:p>-2199,79</text:p>
          </table:table-cell>
          <table:table-cell office:value-type="float" office:value="0" table:style-name="ce12">
            <text:p>0,00</text:p>
          </table:table-cell>
          <table:table-cell office:value-type="float" office:value="-3860.44" table:style-name="ce11">
            <text:p>-3860,44</text:p>
          </table:table-cell>
          <table:table-cell office:value-type="float" office:value="6726.76" table:style-name="ce10">
            <text:p>6726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CÉSAR SOUZA CAVALCANTI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<text:s/>(PCV)</text:p>
          </table:table-cell>
          <table:table-cell office:value-type="float" office:value="10887.5" table:style-name="ce10">
            <text:p>10887,50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3152.42" table:style-name="ce10">
            <text:p>3152,42</text:p>
          </table:table-cell>
          <table:table-cell office:value-type="float" office:value="2206.65" table:number-columns-spanned="2" table:number-rows-spanned="1" table:style-name="ce26">
            <text:p>2206,65</text:p>
          </table:table-cell>
          <table:covered-table-cell/>
          <table:table-cell table:style-name="ce9"/>
          <table:table-cell office:value-type="float" office:value="18478.95" table:style-name="ce10">
            <text:p>18478,9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13.35" table:style-name="ce11">
            <text:p>-3013,35</text:p>
          </table:table-cell>
          <table:table-cell office:value-type="float" office:value="-1288.28" table:style-name="ce11">
            <text:p>-1288,28</text:p>
          </table:table-cell>
          <table:table-cell office:value-type="float" office:value="0" table:style-name="ce12">
            <text:p>0,00</text:p>
          </table:table-cell>
          <table:table-cell office:value-type="float" office:value="-5130.0200000000004" table:style-name="ce11">
            <text:p>-5130,02</text:p>
          </table:table-cell>
          <table:table-cell office:value-type="float" office:value="13348.93" table:style-name="ce10">
            <text:p>13348,9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DE TARSO LEMOS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COORDENADORIA DE MANUTENÇÃO E PROJETOS (SA)</text:p>
          </table:table-cell>
          <table:table-cell office:value-type="float" office:value="19363.86" table:style-name="ce10">
            <text:p>19363,86</text:p>
          </table:table-cell>
          <table:table-cell office:value-type="float" office:value="5776.06" table:style-name="ce10">
            <text:p>5776,06</text:p>
          </table:table-cell>
          <table:table-cell table:style-name="ce9"/>
          <table:table-cell office:value-type="float" office:value="2674.06" table:style-name="ce10">
            <text:p>2674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13.98" table:style-name="ce10">
            <text:p>27813,98</text:p>
          </table:table-cell>
          <table:table-cell office:value-type="float" office:value="-3170.16" table:style-name="ce11">
            <text:p>-3170,16</text:p>
          </table:table-cell>
          <table:table-cell office:value-type="float" office:value="-5068.05" table:style-name="ce11">
            <text:p>-5068,05</text:p>
          </table:table-cell>
          <table:table-cell office:value-type="float" office:value="-4828.7700000000004" table:style-name="ce11">
            <text:p>-4828,77</text:p>
          </table:table-cell>
          <table:table-cell office:value-type="float" office:value="0" table:style-name="ce12">
            <text:p>0,00</text:p>
          </table:table-cell>
          <table:table-cell office:value-type="float" office:value="-13066.98" table:style-name="ce11">
            <text:p>-13066,98</text:p>
          </table:table-cell>
          <table:table-cell office:value-type="float" office:value="14747" table:style-name="ce10">
            <text:p>14747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FERNANDO DE ATHAYDE SILVA FILH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POIO AO PJE (CAVT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3221.92" table:style-name="ce10">
            <text:p>3221,92</text:p>
          </table:table-cell>
          <table:table-cell office:value-type="float" office:value="1379.07" table:style-name="ce10">
            <text:p>1379,07</text:p>
          </table:table-cell>
          <table:table-cell office:value-type="float" office:value="2322.56" table:style-name="ce10">
            <text:p>232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20.62" table:style-name="ce10">
            <text:p>18820,62</text:p>
          </table:table-cell>
          <table:table-cell office:value-type="float" office:value="-2029.13" table:style-name="ce11">
            <text:p>-2029,13</text:p>
          </table:table-cell>
          <table:table-cell office:value-type="float" office:value="-3005.32" table:style-name="ce11">
            <text:p>-3005,32</text:p>
          </table:table-cell>
          <table:table-cell office:value-type="float" office:value="-3640.88" table:style-name="ce11">
            <text:p>-3640,88</text:p>
          </table:table-cell>
          <table:table-cell office:value-type="float" office:value="0" table:style-name="ce12">
            <text:p>0,00</text:p>
          </table:table-cell>
          <table:table-cell office:value-type="float" office:value="-8675.33" table:style-name="ce11">
            <text:p>-8675,33</text:p>
          </table:table-cell>
          <table:table-cell office:value-type="float" office:value="10145.290000000001" table:style-name="ce10">
            <text:p>10145,2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GOMES DE MELLO JÚNIOR</text:p>
          </table:table-cell>
          <table:table-cell office:value-type="string" table:style-name="ce8">
            <text:p>DIRETOR - CJ-03</text:p>
          </table:table-cell>
          <table:table-cell office:value-type="string" table:style-name="ce8">
            <text:p>SECRETARIA <text:s/>JUDICIÁRIA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184.39" table:style-name="ce10">
            <text:p>27184,39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5676.78" table:style-name="ce11">
            <text:p>-5676,78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8146.94" table:style-name="ce11">
            <text:p>-8146,94</text:p>
          </table:table-cell>
          <table:table-cell office:value-type="float" office:value="19037.45" table:style-name="ce10">
            <text:p>1903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OLIVEIRA DE MORAES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3221.92" table:style-name="ce10">
            <text:p>3221,92</text:p>
          </table:table-cell>
          <table:table-cell office:value-type="float" office:value="8411.01" table:style-name="ce10">
            <text:p>8411,01</text:p>
          </table:table-cell>
          <table:table-cell office:value-type="float" office:value="3188.38" table:style-name="ce10">
            <text:p>3188,3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23.39" table:style-name="ce10">
            <text:p>26623,39</text:p>
          </table:table-cell>
          <table:table-cell office:value-type="float" office:value="-2029.13" table:style-name="ce11">
            <text:p>-2029,13</text:p>
          </table:table-cell>
          <table:table-cell office:value-type="float" office:value="-4808.71" table:style-name="ce11">
            <text:p>-4808,71</text:p>
          </table:table-cell>
          <table:table-cell office:value-type="float" office:value="-2814.53" table:style-name="ce11">
            <text:p>-2814,53</text:p>
          </table:table-cell>
          <table:table-cell office:value-type="float" office:value="0" table:style-name="ce12">
            <text:p>0,00</text:p>
          </table:table-cell>
          <table:table-cell office:value-type="float" office:value="-9652.3700000000008" table:style-name="ce11">
            <text:p>-9652,37</text:p>
          </table:table-cell>
          <table:table-cell office:value-type="float" office:value="16971.02" table:style-name="ce10">
            <text:p>16971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ROBERTO VIEIRA RI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717.02" table:style-name="ce10">
            <text:p>2717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51.65" table:style-name="ce10">
            <text:p>15751,65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144.83" table:style-name="ce11">
            <text:p>-2144,83</text:p>
          </table:table-cell>
          <table:table-cell office:value-type="float" office:value="-2289.25" table:style-name="ce11">
            <text:p>-2289,25</text:p>
          </table:table-cell>
          <table:table-cell office:value-type="float" office:value="0" table:style-name="ce12">
            <text:p>0,00</text:p>
          </table:table-cell>
          <table:table-cell office:value-type="float" office:value="-5939.25" table:style-name="ce11">
            <text:p>-5939,25</text:p>
          </table:table-cell>
          <table:table-cell office:value-type="float" office:value="9812.4" table:style-name="ce10">
            <text:p>9812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SOARES TEIXEIRA FILHO</text:p>
          </table:table-cell>
          <table:table-cell office:value-type="string" table:style-name="ce8">
            <text:p>ANALISTA JUDICIÁRIO - NÍVEL SUPERIOR B9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19558.490000000002" table:style-name="ce10">
            <text:p>19558,49</text:p>
          </table:table-cell>
          <table:table-cell table:number-columns-repeated="2" table:style-name="ce9"/>
          <table:table-cell office:value-type="float" office:value="3393.49" table:style-name="ce10">
            <text:p>3393,4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951.98" table:style-name="ce10">
            <text:p>22951,98</text:p>
          </table:table-cell>
          <table:table-cell office:value-type="float" office:value="-2785.16" table:style-name="ce11">
            <text:p>-2785,16</text:p>
          </table:table-cell>
          <table:table-cell office:value-type="float" office:value="-3639.03" table:style-name="ce11">
            <text:p>-3639,03</text:p>
          </table:table-cell>
          <table:table-cell office:value-type="float" office:value="-1476.34" table:style-name="ce11">
            <text:p>-1476,34</text:p>
          </table:table-cell>
          <table:table-cell office:value-type="float" office:value="0" table:style-name="ce12">
            <text:p>0,00</text:p>
          </table:table-cell>
          <table:table-cell office:value-type="float" office:value="-7900.53" table:style-name="ce11">
            <text:p>-7900,53</text:p>
          </table:table-cell>
          <table:table-cell office:value-type="float" office:value="15051.45" table:style-name="ce10">
            <text:p>15051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AULO THEONES COSTA TEMOTE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6ª VT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32.38" table:style-name="ce10">
            <text:p>2232,38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445.64" table:style-name="ce11">
            <text:p>-1445,64</text:p>
          </table:table-cell>
          <table:table-cell office:value-type="float" office:value="0" table:style-name="ce12">
            <text:p>0,00</text:p>
          </table:table-cell>
          <table:table-cell office:value-type="float" office:value="-1470.27" table:style-name="ce11">
            <text:p>-1470,27</text:p>
          </table:table-cell>
          <table:table-cell office:value-type="float" office:value="762.11" table:style-name="ce10">
            <text:p>762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EDRO DA SILVA COSTA NET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ATA)</text:p>
          </table:table-cell>
          <table:table-cell office:value-type="float" office:value="11214.13" table:style-name="ce10">
            <text:p>11214,13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337.73" table:style-name="ce10">
            <text:p>2337,7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36.91" table:style-name="ce10">
            <text:p>14736,91</text:p>
          </table:table-cell>
          <table:table-cell office:value-type="float" office:value="-1407.33" table:style-name="ce11">
            <text:p>-1407,33</text:p>
          </table:table-cell>
          <table:table-cell office:value-type="float" office:value="-2049.12" table:style-name="ce11">
            <text:p>-2049,12</text:p>
          </table:table-cell>
          <table:table-cell office:value-type="float" office:value="-1618.33" table:style-name="ce11">
            <text:p>-1618,33</text:p>
          </table:table-cell>
          <table:table-cell office:value-type="float" office:value="0" table:style-name="ce12">
            <text:p>0,00</text:p>
          </table:table-cell>
          <table:table-cell office:value-type="float" office:value="-5074.78" table:style-name="ce11">
            <text:p>-5074,78</text:p>
          </table:table-cell>
          <table:table-cell office:value-type="float" office:value="9662.1299999999992" table:style-name="ce10">
            <text:p>9662,1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POLLYANA MARIA FARIAS DE GOUVEIA</text:p>
          </table:table-cell>
          <table:table-cell office:value-type="string" table:style-name="ce8">
            <text:p>ANALISTA JUDICIÁRIO - NÍVEL SUPERIOR C13</text:p>
          </table:table-cell>
          <table:table-cell table:style-name="ce9"/>
          <table:table-cell office:value-type="float" office:value="19285.939999999999" table:style-name="ce10">
            <text:p>19285,94</text:p>
          </table:table-cell>
          <table:table-cell office:value-type="float" office:value="1868.59" table:style-name="ce10">
            <text:p>1868,59</text:p>
          </table:table-cell>
          <table:table-cell table:style-name="ce9"/>
          <table:table-cell office:value-type="float" office:value="2542.56" table:style-name="ce10">
            <text:p>2542,56</text:p>
          </table:table-cell>
          <table:table-cell office:value-type="float" office:value="7051.51" table:number-columns-spanned="2" table:number-rows-spanned="1" table:style-name="ce26">
            <text:p>7051,51</text:p>
          </table:table-cell>
          <table:covered-table-cell/>
          <table:table-cell table:style-name="ce9"/>
          <table:table-cell office:value-type="float" office:value="30748.6" table:style-name="ce10">
            <text:p>30748,60</text:p>
          </table:table-cell>
          <table:table-cell office:value-type="float" office:value="-3048.51" table:style-name="ce11">
            <text:p>-3048,51</text:p>
          </table:table-cell>
          <table:table-cell office:value-type="float" office:value="-4866.7700000000004" table:style-name="ce11">
            <text:p>-4866,77</text:p>
          </table:table-cell>
          <table:table-cell office:value-type="float" office:value="-4374" table:style-name="ce11">
            <text:p>-4374,00</text:p>
          </table:table-cell>
          <table:table-cell office:value-type="float" office:value="0" table:style-name="ce12">
            <text:p>0,00</text:p>
          </table:table-cell>
          <table:table-cell office:value-type="float" office:value="-12289.28" table:style-name="ce11">
            <text:p>-12289,28</text:p>
          </table:table-cell>
          <table:table-cell office:value-type="float" office:value="18459.32" table:style-name="ce10">
            <text:p>18459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DA CRUZ OLIVEIR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0000.35" table:style-name="ce10">
            <text:p>10000,35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461.6" table:style-name="ce10">
            <text:p>2461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41.02" table:style-name="ce10">
            <text:p>13841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34.64" table:style-name="ce11">
            <text:p>-1934,64</text:p>
          </table:table-cell>
          <table:table-cell office:value-type="float" office:value="-1080.03" table:style-name="ce11">
            <text:p>-1080,03</text:p>
          </table:table-cell>
          <table:table-cell office:value-type="float" office:value="0" table:style-name="ce12">
            <text:p>0,00</text:p>
          </table:table-cell>
          <table:table-cell office:value-type="float" office:value="-3843.06" table:style-name="ce11">
            <text:p>-3843,06</text:p>
          </table:table-cell>
          <table:table-cell office:value-type="float" office:value="9997.9599999999991" table:style-name="ce10">
            <text:p>9997,9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IGOR ALEXANDRE VASC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INFRAESTRUTURA TECNOLÓGICA (SETIC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437.07" table:style-name="ce10">
            <text:p>1437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71.7" table:style-name="ce10">
            <text:p>14471,70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01.2399999999998" table:style-name="ce11">
            <text:p>-2301,24</text:p>
          </table:table-cell>
          <table:table-cell office:value-type="float" office:value="-91.91" table:style-name="ce11">
            <text:p>-91,91</text:p>
          </table:table-cell>
          <table:table-cell office:value-type="float" office:value="0" table:style-name="ce12">
            <text:p>0,00</text:p>
          </table:table-cell>
          <table:table-cell office:value-type="float" office:value="-3898.32" table:style-name="ce11">
            <text:p>-3898,32</text:p>
          </table:table-cell>
          <table:table-cell office:value-type="float" office:value="10573.38" table:style-name="ce10">
            <text:p>10573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QUIRINO SANTOS MOT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1ª VT)</text:p>
          </table:table-cell>
          <table:table-cell office:value-type="float" office:value="2832.79" table:style-name="ce12">
            <text:p>2832,79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250.4699999999998" table:style-name="ce10">
            <text:p>2250,4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62.33" table:style-name="ce10">
            <text:p>6462,33</text:p>
          </table:table-cell>
          <table:table-cell office:value-type="float" office:value="-396.59" table:style-name="ce11">
            <text:p>-396,59</text:p>
          </table:table-cell>
          <table:table-cell office:value-type="float" office:value="-132.18" table:style-name="ce11">
            <text:p>-132,18</text:p>
          </table:table-cell>
          <table:table-cell office:value-type="float" office:value="-2054.8000000000002" table:style-name="ce11">
            <text:p>-2054,80</text:p>
          </table:table-cell>
          <table:table-cell office:value-type="float" office:value="0" table:style-name="ce12">
            <text:p>0,00</text:p>
          </table:table-cell>
          <table:table-cell office:value-type="float" office:value="-2583.5700000000002" table:style-name="ce11">
            <text:p>-2583,57</text:p>
          </table:table-cell>
          <table:table-cell office:value-type="float" office:value="3878.76" table:style-name="ce10">
            <text:p>3878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 SANTOS BITENCOURT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7ª VT)</text:p>
          </table:table-cell>
          <table:table-cell office:value-type="float" office:value="11102.22" table:style-name="ce10">
            <text:p>11102,22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1234.4000000000001" table:style-name="ce10">
            <text:p>1234,40</text:p>
          </table:table-cell>
          <table:table-cell office:value-type="float" office:value="4160.43" table:number-columns-spanned="2" table:number-rows-spanned="1" table:style-name="ce26">
            <text:p>4160,43</text:p>
          </table:table-cell>
          <table:covered-table-cell/>
          <table:table-cell table:style-name="ce9"/>
          <table:table-cell office:value-type="float" office:value="17876.12" table:style-name="ce10">
            <text:p>17876,12</text:p>
          </table:table-cell>
          <table:table-cell office:value-type="float" office:value="-1391.1" table:style-name="ce11">
            <text:p>-1391,10</text:p>
          </table:table-cell>
          <table:table-cell office:value-type="float" office:value="-2480.41" table:style-name="ce11">
            <text:p>-2480,41</text:p>
          </table:table-cell>
          <table:table-cell office:value-type="float" office:value="-392.88" table:style-name="ce11">
            <text:p>-392,88</text:p>
          </table:table-cell>
          <table:table-cell office:value-type="float" office:value="0" table:style-name="ce12">
            <text:p>0,00</text:p>
          </table:table-cell>
          <table:table-cell office:value-type="float" office:value="-4264.3900000000003" table:style-name="ce11">
            <text:p>-4264,39</text:p>
          </table:table-cell>
          <table:table-cell office:value-type="float" office:value="13611.73" table:style-name="ce10">
            <text:p>13611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FAELA DE FREITAS SANTOS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E DESEMBARGADOR (GABPI)</text:p>
          </table:table-cell>
          <table:table-cell office:value-type="float" office:value="18875.53" table:style-name="ce10">
            <text:p>18875,53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520.94" table:style-name="ce10">
            <text:p>28520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406.63" table:style-name="ce11">
            <text:p>-6406,63</text:p>
          </table:table-cell>
          <table:table-cell office:value-type="float" office:value="-495.49" table:style-name="ce11">
            <text:p>-495,49</text:p>
          </table:table-cell>
          <table:table-cell office:value-type="float" office:value="0" table:style-name="ce12">
            <text:p>0,00</text:p>
          </table:table-cell>
          <table:table-cell office:value-type="float" office:value="-7730.51" table:style-name="ce11">
            <text:p>-7730,51</text:p>
          </table:table-cell>
          <table:table-cell office:value-type="float" office:value="20790.43" table:style-name="ce10">
            <text:p>20790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ANE CUNHA GOME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COORDENADORIA DE PRECATÓRIO (SEJ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2898.75" table:style-name="ce10">
            <text:p>2898,75</text:p>
          </table:table-cell>
          <table:table-cell office:value-type="float" office:value="1379.07" table:style-name="ce10">
            <text:p>1379,07</text:p>
          </table:table-cell>
          <table:table-cell office:value-type="float" office:value="1869.76" table:style-name="ce10">
            <text:p>186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589.37" table:style-name="ce10">
            <text:p>25589,37</text:p>
          </table:table-cell>
          <table:table-cell office:value-type="float" office:value="-3218.48" table:style-name="ce11">
            <text:p>-3218,48</text:p>
          </table:table-cell>
          <table:table-cell office:value-type="float" office:value="-4664.18" table:style-name="ce11">
            <text:p>-4664,18</text:p>
          </table:table-cell>
          <table:table-cell office:value-type="float" office:value="-3644.26" table:style-name="ce11">
            <text:p>-3644,26</text:p>
          </table:table-cell>
          <table:table-cell office:value-type="float" office:value="0" table:style-name="ce12">
            <text:p>0,00</text:p>
          </table:table-cell>
          <table:table-cell office:value-type="float" office:value="-11526.92" table:style-name="ce11">
            <text:p>-11526,92</text:p>
          </table:table-cell>
          <table:table-cell office:value-type="float" office:value="14062.45" table:style-name="ce10">
            <text:p>14062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288.89" table:style-name="ce10">
            <text:p>12288,89</text:p>
          </table:table-cell>
          <table:table-cell office:value-type="float" office:value="5291.31" table:style-name="ce10">
            <text:p>5291,31</text:p>
          </table:table-cell>
          <table:table-cell table:style-name="ce9"/>
          <table:table-cell office:value-type="float" office:value="1660.71" table:style-name="ce10">
            <text:p>1660,71</text:p>
          </table:table-cell>
          <table:table-cell office:value-type="float" office:value="6122.8" table:number-columns-spanned="2" table:number-rows-spanned="1" table:style-name="ce26">
            <text:p>6122,80</text:p>
          </table:table-cell>
          <table:covered-table-cell/>
          <table:table-cell table:style-name="ce9"/>
          <table:table-cell office:value-type="float" office:value="25363.71" table:style-name="ce10">
            <text:p>25363,71</text:p>
          </table:table-cell>
          <table:table-cell office:value-type="float" office:value="-1984.39" table:style-name="ce11">
            <text:p>-1984,39</text:p>
          </table:table-cell>
          <table:table-cell office:value-type="float" office:value="-703.97" table:style-name="ce11">
            <text:p>-703,97</text:p>
          </table:table-cell>
          <table:table-cell office:value-type="float" office:value="-2052.2399999999998" table:style-name="ce11">
            <text:p>-2052,24</text:p>
          </table:table-cell>
          <table:table-cell office:value-type="float" office:value="0" table:style-name="ce12">
            <text:p>0,00</text:p>
          </table:table-cell>
          <table:table-cell office:value-type="float" office:value="-4740.6000000000004" table:style-name="ce11">
            <text:p>-4740,60</text:p>
          </table:table-cell>
          <table:table-cell office:value-type="float" office:value="20623.11" table:style-name="ce10">
            <text:p>20623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ILDO BANDEIRA FARIAS FILHO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7ª VT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office:value-type="float" office:value="556.63" table:style-name="ce10">
            <text:p>55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89.01" table:style-name="ce10">
            <text:p>2789,01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748.17" table:style-name="ce11">
            <text:p>-748,17</text:p>
          </table:table-cell>
          <table:table-cell office:value-type="float" office:value="0" table:style-name="ce12">
            <text:p>0,00</text:p>
          </table:table-cell>
          <table:table-cell office:value-type="float" office:value="-772.8" table:style-name="ce11">
            <text:p>-772,80</text:p>
          </table:table-cell>
          <table:table-cell office:value-type="float" office:value="2016.21" table:style-name="ce10">
            <text:p>2016,2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ONI DE MATT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SAN)</text:p>
          </table:table-cell>
          <table:table-cell table:number-columns-repeated="2" table:style-name="ce9"/>
          <table:table-cell office:value-type="float" office:value="12940.02" table:style-name="ce10">
            <text:p>12940,02</text:p>
          </table:table-cell>
          <table:table-cell office:value-type="float" office:value="1760.35" table:style-name="ce10">
            <text:p>1760,3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00.37" table:style-name="ce10">
            <text:p>14700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61.34" table:style-name="ce11">
            <text:p>-2461,34</text:p>
          </table:table-cell>
          <table:table-cell office:value-type="float" office:value="-1238.21" table:style-name="ce11">
            <text:p>-1238,21</text:p>
          </table:table-cell>
          <table:table-cell office:value-type="float" office:value="0" table:style-name="ce12">
            <text:p>0,00</text:p>
          </table:table-cell>
          <table:table-cell office:value-type="float" office:value="-4527.9399999999996" table:style-name="ce11">
            <text:p>-4527,94</text:p>
          </table:table-cell>
          <table:table-cell office:value-type="float" office:value="10172.43" table:style-name="ce10">
            <text:p>1017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PHAELA CINTYA MATOS CARVALHO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O TRIBUNAL PLEN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7369.22" table:style-name="ce10">
            <text:p>7369,22</text:p>
          </table:table-cell>
          <table:table-cell office:value-type="float" office:value="8411.01" table:style-name="ce10">
            <text:p>8411,01</text:p>
          </table:table-cell>
          <table:table-cell office:value-type="float" office:value="2217.75" table:style-name="ce10">
            <text:p>221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283.919999999998" table:style-name="ce10">
            <text:p>37283,92</text:p>
          </table:table-cell>
          <table:table-cell office:value-type="float" office:value="-4533.84" table:style-name="ce11">
            <text:p>-4533,84</text:p>
          </table:table-cell>
          <table:table-cell office:value-type="float" office:value="-7474.89" table:style-name="ce11">
            <text:p>-7474,89</text:p>
          </table:table-cell>
          <table:table-cell office:value-type="float" office:value="-5156.03" table:style-name="ce11">
            <text:p>-5156,03</text:p>
          </table:table-cell>
          <table:table-cell office:value-type="float" office:value="0" table:style-name="ce12">
            <text:p>0,00</text:p>
          </table:table-cell>
          <table:table-cell office:value-type="float" office:value="-17164.759999999998" table:style-name="ce11">
            <text:p>-17164,76</text:p>
          </table:table-cell>
          <table:table-cell office:value-type="float" office:value="20119.16" table:style-name="ce10">
            <text:p>20119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AUL JOSÉ DA SILVA JÚNIOR</text:p>
          </table:table-cell>
          <table:table-cell office:value-type="string" table:style-name="ce8">
            <text:p>SECRETÁRIO GERAL DA PRESIDÊNCIA - CJ-0</text:p>
          </table:table-cell>
          <table:table-cell office:value-type="string" table:style-name="ce8">
            <text:p>SECRETARIA GERAL DA PRESIDÊNCIA</text:p>
          </table:table-cell>
          <table:table-cell office:value-type="float" office:value="11920.81" table:style-name="ce10">
            <text:p>11920,81</text:p>
          </table:table-cell>
          <table:table-cell office:value-type="float" office:value="6848.99" table:style-name="ce10">
            <text:p>6848,99</text:p>
          </table:table-cell>
          <table:table-cell office:value-type="float" office:value="9495.0300000000007" table:style-name="ce10">
            <text:p>9495,03</text:p>
          </table:table-cell>
          <table:table-cell office:value-type="float" office:value="1928.07" table:style-name="ce10">
            <text:p>192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192.9" table:style-name="ce10">
            <text:p>30192,90</text:p>
          </table:table-cell>
          <table:table-cell office:value-type="float" office:value="-828.39" table:style-name="ce11">
            <text:p>-828,39</text:p>
          </table:table-cell>
          <table:table-cell office:value-type="float" office:value="-6299.42" table:style-name="ce11">
            <text:p>-6299,42</text:p>
          </table:table-cell>
          <table:table-cell office:value-type="float" office:value="-1540.71" table:style-name="ce11">
            <text:p>-1540,71</text:p>
          </table:table-cell>
          <table:table-cell office:value-type="float" office:value="0" table:style-name="ce12">
            <text:p>0,00</text:p>
          </table:table-cell>
          <table:table-cell office:value-type="float" office:value="-8668.52" table:style-name="ce11">
            <text:p>-8668,52</text:p>
          </table:table-cell>
          <table:table-cell office:value-type="float" office:value="21524.38" table:style-name="ce10">
            <text:p>21524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JANE VIEIRA CAM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2350" table:style-name="ce12">
            <text:p>2350,0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023.12" table:style-name="ce10">
            <text:p>5023,12</text:p>
          </table:table-cell>
          <table:table-cell office:value-type="float" office:value="-258.5" table:style-name="ce11">
            <text:p>-258,50</text:p>
          </table:table-cell>
          <table:table-cell office:value-type="float" office:value="-108.25" table:style-name="ce11">
            <text:p>-108,25</text:p>
          </table:table-cell>
          <table:table-cell office:value-type="float" office:value="-1662.42" table:style-name="ce11">
            <text:p>-1662,42</text:p>
          </table:table-cell>
          <table:table-cell office:value-type="float" office:value="0" table:style-name="ce12">
            <text:p>0,00</text:p>
          </table:table-cell>
          <table:table-cell office:value-type="float" office:value="-2029.17" table:style-name="ce11">
            <text:p>-2029,17</text:p>
          </table:table-cell>
          <table:table-cell office:value-type="float" office:value="2993.95" table:style-name="ce10">
            <text:p>2993,9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LDO JOAQUIM PEREIR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ATOS E PUBLICAÇÃO (SA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649.36" table:style-name="ce10">
            <text:p>3649,36</text:p>
          </table:table-cell>
          <table:table-cell office:value-type="float" office:value="1185.05" table:style-name="ce10">
            <text:p>1185,05</text:p>
          </table:table-cell>
          <table:table-cell office:value-type="float" office:value="2120.71" table:style-name="ce10">
            <text:p>212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09.71" table:style-name="ce10">
            <text:p>18709,71</text:p>
          </table:table-cell>
          <table:table-cell office:value-type="float" office:value="-828.39" table:style-name="ce11">
            <text:p>-828,39</text:p>
          </table:table-cell>
          <table:table-cell office:value-type="float" office:value="-1984.31" table:style-name="ce11">
            <text:p>-1984,31</text:p>
          </table:table-cell>
          <table:table-cell office:value-type="float" office:value="-5700.79" table:style-name="ce11">
            <text:p>-5700,79</text:p>
          </table:table-cell>
          <table:table-cell office:value-type="float" office:value="0" table:style-name="ce12">
            <text:p>0,00</text:p>
          </table:table-cell>
          <table:table-cell office:value-type="float" office:value="-8513.49" table:style-name="ce11">
            <text:p>-8513,49</text:p>
          </table:table-cell>
          <table:table-cell office:value-type="float" office:value="10196.219999999999" table:style-name="ce10">
            <text:p>10196,2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CAVALCANTE FERNANDES CORREIA SANT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PAL)</text:p>
          </table:table-cell>
          <table:table-cell office:value-type="float" office:value="11683.35" table:style-name="ce10">
            <text:p>11683,35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730.65" table:style-name="ce10">
            <text:p>273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53.89" table:style-name="ce10">
            <text:p>16353,89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363.5700000000002" table:style-name="ce11">
            <text:p>-2363,57</text:p>
          </table:table-cell>
          <table:table-cell office:value-type="float" office:value="-1069.6099999999999" table:style-name="ce11">
            <text:p>-1069,61</text:p>
          </table:table-cell>
          <table:table-cell office:value-type="float" office:value="0" table:style-name="ce12">
            <text:p>0,00</text:p>
          </table:table-cell>
          <table:table-cell office:value-type="float" office:value="-4921.13" table:style-name="ce11">
            <text:p>-4921,13</text:p>
          </table:table-cell>
          <table:table-cell office:value-type="float" office:value="11432.76" table:style-name="ce10">
            <text:p>11432,7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MENDES RIBEIRO BARRO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055.6799999999998" table:style-name="ce10">
            <text:p>205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137.8" table:style-name="ce10">
            <text:p>15137,80</text:p>
          </table:table-cell>
          <table:table-cell office:value-type="float" office:value="-828.39" table:style-name="ce11">
            <text:p>-828,39</text:p>
          </table:table-cell>
          <table:table-cell office:value-type="float" office:value="-2448.2800000000002" table:style-name="ce11">
            <text:p>-2448,28</text:p>
          </table:table-cell>
          <table:table-cell office:value-type="float" office:value="-1720.01" table:style-name="ce11">
            <text:p>-1720,01</text:p>
          </table:table-cell>
          <table:table-cell office:value-type="float" office:value="0" table:style-name="ce12">
            <text:p>0,00</text:p>
          </table:table-cell>
          <table:table-cell office:value-type="float" office:value="-4996.68" table:style-name="ce11">
            <text:p>-4996,68</text:p>
          </table:table-cell>
          <table:table-cell office:value-type="float" office:value="10141.120000000001" table:style-name="ce10">
            <text:p>10141,1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PINTO RAMOS LAMENHA LINS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AUDITORIA DAS DESPESAS DE PESSOAL (SAUD)</text:p>
          </table:table-cell>
          <table:table-cell office:value-type="float" office:value="11730.85" table:style-name="ce10">
            <text:p>11730,85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275.6799999999998" table:style-name="ce10">
            <text:p>227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385.6" table:style-name="ce10">
            <text:p>15385,60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326.6799999999998" table:style-name="ce11">
            <text:p>-2326,68</text:p>
          </table:table-cell>
          <table:table-cell office:value-type="float" office:value="-1989.41" table:style-name="ce11">
            <text:p>-1989,41</text:p>
          </table:table-cell>
          <table:table-cell office:value-type="float" office:value="0" table:style-name="ce12">
            <text:p>0,00</text:p>
          </table:table-cell>
          <table:table-cell office:value-type="float" office:value="-5804.04" table:style-name="ce11">
            <text:p>-5804,04</text:p>
          </table:table-cell>
          <table:table-cell office:value-type="float" office:value="9581.56" table:style-name="ce10">
            <text:p>9581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ATA SIMPLÍCIO DA SILVA LUCÊNA</text:p>
          </table:table-cell>
          <table:table-cell office:value-type="string" table:style-name="ce8">
            <text:p>ANALISTA JUDICIÁRIO - NÍVEL SUPERIOR B7</text:p>
          </table:table-cell>
          <table:table-cell office:value-type="string" table:style-name="ce8">
            <text:p>SETOR DE SAÚDE (SEGESP)</text:p>
          </table:table-cell>
          <table:table-cell office:value-type="float" office:value="15929.87" table:style-name="ce10">
            <text:p>15929,87</text:p>
          </table:table-cell>
          <table:table-cell table:number-columns-repeated="2" table:style-name="ce9"/>
          <table:table-cell office:value-type="float" office:value="1718.98" table:style-name="ce10">
            <text:p>1718,9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648.849999999999" table:style-name="ce10">
            <text:p>17648,85</text:p>
          </table:table-cell>
          <table:table-cell office:value-type="float" office:value="-828.39" table:style-name="ce11">
            <text:p>-828,39</text:p>
          </table:table-cell>
          <table:table-cell office:value-type="float" office:value="-3076.76" table:style-name="ce11">
            <text:p>-3076,76</text:p>
          </table:table-cell>
          <table:table-cell office:value-type="float" office:value="-930.89" table:style-name="ce11">
            <text:p>-930,89</text:p>
          </table:table-cell>
          <table:table-cell office:value-type="float" office:value="0" table:style-name="ce12">
            <text:p>0,00</text:p>
          </table:table-cell>
          <table:table-cell office:value-type="float" office:value="-4836.04" table:style-name="ce11">
            <text:p>-4836,04</text:p>
          </table:table-cell>
          <table:table-cell office:value-type="float" office:value="12812.81" table:style-name="ce10">
            <text:p>12812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EÉ CLÁUDIO CORREI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ª VT)</text:p>
          </table:table-cell>
          <table:table-cell office:value-type="float" office:value="13559.34" table:style-name="ce10">
            <text:p>13559,34</text:p>
          </table:table-cell>
          <table:table-cell office:value-type="float" office:value="2203.1" table:style-name="ce10">
            <text:p>2203,10</text:p>
          </table:table-cell>
          <table:table-cell table:style-name="ce9"/>
          <table:table-cell office:value-type="float" office:value="3567.32" table:style-name="ce10">
            <text:p>3567,3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29.759999999998" table:style-name="ce10">
            <text:p>19329,7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93.37" table:style-name="ce11">
            <text:p>-2893,37</text:p>
          </table:table-cell>
          <table:table-cell office:value-type="float" office:value="-4762.8599999999997" table:style-name="ce11">
            <text:p>-4762,86</text:p>
          </table:table-cell>
          <table:table-cell office:value-type="float" office:value="0" table:style-name="ce12">
            <text:p>0,00</text:p>
          </table:table-cell>
          <table:table-cell office:value-type="float" office:value="-8484.6200000000008" table:style-name="ce11">
            <text:p>-8484,62</text:p>
          </table:table-cell>
          <table:table-cell office:value-type="float" office:value="10845.14" table:style-name="ce10">
            <text:p>10845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ENILSON DE SOUZA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DE TECNOLOGIA DA INFORMAÇÃO E COMUNIC</text:p>
          </table:table-cell>
          <table:table-cell office:value-type="float" office:value="11897.07" table:style-name="ce10">
            <text:p>11897,07</text:p>
          </table:table-cell>
          <table:table-cell office:value-type="float" office:value="1505.17" table:style-name="ce10">
            <text:p>1505,17</text:p>
          </table:table-cell>
          <table:table-cell table:style-name="ce9"/>
          <table:table-cell office:value-type="float" office:value="2398.15" table:style-name="ce10">
            <text:p>2398,1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800.39" table:style-name="ce10">
            <text:p>15800,39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245.92" table:style-name="ce11">
            <text:p>-2245,92</text:p>
          </table:table-cell>
          <table:table-cell office:value-type="float" office:value="-3025.68" table:style-name="ce11">
            <text:p>-3025,68</text:p>
          </table:table-cell>
          <table:table-cell office:value-type="float" office:value="0" table:style-name="ce12">
            <text:p>0,00</text:p>
          </table:table-cell>
          <table:table-cell office:value-type="float" office:value="-6776.77" table:style-name="ce11">
            <text:p>-6776,77</text:p>
          </table:table-cell>
          <table:table-cell office:value-type="float" office:value="9023.6200000000008" table:style-name="ce10">
            <text:p>9023,6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CARLOS MEDEIROS</text:p>
          </table:table-cell>
          <table:table-cell office:value-type="string" table:style-name="ce8">
            <text:p>ANALISTA JUDICIÁRIO - NÍVEL SUPERIOR B10</text:p>
          </table:table-cell>
          <table:table-cell table:style-name="ce9"/>
          <table:table-cell office:value-type="float" office:value="17863.3" table:style-name="ce10">
            <text:p>17863,30</text:p>
          </table:table-cell>
          <table:table-cell table:number-columns-repeated="2" table:style-name="ce9"/>
          <table:table-cell office:value-type="float" office:value="1686.71" table:style-name="ce10">
            <text:p>168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550.009999999998" table:style-name="ce10">
            <text:p>19550,01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311.62" table:style-name="ce11">
            <text:p>-3311,62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5781.78" table:style-name="ce11">
            <text:p>-5781,78</text:p>
          </table:table-cell>
          <table:table-cell office:value-type="float" office:value="13768.23" table:style-name="ce10">
            <text:p>13768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CARDO SÉRGIO MOURA DA SILV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LMOXARIFADO (CML)</text:p>
          </table:table-cell>
          <table:table-cell office:value-type="float" office:value="11849.58" table:style-name="ce10">
            <text:p>11849,58</text:p>
          </table:table-cell>
          <table:table-cell office:value-type="float" office:value="3411.89" table:style-name="ce10">
            <text:p>3411,89</text:p>
          </table:table-cell>
          <table:table-cell office:value-type="float" office:value="1939.89" table:style-name="ce10">
            <text:p>1939,89</text:p>
          </table:table-cell>
          <table:table-cell office:value-type="float" office:value="2516.06" table:style-name="ce10">
            <text:p>251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17.419999999998" table:style-name="ce10">
            <text:p>19717,42</text:p>
          </table:table-cell>
          <table:table-cell office:value-type="float" office:value="-2060.48" table:style-name="ce11">
            <text:p>-2060,48</text:p>
          </table:table-cell>
          <table:table-cell office:value-type="float" office:value="-2622.46" table:style-name="ce11">
            <text:p>-2622,46</text:p>
          </table:table-cell>
          <table:table-cell office:value-type="float" office:value="-3042.32" table:style-name="ce11">
            <text:p>-3042,32</text:p>
          </table:table-cell>
          <table:table-cell office:value-type="float" office:value="0" table:style-name="ce12">
            <text:p>0,00</text:p>
          </table:table-cell>
          <table:table-cell office:value-type="float" office:value="-7725.26" table:style-name="ce11">
            <text:p>-7725,26</text:p>
          </table:table-cell>
          <table:table-cell office:value-type="float" office:value="11992.16" table:style-name="ce10">
            <text:p>11992,1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IVÂNIA MARIA BARBOSA DE FARIAS</text:p>
          </table:table-cell>
          <table:table-cell office:value-type="string" table:style-name="ce8">
            <text:p>ASSISTENTE - FOLHA DE PAGAMENTO - FC-0</text:p>
          </table:table-cell>
          <table:table-cell office:value-type="string" table:style-name="ce8">
            <text:p>SEÇÃO DE MAGISTRADOS (SEGP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409.76" table:style-name="ce10">
            <text:p>1409,76</text:p>
          </table:table-cell>
          <table:table-cell office:value-type="float" office:value="4643.66" table:number-columns-spanned="2" table:number-rows-spanned="1" table:style-name="ce26">
            <text:p>4643,66</text:p>
          </table:table-cell>
          <table:covered-table-cell/>
          <table:table-cell table:style-name="ce9"/>
          <table:table-cell office:value-type="float" office:value="19890.38" table:style-name="ce10">
            <text:p>19890,38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932.14" table:style-name="ce11">
            <text:p>-2932,14</text:p>
          </table:table-cell>
          <table:table-cell office:value-type="float" office:value="-792.32" table:style-name="ce11">
            <text:p>-792,32</text:p>
          </table:table-cell>
          <table:table-cell office:value-type="float" office:value="0" table:style-name="ce12">
            <text:p>0,00</text:p>
          </table:table-cell>
          <table:table-cell office:value-type="float" office:value="-5229.63" table:style-name="ce11">
            <text:p>-5229,63</text:p>
          </table:table-cell>
          <table:table-cell office:value-type="float" office:value="14660.75" table:style-name="ce10">
            <text:p>14660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A SANTIAGO BARBOSA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-ARA)</text:p>
          </table:table-cell>
          <table:table-cell office:value-type="float" office:value="17649.37" table:style-name="ce10">
            <text:p>17649,37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173.41" table:style-name="ce10">
            <text:p>2173,4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055.16" table:style-name="ce10">
            <text:p>22055,16</text:p>
          </table:table-cell>
          <table:table-cell office:value-type="float" office:value="-2470.16" table:style-name="ce11">
            <text:p>-2470,16</text:p>
          </table:table-cell>
          <table:table-cell office:value-type="float" office:value="-3292.39" table:style-name="ce11">
            <text:p>-3292,39</text:p>
          </table:table-cell>
          <table:table-cell office:value-type="float" office:value="-55.56" table:style-name="ce11">
            <text:p>-55,56</text:p>
          </table:table-cell>
          <table:table-cell office:value-type="float" office:value="0" table:style-name="ce12">
            <text:p>0,00</text:p>
          </table:table-cell>
          <table:table-cell office:value-type="float" office:value="-5818.11" table:style-name="ce11">
            <text:p>-5818,11</text:p>
          </table:table-cell>
          <table:table-cell office:value-type="float" office:value="16237.05" table:style-name="ce10">
            <text:p>16237,0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CARLOS MOREIRA DOS SANTOS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6ª VT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3766.88" table:style-name="ce10">
            <text:p>3766,88</text:p>
          </table:table-cell>
          <table:table-cell table:style-name="ce9"/>
          <table:table-cell office:value-type="float" office:value="2947.02" table:style-name="ce10">
            <text:p>2947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468.490000000002" table:style-name="ce10">
            <text:p>18468,49</text:p>
          </table:table-cell>
          <table:table-cell office:value-type="float" office:value="-2119.0500000000002" table:style-name="ce11">
            <text:p>-2119,05</text:p>
          </table:table-cell>
          <table:table-cell office:value-type="float" office:value="-2607.7600000000002" table:style-name="ce11">
            <text:p>-2607,76</text:p>
          </table:table-cell>
          <table:table-cell office:value-type="float" office:value="-3808.81" table:style-name="ce11">
            <text:p>-3808,81</text:p>
          </table:table-cell>
          <table:table-cell office:value-type="float" office:value="0" table:style-name="ce12">
            <text:p>0,00</text:p>
          </table:table-cell>
          <table:table-cell office:value-type="float" office:value="-8535.6200000000008" table:style-name="ce11">
            <text:p>-8535,62</text:p>
          </table:table-cell>
          <table:table-cell office:value-type="float" office:value="9932.8700000000008" table:style-name="ce10">
            <text:p>9932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OLIVEIRA FÉLIX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1ªVTSMC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5752.25" table:style-name="ce10">
            <text:p>5752,25</text:p>
          </table:table-cell>
          <table:table-cell office:value-type="float" office:value="8411.01" table:style-name="ce10">
            <text:p>8411,01</text:p>
          </table:table-cell>
          <table:table-cell office:value-type="float" office:value="2380.39" table:style-name="ce10">
            <text:p>238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298.240000000002" table:style-name="ce10">
            <text:p>28298,24</text:p>
          </table:table-cell>
          <table:table-cell office:value-type="float" office:value="-2446.64" table:style-name="ce11">
            <text:p>-2446,64</text:p>
          </table:table-cell>
          <table:table-cell office:value-type="float" office:value="-5428.81" table:style-name="ce11">
            <text:p>-5428,81</text:p>
          </table:table-cell>
          <table:table-cell office:value-type="float" office:value="-2185.59" table:style-name="ce11">
            <text:p>-2185,59</text:p>
          </table:table-cell>
          <table:table-cell office:value-type="float" office:value="0" table:style-name="ce12">
            <text:p>0,00</text:p>
          </table:table-cell>
          <table:table-cell office:value-type="float" office:value="-10061.040000000001" table:style-name="ce11">
            <text:p>-10061,04</text:p>
          </table:table-cell>
          <table:table-cell office:value-type="float" office:value="18237.2" table:style-name="ce10">
            <text:p>18237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ODRIGUES DA SILV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416.86" table:style-name="ce10">
            <text:p>13416,86</text:p>
          </table:table-cell>
          <table:table-cell office:value-type="float" office:value="5527.7" table:style-name="ce10">
            <text:p>5527,70</text:p>
          </table:table-cell>
          <table:table-cell table:style-name="ce9"/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183.26" table:style-name="ce10">
            <text:p>21183,26</text:p>
          </table:table-cell>
          <table:table-cell office:value-type="float" office:value="-2068.3200000000002" table:style-name="ce11">
            <text:p>-2068,32</text:p>
          </table:table-cell>
          <table:table-cell office:value-type="float" office:value="-3667.33" table:style-name="ce11">
            <text:p>-3667,33</text:p>
          </table:table-cell>
          <table:table-cell office:value-type="float" office:value="-1883.62" table:style-name="ce11">
            <text:p>-1883,62</text:p>
          </table:table-cell>
          <table:table-cell office:value-type="float" office:value="0" table:style-name="ce12">
            <text:p>0,00</text:p>
          </table:table-cell>
          <table:table-cell office:value-type="float" office:value="-7619.27" table:style-name="ce11">
            <text:p>-7619,27</text:p>
          </table:table-cell>
          <table:table-cell office:value-type="float" office:value="13563.99" table:style-name="ce10">
            <text:p>13563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RUBENS MORONI VALENÇA</text:p>
          </table:table-cell>
          <table:table-cell office:value-type="string" table:style-name="ce8">
            <text:p>JUIZ CLASSISTA</text:p>
          </table:table-cell>
          <table:table-cell office:value-type="string" table:style-name="ce8">
            <text:p>INATIVO</text:p>
          </table:table-cell>
          <table:table-cell office:value-type="float" office:value="9046.48" table:style-name="ce12">
            <text:p>9046,48</text:p>
          </table:table-cell>
          <table:table-cell office:value-type="float" office:value="633.25" table:style-name="ce10">
            <text:p>633,25</text:p>
          </table:table-cell>
          <table:table-cell table:number-columns-repeated="2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9679.73" table:style-name="ce10">
            <text:p>9679,73</text:p>
          </table:table-cell>
          <table:table-cell office:value-type="float" office:value="-375.92" table:style-name="ce11">
            <text:p>-375,92</text:p>
          </table:table-cell>
          <table:table-cell office:value-type="float" office:value="-1113.46" table:style-name="ce11">
            <text:p>-1113,46</text:p>
          </table:table-cell>
          <table:table-cell office:value-type="float" office:value="-163.71" table:style-name="ce11">
            <text:p>-163,71</text:p>
          </table:table-cell>
          <table:table-cell office:value-type="float" office:value="0" table:style-name="ce12">
            <text:p>0,00</text:p>
          </table:table-cell>
          <table:table-cell office:value-type="float" office:value="-1653.09" table:style-name="ce11">
            <text:p>-1653,09</text:p>
          </table:table-cell>
          <table:table-cell office:value-type="float" office:value="8026.64" table:style-name="ce10">
            <text:p>8026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BERTO TENÓ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4465.04" table:style-name="ce10">
            <text:p>4465,04</text:p>
          </table:table-cell>
          <table:table-cell office:value-type="float" office:value="1379.07" table:style-name="ce10">
            <text:p>1379,07</text:p>
          </table:table-cell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06.34" table:style-name="ce10">
            <text:p>26206,34</text:p>
          </table:table-cell>
          <table:table-cell office:value-type="float" office:value="-2901.71" table:style-name="ce11">
            <text:p>-2901,71</text:p>
          </table:table-cell>
          <table:table-cell office:value-type="float" office:value="-5082.72" table:style-name="ce11">
            <text:p>-5082,72</text:p>
          </table:table-cell>
          <table:table-cell office:value-type="float" office:value="-2283.77" table:style-name="ce11">
            <text:p>-2283,77</text:p>
          </table:table-cell>
          <table:table-cell office:value-type="float" office:value="0" table:style-name="ce12">
            <text:p>0,00</text:p>
          </table:table-cell>
          <table:table-cell office:value-type="float" office:value="-10268.200000000001" table:style-name="ce11">
            <text:p>-10268,20</text:p>
          </table:table-cell>
          <table:table-cell office:value-type="float" office:value="15938.14" table:style-name="ce10">
            <text:p>15938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CHELLE LIMA CORADO CARNEIR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(6ª VT)</text:p>
          </table:table-cell>
          <table:table-cell table:number-columns-repeated="3" table:style-name="ce9"/>
          <table:table-cell office:value-type="float" office:value="2066.06" table:style-name="ce10">
            <text:p>206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66.06" table:style-name="ce10">
            <text:p>2066,06</text:p>
          </table:table-cell>
          <table:table-cell table:number-columns-repeated="2" table:style-name="ce9"/>
          <table:table-cell office:value-type="float" office:value="-504.35" table:style-name="ce11">
            <text:p>-504,35</text:p>
          </table:table-cell>
          <table:table-cell office:value-type="float" office:value="0" table:style-name="ce12">
            <text:p>0,00</text:p>
          </table:table-cell>
          <table:table-cell office:value-type="float" office:value="-504.35" table:style-name="ce11">
            <text:p>-504,35</text:p>
          </table:table-cell>
          <table:table-cell office:value-type="float" office:value="1561.71" table:style-name="ce10">
            <text:p>1561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OLFO MENDONÇA FURTADO</text:p>
          </table:table-cell>
          <table:table-cell office:value-type="string" table:style-name="ce8">
            <text:p>ANALISTA JUDICIÁRIO - NÍVEL SUPERIOR A5</text:p>
          </table:table-cell>
          <table:table-cell table:style-name="ce9"/>
          <table:table-cell office:value-type="float" office:value="14955.47" table:style-name="ce10">
            <text:p>14955,47</text:p>
          </table:table-cell>
          <table:table-cell table:number-columns-repeated="2" table:style-name="ce9"/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89.87" table:style-name="ce10">
            <text:p>16189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2834.47" table:style-name="ce11">
            <text:p>-2834,47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662.86" table:style-name="ce11">
            <text:p>-3662,86</text:p>
          </table:table-cell>
          <table:table-cell office:value-type="float" office:value="12527.01" table:style-name="ce10">
            <text:p>12527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 COSTA SOAR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584.68" table:style-name="ce10">
            <text:p>21584,68</text:p>
          </table:table-cell>
          <table:table-cell office:value-type="float" office:value="233.77" table:style-name="ce10">
            <text:p>233,77</text:p>
          </table:table-cell>
          <table:table-cell table:style-name="ce9"/>
          <table:table-cell office:value-type="float" office:value="2833.88" table:style-name="ce10">
            <text:p>2833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652.33" table:style-name="ce10">
            <text:p>24652,33</text:p>
          </table:table-cell>
          <table:table-cell office:value-type="float" office:value="-3132.34" table:style-name="ce11">
            <text:p>-3132,34</text:p>
          </table:table-cell>
          <table:table-cell office:value-type="float" office:value="-4269.32" table:style-name="ce11">
            <text:p>-4269,32</text:p>
          </table:table-cell>
          <table:table-cell office:value-type="float" office:value="-699.14" table:style-name="ce11">
            <text:p>-699,14</text:p>
          </table:table-cell>
          <table:table-cell office:value-type="float" office:value="0" table:style-name="ce12">
            <text:p>0,00</text:p>
          </table:table-cell>
          <table:table-cell office:value-type="float" office:value="-8100.8" table:style-name="ce11">
            <text:p>-8100,80</text:p>
          </table:table-cell>
          <table:table-cell office:value-type="float" office:value="16551.53" table:style-name="ce10">
            <text:p>16551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DANTAS FEITOS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APOIO ADMINISTRATIVO (SA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336.63" table:style-name="ce10">
            <text:p>336,63</text:p>
          </table:table-cell>
          <table:table-cell office:value-type="float" office:value="258.07" table:number-columns-spanned="2" table:number-rows-spanned="1" table:style-name="ce26">
            <text:p>258,07</text:p>
          </table:table-cell>
          <table:covered-table-cell/>
          <table:table-cell table:style-name="ce9"/>
          <table:table-cell office:value-type="float" office:value="1779.75" table:style-name="ce10">
            <text:p>1779,75</text:p>
          </table:table-cell>
          <table:table-cell table:number-columns-repeated="2" table:style-name="ce9"/>
          <table:table-cell office:value-type="float" office:value="-318.95" table:style-name="ce11">
            <text:p>-318,95</text:p>
          </table:table-cell>
          <table:table-cell office:value-type="float" office:value="0" table:style-name="ce12">
            <text:p>0,00</text:p>
          </table:table-cell>
          <table:table-cell office:value-type="float" office:value="-318.95" table:style-name="ce11">
            <text:p>-318,95</text:p>
          </table:table-cell>
          <table:table-cell office:value-type="float" office:value="1460.8" table:style-name="ce10">
            <text:p>1460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JOSÉ RODRIGUES BEZERRA</text:p>
          </table:table-cell>
          <table:table-cell office:value-type="string" table:style-name="ce8">
            <text:p>TÉCNICO JUDICIÁRIO - NÍVEL MÉDIO C13</text:p>
          </table:table-cell>
          <table:table-cell table:number-columns-repeated="4" table:style-name="ce9"/>
          <table:table-cell office:value-type="float" office:value="2023.34" table:style-name="ce10">
            <text:p>202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3.34" table:style-name="ce10">
            <text:p>2023,34</text:p>
          </table:table-cell>
          <table:table-cell table:number-columns-repeated="2" table:style-name="ce9"/>
          <table:table-cell office:value-type="float" office:value="-1368.09" table:style-name="ce11">
            <text:p>-1368,09</text:p>
          </table:table-cell>
          <table:table-cell office:value-type="float" office:value="0" table:style-name="ce12">
            <text:p>0,00</text:p>
          </table:table-cell>
          <table:table-cell office:value-type="float" office:value="-1368.09" table:style-name="ce11">
            <text:p>-1368,09</text:p>
          </table:table-cell>
          <table:table-cell office:value-type="float" office:value="655.25" table:style-name="ce10">
            <text:p>655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DRIGO PARAHYBA DE ARAÚJO PEREIRA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CRETARIA <text:s/>(PCV)</text:p>
          </table:table-cell>
          <table:table-cell office:value-type="float" office:value="21599.05" table:style-name="ce10">
            <text:p>21599,05</text:p>
          </table:table-cell>
          <table:table-cell table:number-columns-repeated="2" table:style-name="ce9"/>
          <table:table-cell office:value-type="float" office:value="2730.65" table:style-name="ce10">
            <text:p>273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329.7" table:style-name="ce10">
            <text:p>24329,70</text:p>
          </table:table-cell>
          <table:table-cell office:value-type="float" office:value="-3084.4" table:style-name="ce11">
            <text:p>-3084,40</text:p>
          </table:table-cell>
          <table:table-cell office:value-type="float" office:value="-4117.8900000000003" table:style-name="ce11">
            <text:p>-4117,89</text:p>
          </table:table-cell>
          <table:table-cell office:value-type="float" office:value="-1574.66" table:style-name="ce11">
            <text:p>-1574,66</text:p>
          </table:table-cell>
          <table:table-cell office:value-type="float" office:value="0" table:style-name="ce12">
            <text:p>0,00</text:p>
          </table:table-cell>
          <table:table-cell office:value-type="float" office:value="-8776.9500000000007" table:style-name="ce11">
            <text:p>-8776,95</text:p>
          </table:table-cell>
          <table:table-cell office:value-type="float" office:value="15552.75" table:style-name="ce10">
            <text:p>15552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ERIO ALVES DE OLIVEIRA</text:p>
          </table:table-cell>
          <table:table-cell office:value-type="string" table:style-name="ce8">
            <text:p>TÉCNICO JUDICIÁRIO - NÍVEL MÉDIO B8</text:p>
          </table:table-cell>
          <table:table-cell office:value-type="string" table:style-name="ce8">
            <text:p>SEÇÃO DE INFRAESTRUTURA TECNOLÓGICA (SETIC)</text:p>
          </table:table-cell>
          <table:table-cell office:value-type="float" office:value="9820.7099999999991" table:style-name="ce12">
            <text:p>9820,71</text:p>
          </table:table-cell>
          <table:table-cell table:number-columns-repeated="2" table:style-name="ce9"/>
          <table:table-cell office:value-type="float" office:value="2742.96" table:style-name="ce10">
            <text:p>274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2563.67" table:style-name="ce10">
            <text:p>12563,67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03.53" table:style-name="ce11">
            <text:p>-1603,53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2431.92" table:style-name="ce11">
            <text:p>-2431,92</text:p>
          </table:table-cell>
          <table:table-cell office:value-type="float" office:value="10131.75" table:style-name="ce10">
            <text:p>10131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GÉRIO DA SILVA BEZER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531.76" table:style-name="ce10">
            <text:p>13531,76</text:p>
          </table:table-cell>
          <table:table-cell office:value-type="float" office:value="3221.92" table:style-name="ce10">
            <text:p>3221,92</text:p>
          </table:table-cell>
          <table:table-cell table:style-name="ce9"/>
          <table:table-cell office:value-type="float" office:value="2989.33" table:style-name="ce10">
            <text:p>298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43.009999999998" table:style-name="ce10">
            <text:p>19743,01</text:p>
          </table:table-cell>
          <table:table-cell office:value-type="float" office:value="-2029.13" table:style-name="ce11">
            <text:p>-2029,13</text:p>
          </table:table-cell>
          <table:table-cell office:value-type="float" office:value="-3075.62" table:style-name="ce11">
            <text:p>-3075,62</text:p>
          </table:table-cell>
          <table:table-cell office:value-type="float" office:value="-6265" table:style-name="ce11">
            <text:p>-6265,00</text:p>
          </table:table-cell>
          <table:table-cell office:value-type="float" office:value="0" table:style-name="ce12">
            <text:p>0,00</text:p>
          </table:table-cell>
          <table:table-cell office:value-type="float" office:value="-11369.75" table:style-name="ce11">
            <text:p>-11369,75</text:p>
          </table:table-cell>
          <table:table-cell office:value-type="float" office:value="8373.26" table:style-name="ce10">
            <text:p>8373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ERO MEDEIROS SOUTO MAIOR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LNS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246.71" table:style-name="ce10">
            <text:p>124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88.68" table:style-name="ce10">
            <text:p>14988,68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95.7600000000002" table:style-name="ce11">
            <text:p>-2495,76</text:p>
          </table:table-cell>
          <table:table-cell office:value-type="float" office:value="-3493.88" table:style-name="ce11">
            <text:p>-3493,88</text:p>
          </table:table-cell>
          <table:table-cell office:value-type="float" office:value="0" table:style-name="ce12">
            <text:p>0,00</text:p>
          </table:table-cell>
          <table:table-cell office:value-type="float" office:value="-7494.81" table:style-name="ce11">
            <text:p>-7494,81</text:p>
          </table:table-cell>
          <table:table-cell office:value-type="float" office:value="7493.87" table:style-name="ce10">
            <text:p>7493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MMEL FERREIRA CORREI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060.62" table:style-name="ce10">
            <text:p>2060,62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960.27" table:style-name="ce10">
            <text:p>14960,27</text:p>
          </table:table-cell>
          <table:table-cell office:value-type="float" office:value="-950.36" table:style-name="ce11">
            <text:p>-950,36</text:p>
          </table:table-cell>
          <table:table-cell table:style-name="ce9"/>
          <table:table-cell office:value-type="float" office:value="-2605.9299999999998" table:style-name="ce11">
            <text:p>-2605,93</text:p>
          </table:table-cell>
          <table:table-cell office:value-type="float" office:value="0" table:style-name="ce12">
            <text:p>0,00</text:p>
          </table:table-cell>
          <table:table-cell office:value-type="float" office:value="-3556.29" table:style-name="ce11">
            <text:p>-3556,29</text:p>
          </table:table-cell>
          <table:table-cell office:value-type="float" office:value="11403.98" table:style-name="ce10">
            <text:p>11403,9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NALDO ANDRADE DA SILVA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GABINETE DE DESEMBARGADOR (GABJL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5957.63" table:style-name="ce10">
            <text:p>5957,63</text:p>
          </table:table-cell>
          <table:table-cell office:value-type="float" office:value="1939.89" table:style-name="ce10">
            <text:p>1939,89</text:p>
          </table:table-cell>
          <table:table-cell office:value-type="float" office:value="2468.6999999999998" table:style-name="ce10">
            <text:p>246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9652.16" table:style-name="ce10">
            <text:p>29652,16</text:p>
          </table:table-cell>
          <table:table-cell office:value-type="float" office:value="-3195.88" table:style-name="ce11">
            <text:p>-3195,88</text:p>
          </table:table-cell>
          <table:table-cell office:value-type="float" office:value="-5675.09" table:style-name="ce11">
            <text:p>-5675,09</text:p>
          </table:table-cell>
          <table:table-cell office:value-type="float" office:value="-2731.63" table:style-name="ce11">
            <text:p>-2731,63</text:p>
          </table:table-cell>
          <table:table-cell office:value-type="float" office:value="0" table:style-name="ce12">
            <text:p>0,00</text:p>
          </table:table-cell>
          <table:table-cell office:value-type="float" office:value="-11602.6" table:style-name="ce11">
            <text:p>-11602,60</text:p>
          </table:table-cell>
          <table:table-cell office:value-type="float" office:value="18049.560000000001" table:style-name="ce10">
            <text:p>18049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ELIANE BARROS MOREIR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428.83" table:style-name="ce10">
            <text:p>21428,83</text:p>
          </table:table-cell>
          <table:table-cell office:value-type="float" office:value="7168.11" table:style-name="ce10">
            <text:p>7168,11</text:p>
          </table:table-cell>
          <table:table-cell table:style-name="ce9"/>
          <table:table-cell office:value-type="float" office:value="3949.23" table:style-name="ce10">
            <text:p>3949,2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546.17" table:style-name="ce10">
            <text:p>32546,17</text:p>
          </table:table-cell>
          <table:table-cell office:value-type="float" office:value="-3684.53" table:style-name="ce11">
            <text:p>-3684,53</text:p>
          </table:table-cell>
          <table:table-cell office:value-type="float" office:value="-5929.42" table:style-name="ce11">
            <text:p>-5929,42</text:p>
          </table:table-cell>
          <table:table-cell office:value-type="float" office:value="-5824.45" table:style-name="ce11">
            <text:p>-5824,45</text:p>
          </table:table-cell>
          <table:table-cell office:value-type="float" office:value="0" table:style-name="ce12">
            <text:p>0,00</text:p>
          </table:table-cell>
          <table:table-cell office:value-type="float" office:value="-15438.4" table:style-name="ce11">
            <text:p>-15438,40</text:p>
          </table:table-cell>
          <table:table-cell office:value-type="float" office:value="17107.77" table:style-name="ce10">
            <text:p>17107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ARIA MENDONÇA DE ARAÚJ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1954.99" table:style-name="ce10">
            <text:p>1954,99</text:p>
          </table:table-cell>
          <table:table-cell table:style-name="ce9"/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64.72" table:style-name="ce10">
            <text:p>15764,72</text:p>
          </table:table-cell>
          <table:table-cell office:value-type="float" office:value="-1761.32" table:style-name="ce11">
            <text:p>-1761,32</text:p>
          </table:table-cell>
          <table:table-cell office:value-type="float" office:value="-2318.46" table:style-name="ce11">
            <text:p>-2318,46</text:p>
          </table:table-cell>
          <table:table-cell office:value-type="float" office:value="-5734.25" table:style-name="ce11">
            <text:p>-5734,25</text:p>
          </table:table-cell>
          <table:table-cell office:value-type="float" office:value="0" table:style-name="ce12">
            <text:p>0,00</text:p>
          </table:table-cell>
          <table:table-cell office:value-type="float" office:value="-9814.0300000000007" table:style-name="ce11">
            <text:p>-9814,03</text:p>
          </table:table-cell>
          <table:table-cell office:value-type="float" office:value="5950.69" table:style-name="ce10">
            <text:p>5950,6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 MEDEIROS PONTES DE ALMEID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1852.64" table:style-name="ce10">
            <text:p>11852,64</text:p>
          </table:table-cell>
          <table:table-cell office:value-type="float" office:value="3269.41" table:style-name="ce10">
            <text:p>3269,41</text:p>
          </table:table-cell>
          <table:table-cell office:value-type="float" office:value="1939.89" table:style-name="ce10">
            <text:p>1939,89</text:p>
          </table:table-cell>
          <table:table-cell office:value-type="float" office:value="1488.07" table:style-name="ce10">
            <text:p>1488,07</text:p>
          </table:table-cell>
          <table:table-cell office:value-type="float" office:value="5670.46" table:number-columns-spanned="2" table:number-rows-spanned="1" table:style-name="ce26">
            <text:p>5670,46</text:p>
          </table:table-cell>
          <table:covered-table-cell/>
          <table:table-cell table:style-name="ce9"/>
          <table:table-cell office:value-type="float" office:value="24220.47" table:style-name="ce10">
            <text:p>24220,47</text:p>
          </table:table-cell>
          <table:table-cell office:value-type="float" office:value="-2036.97" table:style-name="ce11">
            <text:p>-2036,97</text:p>
          </table:table-cell>
          <table:table-cell office:value-type="float" office:value="-3952.53" table:style-name="ce11">
            <text:p>-3952,53</text:p>
          </table:table-cell>
          <table:table-cell office:value-type="float" office:value="-6430.72" table:style-name="ce11">
            <text:p>-6430,72</text:p>
          </table:table-cell>
          <table:table-cell office:value-type="float" office:value="0" table:style-name="ce12">
            <text:p>0,00</text:p>
          </table:table-cell>
          <table:table-cell office:value-type="float" office:value="-12420.22" table:style-name="ce11">
            <text:p>-12420,22</text:p>
          </table:table-cell>
          <table:table-cell office:value-type="float" office:value="11800.25" table:style-name="ce10">
            <text:p>11800,2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ANA MARIA FERREIRA DE MACED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RECURSOS (SEJ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382.79" table:style-name="ce10">
            <text:p>2382,79</text:p>
          </table:table-cell>
          <table:table-cell office:value-type="float" office:value="1185.05" table:style-name="ce10">
            <text:p>1185,05</text:p>
          </table:table-cell>
          <table:table-cell office:value-type="float" office:value="1966.66" table:style-name="ce10">
            <text:p>1966,6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431.57" table:style-name="ce10">
            <text:p>17431,57</text:p>
          </table:table-cell>
          <table:table-cell office:value-type="float" office:value="-1622.9" table:style-name="ce11">
            <text:p>-1622,90</text:p>
          </table:table-cell>
          <table:table-cell office:value-type="float" office:value="-2885.06" table:style-name="ce11">
            <text:p>-2885,06</text:p>
          </table:table-cell>
          <table:table-cell office:value-type="float" office:value="-2086.34" table:style-name="ce11">
            <text:p>-2086,34</text:p>
          </table:table-cell>
          <table:table-cell office:value-type="float" office:value="0" table:style-name="ce12">
            <text:p>0,00</text:p>
          </table:table-cell>
          <table:table-cell office:value-type="float" office:value="-6594.3" table:style-name="ce11">
            <text:p>-6594,30</text:p>
          </table:table-cell>
          <table:table-cell office:value-type="float" office:value="10837.27" table:style-name="ce10">
            <text:p>10837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RODRIGUES DE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3333.36" table:style-name="ce10">
            <text:p>13333,36</text:p>
          </table:table-cell>
          <table:table-cell table:number-columns-repeated="2" table:style-name="ce9"/>
          <table:table-cell office:value-type="float" office:value="692.8" table:style-name="ce10">
            <text:p>692,8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026.16" table:style-name="ce10">
            <text:p>14026,16</text:p>
          </table:table-cell>
          <table:table-cell office:value-type="float" office:value="-929.62" table:style-name="ce11">
            <text:p>-929,62</text:p>
          </table:table-cell>
          <table:table-cell office:value-type="float" office:value="-2541.67" table:style-name="ce11">
            <text:p>-2541,67</text:p>
          </table:table-cell>
          <table:table-cell office:value-type="float" office:value="-4635.8100000000004" table:style-name="ce11">
            <text:p>-4635,81</text:p>
          </table:table-cell>
          <table:table-cell office:value-type="float" office:value="0" table:style-name="ce12">
            <text:p>0,00</text:p>
          </table:table-cell>
          <table:table-cell office:value-type="float" office:value="-8107.1" table:style-name="ce11">
            <text:p>-8107,10</text:p>
          </table:table-cell>
          <table:table-cell office:value-type="float" office:value="5919.06" table:style-name="ce10">
            <text:p>5919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ÂNGELA SANTOS LEI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RREIÇÕES, NORMATIZAÇÃO E PROCESSOS (S</text:p>
          </table:table-cell>
          <table:table-cell office:value-type="float" office:value="19484.52" table:style-name="ce10">
            <text:p>19484,52</text:p>
          </table:table-cell>
          <table:table-cell office:value-type="float" office:value="364.63" table:style-name="ce10">
            <text:p>364,63</text:p>
          </table:table-cell>
          <table:table-cell office:value-type="float" office:value="1185.05" table:style-name="ce10">
            <text:p>1185,05</text:p>
          </table:table-cell>
          <table:table-cell office:value-type="float" office:value="2380.39" table:style-name="ce10">
            <text:p>238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414.59" table:style-name="ce10">
            <text:p>23414,59</text:p>
          </table:table-cell>
          <table:table-cell office:value-type="float" office:value="-2800.35" table:style-name="ce11">
            <text:p>-2800,35</text:p>
          </table:table-cell>
          <table:table-cell office:value-type="float" office:value="-4040.67" table:style-name="ce11">
            <text:p>-4040,67</text:p>
          </table:table-cell>
          <table:table-cell office:value-type="float" office:value="-5306.17" table:style-name="ce11">
            <text:p>-5306,17</text:p>
          </table:table-cell>
          <table:table-cell office:value-type="float" office:value="0" table:style-name="ce12">
            <text:p>0,00</text:p>
          </table:table-cell>
          <table:table-cell office:value-type="float" office:value="-12147.19" table:style-name="ce11">
            <text:p>-12147,19</text:p>
          </table:table-cell>
          <table:table-cell office:value-type="float" office:value="11267.4" table:style-name="ce10">
            <text:p>11267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MARY MENEZES DE FRANÇA MEZZOM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OUVIDORIA DO TRT19</text:p>
          </table:table-cell>
          <table:table-cell office:value-type="float" office:value="1540.04" table:style-name="ce12">
            <text:p>1540,04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134.8500000000004" table:style-name="ce10">
            <text:p>4134,85</text:p>
          </table:table-cell>
          <table:table-cell office:value-type="float" office:value="-381.51" table:style-name="ce11">
            <text:p>-381,51</text:p>
          </table:table-cell>
          <table:table-cell office:value-type="float" office:value="-32.97" table:style-name="ce11">
            <text:p>-32,97</text:p>
          </table:table-cell>
          <table:table-cell office:value-type="float" office:value="-744.83" table:style-name="ce11">
            <text:p>-744,83</text:p>
          </table:table-cell>
          <table:table-cell office:value-type="float" office:value="0" table:style-name="ce12">
            <text:p>0,00</text:p>
          </table:table-cell>
          <table:table-cell office:value-type="float" office:value="-1159.31" table:style-name="ce11">
            <text:p>-1159,31</text:p>
          </table:table-cell>
          <table:table-cell office:value-type="float" office:value="2975.54" table:style-name="ce10">
            <text:p>2975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 VÂNIA LEITE DE SANTANA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GESTÃO DOCUMENTAL (CAVT)</text:p>
          </table:table-cell>
          <table:table-cell office:value-type="float" office:value="21721.03" table:style-name="ce10">
            <text:p>21721,03</text:p>
          </table:table-cell>
          <table:table-cell office:value-type="float" office:value="3488.21" table:style-name="ce10">
            <text:p>3488,21</text:p>
          </table:table-cell>
          <table:table-cell table:style-name="ce9"/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619" table:style-name="ce10">
            <text:p>26619,00</text:p>
          </table:table-cell>
          <table:table-cell office:value-type="float" office:value="-3740.93" table:style-name="ce11">
            <text:p>-3740,93</text:p>
          </table:table-cell>
          <table:table-cell office:value-type="float" office:value="-5034.43" table:style-name="ce11">
            <text:p>-5034,43</text:p>
          </table:table-cell>
          <table:table-cell office:value-type="float" office:value="-4407.9799999999996" table:style-name="ce11">
            <text:p>-4407,98</text:p>
          </table:table-cell>
          <table:table-cell office:value-type="float" office:value="0" table:style-name="ce12">
            <text:p>0,00</text:p>
          </table:table-cell>
          <table:table-cell office:value-type="float" office:value="-13183.34" table:style-name="ce11">
            <text:p>-13183,34</text:p>
          </table:table-cell>
          <table:table-cell office:value-type="float" office:value="13435.66" table:style-name="ce10">
            <text:p>13435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SEANE CAVALCANTE DE FREITAS ESTREL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5027.07" table:style-name="ce10">
            <text:p>15027,07</text:p>
          </table:table-cell>
          <table:table-cell table:number-columns-repeated="2" table:style-name="ce9"/>
          <table:table-cell office:value-type="float" office:value="1145.5999999999999" table:style-name="ce10">
            <text:p>1145,6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72.67" table:style-name="ce10">
            <text:p>16172,67</text:p>
          </table:table-cell>
          <table:table-cell office:value-type="float" office:value="-1209.0899999999999" table:style-name="ce11">
            <text:p>-1209,09</text:p>
          </table:table-cell>
          <table:table-cell office:value-type="float" office:value="-2722.04" table:style-name="ce11">
            <text:p>-2722,04</text:p>
          </table:table-cell>
          <table:table-cell office:value-type="float" office:value="-3617.02" table:style-name="ce11">
            <text:p>-3617,02</text:p>
          </table:table-cell>
          <table:table-cell office:value-type="float" office:value="0" table:style-name="ce12">
            <text:p>0,00</text:p>
          </table:table-cell>
          <table:table-cell office:value-type="float" office:value="-7548.15" table:style-name="ce11">
            <text:p>-7548,15</text:p>
          </table:table-cell>
          <table:table-cell office:value-type="float" office:value="8624.52" table:style-name="ce10">
            <text:p>8624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USE VILAR OLIVEIRA DE LIM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285,94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962.96" table:style-name="ce10">
            <text:p>2962,9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81.279999999999" table:style-name="ce10">
            <text:p>24481,28</text:p>
          </table:table-cell>
          <table:table-cell office:value-type="float" office:value="-828.39" table:style-name="ce11">
            <text:p>-828,39</text:p>
          </table:table-cell>
          <table:table-cell office:value-type="float" office:value="-4430.95" table:style-name="ce11">
            <text:p>-4430,95</text:p>
          </table:table-cell>
          <table:table-cell office:value-type="float" office:value="-4168.05" table:style-name="ce11">
            <text:p>-4168,05</text:p>
          </table:table-cell>
          <table:table-cell office:value-type="float" office:value="0" table:style-name="ce12">
            <text:p>0,00</text:p>
          </table:table-cell>
          <table:table-cell office:value-type="float" office:value="-9427.39" table:style-name="ce11">
            <text:p>-9427,39</text:p>
          </table:table-cell>
          <table:table-cell office:value-type="float" office:value="15053.89" table:style-name="ce10">
            <text:p>15053,8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OXANA ISLE WANDERLEY</text:p>
          </table:table-cell>
          <table:table-cell office:value-type="string" table:style-name="ce8">
            <text:p>TÉCNICO JUDICIÁRIO - NÍVEL MÉDIO C12</text:p>
          </table:table-cell>
          <table:table-cell table:style-name="ce9"/>
          <table:table-cell office:value-type="float" office:value="11550.56" table:style-name="ce10">
            <text:p>11550,56</text:p>
          </table:table-cell>
          <table:table-cell table:number-columns-repeated="2" table:style-name="ce9"/>
          <table:table-cell office:value-type="float" office:value="1822.88" table:style-name="ce10">
            <text:p>182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373.44" table:style-name="ce10">
            <text:p>13373,44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1750.36" table:style-name="ce11">
            <text:p>-1750,36</text:p>
          </table:table-cell>
          <table:table-cell office:value-type="float" office:value="-1400.11" table:style-name="ce11">
            <text:p>-1400,11</text:p>
          </table:table-cell>
          <table:table-cell office:value-type="float" office:value="0" table:style-name="ce12">
            <text:p>0,00</text:p>
          </table:table-cell>
          <table:table-cell office:value-type="float" office:value="-4605.99" table:style-name="ce11">
            <text:p>-4605,99</text:p>
          </table:table-cell>
          <table:table-cell office:value-type="float" office:value="8767.4500000000007" table:style-name="ce10">
            <text:p>8767,4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RUTE EVARISTO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2">
            <text:p>5681,08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431.71" table:style-name="ce10">
            <text:p>6431,71</text:p>
          </table:table-cell>
          <table:table-cell office:value-type="float" office:value="-309.94" table:style-name="ce11">
            <text:p>-309,94</text:p>
          </table:table-cell>
          <table:table-cell office:value-type="float" office:value="-165.28" table:style-name="ce11">
            <text:p>-165,28</text:p>
          </table:table-cell>
          <table:table-cell office:value-type="float" office:value="-1510.23" table:style-name="ce11">
            <text:p>-1510,23</text:p>
          </table:table-cell>
          <table:table-cell office:value-type="float" office:value="0" table:style-name="ce12">
            <text:p>0,00</text:p>
          </table:table-cell>
          <table:table-cell office:value-type="float" office:value="-1985.45" table:style-name="ce11">
            <text:p>-1985,45</text:p>
          </table:table-cell>
          <table:table-cell office:value-type="float" office:value="4446.26" table:style-name="ce10">
            <text:p>4446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MYER MOURA TENÓRIO BITENCOURT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2ª VT)</text:p>
          </table:table-cell>
          <table:table-cell office:value-type="float" office:value="10757.11" table:style-name="ce10">
            <text:p>10757,11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910.08" table:style-name="ce10">
            <text:p>910,0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99.57" table:style-name="ce10">
            <text:p>13899,57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328.6" table:style-name="ce11">
            <text:p>-2328,60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3689.13" table:style-name="ce11">
            <text:p>-3689,13</text:p>
          </table:table-cell>
          <table:table-cell office:value-type="float" office:value="10210.44" table:style-name="ce10">
            <text:p>10210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MUEL ESTEVES VI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060.66" table:style-name="ce10">
            <text:p>13060,66</text:p>
          </table:table-cell>
          <table:table-cell office:value-type="float" office:value="3316.9" table:style-name="ce10">
            <text:p>3316,90</text:p>
          </table:table-cell>
          <table:table-cell table:style-name="ce9"/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038.27" table:style-name="ce10">
            <text:p>18038,27</text:p>
          </table:table-cell>
          <table:table-cell office:value-type="float" office:value="-1986.03" table:style-name="ce11">
            <text:p>-1986,03</text:p>
          </table:table-cell>
          <table:table-cell table:style-name="ce9"/>
          <table:table-cell office:value-type="float" office:value="-77.63" table:style-name="ce11">
            <text:p>-77,63</text:p>
          </table:table-cell>
          <table:table-cell office:value-type="float" office:value="0" table:style-name="ce12">
            <text:p>0,00</text:p>
          </table:table-cell>
          <table:table-cell office:value-type="float" office:value="-2063.66" table:style-name="ce11">
            <text:p>-2063,66</text:p>
          </table:table-cell>
          <table:table-cell office:value-type="float" office:value="15974.61" table:style-name="ce10">
            <text:p>15974,6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ER DANTAS CAVALCANTE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1ª VT-ARA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6425.71" table:style-name="ce10">
            <text:p>6425,71</text:p>
          </table:table-cell>
          <table:table-cell office:value-type="float" office:value="8411.01" table:style-name="ce10">
            <text:p>8411,01</text:p>
          </table:table-cell>
          <table:table-cell office:value-type="float" office:value="3489.01" table:style-name="ce10">
            <text:p>3489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7611.67" table:style-name="ce10">
            <text:p>37611,67</text:p>
          </table:table-cell>
          <table:table-cell office:value-type="float" office:value="-3836.38" table:style-name="ce11">
            <text:p>-3836,38</text:p>
          </table:table-cell>
          <table:table-cell office:value-type="float" office:value="-7302.96" table:style-name="ce11">
            <text:p>-7302,96</text:p>
          </table:table-cell>
          <table:table-cell office:value-type="float" office:value="-3868.67" table:style-name="ce11">
            <text:p>-3868,67</text:p>
          </table:table-cell>
          <table:table-cell office:value-type="float" office:value="0" table:style-name="ce12">
            <text:p>0,00</text:p>
          </table:table-cell>
          <table:table-cell office:value-type="float" office:value="-15008.01" table:style-name="ce11">
            <text:p>-15008,01</text:p>
          </table:table-cell>
          <table:table-cell office:value-type="float" office:value="22603.66" table:style-name="ce10">
            <text:p>22603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DE BARROS FURLAN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2247.02" table:style-name="ce10">
            <text:p>22247,02</text:p>
          </table:table-cell>
          <table:table-cell office:value-type="float" office:value="1271.7" table:style-name="ce10">
            <text:p>1271,70</text:p>
          </table:table-cell>
          <table:table-cell table:style-name="ce9"/>
          <table:table-cell office:value-type="float" office:value="2123.5100000000002" table:style-name="ce10">
            <text:p>2123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642.23" table:style-name="ce10">
            <text:p>25642,23</text:p>
          </table:table-cell>
          <table:table-cell office:value-type="float" office:value="-3400.03" table:style-name="ce11">
            <text:p>-3400,03</text:p>
          </table:table-cell>
          <table:table-cell office:value-type="float" office:value="-4611.1400000000003" table:style-name="ce11">
            <text:p>-4611,14</text:p>
          </table:table-cell>
          <table:table-cell office:value-type="float" office:value="-2964.53" table:style-name="ce11">
            <text:p>-2964,53</text:p>
          </table:table-cell>
          <table:table-cell office:value-type="float" office:value="0" table:style-name="ce12">
            <text:p>0,00</text:p>
          </table:table-cell>
          <table:table-cell office:value-type="float" office:value="-10975.7" table:style-name="ce11">
            <text:p>-10975,70</text:p>
          </table:table-cell>
          <table:table-cell office:value-type="float" office:value="14666.53" table:style-name="ce10">
            <text:p>14666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GALHÃES SALGAD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PEN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6107.26" table:style-name="ce10">
            <text:p>6107,26</text:p>
          </table:table-cell>
          <table:table-cell table:style-name="ce9"/>
          <table:table-cell office:value-type="float" office:value="2066.06" table:style-name="ce10">
            <text:p>2066,0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975.400000000001" table:style-name="ce10">
            <text:p>19975,40</text:p>
          </table:table-cell>
          <table:table-cell office:value-type="float" office:value="-2150.4" table:style-name="ce11">
            <text:p>-2150,40</text:p>
          </table:table-cell>
          <table:table-cell office:value-type="float" office:value="-3464.35" table:style-name="ce11">
            <text:p>-3464,35</text:p>
          </table:table-cell>
          <table:table-cell office:value-type="float" office:value="-3736.35" table:style-name="ce11">
            <text:p>-3736,35</text:p>
          </table:table-cell>
          <table:table-cell office:value-type="float" office:value="0" table:style-name="ce12">
            <text:p>0,00</text:p>
          </table:table-cell>
          <table:table-cell office:value-type="float" office:value="-9351.1" table:style-name="ce11">
            <text:p>-9351,10</text:p>
          </table:table-cell>
          <table:table-cell office:value-type="float" office:value="10624.3" table:style-name="ce10">
            <text:p>10624,3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MARGARETH SANTOS DA SILVA MARINHO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802.08" table:style-name="ce10">
            <text:p>11802,08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055.6799999999998" table:style-name="ce10">
            <text:p>205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797.65" table:style-name="ce10">
            <text:p>15797,65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443.62" table:style-name="ce11">
            <text:p>-2443,62</text:p>
          </table:table-cell>
          <table:table-cell office:value-type="float" office:value="-5039.68" table:style-name="ce11">
            <text:p>-5039,68</text:p>
          </table:table-cell>
          <table:table-cell office:value-type="float" office:value="0" table:style-name="ce12">
            <text:p>0,00</text:p>
          </table:table-cell>
          <table:table-cell office:value-type="float" office:value="-8988.4699999999993" table:style-name="ce11">
            <text:p>-8988,47</text:p>
          </table:table-cell>
          <table:table-cell office:value-type="float" office:value="6809.18" table:style-name="ce10">
            <text:p>6809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REGINA OLIVEIRA SALAZAR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BIBLIOTECA (EJ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1193.78" table:style-name="ce10">
            <text:p>1193,78</text:p>
          </table:table-cell>
          <table:table-cell table:style-name="ce9"/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967.79" table:style-name="ce10">
            <text:p>21967,79</text:p>
          </table:table-cell>
          <table:table-cell office:value-type="float" office:value="-2937.16" table:style-name="ce11">
            <text:p>-2937,16</text:p>
          </table:table-cell>
          <table:table-cell office:value-type="float" office:value="-3902.71" table:style-name="ce11">
            <text:p>-3902,71</text:p>
          </table:table-cell>
          <table:table-cell office:value-type="float" office:value="-4167.57" table:style-name="ce11">
            <text:p>-4167,57</text:p>
          </table:table-cell>
          <table:table-cell office:value-type="float" office:value="0" table:style-name="ce12">
            <text:p>0,00</text:p>
          </table:table-cell>
          <table:table-cell office:value-type="float" office:value="-11007.44" table:style-name="ce11">
            <text:p>-11007,44</text:p>
          </table:table-cell>
          <table:table-cell office:value-type="float" office:value="10960.35" table:style-name="ce10">
            <text:p>10960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A WANDERLEY PERSIANO MALTA</text:p>
          </table:table-cell>
          <table:table-cell office:value-type="string" table:style-name="ce8">
            <text:p>ASSISTENTE SECRETÁRIO - FC-05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5155.2299999999996" table:style-name="ce10">
            <text:p>5155,23</text:p>
          </table:table-cell>
          <table:table-cell office:value-type="float" office:value="2232.38" table:style-name="ce10">
            <text:p>2232,38</text:p>
          </table:table-cell>
          <table:table-cell office:value-type="float" office:value="2139.44" table:style-name="ce10">
            <text:p>2139,44</text:p>
          </table:table-cell>
          <table:table-cell office:value-type="float" office:value="6380.73" table:number-columns-spanned="2" table:number-rows-spanned="1" table:style-name="ce26">
            <text:p>6380,73</text:p>
          </table:table-cell>
          <table:covered-table-cell/>
          <table:table-cell table:style-name="ce9"/>
          <table:table-cell office:value-type="float" office:value="27662.37" table:style-name="ce10">
            <text:p>27662,37</text:p>
          </table:table-cell>
          <table:table-cell office:value-type="float" office:value="-2348.13" table:style-name="ce11">
            <text:p>-2348,13</text:p>
          </table:table-cell>
          <table:table-cell office:value-type="float" office:value="-4530.07" table:style-name="ce11">
            <text:p>-4530,07</text:p>
          </table:table-cell>
          <table:table-cell office:value-type="float" office:value="-3889.53" table:style-name="ce11">
            <text:p>-3889,53</text:p>
          </table:table-cell>
          <table:table-cell office:value-type="float" office:value="0" table:style-name="ce12">
            <text:p>0,00</text:p>
          </table:table-cell>
          <table:table-cell office:value-type="float" office:value="-10767.73" table:style-name="ce11">
            <text:p>-10767,73</text:p>
          </table:table-cell>
          <table:table-cell office:value-type="float" office:value="16894.64" table:style-name="ce10">
            <text:p>16894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AQUÍNO RODRIGUES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-ARA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203.1" table:style-name="ce10">
            <text:p>2203,10</text:p>
          </table:table-cell>
          <table:table-cell office:value-type="float" office:value="2232.38" table:style-name="ce10">
            <text:p>2232,38</text:p>
          </table:table-cell>
          <table:table-cell office:value-type="float" office:value="3650.77" table:style-name="ce10">
            <text:p>3650,7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722.11" table:style-name="ce10">
            <text:p>19722,11</text:p>
          </table:table-cell>
          <table:table-cell office:value-type="float" office:value="-1841.44" table:style-name="ce11">
            <text:p>-1841,44</text:p>
          </table:table-cell>
          <table:table-cell office:value-type="float" office:value="-2783.18" table:style-name="ce11">
            <text:p>-2783,18</text:p>
          </table:table-cell>
          <table:table-cell office:value-type="float" office:value="-3333.09" table:style-name="ce11">
            <text:p>-3333,09</text:p>
          </table:table-cell>
          <table:table-cell office:value-type="float" office:value="0" table:style-name="ce12">
            <text:p>0,00</text:p>
          </table:table-cell>
          <table:table-cell office:value-type="float" office:value="-7957.71" table:style-name="ce11">
            <text:p>-7957,71</text:p>
          </table:table-cell>
          <table:table-cell office:value-type="float" office:value="11764.4" table:style-name="ce10">
            <text:p>11764,4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NDRO ROGÉRIO DA COSTA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8ª VT)</text:p>
          </table:table-cell>
          <table:table-cell office:value-type="float" office:value="19363.86" table:style-name="ce10">
            <text:p>19363,86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2880.07" table:style-name="ce10">
            <text:p>288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0654.94" table:style-name="ce10">
            <text:p>30654,94</text:p>
          </table:table-cell>
          <table:table-cell office:value-type="float" office:value="-828.39" table:style-name="ce11">
            <text:p>-828,39</text:p>
          </table:table-cell>
          <table:table-cell office:value-type="float" office:value="-6099.37" table:style-name="ce11">
            <text:p>-6099,37</text:p>
          </table:table-cell>
          <table:table-cell office:value-type="float" office:value="-4268.1899999999996" table:style-name="ce11">
            <text:p>-4268,19</text:p>
          </table:table-cell>
          <table:table-cell office:value-type="float" office:value="0" table:style-name="ce12">
            <text:p>0,00</text:p>
          </table:table-cell>
          <table:table-cell office:value-type="float" office:value="-11195.95" table:style-name="ce11">
            <text:p>-11195,95</text:p>
          </table:table-cell>
          <table:table-cell office:value-type="float" office:value="19458.990000000002" table:style-name="ce10">
            <text:p>19458,9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RA OLIVEIRA DOS SANTOS PINTO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CRETARIA <text:s/>(2ªVTSMC)</text:p>
          </table:table-cell>
          <table:table-cell table:number-columns-repeated="3" table:style-name="ce9"/>
          <table:table-cell office:value-type="float" office:value="1461" table:style-name="ce10">
            <text:p>1461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1" table:style-name="ce10">
            <text:p>1461,00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461" table:style-name="ce10">
            <text:p>1461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TVA SOUZA DA HORA FARIAS MOREI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1635.86" table:style-name="ce10">
            <text:p>11635,86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275.6799999999998" table:style-name="ce10">
            <text:p>2275,68</text:p>
          </table:table-cell>
          <table:table-cell office:value-type="float" office:value="4525.25" table:number-columns-spanned="2" table:number-rows-spanned="1" table:style-name="ce26">
            <text:p>4525,25</text:p>
          </table:table-cell>
          <table:covered-table-cell/>
          <table:table-cell table:style-name="ce9"/>
          <table:table-cell office:value-type="float" office:value="20376.68" table:style-name="ce10">
            <text:p>20376,68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647.25" table:style-name="ce11">
            <text:p>-2647,25</text:p>
          </table:table-cell>
          <table:table-cell office:value-type="float" office:value="-1963.85" table:style-name="ce11">
            <text:p>-1963,85</text:p>
          </table:table-cell>
          <table:table-cell office:value-type="float" office:value="0" table:style-name="ce12">
            <text:p>0,00</text:p>
          </table:table-cell>
          <table:table-cell office:value-type="float" office:value="-6099.05" table:style-name="ce11">
            <text:p>-6099,05</text:p>
          </table:table-cell>
          <table:table-cell office:value-type="float" office:value="14277.63" table:style-name="ce10">
            <text:p>14277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AUL RAMOS DOS SANTOS FILHO</text:p>
          </table:table-cell>
          <table:table-cell office:value-type="string" table:style-name="ce8">
            <text:p>ASSESSOR - CJ-03</text:p>
          </table:table-cell>
          <table:table-cell office:value-type="string" table:style-name="ce8">
            <text:p>GABINETE DE DESEMBARGADOR (GABAC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451.99" table:style-name="ce10">
            <text:p>3451,99</text:p>
          </table:table-cell>
          <table:table-cell office:value-type="float" office:value="8411.01" table:style-name="ce10">
            <text:p>8411,01</text:p>
          </table:table-cell>
          <table:table-cell office:value-type="float" office:value="2359.44" table:style-name="ce10">
            <text:p>2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3508.379999999997" table:style-name="ce10">
            <text:p>33508,38</text:p>
          </table:table-cell>
          <table:table-cell office:value-type="float" office:value="-828.39" table:style-name="ce11">
            <text:p>-828,39</text:p>
          </table:table-cell>
          <table:table-cell office:value-type="float" office:value="-7312.38" table:style-name="ce11">
            <text:p>-7312,38</text:p>
          </table:table-cell>
          <table:table-cell office:value-type="float" office:value="-2647.86" table:style-name="ce11">
            <text:p>-2647,86</text:p>
          </table:table-cell>
          <table:table-cell office:value-type="float" office:value="0" table:style-name="ce12">
            <text:p>0,00</text:p>
          </table:table-cell>
          <table:table-cell office:value-type="float" office:value="-10788.63" table:style-name="ce11">
            <text:p>-10788,63</text:p>
          </table:table-cell>
          <table:table-cell office:value-type="float" office:value="22719.75" table:style-name="ce10">
            <text:p>22719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ÁVIA MENEZES ALVES DA LUZ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9519.71" table:style-name="ce10">
            <text:p>19519,71</text:p>
          </table:table-cell>
          <table:table-cell office:value-type="float" office:value="4983.75" table:style-name="ce10">
            <text:p>4983,75</text:p>
          </table:table-cell>
          <table:table-cell table:style-name="ce9"/>
          <table:table-cell office:value-type="float" office:value="1184.72" table:style-name="ce10">
            <text:p>1184,72</text:p>
          </table:table-cell>
          <table:table-cell office:value-type="float" office:value="554.25" table:number-columns-spanned="2" table:number-rows-spanned="1" table:style-name="ce26">
            <text:p>554,25</text:p>
          </table:table-cell>
          <table:covered-table-cell/>
          <table:table-cell table:style-name="ce9"/>
          <table:table-cell office:value-type="float" office:value="26242.43" table:style-name="ce10">
            <text:p>26242,43</text:p>
          </table:table-cell>
          <table:table-cell office:value-type="float" office:value="-3562.51" table:style-name="ce11">
            <text:p>-3562,51</text:p>
          </table:table-cell>
          <table:table-cell office:value-type="float" office:value="-5041.82" table:style-name="ce11">
            <text:p>-5041,82</text:p>
          </table:table-cell>
          <table:table-cell office:value-type="float" office:value="-2434.4499999999998" table:style-name="ce11">
            <text:p>-2434,45</text:p>
          </table:table-cell>
          <table:table-cell office:value-type="float" office:value="0" table:style-name="ce12">
            <text:p>0,00</text:p>
          </table:table-cell>
          <table:table-cell office:value-type="float" office:value="-11038.78" table:style-name="ce11">
            <text:p>-11038,78</text:p>
          </table:table-cell>
          <table:table-cell office:value-type="float" office:value="15203.65" table:style-name="ce10">
            <text:p>15203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S LISBOA CALHEI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4ª VT)</text:p>
          </table:table-cell>
          <table:table-cell office:value-type="float" office:value="11849.58" table:style-name="ce10">
            <text:p>11849,58</text:p>
          </table:table-cell>
          <table:table-cell office:value-type="float" office:value="4005.37" table:style-name="ce10">
            <text:p>4005,37</text:p>
          </table:table-cell>
          <table:table-cell office:value-type="float" office:value="8411.01" table:style-name="ce10">
            <text:p>8411,01</text:p>
          </table:table-cell>
          <table:table-cell office:value-type="float" office:value="2589.44" table:style-name="ce10">
            <text:p>258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855.4" table:style-name="ce10">
            <text:p>26855,40</text:p>
          </table:table-cell>
          <table:table-cell office:value-type="float" office:value="-828.39" table:style-name="ce11">
            <text:p>-828,39</text:p>
          </table:table-cell>
          <table:table-cell office:value-type="float" office:value="-4723.38" table:style-name="ce11">
            <text:p>-4723,38</text:p>
          </table:table-cell>
          <table:table-cell office:value-type="float" office:value="-4087.27" table:style-name="ce11">
            <text:p>-4087,27</text:p>
          </table:table-cell>
          <table:table-cell office:value-type="float" office:value="0" table:style-name="ce12">
            <text:p>0,00</text:p>
          </table:table-cell>
          <table:table-cell office:value-type="float" office:value="-9639.0400000000009" table:style-name="ce11">
            <text:p>-9639,04</text:p>
          </table:table-cell>
          <table:table-cell office:value-type="float" office:value="17216.36" table:style-name="ce10">
            <text:p>17216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ÉRGIO LUIZ ARAÚJO DA COSTA RIBEIR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BANCO DE DADOS (SETIC)</text:p>
          </table:table-cell>
          <table:table-cell office:value-type="float" office:value="19480.75" table:style-name="ce10">
            <text:p>19480,75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30.400000000001" table:style-name="ce10">
            <text:p>22830,40</text:p>
          </table:table-cell>
          <table:table-cell office:value-type="float" office:value="-2772.33" table:style-name="ce11">
            <text:p>-2772,33</text:p>
          </table:table-cell>
          <table:table-cell office:value-type="float" office:value="-4258.93" table:style-name="ce11">
            <text:p>-4258,93</text:p>
          </table:table-cell>
          <table:table-cell office:value-type="float" office:value="-662.82" table:style-name="ce11">
            <text:p>-662,82</text:p>
          </table:table-cell>
          <table:table-cell office:value-type="float" office:value="0" table:style-name="ce12">
            <text:p>0,00</text:p>
          </table:table-cell>
          <table:table-cell office:value-type="float" office:value="-7694.08" table:style-name="ce11">
            <text:p>-7694,08</text:p>
          </table:table-cell>
          <table:table-cell office:value-type="float" office:value="15136.32" table:style-name="ce10">
            <text:p>15136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LA SANTOS ROLIM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NÁLISE DE PROCESSOS ADMINISTRATIVOS (CO</text:p>
          </table:table-cell>
          <table:table-cell office:value-type="float" office:value="18701.52" table:style-name="ce10">
            <text:p>18701,52</text:p>
          </table:table-cell>
          <table:table-cell office:value-type="float" office:value="3143.09" table:style-name="ce10">
            <text:p>3143,09</text:p>
          </table:table-cell>
          <table:table-cell office:value-type="float" office:value="2232.38" table:style-name="ce10">
            <text:p>2232,38</text:p>
          </table:table-cell>
          <table:table-cell office:value-type="float" office:value="2238.6999999999998" table:style-name="ce10">
            <text:p>223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15.69" table:style-name="ce10">
            <text:p>26315,69</text:p>
          </table:table-cell>
          <table:table-cell office:value-type="float" office:value="-4264.17" table:style-name="ce11">
            <text:p>-4264,17</text:p>
          </table:table-cell>
          <table:table-cell office:value-type="float" office:value="-4579.17" table:style-name="ce11">
            <text:p>-4579,17</text:p>
          </table:table-cell>
          <table:table-cell office:value-type="float" office:value="-4768.6099999999997" table:style-name="ce11">
            <text:p>-4768,61</text:p>
          </table:table-cell>
          <table:table-cell office:value-type="float" office:value="0" table:style-name="ce12">
            <text:p>0,00</text:p>
          </table:table-cell>
          <table:table-cell office:value-type="float" office:value="-13611.95" table:style-name="ce11">
            <text:p>-13611,95</text:p>
          </table:table-cell>
          <table:table-cell office:value-type="float" office:value="12703.74" table:style-name="ce10">
            <text:p>12703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EIRLEY <text:s/>VASCONCELOS <text:s/>ALBUQUERQUE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11849.58" table:style-name="ce10">
            <text:p>11849,58</text:p>
          </table:table-cell>
          <table:table-cell office:value-type="float" office:value="3174.42" table:style-name="ce10">
            <text:p>3174,42</text:p>
          </table:table-cell>
          <table:table-cell office:value-type="float" office:value="1939.89" table:style-name="ce10">
            <text:p>1939,89</text:p>
          </table:table-cell>
          <table:table-cell office:value-type="float" office:value="3100.01" table:style-name="ce10">
            <text:p>3100,0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063.900000000001" table:style-name="ce10">
            <text:p>20063,90</text:p>
          </table:table-cell>
          <table:table-cell office:value-type="float" office:value="-2021.3" table:style-name="ce11">
            <text:p>-2021,30</text:p>
          </table:table-cell>
          <table:table-cell office:value-type="float" office:value="-3135.58" table:style-name="ce11">
            <text:p>-3135,58</text:p>
          </table:table-cell>
          <table:table-cell office:value-type="float" office:value="-2464.54" table:style-name="ce11">
            <text:p>-2464,54</text:p>
          </table:table-cell>
          <table:table-cell office:value-type="float" office:value="0" table:style-name="ce12">
            <text:p>0,00</text:p>
          </table:table-cell>
          <table:table-cell office:value-type="float" office:value="-7621.42" table:style-name="ce11">
            <text:p>-7621,42</text:p>
          </table:table-cell>
          <table:table-cell office:value-type="float" office:value="12442.48" table:style-name="ce10">
            <text:p>12442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HIRLEY MIRANDA LOPES LUN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6ª VT)</text:p>
          </table:table-cell>
          <table:table-cell office:value-type="float" office:value="3705.56" table:style-name="ce12">
            <text:p>3705,56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725.68" table:style-name="ce10">
            <text:p>272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616.29" table:style-name="ce10">
            <text:p>7616,29</text:p>
          </table:table-cell>
          <table:table-cell office:value-type="float" office:value="-396.79" table:style-name="ce11">
            <text:p>-396,79</text:p>
          </table:table-cell>
          <table:table-cell office:value-type="float" office:value="-162.32" table:style-name="ce11">
            <text:p>-162,32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559.11" table:style-name="ce11">
            <text:p>-559,11</text:p>
          </table:table-cell>
          <table:table-cell office:value-type="float" office:value="7057.18" table:style-name="ce10">
            <text:p>7057,1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A PONTES FERR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ÁREA DE APOIO À GESTÃO SÓCIO AMBIENTAL (SGE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5085.76" table:style-name="ce10">
            <text:p>5085,76</text:p>
          </table:table-cell>
          <table:table-cell table:style-name="ce9"/>
          <table:table-cell office:value-type="float" office:value="2160.39" table:style-name="ce10">
            <text:p>2160,3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882.009999999998" table:style-name="ce10">
            <text:p>18882,01</text:p>
          </table:table-cell>
          <table:table-cell office:value-type="float" office:value="-1988.91" table:style-name="ce11">
            <text:p>-1988,91</text:p>
          </table:table-cell>
          <table:table-cell office:value-type="float" office:value="-3130" table:style-name="ce11">
            <text:p>-3130,00</text:p>
          </table:table-cell>
          <table:table-cell office:value-type="float" office:value="-3986.55" table:style-name="ce11">
            <text:p>-3986,55</text:p>
          </table:table-cell>
          <table:table-cell office:value-type="float" office:value="0" table:style-name="ce12">
            <text:p>0,00</text:p>
          </table:table-cell>
          <table:table-cell office:value-type="float" office:value="-9105.4599999999991" table:style-name="ce11">
            <text:p>-9105,46</text:p>
          </table:table-cell>
          <table:table-cell office:value-type="float" office:value="9776.5499999999993" table:style-name="ce10">
            <text:p>9776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ANY MARIA MENDES PIR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1833.26" table:style-name="ce10">
            <text:p>1833,26</text:p>
          </table:table-cell>
          <table:table-cell office:value-type="float" office:value="1185.05" table:style-name="ce10">
            <text:p>1185,05</text:p>
          </table:table-cell>
          <table:table-cell office:value-type="float" office:value="1980.79" table:style-name="ce10">
            <text:p>1980,7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97.490000000002" table:style-name="ce10">
            <text:p>16397,49</text:p>
          </table:table-cell>
          <table:table-cell office:value-type="float" office:value="-1741.23" table:style-name="ce11">
            <text:p>-1741,23</text:p>
          </table:table-cell>
          <table:table-cell office:value-type="float" office:value="-2512.12" table:style-name="ce11">
            <text:p>-2512,12</text:p>
          </table:table-cell>
          <table:table-cell office:value-type="float" office:value="-2899.63" table:style-name="ce11">
            <text:p>-2899,63</text:p>
          </table:table-cell>
          <table:table-cell office:value-type="float" office:value="0" table:style-name="ce12">
            <text:p>0,00</text:p>
          </table:table-cell>
          <table:table-cell office:value-type="float" office:value="-7152.98" table:style-name="ce11">
            <text:p>-7152,98</text:p>
          </table:table-cell>
          <table:table-cell office:value-type="float" office:value="9244.51" table:style-name="ce10">
            <text:p>9244,5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A RAFAELA TENORIO NOGUEIRA TEIXEIR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443.780000000001" table:style-name="ce10">
            <text:p>10443,78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730.65" table:style-name="ce10">
            <text:p>273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06.81" table:style-name="ce10">
            <text:p>15406,81</text:p>
          </table:table-cell>
          <table:table-cell office:value-type="float" office:value="-1315.1" table:style-name="ce11">
            <text:p>-1315,10</text:p>
          </table:table-cell>
          <table:table-cell office:value-type="float" office:value="-2150.66" table:style-name="ce11">
            <text:p>-2150,66</text:p>
          </table:table-cell>
          <table:table-cell office:value-type="float" office:value="-1086.71" table:style-name="ce11">
            <text:p>-1086,71</text:p>
          </table:table-cell>
          <table:table-cell office:value-type="float" office:value="0" table:style-name="ce12">
            <text:p>0,00</text:p>
          </table:table-cell>
          <table:table-cell office:value-type="float" office:value="-4552.47" table:style-name="ce11">
            <text:p>-4552,47</text:p>
          </table:table-cell>
          <table:table-cell office:value-type="float" office:value="10854.34" table:style-name="ce10">
            <text:p>10854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ANTÔNIO SILVA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752.41" table:style-name="ce10">
            <text:p>2752,41</text:p>
          </table:table-cell>
          <table:table-cell table:style-name="ce9"/>
          <table:table-cell office:value-type="float" office:value="980.63" table:style-name="ce10">
            <text:p>98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87.63" table:style-name="ce10">
            <text:p>15487,63</text:p>
          </table:table-cell>
          <table:table-cell office:value-type="float" office:value="-1123.28" table:style-name="ce11">
            <text:p>-1123,28</text:p>
          </table:table-cell>
          <table:table-cell office:value-type="float" office:value="-1938.92" table:style-name="ce11">
            <text:p>-1938,92</text:p>
          </table:table-cell>
          <table:table-cell office:value-type="float" office:value="-1422.99" table:style-name="ce11">
            <text:p>-1422,99</text:p>
          </table:table-cell>
          <table:table-cell office:value-type="float" office:value="0" table:style-name="ce12">
            <text:p>0,00</text:p>
          </table:table-cell>
          <table:table-cell office:value-type="float" office:value="-4485.1899999999996" table:style-name="ce11">
            <text:p>-4485,19</text:p>
          </table:table-cell>
          <table:table-cell office:value-type="float" office:value="11002.44" table:style-name="ce10">
            <text:p>11002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CÉSAR DE FIGUEIREDO SANTOS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6ª VT)</text:p>
          </table:table-cell>
          <table:table-cell office:value-type="float" office:value="18701.52" table:style-name="ce10">
            <text:p>18701,52</text:p>
          </table:table-cell>
          <table:table-cell office:value-type="float" office:value="2242.7800000000002" table:style-name="ce10">
            <text:p>2242,78</text:p>
          </table:table-cell>
          <table:table-cell office:value-type="float" office:value="1379.07" table:style-name="ce10">
            <text:p>1379,07</text:p>
          </table:table-cell>
          <table:table-cell office:value-type="float" office:value="2092.56" table:style-name="ce10">
            <text:p>209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415.93" table:style-name="ce10">
            <text:p>24415,93</text:p>
          </table:table-cell>
          <table:table-cell office:value-type="float" office:value="-3013.82" table:style-name="ce11">
            <text:p>-3013,82</text:p>
          </table:table-cell>
          <table:table-cell office:value-type="float" office:value="-4336.49" table:style-name="ce11">
            <text:p>-4336,49</text:p>
          </table:table-cell>
          <table:table-cell office:value-type="float" office:value="-2975.28" table:style-name="ce11">
            <text:p>-2975,28</text:p>
          </table:table-cell>
          <table:table-cell office:value-type="float" office:value="0" table:style-name="ce12">
            <text:p>0,00</text:p>
          </table:table-cell>
          <table:table-cell office:value-type="float" office:value="-10325.59" table:style-name="ce11">
            <text:p>-10325,59</text:p>
          </table:table-cell>
          <table:table-cell office:value-type="float" office:value="14090.34" table:style-name="ce10">
            <text:p>14090,3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JOSÉ DE OLIVEIRA TENÓRIO PRADO</text:p>
          </table:table-cell>
          <table:table-cell office:value-type="string" table:style-name="ce8">
            <text:p>ASSISTENTE JURIDICO III - FC-04</text:p>
          </table:table-cell>
          <table:table-cell office:value-type="string" table:style-name="ce8">
            <text:p>GABINETE DE DESEMBARGADOR (GABEAPB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2704.24" table:style-name="ce10">
            <text:p>2704,24</text:p>
          </table:table-cell>
          <table:table-cell office:value-type="float" office:value="1939.89" table:style-name="ce10">
            <text:p>1939,89</text:p>
          </table:table-cell>
          <table:table-cell office:value-type="float" office:value="2392.16" table:style-name="ce10">
            <text:p>2392,1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790.88" table:style-name="ce10">
            <text:p>18790,88</text:p>
          </table:table-cell>
          <table:table-cell office:value-type="float" office:value="-1943.72" table:style-name="ce11">
            <text:p>-1943,72</text:p>
          </table:table-cell>
          <table:table-cell office:value-type="float" office:value="-3001.49" table:style-name="ce11">
            <text:p>-3001,49</text:p>
          </table:table-cell>
          <table:table-cell office:value-type="float" office:value="-2968.39" table:style-name="ce11">
            <text:p>-2968,39</text:p>
          </table:table-cell>
          <table:table-cell office:value-type="float" office:value="0" table:style-name="ce12">
            <text:p>0,00</text:p>
          </table:table-cell>
          <table:table-cell office:value-type="float" office:value="-7913.6" table:style-name="ce11">
            <text:p>-7913,60</text:p>
          </table:table-cell>
          <table:table-cell office:value-type="float" office:value="10877.28" table:style-name="ce10">
            <text:p>10877,2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LVIO SILVA DE SOUZ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<text:s/>(ATA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4745.62" table:style-name="ce10">
            <text:p>4745,62</text:p>
          </table:table-cell>
          <table:table-cell table:style-name="ce9"/>
          <table:table-cell office:value-type="float" office:value="1880.71" table:style-name="ce10">
            <text:p>188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62.189999999999" table:style-name="ce10">
            <text:p>18262,19</text:p>
          </table:table-cell>
          <table:table-cell office:value-type="float" office:value="-1940.73" table:style-name="ce11">
            <text:p>-1940,73</text:p>
          </table:table-cell>
          <table:table-cell office:value-type="float" office:value="-3049.71" table:style-name="ce11">
            <text:p>-3049,71</text:p>
          </table:table-cell>
          <table:table-cell office:value-type="float" office:value="-3116.64" table:style-name="ce11">
            <text:p>-3116,64</text:p>
          </table:table-cell>
          <table:table-cell office:value-type="float" office:value="0" table:style-name="ce12">
            <text:p>0,00</text:p>
          </table:table-cell>
          <table:table-cell office:value-type="float" office:value="-8107.08" table:style-name="ce11">
            <text:p>-8107,08</text:p>
          </table:table-cell>
          <table:table-cell office:value-type="float" office:value="10155.11" table:style-name="ce10">
            <text:p>10155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MOURA E MENDE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-ARA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3234.53" table:style-name="ce10">
            <text:p>3234,53</text:p>
          </table:table-cell>
          <table:table-cell office:value-type="float" office:value="8411.01" table:style-name="ce10">
            <text:p>8411,01</text:p>
          </table:table-cell>
          <table:table-cell office:value-type="float" office:value="2534.02" table:style-name="ce10">
            <text:p>2534,02</text:p>
          </table:table-cell>
          <table:table-cell office:value-type="float" office:value="9425.7099999999991" table:number-columns-spanned="2" table:number-rows-spanned="1" table:style-name="ce26">
            <text:p>9425,71</text:p>
          </table:table-cell>
          <table:covered-table-cell/>
          <table:table-cell office:value-type="float" office:value="14138.57" table:style-name="ce10">
            <text:p>14138,57</text:p>
          </table:table-cell>
          <table:table-cell office:value-type="float" office:value="57185.63" table:style-name="ce10">
            <text:p>57185,63</text:p>
          </table:table-cell>
          <table:table-cell office:value-type="float" office:value="-2810.2" table:style-name="ce11">
            <text:p>-2810,20</text:p>
          </table:table-cell>
          <table:table-cell office:value-type="float" office:value="-8629.56" table:style-name="ce11">
            <text:p>-8629,56</text:p>
          </table:table-cell>
          <table:table-cell office:value-type="float" office:value="-5179.38" table:style-name="ce11">
            <text:p>-5179,38</text:p>
          </table:table-cell>
          <table:table-cell office:value-type="float" office:value="0" table:style-name="ce12">
            <text:p>0,00</text:p>
          </table:table-cell>
          <table:table-cell office:value-type="float" office:value="-16619.14" table:style-name="ce11">
            <text:p>-16619,14</text:p>
          </table:table-cell>
          <table:table-cell office:value-type="float" office:value="40566.49" table:style-name="ce10">
            <text:p>40566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MONE PORTO MENEZ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CRETARIA (2ª VT)</text:p>
          </table:table-cell>
          <table:table-cell office:value-type="float" office:value="19519.71" table:style-name="ce10">
            <text:p>19519,71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052.48" table:style-name="ce10">
            <text:p>23052,48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3692.87" table:style-name="ce11">
            <text:p>-3692,87</text:p>
          </table:table-cell>
          <table:table-cell office:value-type="float" office:value="-2626.4" table:style-name="ce11">
            <text:p>-2626,40</text:p>
          </table:table-cell>
          <table:table-cell office:value-type="float" office:value="0" table:style-name="ce12">
            <text:p>0,00</text:p>
          </table:table-cell>
          <table:table-cell office:value-type="float" office:value="-9059.4599999999991" table:style-name="ce11">
            <text:p>-9059,46</text:p>
          </table:table-cell>
          <table:table-cell office:value-type="float" office:value="13993.02" table:style-name="ce10">
            <text:p>13993,0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ISNELZE MARIA LIMA RIBEIRO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office:value-type="float" office:value="11754.59" table:style-name="ce10">
            <text:p>11754,59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427.71" table:style-name="ce10">
            <text:p>14427,71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275.12" table:style-name="ce11">
            <text:p>-2275,12</text:p>
          </table:table-cell>
          <table:table-cell office:value-type="float" office:value="-1733.03" table:style-name="ce11">
            <text:p>-1733,03</text:p>
          </table:table-cell>
          <table:table-cell office:value-type="float" office:value="0" table:style-name="ce12">
            <text:p>0,00</text:p>
          </table:table-cell>
          <table:table-cell office:value-type="float" office:value="-5513.32" table:style-name="ce11">
            <text:p>-5513,32</text:p>
          </table:table-cell>
          <table:table-cell office:value-type="float" office:value="8914.39" table:style-name="ce10">
            <text:p>8914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LANGE DE OLIVEIRA MECHAILEH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754.59" table:style-name="ce10">
            <text:p>11754,59</text:p>
          </table:table-cell>
          <table:table-cell office:value-type="float" office:value="2245.38" table:style-name="ce10">
            <text:p>2245,38</text:p>
          </table:table-cell>
          <table:table-cell table:style-name="ce9"/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488.04" table:style-name="ce10">
            <text:p>15488,04</text:p>
          </table:table-cell>
          <table:table-cell office:value-type="float" office:value="-1868.01" table:style-name="ce11">
            <text:p>-1868,01</text:p>
          </table:table-cell>
          <table:table-cell office:value-type="float" office:value="-2466.9299999999998" table:style-name="ce11">
            <text:p>-2466,93</text:p>
          </table:table-cell>
          <table:table-cell office:value-type="float" office:value="-2641.9" table:style-name="ce11">
            <text:p>-2641,90</text:p>
          </table:table-cell>
          <table:table-cell office:value-type="float" office:value="0" table:style-name="ce12">
            <text:p>0,00</text:p>
          </table:table-cell>
          <table:table-cell office:value-type="float" office:value="-6976.84" table:style-name="ce11">
            <text:p>-6976,84</text:p>
          </table:table-cell>
          <table:table-cell office:value-type="float" office:value="8511.2000000000007" table:style-name="ce10">
            <text:p>8511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CAVALCANTE SILVA DE LIM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4596.8100000000004" table:style-name="ce12">
            <text:p>4596,81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193.2000000000007" table:style-name="ce10">
            <text:p>8193,20</text:p>
          </table:table-cell>
          <table:table-cell office:value-type="float" office:value="-643.54999999999995" table:style-name="ce11">
            <text:p>-643,55</text:p>
          </table:table-cell>
          <table:table-cell office:value-type="float" office:value="-543.67999999999995" table:style-name="ce11">
            <text:p>-543,68</text:p>
          </table:table-cell>
          <table:table-cell office:value-type="float" office:value="-3038.9" table:style-name="ce11">
            <text:p>-3038,90</text:p>
          </table:table-cell>
          <table:table-cell office:value-type="float" office:value="0" table:style-name="ce12">
            <text:p>0,00</text:p>
          </table:table-cell>
          <table:table-cell office:value-type="float" office:value="-4226.13" table:style-name="ce11">
            <text:p>-4226,13</text:p>
          </table:table-cell>
          <table:table-cell office:value-type="float" office:value="3967.07" table:style-name="ce10">
            <text:p>3967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ÔNIA VALDEZ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568.82" table:style-name="ce10">
            <text:p>1568,82</text:p>
          </table:table-cell>
          <table:table-cell table:style-name="ce9"/>
          <table:table-cell office:value-type="float" office:value="2079.25" table:style-name="ce10">
            <text:p>2079,2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83.93" table:style-name="ce10">
            <text:p>15283,93</text:p>
          </table:table-cell>
          <table:table-cell office:value-type="float" office:value="-908.39" table:style-name="ce11">
            <text:p>-908,39</text:p>
          </table:table-cell>
          <table:table-cell office:value-type="float" office:value="-2407.85" table:style-name="ce11">
            <text:p>-2407,85</text:p>
          </table:table-cell>
          <table:table-cell office:value-type="float" office:value="-3612.94" table:style-name="ce11">
            <text:p>-3612,94</text:p>
          </table:table-cell>
          <table:table-cell office:value-type="float" office:value="0" table:style-name="ce12">
            <text:p>0,00</text:p>
          </table:table-cell>
          <table:table-cell office:value-type="float" office:value="-6929.18" table:style-name="ce11">
            <text:p>-6929,18</text:p>
          </table:table-cell>
          <table:table-cell office:value-type="float" office:value="8354.75" table:style-name="ce10">
            <text:p>8354,7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IA CRISTINA NUNES TENORIO CAVALCANTE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8ª VT)</text:p>
          </table:table-cell>
          <table:table-cell office:value-type="float" office:value="11897.07" table:style-name="ce10">
            <text:p>11897,07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685.9" table:style-name="ce10">
            <text:p>14685,90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367.66" table:style-name="ce11">
            <text:p>-2367,66</text:p>
          </table:table-cell>
          <table:table-cell office:value-type="float" office:value="-2372.3000000000002" table:style-name="ce11">
            <text:p>-2372,30</text:p>
          </table:table-cell>
          <table:table-cell office:value-type="float" office:value="0" table:style-name="ce12">
            <text:p>0,00</text:p>
          </table:table-cell>
          <table:table-cell office:value-type="float" office:value="-6245.13" table:style-name="ce11">
            <text:p>-6245,13</text:p>
          </table:table-cell>
          <table:table-cell office:value-type="float" office:value="8440.77" table:style-name="ce10">
            <text:p>8440,7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ORAYA SANTA ROSA DE MEDEIROS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8399.2" table:style-name="ce10">
            <text:p>18399,2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835.68" table:style-name="ce10">
            <text:p>1835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174.77" table:style-name="ce10">
            <text:p>22174,77</text:p>
          </table:table-cell>
          <table:table-cell office:value-type="float" office:value="-2557.52" table:style-name="ce11">
            <text:p>-2557,52</text:p>
          </table:table-cell>
          <table:table-cell office:value-type="float" office:value="-4020.57" table:style-name="ce11">
            <text:p>-4020,57</text:p>
          </table:table-cell>
          <table:table-cell office:value-type="float" office:value="-1401.83" table:style-name="ce11">
            <text:p>-1401,83</text:p>
          </table:table-cell>
          <table:table-cell office:value-type="float" office:value="0" table:style-name="ce12">
            <text:p>0,00</text:p>
          </table:table-cell>
          <table:table-cell office:value-type="float" office:value="-7979.92" table:style-name="ce11">
            <text:p>-7979,92</text:p>
          </table:table-cell>
          <table:table-cell office:value-type="float" office:value="14194.85" table:style-name="ce10">
            <text:p>14194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TEVES LUCAS BARBOSA</text:p>
          </table:table-cell>
          <table:table-cell office:value-type="string" table:style-name="ce8">
            <text:p>ASSISTENTE DE SERVIÇO - FC-03</text:p>
          </table:table-cell>
          <table:table-cell office:value-type="string" table:style-name="ce8">
            <text:p>SECRETARIA (5ª VT)</text:p>
          </table:table-cell>
          <table:table-cell office:value-type="float" office:value="11635.86" table:style-name="ce10">
            <text:p>11635,86</text:p>
          </table:table-cell>
          <table:table-cell office:value-type="float" office:value="2292.88" table:style-name="ce10">
            <text:p>2292,88</text:p>
          </table:table-cell>
          <table:table-cell office:value-type="float" office:value="1379.07" table:style-name="ce10">
            <text:p>1379,07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795.88" table:style-name="ce10">
            <text:p>16795,88</text:p>
          </table:table-cell>
          <table:table-cell office:value-type="float" office:value="-1856.25" table:style-name="ce11">
            <text:p>-1856,25</text:p>
          </table:table-cell>
          <table:table-cell office:value-type="float" office:value="-2829.82" table:style-name="ce11">
            <text:p>-2829,82</text:p>
          </table:table-cell>
          <table:table-cell office:value-type="float" office:value="-4098.54" table:style-name="ce11">
            <text:p>-4098,54</text:p>
          </table:table-cell>
          <table:table-cell office:value-type="float" office:value="0" table:style-name="ce12">
            <text:p>0,00</text:p>
          </table:table-cell>
          <table:table-cell office:value-type="float" office:value="-8784.61" table:style-name="ce11">
            <text:p>-8784,61</text:p>
          </table:table-cell>
          <table:table-cell office:value-type="float" office:value="8011.27" table:style-name="ce10">
            <text:p>8011,2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SUELY GOME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5367.4" table:style-name="ce10">
            <text:p>5367,40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67.05" table:style-name="ce10">
            <text:p>18267,05</text:p>
          </table:table-cell>
          <table:table-cell office:value-type="float" office:value="-1495.98" table:style-name="ce11">
            <text:p>-1495,98</text:p>
          </table:table-cell>
          <table:table-cell office:value-type="float" office:value="-2806.24" table:style-name="ce11">
            <text:p>-2806,24</text:p>
          </table:table-cell>
          <table:table-cell office:value-type="float" office:value="-4144.1000000000004" table:style-name="ce11">
            <text:p>-4144,10</text:p>
          </table:table-cell>
          <table:table-cell office:value-type="float" office:value="0" table:style-name="ce12">
            <text:p>0,00</text:p>
          </table:table-cell>
          <table:table-cell office:value-type="float" office:value="-8446.32" table:style-name="ce11">
            <text:p>-8446,32</text:p>
          </table:table-cell>
          <table:table-cell office:value-type="float" office:value="9820.73" table:style-name="ce10">
            <text:p>9820,7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KELLY TENÓRIO DE ALENCAR</text:p>
          </table:table-cell>
          <table:table-cell office:value-type="string" table:style-name="ce8">
            <text:p>ANALISTA JUDICIÁRIO - NÍVEL SUPERIOR C11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428.04" table:style-name="ce10">
            <text:p>21428,04</text:p>
          </table:table-cell>
          <table:table-cell office:value-type="float" office:value="1168.95" table:style-name="ce10">
            <text:p>1168,95</text:p>
          </table:table-cell>
          <table:table-cell table:style-name="ce9"/>
          <table:table-cell office:value-type="float" office:value="3697.4" table:style-name="ce10">
            <text:p>3697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294.39" table:style-name="ce10">
            <text:p>26294,39</text:p>
          </table:table-cell>
          <table:table-cell office:value-type="float" office:value="-3249.37" table:style-name="ce11">
            <text:p>-3249,37</text:p>
          </table:table-cell>
          <table:table-cell office:value-type="float" office:value="-4346.96" table:style-name="ce11">
            <text:p>-4346,96</text:p>
          </table:table-cell>
          <table:table-cell office:value-type="float" office:value="-3019.25" table:style-name="ce11">
            <text:p>-3019,25</text:p>
          </table:table-cell>
          <table:table-cell office:value-type="float" office:value="0" table:style-name="ce12">
            <text:p>0,00</text:p>
          </table:table-cell>
          <table:table-cell office:value-type="float" office:value="-10615.58" table:style-name="ce11">
            <text:p>-10615,58</text:p>
          </table:table-cell>
          <table:table-cell office:value-type="float" office:value="15678.81" table:style-name="ce10">
            <text:p>15678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CIANA MEDEIROS DE LUNA LESS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754.59" table:style-name="ce10">
            <text:p>11754,59</text:p>
          </table:table-cell>
          <table:table-cell office:value-type="float" office:value="1512.58" table:style-name="ce10">
            <text:p>1512,58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768.43" table:style-name="ce10">
            <text:p>14768,43</text:p>
          </table:table-cell>
          <table:table-cell office:value-type="float" office:value="-918.7" table:style-name="ce11">
            <text:p>-918,70</text:p>
          </table:table-cell>
          <table:table-cell office:value-type="float" office:value="-2526.4699999999998" table:style-name="ce11">
            <text:p>-2526,47</text:p>
          </table:table-cell>
          <table:table-cell office:value-type="float" office:value="-5700.47" table:style-name="ce11">
            <text:p>-5700,47</text:p>
          </table:table-cell>
          <table:table-cell office:value-type="float" office:value="0" table:style-name="ce12">
            <text:p>0,00</text:p>
          </table:table-cell>
          <table:table-cell office:value-type="float" office:value="-9145.64" table:style-name="ce11">
            <text:p>-9145,64</text:p>
          </table:table-cell>
          <table:table-cell office:value-type="float" office:value="5622.79" table:style-name="ce10">
            <text:p>5622,7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ÍS FIGUEIRÊDO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ÇÃO DE PESSOAL (SEGESP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336.63" table:style-name="ce10">
            <text:p>336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21.68" table:style-name="ce10">
            <text:p>1521,68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1521.68" table:style-name="ce10">
            <text:p>1521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IS SACRAMENTO LOPES RAMALHO</text:p>
          </table:table-cell>
          <table:table-cell office:value-type="string" table:style-name="ce8">
            <text:p>ASSISTENTE JURIDICO I - FC-04</text:p>
          </table:table-cell>
          <table:table-cell office:value-type="string" table:style-name="ce8">
            <text:p>GABINETE DE DESEMBARGADOR (GABAHFI)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037.59" table:style-name="ce10">
            <text:p>21037,5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348.71" table:style-name="ce11">
            <text:p>-4348,71</text:p>
          </table:table-cell>
          <table:table-cell office:value-type="float" office:value="-486.94" table:style-name="ce11">
            <text:p>-486,94</text:p>
          </table:table-cell>
          <table:table-cell office:value-type="float" office:value="0" table:style-name="ce12">
            <text:p>0,00</text:p>
          </table:table-cell>
          <table:table-cell office:value-type="float" office:value="-5664.04" table:style-name="ce11">
            <text:p>-5664,04</text:p>
          </table:table-cell>
          <table:table-cell office:value-type="float" office:value="15373.55" table:style-name="ce10">
            <text:p>15373,5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LITA CAVALCANTE SEIXAS BATISTA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PESQUISA PATRIMONIAL (CAEX)</text:p>
          </table:table-cell>
          <table:table-cell table:number-columns-repeated="2" table:style-name="ce9"/>
          <table:table-cell office:value-type="float" office:value="1939.89" table:style-name="ce10">
            <text:p>1939,89</text:p>
          </table:table-cell>
          <table:table-cell office:value-type="float" office:value="2684.57" table:style-name="ce10">
            <text:p>2684,5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624.46" table:style-name="ce10">
            <text:p>4624,46</text:p>
          </table:table-cell>
          <table:table-cell table:number-columns-repeated="2" table:style-name="ce9"/>
          <table:table-cell office:value-type="float" office:value="-1331.4" table:style-name="ce11">
            <text:p>-1331,40</text:p>
          </table:table-cell>
          <table:table-cell office:value-type="float" office:value="0" table:style-name="ce12">
            <text:p>0,00</text:p>
          </table:table-cell>
          <table:table-cell office:value-type="float" office:value="-1331.4" table:style-name="ce11">
            <text:p>-1331,40</text:p>
          </table:table-cell>
          <table:table-cell office:value-type="float" office:value="3293.06" table:style-name="ce10">
            <text:p>3293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MARA BARROS FRAGOSO DE ARAÚJ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EXECUÇÕES, MANDADOS E LEILÕES (CAEX)</text:p>
          </table:table-cell>
          <table:table-cell office:value-type="float" office:value="21506.75" table:style-name="ce10">
            <text:p>21506,75</text:p>
          </table:table-cell>
          <table:table-cell office:value-type="float" office:value="6068.7" table:style-name="ce10">
            <text:p>6068,70</text:p>
          </table:table-cell>
          <table:table-cell table:style-name="ce9"/>
          <table:table-cell office:value-type="float" office:value="1409.76" table:style-name="ce10">
            <text:p>140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8985.21" table:style-name="ce10">
            <text:p>28985,21</text:p>
          </table:table-cell>
          <table:table-cell office:value-type="float" office:value="-4175.7" table:style-name="ce11">
            <text:p>-4175,70</text:p>
          </table:table-cell>
          <table:table-cell office:value-type="float" office:value="-5513.43" table:style-name="ce11">
            <text:p>-5513,43</text:p>
          </table:table-cell>
          <table:table-cell office:value-type="float" office:value="-979.34" table:style-name="ce11">
            <text:p>-979,34</text:p>
          </table:table-cell>
          <table:table-cell office:value-type="float" office:value="0" table:style-name="ce12">
            <text:p>0,00</text:p>
          </table:table-cell>
          <table:table-cell office:value-type="float" office:value="-10668.47" table:style-name="ce11">
            <text:p>-10668,47</text:p>
          </table:table-cell>
          <table:table-cell office:value-type="float" office:value="18316.740000000002" table:style-name="ce10">
            <text:p>18316,7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DE MORAES RODRIGUES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1ª VT-ARA)</text:p>
          </table:table-cell>
          <table:table-cell office:value-type="float" office:value="2438.38" table:style-name="ce12">
            <text:p>2438,38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989.33" table:style-name="ce10">
            <text:p>298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612.76" table:style-name="ce10">
            <text:p>6612,76</text:p>
          </table:table-cell>
          <table:table-cell office:value-type="float" office:value="-343.81" table:style-name="ce11">
            <text:p>-343,81</text:p>
          </table:table-cell>
          <table:table-cell office:value-type="float" office:value="-80.27" table:style-name="ce11">
            <text:p>-80,27</text:p>
          </table:table-cell>
          <table:table-cell office:value-type="float" office:value="-2163.65" table:style-name="ce11">
            <text:p>-2163,65</text:p>
          </table:table-cell>
          <table:table-cell office:value-type="float" office:value="0" table:style-name="ce12">
            <text:p>0,00</text:p>
          </table:table-cell>
          <table:table-cell office:value-type="float" office:value="-2587.73" table:style-name="ce11">
            <text:p>-2587,73</text:p>
          </table:table-cell>
          <table:table-cell office:value-type="float" office:value="4025.03" table:style-name="ce10">
            <text:p>4025,0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MARIA SALES REBÊL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INFORMAÇÕES FUNCIONAIS (SEGESP)</text:p>
          </table:table-cell>
          <table:table-cell office:value-type="float" office:value="4613.16" table:style-name="ce12">
            <text:p>4613,16</text:p>
          </table:table-cell>
          <table:table-cell office:value-type="float" office:value="645.84" table:style-name="ce10">
            <text:p>645,84</text:p>
          </table:table-cell>
          <table:table-cell office:value-type="float" office:value="1185.05" table:style-name="ce10">
            <text:p>1185,05</text:p>
          </table:table-cell>
          <table:table-cell office:value-type="float" office:value="2989.33" table:style-name="ce10">
            <text:p>2989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9433.3799999999992" table:style-name="ce10">
            <text:p>9433,38</text:p>
          </table:table-cell>
          <table:table-cell office:value-type="float" office:value="-645.84" table:style-name="ce11">
            <text:p>-645,84</text:p>
          </table:table-cell>
          <table:table-cell office:value-type="float" office:value="-620.87" table:style-name="ce11">
            <text:p>-620,87</text:p>
          </table:table-cell>
          <table:table-cell office:value-type="float" office:value="-3196.13" table:style-name="ce11">
            <text:p>-3196,13</text:p>
          </table:table-cell>
          <table:table-cell office:value-type="float" office:value="0" table:style-name="ce12">
            <text:p>0,00</text:p>
          </table:table-cell>
          <table:table-cell office:value-type="float" office:value="-4462.84" table:style-name="ce11">
            <text:p>-4462,84</text:p>
          </table:table-cell>
          <table:table-cell office:value-type="float" office:value="4970.54" table:style-name="ce10">
            <text:p>4970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NÁDIA CHAGAS OGRODNIK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TOR DE PETIÇÃO E PROTOCOLO (CAVT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3716.31" table:style-name="ce10">
            <text:p>3716,31</text:p>
          </table:table-cell>
          <table:table-cell table:style-name="ce9"/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526.04" table:style-name="ce10">
            <text:p>17526,04</text:p>
          </table:table-cell>
          <table:table-cell office:value-type="float" office:value="-1761.32" table:style-name="ce11">
            <text:p>-1761,32</text:p>
          </table:table-cell>
          <table:table-cell office:value-type="float" office:value="-2750.68" table:style-name="ce11">
            <text:p>-2750,68</text:p>
          </table:table-cell>
          <table:table-cell office:value-type="float" office:value="-4207.66" table:style-name="ce11">
            <text:p>-4207,66</text:p>
          </table:table-cell>
          <table:table-cell office:value-type="float" office:value="0" table:style-name="ce12">
            <text:p>0,00</text:p>
          </table:table-cell>
          <table:table-cell office:value-type="float" office:value="-8719.66" table:style-name="ce11">
            <text:p>-8719,66</text:p>
          </table:table-cell>
          <table:table-cell office:value-type="float" office:value="8806.3799999999992" table:style-name="ce10">
            <text:p>8806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ÂNIA TENÓRIO DE LIMA RODRIGUE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8701.52" table:style-name="ce10">
            <text:p>18701,52</text:p>
          </table:table-cell>
          <table:table-cell office:value-type="float" office:value="4692.71" table:style-name="ce10">
            <text:p>4692,71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144.86" table:style-name="ce10">
            <text:p>24144,86</text:p>
          </table:table-cell>
          <table:table-cell office:value-type="float" office:value="-2589.67" table:style-name="ce11">
            <text:p>-2589,67</text:p>
          </table:table-cell>
          <table:table-cell office:value-type="float" office:value="-4851.8900000000003" table:style-name="ce11">
            <text:p>-4851,89</text:p>
          </table:table-cell>
          <table:table-cell office:value-type="float" office:value="-2624.1" table:style-name="ce11">
            <text:p>-2624,10</text:p>
          </table:table-cell>
          <table:table-cell office:value-type="float" office:value="0" table:style-name="ce12">
            <text:p>0,00</text:p>
          </table:table-cell>
          <table:table-cell office:value-type="float" office:value="-10065.66" table:style-name="ce11">
            <text:p>-10065,66</text:p>
          </table:table-cell>
          <table:table-cell office:value-type="float" office:value="14079.2" table:style-name="ce10">
            <text:p>14079,2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HIANA FERREIRA COUTINHO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EGISLAÇÃO DE PESSOAL (SEGESP)</text:p>
          </table:table-cell>
          <table:table-cell office:value-type="float" office:value="19285.939999999999" table:style-name="ce10">
            <text:p>19285,94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372.88" table:style-name="ce10">
            <text:p>137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843.87" table:style-name="ce10">
            <text:p>21843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19.51" table:style-name="ce11">
            <text:p>-4219,51</text:p>
          </table:table-cell>
          <table:table-cell office:value-type="float" office:value="-690.59" table:style-name="ce11">
            <text:p>-690,59</text:p>
          </table:table-cell>
          <table:table-cell office:value-type="float" office:value="0" table:style-name="ce12">
            <text:p>0,00</text:p>
          </table:table-cell>
          <table:table-cell office:value-type="float" office:value="-5738.49" table:style-name="ce11">
            <text:p>-5738,49</text:p>
          </table:table-cell>
          <table:table-cell office:value-type="float" office:value="16105.38" table:style-name="ce10">
            <text:p>16105,3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ATIENE REGINA BITENCOURT RABELO LIMA TENÓR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9ª VT)</text:p>
          </table:table-cell>
          <table:table-cell office:value-type="float" office:value="18799.87" table:style-name="ce10">
            <text:p>18799,87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773.97" table:style-name="ce10">
            <text:p>2773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806.22" table:style-name="ce10">
            <text:p>23806,22</text:p>
          </table:table-cell>
          <table:table-cell office:value-type="float" office:value="-828.39" table:style-name="ce11">
            <text:p>-828,39</text:p>
          </table:table-cell>
          <table:table-cell office:value-type="float" office:value="-4258.2700000000004" table:style-name="ce11">
            <text:p>-4258,27</text:p>
          </table:table-cell>
          <table:table-cell office:value-type="float" office:value="-3622.25" table:style-name="ce11">
            <text:p>-3622,25</text:p>
          </table:table-cell>
          <table:table-cell office:value-type="float" office:value="0" table:style-name="ce12">
            <text:p>0,00</text:p>
          </table:table-cell>
          <table:table-cell office:value-type="float" office:value="-8708.91" table:style-name="ce11">
            <text:p>-8708,91</text:p>
          </table:table-cell>
          <table:table-cell office:value-type="float" office:value="15097.31" table:style-name="ce10">
            <text:p>15097,3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ESA LUÍSA RODRIGUES DE ALENCAR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1505.17" table:style-name="ce10">
            <text:p>1505,17</text:p>
          </table:table-cell>
          <table:table-cell office:value-type="float" office:value="1379.07" table:style-name="ce10">
            <text:p>1379,07</text:p>
          </table:table-cell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269.38" table:style-name="ce10">
            <text:p>16269,38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2781.58" table:style-name="ce11">
            <text:p>-2781,58</text:p>
          </table:table-cell>
          <table:table-cell office:value-type="float" office:value="-859.99" table:style-name="ce11">
            <text:p>-859,99</text:p>
          </table:table-cell>
          <table:table-cell office:value-type="float" office:value="0" table:style-name="ce12">
            <text:p>0,00</text:p>
          </table:table-cell>
          <table:table-cell office:value-type="float" office:value="-5146.74" table:style-name="ce11">
            <text:p>-5146,74</text:p>
          </table:table-cell>
          <table:table-cell office:value-type="float" office:value="11122.64" table:style-name="ce10">
            <text:p>11122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ERTULINO BERNARDO DE OLIVEIRA NET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1ª VT-ARA)</text:p>
          </table:table-cell>
          <table:table-cell office:value-type="float" office:value="11398.39" table:style-name="ce10">
            <text:p>11398,39</text:p>
          </table:table-cell>
          <table:table-cell office:value-type="float" office:value="2656.74" table:style-name="ce10">
            <text:p>2656,74</text:p>
          </table:table-cell>
          <table:table-cell office:value-type="float" office:value="1939.89" table:style-name="ce10">
            <text:p>1939,89</text:p>
          </table:table-cell>
          <table:table-cell office:value-type="float" office:value="2911.02" table:style-name="ce10">
            <text:p>2911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906.04" table:style-name="ce10">
            <text:p>18906,04</text:p>
          </table:table-cell>
          <table:table-cell office:value-type="float" office:value="-1877.11" table:style-name="ce11">
            <text:p>-1877,11</text:p>
          </table:table-cell>
          <table:table-cell office:value-type="float" office:value="-2908.79" table:style-name="ce11">
            <text:p>-2908,79</text:p>
          </table:table-cell>
          <table:table-cell office:value-type="float" office:value="-3364.62" table:style-name="ce11">
            <text:p>-3364,62</text:p>
          </table:table-cell>
          <table:table-cell office:value-type="float" office:value="0" table:style-name="ce12">
            <text:p>0,00</text:p>
          </table:table-cell>
          <table:table-cell office:value-type="float" office:value="-8150.52" table:style-name="ce11">
            <text:p>-8150,52</text:p>
          </table:table-cell>
          <table:table-cell office:value-type="float" office:value="10755.52" table:style-name="ce10">
            <text:p>10755,5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LITA MARIA CAVALCANTI RAMOS</text:p>
          </table:table-cell>
          <table:table-cell office:value-type="string" table:style-name="ce8">
            <text:p>ASSISTENTE DE JUIZ II - FC-05</text:p>
          </table:table-cell>
          <table:table-cell office:value-type="string" table:style-name="ce8">
            <text:p>SECRETARIA (5ª VT)</text:p>
          </table:table-cell>
          <table:table-cell office:value-type="float" office:value="16211.27" table:style-name="ce10">
            <text:p>16211,27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1778.72" table:style-name="ce10">
            <text:p>1778,7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222.37" table:style-name="ce10">
            <text:p>20222,3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74.84" table:style-name="ce11">
            <text:p>-3974,84</text:p>
          </table:table-cell>
          <table:table-cell office:value-type="float" office:value="-1352.07" table:style-name="ce11">
            <text:p>-1352,07</text:p>
          </table:table-cell>
          <table:table-cell office:value-type="float" office:value="0" table:style-name="ce12">
            <text:p>0,00</text:p>
          </table:table-cell>
          <table:table-cell office:value-type="float" office:value="-6155.3" table:style-name="ce11">
            <text:p>-6155,30</text:p>
          </table:table-cell>
          <table:table-cell office:value-type="float" office:value="14067.07" table:style-name="ce10">
            <text:p>14067,0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WMEDES DA SILVA PORCIÚNCULA</text:p>
          </table:table-cell>
          <table:table-cell office:value-type="string" table:style-name="ce8">
            <text:p>ASSISTENTE DE JUIZ III - FC-05</text:p>
          </table:table-cell>
          <table:table-cell office:value-type="string" table:style-name="ce8">
            <text:p>SECRETARIA DA CORREGEDORIA REGIONAL</text:p>
          </table:table-cell>
          <table:table-cell office:value-type="float" office:value="10778.85" table:style-name="ce10">
            <text:p>10778,85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553.9699999999998" table:style-name="ce10">
            <text:p>2553,9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5565.2" table:style-name="ce10">
            <text:p>15565,20</text:p>
          </table:table-cell>
          <table:table-cell office:value-type="float" office:value="-1344.78" table:style-name="ce11">
            <text:p>-1344,78</text:p>
          </table:table-cell>
          <table:table-cell office:value-type="float" office:value="-2234.64" table:style-name="ce11">
            <text:p>-2234,64</text:p>
          </table:table-cell>
          <table:table-cell office:value-type="float" office:value="-1109.9000000000001" table:style-name="ce11">
            <text:p>-1109,90</text:p>
          </table:table-cell>
          <table:table-cell office:value-type="float" office:value="0" table:style-name="ce12">
            <text:p>0,00</text:p>
          </table:table-cell>
          <table:table-cell office:value-type="float" office:value="-4689.32" table:style-name="ce11">
            <text:p>-4689,32</text:p>
          </table:table-cell>
          <table:table-cell office:value-type="float" office:value="10875.88" table:style-name="ce10">
            <text:p>10875,8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AYSE FERNANDES CARDOSO</text:p>
          </table:table-cell>
          <table:table-cell office:value-type="string" table:style-name="ce8">
            <text:p>ASSISTENTE DE JUIZ - FC-05</text:p>
          </table:table-cell>
          <table:table-cell office:value-type="string" table:style-name="ce8">
            <text:p>SECRETARIA <text:s/>(ATA)</text:p>
          </table:table-cell>
          <table:table-cell office:value-type="float" office:value="18399.2" table:style-name="ce10">
            <text:p>18399,20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174.02" table:style-name="ce10">
            <text:p>2174,0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805.599999999999" table:style-name="ce10">
            <text:p>22805,60</text:p>
          </table:table-cell>
          <table:table-cell office:value-type="float" office:value="-2557.52" table:style-name="ce11">
            <text:p>-2557,52</text:p>
          </table:table-cell>
          <table:table-cell office:value-type="float" office:value="-4101.01" table:style-name="ce11">
            <text:p>-4101,01</text:p>
          </table:table-cell>
          <table:table-cell office:value-type="float" office:value="-1832.65" table:style-name="ce11">
            <text:p>-1832,65</text:p>
          </table:table-cell>
          <table:table-cell office:value-type="float" office:value="0" table:style-name="ce12">
            <text:p>0,00</text:p>
          </table:table-cell>
          <table:table-cell office:value-type="float" office:value="-8491.18" table:style-name="ce11">
            <text:p>-8491,18</text:p>
          </table:table-cell>
          <table:table-cell office:value-type="float" office:value="14314.42" table:style-name="ce10">
            <text:p>14314,4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EREZINHA JULIA TESCH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062.87" table:style-name="ce12">
            <text:p>6062,87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6813.5" table:style-name="ce10">
            <text:p>6813,50</text:p>
          </table:table-cell>
          <table:table-cell office:value-type="float" office:value="-236.84" table:style-name="ce11">
            <text:p>-236,84</text:p>
          </table:table-cell>
          <table:table-cell office:value-type="float" office:value="-246.34" table:style-name="ce11">
            <text:p>-246,34</text:p>
          </table:table-cell>
          <table:table-cell office:value-type="float" office:value="-1122.42" table:style-name="ce11">
            <text:p>-1122,42</text:p>
          </table:table-cell>
          <table:table-cell office:value-type="float" office:value="0" table:style-name="ce12">
            <text:p>0,00</text:p>
          </table:table-cell>
          <table:table-cell office:value-type="float" office:value="-1605.6" table:style-name="ce11">
            <text:p>-1605,60</text:p>
          </table:table-cell>
          <table:table-cell office:value-type="float" office:value="5207.8999999999996" table:style-name="ce10">
            <text:p>5207,9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CAMÊLO FONSECA</text:p>
          </table:table-cell>
          <table:table-cell office:value-type="string" table:style-name="ce8">
            <text:p>CHEFE DE SEÇÃO - FC-05</text:p>
          </table:table-cell>
          <table:table-cell office:value-type="string" table:style-name="ce8">
            <text:p>SEÇÃO DE APOIO ADMINISTRATIVO (SA)</text:p>
          </table:table-cell>
          <table:table-cell office:value-type="float" office:value="19927.16" table:style-name="ce10">
            <text:p>19927,16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685.95" table:style-name="ce10">
            <text:p>2685,9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45.49" table:style-name="ce10">
            <text:p>24845,49</text:p>
          </table:table-cell>
          <table:table-cell office:value-type="float" office:value="-828.39" table:style-name="ce11">
            <text:p>-828,39</text:p>
          </table:table-cell>
          <table:table-cell office:value-type="float" office:value="-4545.6000000000004" table:style-name="ce11">
            <text:p>-4545,60</text:p>
          </table:table-cell>
          <table:table-cell office:value-type="float" office:value="-561.09" table:style-name="ce11">
            <text:p>-561,09</text:p>
          </table:table-cell>
          <table:table-cell office:value-type="float" office:value="0" table:style-name="ce12">
            <text:p>0,00</text:p>
          </table:table-cell>
          <table:table-cell office:value-type="float" office:value="-5935.08" table:style-name="ce11">
            <text:p>-5935,08</text:p>
          </table:table-cell>
          <table:table-cell office:value-type="float" office:value="18910.41" table:style-name="ce10">
            <text:p>18910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DAVIS EVARISTO OLIVEIRA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SECRETARIA (10ª VT)</text:p>
          </table:table-cell>
          <table:table-cell office:value-type="float" office:value="11398.39" table:style-name="ce10">
            <text:p>11398,39</text:p>
          </table:table-cell>
          <table:table-cell table:number-columns-repeated="2" table:style-name="ce9"/>
          <table:table-cell office:value-type="float" office:value="2406.33" table:style-name="ce10">
            <text:p>2406,3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04.72" table:style-name="ce10">
            <text:p>13804,72</text:p>
          </table:table-cell>
          <table:table-cell office:value-type="float" office:value="-828.39" table:style-name="ce11">
            <text:p>-828,39</text:p>
          </table:table-cell>
          <table:table-cell office:value-type="float" office:value="-1631.13" table:style-name="ce11">
            <text:p>-1631,13</text:p>
          </table:table-cell>
          <table:table-cell office:value-type="float" office:value="-1087.72" table:style-name="ce11">
            <text:p>-1087,72</text:p>
          </table:table-cell>
          <table:table-cell office:value-type="float" office:value="0" table:style-name="ce12">
            <text:p>0,00</text:p>
          </table:table-cell>
          <table:table-cell office:value-type="float" office:value="-3547.24" table:style-name="ce11">
            <text:p>-3547,24</text:p>
          </table:table-cell>
          <table:table-cell office:value-type="float" office:value="10257.48" table:style-name="ce10">
            <text:p>10257,4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DE BARROS VANDERLEI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(1ª VT)</text:p>
          </table:table-cell>
          <table:table-cell office:value-type="float" office:value="11550.56" table:style-name="ce10">
            <text:p>11550,56</text:p>
          </table:table-cell>
          <table:table-cell table:style-name="ce9"/>
          <table:table-cell office:value-type="float" office:value="2232.38" table:style-name="ce10">
            <text:p>2232,38</text:p>
          </table:table-cell>
          <table:table-cell office:value-type="float" office:value="2718.34" table:style-name="ce10">
            <text:p>271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501.28" table:style-name="ce10">
            <text:p>16501,28</text:p>
          </table:table-cell>
          <table:table-cell office:value-type="float" office:value="-1455.52" table:style-name="ce11">
            <text:p>-1455,52</text:p>
          </table:table-cell>
          <table:table-cell office:value-type="float" office:value="-2364.27" table:style-name="ce11">
            <text:p>-2364,27</text:p>
          </table:table-cell>
          <table:table-cell office:value-type="float" office:value="-2582.38" table:style-name="ce11">
            <text:p>-2582,38</text:p>
          </table:table-cell>
          <table:table-cell office:value-type="float" office:value="0" table:style-name="ce12">
            <text:p>0,00</text:p>
          </table:table-cell>
          <table:table-cell office:value-type="float" office:value="-6402.17" table:style-name="ce11">
            <text:p>-6402,17</text:p>
          </table:table-cell>
          <table:table-cell office:value-type="float" office:value="10099.11" table:style-name="ce10">
            <text:p>10099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HENRIQUE SOUZA MUNT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2ª VT)</text:p>
          </table:table-cell>
          <table:table-cell office:value-type="float" office:value="11849.58" table:style-name="ce10">
            <text:p>11849,58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3073.19" table:style-name="ce10">
            <text:p>3073,19</text:p>
          </table:table-cell>
          <table:table-cell office:value-type="float" office:value="6753.53" table:number-columns-spanned="2" table:number-rows-spanned="1" table:style-name="ce26">
            <text:p>6753,53</text:p>
          </table:table-cell>
          <table:covered-table-cell/>
          <table:table-cell table:style-name="ce9"/>
          <table:table-cell office:value-type="float" office:value="30087.31" table:style-name="ce10">
            <text:p>30087,31</text:p>
          </table:table-cell>
          <table:table-cell office:value-type="float" office:value="-1505.17" table:style-name="ce11">
            <text:p>-1505,17</text:p>
          </table:table-cell>
          <table:table-cell office:value-type="float" office:value="-4859.1400000000003" table:style-name="ce11">
            <text:p>-4859,14</text:p>
          </table:table-cell>
          <table:table-cell office:value-type="float" office:value="-3599.64" table:style-name="ce11">
            <text:p>-3599,64</text:p>
          </table:table-cell>
          <table:table-cell office:value-type="float" office:value="0" table:style-name="ce12">
            <text:p>0,00</text:p>
          </table:table-cell>
          <table:table-cell office:value-type="float" office:value="-9963.9500000000007" table:style-name="ce11">
            <text:p>-9963,95</text:p>
          </table:table-cell>
          <table:table-cell office:value-type="float" office:value="20123.36" table:style-name="ce10">
            <text:p>20123,3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HILIPPE CORDEIRO DE BARRO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SEGURANÇA DA INFORMAÇÃO E PROCESSOS D</text:p>
          </table:table-cell>
          <table:table-cell office:value-type="float" office:value="12610.99" table:style-name="ce10">
            <text:p>12610,99</text:p>
          </table:table-cell>
          <table:table-cell table:number-columns-repeated="2" table:style-name="ce9"/>
          <table:table-cell office:value-type="float" office:value="1234.4000000000001" table:style-name="ce10">
            <text:p>1234,4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845.39" table:style-name="ce10">
            <text:p>13845,39</text:p>
          </table:table-cell>
          <table:table-cell office:value-type="float" office:value="-828.39" table:style-name="ce11">
            <text:p>-828,39</text:p>
          </table:table-cell>
          <table:table-cell office:value-type="float" office:value="-2245.38" table:style-name="ce11">
            <text:p>-2245,38</text:p>
          </table:table-cell>
          <table:table-cell office:value-type="float" office:value="-838.08" table:style-name="ce11">
            <text:p>-838,08</text:p>
          </table:table-cell>
          <table:table-cell office:value-type="float" office:value="0" table:style-name="ce12">
            <text:p>0,00</text:p>
          </table:table-cell>
          <table:table-cell office:value-type="float" office:value="-3911.85" table:style-name="ce11">
            <text:p>-3911,85</text:p>
          </table:table-cell>
          <table:table-cell office:value-type="float" office:value="9933.5400000000009" table:style-name="ce10">
            <text:p>9933,5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HIAGO PONTES DE ALENCAR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18.3" table:style-name="ce10">
            <text:p>13118,30</text:p>
          </table:table-cell>
          <table:table-cell table:number-columns-repeated="2" table:style-name="ce9"/>
          <table:table-cell office:value-type="float" office:value="2011.03" table:style-name="ce10">
            <text:p>2011,03</text:p>
          </table:table-cell>
          <table:table-cell office:value-type="float" office:value="5871.22" table:number-columns-spanned="2" table:number-rows-spanned="1" table:style-name="ce26">
            <text:p>5871,22</text:p>
          </table:table-cell>
          <table:covered-table-cell/>
          <table:table-cell table:style-name="ce9"/>
          <table:table-cell office:value-type="float" office:value="21000.55" table:style-name="ce10">
            <text:p>21000,55</text:p>
          </table:table-cell>
          <table:table-cell office:value-type="float" office:value="-1707.31" table:style-name="ce11">
            <text:p>-1707,31</text:p>
          </table:table-cell>
          <table:table-cell office:value-type="float" office:value="-3778.97" table:style-name="ce11">
            <text:p>-3778,97</text:p>
          </table:table-cell>
          <table:table-cell office:value-type="float" office:value="-1672.71" table:style-name="ce11">
            <text:p>-1672,71</text:p>
          </table:table-cell>
          <table:table-cell office:value-type="float" office:value="0" table:style-name="ce12">
            <text:p>0,00</text:p>
          </table:table-cell>
          <table:table-cell office:value-type="float" office:value="-7158.99" table:style-name="ce11">
            <text:p>-7158,99</text:p>
          </table:table-cell>
          <table:table-cell office:value-type="float" office:value="13841.56" table:style-name="ce10">
            <text:p>13841,5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JOSÉ SANTANA CABRAL</text:p>
          </table:table-cell>
          <table:table-cell office:value-type="string" table:style-name="ce8">
            <text:p>TÉCNICO JUDICIÁRIO - NÍVEL MÉDIO B10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2408.71" table:style-name="ce10">
            <text:p>12408,71</text:p>
          </table:table-cell>
          <table:table-cell table:number-columns-repeated="2" table:style-name="ce9"/>
          <table:table-cell office:value-type="float" office:value="2662.99" table:style-name="ce10">
            <text:p>2662,99</text:p>
          </table:table-cell>
          <table:table-cell office:value-type="float" office:value="5625.11" table:number-columns-spanned="2" table:number-rows-spanned="1" table:style-name="ce26">
            <text:p>5625,11</text:p>
          </table:table-cell>
          <table:covered-table-cell/>
          <table:table-cell table:style-name="ce9"/>
          <table:table-cell office:value-type="float" office:value="20696.810000000001" table:style-name="ce10">
            <text:p>20696,81</text:p>
          </table:table-cell>
          <table:table-cell office:value-type="float" office:value="-828.39" table:style-name="ce11">
            <text:p>-828,39</text:p>
          </table:table-cell>
          <table:table-cell office:value-type="float" office:value="-3688.66" table:style-name="ce11">
            <text:p>-3688,66</text:p>
          </table:table-cell>
          <table:table-cell office:value-type="float" office:value="-1108.3699999999999" table:style-name="ce11">
            <text:p>-1108,37</text:p>
          </table:table-cell>
          <table:table-cell office:value-type="float" office:value="0" table:style-name="ce12">
            <text:p>0,00</text:p>
          </table:table-cell>
          <table:table-cell office:value-type="float" office:value="-5625.42" table:style-name="ce11">
            <text:p>-5625,42</text:p>
          </table:table-cell>
          <table:table-cell office:value-type="float" office:value="15071.39" table:style-name="ce10">
            <text:p>15071,3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IAGO PIMENTEL GOMES</text:p>
          </table:table-cell>
          <table:table-cell office:value-type="string" table:style-name="ce8">
            <text:p>ANALISTA JUDICIÁRIO - NÍVEL SUPERIOR C12</text:p>
          </table:table-cell>
          <table:table-cell office:value-type="string" table:style-name="ce8">
            <text:p>SETOR DE SISTEMAS CORPORATIVOS E PORTAIS (SETIC)</text:p>
          </table:table-cell>
          <table:table-cell office:value-type="float" office:value="18875.53" table:style-name="ce10">
            <text:p>18875,53</text:p>
          </table:table-cell>
          <table:table-cell table:number-columns-repeated="2" table:style-name="ce9"/>
          <table:table-cell office:value-type="float" office:value="2718.34" table:style-name="ce10">
            <text:p>2718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593.87" table:style-name="ce10">
            <text:p>21593,87</text:p>
          </table:table-cell>
          <table:table-cell office:value-type="float" office:value="-828.39" table:style-name="ce11">
            <text:p>-828,39</text:p>
          </table:table-cell>
          <table:table-cell office:value-type="float" office:value="-3937.19" table:style-name="ce11">
            <text:p>-3937,19</text:p>
          </table:table-cell>
          <table:table-cell office:value-type="float" office:value="-1582.1" table:style-name="ce11">
            <text:p>-1582,10</text:p>
          </table:table-cell>
          <table:table-cell office:value-type="float" office:value="0" table:style-name="ce12">
            <text:p>0,00</text:p>
          </table:table-cell>
          <table:table-cell office:value-type="float" office:value="-6347.68" table:style-name="ce11">
            <text:p>-6347,68</text:p>
          </table:table-cell>
          <table:table-cell office:value-type="float" office:value="15246.19" table:style-name="ce10">
            <text:p>15246,1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TÚLIO MÁRCIO FREITAS LIN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398.39" table:style-name="ce10">
            <text:p>11398,39</text:p>
          </table:table-cell>
          <table:table-cell office:value-type="float" office:value="5857.22" table:style-name="ce10">
            <text:p>5857,22</text:p>
          </table:table-cell>
          <table:table-cell table:style-name="ce9"/>
          <table:table-cell office:value-type="float" office:value="1328.62" table:style-name="ce10">
            <text:p>1328,6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584.23" table:style-name="ce10">
            <text:p>18584,23</text:p>
          </table:table-cell>
          <table:table-cell office:value-type="float" office:value="-1576.8" table:style-name="ce11">
            <text:p>-1576,80</text:p>
          </table:table-cell>
          <table:table-cell table:style-name="ce9"/>
          <table:table-cell office:value-type="float" office:value="-3969.58" table:style-name="ce11">
            <text:p>-3969,58</text:p>
          </table:table-cell>
          <table:table-cell office:value-type="float" office:value="0" table:style-name="ce12">
            <text:p>0,00</text:p>
          </table:table-cell>
          <table:table-cell office:value-type="float" office:value="-5546.38" table:style-name="ce11">
            <text:p>-5546,38</text:p>
          </table:table-cell>
          <table:table-cell office:value-type="float" office:value="13037.85" table:style-name="ce10">
            <text:p>13037,8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ULISSES SILVA MELO</text:p>
          </table:table-cell>
          <table:table-cell office:value-type="string" table:style-name="ce8">
            <text:p>ASSISTENTE ADMINISTRATIVO - FC-03</text:p>
          </table:table-cell>
          <table:table-cell office:value-type="string" table:style-name="ce8">
            <text:p>SEÇÃO DE INFRAESTRUTURA TECNOLÓGICA (SETIC)</text:p>
          </table:table-cell>
          <table:table-cell office:value-type="float" office:value="18399.2" table:style-name="ce10">
            <text:p>18399,20</text:p>
          </table:table-cell>
          <table:table-cell table:style-name="ce9"/>
          <table:table-cell office:value-type="float" office:value="1379.07" table:style-name="ce10">
            <text:p>1379,07</text:p>
          </table:table-cell>
          <table:table-cell office:value-type="float" office:value="2510.65" table:style-name="ce10">
            <text:p>2510,6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2288.92" table:style-name="ce10">
            <text:p>22288,92</text:p>
          </table:table-cell>
          <table:table-cell office:value-type="float" office:value="-2557.52" table:style-name="ce11">
            <text:p>-2557,52</text:p>
          </table:table-cell>
          <table:table-cell office:value-type="float" office:value="-3814.21" table:style-name="ce11">
            <text:p>-3814,21</text:p>
          </table:table-cell>
          <table:table-cell office:value-type="float" office:value="-1312.53" table:style-name="ce11">
            <text:p>-1312,53</text:p>
          </table:table-cell>
          <table:table-cell office:value-type="float" office:value="0" table:style-name="ce12">
            <text:p>0,00</text:p>
          </table:table-cell>
          <table:table-cell office:value-type="float" office:value="-7684.26" table:style-name="ce11">
            <text:p>-7684,26</text:p>
          </table:table-cell>
          <table:table-cell office:value-type="float" office:value="14604.66" table:style-name="ce10">
            <text:p>14604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ÊNIO SANTOS COSTA</text:p>
          </table:table-cell>
          <table:table-cell office:value-type="string" table:style-name="ce8">
            <text:p>CALCULISTA I - FC-04</text:p>
          </table:table-cell>
          <table:table-cell office:value-type="string" table:style-name="ce8">
            <text:p>SECRETARIA <text:s/>(PEN)</text:p>
          </table:table-cell>
          <table:table-cell office:value-type="float" office:value="11778.34" table:style-name="ce10">
            <text:p>11778,34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359.44" table:style-name="ce10">
            <text:p>2359,4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077.67" table:style-name="ce10">
            <text:p>16077,67</text:p>
          </table:table-cell>
          <table:table-cell office:value-type="float" office:value="-1487.95" table:style-name="ce11">
            <text:p>-1487,95</text:p>
          </table:table-cell>
          <table:table-cell office:value-type="float" office:value="-2337.56" table:style-name="ce11">
            <text:p>-2337,56</text:p>
          </table:table-cell>
          <table:table-cell office:value-type="float" office:value="-3592.1" table:style-name="ce11">
            <text:p>-3592,10</text:p>
          </table:table-cell>
          <table:table-cell office:value-type="float" office:value="0" table:style-name="ce12">
            <text:p>0,00</text:p>
          </table:table-cell>
          <table:table-cell office:value-type="float" office:value="-7417.61" table:style-name="ce11">
            <text:p>-7417,61</text:p>
          </table:table-cell>
          <table:table-cell office:value-type="float" office:value="8660.06" table:style-name="ce10">
            <text:p>8660,0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DO ROSTAN DOS SANTOS SILVA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(9ª VT)</text:p>
          </table:table-cell>
          <table:table-cell office:value-type="float" office:value="19285.939999999999" table:style-name="ce10">
            <text:p>19285,94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856.82" table:style-name="ce10">
            <text:p>2856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082.65" table:style-name="ce10">
            <text:p>24082,65</text:p>
          </table:table-cell>
          <table:table-cell office:value-type="float" office:value="-2740.19" table:style-name="ce11">
            <text:p>-2740,19</text:p>
          </table:table-cell>
          <table:table-cell office:value-type="float" office:value="-4057.78" table:style-name="ce11">
            <text:p>-4057,78</text:p>
          </table:table-cell>
          <table:table-cell office:value-type="float" office:value="-1785.76" table:style-name="ce11">
            <text:p>-1785,76</text:p>
          </table:table-cell>
          <table:table-cell office:value-type="float" office:value="0" table:style-name="ce12">
            <text:p>0,00</text:p>
          </table:table-cell>
          <table:table-cell office:value-type="float" office:value="-8583.73" table:style-name="ce11">
            <text:p>-8583,73</text:p>
          </table:table-cell>
          <table:table-cell office:value-type="float" office:value="15498.92" table:style-name="ce10">
            <text:p>15498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ALVES LEITE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21428.83" table:style-name="ce10">
            <text:p>21428,83</text:p>
          </table:table-cell>
          <table:table-cell office:value-type="float" office:value="10470.120000000001" table:style-name="ce10">
            <text:p>10470,12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2649.58" table:style-name="ce10">
            <text:p>32649,58</text:p>
          </table:table-cell>
          <table:table-cell office:value-type="float" office:value="-3015.29" table:style-name="ce11">
            <text:p>-3015,29</text:p>
          </table:table-cell>
          <table:table-cell office:value-type="float" office:value="-7073.65" table:style-name="ce11">
            <text:p>-7073,65</text:p>
          </table:table-cell>
          <table:table-cell office:value-type="float" office:value="-1881" table:style-name="ce11">
            <text:p>-1881,00</text:p>
          </table:table-cell>
          <table:table-cell office:value-type="float" office:value="0" table:style-name="ce12">
            <text:p>0,00</text:p>
          </table:table-cell>
          <table:table-cell office:value-type="float" office:value="-11969.94" table:style-name="ce11">
            <text:p>-11969,94</text:p>
          </table:table-cell>
          <table:table-cell office:value-type="float" office:value="20679.64" table:style-name="ce10">
            <text:p>20679,6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ÉRIA PERDIGÃO GOMES SOARES BEZERRA</text:p>
          </table:table-cell>
          <table:table-cell office:value-type="string" table:style-name="ce8">
            <text:p>ASSISTENTE JURIDICO IV - FC-04</text:p>
          </table:table-cell>
          <table:table-cell office:value-type="string" table:style-name="ce8">
            <text:p>GABINETE DE DESEMBARGADOR (GABVL)</text:p>
          </table:table-cell>
          <table:table-cell office:value-type="float" office:value="19441.79" table:style-name="ce10">
            <text:p>19441,79</text:p>
          </table:table-cell>
          <table:table-cell office:value-type="float" office:value="1753.22" table:style-name="ce10">
            <text:p>1753,22</text:p>
          </table:table-cell>
          <table:table-cell office:value-type="float" office:value="1939.89" table:style-name="ce10">
            <text:p>1939,89</text:p>
          </table:table-cell>
          <table:table-cell office:value-type="float" office:value="1708.07" table:style-name="ce10">
            <text:p>170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842.97" table:style-name="ce10">
            <text:p>24842,97</text:p>
          </table:table-cell>
          <table:table-cell office:value-type="float" office:value="-3029.47" table:style-name="ce11">
            <text:p>-3029,47</text:p>
          </table:table-cell>
          <table:table-cell office:value-type="float" office:value="-4607.5" table:style-name="ce11">
            <text:p>-4607,50</text:p>
          </table:table-cell>
          <table:table-cell office:value-type="float" office:value="-3472.76" table:style-name="ce11">
            <text:p>-3472,76</text:p>
          </table:table-cell>
          <table:table-cell office:value-type="float" office:value="0" table:style-name="ce12">
            <text:p>0,00</text:p>
          </table:table-cell>
          <table:table-cell office:value-type="float" office:value="-11109.73" table:style-name="ce11">
            <text:p>-11109,73</text:p>
          </table:table-cell>
          <table:table-cell office:value-type="float" office:value="13733.24" table:style-name="ce10">
            <text:p>13733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ESKA RODRIGUES MEDEIROS TORRES MULLER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1ªVTSMC)</text:p>
          </table:table-cell>
          <table:table-cell office:value-type="float" office:value="10800.57" table:style-name="ce10">
            <text:p>10800,57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1583.34" table:style-name="ce10">
            <text:p>1583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568.96" table:style-name="ce10">
            <text:p>13568,96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052.54" table:style-name="ce11">
            <text:p>-2052,54</text:p>
          </table:table-cell>
          <table:table-cell office:value-type="float" office:value="-2166.1799999999998" table:style-name="ce11">
            <text:p>-2166,18</text:p>
          </table:table-cell>
          <table:table-cell office:value-type="float" office:value="0" table:style-name="ce12">
            <text:p>0,00</text:p>
          </table:table-cell>
          <table:table-cell office:value-type="float" office:value="-5579.25" table:style-name="ce11">
            <text:p>-5579,25</text:p>
          </table:table-cell>
          <table:table-cell office:value-type="float" office:value="7989.71" table:style-name="ce10">
            <text:p>7989,7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COSTA DOS SANT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<text:s/>(PAL)</text:p>
          </table:table-cell>
          <table:table-cell office:value-type="float" office:value="11730.85" table:style-name="ce10">
            <text:p>11730,85</text:p>
          </table:table-cell>
          <table:table-cell office:value-type="float" office:value="2202.79" table:style-name="ce10">
            <text:p>2202,79</text:p>
          </table:table-cell>
          <table:table-cell office:value-type="float" office:value="8411.01" table:style-name="ce10">
            <text:p>8411,01</text:p>
          </table:table-cell>
          <table:table-cell office:value-type="float" office:value="4006.94" table:style-name="ce10">
            <text:p>4006,9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351.59" table:style-name="ce10">
            <text:p>26351,59</text:p>
          </table:table-cell>
          <table:table-cell office:value-type="float" office:value="-1841.39" table:style-name="ce11">
            <text:p>-1841,39</text:p>
          </table:table-cell>
          <table:table-cell office:value-type="float" office:value="-4456.21" table:style-name="ce11">
            <text:p>-4456,21</text:p>
          </table:table-cell>
          <table:table-cell office:value-type="float" office:value="-3884.64" table:style-name="ce11">
            <text:p>-3884,64</text:p>
          </table:table-cell>
          <table:table-cell office:value-type="float" office:value="0" table:style-name="ce12">
            <text:p>0,00</text:p>
          </table:table-cell>
          <table:table-cell office:value-type="float" office:value="-10182.24" table:style-name="ce11">
            <text:p>-10182,24</text:p>
          </table:table-cell>
          <table:table-cell office:value-type="float" office:value="16169.35" table:style-name="ce10">
            <text:p>16169,3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LTER MELO DA SILVA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LICITAÇÃO E COMPRAS (CL)</text:p>
          </table:table-cell>
          <table:table-cell office:value-type="float" office:value="11754.59" table:style-name="ce10">
            <text:p>11754,59</text:p>
          </table:table-cell>
          <table:table-cell office:value-type="float" office:value="4224.05" table:style-name="ce10">
            <text:p>4224,05</text:p>
          </table:table-cell>
          <table:table-cell office:value-type="float" office:value="1185.05" table:style-name="ce10">
            <text:p>1185,05</text:p>
          </table:table-cell>
          <table:table-cell office:value-type="float" office:value="3161.97" table:style-name="ce10">
            <text:p>3161,97</text:p>
          </table:table-cell>
          <table:table-cell office:value-type="float" office:value="5093.34" table:number-columns-spanned="2" table:number-rows-spanned="1" table:style-name="ce26">
            <text:p>5093,34</text:p>
          </table:table-cell>
          <table:covered-table-cell/>
          <table:table-cell table:style-name="ce9"/>
          <table:table-cell office:value-type="float" office:value="25419" table:style-name="ce10">
            <text:p>25419,00</text:p>
          </table:table-cell>
          <table:table-cell office:value-type="float" office:value="-1883.68" table:style-name="ce11">
            <text:p>-1883,68</text:p>
          </table:table-cell>
          <table:table-cell office:value-type="float" office:value="-3655.4" table:style-name="ce11">
            <text:p>-3655,40</text:p>
          </table:table-cell>
          <table:table-cell office:value-type="float" office:value="-4355.33" table:style-name="ce11">
            <text:p>-4355,33</text:p>
          </table:table-cell>
          <table:table-cell office:value-type="float" office:value="0" table:style-name="ce12">
            <text:p>0,00</text:p>
          </table:table-cell>
          <table:table-cell office:value-type="float" office:value="-9894.41" table:style-name="ce11">
            <text:p>-9894,41</text:p>
          </table:table-cell>
          <table:table-cell office:value-type="float" office:value="15524.59" table:style-name="ce10">
            <text:p>15524,5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AGRA BARROS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5ª VT)</text:p>
          </table:table-cell>
          <table:table-cell office:value-type="float" office:value="18935.29" table:style-name="ce10">
            <text:p>18935,29</text:p>
          </table:table-cell>
          <table:table-cell office:value-type="float" office:value="2755.21" table:style-name="ce10">
            <text:p>2755,21</text:p>
          </table:table-cell>
          <table:table-cell office:value-type="float" office:value="8411.01" table:style-name="ce10">
            <text:p>8411,01</text:p>
          </table:table-cell>
          <table:table-cell office:value-type="float" office:value="2129.44" table:style-name="ce10">
            <text:p>2129,44</text:p>
          </table:table-cell>
          <table:table-cell office:value-type="float" office:value="10003.530000000001" table:number-columns-spanned="2" table:number-rows-spanned="1" table:style-name="ce24">
            <text:p>10003,53</text:p>
          </table:table-cell>
          <table:covered-table-cell/>
          <table:table-cell office:value-type="float" office:value="15050.76" table:style-name="ce10">
            <text:p>15050,76</text:p>
          </table:table-cell>
          <table:table-cell office:value-type="float" office:value="57285.24" table:style-name="ce10">
            <text:p>57285,24</text:p>
          </table:table-cell>
          <table:table-cell office:value-type="float" office:value="-3098.37" table:style-name="ce11">
            <text:p>-3098,37</text:p>
          </table:table-cell>
          <table:table-cell office:value-type="float" office:value="-8333.84" table:style-name="ce11">
            <text:p>-8333,84</text:p>
          </table:table-cell>
          <table:table-cell office:value-type="float" office:value="-5482.35" table:style-name="ce11">
            <text:p>-5482,35</text:p>
          </table:table-cell>
          <table:table-cell office:value-type="float" office:value="0" table:style-name="ce12">
            <text:p>0,00</text:p>
          </table:table-cell>
          <table:table-cell office:value-type="float" office:value="-16914.560000000001" table:style-name="ce11">
            <text:p>-16914,56</text:p>
          </table:table-cell>
          <table:table-cell office:value-type="float" office:value="40370.68" table:style-name="ce10">
            <text:p>40370,6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DE ALMEIDA PINTO MONTEIRO</text:p>
          </table:table-cell>
          <table:table-cell office:value-type="string" table:style-name="ce8">
            <text:p>ANALISTA JUDICIÁRIO - NÍVEL SUPERIOR A3</text:p>
          </table:table-cell>
          <table:table-cell office:value-type="string" table:style-name="ce8">
            <text:p>SETOR DE SAÚDE (SEGESP)</text:p>
          </table:table-cell>
          <table:table-cell office:value-type="float" office:value="14342.5" table:style-name="ce10">
            <text:p>14342,50</text:p>
          </table:table-cell>
          <table:table-cell table:number-columns-repeated="2" table:style-name="ce9"/>
          <table:table-cell office:value-type="float" office:value="1820.64" table:style-name="ce10">
            <text:p>1820,6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63.14" table:style-name="ce10">
            <text:p>16163,14</text:p>
          </table:table-cell>
          <table:table-cell office:value-type="float" office:value="-1806.42" table:style-name="ce11">
            <text:p>-1806,42</text:p>
          </table:table-cell>
          <table:table-cell office:value-type="float" office:value="-2578.06" table:style-name="ce11">
            <text:p>-2578,06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4384.4799999999996" table:style-name="ce11">
            <text:p>-4384,48</text:p>
          </table:table-cell>
          <table:table-cell office:value-type="float" office:value="11778.66" table:style-name="ce10">
            <text:p>11778,6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ARGARIDA SILVA DE CARVALHO</text:p>
          </table:table-cell>
          <table:table-cell office:value-type="string" table:style-name="ce8">
            <text:p>ASSISTENTE CHEFE - FC-04</text:p>
          </table:table-cell>
          <table:table-cell office:value-type="string" table:style-name="ce8">
            <text:p>SETOR DE ANÁLISE E CADASTRAMENTO PROCESSUAL (CA</text:p>
          </table:table-cell>
          <table:table-cell office:value-type="float" office:value="11897.07" table:style-name="ce10">
            <text:p>11897,07</text:p>
          </table:table-cell>
          <table:table-cell office:value-type="float" office:value="2299.42" table:style-name="ce10">
            <text:p>2299,42</text:p>
          </table:table-cell>
          <table:table-cell office:value-type="float" office:value="1939.89" table:style-name="ce10">
            <text:p>1939,89</text:p>
          </table:table-cell>
          <table:table-cell office:value-type="float" office:value="2092.56" table:style-name="ce10">
            <text:p>209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28.939999999999" table:style-name="ce10">
            <text:p>18228,94</text:p>
          </table:table-cell>
          <table:table-cell office:value-type="float" office:value="-1876.92" table:style-name="ce11">
            <text:p>-1876,92</text:p>
          </table:table-cell>
          <table:table-cell office:value-type="float" office:value="-2999.85" table:style-name="ce11">
            <text:p>-2999,85</text:p>
          </table:table-cell>
          <table:table-cell office:value-type="float" office:value="-2148.6799999999998" table:style-name="ce11">
            <text:p>-2148,68</text:p>
          </table:table-cell>
          <table:table-cell office:value-type="float" office:value="0" table:style-name="ce12">
            <text:p>0,00</text:p>
          </table:table-cell>
          <table:table-cell office:value-type="float" office:value="-7025.45" table:style-name="ce11">
            <text:p>-7025,45</text:p>
          </table:table-cell>
          <table:table-cell office:value-type="float" office:value="11203.49" table:style-name="ce10">
            <text:p>11203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MERCENAS DOS SANTOS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CONTROLE O. E FINANCEIRO (SOF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2509.5100000000002" table:style-name="ce10">
            <text:p>2509,5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694.56" table:style-name="ce10">
            <text:p>3694,56</text:p>
          </table:table-cell>
          <table:table-cell table:number-columns-repeated="2" table:style-name="ce9"/>
          <table:table-cell office:value-type="float" office:value="-382.78" table:style-name="ce11">
            <text:p>-382,78</text:p>
          </table:table-cell>
          <table:table-cell office:value-type="float" office:value="0" table:style-name="ce12">
            <text:p>0,00</text:p>
          </table:table-cell>
          <table:table-cell office:value-type="float" office:value="-382.78" table:style-name="ce11">
            <text:p>-382,78</text:p>
          </table:table-cell>
          <table:table-cell office:value-type="float" office:value="3311.78" table:style-name="ce10">
            <text:p>3311,78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ESSA VIEIRA DA SILV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499.84" table:style-name="ce12">
            <text:p>5499,84</text:p>
          </table:table-cell>
          <table:table-cell table:number-columns-repeated="2" table:style-name="ce9"/>
          <table:table-cell office:value-type="float" office:value="230" table:style-name="ce10">
            <text:p>230,0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729.84" table:style-name="ce10">
            <text:p>5729,84</text:p>
          </table:table-cell>
          <table:table-cell office:value-type="float" office:value="-283.66000000000003" table:style-name="ce11">
            <text:p>-283,66</text:p>
          </table:table-cell>
          <table:table-cell office:value-type="float" office:value="-565.09" table:style-name="ce11">
            <text:p>-565,09</text:p>
          </table:table-cell>
          <table:table-cell office:value-type="float" office:value="-335.85" table:style-name="ce11">
            <text:p>-335,85</text:p>
          </table:table-cell>
          <table:table-cell office:value-type="float" office:value="0" table:style-name="ce12">
            <text:p>0,00</text:p>
          </table:table-cell>
          <table:table-cell office:value-type="float" office:value="-1184.5999999999999" table:style-name="ce11">
            <text:p>-1184,60</text:p>
          </table:table-cell>
          <table:table-cell office:value-type="float" office:value="4545.24" table:style-name="ce10">
            <text:p>4545,2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ÂNIA FLORÊNCIO DA COSTA CAVALCANTE</text:p>
          </table:table-cell>
          <table:table-cell office:value-type="string" table:style-name="ce8">
            <text:p>SECRETÁRIO ESPECIALIZADO - FC-02</text:p>
          </table:table-cell>
          <table:table-cell office:value-type="string" table:style-name="ce8">
            <text:p>SETOR DE SAÚDE (SEGESP)</text:p>
          </table:table-cell>
          <table:table-cell office:value-type="float" office:value="12229.52" table:style-name="ce10">
            <text:p>12229,52</text:p>
          </table:table-cell>
          <table:table-cell office:value-type="float" office:value="2560.16" table:style-name="ce10">
            <text:p>2560,16</text:p>
          </table:table-cell>
          <table:table-cell office:value-type="float" office:value="1185.05" table:style-name="ce10">
            <text:p>1185,05</text:p>
          </table:table-cell>
          <table:table-cell office:value-type="float" office:value="3361.02" table:style-name="ce10">
            <text:p>3361,02</text:p>
          </table:table-cell>
          <table:table-cell office:value-type="float" office:value="4775.57" table:number-columns-spanned="2" table:number-rows-spanned="1" table:style-name="ce26">
            <text:p>4775,57</text:p>
          </table:table-cell>
          <table:covered-table-cell/>
          <table:table-cell table:style-name="ce9"/>
          <table:table-cell office:value-type="float" office:value="24111.32" table:style-name="ce10">
            <text:p>24111,32</text:p>
          </table:table-cell>
          <table:table-cell office:value-type="float" office:value="-1648.02" table:style-name="ce11">
            <text:p>-1648,02</text:p>
          </table:table-cell>
          <table:table-cell office:value-type="float" office:value="-3319.27" table:style-name="ce11">
            <text:p>-3319,27</text:p>
          </table:table-cell>
          <table:table-cell office:value-type="float" office:value="-6226.62" table:style-name="ce11">
            <text:p>-6226,62</text:p>
          </table:table-cell>
          <table:table-cell office:value-type="float" office:value="0" table:style-name="ce12">
            <text:p>0,00</text:p>
          </table:table-cell>
          <table:table-cell office:value-type="float" office:value="-11193.91" table:style-name="ce11">
            <text:p>-11193,91</text:p>
          </table:table-cell>
          <table:table-cell office:value-type="float" office:value="12917.41" table:style-name="ce10">
            <text:p>12917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ANUZA NICÁCIO DO NASCIMENTO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CONTABILIDADE (SOF)</text:p>
          </table:table-cell>
          <table:table-cell office:value-type="float" office:value="19363.86" table:style-name="ce10">
            <text:p>19363,86</text:p>
          </table:table-cell>
          <table:table-cell office:value-type="float" office:value="424.33" table:style-name="ce10">
            <text:p>424,33</text:p>
          </table:table-cell>
          <table:table-cell table:style-name="ce9"/>
          <table:table-cell office:value-type="float" office:value="1859.76" table:style-name="ce10">
            <text:p>1859,7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1647.95" table:style-name="ce10">
            <text:p>21647,95</text:p>
          </table:table-cell>
          <table:table-cell office:value-type="float" office:value="-2810.2" table:style-name="ce11">
            <text:p>-2810,20</text:p>
          </table:table-cell>
          <table:table-cell office:value-type="float" office:value="-3695.31" table:style-name="ce11">
            <text:p>-3695,31</text:p>
          </table:table-cell>
          <table:table-cell office:value-type="float" office:value="-1397.57" table:style-name="ce11">
            <text:p>-1397,57</text:p>
          </table:table-cell>
          <table:table-cell office:value-type="float" office:value="0" table:style-name="ce12">
            <text:p>0,00</text:p>
          </table:table-cell>
          <table:table-cell office:value-type="float" office:value="-7903.08" table:style-name="ce11">
            <text:p>-7903,08</text:p>
          </table:table-cell>
          <table:table-cell office:value-type="float" office:value="13744.87" table:style-name="ce10">
            <text:p>13744,8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BOMFIM LOUREIRO PORTEL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6976.45" table:style-name="ce12">
            <text:p>6976,45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7727.08" table:style-name="ce10">
            <text:p>7727,08</text:p>
          </table:table-cell>
          <table:table-cell office:value-type="float" office:value="-515.92999999999995" table:style-name="ce11">
            <text:p>-515,93</text:p>
          </table:table-cell>
          <table:table-cell office:value-type="float" office:value="-389.1" table:style-name="ce11">
            <text:p>-389,10</text:p>
          </table:table-cell>
          <table:table-cell office:value-type="float" office:value="-2780.59" table:style-name="ce11">
            <text:p>-2780,59</text:p>
          </table:table-cell>
          <table:table-cell office:value-type="float" office:value="0" table:style-name="ce12">
            <text:p>0,00</text:p>
          </table:table-cell>
          <table:table-cell office:value-type="float" office:value="-3685.62" table:style-name="ce11">
            <text:p>-3685,62</text:p>
          </table:table-cell>
          <table:table-cell office:value-type="float" office:value="4041.46" table:style-name="ce10">
            <text:p>4041,4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A LÚCIA GAMA DE MENDONÇ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38182.269999999997" table:style-name="ce10">
            <text:p>38182,27</text:p>
          </table:table-cell>
          <table:table-cell office:value-type="float" office:value="754.25" table:style-name="ce10">
            <text:p>754,25</text:p>
          </table:table-cell>
          <table:table-cell table:style-name="ce9"/>
          <table:table-cell office:value-type="float" office:value="807.99" table:style-name="ce10">
            <text:p>807,99</text:p>
          </table:table-cell>
          <table:table-cell table:number-columns-spanned="2" table:number-rows-spanned="1" table:style-name="ce25"/>
          <table:covered-table-cell/>
          <table:table-cell office:value-type="float" office:value="-77873.039999999994" table:style-name="ce11">
            <text:p>-77873,04</text:p>
          </table:table-cell>
          <table:table-cell office:value-type="float" office:value="-38128.53" table:style-name="ce11">
            <text:p>-38128,53</text:p>
          </table:table-cell>
          <table:table-cell office:value-type="float" office:value="-5520.72" table:style-name="ce11">
            <text:p>-5520,72</text:p>
          </table:table-cell>
          <table:table-cell office:value-type="float" office:value="-8267.85" table:style-name="ce11">
            <text:p>-8267,85</text:p>
          </table:table-cell>
          <table:table-cell office:value-type="float" office:value="-1231.4000000000001" table:style-name="ce11">
            <text:p>-1231,40</text:p>
          </table:table-cell>
          <table:table-cell office:value-type="float" office:value="0" table:style-name="ce12">
            <text:p>0,00</text:p>
          </table:table-cell>
          <table:table-cell office:value-type="float" office:value="-15019.97" table:style-name="ce11">
            <text:p>-15019,97</text:p>
          </table:table-cell>
          <table:table-cell office:value-type="float" office:value="-53148.5" table:style-name="ce11">
            <text:p>-53148,5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ERÔNICA CRISTINA SOBREIRA DE LIM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9696.5499999999993" table:style-name="ce12">
            <text:p>9696,55</text:p>
          </table:table-cell>
          <table:table-cell office:value-type="float" office:value="3313.86" table:style-name="ce10">
            <text:p>3313,86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11.67" table:style-name="ce10">
            <text:p>14511,67</text:p>
          </table:table-cell>
          <table:table-cell office:value-type="float" office:value="-876.34" table:style-name="ce11">
            <text:p>-876,34</text:p>
          </table:table-cell>
          <table:table-cell office:value-type="float" office:value="-1891.78" table:style-name="ce11">
            <text:p>-1891,78</text:p>
          </table:table-cell>
          <table:table-cell office:value-type="float" office:value="-4254.32" table:style-name="ce11">
            <text:p>-4254,32</text:p>
          </table:table-cell>
          <table:table-cell office:value-type="float" office:value="0" table:style-name="ce12">
            <text:p>0,00</text:p>
          </table:table-cell>
          <table:table-cell office:value-type="float" office:value="-7022.44" table:style-name="ce11">
            <text:p>-7022,44</text:p>
          </table:table-cell>
          <table:table-cell office:value-type="float" office:value="7489.23" table:style-name="ce10">
            <text:p>7489,2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MANOEL MÁXIMO</text:p>
          </table:table-cell>
          <table:table-cell office:value-type="string" table:style-name="ce8">
            <text:p>TÉCNICO JUDICIÁRIO - NÍVEL MÉDIO C13</text:p>
          </table:table-cell>
          <table:table-cell office:value-type="string" table:style-name="ce8">
            <text:p>COORDENADORIA DE POLÍCIA JUDICIAL</text:p>
          </table:table-cell>
          <table:table-cell office:value-type="float" office:value="13108.15" table:style-name="ce10">
            <text:p>13108,15</text:p>
          </table:table-cell>
          <table:table-cell office:value-type="float" office:value="1590.36" table:style-name="ce10">
            <text:p>1590,36</text:p>
          </table:table-cell>
          <table:table-cell table:style-name="ce9"/>
          <table:table-cell office:value-type="float" office:value="1488.07" table:style-name="ce10">
            <text:p>1488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186.58" table:style-name="ce10">
            <text:p>16186,58</text:p>
          </table:table-cell>
          <table:table-cell office:value-type="float" office:value="-1701.15" table:style-name="ce11">
            <text:p>-1701,15</text:p>
          </table:table-cell>
          <table:table-cell office:value-type="float" office:value="-2204.96" table:style-name="ce11">
            <text:p>-2204,96</text:p>
          </table:table-cell>
          <table:table-cell office:value-type="float" office:value="-1633.33" table:style-name="ce11">
            <text:p>-1633,33</text:p>
          </table:table-cell>
          <table:table-cell office:value-type="float" office:value="0" table:style-name="ce12">
            <text:p>0,00</text:p>
          </table:table-cell>
          <table:table-cell office:value-type="float" office:value="-5539.44" table:style-name="ce11">
            <text:p>-5539,44</text:p>
          </table:table-cell>
          <table:table-cell office:value-type="float" office:value="10647.14" table:style-name="ce10">
            <text:p>10647,1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CTOR REZENDE DOREA</text:p>
          </table:table-cell>
          <table:table-cell office:value-type="string" table:style-name="ce8">
            <text:p>SECRETÁRIO - CJ-03</text:p>
          </table:table-cell>
          <table:table-cell office:value-type="string" table:style-name="ce8">
            <text:p>SECRETARIA DE GESTÃO ESTRATÉGICA</text:p>
          </table:table-cell>
          <table:table-cell office:value-type="float" office:value="17863.3" table:style-name="ce10">
            <text:p>17863,30</text:p>
          </table:table-cell>
          <table:table-cell table:style-name="ce9"/>
          <table:table-cell office:value-type="float" office:value="8411.01" table:style-name="ce10">
            <text:p>8411,01</text:p>
          </table:table-cell>
          <table:table-cell office:value-type="float" office:value="1466.71" table:style-name="ce10">
            <text:p>1466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7741.02" table:style-name="ce10">
            <text:p>27741,02</text:p>
          </table:table-cell>
          <table:table-cell office:value-type="float" office:value="-828.39" table:style-name="ce11">
            <text:p>-828,39</text:p>
          </table:table-cell>
          <table:table-cell office:value-type="float" office:value="-5554.33" table:style-name="ce11">
            <text:p>-5554,33</text:p>
          </table:table-cell>
          <table:table-cell office:value-type="float" office:value="-813.49" table:style-name="ce11">
            <text:p>-813,49</text:p>
          </table:table-cell>
          <table:table-cell office:value-type="float" office:value="0" table:style-name="ce12">
            <text:p>0,00</text:p>
          </table:table-cell>
          <table:table-cell office:value-type="float" office:value="-7196.21" table:style-name="ce11">
            <text:p>-7196,21</text:p>
          </table:table-cell>
          <table:table-cell office:value-type="float" office:value="20544.810000000001" table:style-name="ce10">
            <text:p>20544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A MENEZES COSTA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873.32" table:style-name="ce10">
            <text:p>11873,32</text:p>
          </table:table-cell>
          <table:table-cell office:value-type="float" office:value="551.05999999999995" table:style-name="ce10">
            <text:p>551,06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3175.01" table:style-name="ce10">
            <text:p>13175,01</text:p>
          </table:table-cell>
          <table:table-cell office:value-type="float" office:value="-779.64" table:style-name="ce11">
            <text:p>-779,64</text:p>
          </table:table-cell>
          <table:table-cell office:value-type="float" office:value="-2332.94" table:style-name="ce11">
            <text:p>-2332,94</text:p>
          </table:table-cell>
          <table:table-cell office:value-type="float" office:value="-1573.8" table:style-name="ce11">
            <text:p>-1573,80</text:p>
          </table:table-cell>
          <table:table-cell office:value-type="float" office:value="0" table:style-name="ce12">
            <text:p>0,00</text:p>
          </table:table-cell>
          <table:table-cell office:value-type="float" office:value="-4686.38" table:style-name="ce11">
            <text:p>-4686,38</text:p>
          </table:table-cell>
          <table:table-cell office:value-type="float" office:value="8488.6299999999992" table:style-name="ce10">
            <text:p>8488,6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VIVIANE RODRIGUES MAIA NOBRE</text:p>
          </table:table-cell>
          <table:table-cell office:value-type="string" table:style-name="ce8">
            <text:p>ASSISTENTE JURIDICO II - FC-04</text:p>
          </table:table-cell>
          <table:table-cell office:value-type="string" table:style-name="ce8">
            <text:p>SETOR DE ESTÁGIO E TREINAMENTO (EJ)</text:p>
          </table:table-cell>
          <table:table-cell office:value-type="float" office:value="11897.07" table:style-name="ce10">
            <text:p>11897,07</text:p>
          </table:table-cell>
          <table:table-cell office:value-type="float" office:value="1974.29" table:style-name="ce10">
            <text:p>1974,29</text:p>
          </table:table-cell>
          <table:table-cell office:value-type="float" office:value="1939.89" table:style-name="ce10">
            <text:p>1939,89</text:p>
          </table:table-cell>
          <table:table-cell office:value-type="float" office:value="2468.6999999999998" table:style-name="ce10">
            <text:p>2468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279.95" table:style-name="ce10">
            <text:p>18279,95</text:p>
          </table:table-cell>
          <table:table-cell office:value-type="float" office:value="-1823.28" table:style-name="ce11">
            <text:p>-1823,28</text:p>
          </table:table-cell>
          <table:table-cell office:value-type="float" office:value="-2977.33" table:style-name="ce11">
            <text:p>-2977,33</text:p>
          </table:table-cell>
          <table:table-cell office:value-type="float" office:value="-4653.2299999999996" table:style-name="ce11">
            <text:p>-4653,23</text:p>
          </table:table-cell>
          <table:table-cell office:value-type="float" office:value="0" table:style-name="ce12">
            <text:p>0,00</text:p>
          </table:table-cell>
          <table:table-cell office:value-type="float" office:value="-9453.84" table:style-name="ce11">
            <text:p>-9453,84</text:p>
          </table:table-cell>
          <table:table-cell office:value-type="float" office:value="8826.11" table:style-name="ce10">
            <text:p>8826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LDIK DA PAIXÃO MARQUES CANTANHEDE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1398.39" table:style-name="ce10">
            <text:p>11398,39</text:p>
          </table:table-cell>
          <table:table-cell office:value-type="float" office:value="3649.36" table:style-name="ce10">
            <text:p>3649,36</text:p>
          </table:table-cell>
          <table:table-cell table:style-name="ce9"/>
          <table:table-cell office:value-type="float" office:value="2274.6999999999998" table:style-name="ce10">
            <text:p>2274,70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7322.45" table:style-name="ce10">
            <text:p>17322,45</text:p>
          </table:table-cell>
          <table:table-cell office:value-type="float" office:value="-2040.89" table:style-name="ce11">
            <text:p>-2040,89</text:p>
          </table:table-cell>
          <table:table-cell office:value-type="float" office:value="-2050.4" table:style-name="ce11">
            <text:p>-2050,40</text:p>
          </table:table-cell>
          <table:table-cell office:value-type="float" office:value="-1558.36" table:style-name="ce11">
            <text:p>-1558,36</text:p>
          </table:table-cell>
          <table:table-cell office:value-type="float" office:value="0" table:style-name="ce12">
            <text:p>0,00</text:p>
          </table:table-cell>
          <table:table-cell office:value-type="float" office:value="-5649.65" table:style-name="ce11">
            <text:p>-5649,65</text:p>
          </table:table-cell>
          <table:table-cell office:value-type="float" office:value="11672.8" table:style-name="ce10">
            <text:p>11672,8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A GODEIRO DOS SANTOS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919.53" table:style-name="ce10">
            <text:p>3919,53</text:p>
          </table:table-cell>
          <table:table-cell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956.1" table:style-name="ce10">
            <text:p>23956,10</text:p>
          </table:table-cell>
          <table:table-cell office:value-type="float" office:value="-2558.52" table:style-name="ce11">
            <text:p>-2558,52</text:p>
          </table:table-cell>
          <table:table-cell office:value-type="float" office:value="-4808.55" table:style-name="ce11">
            <text:p>-4808,55</text:p>
          </table:table-cell>
          <table:table-cell office:value-type="float" office:value="-2417.71" table:style-name="ce11">
            <text:p>-2417,71</text:p>
          </table:table-cell>
          <table:table-cell office:value-type="float" office:value="0" table:style-name="ce12">
            <text:p>0,00</text:p>
          </table:table-cell>
          <table:table-cell office:value-type="float" office:value="-9784.7800000000007" table:style-name="ce11">
            <text:p>-9784,78</text:p>
          </table:table-cell>
          <table:table-cell office:value-type="float" office:value="14171.32" table:style-name="ce10">
            <text:p>14171,3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DERLÉA DA SILVA SOARES</text:p>
          </table:table-cell>
          <table:table-cell office:value-type="string" table:style-name="ce8">
            <text:p>COORDENADOR - CJ-02</text:p>
          </table:table-cell>
          <table:table-cell office:value-type="string" table:style-name="ce8">
            <text:p>COORDENADORIA DE APOIO ÀS VARAS (SEJ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3671.9" table:style-name="ce10">
            <text:p>3671,90</text:p>
          </table:table-cell>
          <table:table-cell office:value-type="float" office:value="7398.87" table:style-name="ce10">
            <text:p>7398,87</text:p>
          </table:table-cell>
          <table:table-cell office:value-type="float" office:value="3036.69" table:style-name="ce10">
            <text:p>3036,6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909.54" table:style-name="ce10">
            <text:p>25909,54</text:p>
          </table:table-cell>
          <table:table-cell office:value-type="float" office:value="-2103.38" table:style-name="ce11">
            <text:p>-2103,38</text:p>
          </table:table-cell>
          <table:table-cell office:value-type="float" office:value="-4737.97" table:style-name="ce11">
            <text:p>-4737,97</text:p>
          </table:table-cell>
          <table:table-cell office:value-type="float" office:value="-6293.02" table:style-name="ce11">
            <text:p>-6293,02</text:p>
          </table:table-cell>
          <table:table-cell office:value-type="float" office:value="0" table:style-name="ce12">
            <text:p>0,00</text:p>
          </table:table-cell>
          <table:table-cell office:value-type="float" office:value="-13134.37" table:style-name="ce11">
            <text:p>-13134,37</text:p>
          </table:table-cell>
          <table:table-cell office:value-type="float" office:value="12775.17" table:style-name="ce10">
            <text:p>12775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NESSA KIEV FERNANDES ALBUQUERQUE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EXECUÇÕES, MANDADOS E LEILÕES (CAEX)</text:p>
          </table:table-cell>
          <table:table-cell table:number-columns-repeated="3" table:style-name="ce9"/>
          <table:table-cell office:value-type="float" office:value="845.84" table:style-name="ce10">
            <text:p>845,8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845.84" table:style-name="ce10">
            <text:p>845,84</text:p>
          </table:table-cell>
          <table:table-cell table:number-columns-repeated="3" table:style-name="ce9"/>
          <table:table-cell office:value-type="float" office:value="0" table:style-name="ce12">
            <text:p>0,00</text:p>
          </table:table-cell>
          <table:table-cell office:value-type="float" office:value="0" table:style-name="ce12">
            <text:p>0,00</text:p>
          </table:table-cell>
          <table:table-cell office:value-type="float" office:value="845.84" table:style-name="ce10">
            <text:p>845,8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ASHINGTON LUIZ DE FRANÇ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<text:s/>(SLQ)</text:p>
          </table:table-cell>
          <table:table-cell office:value-type="float" office:value="1917" table:style-name="ce12">
            <text:p>1917,00</text:p>
          </table:table-cell>
          <table:table-cell table:style-name="ce9"/>
          <table:table-cell office:value-type="float" office:value="1185.05" table:style-name="ce10">
            <text:p>1185,05</text:p>
          </table:table-cell>
          <table:table-cell office:value-type="float" office:value="2411.34" table:style-name="ce10">
            <text:p>2411,34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5513.39" table:style-name="ce10">
            <text:p>5513,39</text:p>
          </table:table-cell>
          <table:table-cell office:value-type="float" office:value="-140.58000000000001" table:style-name="ce11">
            <text:p>-140,58</text:p>
          </table:table-cell>
          <table:table-cell office:value-type="float" office:value="-65.099999999999994" table:style-name="ce11">
            <text:p>-65,10</text:p>
          </table:table-cell>
          <table:table-cell office:value-type="float" office:value="-1890.6" table:style-name="ce11">
            <text:p>-1890,60</text:p>
          </table:table-cell>
          <table:table-cell office:value-type="float" office:value="0" table:style-name="ce12">
            <text:p>0,00</text:p>
          </table:table-cell>
          <table:table-cell office:value-type="float" office:value="-2096.2800000000002" table:style-name="ce11">
            <text:p>-2096,28</text:p>
          </table:table-cell>
          <table:table-cell office:value-type="float" office:value="3417.11" table:style-name="ce10">
            <text:p>3417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BER GUIMARÃES ARARUNA</text:p>
          </table:table-cell>
          <table:table-cell office:value-type="string" table:style-name="ce8">
            <text:p>ANALISTA <text:s/>JUDICIÁRIO</text:p>
          </table:table-cell>
          <table:table-cell office:value-type="string" table:style-name="ce8">
            <text:p>INATIVO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734.05" table:style-name="ce10">
            <text:p>3734,05</text:p>
          </table:table-cell>
          <table:table-cell table:style-name="ce9"/>
          <table:table-cell office:value-type="float" office:value="499.68" table:style-name="ce10">
            <text:p>499,6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3519.67" table:style-name="ce10">
            <text:p>23519,67</text:p>
          </table:table-cell>
          <table:table-cell office:value-type="float" office:value="-2527.92" table:style-name="ce11">
            <text:p>-2527,92</text:p>
          </table:table-cell>
          <table:table-cell table:style-name="ce9"/>
          <table:table-cell office:value-type="float" office:value="-744.83" table:style-name="ce11">
            <text:p>-744,83</text:p>
          </table:table-cell>
          <table:table-cell office:value-type="float" office:value="0" table:style-name="ce12">
            <text:p>0,00</text:p>
          </table:table-cell>
          <table:table-cell office:value-type="float" office:value="-3272.75" table:style-name="ce11">
            <text:p>-3272,75</text:p>
          </table:table-cell>
          <table:table-cell office:value-type="float" office:value="20246.919999999998" table:style-name="ce10">
            <text:p>20246,92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MARCONDE PINHEIRO DE ALMEID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3823.82" table:style-name="ce10">
            <text:p>3823,82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3823.82" table:style-name="ce10">
            <text:p>3823,82</text:p>
          </table:table-cell>
          <table:table-cell table:number-columns-repeated="2" table:style-name="ce9"/>
          <table:table-cell office:value-type="float" office:value="36.35" table:style-name="ce10">
            <text:p>36,35</text:p>
          </table:table-cell>
          <table:table-cell office:value-type="float" office:value="0" table:style-name="ce12">
            <text:p>0,00</text:p>
          </table:table-cell>
          <table:table-cell office:value-type="float" office:value="36.35" table:style-name="ce10">
            <text:p>36,35</text:p>
          </table:table-cell>
          <table:table-cell office:value-type="float" office:value="3860.17" table:style-name="ce10">
            <text:p>3860,1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LLINGTON VASCONCELOS SILVA</text:p>
          </table:table-cell>
          <table:table-cell office:value-type="string" table:style-name="ce8">
            <text:p>ASSISTENTE DE DIRETOR - FC-04</text:p>
          </table:table-cell>
          <table:table-cell office:value-type="string" table:style-name="ce8">
            <text:p>COORDENADORIA DE PRECATÓRIO (SEJ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3174.42" table:style-name="ce10">
            <text:p>3174,42</text:p>
          </table:table-cell>
          <table:table-cell office:value-type="float" office:value="1939.89" table:style-name="ce10">
            <text:p>1939,89</text:p>
          </table:table-cell>
          <table:table-cell office:value-type="float" office:value="3120.07" table:style-name="ce10">
            <text:p>3120,07</text:p>
          </table:table-cell>
          <table:table-cell office:value-type="float" office:value="3899.27" table:number-columns-spanned="2" table:number-rows-spanned="1" table:style-name="ce26">
            <text:p>3899,27</text:p>
          </table:table-cell>
          <table:covered-table-cell/>
          <table:table-cell table:style-name="ce9"/>
          <table:table-cell office:value-type="float" office:value="23935.73" table:style-name="ce10">
            <text:p>23935,73</text:p>
          </table:table-cell>
          <table:table-cell office:value-type="float" office:value="-2021.3" table:style-name="ce11">
            <text:p>-2021,30</text:p>
          </table:table-cell>
          <table:table-cell office:value-type="float" office:value="-4090.54" table:style-name="ce11">
            <text:p>-4090,54</text:p>
          </table:table-cell>
          <table:table-cell office:value-type="float" office:value="-4425.4799999999996" table:style-name="ce11">
            <text:p>-4425,48</text:p>
          </table:table-cell>
          <table:table-cell office:value-type="float" office:value="0" table:style-name="ce12">
            <text:p>0,00</text:p>
          </table:table-cell>
          <table:table-cell office:value-type="float" office:value="-10537.32" table:style-name="ce11">
            <text:p>-10537,32</text:p>
          </table:table-cell>
          <table:table-cell office:value-type="float" office:value="13398.41" table:style-name="ce10">
            <text:p>13398,4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NDELL SILVA SOARES</text:p>
          </table:table-cell>
          <table:table-cell office:value-type="string" table:style-name="ce8">
            <text:p>ANALISTA JUDICIÁRIO - NÍVEL SUPERIOR A1</text:p>
          </table:table-cell>
          <table:table-cell office:value-type="string" table:style-name="ce8">
            <text:p>SETOR DE APOIO AO USUÁRIO (SETIC)</text:p>
          </table:table-cell>
          <table:table-cell office:value-type="float" office:value="12974.27" table:style-name="ce10">
            <text:p>12974,27</text:p>
          </table:table-cell>
          <table:table-cell table:number-columns-repeated="2" table:style-name="ce9"/>
          <table:table-cell office:value-type="float" office:value="3419.59" table:style-name="ce10">
            <text:p>3419,59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393.86" table:style-name="ce10">
            <text:p>16393,86</text:p>
          </table:table-cell>
          <table:table-cell office:value-type="float" office:value="-828.39" table:style-name="ce11">
            <text:p>-828,39</text:p>
          </table:table-cell>
          <table:table-cell office:value-type="float" office:value="-2314.35" table:style-name="ce11">
            <text:p>-2314,35</text:p>
          </table:table-cell>
          <table:table-cell office:value-type="float" office:value="-1602.59" table:style-name="ce11">
            <text:p>-1602,59</text:p>
          </table:table-cell>
          <table:table-cell office:value-type="float" office:value="0" table:style-name="ce12">
            <text:p>0,00</text:p>
          </table:table-cell>
          <table:table-cell office:value-type="float" office:value="-4745.33" table:style-name="ce11">
            <text:p>-4745,33</text:p>
          </table:table-cell>
          <table:table-cell office:value-type="float" office:value="11648.53" table:style-name="ce10">
            <text:p>11648,5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RTHER JOSÉ AMARAL BORGES</text:p>
          </table:table-cell>
          <table:table-cell office:value-type="string" table:style-name="ce8">
            <text:p>ANALISTA JUDICIÁRIO - NÍVEL SUPERIOR C13</text:p>
          </table:table-cell>
          <table:table-cell office:value-type="string" table:style-name="ce8">
            <text:p>SETOR DE PAGAMENTO (SOF)</text:p>
          </table:table-cell>
          <table:table-cell office:value-type="float" office:value="19285.939999999999" table:style-name="ce10">
            <text:p>19285,94</text:p>
          </table:table-cell>
          <table:table-cell office:value-type="float" office:value="3451.99" table:style-name="ce10">
            <text:p>3451,99</text:p>
          </table:table-cell>
          <table:table-cell table:style-name="ce9"/>
          <table:table-cell office:value-type="float" office:value="1987.75" table:style-name="ce10">
            <text:p>1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725.68" table:style-name="ce10">
            <text:p>24725,68</text:p>
          </table:table-cell>
          <table:table-cell office:value-type="float" office:value="-3309.77" table:style-name="ce11">
            <text:p>-3309,77</text:p>
          </table:table-cell>
          <table:table-cell office:value-type="float" office:value="-4421.25" table:style-name="ce11">
            <text:p>-4421,25</text:p>
          </table:table-cell>
          <table:table-cell office:value-type="float" office:value="-65.56" table:style-name="ce11">
            <text:p>-65,56</text:p>
          </table:table-cell>
          <table:table-cell office:value-type="float" office:value="0" table:style-name="ce12">
            <text:p>0,00</text:p>
          </table:table-cell>
          <table:table-cell office:value-type="float" office:value="-7796.58" table:style-name="ce11">
            <text:p>-7796,58</text:p>
          </table:table-cell>
          <table:table-cell office:value-type="float" office:value="16929.099999999999" table:style-name="ce10">
            <text:p>16929,1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ESLEY SIMPLÍCIO MELO</text:p>
          </table:table-cell>
          <table:table-cell office:value-type="string" table:style-name="ce8">
            <text:p>DIRETOR DE SECRETARIA - CJ-03</text:p>
          </table:table-cell>
          <table:table-cell office:value-type="string" table:style-name="ce8">
            <text:p>SECRETARIA (9ª VT)</text:p>
          </table:table-cell>
          <table:table-cell office:value-type="float" office:value="11802.08" table:style-name="ce10">
            <text:p>11802,08</text:p>
          </table:table-cell>
          <table:table-cell office:value-type="float" office:value="3629.4" table:style-name="ce10">
            <text:p>3629,40</text:p>
          </table:table-cell>
          <table:table-cell office:value-type="float" office:value="8411.01" table:style-name="ce10">
            <text:p>8411,01</text:p>
          </table:table-cell>
          <table:table-cell office:value-type="float" office:value="3110.07" table:style-name="ce10">
            <text:p>3110,07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6952.560000000001" table:style-name="ce10">
            <text:p>26952,56</text:p>
          </table:table-cell>
          <table:table-cell office:value-type="float" office:value="-2096.37" table:style-name="ce11">
            <text:p>-2096,37</text:p>
          </table:table-cell>
          <table:table-cell office:value-type="float" office:value="-4902.2700000000004" table:style-name="ce11">
            <text:p>-4902,27</text:p>
          </table:table-cell>
          <table:table-cell office:value-type="float" office:value="-3256.27" table:style-name="ce11">
            <text:p>-3256,27</text:p>
          </table:table-cell>
          <table:table-cell office:value-type="float" office:value="0" table:style-name="ce12">
            <text:p>0,00</text:p>
          </table:table-cell>
          <table:table-cell office:value-type="float" office:value="-10254.91" table:style-name="ce11">
            <text:p>-10254,91</text:p>
          </table:table-cell>
          <table:table-cell office:value-type="float" office:value="16697.650000000001" table:style-name="ce10">
            <text:p>16697,65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MBERGH HOLANDA BRITO</text:p>
          </table:table-cell>
          <table:table-cell office:value-type="string" table:style-name="ce8">
            <text:p>ASSISTENTE DE DIRETOR DE SECRETARIA -</text:p>
          </table:table-cell>
          <table:table-cell office:value-type="string" table:style-name="ce8">
            <text:p>SECRETARIA (2ª VT)</text:p>
          </table:table-cell>
          <table:table-cell office:value-type="float" office:value="19373.919999999998" table:style-name="ce10">
            <text:p>19373,92</text:p>
          </table:table-cell>
          <table:table-cell office:value-type="float" office:value="1770.21" table:style-name="ce10">
            <text:p>1770,21</text:p>
          </table:table-cell>
          <table:table-cell office:value-type="float" office:value="2232.38" table:style-name="ce10">
            <text:p>2232,38</text:p>
          </table:table-cell>
          <table:table-cell office:value-type="float" office:value="1592.88" table:style-name="ce10">
            <text:p>1592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4969.39" table:style-name="ce10">
            <text:p>24969,39</text:p>
          </table:table-cell>
          <table:table-cell office:value-type="float" office:value="-3032.27" table:style-name="ce11">
            <text:p>-3032,27</text:p>
          </table:table-cell>
          <table:table-cell office:value-type="float" office:value="-3568.17" table:style-name="ce11">
            <text:p>-3568,17</text:p>
          </table:table-cell>
          <table:table-cell office:value-type="float" office:value="-2756.94" table:style-name="ce11">
            <text:p>-2756,94</text:p>
          </table:table-cell>
          <table:table-cell office:value-type="float" office:value="0" table:style-name="ce12">
            <text:p>0,00</text:p>
          </table:table-cell>
          <table:table-cell office:value-type="float" office:value="-9357.3799999999992" table:style-name="ce11">
            <text:p>-9357,38</text:p>
          </table:table-cell>
          <table:table-cell office:value-type="float" office:value="15612.01" table:style-name="ce10">
            <text:p>15612,0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LANY REGINA ALVES DA SILVA LOPES</text:p>
          </table:table-cell>
          <table:table-cell office:value-type="string" table:style-name="ce8">
            <text:p>ANALISTA JUDICIÁRIO - NÍVEL SUPERIOR A5</text:p>
          </table:table-cell>
          <table:table-cell office:value-type="string" table:style-name="ce8">
            <text:p>SECRETARIA (1ª VT-ARA)</text:p>
          </table:table-cell>
          <table:table-cell office:value-type="float" office:value="17220.18" table:style-name="ce10">
            <text:p>17220,18</text:p>
          </table:table-cell>
          <table:table-cell table:number-columns-repeated="2" table:style-name="ce9"/>
          <table:table-cell office:value-type="float" office:value="3485.88" table:style-name="ce10">
            <text:p>3485,88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0706.060000000001" table:style-name="ce10">
            <text:p>20706,06</text:p>
          </table:table-cell>
          <table:table-cell office:value-type="float" office:value="-2369.4899999999998" table:style-name="ce11">
            <text:p>-2369,49</text:p>
          </table:table-cell>
          <table:table-cell office:value-type="float" office:value="-3110.31" table:style-name="ce11">
            <text:p>-3110,31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5479.8" table:style-name="ce11">
            <text:p>-5479,80</text:p>
          </table:table-cell>
          <table:table-cell office:value-type="float" office:value="15226.26" table:style-name="ce10">
            <text:p>15226,26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WILSON AUGUSTO OURIVES MACEDO</text:p>
          </table:table-cell>
          <table:table-cell office:value-type="string" table:style-name="ce8">
            <text:p>SECRETÁRIO DE AUDIÊNCIA I - FC-04</text:p>
          </table:table-cell>
          <table:table-cell office:value-type="string" table:style-name="ce8">
            <text:p>SECRETARIA <text:s/>(1UNP)</text:p>
          </table:table-cell>
          <table:table-cell office:value-type="float" office:value="10844.04" table:style-name="ce10">
            <text:p>10844,04</text:p>
          </table:table-cell>
          <table:table-cell table:style-name="ce9"/>
          <table:table-cell office:value-type="float" office:value="1939.89" table:style-name="ce10">
            <text:p>1939,89</text:p>
          </table:table-cell>
          <table:table-cell office:value-type="float" office:value="2752.96" table:style-name="ce10">
            <text:p>2752,96</text:p>
          </table:table-cell>
          <table:table-cell office:value-type="float" office:value="4261.3100000000004" table:number-columns-spanned="2" table:number-rows-spanned="1" table:style-name="ce26">
            <text:p>4261,31</text:p>
          </table:table-cell>
          <table:covered-table-cell/>
          <table:table-cell table:style-name="ce9"/>
          <table:table-cell office:value-type="float" office:value="19798.2" table:style-name="ce10">
            <text:p>19798,20</text:p>
          </table:table-cell>
          <table:table-cell office:value-type="float" office:value="-1360.53" table:style-name="ce11">
            <text:p>-1360,53</text:p>
          </table:table-cell>
          <table:table-cell office:value-type="float" office:value="-2594.7399999999998" table:style-name="ce11">
            <text:p>-2594,74</text:p>
          </table:table-cell>
          <table:table-cell office:value-type="float" office:value="-1301.44" table:style-name="ce11">
            <text:p>-1301,44</text:p>
          </table:table-cell>
          <table:table-cell office:value-type="float" office:value="0" table:style-name="ce12">
            <text:p>0,00</text:p>
          </table:table-cell>
          <table:table-cell office:value-type="float" office:value="-5256.71" table:style-name="ce11">
            <text:p>-5256,71</text:p>
          </table:table-cell>
          <table:table-cell office:value-type="float" office:value="14541.49" table:style-name="ce10">
            <text:p>14541,49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RA MARIA DA COSTA BARBOZA ROCHA SANT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635.86" table:style-name="ce10">
            <text:p>11635,86</text:p>
          </table:table-cell>
          <table:table-cell office:value-type="float" office:value="1447.87" table:style-name="ce10">
            <text:p>1447,87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4584.99" table:style-name="ce10">
            <text:p>14584,99</text:p>
          </table:table-cell>
          <table:table-cell office:value-type="float" office:value="-888.44" table:style-name="ce11">
            <text:p>-888,44</text:p>
          </table:table-cell>
          <table:table-cell office:value-type="float" office:value="-1908.61" table:style-name="ce11">
            <text:p>-1908,61</text:p>
          </table:table-cell>
          <table:table-cell office:value-type="float" office:value="-5849.83" table:style-name="ce11">
            <text:p>-5849,83</text:p>
          </table:table-cell>
          <table:table-cell office:value-type="float" office:value="0" table:style-name="ce12">
            <text:p>0,00</text:p>
          </table:table-cell>
          <table:table-cell office:value-type="float" office:value="-8646.8799999999992" table:style-name="ce11">
            <text:p>-8646,88</text:p>
          </table:table-cell>
          <table:table-cell office:value-type="float" office:value="5938.11" table:style-name="ce10">
            <text:p>5938,1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ASMIN BARBOSA FONTES OLIVEIRA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5681.08" table:style-name="ce12">
            <text:p>5681,08</text:p>
          </table:table-cell>
          <table:table-cell table:number-columns-repeated="3" table:style-name="ce9"/>
          <table:table-cell table:number-columns-spanned="2" table:number-rows-spanned="1" table:style-name="ce25"/>
          <table:covered-table-cell/>
          <table:table-cell table:style-name="ce9"/>
          <table:table-cell office:value-type="float" office:value="5681.08" table:style-name="ce10">
            <text:p>5681,08</text:p>
          </table:table-cell>
          <table:table-cell office:value-type="float" office:value="-309.94" table:style-name="ce11">
            <text:p>-309,94</text:p>
          </table:table-cell>
          <table:table-cell office:value-type="float" office:value="-607.70000000000005" table:style-name="ce11">
            <text:p>-607,70</text:p>
          </table:table-cell>
          <table:table-cell table:style-name="ce9"/>
          <table:table-cell office:value-type="float" office:value="0" table:style-name="ce12">
            <text:p>0,00</text:p>
          </table:table-cell>
          <table:table-cell office:value-type="float" office:value="-917.64" table:style-name="ce11">
            <text:p>-917,64</text:p>
          </table:table-cell>
          <table:table-cell office:value-type="float" office:value="4763.4399999999996" table:style-name="ce10">
            <text:p>4763,44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YONALDO CARLOS ESTEVÃO DA COSTA</text:p>
          </table:table-cell>
          <table:table-cell office:value-type="string" table:style-name="ce8">
            <text:p>TÉCNICO JUDICIÁRIO - NÍVEL MÉDIO C13</text:p>
          </table:table-cell>
          <table:table-cell table:style-name="ce9"/>
          <table:table-cell office:value-type="float" office:value="13559.34" table:style-name="ce10">
            <text:p>13559,34</text:p>
          </table:table-cell>
          <table:table-cell office:value-type="float" office:value="3269.41" table:style-name="ce10">
            <text:p>3269,41</text:p>
          </table:table-cell>
          <table:table-cell table:style-name="ce9"/>
          <table:table-cell office:value-type="float" office:value="2312.56" table:style-name="ce10">
            <text:p>2312,5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141.310000000001" table:style-name="ce10">
            <text:p>19141,31</text:p>
          </table:table-cell>
          <table:table-cell office:value-type="float" office:value="-2036.97" table:style-name="ce11">
            <text:p>-2036,97</text:p>
          </table:table-cell>
          <table:table-cell office:value-type="float" office:value="-2693.82" table:style-name="ce11">
            <text:p>-2693,82</text:p>
          </table:table-cell>
          <table:table-cell office:value-type="float" office:value="-2018.09" table:style-name="ce11">
            <text:p>-2018,09</text:p>
          </table:table-cell>
          <table:table-cell office:value-type="float" office:value="0" table:style-name="ce12">
            <text:p>0,00</text:p>
          </table:table-cell>
          <table:table-cell office:value-type="float" office:value="-6748.88" table:style-name="ce11">
            <text:p>-6748,88</text:p>
          </table:table-cell>
          <table:table-cell office:value-type="float" office:value="12392.43" table:style-name="ce10">
            <text:p>12392,43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ILDA CARDOSO DA SILVA</text:p>
          </table:table-cell>
          <table:table-cell office:value-type="string" table:style-name="ce8">
            <text:p>ASSISTENTE - FC-02</text:p>
          </table:table-cell>
          <table:table-cell office:value-type="string" table:style-name="ce8">
            <text:p>SECRETARIA (8ª VT)</text:p>
          </table:table-cell>
          <table:table-cell table:number-columns-repeated="2" table:style-name="ce9"/>
          <table:table-cell office:value-type="float" office:value="1185.05" table:style-name="ce10">
            <text:p>1185,05</text:p>
          </table:table-cell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935.68" table:style-name="ce10">
            <text:p>1935,68</text:p>
          </table:table-cell>
          <table:table-cell table:number-columns-repeated="2" table:style-name="ce9"/>
          <table:table-cell office:value-type="float" office:value="-1111.8699999999999" table:style-name="ce11">
            <text:p>-1111,87</text:p>
          </table:table-cell>
          <table:table-cell office:value-type="float" office:value="0" table:style-name="ce12">
            <text:p>0,00</text:p>
          </table:table-cell>
          <table:table-cell office:value-type="float" office:value="-1111.8699999999999" table:style-name="ce11">
            <text:p>-1111,87</text:p>
          </table:table-cell>
          <table:table-cell office:value-type="float" office:value="823.81" table:style-name="ce10">
            <text:p>823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ANELI MALTA PRATA</text:p>
          </table:table-cell>
          <table:table-cell office:value-type="string" table:style-name="ce8">
            <text:p>ASSISTENTE DE JUIZ I - FC-05</text:p>
          </table:table-cell>
          <table:table-cell office:value-type="string" table:style-name="ce8">
            <text:p>SECRETARIA <text:s/>(1UNP)</text:p>
          </table:table-cell>
          <table:table-cell table:number-columns-repeated="2" table:style-name="ce9"/>
          <table:table-cell office:value-type="float" office:value="2232.38" table:style-name="ce10">
            <text:p>2232,38</text:p>
          </table:table-cell>
          <table:table-cell office:value-type="float" office:value="1987.75" table:style-name="ce10">
            <text:p>1987,75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4220.13" table:style-name="ce10">
            <text:p>4220,13</text:p>
          </table:table-cell>
          <table:table-cell table:style-name="ce9"/>
          <table:table-cell office:value-type="float" office:value="-24.63" table:style-name="ce11">
            <text:p>-24,63</text:p>
          </table:table-cell>
          <table:table-cell office:value-type="float" office:value="-1887.13" table:style-name="ce11">
            <text:p>-1887,13</text:p>
          </table:table-cell>
          <table:table-cell office:value-type="float" office:value="0" table:style-name="ce12">
            <text:p>0,00</text:p>
          </table:table-cell>
          <table:table-cell office:value-type="float" office:value="-1911.76" table:style-name="ce11">
            <text:p>-1911,76</text:p>
          </table:table-cell>
          <table:table-cell office:value-type="float" office:value="2308.37" table:style-name="ce10">
            <text:p>2308,37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ENAIDE MONTE SOARES DE OLIVEIRA RAMOS</text:p>
          </table:table-cell>
          <table:table-cell office:value-type="string" table:style-name="ce8">
            <text:p>TÉCNICO <text:s/>JUDICIÁRIO</text:p>
          </table:table-cell>
          <table:table-cell office:value-type="string" table:style-name="ce8">
            <text:p>INATIVO</text:p>
          </table:table-cell>
          <table:table-cell office:value-type="float" office:value="11247.99" table:style-name="ce10">
            <text:p>11247,99</text:p>
          </table:table-cell>
          <table:table-cell office:value-type="float" office:value="12532.19" table:style-name="ce10">
            <text:p>12532,19</text:p>
          </table:table-cell>
          <table:table-cell table:style-name="ce9"/>
          <table:table-cell office:value-type="float" office:value="1501.26" table:style-name="ce10">
            <text:p>1501,26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25281.439999999999" table:style-name="ce10">
            <text:p>25281,44</text:p>
          </table:table-cell>
          <table:table-cell office:value-type="float" office:value="-2653.35" table:style-name="ce11">
            <text:p>-2653,35</text:p>
          </table:table-cell>
          <table:table-cell office:value-type="float" office:value="-4416.92" table:style-name="ce11">
            <text:p>-4416,92</text:p>
          </table:table-cell>
          <table:table-cell office:value-type="float" office:value="-2889.17" table:style-name="ce11">
            <text:p>-2889,17</text:p>
          </table:table-cell>
          <table:table-cell office:value-type="float" office:value="0" table:style-name="ce12">
            <text:p>0,00</text:p>
          </table:table-cell>
          <table:table-cell office:value-type="float" office:value="-9959.44" table:style-name="ce11">
            <text:p>-9959,44</text:p>
          </table:table-cell>
          <table:table-cell office:value-type="float" office:value="15322" table:style-name="ce10">
            <text:p>15322,00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ILDA MONTEIRO CAVALCANTE FILHA</text:p>
          </table:table-cell>
          <table:table-cell office:value-type="string" table:style-name="ce8">
            <text:p>REMOVIDO</text:p>
          </table:table-cell>
          <table:table-cell office:value-type="string" table:style-name="ce8">
            <text:p>SETOR DE PETIÇÃO E PROTOCOLO (CAVT)</text:p>
          </table:table-cell>
          <table:table-cell table:number-columns-repeated="3" table:style-name="ce9"/>
          <table:table-cell office:value-type="float" office:value="1660.71" table:style-name="ce10">
            <text:p>1660,71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660.71" table:style-name="ce10">
            <text:p>1660,71</text:p>
          </table:table-cell>
          <table:table-cell table:number-columns-repeated="2" table:style-name="ce9"/>
          <table:table-cell office:value-type="float" office:value="12.1" table:style-name="ce10">
            <text:p>12,10</text:p>
          </table:table-cell>
          <table:table-cell office:value-type="float" office:value="0" table:style-name="ce12">
            <text:p>0,00</text:p>
          </table:table-cell>
          <table:table-cell office:value-type="float" office:value="12.1" table:style-name="ce10">
            <text:p>12,10</text:p>
          </table:table-cell>
          <table:table-cell office:value-type="float" office:value="1672.81" table:style-name="ce10">
            <text:p>1672,81</text:p>
          </table:table-cell>
          <table:table-cell table:number-columns-repeated="2" table:style-name="ce9"/>
          <table:table-cell table:number-columns-repeated="16365"/>
        </table:table-row>
        <table:table-row table:style-name="ro4">
          <table:table-cell office:value-type="string" table:style-name="ce8">
            <text:p>ZULEIDE ALVES DOS SANTOS</text:p>
          </table:table-cell>
          <table:table-cell office:value-type="string" table:style-name="ce8">
            <text:p>PENSIONISTA</text:p>
          </table:table-cell>
          <table:table-cell table:style-name="ce9"/>
          <table:table-cell office:value-type="float" office:value="17904.03" table:style-name="ce10">
            <text:p>17904,03</text:p>
          </table:table-cell>
          <table:table-cell table:number-columns-repeated="2" table:style-name="ce9"/>
          <table:table-cell office:value-type="float" office:value="750.63" table:style-name="ce10">
            <text:p>750,63</text:p>
          </table:table-cell>
          <table:table-cell table:number-columns-spanned="2" table:number-rows-spanned="1" table:style-name="ce25"/>
          <table:covered-table-cell/>
          <table:table-cell table:style-name="ce9"/>
          <table:table-cell office:value-type="float" office:value="18654.66" table:style-name="ce10">
            <text:p>18654,66</text:p>
          </table:table-cell>
          <table:table-cell office:value-type="float" office:value="-1683.78" table:style-name="ce11">
            <text:p>-1683,78</text:p>
          </table:table-cell>
          <table:table-cell office:value-type="float" office:value="-3067.61" table:style-name="ce11">
            <text:p>-3067,61</text:p>
          </table:table-cell>
          <table:table-cell office:value-type="float" office:value="-1518.78" table:style-name="ce11">
            <text:p>-1518,78</text:p>
          </table:table-cell>
          <table:table-cell office:value-type="float" office:value="0" table:style-name="ce12">
            <text:p>0,00</text:p>
          </table:table-cell>
          <table:table-cell office:value-type="float" office:value="-6270.17" table:style-name="ce11">
            <text:p>-6270,17</text:p>
          </table:table-cell>
          <table:table-cell office:value-type="float" office:value="12384.49" table:style-name="ce10">
            <text:p>12384,49</text:p>
          </table:table-cell>
          <table:table-cell table:number-columns-repeated="2" table:style-name="ce9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28">
            <text:p>TOTAL</text:p>
          </table:table-cell>
          <table:covered-table-cell table:number-columns-repeated="2"/>
          <table:table-cell office:value-type="float" office:value="9670920.5800000001" table:style-name="ce14">
            <text:p>9.670.920,58</text:p>
          </table:table-cell>
          <table:table-cell office:value-type="float" office:value="1248530.5900000001" table:style-name="ce14">
            <text:p>1.248.530,59</text:p>
          </table:table-cell>
          <table:table-cell office:value-type="float" office:value="2794222.51" table:style-name="ce14">
            <text:p>2.794.222,51</text:p>
          </table:table-cell>
          <table:table-cell office:value-type="float" office:value="1610643.47" table:style-name="ce14">
            <text:p>1.610.643,47</text:p>
          </table:table-cell>
          <table:table-cell office:value-type="float" office:value="721014.12" table:number-columns-spanned="2" table:number-rows-spanned="1" table:style-name="ce29">
            <text:p>721.014,12</text:p>
          </table:table-cell>
          <table:covered-table-cell/>
          <table:table-cell office:value-type="float" office:value="102966.34" table:style-name="ce14">
            <text:p>102.966,34</text:p>
          </table:table-cell>
          <table:table-cell office:value-type="float" office:value="16148297.609999999" table:style-name="ce14">
            <text:p>16.148.297,61</text:p>
          </table:table-cell>
          <table:table-cell office:value-type="float" office:value="-1392969.94" table:style-name="ce15">
            <text:p>-1.392.969,94</text:p>
          </table:table-cell>
          <table:table-cell office:value-type="float" office:value="-2527710.98" table:style-name="ce15">
            <text:p>-2.527.710,98</text:p>
          </table:table-cell>
          <table:table-cell office:value-type="float" office:value="-1903932.83" table:style-name="ce15">
            <text:p>-1.903.932,83</text:p>
          </table:table-cell>
          <table:table-cell office:value-type="float" office:value="-41558.67" table:style-name="ce15">
            <text:p>-41.558,67</text:p>
          </table:table-cell>
          <table:table-cell office:value-type="float" office:value="-5866172.4199999999" table:style-name="ce15">
            <text:p>-5.866.172,42</text:p>
          </table:table-cell>
          <table:table-cell office:value-type="float" office:value="10282125.189999999" table:style-name="ce14">
            <text:p>10.282.125,19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65"/>
        </table:table-row>
        <table:table-row table:style-name="ro5">
          <table:table-cell office:value-type="float" office:value="0" table:style-name="ce17">
            <text:p>0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8">
            <text:p>[i] Remuneração do cargo efetivo - Vencimento, G.A.J., V.P.I, Adicionais de Qualificação, G.A.E e G.A.S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8">
            <text:p>[ii] V.P.N.I., Adicional por tempo de serviço, quintos, décimos e vantagens decorrentes de sentença judicial ou extensão administrativa, abono de permanênci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8">
            <text:p>[iii] Auxílio-alimentação, Auxílio-transporte, Auxílio Pré-escolar, Auxílio Saúde, Auxílio Natalidade, Auxílio Moradia, Ajuda de Custo, além de outras desta natureza.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18">
            <text:p>[iv] Abono constitucional de 1/3 de férias, indenização de férias, antecipação de férias, gratificação natalina, antecipação de gratificação natalina, serviço extraordinário, substituição, pagamentos retroativos, além de outras desta natureza. <text:s text:c="2"/>[v] Gratificações de qualquer natureza.</text:p>
          </table:table-cell>
          <table:table-cell table:number-columns-repeated="16383"/>
        </table:table-row>
        <table:table-row table:style-name="ro2">
          <table:table-cell office:value-type="string" table:style-name="ce18">
            <text:p>[vi] Total dos rendimentos pagos no mês.</text:p>
          </table:table-cell>
          <table:table-cell table:number-columns-repeated="16383"/>
        </table:table-row>
        <table:table-row table:style-name="ro2">
          <table:table-cell office:value-type="string" table:style-name="ce18">
            <text:p>[vii] Contribuição Previdenciária Oficial (Plano de Seguridade Social do Servidor Público e Regime Geral de Previdência Social). [viii] Imposto de Renda Retido na Fonte.</text:p>
          </table:table-cell>
          <table:table-cell table:number-columns-repeated="16383"/>
        </table:table-row>
        <table:table-row table:style-name="ro2">
          <table:table-cell office:value-type="string" table:style-name="ce18">
            <text:p>[ix] Cotas de participação de auxílio pré-escolar, auxílio transporte e demais descontos extraordinários de caráter não pessoal. [x] Valores retidos por excederem ao teto remuneratório constitucional conforme Resoluções nº 13 e 14, do CNJ.</text:p>
          </table:table-cell>
          <table:table-cell table:number-columns-repeated="16383"/>
        </table:table-row>
        <table:table-row table:style-name="ro2">
          <table:table-cell office:value-type="string" table:style-name="ce18">
            <text:p>11 Total dos descontos efetuados no mês.</text:p>
          </table:table-cell>
          <table:table-cell table:number-columns-repeated="16383"/>
        </table:table-row>
        <table:table-row table:style-name="ro2">
          <table:table-cell office:value-type="string" table:style-name="ce18">
            <text:p>12 Rendimento líquido após os descontos referidos nos itens anteriores.</text:p>
          </table:table-cell>
          <table:table-cell table:number-columns-repeated="16383"/>
        </table:table-row>
        <table:table-row table:style-name="ro2">
          <table:table-cell office:value-type="string" table:style-name="ce18">
            <text:p>13 Remuneração percebida no órgão de origem por magistrados e servidores, cedidos ou requisitados, optantes por aquela remuneração. 14 Valor de diárias efetivamente pago no mês de referência, ainda que o período de afastamento se estenda para além deste.</text:p>
          </table:table-cell>
          <table:table-cell table:number-columns-repeated="16383"/>
        </table:table-row>
        <table:table-row table:number-rows-repeated="104773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6P0">
      <number:number number:decimal-places="2" number:min-integer-digits="1"/>
    </number:number-style>
    <number:number-style style:name="N36">
      <number:number number:decimal-places="2" number:min-integer-digits="1"/>
      <style:map style:condition="value()&gt;=0" style:apply-style-name="N36P0"/>
    </number:number-style>
    <number:number-style style:name="N37P0">
      <number:number number:decimal-places="2" number:min-integer-digits="1" number:grouping="true"/>
    </number:number-style>
    <number:number-style style:name="N37">
      <number:number number:decimal-places="2" number:min-integer-digits="1" number:grouping="true"/>
      <style:map style:condition="value()&gt;=0" style:apply-style-name="N37P0"/>
    </number:number-style>
    <number:number-style style:name="N38">
      <style:text-properties fo:color="#FF0000"/>
      <number:number number:decimal-places="2" number:min-integer-digits="1" number:grouping="true"/>
    </number:number-style>
    <number:number-style style:name="N39P0">
      <number:number number:decimal-places="0" number:min-integer-digits="1"/>
    </number:number-style>
    <number:number-style style:name="N39">
      <number:number number:decimal-places="0" number:min-integer-digits="1"/>
      <style:map style:condition="value()&gt;=0" style:apply-style-name="N3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Online2PDF.com</meta:initial-creator>
    <dc:creator>Marianize Bento Patitucci da Silva</dc:creator>
    <meta:creation-date>2022-04-26T18:50:12Z</meta:creation-date>
    <dc:date>2022-04-26T16:49:39Z</dc:date>
    <meta:editing-duration>PT0S</meta:editing-duration>
  </office:meta>
</office:document-meta>
</file>