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1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2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3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5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6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7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="thin solid #000000" fo:background-color="transparent"/>
    </style:style>
    <style:style style:name="ce26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7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8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30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3.30729166666667cm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0.529166666666667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0.926041666666667cm"/>
    </style:style>
    <style:style style:name="co11" style:family="table-column">
      <style:table-column-properties fo:break-before="auto" style:column-width="0.185208333333333cm"/>
    </style:style>
    <style:style style:name="ro1" style:family="table-row">
      <style:table-row-properties style:row-height="8.1pt" style:use-optimal-row-height="false" fo:break-before="auto"/>
    </style:style>
    <style:style style:name="ro2" style:family="table-row">
      <style:table-row-properties style:row-height="5.1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2" table:default-cell-style-name="ce3"/>
        <table:table-column table:style-name="co7" table:default-cell-style-name="ce3"/>
        <table:table-column table:style-name="co5" table:default-cell-style-name="ce3"/>
        <table:table-column table:style-name="co8" table:default-cell-style-name="ce3"/>
        <table:table-column table:style-name="co5" table:number-columns-repeated="2" table:default-cell-style-name="ce3"/>
        <table:table-column table:style-name="co9" table:default-cell-style-name="ce3"/>
        <table:table-column table:style-name="co5" table:number-columns-repeated="2" table:default-cell-style-name="ce3"/>
        <table:table-column table:style-name="co10" table:default-cell-style-name="ce3"/>
        <table:table-column table:style-name="co5" table:number-columns-repeated="3" table:default-cell-style-name="ce3"/>
        <table:table-column table:style-name="co11" table:default-cell-style-name="ce3"/>
        <table:table-column table:style-name="co6" table:number-columns-repeated="16364" table:default-cell-style-name="ce3"/>
        <table:table-row table:style-name="ro1">
          <table:table-cell office:value-type="string" table:style-name="ce2">
            <text:p>Detalhamento da folha de pagamento de pessoal – Resolução CNJ nº 102 de 15/12/2009 e Resolução CNJ Nº 215 de 16/12/2015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2">
            <text:p>MAIO DE 2022</text:p>
          </table:table-cell>
          <table:table-cell table:number-columns-repeated="16383" table:style-name="ce3"/>
        </table:table-row>
        <table:table-row table:style-name="ro2">
          <table:table-cell office:value-type="string" table:number-columns-spanned="1" table:number-rows-spanned="2" table:style-name="ce20">
            <text:p>Nome</text:p>
          </table:table-cell>
          <table:table-cell office:value-type="string" table:number-columns-spanned="1" table:number-rows-spanned="2" table:style-name="ce20">
            <text:p>CARGO</text:p>
          </table:table-cell>
          <table:table-cell office:value-type="string" table:number-columns-spanned="1" table:number-rows-spanned="2" table:style-name="ce20">
            <text:p>LOTAÇÃO</text:p>
          </table:table-cell>
          <table:table-cell office:value-type="string" table:number-columns-spanned="8" table:number-rows-spanned="1" table:style-name="ce21">
            <text:p>RENDIMENTOS</text:p>
          </table:table-cell>
          <table:covered-table-cell table:number-columns-repeated="7"/>
          <table:table-cell office:value-type="string" table:number-columns-spanned="5" table:number-rows-spanned="1" table:style-name="ce21">
            <text:p>DESCONTOS</text:p>
          </table:table-cell>
          <table:covered-table-cell table:number-columns-repeated="4"/>
          <table:table-cell office:value-type="string" table:number-columns-spanned="1" table:number-rows-spanned="2" table:style-name="ce22">
            <text:p><text:span text:style-name="T1">Rendimento Líquido</text:span><text:span text:style-name="T1"/></text:p>
            <text:p><text:span text:style-name="T1">12</text:span></text:p>
          </table:table-cell>
          <table:table-cell office:value-type="string" table:number-columns-spanned="1" table:number-rows-spanned="2" table:style-name="ce22">
            <text:p><text:span text:style-name="T1">Remuneração do Órgão de origem</text:span><text:span text:style-name="T1"/></text:p>
            <text:p><text:span text:style-name="T1">13</text:span></text:p>
          </table:table-cell>
          <table:table-cell office:value-type="string" table:number-columns-spanned="1" table:number-rows-spanned="2" table:style-name="ce23">
            <text:p>Diárias 14</text:p>
          </table:table-cell>
          <table:table-cell table:number-columns-repeated="16365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<text:span text:style-name="T1">Remuneração Paradigma</text:span><text:span text:style-name="T1"/></text:p>
            <text:p><text:span text:style-name="T1">(I)</text:span></text:p>
          </table:table-cell>
          <table:table-cell office:value-type="string" table:style-name="ce4">
            <text:p>Vantagens Pessoais (II)</text:p>
          </table:table-cell>
          <table:table-cell office:value-type="string" table:style-name="ce4">
            <text:p>Subsídio, Diferença de Subsídio, Função de confiança ou Cargo em comissão</text:p>
          </table:table-cell>
          <table:table-cell office:value-type="string" table:style-name="ce6">
            <text:p>Indenizações (III)</text:p>
          </table:table-cell>
          <table:table-cell office:value-type="string" table:number-columns-spanned="2" table:number-rows-spanned="1" table:style-name="ce24">
            <text:p>Vantagens <text:s/>Eventuais (IV)</text:p>
          </table:table-cell>
          <table:covered-table-cell/>
          <table:table-cell office:value-type="string" table:style-name="ce6">
            <text:p>Gratificações (V)</text:p>
          </table:table-cell>
          <table:table-cell office:value-type="string" table:style-name="ce7">
            <text:p>Total do Crédito (VI)</text:p>
          </table:table-cell>
          <table:table-cell office:value-type="string" table:style-name="ce5">
            <text:p><text:span text:style-name="T1">Previdência Pública</text:span><text:span text:style-name="T1"/></text:p>
            <text:p><text:span text:style-name="T1">(VII)</text:span></text:p>
          </table:table-cell>
          <table:table-cell office:value-type="string" table:style-name="ce6">
            <text:p>Imposto de Renda (VIII)</text:p>
          </table:table-cell>
          <table:table-cell office:value-type="string" table:style-name="ce4">
            <text:p>Descontos Diversos (IX)</text:p>
          </table:table-cell>
          <table:table-cell office:value-type="string" table:style-name="ce4">
            <text:p>Retenção por Teto Constitucional (X)</text:p>
          </table:table-cell>
          <table:table-cell office:value-type="string" table:style-name="ce7">
            <text:p>Total do Desconto 11</text:p>
          </table:table-cell>
          <table:covered-table-cell/>
          <table:covered-table-cell/>
          <table:covered-table-cell/>
          <table:table-cell table:number-columns-repeated="16365"/>
        </table:table-row>
        <table:table-row table:style-name="ro4">
          <table:table-cell office:value-type="string" table:style-name="ce8">
            <text:p>ADRIANA MARIA CÂMARA DE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UNIÃO DOS PALMARE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098.870000000003" table:style-name="ce10">
            <text:p>35.098,87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67.34" table:style-name="ce12">
            <text:p>-8.167,34</text:p>
          </table:table-cell>
          <table:table-cell office:value-type="float" office:value="-3189.22" table:style-name="ce12">
            <text:p>-3.189,22</text:p>
          </table:table-cell>
          <table:table-cell office:value-type="float" office:value="0" table:style-name="ce13">
            <text:p>0,00</text:p>
          </table:table-cell>
          <table:table-cell office:value-type="float" office:value="-12184.95" table:style-name="ce12">
            <text:p>-12.184,95</text:p>
          </table:table-cell>
          <table:table-cell office:value-type="float" office:value="22913.919999999998" table:style-name="ce10">
            <text:p>22.913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AN DA SILVA ESTEVE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7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427.75" table:style-name="ce10">
            <text:p>2.42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116.86" table:style-name="ce10">
            <text:p>36.116,86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66.91" table:style-name="ce12">
            <text:p>-6.766,91</text:p>
          </table:table-cell>
          <table:table-cell office:value-type="float" office:value="-2544.98" table:style-name="ce12">
            <text:p>-2.544,98</text:p>
          </table:table-cell>
          <table:table-cell office:value-type="float" office:value="0" table:style-name="ce13">
            <text:p>0,00</text:p>
          </table:table-cell>
          <table:table-cell office:value-type="float" office:value="-14663.99" table:style-name="ce12">
            <text:p>-14.663,99</text:p>
          </table:table-cell>
          <table:table-cell office:value-type="float" office:value="21452.87" table:style-name="ce10">
            <text:p>21.45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INO PLÁCIDO NETO JÚNIOR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SÃO MIGUEL DOS CAMP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629.76" table:style-name="ce10">
            <text:p>1.62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18.870000000003" table:style-name="ce10">
            <text:p>35.318,87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5690.56" table:style-name="ce12">
            <text:p>-5.690,56</text:p>
          </table:table-cell>
          <table:table-cell office:value-type="float" office:value="-2253.65" table:style-name="ce12">
            <text:p>-2.253,65</text:p>
          </table:table-cell>
          <table:table-cell office:value-type="float" office:value="0" table:style-name="ce13">
            <text:p>0,00</text:p>
          </table:table-cell>
          <table:table-cell office:value-type="float" office:value="-13296.31" table:style-name="ce12">
            <text:p>-13.296,31</text:p>
          </table:table-cell>
          <table:table-cell office:value-type="float" office:value="22022.560000000001" table:style-name="ce10">
            <text:p>22.022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A DE BARROS ARAÚJO CABÚ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9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168.83" table:style-name="ce10">
            <text:p>2.168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857.94" table:style-name="ce10">
            <text:p>35.857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10.93" table:style-name="ce12">
            <text:p>-8.010,93</text:p>
          </table:table-cell>
          <table:table-cell office:value-type="float" office:value="-2262.9499999999998" table:style-name="ce12">
            <text:p>-2.262,95</text:p>
          </table:table-cell>
          <table:table-cell office:value-type="float" office:value="0" table:style-name="ce13">
            <text:p>0,00</text:p>
          </table:table-cell>
          <table:table-cell office:value-type="float" office:value="-11102.27" table:style-name="ce12">
            <text:p>-11.102,27</text:p>
          </table:table-cell>
          <table:table-cell office:value-type="float" office:value="24755.67" table:style-name="ce10">
            <text:p>24.755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NSO CAVALCANTE DE ALBUQUERQUE FIL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0ª VARA DO TRABALHO DE MACEIÓ/AL</text:p>
          </table:table-cell>
          <table:table-cell table:style-name="ce9"/>
          <table:table-cell office:value-type="float" office:value="828.39" table:style-name="ce14">
            <text:p>828,3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4663.5600000000004" table:style-name="ce10">
            <text:p>4.663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181.06" table:style-name="ce10">
            <text:p>39.181,06</text:p>
          </table:table-cell>
          <table:table-cell office:value-type="float" office:value="-828.39" table:style-name="ce11">
            <text:p>-828,39</text:p>
          </table:table-cell>
          <table:table-cell office:value-type="float" office:value="-7485.28" table:style-name="ce12">
            <text:p>-7.485,28</text:p>
          </table:table-cell>
          <table:table-cell office:value-type="float" office:value="-5958.28" table:style-name="ce12">
            <text:p>-5.958,28</text:p>
          </table:table-cell>
          <table:table-cell office:value-type="float" office:value="0" table:style-name="ce13">
            <text:p>0,00</text:p>
          </table:table-cell>
          <table:table-cell office:value-type="float" office:value="-14271.95" table:style-name="ce12">
            <text:p>-14.271,95</text:p>
          </table:table-cell>
          <table:table-cell office:value-type="float" office:value="24909.11" table:style-name="ce10">
            <text:p>24.909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RISTINA MAGALHÃES BARBOS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5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238.6999999999998" table:style-name="ce10">
            <text:p>2.238,70</text:p>
          </table:table-cell>
          <table:table-cell table:number-columns-spanned="2" table:number-rows-spanned="1" table:style-name="ce25"/>
          <table:covered-table-cell/>
          <table:table-cell office:value-type="float" office:value="16844.560000000001" table:style-name="ce10">
            <text:p>16.844,56</text:p>
          </table:table-cell>
          <table:table-cell office:value-type="float" office:value="52772.37" table:style-name="ce10">
            <text:p>52.772,37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71.18" table:style-name="ce12">
            <text:p>-6.871,18</text:p>
          </table:table-cell>
          <table:table-cell office:value-type="float" office:value="-5442.4" table:style-name="ce12">
            <text:p>-5.442,40</text:p>
          </table:table-cell>
          <table:table-cell office:value-type="float" office:value="0" table:style-name="ce13">
            <text:p>0,00</text:p>
          </table:table-cell>
          <table:table-cell office:value-type="float" office:value="-17665.68" table:style-name="ce12">
            <text:p>-17.665,68</text:p>
          </table:table-cell>
          <table:table-cell office:value-type="float" office:value="35106.69" table:style-name="ce10">
            <text:p>35.106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UISA DE MORAIS AMORIM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565.5100000000002" table:style-name="ce10">
            <text:p>2.565,51</text:p>
          </table:table-cell>
          <table:table-cell office:value-type="float" office:value="26352.38" table:number-columns-spanned="2" table:number-rows-spanned="1" table:style-name="ce26">
            <text:p>26.352,38</text:p>
          </table:table-cell>
          <table:covered-table-cell/>
          <table:table-cell table:style-name="ce9"/>
          <table:table-cell office:value-type="float" office:value="60922.54" table:style-name="ce10">
            <text:p>60.922,54</text:p>
          </table:table-cell>
          <table:table-cell office:value-type="float" office:value="-828.39" table:style-name="ce11">
            <text:p>-828,39</text:p>
          </table:table-cell>
          <table:table-cell office:value-type="float" office:value="-9857.15" table:style-name="ce12">
            <text:p>-9.857,15</text:p>
          </table:table-cell>
          <table:table-cell office:value-type="float" office:value="-6342.8" table:style-name="ce12">
            <text:p>-6.342,80</text:p>
          </table:table-cell>
          <table:table-cell office:value-type="float" office:value="0" table:style-name="ce13">
            <text:p>0,00</text:p>
          </table:table-cell>
          <table:table-cell office:value-type="float" office:value="-17028.34" table:style-name="ce12">
            <text:p>-17.028,34</text:p>
          </table:table-cell>
          <table:table-cell office:value-type="float" office:value="43894.2" table:style-name="ce10">
            <text:p>43.894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OLÍMPIA CELSO DE MIRANDA SEVE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6863.689999999999" table:style-name="ce10">
            <text:p>16.863,69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office:value-type="float" office:value="8431.85" table:style-name="ce10">
            <text:p>8.431,85</text:p>
          </table:table-cell>
          <table:table-cell office:value-type="float" office:value="25295.54" table:style-name="ce10">
            <text:p>25.295,54</text:p>
          </table:table-cell>
          <table:table-cell office:value-type="float" office:value="-2265.4899999999998" table:style-name="ce12">
            <text:p>-2.265,49</text:p>
          </table:table-cell>
          <table:table-cell office:value-type="float" office:value="-3145.15" table:style-name="ce12">
            <text:p>-3.145,15</text:p>
          </table:table-cell>
          <table:table-cell office:value-type="float" office:value="-178.75" table:style-name="ce11">
            <text:p>-178,75</text:p>
          </table:table-cell>
          <table:table-cell office:value-type="float" office:value="0" table:style-name="ce13">
            <text:p>0,00</text:p>
          </table:table-cell>
          <table:table-cell office:value-type="float" office:value="-5589.39" table:style-name="ce12">
            <text:p>-5.589,39</text:p>
          </table:table-cell>
          <table:table-cell office:value-type="float" office:value="19706.150000000001" table:style-name="ce10">
            <text:p>19.706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ANTONIO GALINDO SOBRAL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072.66" table:style-name="ce10">
            <text:p>3.072,66</text:p>
          </table:table-cell>
          <table:table-cell office:value-type="float" office:value="842.23" table:number-columns-spanned="2" table:number-rows-spanned="1" table:style-name="ce27">
            <text:p>842,23</text:p>
          </table:table-cell>
          <table:covered-table-cell/>
          <table:table-cell table:style-name="ce9"/>
          <table:table-cell office:value-type="float" office:value="35919.54" table:style-name="ce10">
            <text:p>35.919,54</text:p>
          </table:table-cell>
          <table:table-cell office:value-type="float" office:value="-828.39" table:style-name="ce11">
            <text:p>-828,39</text:p>
          </table:table-cell>
          <table:table-cell office:value-type="float" office:value="-7125.04" table:style-name="ce12">
            <text:p>-7.125,04</text:p>
          </table:table-cell>
          <table:table-cell office:value-type="float" office:value="-5181.82" table:style-name="ce12">
            <text:p>-5.181,82</text:p>
          </table:table-cell>
          <table:table-cell office:value-type="float" office:value="0" table:style-name="ce13">
            <text:p>0,00</text:p>
          </table:table-cell>
          <table:table-cell office:value-type="float" office:value="-13135.25" table:style-name="ce12">
            <text:p>-13.135,25</text:p>
          </table:table-cell>
          <table:table-cell office:value-type="float" office:value="22784.29" table:style-name="ce10">
            <text:p>22.784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HELENA FISCHER INOJ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ANNE HELENA FISCHER I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411.34" table:style-name="ce10">
            <text:p>2.411,34</text:p>
          </table:table-cell>
          <table:table-cell table:number-columns-spanned="2" table:number-rows-spanned="1" table:style-name="ce25"/>
          <table:covered-table-cell/>
          <table:table-cell office:value-type="float" office:value="20489.28" table:style-name="ce10">
            <text:p>20.489,28</text:p>
          </table:table-cell>
          <table:table-cell office:value-type="float" office:value="64051.83" table:style-name="ce10">
            <text:p>64.051,83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641.25" table:style-name="ce12">
            <text:p>-9.641,25</text:p>
          </table:table-cell>
          <table:table-cell office:value-type="float" office:value="-4072.21" table:style-name="ce12">
            <text:p>-4.072,21</text:p>
          </table:table-cell>
          <table:table-cell office:value-type="float" office:value="0" table:style-name="ce13">
            <text:p>0,00</text:p>
          </table:table-cell>
          <table:table-cell office:value-type="float" office:value="-19402.45" table:style-name="ce12">
            <text:p>-19.402,45</text:p>
          </table:table-cell>
          <table:table-cell office:value-type="float" office:value="44649.38" table:style-name="ce10">
            <text:p>44.649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ADRUALDO ALCOFORADO CATÃ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ANTÔNIO ADRUALDO A. C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office:value-type="float" office:value="5910.37" table:style-name="ce10">
            <text:p>5.910,37</text:p>
          </table:table-cell>
          <table:table-cell office:value-type="float" office:value="49509.27" table:style-name="ce10">
            <text:p>49.509,27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4819.45" table:style-name="ce12">
            <text:p>-4.819,45</text:p>
          </table:table-cell>
          <table:table-cell office:value-type="float" office:value="-2079.27" table:style-name="ce12">
            <text:p>-2.079,27</text:p>
          </table:table-cell>
          <table:table-cell office:value-type="float" office:value="-22524.01" table:style-name="ce12">
            <text:p>-22.524,01</text:p>
          </table:table-cell>
          <table:table-cell office:value-type="float" office:value="26985.26" table:style-name="ce10">
            <text:p>26.985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CARLOS DUARTE DE FIGUEREDO CAMP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246.71" table:style-name="ce10">
            <text:p>1.246,71</text:p>
          </table:table-cell>
          <table:table-cell office:value-type="float" office:value="26576.97" table:number-columns-spanned="2" table:number-rows-spanned="1" table:style-name="ce26">
            <text:p>26.576,97</text:p>
          </table:table-cell>
          <table:covered-table-cell/>
          <table:table-cell table:style-name="ce9"/>
          <table:table-cell office:value-type="float" office:value="59828.33" table:style-name="ce10">
            <text:p>59.828,33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987.7199999999993" table:style-name="ce12">
            <text:p>-8.987,72</text:p>
          </table:table-cell>
          <table:table-cell office:value-type="float" office:value="-889.31" table:style-name="ce11">
            <text:p>-889,31</text:p>
          </table:table-cell>
          <table:table-cell office:value-type="float" office:value="0" table:style-name="ce13">
            <text:p>0,00</text:p>
          </table:table-cell>
          <table:table-cell office:value-type="float" office:value="-15229.13" table:style-name="ce12">
            <text:p>-15.229,13</text:p>
          </table:table-cell>
          <table:table-cell office:value-type="float" office:value="44599.199999999997" table:style-name="ce10">
            <text:p>44.599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MANDO SILVA PINTO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16844.560000000001" table:style-name="ce10">
            <text:p>16.844,56</text:p>
          </table:table-cell>
          <table:table-cell office:value-type="float" office:value="52071.28" table:style-name="ce10">
            <text:p>52.071,28</text:p>
          </table:table-cell>
          <table:table-cell office:value-type="float" office:value="-4523.71" table:style-name="ce12">
            <text:p>-4.523,71</text:p>
          </table:table-cell>
          <table:table-cell table:style-name="ce9"/>
          <table:table-cell office:value-type="float" office:value="-3172.85" table:style-name="ce12">
            <text:p>-3.172,85</text:p>
          </table:table-cell>
          <table:table-cell office:value-type="float" office:value="0" table:style-name="ce13">
            <text:p>0,00</text:p>
          </table:table-cell>
          <table:table-cell office:value-type="float" office:value="-7696.56" table:style-name="ce12">
            <text:p>-7.696,56</text:p>
          </table:table-cell>
          <table:table-cell office:value-type="float" office:value="44374.720000000001" table:style-name="ce10">
            <text:p>44.374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IANCA TENÓRIO CALAÇ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038.019999999997" table:style-name="ce10">
            <text:p>36.038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587.56" table:style-name="ce12">
            <text:p>-7.587,56</text:p>
          </table:table-cell>
          <table:table-cell office:value-type="float" office:value="-5435.52" table:style-name="ce12">
            <text:p>-5.435,52</text:p>
          </table:table-cell>
          <table:table-cell office:value-type="float" office:value="0" table:style-name="ce13">
            <text:p>0,00</text:p>
          </table:table-cell>
          <table:table-cell office:value-type="float" office:value="-13851.47" table:style-name="ce12">
            <text:p>-13.851,47</text:p>
          </table:table-cell>
          <table:table-cell office:value-type="float" office:value="22186.55" table:style-name="ce10">
            <text:p>22.186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RTHUR DE MACEDO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246.71" table:style-name="ce10">
            <text:p>1.246,71</text:p>
          </table:table-cell>
          <table:table-cell office:value-type="float" office:value="26352.38" table:number-columns-spanned="2" table:number-rows-spanned="1" table:style-name="ce26">
            <text:p>26.352,38</text:p>
          </table:table-cell>
          <table:covered-table-cell/>
          <table:table-cell table:style-name="ce9"/>
          <table:table-cell office:value-type="float" office:value="59603.74" table:style-name="ce10">
            <text:p>59.603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10169.98" table:style-name="ce12">
            <text:p>-10.169,98</text:p>
          </table:table-cell>
          <table:table-cell office:value-type="float" office:value="-1153.8800000000001" table:style-name="ce12">
            <text:p>-1.153,88</text:p>
          </table:table-cell>
          <table:table-cell office:value-type="float" office:value="0" table:style-name="ce13">
            <text:p>0,00</text:p>
          </table:table-cell>
          <table:table-cell office:value-type="float" office:value="-12152.25" table:style-name="ce12">
            <text:p>-12.152,25</text:p>
          </table:table-cell>
          <table:table-cell office:value-type="float" office:value="47451.49" table:style-name="ce10">
            <text:p>47.451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A BERTRAND RODRIGUES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ALMEIRA DOS ÍNDI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676.11" table:style-name="ce10">
            <text:p>1.67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65.22" table:style-name="ce10">
            <text:p>35.365,22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71.18" table:style-name="ce12">
            <text:p>-6.871,18</text:p>
          </table:table-cell>
          <table:table-cell office:value-type="float" office:value="-4154.84" table:style-name="ce12">
            <text:p>-4.154,84</text:p>
          </table:table-cell>
          <table:table-cell office:value-type="float" office:value="0" table:style-name="ce13">
            <text:p>0,00</text:p>
          </table:table-cell>
          <table:table-cell office:value-type="float" office:value="-16378.12" table:style-name="ce12">
            <text:p>-16.378,12</text:p>
          </table:table-cell>
          <table:table-cell office:value-type="float" office:value="18987.099999999999" table:style-name="ce10">
            <text:p>18.987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O ALANIO TENÓRIO DE MEL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312.0300000000002" table:style-name="ce10">
            <text:p>2.312,03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6001.14" table:style-name="ce10">
            <text:p>36.001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43.3" table:style-name="ce12">
            <text:p>-7.343,30</text:p>
          </table:table-cell>
          <table:table-cell office:value-type="float" office:value="-4652.29" table:style-name="ce12">
            <text:p>-4.652,29</text:p>
          </table:table-cell>
          <table:table-cell office:value-type="float" office:value="0" table:style-name="ce13">
            <text:p>0,00</text:p>
          </table:table-cell>
          <table:table-cell office:value-type="float" office:value="-12823.98" table:style-name="ce12">
            <text:p>-12.823,98</text:p>
          </table:table-cell>
          <table:table-cell office:value-type="float" office:value="23177.16" table:style-name="ce10">
            <text:p>23.177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EVÂNIA PEREIRA MARTIN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092.0300000000002" table:style-name="ce10">
            <text:p>2.092,03</text:p>
          </table:table-cell>
          <table:table-cell office:value-type="float" office:value="729.93" table:number-columns-spanned="2" table:number-rows-spanned="1" table:style-name="ce27">
            <text:p>729,93</text:p>
          </table:table-cell>
          <table:covered-table-cell/>
          <table:table-cell table:style-name="ce9"/>
          <table:table-cell office:value-type="float" office:value="34826.61" table:style-name="ce10">
            <text:p>34.826,61</text:p>
          </table:table-cell>
          <table:table-cell office:value-type="float" office:value="-5170.74" table:style-name="ce12">
            <text:p>-5.170,74</text:p>
          </table:table-cell>
          <table:table-cell office:value-type="float" office:value="-6606.42" table:style-name="ce12">
            <text:p>-6.606,42</text:p>
          </table:table-cell>
          <table:table-cell office:value-type="float" office:value="-6199.31" table:style-name="ce12">
            <text:p>-6.199,31</text:p>
          </table:table-cell>
          <table:table-cell office:value-type="float" office:value="0" table:style-name="ce13">
            <text:p>0,00</text:p>
          </table:table-cell>
          <table:table-cell office:value-type="float" office:value="-17976.47" table:style-name="ce12">
            <text:p>-17.976,47</text:p>
          </table:table-cell>
          <table:table-cell office:value-type="float" office:value="16850.14" table:style-name="ce10">
            <text:p>16.850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MÁRCIO LIMA DOS SAN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532.5" table:style-name="ce10">
            <text:p>2.532,50</text:p>
          </table:table-cell>
          <table:table-cell office:value-type="float" office:value="1066.82" table:number-columns-spanned="2" table:number-rows-spanned="1" table:style-name="ce26">
            <text:p>1.066,82</text:p>
          </table:table-cell>
          <table:covered-table-cell/>
          <table:table-cell table:style-name="ce9"/>
          <table:table-cell office:value-type="float" office:value="35603.97" table:style-name="ce10">
            <text:p>35.603,97</text:p>
          </table:table-cell>
          <table:table-cell office:value-type="float" office:value="-828.39" table:style-name="ce11">
            <text:p>-828,39</text:p>
          </table:table-cell>
          <table:table-cell office:value-type="float" office:value="-7285.83" table:style-name="ce12">
            <text:p>-7.285,83</text:p>
          </table:table-cell>
          <table:table-cell office:value-type="float" office:value="-1630.75" table:style-name="ce12">
            <text:p>-1.630,75</text:p>
          </table:table-cell>
          <table:table-cell office:value-type="float" office:value="0" table:style-name="ce13">
            <text:p>0,00</text:p>
          </table:table-cell>
          <table:table-cell office:value-type="float" office:value="-9744.9699999999993" table:style-name="ce12">
            <text:p>-9.744,97</text:p>
          </table:table-cell>
          <table:table-cell office:value-type="float" office:value="25859" table:style-name="ce10">
            <text:p>25.859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VINA TIAGO BEZER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27728.85" table:style-name="ce10">
            <text:p>27.728,85</text:p>
          </table:table-cell>
          <table:table-cell table:number-columns-repeated="2" table:style-name="ce9"/>
          <table:table-cell office:value-type="float" office:value="786.98" table:style-name="ce14">
            <text:p>786,98</text:p>
          </table:table-cell>
          <table:table-cell table:number-columns-spanned="2" table:number-rows-spanned="1" table:style-name="ce25"/>
          <table:covered-table-cell/>
          <table:table-cell office:value-type="float" office:value="13864.42" table:style-name="ce10">
            <text:p>13.864,42</text:p>
          </table:table-cell>
          <table:table-cell office:value-type="float" office:value="42380.25" table:style-name="ce10">
            <text:p>42.380,25</text:p>
          </table:table-cell>
          <table:table-cell office:value-type="float" office:value="-3391.26" table:style-name="ce12">
            <text:p>-3.391,26</text:p>
          </table:table-cell>
          <table:table-cell office:value-type="float" office:value="-5823.48" table:style-name="ce12">
            <text:p>-5.823,48</text:p>
          </table:table-cell>
          <table:table-cell office:value-type="float" office:value="-2664.34" table:style-name="ce12">
            <text:p>-2.664,34</text:p>
          </table:table-cell>
          <table:table-cell office:value-type="float" office:value="0" table:style-name="ce13">
            <text:p>0,00</text:p>
          </table:table-cell>
          <table:table-cell office:value-type="float" office:value="-11879.08" table:style-name="ce12">
            <text:p>-11.879,08</text:p>
          </table:table-cell>
          <table:table-cell office:value-type="float" office:value="30501.17" table:style-name="ce10">
            <text:p>30.501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NALDO DA SILVA LIMA</text:p>
          </table:table-cell>
          <table:table-cell office:value-type="string" table:style-name="ce8">
            <text:p>JUIZ DO TRABALHO SUBSTITUTO - NÍVEL SUP</text:p>
          </table:table-cell>
          <table:table-cell table:number-columns-repeated="3" table:style-name="ce9"/>
          <table:table-cell office:value-type="float" office:value="32004.65" table:style-name="ce10">
            <text:p>32.004,65</text:p>
          </table:table-cell>
          <table:table-cell office:value-type="float" office:value="65854.539999999994" table:style-name="ce10">
            <text:p>65.854,54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office:value-type="float" office:value="16002.33" table:style-name="ce10">
            <text:p>16.002,33</text:p>
          </table:table-cell>
          <table:table-cell office:value-type="float" office:value="115545.98" table:style-name="ce10">
            <text:p>115.545,98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280.87" table:style-name="ce12">
            <text:p>-6.280,87</text:p>
          </table:table-cell>
          <table:table-cell office:value-type="float" office:value="-2082.75" table:style-name="ce12">
            <text:p>-2.082,75</text:p>
          </table:table-cell>
          <table:table-cell office:value-type="float" office:value="0" table:style-name="ce13">
            <text:p>0,00</text:p>
          </table:table-cell>
          <table:table-cell office:value-type="float" office:value="-13715.72" table:style-name="ce12">
            <text:p>-13.715,72</text:p>
          </table:table-cell>
          <table:table-cell office:value-type="float" office:value="101830.26" table:style-name="ce10">
            <text:p>101.830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<text:s/>FRANÇOS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3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762.41" table:style-name="ce10">
            <text:p>2.762,41</text:p>
          </table:table-cell>
          <table:table-cell office:value-type="float" office:value="26202.639999999999" table:number-columns-spanned="2" table:number-rows-spanned="1" table:style-name="ce26">
            <text:p>26.202,64</text:p>
          </table:table-cell>
          <table:covered-table-cell/>
          <table:table-cell table:style-name="ce9"/>
          <table:table-cell office:value-type="float" office:value="62654.16" table:style-name="ce10">
            <text:p>62.654,16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3013.38" table:style-name="ce12">
            <text:p>-3.013,38</text:p>
          </table:table-cell>
          <table:table-cell office:value-type="float" office:value="0" table:style-name="ce13">
            <text:p>0,00</text:p>
          </table:table-cell>
          <table:table-cell office:value-type="float" office:value="-11230.88" table:style-name="ce12">
            <text:p>-11.230,88</text:p>
          </table:table-cell>
          <table:table-cell office:value-type="float" office:value="51423.28" table:style-name="ce10">
            <text:p>51.423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ARÔXA PEREIRA RAMOS BARRET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ELIANE ARÔXA PEREIR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office:value-type="float" office:value="11820.74" table:style-name="ce10">
            <text:p>11.820,74</text:p>
          </table:table-cell>
          <table:table-cell office:value-type="float" office:value="54669.01" table:style-name="ce10">
            <text:p>54.669,01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3196.1" table:style-name="ce12">
            <text:p>-3.196,10</text:p>
          </table:table-cell>
          <table:table-cell office:value-type="float" office:value="-7989.64" table:style-name="ce12">
            <text:p>-7.989,64</text:p>
          </table:table-cell>
          <table:table-cell office:value-type="float" office:value="-26811.03" table:style-name="ce12">
            <text:p>-26.811,03</text:p>
          </table:table-cell>
          <table:table-cell office:value-type="float" office:value="27857.98" table:style-name="ce10">
            <text:p>27.857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ÔNIO DA SILVA FALCÃ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ARAPIRACA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219.99" table:style-name="ce10">
            <text:p>3.219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09.1" table:style-name="ce10">
            <text:p>36.909,10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66.91" table:style-name="ce12">
            <text:p>-6.766,91</text:p>
          </table:table-cell>
          <table:table-cell office:value-type="float" office:value="-2657.84" table:style-name="ce12">
            <text:p>-2.657,84</text:p>
          </table:table-cell>
          <table:table-cell office:value-type="float" office:value="0" table:style-name="ce13">
            <text:p>0,00</text:p>
          </table:table-cell>
          <table:table-cell office:value-type="float" office:value="-14776.85" table:style-name="ce12">
            <text:p>-14.776,85</text:p>
          </table:table-cell>
          <table:table-cell office:value-type="float" office:value="22132.25" table:style-name="ce10">
            <text:p>22.132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LUIZ DA COST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656.74" table:style-name="ce10">
            <text:p>2.656,74</text:p>
          </table:table-cell>
          <table:table-cell office:value-type="float" office:value="28350.080000000002" table:number-columns-spanned="2" table:number-rows-spanned="1" table:style-name="ce26">
            <text:p>28.350,08</text:p>
          </table:table-cell>
          <table:covered-table-cell/>
          <table:table-cell office:value-type="float" office:value="26670.55" table:style-name="ce10">
            <text:p>26.670,55</text:p>
          </table:table-cell>
          <table:table-cell office:value-type="float" office:value="89682.02" table:style-name="ce10">
            <text:p>89.682,02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10123.41" table:style-name="ce12">
            <text:p>-10.123,41</text:p>
          </table:table-cell>
          <table:table-cell office:value-type="float" office:value="-3027.95" table:style-name="ce12">
            <text:p>-3.027,95</text:p>
          </table:table-cell>
          <table:table-cell office:value-type="float" office:value="-6837.12" table:style-name="ce12">
            <text:p>-6.837,12</text:p>
          </table:table-cell>
          <table:table-cell office:value-type="float" office:value="-25677.47" table:style-name="ce12">
            <text:p>-25.677,47</text:p>
          </table:table-cell>
          <table:table-cell office:value-type="float" office:value="64004.55" table:style-name="ce10">
            <text:p>64.004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OSANI DE LAVOR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office:value-type="float" office:value="17731.11" table:style-name="ce10">
            <text:p>17.731,11</text:p>
          </table:table-cell>
          <table:table-cell office:value-type="float" office:value="54694.59" table:style-name="ce10">
            <text:p>54.694,59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6970.35" table:style-name="ce12">
            <text:p>-6.970,35</text:p>
          </table:table-cell>
          <table:table-cell office:value-type="float" office:value="-2632.76" table:style-name="ce12">
            <text:p>-2.632,76</text:p>
          </table:table-cell>
          <table:table-cell office:value-type="float" office:value="0" table:style-name="ce13">
            <text:p>0,00</text:p>
          </table:table-cell>
          <table:table-cell office:value-type="float" office:value="-14463.71" table:style-name="ce12">
            <text:p>-14.463,71</text:p>
          </table:table-cell>
          <table:table-cell office:value-type="float" office:value="40230.879999999997" table:style-name="ce10">
            <text:p>40.230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TAVARES NORONHA NET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185.86" table:style-name="ce10">
            <text:p>2.185,86</text:p>
          </table:table-cell>
          <table:table-cell office:value-type="float" office:value="26576.97" table:number-columns-spanned="2" table:number-rows-spanned="1" table:style-name="ce26">
            <text:p>26.576,97</text:p>
          </table:table-cell>
          <table:covered-table-cell/>
          <table:table-cell table:style-name="ce9"/>
          <table:table-cell office:value-type="float" office:value="60767.48" table:style-name="ce10">
            <text:p>60.767,48</text:p>
          </table:table-cell>
          <table:table-cell office:value-type="float" office:value="-828.39" table:style-name="ce11">
            <text:p>-828,39</text:p>
          </table:table-cell>
          <table:table-cell office:value-type="float" office:value="-9297.1" table:style-name="ce12">
            <text:p>-9.297,10</text:p>
          </table:table-cell>
          <table:table-cell office:value-type="float" office:value="-2197.71" table:style-name="ce12">
            <text:p>-2.197,71</text:p>
          </table:table-cell>
          <table:table-cell office:value-type="float" office:value="0" table:style-name="ce13">
            <text:p>0,00</text:p>
          </table:table-cell>
          <table:table-cell office:value-type="float" office:value="-12323.2" table:style-name="ce12">
            <text:p>-12.323,20</text:p>
          </table:table-cell>
          <table:table-cell office:value-type="float" office:value="48444.28" table:style-name="ce10">
            <text:p>48.444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SÃO MIGUEL DOS CAMP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966.39" table:style-name="ce10">
            <text:p>1.966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655.5" table:style-name="ce10">
            <text:p>35.655,50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71.18" table:style-name="ce12">
            <text:p>-6.871,18</text:p>
          </table:table-cell>
          <table:table-cell office:value-type="float" office:value="-3012.58" table:style-name="ce12">
            <text:p>-3.012,58</text:p>
          </table:table-cell>
          <table:table-cell office:value-type="float" office:value="0" table:style-name="ce13">
            <text:p>0,00</text:p>
          </table:table-cell>
          <table:table-cell office:value-type="float" office:value="-15235.86" table:style-name="ce12">
            <text:p>-15.235,86</text:p>
          </table:table-cell>
          <table:table-cell office:value-type="float" office:value="20419.64" table:style-name="ce10">
            <text:p>20.419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AMILTON APARECIDO MALHEIRO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8ª VARA DO TRABALHO DE MACEIÓ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853.04" table:style-name="ce10">
            <text:p>2.853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894.25" table:style-name="ce10">
            <text:p>41.894,25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343.01" table:style-name="ce12">
            <text:p>-8.343,01</text:p>
          </table:table-cell>
          <table:table-cell office:value-type="float" office:value="-5281.41" table:style-name="ce12">
            <text:p>-5.281,41</text:p>
          </table:table-cell>
          <table:table-cell office:value-type="float" office:value="0" table:style-name="ce13">
            <text:p>0,00</text:p>
          </table:table-cell>
          <table:table-cell office:value-type="float" office:value="-18976.52" table:style-name="ce12">
            <text:p>-18.976,52</text:p>
          </table:table-cell>
          <table:table-cell office:value-type="float" office:value="22917.73" table:style-name="ce10">
            <text:p>22.917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A SOBRAL DE ALBUQUERQUE E MELL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17731.11" table:style-name="ce10">
            <text:p>17.731,11</text:p>
          </table:table-cell>
          <table:table-cell office:value-type="float" office:value="53943.96" table:style-name="ce10">
            <text:p>53.943,96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7022.49" table:style-name="ce12">
            <text:p>-7.022,49</text:p>
          </table:table-cell>
          <table:table-cell office:value-type="float" office:value="-2263.69" table:style-name="ce12">
            <text:p>-2.263,69</text:p>
          </table:table-cell>
          <table:table-cell office:value-type="float" office:value="0" table:style-name="ce13">
            <text:p>0,00</text:p>
          </table:table-cell>
          <table:table-cell office:value-type="float" office:value="-14146.78" table:style-name="ce12">
            <text:p>-14.146,78</text:p>
          </table:table-cell>
          <table:table-cell office:value-type="float" office:value="39797.18" table:style-name="ce10">
            <text:p>39.797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COSTA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ANTANA DO IPANEMA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098.870000000003" table:style-name="ce10">
            <text:p>35.098,87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923.32" table:style-name="ce12">
            <text:p>-6.923,32</text:p>
          </table:table-cell>
          <table:table-cell office:value-type="float" office:value="-1847.16" table:style-name="ce12">
            <text:p>-1.847,16</text:p>
          </table:table-cell>
          <table:table-cell office:value-type="float" office:value="0" table:style-name="ce13">
            <text:p>0,00</text:p>
          </table:table-cell>
          <table:table-cell office:value-type="float" office:value="-14122.58" table:style-name="ce12">
            <text:p>-14.122,58</text:p>
          </table:table-cell>
          <table:table-cell office:value-type="float" office:value="20976.29" table:style-name="ce10">
            <text:p>20.976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UGO DE MIRANDA SEVE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6863.689999999999" table:style-name="ce10">
            <text:p>16.863,69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office:value-type="float" office:value="8431.85" table:style-name="ce10">
            <text:p>8.431,85</text:p>
          </table:table-cell>
          <table:table-cell office:value-type="float" office:value="25295.54" table:style-name="ce10">
            <text:p>25.295,54</text:p>
          </table:table-cell>
          <table:table-cell office:value-type="float" office:value="-2265.4899999999998" table:style-name="ce12">
            <text:p>-2.265,49</text:p>
          </table:table-cell>
          <table:table-cell office:value-type="float" office:value="-3145.15" table:style-name="ce12">
            <text:p>-3.145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410.64" table:style-name="ce12">
            <text:p>-5.410,64</text:p>
          </table:table-cell>
          <table:table-cell office:value-type="float" office:value="19884.900000000001" table:style-name="ce10">
            <text:p>19.884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 RAIMUNDA PEREIRA DE LIMA</text:p>
          </table:table-cell>
          <table:table-cell office:value-type="string" table:style-name="ce8">
            <text:p>JUIZ DO TRABALHO SUBSTITUTO</text:p>
          </table:table-cell>
          <table:table-cell office:value-type="string" table:style-name="ce8">
            <text:p>INATIVO</text:p>
          </table:table-cell>
          <table:table-cell office:value-type="float" office:value="32004.65" table:style-name="ce10">
            <text:p>32.004,65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16002.33" table:style-name="ce10">
            <text:p>16.002,33</text:p>
          </table:table-cell>
          <table:table-cell office:value-type="float" office:value="48757.61" table:style-name="ce10">
            <text:p>48.757,61</text:p>
          </table:table-cell>
          <table:table-cell office:value-type="float" office:value="-4203.66" table:style-name="ce12">
            <text:p>-4.203,66</text:p>
          </table:table-cell>
          <table:table-cell office:value-type="float" office:value="-6252.32" table:style-name="ce12">
            <text:p>-6.252,32</text:p>
          </table:table-cell>
          <table:table-cell office:value-type="float" office:value="-357.5" table:style-name="ce11">
            <text:p>-357,50</text:p>
          </table:table-cell>
          <table:table-cell office:value-type="float" office:value="0" table:style-name="ce13">
            <text:p>0,00</text:p>
          </table:table-cell>
          <table:table-cell office:value-type="float" office:value="-10813.48" table:style-name="ce12">
            <text:p>-10.813,48</text:p>
          </table:table-cell>
          <table:table-cell office:value-type="float" office:value="37944.129999999997" table:style-name="ce10">
            <text:p>37.944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ETE MOREIRA ANGEL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1609.65" table:style-name="ce10">
            <text:p>31.609,65</text:p>
          </table:table-cell>
          <table:table-cell table:number-columns-repeated="2"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14815.74" table:style-name="ce10">
            <text:p>14.815,74</text:p>
          </table:table-cell>
          <table:table-cell office:value-type="float" office:value="47188.12" table:style-name="ce10">
            <text:p>47.188,12</text:p>
          </table:table-cell>
          <table:table-cell office:value-type="float" office:value="-3752.76" table:style-name="ce12">
            <text:p>-3.752,76</text:p>
          </table:table-cell>
          <table:table-cell office:value-type="float" office:value="-5723.7" table:style-name="ce12">
            <text:p>-5.723,70</text:p>
          </table:table-cell>
          <table:table-cell office:value-type="float" office:value="-1313.27" table:style-name="ce12">
            <text:p>-1.313,27</text:p>
          </table:table-cell>
          <table:table-cell office:value-type="float" office:value="-1978.16" table:style-name="ce12">
            <text:p>-1.978,16</text:p>
          </table:table-cell>
          <table:table-cell office:value-type="float" office:value="-12767.89" table:style-name="ce12">
            <text:p>-12.767,89</text:p>
          </table:table-cell>
          <table:table-cell office:value-type="float" office:value="34420.230000000003" table:style-name="ce10">
            <text:p>34.420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SIEL IV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ENEDO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3397.06" table:style-name="ce10">
            <text:p>3.397,06</text:p>
          </table:table-cell>
          <table:table-cell office:value-type="float" office:value="26202.639999999999" table:number-columns-spanned="2" table:number-rows-spanned="1" table:style-name="ce26">
            <text:p>26.202,64</text:p>
          </table:table-cell>
          <table:covered-table-cell/>
          <table:table-cell office:value-type="float" office:value="16844.560000000001" table:style-name="ce10">
            <text:p>16.844,56</text:p>
          </table:table-cell>
          <table:table-cell office:value-type="float" office:value="85485.47" table:style-name="ce10">
            <text:p>85.485,47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10613.96" table:style-name="ce12">
            <text:p>-10.613,96</text:p>
          </table:table-cell>
          <table:table-cell office:value-type="float" office:value="-3936.65" table:style-name="ce12">
            <text:p>-3.936,65</text:p>
          </table:table-cell>
          <table:table-cell office:value-type="float" office:value="0" table:style-name="ce13">
            <text:p>0,00</text:p>
          </table:table-cell>
          <table:table-cell office:value-type="float" office:value="-19902.71" table:style-name="ce12">
            <text:p>-19.902,71</text:p>
          </table:table-cell>
          <table:table-cell office:value-type="float" office:value="65582.759999999995" table:style-name="ce10">
            <text:p>65.582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ATISTA DA SILV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17731.11" table:style-name="ce10">
            <text:p>17.731,11</text:p>
          </table:table-cell>
          <table:table-cell office:value-type="float" office:value="53943.96" table:style-name="ce10">
            <text:p>53.943,96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5124.7299999999996" table:style-name="ce12">
            <text:p>-5.124,73</text:p>
          </table:table-cell>
          <table:table-cell office:value-type="float" office:value="-1976.42" table:style-name="ce12">
            <text:p>-1.976,42</text:p>
          </table:table-cell>
          <table:table-cell office:value-type="float" office:value="0" table:style-name="ce13">
            <text:p>0,00</text:p>
          </table:table-cell>
          <table:table-cell office:value-type="float" office:value="-11961.75" table:style-name="ce12">
            <text:p>-11.961,75</text:p>
          </table:table-cell>
          <table:table-cell office:value-type="float" office:value="41982.21" table:style-name="ce10">
            <text:p>41.982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LEITE DE ARRUDA ALENCAR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ÃO LEITE DE ARRUDA A</text:p>
          </table:table-cell>
          <table:table-cell table:number-columns-repeated="2" table:style-name="ce9"/>
          <table:table-cell office:value-type="float" office:value="35462.22" table:style-name="ce10">
            <text:p>35.462,22</text:p>
          </table:table-cell>
          <table:table-cell office:value-type="float" office:value="2102.41" table:style-name="ce10">
            <text:p>2.102,41</text:p>
          </table:table-cell>
          <table:table-cell table:number-columns-spanned="2" table:number-rows-spanned="1" table:style-name="ce25"/>
          <table:covered-table-cell/>
          <table:table-cell office:value-type="float" office:value="2758.17" table:style-name="ce10">
            <text:p>2.758,17</text:p>
          </table:table-cell>
          <table:table-cell office:value-type="float" office:value="40322.800000000003" table:style-name="ce10">
            <text:p>40.322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9413.44" table:style-name="ce12">
            <text:p>-9.413,44</text:p>
          </table:table-cell>
          <table:table-cell office:value-type="float" office:value="-3523.76" table:style-name="ce12">
            <text:p>-3.523,76</text:p>
          </table:table-cell>
          <table:table-cell office:value-type="float" office:value="0" table:style-name="ce13">
            <text:p>0,00</text:p>
          </table:table-cell>
          <table:table-cell office:value-type="float" office:value="-13765.59" table:style-name="ce12">
            <text:p>-13.765,59</text:p>
          </table:table-cell>
          <table:table-cell office:value-type="float" office:value="26557.21" table:style-name="ce10">
            <text:p>26.557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BASTOS DA NOVA MOREIR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office:value-type="float" office:value="17731.11" table:style-name="ce10">
            <text:p>17.731,11</text:p>
          </table:table-cell>
          <table:table-cell office:value-type="float" office:value="54694.59" table:style-name="ce10">
            <text:p>54.694,59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7022.49" table:style-name="ce12">
            <text:p>-7.022,49</text:p>
          </table:table-cell>
          <table:table-cell office:value-type="float" office:value="-457.5" table:style-name="ce11">
            <text:p>-457,50</text:p>
          </table:table-cell>
          <table:table-cell office:value-type="float" office:value="0" table:style-name="ce13">
            <text:p>0,00</text:p>
          </table:table-cell>
          <table:table-cell office:value-type="float" office:value="-12340.59" table:style-name="ce12">
            <text:p>-12.340,59</text:p>
          </table:table-cell>
          <table:table-cell office:value-type="float" office:value="42354" table:style-name="ce10">
            <text:p>42.354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DOS SANTOS JU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062.66" table:style-name="ce10">
            <text:p>3.062,66</text:p>
          </table:table-cell>
          <table:table-cell office:value-type="float" office:value="12352.68" table:number-columns-spanned="2" table:number-rows-spanned="1" table:style-name="ce26">
            <text:p>12.352,68</text:p>
          </table:table-cell>
          <table:covered-table-cell/>
          <table:table-cell table:style-name="ce9"/>
          <table:table-cell office:value-type="float" office:value="47419.99" table:style-name="ce10">
            <text:p>47.419,99</text:p>
          </table:table-cell>
          <table:table-cell office:value-type="float" office:value="-828.39" table:style-name="ce11">
            <text:p>-828,39</text:p>
          </table:table-cell>
          <table:table-cell office:value-type="float" office:value="-9297.1" table:style-name="ce12">
            <text:p>-9.297,10</text:p>
          </table:table-cell>
          <table:table-cell office:value-type="float" office:value="-5017.8900000000003" table:style-name="ce12">
            <text:p>-5.017,89</text:p>
          </table:table-cell>
          <table:table-cell office:value-type="float" office:value="0" table:style-name="ce13">
            <text:p>0,00</text:p>
          </table:table-cell>
          <table:table-cell office:value-type="float" office:value="-15143.38" table:style-name="ce12">
            <text:p>-15.143,38</text:p>
          </table:table-cell>
          <table:table-cell office:value-type="float" office:value="32276.61" table:style-name="ce10">
            <text:p>32.276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ARCELO VIEIRA DE ARAÚJ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SÉ MARCELO VIEIRA D</text:p>
          </table:table-cell>
          <table:table-cell table:number-columns-repeated="2" table:style-name="ce9"/>
          <table:table-cell office:value-type="float" office:value="36237.75" table:style-name="ce10">
            <text:p>36.237,7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23635.23" table:style-name="ce10">
            <text:p>23.635,23</text:p>
          </table:table-cell>
          <table:table-cell office:value-type="float" office:value="60783.06" table:style-name="ce10">
            <text:p>60.783,06</text:p>
          </table:table-cell>
          <table:table-cell office:value-type="float" office:value="-828.39" table:style-name="ce11">
            <text:p>-828,39</text:p>
          </table:table-cell>
          <table:table-cell office:value-type="float" office:value="-9045.23" table:style-name="ce12">
            <text:p>-9.045,23</text:p>
          </table:table-cell>
          <table:table-cell office:value-type="float" office:value="-357.5" table:style-name="ce11">
            <text:p>-357,50</text:p>
          </table:table-cell>
          <table:table-cell office:value-type="float" office:value="-2460.7800000000002" table:style-name="ce12">
            <text:p>-2.460,78</text:p>
          </table:table-cell>
          <table:table-cell office:value-type="float" office:value="-12691.9" table:style-name="ce12">
            <text:p>-12.691,90</text:p>
          </table:table-cell>
          <table:table-cell office:value-type="float" office:value="48091.16" table:style-name="ce10">
            <text:p>48.091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OARES FILH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17731.11" table:style-name="ce10">
            <text:p>17.731,11</text:p>
          </table:table-cell>
          <table:table-cell office:value-type="float" office:value="53943.96" table:style-name="ce10">
            <text:p>53.943,96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6970.35" table:style-name="ce12">
            <text:p>-6.970,3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1830.95" table:style-name="ce12">
            <text:p>-11.830,95</text:p>
          </table:table-cell>
          <table:table-cell office:value-type="float" office:value="42113.01" table:style-name="ce10">
            <text:p>42.113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MAR BATISTA DOS SANTO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50310.99" table:style-name="ce10">
            <text:p>50.310,99</text:p>
          </table:table-cell>
          <table:table-cell table:number-columns-repeated="2" table:style-name="ce9"/>
          <table:table-cell office:value-type="float" office:value="1422.33" table:style-name="ce10">
            <text:p>1.422,33</text:p>
          </table:table-cell>
          <table:table-cell table:number-columns-spanned="2" table:number-rows-spanned="1" table:style-name="ce25"/>
          <table:covered-table-cell/>
          <table:table-cell office:value-type="float" office:value="25155.5" table:style-name="ce10">
            <text:p>25.155,50</text:p>
          </table:table-cell>
          <table:table-cell office:value-type="float" office:value="76888.820000000007" table:style-name="ce10">
            <text:p>76.888,82</text:p>
          </table:table-cell>
          <table:table-cell table:style-name="ce9"/>
          <table:table-cell office:value-type="float" office:value="-1027.49" table:style-name="ce12">
            <text:p>-1.027,49</text:p>
          </table:table-cell>
          <table:table-cell office:value-type="float" office:value="-3670.53" table:style-name="ce12">
            <text:p>-3.670,53</text:p>
          </table:table-cell>
          <table:table-cell office:value-type="float" office:value="0" table:style-name="ce13">
            <text:p>0,00</text:p>
          </table:table-cell>
          <table:table-cell office:value-type="float" office:value="-4698.0200000000004" table:style-name="ce12">
            <text:p>-4.698,02</text:p>
          </table:table-cell>
          <table:table-cell office:value-type="float" office:value="72190.8" table:style-name="ce10">
            <text:p>72.190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SSANDRA NATALY DE ANDRADE CARVALHO E LIM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312.0300000000002" table:style-name="ce10">
            <text:p>2.312,03</text:p>
          </table:table-cell>
          <table:table-cell office:value-type="float" office:value="11735.04" table:number-columns-spanned="2" table:number-rows-spanned="1" table:style-name="ce26">
            <text:p>11.735,04</text:p>
          </table:table-cell>
          <table:covered-table-cell/>
          <table:table-cell office:value-type="float" office:value="16002.33" table:style-name="ce10">
            <text:p>16.002,33</text:p>
          </table:table-cell>
          <table:table-cell office:value-type="float" office:value="62054.05" table:style-name="ce10">
            <text:p>62.054,05</text:p>
          </table:table-cell>
          <table:table-cell office:value-type="float" office:value="-828.39" table:style-name="ce11">
            <text:p>-828,39</text:p>
          </table:table-cell>
          <table:table-cell office:value-type="float" office:value="-9141.68" table:style-name="ce12">
            <text:p>-9.141,68</text:p>
          </table:table-cell>
          <table:table-cell office:value-type="float" office:value="-2383.25" table:style-name="ce12">
            <text:p>-2.383,25</text:p>
          </table:table-cell>
          <table:table-cell office:value-type="float" office:value="0" table:style-name="ce13">
            <text:p>0,00</text:p>
          </table:table-cell>
          <table:table-cell office:value-type="float" office:value="-12353.32" table:style-name="ce12">
            <text:p>-12.353,32</text:p>
          </table:table-cell>
          <table:table-cell office:value-type="float" office:value="49700.73" table:style-name="ce10">
            <text:p>49.700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LEN YOKO NAKA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113.64" table:style-name="ce10">
            <text:p>3.113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118.29" table:style-name="ce10">
            <text:p>35.118,29</text:p>
          </table:table-cell>
          <table:table-cell office:value-type="float" office:value="-828.39" table:style-name="ce11">
            <text:p>-828,39</text:p>
          </table:table-cell>
          <table:table-cell office:value-type="float" office:value="-7017.39" table:style-name="ce12">
            <text:p>-7.017,39</text:p>
          </table:table-cell>
          <table:table-cell office:value-type="float" office:value="-1427.1" table:style-name="ce12">
            <text:p>-1.427,10</text:p>
          </table:table-cell>
          <table:table-cell office:value-type="float" office:value="0" table:style-name="ce13">
            <text:p>0,00</text:p>
          </table:table-cell>
          <table:table-cell office:value-type="float" office:value="-9272.8799999999992" table:style-name="ce12">
            <text:p>-9.272,88</text:p>
          </table:table-cell>
          <table:table-cell office:value-type="float" office:value="25845.41" table:style-name="ce10">
            <text:p>25.845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ERTE NEVES DE SOUZ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LAERTE NEVES DE SOUZ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411.34" table:style-name="ce10">
            <text:p>2.411,34</text:p>
          </table:table-cell>
          <table:table-cell table:number-columns-spanned="2" table:number-rows-spanned="1" table:style-name="ce25"/>
          <table:covered-table-cell/>
          <table:table-cell office:value-type="float" office:value="11820.74" table:style-name="ce10">
            <text:p>11.820,74</text:p>
          </table:table-cell>
          <table:table-cell office:value-type="float" office:value="55383.29" table:style-name="ce10">
            <text:p>55.383,29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357.5" table:style-name="ce11">
            <text:p>-357,50</text:p>
          </table:table-cell>
          <table:table-cell office:value-type="float" office:value="-7989.64" table:style-name="ce12">
            <text:p>-7.989,64</text:p>
          </table:table-cell>
          <table:table-cell office:value-type="float" office:value="-23972.43" table:style-name="ce12">
            <text:p>-23.972,43</text:p>
          </table:table-cell>
          <table:table-cell office:value-type="float" office:value="31410.86" table:style-name="ce10">
            <text:p>31.410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ÚCIA COSTA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7631.360000000001" table:style-name="ce10">
            <text:p>37.631,36</text:p>
          </table:table-cell>
          <table:table-cell table:number-columns-repeated="2"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18815.68" table:style-name="ce10">
            <text:p>18.815,68</text:p>
          </table:table-cell>
          <table:table-cell office:value-type="float" office:value="57984.65" table:style-name="ce10">
            <text:p>57.984,65</text:p>
          </table:table-cell>
          <table:table-cell office:value-type="float" office:value="-5272.74" table:style-name="ce12">
            <text:p>-5.272,74</text:p>
          </table:table-cell>
          <table:table-cell office:value-type="float" office:value="-7505.67" table:style-name="ce12">
            <text:p>-7.505,67</text:p>
          </table:table-cell>
          <table:table-cell office:value-type="float" office:value="-5700.59" table:style-name="ce12">
            <text:p>-5.700,59</text:p>
          </table:table-cell>
          <table:table-cell office:value-type="float" office:value="0" table:style-name="ce13">
            <text:p>0,00</text:p>
          </table:table-cell>
          <table:table-cell office:value-type="float" office:value="-18479" table:style-name="ce12">
            <text:p>-18.479,00</text:p>
          </table:table-cell>
          <table:table-cell office:value-type="float" office:value="39505.65" table:style-name="ce10">
            <text:p>39.505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ESPÍRITO SANTO SILVEIR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685.48" table:style-name="ce10">
            <text:p>2.685,48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6374.589999999997" table:style-name="ce10">
            <text:p>36.374,59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15.2" table:style-name="ce12">
            <text:p>-8.115,20</text:p>
          </table:table-cell>
          <table:table-cell office:value-type="float" office:value="-2197.71" table:style-name="ce12">
            <text:p>-2.197,71</text:p>
          </table:table-cell>
          <table:table-cell office:value-type="float" office:value="0" table:style-name="ce13">
            <text:p>0,00</text:p>
          </table:table-cell>
          <table:table-cell office:value-type="float" office:value="-11141.3" table:style-name="ce12">
            <text:p>-11.141,30</text:p>
          </table:table-cell>
          <table:table-cell office:value-type="float" office:value="25233.29" table:style-name="ce10">
            <text:p>25.233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CARLOS MONTEIRO COUTIN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ÃO LUÍS DO QUITUNDE/AL</text:p>
          </table:table-cell>
          <table:table-cell table:style-name="ce9"/>
          <table:table-cell office:value-type="float" office:value="5543.01" table:style-name="ce10">
            <text:p>5.543,01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426.7399999999998" table:style-name="ce10">
            <text:p>2.426,74</text:p>
          </table:table-cell>
          <table:table-cell office:value-type="float" office:value="1004.76" table:number-columns-spanned="2" table:number-rows-spanned="1" table:style-name="ce26">
            <text:p>1.004,76</text:p>
          </table:table-cell>
          <table:covered-table-cell/>
          <table:table-cell office:value-type="float" office:value="16844.560000000001" table:style-name="ce10">
            <text:p>16.844,56</text:p>
          </table:table-cell>
          <table:table-cell office:value-type="float" office:value="59508.18" table:style-name="ce10">
            <text:p>59.508,18</text:p>
          </table:table-cell>
          <table:table-cell office:value-type="float" office:value="-5543.01" table:style-name="ce12">
            <text:p>-5.543,01</text:p>
          </table:table-cell>
          <table:table-cell office:value-type="float" office:value="-8567.18" table:style-name="ce12">
            <text:p>-8.567,18</text:p>
          </table:table-cell>
          <table:table-cell office:value-type="float" office:value="-5112.2" table:style-name="ce12">
            <text:p>-5.112,20</text:p>
          </table:table-cell>
          <table:table-cell office:value-type="float" office:value="0" table:style-name="ce13">
            <text:p>0,00</text:p>
          </table:table-cell>
          <table:table-cell office:value-type="float" office:value="-19222.39" table:style-name="ce12">
            <text:p>-19.222,39</text:p>
          </table:table-cell>
          <table:table-cell office:value-type="float" office:value="40285.79" table:style-name="ce10">
            <text:p>40.285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HENRIQUE CÂNDIDO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4614.43" table:style-name="ce10">
            <text:p>4.614,43</text:p>
          </table:table-cell>
          <table:table-cell office:value-type="float" office:value="1291.42" table:number-columns-spanned="2" table:number-rows-spanned="1" table:style-name="ce26">
            <text:p>1.291,42</text:p>
          </table:table-cell>
          <table:covered-table-cell/>
          <table:table-cell table:style-name="ce9"/>
          <table:table-cell office:value-type="float" office:value="37910.5" table:style-name="ce10">
            <text:p>37.910,50</text:p>
          </table:table-cell>
          <table:table-cell office:value-type="float" office:value="-828.39" table:style-name="ce11">
            <text:p>-828,39</text:p>
          </table:table-cell>
          <table:table-cell office:value-type="float" office:value="-6481.48" table:style-name="ce12">
            <text:p>-6.481,48</text:p>
          </table:table-cell>
          <table:table-cell office:value-type="float" office:value="-4739.97" table:style-name="ce12">
            <text:p>-4.739,97</text:p>
          </table:table-cell>
          <table:table-cell office:value-type="float" office:value="0" table:style-name="ce13">
            <text:p>0,00</text:p>
          </table:table-cell>
          <table:table-cell office:value-type="float" office:value="-12049.84" table:style-name="ce12">
            <text:p>-12.049,84</text:p>
          </table:table-cell>
          <table:table-cell office:value-type="float" office:value="25860.66" table:style-name="ce10">
            <text:p>25.860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SÁVIO DE LIMA GAZZANÉ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UNIÃO DOS PALMARES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017.14" table:style-name="ce10">
            <text:p>2.017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058.35" table:style-name="ce10">
            <text:p>41.058,35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290.8700000000008" table:style-name="ce12">
            <text:p>-8.290,87</text:p>
          </table:table-cell>
          <table:table-cell office:value-type="float" office:value="-5099.34" table:style-name="ce12">
            <text:p>-5.099,34</text:p>
          </table:table-cell>
          <table:table-cell office:value-type="float" office:value="0" table:style-name="ce13">
            <text:p>0,00</text:p>
          </table:table-cell>
          <table:table-cell office:value-type="float" office:value="-18742.310000000001" table:style-name="ce12">
            <text:p>-18.742,31</text:p>
          </table:table-cell>
          <table:table-cell office:value-type="float" office:value="22316.04" table:style-name="ce10">
            <text:p>22.316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HERMES DE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1757.61" table:style-name="ce10">
            <text:p>1.757,61</text:p>
          </table:table-cell>
          <table:table-cell table:number-columns-spanned="2" table:number-rows-spanned="1" table:style-name="ce25"/>
          <table:covered-table-cell/>
          <table:table-cell office:value-type="float" office:value="16844.560000000001" table:style-name="ce10">
            <text:p>16.844,56</text:p>
          </table:table-cell>
          <table:table-cell office:value-type="float" office:value="52291.28" table:style-name="ce10">
            <text:p>52.291,28</text:p>
          </table:table-cell>
          <table:table-cell office:value-type="float" office:value="-4523.71" table:style-name="ce12">
            <text:p>-4.523,71</text:p>
          </table:table-cell>
          <table:table-cell office:value-type="float" office:value="-6575.39" table:style-name="ce12">
            <text:p>-6.575,39</text:p>
          </table:table-cell>
          <table:table-cell office:value-type="float" office:value="-6211.91" table:style-name="ce12">
            <text:p>-6.211,91</text:p>
          </table:table-cell>
          <table:table-cell office:value-type="float" office:value="0" table:style-name="ce13">
            <text:p>0,00</text:p>
          </table:table-cell>
          <table:table-cell office:value-type="float" office:value="-17311.009999999998" table:style-name="ce12">
            <text:p>-17.311,01</text:p>
          </table:table-cell>
          <table:table-cell office:value-type="float" office:value="34980.269999999997" table:style-name="ce10">
            <text:p>34.980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ÁLIA AZEVEDO SENA</text:p>
          </table:table-cell>
          <table:table-cell office:value-type="string" table:style-name="ce8">
            <text:p>JUIZ DO TRABALHO SUBSTITUTO - NÍVEL SUP</text:p>
          </table:table-cell>
          <table:table-cell table:number-columns-repeated="3" table:style-name="ce9"/>
          <table:table-cell office:value-type="float" office:value="56541.55" table:style-name="ce10">
            <text:p>56.541,55</text:p>
          </table:table-cell>
          <table:table-cell office:value-type="float" office:value="2984.8" table:style-name="ce10">
            <text:p>2.984,80</text:p>
          </table:table-cell>
          <table:table-cell office:value-type="float" office:value="10668.22" table:number-columns-spanned="2" table:number-rows-spanned="1" table:style-name="ce26">
            <text:p>10.668,22</text:p>
          </table:table-cell>
          <table:covered-table-cell/>
          <table:table-cell office:value-type="float" office:value="12001.74" table:style-name="ce10">
            <text:p>12.001,74</text:p>
          </table:table-cell>
          <table:table-cell office:value-type="float" office:value="82196.31" table:style-name="ce10">
            <text:p>82.196,31</text:p>
          </table:table-cell>
          <table:table-cell office:value-type="float" office:value="-1656.78" table:style-name="ce12">
            <text:p>-1.656,78</text:p>
          </table:table-cell>
          <table:table-cell office:value-type="float" office:value="-15193.74" table:style-name="ce12">
            <text:p>-15.193,7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6850.52" table:style-name="ce12">
            <text:p>-16.850,52</text:p>
          </table:table-cell>
          <table:table-cell office:value-type="float" office:value="65345.79" table:style-name="ce10">
            <text:p>65.345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TON BELTRÃO DE ALBUQUERQUE JÚ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246.71" table:style-name="ce10">
            <text:p>1.246,71</text:p>
          </table:table-cell>
          <table:table-cell office:value-type="float" office:value="3457.57" table:number-columns-spanned="2" table:number-rows-spanned="1" table:style-name="ce26">
            <text:p>3.457,57</text:p>
          </table:table-cell>
          <table:covered-table-cell/>
          <table:table-cell office:value-type="float" office:value="26670.55" table:style-name="ce10">
            <text:p>26.670,55</text:p>
          </table:table-cell>
          <table:table-cell office:value-type="float" office:value="63379.48" table:style-name="ce10">
            <text:p>63.379,48</text:p>
          </table:table-cell>
          <table:table-cell office:value-type="float" office:value="-828.39" table:style-name="ce11">
            <text:p>-828,39</text:p>
          </table:table-cell>
          <table:table-cell office:value-type="float" office:value="-9045.23" table:style-name="ce12">
            <text:p>-9.045,23</text:p>
          </table:table-cell>
          <table:table-cell office:value-type="float" office:value="-3868.56" table:style-name="ce12">
            <text:p>-3.868,56</text:p>
          </table:table-cell>
          <table:table-cell office:value-type="float" office:value="-6837.12" table:style-name="ce12">
            <text:p>-6.837,12</text:p>
          </table:table-cell>
          <table:table-cell office:value-type="float" office:value="-20579.3" table:style-name="ce12">
            <text:p>-20.579,30</text:p>
          </table:table-cell>
          <table:table-cell office:value-type="float" office:value="42800.18" table:style-name="ce10">
            <text:p>42.800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RLANDO JACQUES DA SILV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office:value-type="float" office:value="16844.560000000001" table:style-name="ce10">
            <text:p>16.844,56</text:p>
          </table:table-cell>
          <table:table-cell office:value-type="float" office:value="52034.93" table:style-name="ce10">
            <text:p>52.034,93</text:p>
          </table:table-cell>
          <table:table-cell office:value-type="float" office:value="-4523.71" table:style-name="ce12">
            <text:p>-4.523,71</text:p>
          </table:table-cell>
          <table:table-cell table:style-name="ce9"/>
          <table:table-cell office:value-type="float" office:value="-3504.72" table:style-name="ce12">
            <text:p>-3.504,72</text:p>
          </table:table-cell>
          <table:table-cell office:value-type="float" office:value="0" table:style-name="ce13">
            <text:p>0,00</text:p>
          </table:table-cell>
          <table:table-cell office:value-type="float" office:value="-8028.43" table:style-name="ce12">
            <text:p>-8.028,43</text:p>
          </table:table-cell>
          <table:table-cell office:value-type="float" office:value="44006.5" table:style-name="ce10">
            <text:p>44.006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EDRO INÁCIO DA SILV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PEDRO INÁCIO DA SILVA (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565.620000000003" table:style-name="ce10">
            <text:p>35.565,62</text:p>
          </table:table-cell>
          <table:table-cell office:value-type="float" office:value="2253.69" table:style-name="ce10">
            <text:p>2.253,69</text:p>
          </table:table-cell>
          <table:table-cell office:value-type="float" office:value="27581.73" table:number-columns-spanned="2" table:number-rows-spanned="1" table:style-name="ce26">
            <text:p>27.581,73</text:p>
          </table:table-cell>
          <table:covered-table-cell/>
          <table:table-cell office:value-type="float" office:value="3727.7" table:style-name="ce10">
            <text:p>3.727,70</text:p>
          </table:table-cell>
          <table:table-cell office:value-type="float" office:value="74817.73" table:style-name="ce10">
            <text:p>74.817,73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12241.81" table:style-name="ce12">
            <text:p>-12.241,81</text:p>
          </table:table-cell>
          <table:table-cell office:value-type="float" office:value="-3443.57" table:style-name="ce12">
            <text:p>-3.443,57</text:p>
          </table:table-cell>
          <table:table-cell office:value-type="float" office:value="-7989.64" table:style-name="ce12">
            <text:p>-7.989,64</text:p>
          </table:table-cell>
          <table:table-cell office:value-type="float" office:value="-29364.01" table:style-name="ce12">
            <text:p>-29.364,01</text:p>
          </table:table-cell>
          <table:table-cell office:value-type="float" office:value="45453.72" table:style-name="ce10">
            <text:p>45.453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ATALAIA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129.44" table:style-name="ce10">
            <text:p>2.12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818.550000000003" table:style-name="ce10">
            <text:p>35.818,55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19.04" table:style-name="ce12">
            <text:p>-6.819,04</text:p>
          </table:table-cell>
          <table:table-cell office:value-type="float" office:value="-2138.4899999999998" table:style-name="ce12">
            <text:p>-2.138,49</text:p>
          </table:table-cell>
          <table:table-cell office:value-type="float" office:value="0" table:style-name="ce13">
            <text:p>0,00</text:p>
          </table:table-cell>
          <table:table-cell office:value-type="float" office:value="-14309.63" table:style-name="ce12">
            <text:p>-14.309,63</text:p>
          </table:table-cell>
          <table:table-cell office:value-type="float" office:value="21508.92" table:style-name="ce10">
            <text:p>21.508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NALDO GUEDES RAPASSI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128.91" table:style-name="ce10">
            <text:p>2.128,91</text:p>
          </table:table-cell>
          <table:table-cell office:value-type="float" office:value="44490.15" table:number-columns-spanned="2" table:number-rows-spanned="1" table:style-name="ce26">
            <text:p>44.490,15</text:p>
          </table:table-cell>
          <table:covered-table-cell/>
          <table:table-cell table:style-name="ce9"/>
          <table:table-cell office:value-type="float" office:value="78623.710000000006" table:style-name="ce10">
            <text:p>78.623,71</text:p>
          </table:table-cell>
          <table:table-cell office:value-type="float" office:value="-5341.43" table:style-name="ce12">
            <text:p>-5.341,43</text:p>
          </table:table-cell>
          <table:table-cell office:value-type="float" office:value="-13708.23" table:style-name="ce12">
            <text:p>-13.708,23</text:p>
          </table:table-cell>
          <table:table-cell office:value-type="float" office:value="-101.91" table:style-name="ce11">
            <text:p>-101,91</text:p>
          </table:table-cell>
          <table:table-cell office:value-type="float" office:value="0" table:style-name="ce13">
            <text:p>0,00</text:p>
          </table:table-cell>
          <table:table-cell office:value-type="float" office:value="-19151.57" table:style-name="ce12">
            <text:p>-19.151,57</text:p>
          </table:table-cell>
          <table:table-cell office:value-type="float" office:value="59472.14" table:style-name="ce10">
            <text:p>59.472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ICARDO GUIMARÃES GOUVEI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ORTO CALVO/AL</text:p>
          </table:table-cell>
          <table:table-cell table:style-name="ce9"/>
          <table:table-cell office:value-type="float" office:value="828.39" table:style-name="ce14">
            <text:p>828,3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65.19" table:style-name="ce10">
            <text:p>36.965,19</text:p>
          </table:table-cell>
          <table:table-cell office:value-type="float" office:value="-828.39" table:style-name="ce11">
            <text:p>-828,39</text:p>
          </table:table-cell>
          <table:table-cell office:value-type="float" office:value="-8343.01" table:style-name="ce12">
            <text:p>-8.343,01</text:p>
          </table:table-cell>
          <table:table-cell office:value-type="float" office:value="-5120.57" table:style-name="ce12">
            <text:p>-5.120,57</text:p>
          </table:table-cell>
          <table:table-cell office:value-type="float" office:value="0" table:style-name="ce13">
            <text:p>0,00</text:p>
          </table:table-cell>
          <table:table-cell office:value-type="float" office:value="-14291.97" table:style-name="ce12">
            <text:p>-14.291,97</text:p>
          </table:table-cell>
          <table:table-cell office:value-type="float" office:value="22673.22" table:style-name="ce10">
            <text:p>22.673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 VICENTE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812.88" table:style-name="ce10">
            <text:p>1.812,88</text:p>
          </table:table-cell>
          <table:table-cell office:value-type="float" office:value="1516.01" table:number-columns-spanned="2" table:number-rows-spanned="1" table:style-name="ce26">
            <text:p>1.516,01</text:p>
          </table:table-cell>
          <table:covered-table-cell/>
          <table:table-cell table:style-name="ce9"/>
          <table:table-cell office:value-type="float" office:value="35333.54" table:style-name="ce10">
            <text:p>35.333,54</text:p>
          </table:table-cell>
          <table:table-cell office:value-type="float" office:value="-5320.1" table:style-name="ce12">
            <text:p>-5.320,10</text:p>
          </table:table-cell>
          <table:table-cell office:value-type="float" office:value="-6885.79" table:style-name="ce12">
            <text:p>-6.885,79</text:p>
          </table:table-cell>
          <table:table-cell office:value-type="float" office:value="-8853.4500000000007" table:style-name="ce12">
            <text:p>-8.853,45</text:p>
          </table:table-cell>
          <table:table-cell office:value-type="float" office:value="0" table:style-name="ce13">
            <text:p>0,00</text:p>
          </table:table-cell>
          <table:table-cell office:value-type="float" office:value="-21059.34" table:style-name="ce12">
            <text:p>-21.059,34</text:p>
          </table:table-cell>
          <table:table-cell office:value-type="float" office:value="14274.2" table:style-name="ce10">
            <text:p>14.274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H VANESSA ARAUJO PAIXÃO FERR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474.31" table:style-name="ce10">
            <text:p>3.474,31</text:p>
          </table:table-cell>
          <table:table-cell office:value-type="float" office:value="1516.01" table:number-columns-spanned="2" table:number-rows-spanned="1" table:style-name="ce26">
            <text:p>1.516,01</text:p>
          </table:table-cell>
          <table:covered-table-cell/>
          <table:table-cell table:style-name="ce9"/>
          <table:table-cell office:value-type="float" office:value="36994.97" table:style-name="ce10">
            <text:p>36.994,97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68.88" table:style-name="ce12">
            <text:p>-8.068,88</text:p>
          </table:table-cell>
          <table:table-cell office:value-type="float" office:value="-500.71" table:style-name="ce11">
            <text:p>-500,71</text:p>
          </table:table-cell>
          <table:table-cell office:value-type="float" office:value="0" table:style-name="ce13">
            <text:p>0,00</text:p>
          </table:table-cell>
          <table:table-cell office:value-type="float" office:value="-9397.98" table:style-name="ce12">
            <text:p>-9.397,98</text:p>
          </table:table-cell>
          <table:table-cell office:value-type="float" office:value="27596.99" table:style-name="ce10">
            <text:p>27.59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ROBERTO DE MELLO QUEIROZ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ARAPIRACA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474.1" table:style-name="ce10">
            <text:p>2.47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163.21" table:style-name="ce10">
            <text:p>36.163,21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10.93" table:style-name="ce12">
            <text:p>-8.010,93</text:p>
          </table:table-cell>
          <table:table-cell office:value-type="float" office:value="-2651.41" table:style-name="ce12">
            <text:p>-2.651,41</text:p>
          </table:table-cell>
          <table:table-cell office:value-type="float" office:value="0" table:style-name="ce13">
            <text:p>0,00</text:p>
          </table:table-cell>
          <table:table-cell office:value-type="float" office:value="-11490.73" table:style-name="ce12">
            <text:p>-11.490,73</text:p>
          </table:table-cell>
          <table:table-cell office:value-type="float" office:value="24672.48" table:style-name="ce10">
            <text:p>24.672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EVERINO RODRIGUES DOS SANTOS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226.98" table:style-name="ce10">
            <text:p>1.226,98</text:p>
          </table:table-cell>
          <table:table-cell table:number-columns-spanned="2" table:number-rows-spanned="1" table:style-name="ce25"/>
          <table:covered-table-cell/>
          <table:table-cell office:value-type="float" office:value="17731.11" table:style-name="ce10">
            <text:p>17.731,11</text:p>
          </table:table-cell>
          <table:table-cell office:value-type="float" office:value="54420.31" table:style-name="ce10">
            <text:p>54.420,31</text:p>
          </table:table-cell>
          <table:table-cell office:value-type="float" office:value="-4860.6000000000004" table:style-name="ce12">
            <text:p>-4.860,60</text:p>
          </table:table-cell>
          <table:table-cell table:style-name="ce9"/>
          <table:table-cell office:value-type="float" office:value="-5307.92" table:style-name="ce12">
            <text:p>-5.307,92</text:p>
          </table:table-cell>
          <table:table-cell office:value-type="float" office:value="0" table:style-name="ce13">
            <text:p>0,00</text:p>
          </table:table-cell>
          <table:table-cell office:value-type="float" office:value="-10168.52" table:style-name="ce12">
            <text:p>-10.168,52</text:p>
          </table:table-cell>
          <table:table-cell office:value-type="float" office:value="44251.79" table:style-name="ce10">
            <text:p>44.251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MARIA PIMENTEL SOUS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3691.39" table:style-name="ce10">
            <text:p>43.691,39</text:p>
          </table:table-cell>
          <table:table-cell table:number-columns-repeated="2" table:style-name="ce9"/>
          <table:table-cell office:value-type="float" office:value="786.98" table:style-name="ce14">
            <text:p>786,98</text:p>
          </table:table-cell>
          <table:table-cell table:number-columns-spanned="2" table:number-rows-spanned="1" table:style-name="ce25"/>
          <table:covered-table-cell/>
          <table:table-cell office:value-type="float" office:value="14815.74" table:style-name="ce10">
            <text:p>14.815,74</text:p>
          </table:table-cell>
          <table:table-cell office:value-type="float" office:value="59294.11" table:style-name="ce10">
            <text:p>59.294,11</text:p>
          </table:table-cell>
          <table:table-cell office:value-type="float" office:value="-3752.76" table:style-name="ce12">
            <text:p>-3.752,76</text:p>
          </table:table-cell>
          <table:table-cell office:value-type="float" office:value="-5723.7" table:style-name="ce12">
            <text:p>-5.723,70</text:p>
          </table:table-cell>
          <table:table-cell office:value-type="float" office:value="-2435.6999999999998" table:style-name="ce12">
            <text:p>-2.435,70</text:p>
          </table:table-cell>
          <table:table-cell office:value-type="float" office:value="-14059.9" table:style-name="ce12">
            <text:p>-14.059,90</text:p>
          </table:table-cell>
          <table:table-cell office:value-type="float" office:value="-25972.06" table:style-name="ce12">
            <text:p>-25.972,06</text:p>
          </table:table-cell>
          <table:table-cell office:value-type="float" office:value="33322.050000000003" table:style-name="ce10">
            <text:p>33.322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ÍS COSTA GONDIM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6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18.339999999997" table:style-name="ce10">
            <text:p>35.318,34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15.2" table:style-name="ce12">
            <text:p>-8.115,20</text:p>
          </table:table-cell>
          <table:table-cell office:value-type="float" office:value="-1043.8399999999999" table:style-name="ce12">
            <text:p>-1.043,84</text:p>
          </table:table-cell>
          <table:table-cell office:value-type="float" office:value="0" table:style-name="ce13">
            <text:p>0,00</text:p>
          </table:table-cell>
          <table:table-cell office:value-type="float" office:value="-9987.43" table:style-name="ce12">
            <text:p>-9.987,43</text:p>
          </table:table-cell>
          <table:table-cell office:value-type="float" office:value="25330.91" table:style-name="ce10">
            <text:p>25.330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SOUZA PUGLIESI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4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385.79" table:style-name="ce10">
            <text:p>2.38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074.9" table:style-name="ce10">
            <text:p>36.074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4819.47" table:style-name="ce12">
            <text:p>-4.819,47</text:p>
          </table:table-cell>
          <table:table-cell office:value-type="float" office:value="0" table:style-name="ce13">
            <text:p>0,00</text:p>
          </table:table-cell>
          <table:table-cell office:value-type="float" office:value="-13036.97" table:style-name="ce12">
            <text:p>-13.036,97</text:p>
          </table:table-cell>
          <table:table-cell office:value-type="float" office:value="23037.93" table:style-name="ce10">
            <text:p>23.037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DA MARIA FERREIRA LUST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VANDA MARIA FERREIR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office:value-type="float" office:value="23247.46" table:style-name="ce10">
            <text:p>23.247,46</text:p>
          </table:table-cell>
          <table:table-cell office:value-type="float" office:value="66846.36" table:style-name="ce10">
            <text:p>66.846,36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9832.0300000000007" table:style-name="ce12">
            <text:p>-9.832,03</text:p>
          </table:table-cell>
          <table:table-cell office:value-type="float" office:value="-4112.91" table:style-name="ce12">
            <text:p>-4.112,91</text:p>
          </table:table-cell>
          <table:table-cell office:value-type="float" office:value="-1685.25" table:style-name="ce12">
            <text:p>-1.685,25</text:p>
          </table:table-cell>
          <table:table-cell office:value-type="float" office:value="-21319.18" table:style-name="ce12">
            <text:p>-21.319,18</text:p>
          </table:table-cell>
          <table:table-cell office:value-type="float" office:value="45527.18" table:style-name="ce10">
            <text:p>45.527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ARIA SAMPAIO VILLANOVA MA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950.65" table:style-name="ce10">
            <text:p>2.95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955.300000000003" table:style-name="ce10">
            <text:p>34.955,30</text:p>
          </table:table-cell>
          <table:table-cell office:value-type="float" office:value="-828.39" table:style-name="ce11">
            <text:p>-828,39</text:p>
          </table:table-cell>
          <table:table-cell office:value-type="float" office:value="-6913.12" table:style-name="ce12">
            <text:p>-6.913,12</text:p>
          </table:table-cell>
          <table:table-cell office:value-type="float" office:value="-332.96" table:style-name="ce11">
            <text:p>-332,96</text:p>
          </table:table-cell>
          <table:table-cell office:value-type="float" office:value="0" table:style-name="ce13">
            <text:p>0,00</text:p>
          </table:table-cell>
          <table:table-cell office:value-type="float" office:value="-8074.47" table:style-name="ce12">
            <text:p>-8.074,47</text:p>
          </table:table-cell>
          <table:table-cell office:value-type="float" office:value="26880.83" table:style-name="ce10">
            <text:p>26.880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ILZA MARIA VANDERLEI LIN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office:value-type="float" office:value="16844.560000000001" table:style-name="ce10">
            <text:p>16.844,56</text:p>
          </table:table-cell>
          <table:table-cell office:value-type="float" office:value="52034.93" table:style-name="ce10">
            <text:p>52.034,93</text:p>
          </table:table-cell>
          <table:table-cell office:value-type="float" office:value="-4523.71" table:style-name="ce12">
            <text:p>-4.523,71</text:p>
          </table:table-cell>
          <table:table-cell office:value-type="float" office:value="-6575.39" table:style-name="ce12">
            <text:p>-6.575,39</text:p>
          </table:table-cell>
          <table:table-cell office:value-type="float" office:value="-2585.2399999999998" table:style-name="ce12">
            <text:p>-2.585,24</text:p>
          </table:table-cell>
          <table:table-cell office:value-type="float" office:value="0" table:style-name="ce13">
            <text:p>0,00</text:p>
          </table:table-cell>
          <table:table-cell office:value-type="float" office:value="-13684.34" table:style-name="ce12">
            <text:p>-13.684,34</text:p>
          </table:table-cell>
          <table:table-cell office:value-type="float" office:value="38350.589999999997" table:style-name="ce10">
            <text:p>38.350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ÔNICA GUEDES DE ANDRAD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397.37" table:style-name="ce10">
            <text:p>3.397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086.480000000003" table:style-name="ce10">
            <text:p>37.086,48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14.77" table:style-name="ce12">
            <text:p>-6.714,77</text:p>
          </table:table-cell>
          <table:table-cell office:value-type="float" office:value="-11050.46" table:style-name="ce12">
            <text:p>-11.050,46</text:p>
          </table:table-cell>
          <table:table-cell office:value-type="float" office:value="0" table:style-name="ce13">
            <text:p>0,00</text:p>
          </table:table-cell>
          <table:table-cell office:value-type="float" office:value="-23117.33" table:style-name="ce12">
            <text:p>-23.117,33</text:p>
          </table:table-cell>
          <table:table-cell office:value-type="float" office:value="13969.15" table:style-name="ce10">
            <text:p>13.969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AIL BENEDITO DOS SANTO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201.51" table:style-name="ce10">
            <text:p>3.201,5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01" table:style-name="ce10">
            <text:p>2.801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43.919999999998" table:style-name="ce10">
            <text:p>26.643,92</text:p>
          </table:table-cell>
          <table:table-cell office:value-type="float" office:value="-3172.01" table:style-name="ce12">
            <text:p>-3.172,01</text:p>
          </table:table-cell>
          <table:table-cell office:value-type="float" office:value="-4658.7299999999996" table:style-name="ce12">
            <text:p>-4.658,73</text:p>
          </table:table-cell>
          <table:table-cell office:value-type="float" office:value="-2432.0100000000002" table:style-name="ce12">
            <text:p>-2.432,01</text:p>
          </table:table-cell>
          <table:table-cell office:value-type="float" office:value="0" table:style-name="ce13">
            <text:p>0,00</text:p>
          </table:table-cell>
          <table:table-cell office:value-type="float" office:value="-10262.75" table:style-name="ce12">
            <text:p>-10.262,75</text:p>
          </table:table-cell>
          <table:table-cell office:value-type="float" office:value="16381.17" table:style-name="ce10">
            <text:p>16.381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ALGISA JATUBA PARAIZO DE CARVALHO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ÇÃO DE SEGUNDA TURMA (SET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0091.27" table:style-name="ce10">
            <text:p>10.091,27</text:p>
          </table:table-cell>
          <table:table-cell office:value-type="float" office:value="7398.87" table:style-name="ce10">
            <text:p>7.398,87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519.78" table:style-name="ce10">
            <text:p>31.519,78</text:p>
          </table:table-cell>
          <table:table-cell office:value-type="float" office:value="-2714.66" table:style-name="ce12">
            <text:p>-2.714,66</text:p>
          </table:table-cell>
          <table:table-cell office:value-type="float" office:value="-6426.41" table:style-name="ce12">
            <text:p>-6.426,41</text:p>
          </table:table-cell>
          <table:table-cell office:value-type="float" office:value="-3502.14" table:style-name="ce12">
            <text:p>-3.502,14</text:p>
          </table:table-cell>
          <table:table-cell office:value-type="float" office:value="0" table:style-name="ce13">
            <text:p>0,00</text:p>
          </table:table-cell>
          <table:table-cell office:value-type="float" office:value="-12643.21" table:style-name="ce12">
            <text:p>-12.643,21</text:p>
          </table:table-cell>
          <table:table-cell office:value-type="float" office:value="18876.57" table:style-name="ce10">
            <text:p>18.876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NA MARIA SACRAMENTO MESSIAS MARTIN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359.12" table:style-name="ce10">
            <text:p>2.359,1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64.1" table:style-name="ce10">
            <text:p>2.46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86.61" table:style-name="ce10">
            <text:p>17.786,61</text:p>
          </table:table-cell>
          <table:table-cell office:value-type="float" office:value="-1867.18" table:style-name="ce12">
            <text:p>-1.867,18</text:p>
          </table:table-cell>
          <table:table-cell office:value-type="float" office:value="-2674.44" table:style-name="ce12">
            <text:p>-2.674,44</text:p>
          </table:table-cell>
          <table:table-cell office:value-type="float" office:value="-3414.56" table:style-name="ce12">
            <text:p>-3.414,56</text:p>
          </table:table-cell>
          <table:table-cell office:value-type="float" office:value="0" table:style-name="ce13">
            <text:p>0,00</text:p>
          </table:table-cell>
          <table:table-cell office:value-type="float" office:value="-7956.18" table:style-name="ce12">
            <text:p>-7.956,18</text:p>
          </table:table-cell>
          <table:table-cell office:value-type="float" office:value="9830.43" table:style-name="ce10">
            <text:p>9.830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CARDOSO BARBOSA DE OLIVEIR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421.86" table:style-name="ce10">
            <text:p>1.421,86</text:p>
          </table:table-cell>
          <table:table-cell office:value-type="float" office:value="4580.66" table:number-columns-spanned="2" table:number-rows-spanned="1" table:style-name="ce26">
            <text:p>4.580,66</text:p>
          </table:table-cell>
          <table:covered-table-cell/>
          <table:table-cell office:value-type="float" office:value="6894.74" table:style-name="ce10">
            <text:p>6.894,74</text:p>
          </table:table-cell>
          <table:table-cell office:value-type="float" office:value="26686.73" table:style-name="ce10">
            <text:p>26.686,7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903.34" table:style-name="ce12">
            <text:p>-2.903,34</text:p>
          </table:table-cell>
          <table:table-cell office:value-type="float" office:value="-857.43" table:style-name="ce11">
            <text:p>-857,43</text:p>
          </table:table-cell>
          <table:table-cell office:value-type="float" office:value="0" table:style-name="ce13">
            <text:p>0,00</text:p>
          </table:table-cell>
          <table:table-cell office:value-type="float" office:value="-5265.94" table:style-name="ce12">
            <text:p>-5.265,94</text:p>
          </table:table-cell>
          <table:table-cell office:value-type="float" office:value="21420.79" table:style-name="ce10">
            <text:p>21.420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DE OLIVEIRA SARMENTO COEL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08.58" table:style-name="ce14">
            <text:p>408,58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56.49" table:style-name="ce10">
            <text:p>15.656,49</text:p>
          </table:table-cell>
          <table:table-cell office:value-type="float" office:value="-1564.93" table:style-name="ce12">
            <text:p>-1.564,93</text:p>
          </table:table-cell>
          <table:table-cell office:value-type="float" office:value="-2358.09" table:style-name="ce12">
            <text:p>-2.358,09</text:p>
          </table:table-cell>
          <table:table-cell office:value-type="float" office:value="-3292.62" table:style-name="ce12">
            <text:p>-3.292,62</text:p>
          </table:table-cell>
          <table:table-cell office:value-type="float" office:value="0" table:style-name="ce13">
            <text:p>0,00</text:p>
          </table:table-cell>
          <table:table-cell office:value-type="float" office:value="-7215.64" table:style-name="ce12">
            <text:p>-7.215,64</text:p>
          </table:table-cell>
          <table:table-cell office:value-type="float" office:value="8440.85" table:style-name="ce10">
            <text:p>8.440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MARIA FELIX DE FREITAS CARN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29.23" table:style-name="ce10">
            <text:p>1.629,23</text:p>
          </table:table-cell>
          <table:table-cell office:value-type="float" office:value="327.10000000000002" table:number-columns-spanned="2" table:number-rows-spanned="1" table:style-name="ce27">
            <text:p>327,10</text:p>
          </table:table-cell>
          <table:covered-table-cell/>
          <table:table-cell office:value-type="float" office:value="9524.18" table:style-name="ce10">
            <text:p>9.524,18</text:p>
          </table:table-cell>
          <table:table-cell office:value-type="float" office:value="30528.86" table:style-name="ce10">
            <text:p>30.528,86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727.46" table:style-name="ce12">
            <text:p>-3.727,46</text:p>
          </table:table-cell>
          <table:table-cell office:value-type="float" office:value="-122.56" table:style-name="ce11">
            <text:p>-122,56</text:p>
          </table:table-cell>
          <table:table-cell office:value-type="float" office:value="0" table:style-name="ce13">
            <text:p>0,00</text:p>
          </table:table-cell>
          <table:table-cell office:value-type="float" office:value="-6320.18" table:style-name="ce12">
            <text:p>-6.320,18</text:p>
          </table:table-cell>
          <table:table-cell office:value-type="float" office:value="24208.68" table:style-name="ce10">
            <text:p>24.208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PINTO DE BARROS DIA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ªVTSMC)</text:p>
          </table:table-cell>
          <table:table-cell office:value-type="float" office:value="11458.34" table:style-name="ce10">
            <text:p>11.458,3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68.69" table:style-name="ce10">
            <text:p>3.068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59.41" table:style-name="ce10">
            <text:p>16.759,4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14.5500000000002" table:style-name="ce12">
            <text:p>-2.514,55</text:p>
          </table:table-cell>
          <table:table-cell office:value-type="float" office:value="-1421.31" table:style-name="ce12">
            <text:p>-1.421,31</text:p>
          </table:table-cell>
          <table:table-cell office:value-type="float" office:value="0" table:style-name="ce13">
            <text:p>0,00</text:p>
          </table:table-cell>
          <table:table-cell office:value-type="float" office:value="-4764.25" table:style-name="ce12">
            <text:p>-4.764,25</text:p>
          </table:table-cell>
          <table:table-cell office:value-type="float" office:value="11995.16" table:style-name="ce10">
            <text:p>11.995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BRITO DA ROCHA PER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613.96" table:style-name="ce10">
            <text:p>2.613,96</text:p>
          </table:table-cell>
          <table:table-cell office:value-type="float" office:value="1941.34" table:number-columns-spanned="2" table:number-rows-spanned="1" table:style-name="ce26">
            <text:p>1.941,34</text:p>
          </table:table-cell>
          <table:covered-table-cell/>
          <table:table-cell table:style-name="ce9"/>
          <table:table-cell office:value-type="float" office:value="6495.19" table:style-name="ce10">
            <text:p>6.495,19</text:p>
          </table:table-cell>
          <table:table-cell table:style-name="ce9"/>
          <table:table-cell office:value-type="float" office:value="-170.51" table:style-name="ce11">
            <text:p>-170,51</text:p>
          </table:table-cell>
          <table:table-cell office:value-type="float" office:value="-1381.7" table:style-name="ce12">
            <text:p>-1.381,70</text:p>
          </table:table-cell>
          <table:table-cell office:value-type="float" office:value="0" table:style-name="ce13">
            <text:p>0,00</text:p>
          </table:table-cell>
          <table:table-cell office:value-type="float" office:value="-1552.21" table:style-name="ce12">
            <text:p>-1.552,21</text:p>
          </table:table-cell>
          <table:table-cell office:value-type="float" office:value="4942.9799999999996" table:style-name="ce10">
            <text:p>4.942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DA ROCHA LIM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11540.87" table:style-name="ce10">
            <text:p>11.540,8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55.15" table:style-name="ce10">
            <text:p>14.355,15</text:p>
          </table:table-cell>
          <table:table-cell office:value-type="float" office:value="-1453.52" table:style-name="ce12">
            <text:p>-1.453,52</text:p>
          </table:table-cell>
          <table:table-cell office:value-type="float" office:value="-2178.41" table:style-name="ce12">
            <text:p>-2.178,41</text:p>
          </table:table-cell>
          <table:table-cell office:value-type="float" office:value="-838.89" table:style-name="ce11">
            <text:p>-838,89</text:p>
          </table:table-cell>
          <table:table-cell office:value-type="float" office:value="0" table:style-name="ce13">
            <text:p>0,00</text:p>
          </table:table-cell>
          <table:table-cell office:value-type="float" office:value="-4470.82" table:style-name="ce12">
            <text:p>-4.470,82</text:p>
          </table:table-cell>
          <table:table-cell office:value-type="float" office:value="9884.33" table:style-name="ce10">
            <text:p>9.88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MENDES BRI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347.79" table:style-name="ce10">
            <text:p>6.347,79</text:p>
          </table:table-cell>
          <table:table-cell office:value-type="float" office:value="1379.07" table:style-name="ce10">
            <text:p>1.379,07</text:p>
          </table:table-cell>
          <table:table-cell office:value-type="float" office:value="2989.33" table:style-name="ce10">
            <text:p>2.989,33</text:p>
          </table:table-cell>
          <table:table-cell table:number-columns-spanned="2" table:number-rows-spanned="1" table:style-name="ce25"/>
          <table:covered-table-cell/>
          <table:table-cell office:value-type="float" office:value="13214.2" table:style-name="ce10">
            <text:p>13.214,20</text:p>
          </table:table-cell>
          <table:table-cell office:value-type="float" office:value="42631.91" table:style-name="ce10">
            <text:p>42.631,91</text:p>
          </table:table-cell>
          <table:table-cell office:value-type="float" office:value="-3710.54" table:style-name="ce12">
            <text:p>-3.710,54</text:p>
          </table:table-cell>
          <table:table-cell office:value-type="float" office:value="-5273.77" table:style-name="ce12">
            <text:p>-5.273,77</text:p>
          </table:table-cell>
          <table:table-cell office:value-type="float" office:value="-3365.08" table:style-name="ce12">
            <text:p>-3.365,08</text:p>
          </table:table-cell>
          <table:table-cell office:value-type="float" office:value="0" table:style-name="ce13">
            <text:p>0,00</text:p>
          </table:table-cell>
          <table:table-cell office:value-type="float" office:value="-12349.39" table:style-name="ce12">
            <text:p>-12.349,39</text:p>
          </table:table-cell>
          <table:table-cell office:value-type="float" office:value="30282.52" table:style-name="ce10">
            <text:p>30.282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WEBER MOTTA DE CARVAL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URADORIA DO MEMORIAL PONTES DE MIRANDA (SEGP)</text:p>
          </table:table-cell>
          <table:table-cell table:number-columns-repeated="3" table:style-name="ce9"/>
          <table:table-cell office:value-type="float" office:value="536.03" table:style-name="ce14">
            <text:p>53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36.03" table:style-name="ce14">
            <text:p>536,0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536.03" table:style-name="ce14">
            <text:p>536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GUILÁ ALVES MENEZES</text:p>
          </table:table-cell>
          <table:table-cell office:value-type="string" table:style-name="ce8">
            <text:p>ANALISTA JUDICIÁRIO - NÍVEL SUPERIOR C12</text:p>
          </table:table-cell>
          <table:table-cell table:style-name="ce9"/>
          <table:table-cell office:value-type="float" office:value="21599.05" table:style-name="ce10">
            <text:p>21.599,05</text:p>
          </table:table-cell>
          <table:table-cell table:number-columns-repeated="2" table:style-name="ce9"/>
          <table:table-cell office:value-type="float" office:value="2033.69" table:style-name="ce10">
            <text:p>2.033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32.74" table:style-name="ce10">
            <text:p>23.632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90.43" table:style-name="ce12">
            <text:p>-4.790,43</text:p>
          </table:table-cell>
          <table:table-cell office:value-type="float" office:value="-2815.35" table:style-name="ce12">
            <text:p>-2.815,35</text:p>
          </table:table-cell>
          <table:table-cell office:value-type="float" office:value="0" table:style-name="ce13">
            <text:p>0,00</text:p>
          </table:table-cell>
          <table:table-cell office:value-type="float" office:value="-8434.17" table:style-name="ce12">
            <text:p>-8.434,17</text:p>
          </table:table-cell>
          <table:table-cell office:value-type="float" office:value="15198.57" table:style-name="ce10">
            <text:p>15.198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ÍDA RACHEL TAVARES CAVALCANTI ROSSITER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8875.53" table:style-name="ce10">
            <text:p>18.875,5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462.58" table:style-name="ce10">
            <text:p>3.462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78" table:style-name="ce10">
            <text:p>24.278,0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74.9399999999996" table:style-name="ce12">
            <text:p>-4.574,94</text:p>
          </table:table-cell>
          <table:table-cell office:value-type="float" office:value="-1159.6199999999999" table:style-name="ce12">
            <text:p>-1.159,62</text:p>
          </table:table-cell>
          <table:table-cell office:value-type="float" office:value="0" table:style-name="ce13">
            <text:p>0,00</text:p>
          </table:table-cell>
          <table:table-cell office:value-type="float" office:value="-6562.95" table:style-name="ce12">
            <text:p>-6.562,95</text:p>
          </table:table-cell>
          <table:table-cell office:value-type="float" office:value="17715.05" table:style-name="ce10">
            <text:p>17.71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ILTON LUÍS DA SILV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4314.67" table:style-name="ce10">
            <text:p>4.314,6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25.68" table:style-name="ce10">
            <text:p>3.02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572.73" table:style-name="ce10">
            <text:p>9.572,73</text:p>
          </table:table-cell>
          <table:table-cell office:value-type="float" office:value="-604.04999999999995" table:style-name="ce11">
            <text:p>-604,05</text:p>
          </table:table-cell>
          <table:table-cell office:value-type="float" office:value="-660.69" table:style-name="ce11">
            <text:p>-660,69</text:p>
          </table:table-cell>
          <table:table-cell office:value-type="float" office:value="-2108.5700000000002" table:style-name="ce12">
            <text:p>-2.108,57</text:p>
          </table:table-cell>
          <table:table-cell office:value-type="float" office:value="0" table:style-name="ce13">
            <text:p>0,00</text:p>
          </table:table-cell>
          <table:table-cell office:value-type="float" office:value="-3373.31" table:style-name="ce12">
            <text:p>-3.373,31</text:p>
          </table:table-cell>
          <table:table-cell office:value-type="float" office:value="6199.42" table:style-name="ce10">
            <text:p>6.199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AN LINS AZEVE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149.6099999999999" table:style-name="ce10">
            <text:p>1.149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89.5" table:style-name="ce10">
            <text:p>3.089,50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1343.86" table:style-name="ce12">
            <text:p>-1.343,86</text:p>
          </table:table-cell>
          <table:table-cell office:value-type="float" office:value="0" table:style-name="ce13">
            <text:p>0,00</text:p>
          </table:table-cell>
          <table:table-cell office:value-type="float" office:value="-1346.56" table:style-name="ce12">
            <text:p>-1.346,56</text:p>
          </table:table-cell>
          <table:table-cell office:value-type="float" office:value="1742.94" table:style-name="ce10">
            <text:p>1.742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A VALÉRIA DE ALBUQUERQUE E SILVA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A PRESIDÊNCIA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019.25" table:style-name="ce10">
            <text:p>4.019,25</text:p>
          </table:table-cell>
          <table:table-cell office:value-type="float" office:value="1939.89" table:style-name="ce10">
            <text:p>1.939,89</text:p>
          </table:table-cell>
          <table:table-cell office:value-type="float" office:value="3860.17" table:style-name="ce10">
            <text:p>3.86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73.9" table:style-name="ce10">
            <text:p>21.573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317.17" table:style-name="ce12">
            <text:p>-3.317,17</text:p>
          </table:table-cell>
          <table:table-cell office:value-type="float" office:value="-7054.49" table:style-name="ce12">
            <text:p>-7.054,49</text:p>
          </table:table-cell>
          <table:table-cell office:value-type="float" office:value="0" table:style-name="ce13">
            <text:p>0,00</text:p>
          </table:table-cell>
          <table:table-cell office:value-type="float" office:value="-11200.05" table:style-name="ce12">
            <text:p>-11.200,05</text:p>
          </table:table-cell>
          <table:table-cell office:value-type="float" office:value="10373.85" table:style-name="ce10">
            <text:p>10.373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GUSTAVO NORBERTO ROCHA LIM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572.63" table:style-name="ce10">
            <text:p>2.572,63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29.44" table:style-name="ce10">
            <text:p>2.129,44</text:p>
          </table:table-cell>
          <table:table-cell office:value-type="float" office:value="5195.8500000000004" table:number-columns-spanned="2" table:number-rows-spanned="1" table:style-name="ce26">
            <text:p>5.195,85</text:p>
          </table:table-cell>
          <table:covered-table-cell/>
          <table:table-cell table:style-name="ce9"/>
          <table:table-cell office:value-type="float" office:value="22912.85" table:style-name="ce10">
            <text:p>22.912,85</text:p>
          </table:table-cell>
          <table:table-cell office:value-type="float" office:value="-1902.41" table:style-name="ce12">
            <text:p>-1.902,41</text:p>
          </table:table-cell>
          <table:table-cell office:value-type="float" office:value="-2931.82" table:style-name="ce12">
            <text:p>-2.931,82</text:p>
          </table:table-cell>
          <table:table-cell office:value-type="float" office:value="-1170.8" table:style-name="ce12">
            <text:p>-1.170,80</text:p>
          </table:table-cell>
          <table:table-cell office:value-type="float" office:value="0" table:style-name="ce13">
            <text:p>0,00</text:p>
          </table:table-cell>
          <table:table-cell office:value-type="float" office:value="-6005.03" table:style-name="ce12">
            <text:p>-6.005,03</text:p>
          </table:table-cell>
          <table:table-cell office:value-type="float" office:value="16907.82" table:style-name="ce10">
            <text:p>16.907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MIRINDIBA BONFIM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317.29" table:style-name="ce10">
            <text:p>2.317,29</text:p>
          </table:table-cell>
          <table:table-cell table:style-name="ce9"/>
          <table:table-cell office:value-type="float" office:value="3823.82" table:style-name="ce10">
            <text:p>3.823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76.97" table:style-name="ce10">
            <text:p>17.776,97</text:p>
          </table:table-cell>
          <table:table-cell office:value-type="float" office:value="-1860.28" table:style-name="ce12">
            <text:p>-1.860,28</text:p>
          </table:table-cell>
          <table:table-cell office:value-type="float" office:value="-2195.4899999999998" table:style-name="ce12">
            <text:p>-2.195,49</text:p>
          </table:table-cell>
          <table:table-cell office:value-type="float" office:value="-4875.41" table:style-name="ce12">
            <text:p>-4.875,41</text:p>
          </table:table-cell>
          <table:table-cell office:value-type="float" office:value="0" table:style-name="ce13">
            <text:p>0,00</text:p>
          </table:table-cell>
          <table:table-cell office:value-type="float" office:value="-8931.18" table:style-name="ce12">
            <text:p>-8.931,18</text:p>
          </table:table-cell>
          <table:table-cell office:value-type="float" office:value="8845.7900000000009" table:style-name="ce10">
            <text:p>8.845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PESSOA ALBUQUERQUE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953.12" table:style-name="ce10">
            <text:p>11.953,12</text:p>
          </table:table-cell>
          <table:table-cell table:number-columns-repeated="2" table:style-name="ce9"/>
          <table:table-cell office:value-type="float" office:value="2009.44" table:style-name="ce10">
            <text:p>2.009,44</text:p>
          </table:table-cell>
          <table:table-cell table:number-columns-spanned="2" table:number-rows-spanned="1" table:style-name="ce25"/>
          <table:covered-table-cell/>
          <table:table-cell office:value-type="float" office:value="5924.79" table:style-name="ce10">
            <text:p>5.924,79</text:p>
          </table:table-cell>
          <table:table-cell office:value-type="float" office:value="19887.349999999999" table:style-name="ce10">
            <text:p>19.887,35</text:p>
          </table:table-cell>
          <table:table-cell office:value-type="float" office:value="-1520.07" table:style-name="ce12">
            <text:p>-1.520,07</text:p>
          </table:table-cell>
          <table:table-cell office:value-type="float" office:value="-1947.59" table:style-name="ce12">
            <text:p>-1.947,59</text:p>
          </table:table-cell>
          <table:table-cell office:value-type="float" office:value="-1589.49" table:style-name="ce12">
            <text:p>-1.589,49</text:p>
          </table:table-cell>
          <table:table-cell office:value-type="float" office:value="0" table:style-name="ce13">
            <text:p>0,00</text:p>
          </table:table-cell>
          <table:table-cell office:value-type="float" office:value="-5057.1499999999996" table:style-name="ce12">
            <text:p>-5.057,15</text:p>
          </table:table-cell>
          <table:table-cell office:value-type="float" office:value="14830.2" table:style-name="ce10">
            <text:p>14.830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ENILSON GOMES DE LIM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680.14" table:style-name="ce10">
            <text:p>1.680,14</text:p>
          </table:table-cell>
          <table:table-cell office:value-type="float" office:value="1185.05" table:style-name="ce10">
            <text:p>1.185,05</text:p>
          </table:table-cell>
          <table:table-cell office:value-type="float" office:value="1908.91" table:style-name="ce10">
            <text:p>1.90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72.49" table:style-name="ce10">
            <text:p>16.172,49</text:p>
          </table:table-cell>
          <table:table-cell office:value-type="float" office:value="-1715.97" table:style-name="ce12">
            <text:p>-1.715,97</text:p>
          </table:table-cell>
          <table:table-cell office:value-type="float" office:value="-2529.1" table:style-name="ce12">
            <text:p>-2.529,10</text:p>
          </table:table-cell>
          <table:table-cell office:value-type="float" office:value="-5695.15" table:style-name="ce12">
            <text:p>-5.695,15</text:p>
          </table:table-cell>
          <table:table-cell office:value-type="float" office:value="0" table:style-name="ce13">
            <text:p>0,00</text:p>
          </table:table-cell>
          <table:table-cell office:value-type="float" office:value="-9940.2199999999993" table:style-name="ce12">
            <text:p>-9.940,22</text:p>
          </table:table-cell>
          <table:table-cell office:value-type="float" office:value="6232.27" table:style-name="ce10">
            <text:p>6.232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O ARRUDA ROCH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967.98" table:style-name="ce10">
            <text:p>1.967,98</text:p>
          </table:table-cell>
          <table:table-cell office:value-type="float" office:value="1185.05" table:style-name="ce10">
            <text:p>1.185,05</text:p>
          </table:table-cell>
          <table:table-cell office:value-type="float" office:value="2613.98" table:style-name="ce10">
            <text:p>2.613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21.599999999999" table:style-name="ce10">
            <text:p>17.521,60</text:p>
          </table:table-cell>
          <table:table-cell office:value-type="float" office:value="-1822.23" table:style-name="ce12">
            <text:p>-1.822,23</text:p>
          </table:table-cell>
          <table:table-cell office:value-type="float" office:value="-2624.85" table:style-name="ce12">
            <text:p>-2.624,85</text:p>
          </table:table-cell>
          <table:table-cell office:value-type="float" office:value="-2269.39" table:style-name="ce12">
            <text:p>-2.269,39</text:p>
          </table:table-cell>
          <table:table-cell office:value-type="float" office:value="0" table:style-name="ce13">
            <text:p>0,00</text:p>
          </table:table-cell>
          <table:table-cell office:value-type="float" office:value="-6716.47" table:style-name="ce12">
            <text:p>-6.716,47</text:p>
          </table:table-cell>
          <table:table-cell office:value-type="float" office:value="10805.13" table:style-name="ce10">
            <text:p>10.805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SSANDRO DE LIMA SO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18.7" table:style-name="ce10">
            <text:p>15.418,7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71.17" table:style-name="ce12">
            <text:p>-1.971,17</text:p>
          </table:table-cell>
          <table:table-cell office:value-type="float" office:value="-1043.83" table:style-name="ce12">
            <text:p>-1.043,83</text:p>
          </table:table-cell>
          <table:table-cell office:value-type="float" office:value="0" table:style-name="ce13">
            <text:p>0,00</text:p>
          </table:table-cell>
          <table:table-cell office:value-type="float" office:value="-4520.17" table:style-name="ce12">
            <text:p>-4.520,17</text:p>
          </table:table-cell>
          <table:table-cell office:value-type="float" office:value="10898.53" table:style-name="ce10">
            <text:p>10.898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SSANDRO LANUSSO AZEVEDO DE MACÊD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UNP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960.31" table:style-name="ce10">
            <text:p>1.960,31</text:p>
          </table:table-cell>
          <table:table-cell table:number-columns-spanned="2" table:number-rows-spanned="1" table:style-name="ce25"/>
          <table:covered-table-cell/>
          <table:table-cell office:value-type="float" office:value="10591.78" table:style-name="ce10">
            <text:p>10.591,78</text:p>
          </table:table-cell>
          <table:table-cell office:value-type="float" office:value="33735.65" table:style-name="ce10">
            <text:p>33.735,65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4175.92" table:style-name="ce12">
            <text:p>-4.175,92</text:p>
          </table:table-cell>
          <table:table-cell office:value-type="float" office:value="-1063.83" table:style-name="ce12">
            <text:p>-1.063,83</text:p>
          </table:table-cell>
          <table:table-cell office:value-type="float" office:value="0" table:style-name="ce13">
            <text:p>0,00</text:p>
          </table:table-cell>
          <table:table-cell office:value-type="float" office:value="-7887.26" table:style-name="ce12">
            <text:p>-7.887,26</text:p>
          </table:table-cell>
          <table:table-cell office:value-type="float" office:value="25848.39" table:style-name="ce10">
            <text:p>25.848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THEA MARIE TAVARES DA CRUZ DANTA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3.96" table:style-name="ce10">
            <text:p>3.533,96</text:p>
          </table:table-cell>
          <table:table-cell table:number-columns-repeated="2" table:style-name="ce9"/>
          <table:table-cell office:value-type="float" office:value="-1560.7" table:style-name="ce12">
            <text:p>-1.560,70</text:p>
          </table:table-cell>
          <table:table-cell office:value-type="float" office:value="0" table:style-name="ce13">
            <text:p>0,00</text:p>
          </table:table-cell>
          <table:table-cell office:value-type="float" office:value="-1560.7" table:style-name="ce12">
            <text:p>-1.560,70</text:p>
          </table:table-cell>
          <table:table-cell office:value-type="float" office:value="1973.26" table:style-name="ce10">
            <text:p>1.973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XANDRE GRANJA MEDEIR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215.3000000000002" table:style-name="ce10">
            <text:p>2.215,30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78.91" table:style-name="ce10">
            <text:p>2.57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31.169999999998" table:style-name="ce10">
            <text:p>18.631,17</text:p>
          </table:table-cell>
          <table:table-cell office:value-type="float" office:value="-1863.04" table:style-name="ce12">
            <text:p>-1.863,04</text:p>
          </table:table-cell>
          <table:table-cell office:value-type="float" office:value="-2928.4" table:style-name="ce12">
            <text:p>-2.928,40</text:p>
          </table:table-cell>
          <table:table-cell office:value-type="float" office:value="-2477.14" table:style-name="ce12">
            <text:p>-2.477,14</text:p>
          </table:table-cell>
          <table:table-cell office:value-type="float" office:value="0" table:style-name="ce13">
            <text:p>0,00</text:p>
          </table:table-cell>
          <table:table-cell office:value-type="float" office:value="-7268.58" table:style-name="ce12">
            <text:p>-7.268,58</text:p>
          </table:table-cell>
          <table:table-cell office:value-type="float" office:value="11362.59" table:style-name="ce10">
            <text:p>11.362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XANDRE PONCIANO MONT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GESTÃO DE CONTRATOS E TERCEIRIZAÇÃO (SA)</text:p>
          </table:table-cell>
          <table:table-cell table:number-columns-repeated="4" table:style-name="ce9"/>
          <table:table-cell office:value-type="float" office:value="129.33000000000001" table:number-columns-spanned="2" table:number-rows-spanned="1" table:style-name="ce27">
            <text:p>129,33</text:p>
          </table:table-cell>
          <table:covered-table-cell/>
          <table:table-cell table:style-name="ce9"/>
          <table:table-cell office:value-type="float" office:value="129.33000000000001" table:style-name="ce14">
            <text:p>129,3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29.33000000000001" table:style-name="ce14">
            <text:p>129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CE KELLY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242.1" table:style-name="ce14">
            <text:p>242,10</text:p>
          </table:table-cell>
          <table:table-cell table:number-columns-spanned="2" table:number-rows-spanned="1" table:style-name="ce25"/>
          <table:covered-table-cell/>
          <table:table-cell office:value-type="float" office:value="2317.2600000000002" table:style-name="ce10">
            <text:p>2.317,26</text:p>
          </table:table-cell>
          <table:table-cell office:value-type="float" office:value="7193.87" table:style-name="ce10">
            <text:p>7.193,87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73.39999999999998" table:style-name="ce11">
            <text:p>-273,40</text:p>
          </table:table-cell>
          <table:table-cell office:value-type="float" office:value="0" table:style-name="ce13">
            <text:p>0,00</text:p>
          </table:table-cell>
          <table:table-cell office:value-type="float" office:value="-944.49" table:style-name="ce11">
            <text:p>-944,49</text:p>
          </table:table-cell>
          <table:table-cell office:value-type="float" office:value="6249.38" table:style-name="ce10">
            <text:p>6.249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KEYLA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232.1" table:style-name="ce14">
            <text:p>232,10</text:p>
          </table:table-cell>
          <table:table-cell table:number-columns-spanned="2" table:number-rows-spanned="1" table:style-name="ce25"/>
          <table:covered-table-cell/>
          <table:table-cell office:value-type="float" office:value="2317.2600000000002" table:style-name="ce10">
            <text:p>2.317,26</text:p>
          </table:table-cell>
          <table:table-cell office:value-type="float" office:value="7183.87" table:style-name="ce10">
            <text:p>7.183,87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40.61" table:style-name="ce11">
            <text:p>-240,61</text:p>
          </table:table-cell>
          <table:table-cell office:value-type="float" office:value="0" table:style-name="ce13">
            <text:p>0,00</text:p>
          </table:table-cell>
          <table:table-cell office:value-type="float" office:value="-911.7" table:style-name="ce11">
            <text:p>-911,70</text:p>
          </table:table-cell>
          <table:table-cell office:value-type="float" office:value="6272.17" table:style-name="ce10">
            <text:p>6.272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PIRES SANTOS SOUZ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305.95" table:style-name="ce14">
            <text:p>305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8.33" table:style-name="ce10">
            <text:p>2.538,33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459.93" table:style-name="ce11">
            <text:p>-459,93</text:p>
          </table:table-cell>
          <table:table-cell office:value-type="float" office:value="0" table:style-name="ce13">
            <text:p>0,00</text:p>
          </table:table-cell>
          <table:table-cell office:value-type="float" office:value="-484.56" table:style-name="ce11">
            <text:p>-484,56</text:p>
          </table:table-cell>
          <table:table-cell office:value-type="float" office:value="2053.77" table:style-name="ce10">
            <text:p>2.053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SOUSA PENAFORT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930.05" table:style-name="ce10">
            <text:p>2.930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20.5" table:style-name="ce10">
            <text:p>16.420,50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440.25" table:style-name="ce12">
            <text:p>-2.440,25</text:p>
          </table:table-cell>
          <table:table-cell office:value-type="float" office:value="-1876.34" table:style-name="ce12">
            <text:p>-1.876,34</text:p>
          </table:table-cell>
          <table:table-cell office:value-type="float" office:value="0" table:style-name="ce13">
            <text:p>0,00</text:p>
          </table:table-cell>
          <table:table-cell office:value-type="float" office:value="-5772.11" table:style-name="ce12">
            <text:p>-5.772,11</text:p>
          </table:table-cell>
          <table:table-cell office:value-type="float" office:value="10648.39" table:style-name="ce10">
            <text:p>10.648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LAN VICTOR FERREIRA LUSTOSA</text:p>
          </table:table-cell>
          <table:table-cell office:value-type="string" table:style-name="ce8">
            <text:p>TÉCNICO JUDICIÁRIO - NÍVEL MÉDIO B6</text:p>
          </table:table-cell>
          <table:table-cell office:value-type="string" table:style-name="ce8">
            <text:p>SETOR DE PUBLICIDADE</text:p>
          </table:table-cell>
          <table:table-cell office:value-type="float" office:value="9426.32" table:style-name="ce10">
            <text:p>9.426,32</text:p>
          </table:table-cell>
          <table:table-cell table:number-columns-repeated="2" table:style-name="ce9"/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office:value-type="float" office:value="4713.16" table:style-name="ce10">
            <text:p>4.713,16</text:p>
          </table:table-cell>
          <table:table-cell office:value-type="float" office:value="15355.51" table:style-name="ce10">
            <text:p>15.355,5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443.03" table:style-name="ce12">
            <text:p>-1.443,03</text:p>
          </table:table-cell>
          <table:table-cell office:value-type="float" office:value="-480.58" table:style-name="ce11">
            <text:p>-480,58</text:p>
          </table:table-cell>
          <table:table-cell office:value-type="float" office:value="0" table:style-name="ce13">
            <text:p>0,00</text:p>
          </table:table-cell>
          <table:table-cell office:value-type="float" office:value="-2752" table:style-name="ce12">
            <text:p>-2.752,00</text:p>
          </table:table-cell>
          <table:table-cell office:value-type="float" office:value="12603.51" table:style-name="ce10">
            <text:p>12.603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MERINDA DE SOUS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908.58" table:style-name="ce14">
            <text:p>908,58</text:p>
          </table:table-cell>
          <table:table-cell table:style-name="ce9"/>
          <table:table-cell office:value-type="float" office:value="922.18" table:style-name="ce14">
            <text:p>922,18</text:p>
          </table:table-cell>
          <table:table-cell table:number-columns-spanned="2" table:number-rows-spanned="1" table:style-name="ce25"/>
          <table:covered-table-cell/>
          <table:table-cell office:value-type="float" office:value="10097.26" table:style-name="ce10">
            <text:p>10.097,26</text:p>
          </table:table-cell>
          <table:table-cell office:value-type="float" office:value="31213.96" table:style-name="ce10">
            <text:p>31.213,96</text:p>
          </table:table-cell>
          <table:table-cell office:value-type="float" office:value="-2890.11" table:style-name="ce12">
            <text:p>-2.890,11</text:p>
          </table:table-cell>
          <table:table-cell office:value-type="float" office:value="-3785.08" table:style-name="ce12">
            <text:p>-3.785,08</text:p>
          </table:table-cell>
          <table:table-cell office:value-type="float" office:value="-2517.38" table:style-name="ce12">
            <text:p>-2.517,38</text:p>
          </table:table-cell>
          <table:table-cell office:value-type="float" office:value="0" table:style-name="ce13">
            <text:p>0,00</text:p>
          </table:table-cell>
          <table:table-cell office:value-type="float" office:value="-9192.57" table:style-name="ce12">
            <text:p>-9.192,57</text:p>
          </table:table-cell>
          <table:table-cell office:value-type="float" office:value="22021.39" table:style-name="ce10">
            <text:p>22.021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MIR MUNIZ DE SOUZA JU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3611.61" table:style-name="ce10">
            <text:p>3.611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58.63" table:style-name="ce10">
            <text:p>25.858,63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1227.25" table:style-name="ce12">
            <text:p>-1.227,25</text:p>
          </table:table-cell>
          <table:table-cell office:value-type="float" office:value="-2348.04" table:style-name="ce12">
            <text:p>-2.348,04</text:p>
          </table:table-cell>
          <table:table-cell office:value-type="float" office:value="0" table:style-name="ce13">
            <text:p>0,00</text:p>
          </table:table-cell>
          <table:table-cell office:value-type="float" office:value="-6765.49" table:style-name="ce12">
            <text:p>-6.765,49</text:p>
          </table:table-cell>
          <table:table-cell office:value-type="float" office:value="19093.14" table:style-name="ce10">
            <text:p>19.093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ISIO BALBINO DA SILVA JÚNIOR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ªVTSMC)</text:p>
          </table:table-cell>
          <table:table-cell office:value-type="float" office:value="10648.46" table:style-name="ce10">
            <text:p>10.648,4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55.96" table:style-name="ce10">
            <text:p>2.355,96</text:p>
          </table:table-cell>
          <table:table-cell office:value-type="float" office:value="4293.6099999999997" table:number-columns-spanned="2" table:number-rows-spanned="1" table:style-name="ce26">
            <text:p>4.293,61</text:p>
          </table:table-cell>
          <table:covered-table-cell/>
          <table:table-cell table:style-name="ce9"/>
          <table:table-cell office:value-type="float" office:value="19530.41" table:style-name="ce10">
            <text:p>19.530,4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44.77" table:style-name="ce12">
            <text:p>-2.544,77</text:p>
          </table:table-cell>
          <table:table-cell office:value-type="float" office:value="-2146.65" table:style-name="ce12">
            <text:p>-2.146,65</text:p>
          </table:table-cell>
          <table:table-cell office:value-type="float" office:value="0" table:style-name="ce13">
            <text:p>0,00</text:p>
          </table:table-cell>
          <table:table-cell office:value-type="float" office:value="-5519.81" table:style-name="ce12">
            <text:p>-5.519,81</text:p>
          </table:table-cell>
          <table:table-cell office:value-type="float" office:value="14010.6" table:style-name="ce10">
            <text:p>14.010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ÍSIO PLÁCIDO LIMA LEITE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191.84" table:style-name="ce10">
            <text:p>3.191,84</text:p>
          </table:table-cell>
          <table:table-cell office:value-type="float" office:value="1379.07" table:style-name="ce10">
            <text:p>1.379,07</text:p>
          </table:table-cell>
          <table:table-cell office:value-type="float" office:value="3745.64" table:style-name="ce10">
            <text:p>3.745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71.14" table:style-name="ce10">
            <text:p>20.071,14</text:p>
          </table:table-cell>
          <table:table-cell office:value-type="float" office:value="-2024.17" table:style-name="ce12">
            <text:p>-2.024,17</text:p>
          </table:table-cell>
          <table:table-cell office:value-type="float" office:value="-2959.23" table:style-name="ce12">
            <text:p>-2.959,23</text:p>
          </table:table-cell>
          <table:table-cell office:value-type="float" office:value="-5455.73" table:style-name="ce12">
            <text:p>-5.455,73</text:p>
          </table:table-cell>
          <table:table-cell office:value-type="float" office:value="0" table:style-name="ce13">
            <text:p>0,00</text:p>
          </table:table-cell>
          <table:table-cell office:value-type="float" office:value="-10439.129999999999" table:style-name="ce12">
            <text:p>-10.439,13</text:p>
          </table:table-cell>
          <table:table-cell office:value-type="float" office:value="9632.01" table:style-name="ce10">
            <text:p>9.63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YSSON WAGNER BRITO FERREIR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AN)</text:p>
          </table:table-cell>
          <table:table-cell office:value-type="float" office:value="9165.09" table:style-name="ce10">
            <text:p>9.165,0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613.5" table:style-name="ce10">
            <text:p>12.613,50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36.39" table:style-name="ce12">
            <text:p>-1.936,39</text:p>
          </table:table-cell>
          <table:table-cell office:value-type="float" office:value="-396.93" table:style-name="ce11">
            <text:p>-396,93</text:p>
          </table:table-cell>
          <table:table-cell office:value-type="float" office:value="0" table:style-name="ce13">
            <text:p>0,00</text:p>
          </table:table-cell>
          <table:table-cell office:value-type="float" office:value="-3161.71" table:style-name="ce12">
            <text:p>-3.161,71</text:p>
          </table:table-cell>
          <table:table-cell office:value-type="float" office:value="9451.7900000000009" table:style-name="ce10">
            <text:p>9.451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LIA LUISA ALVES CEZAR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office:value-type="float" office:value="744.13" table:number-columns-spanned="2" table:number-rows-spanned="1" table:style-name="ce27">
            <text:p>744,13</text:p>
          </table:table-cell>
          <table:covered-table-cell/>
          <table:table-cell office:value-type="float" office:value="1116.19" table:style-name="ce10">
            <text:p>1.116,19</text:p>
          </table:table-cell>
          <table:table-cell office:value-type="float" office:value="4092.7" table:style-name="ce10">
            <text:p>4.092,70</text:p>
          </table:table-cell>
          <table:table-cell table:style-name="ce9"/>
          <table:table-cell office:value-type="float" office:value="-10.42" table:style-name="ce11">
            <text:p>-10,4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0.42" table:style-name="ce11">
            <text:p>-10,42</text:p>
          </table:table-cell>
          <table:table-cell office:value-type="float" office:value="4082.28" table:style-name="ce10">
            <text:p>4.082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NDA CAROLINE NUNES FREIRE RIB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426.32" table:style-name="ce10">
            <text:p>9.426,3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74.02" table:style-name="ce10">
            <text:p>2.174,02</text:p>
          </table:table-cell>
          <table:table-cell office:value-type="float" office:value="3537.12" table:number-columns-spanned="2" table:number-rows-spanned="1" table:style-name="ce26">
            <text:p>3.537,12</text:p>
          </table:table-cell>
          <table:covered-table-cell/>
          <table:table-cell office:value-type="float" office:value="5305.69" table:style-name="ce10">
            <text:p>5.305,69</text:p>
          </table:table-cell>
          <table:table-cell office:value-type="float" office:value="21628.2" table:style-name="ce10">
            <text:p>21.628,20</text:p>
          </table:table-cell>
          <table:table-cell office:value-type="float" office:value="-1151.2" table:style-name="ce12">
            <text:p>-1.151,20</text:p>
          </table:table-cell>
          <table:table-cell office:value-type="float" office:value="-1827.38" table:style-name="ce12">
            <text:p>-1.827,38</text:p>
          </table:table-cell>
          <table:table-cell office:value-type="float" office:value="-778.27" table:style-name="ce11">
            <text:p>-778,27</text:p>
          </table:table-cell>
          <table:table-cell office:value-type="float" office:value="0" table:style-name="ce13">
            <text:p>0,00</text:p>
          </table:table-cell>
          <table:table-cell office:value-type="float" office:value="-3756.85" table:style-name="ce12">
            <text:p>-3.756,85</text:p>
          </table:table-cell>
          <table:table-cell office:value-type="float" office:value="17871.349999999999" table:style-name="ce10">
            <text:p>17.871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NDA VITORINO LOPES ALV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ªVTSMC)</text:p>
          </table:table-cell>
          <table:table-cell office:value-type="float" office:value="18779.439999999999" table:style-name="ce10">
            <text:p>18.779,4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401.63" table:style-name="ce10">
            <text:p>2.401,63</text:p>
          </table:table-cell>
          <table:table-cell table:number-columns-spanned="2" table:number-rows-spanned="1" table:style-name="ce25"/>
          <table:covered-table-cell/>
          <table:table-cell office:value-type="float" office:value="10505.91" table:style-name="ce10">
            <text:p>10.505,91</text:p>
          </table:table-cell>
          <table:table-cell office:value-type="float" office:value="33919.360000000001" table:style-name="ce10">
            <text:p>33.919,36</text:p>
          </table:table-cell>
          <table:table-cell office:value-type="float" office:value="-2643.76" table:style-name="ce12">
            <text:p>-2.643,76</text:p>
          </table:table-cell>
          <table:table-cell office:value-type="float" office:value="-4077.58" table:style-name="ce12">
            <text:p>-4.077,58</text:p>
          </table:table-cell>
          <table:table-cell office:value-type="float" office:value="-3390.9" table:style-name="ce12">
            <text:p>-3.390,90</text:p>
          </table:table-cell>
          <table:table-cell office:value-type="float" office:value="0" table:style-name="ce13">
            <text:p>0,00</text:p>
          </table:table-cell>
          <table:table-cell office:value-type="float" office:value="-10112.24" table:style-name="ce12">
            <text:p>-10.112,24</text:p>
          </table:table-cell>
          <table:table-cell office:value-type="float" office:value="23807.119999999999" table:style-name="ce10">
            <text:p>23.807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RA LUIZA TEIXEIRA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125.95" table:style-name="ce10">
            <text:p>3.125,95</text:p>
          </table:table-cell>
          <table:table-cell table:number-columns-spanned="2" table:number-rows-spanned="1" table:style-name="ce25"/>
          <table:covered-table-cell/>
          <table:table-cell office:value-type="float" office:value="10371.469999999999" table:style-name="ce10">
            <text:p>10.371,47</text:p>
          </table:table-cell>
          <table:table-cell office:value-type="float" office:value="34240.35" table:style-name="ce10">
            <text:p>34.240,35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977.12" table:style-name="ce12">
            <text:p>-3.977,12</text:p>
          </table:table-cell>
          <table:table-cell office:value-type="float" office:value="-2926.67" table:style-name="ce12">
            <text:p>-2.926,67</text:p>
          </table:table-cell>
          <table:table-cell office:value-type="float" office:value="0" table:style-name="ce13">
            <text:p>0,00</text:p>
          </table:table-cell>
          <table:table-cell office:value-type="float" office:value="-9643.98" table:style-name="ce12">
            <text:p>-9.643,98</text:p>
          </table:table-cell>
          <table:table-cell office:value-type="float" office:value="24596.37" table:style-name="ce10">
            <text:p>24.596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URY VALENÇA FRANÇ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644.06" table:style-name="ce10">
            <text:p>3.644,06</text:p>
          </table:table-cell>
          <table:table-cell table:style-name="ce9"/>
          <table:table-cell office:value-type="float" office:value="3618.94" table:style-name="ce10">
            <text:p>3.618,94</text:p>
          </table:table-cell>
          <table:table-cell table:number-columns-spanned="2" table:number-rows-spanned="1" table:style-name="ce25"/>
          <table:covered-table-cell/>
          <table:table-cell office:value-type="float" office:value="12828.66" table:style-name="ce10">
            <text:p>12.828,66</text:p>
          </table:table-cell>
          <table:table-cell office:value-type="float" office:value="42104.91" table:style-name="ce10">
            <text:p>42.104,91</text:p>
          </table:table-cell>
          <table:table-cell office:value-type="float" office:value="-3826.06" table:style-name="ce12">
            <text:p>-3.826,06</text:p>
          </table:table-cell>
          <table:table-cell office:value-type="float" office:value="-5029.96" table:style-name="ce12">
            <text:p>-5.029,96</text:p>
          </table:table-cell>
          <table:table-cell office:value-type="float" office:value="-2150.5" table:style-name="ce12">
            <text:p>-2.150,50</text:p>
          </table:table-cell>
          <table:table-cell office:value-type="float" office:value="0" table:style-name="ce13">
            <text:p>0,00</text:p>
          </table:table-cell>
          <table:table-cell office:value-type="float" office:value="-11006.52" table:style-name="ce12">
            <text:p>-11.006,52</text:p>
          </table:table-cell>
          <table:table-cell office:value-type="float" office:value="31098.39" table:style-name="ce10">
            <text:p>31.098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INA COSTA ALVES BARRETO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1451.69" table:style-name="ce10">
            <text:p>1.451,69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office:value-type="float" office:value="10368.82" table:style-name="ce10">
            <text:p>10.368,82</text:p>
          </table:table-cell>
          <table:table-cell office:value-type="float" office:value="31106.45" table:style-name="ce10">
            <text:p>31.106,45</text:p>
          </table:table-cell>
          <table:table-cell office:value-type="float" office:value="-2979.72" table:style-name="ce12">
            <text:p>-2.979,72</text:p>
          </table:table-cell>
          <table:table-cell office:value-type="float" office:value="-4014.07" table:style-name="ce12">
            <text:p>-4.014,07</text:p>
          </table:table-cell>
          <table:table-cell office:value-type="float" office:value="-3245.09" table:style-name="ce12">
            <text:p>-3.245,09</text:p>
          </table:table-cell>
          <table:table-cell office:value-type="float" office:value="0" table:style-name="ce13">
            <text:p>0,00</text:p>
          </table:table-cell>
          <table:table-cell office:value-type="float" office:value="-10238.879999999999" table:style-name="ce12">
            <text:p>-10.238,88</text:p>
          </table:table-cell>
          <table:table-cell office:value-type="float" office:value="20867.57" table:style-name="ce10">
            <text:p>20.867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OLINA ALMEIDA DE AZEVEDO SANTANA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979.76" table:style-name="ce10">
            <text:p>9.979,76</text:p>
          </table:table-cell>
          <table:table-cell table:number-columns-repeated="2" table:style-name="ce9"/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214.16" table:style-name="ce10">
            <text:p>11.214,16</text:p>
          </table:table-cell>
          <table:table-cell office:value-type="float" office:value="-828.39" table:style-name="ce11">
            <text:p>-828,39</text:p>
          </table:table-cell>
          <table:table-cell office:value-type="float" office:value="-1581.52" table:style-name="ce12">
            <text:p>-1.581,52</text:p>
          </table:table-cell>
          <table:table-cell office:value-type="float" office:value="-538.24" table:style-name="ce11">
            <text:p>-538,24</text:p>
          </table:table-cell>
          <table:table-cell office:value-type="float" office:value="0" table:style-name="ce13">
            <text:p>0,00</text:p>
          </table:table-cell>
          <table:table-cell office:value-type="float" office:value="-2948.15" table:style-name="ce12">
            <text:p>-2.948,15</text:p>
          </table:table-cell>
          <table:table-cell office:value-type="float" office:value="8266.01" table:style-name="ce10">
            <text:p>8.266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OLINA PINHEIRO DE FRANÇA SANTAN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2243.34" table:style-name="ce10">
            <text:p>2.24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90.36" table:style-name="ce10">
            <text:p>24.490,36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14.8500000000004" table:style-name="ce12">
            <text:p>-4.214,85</text:p>
          </table:table-cell>
          <table:table-cell office:value-type="float" office:value="-1884.11" table:style-name="ce12">
            <text:p>-1.884,11</text:p>
          </table:table-cell>
          <table:table-cell office:value-type="float" office:value="0" table:style-name="ce13">
            <text:p>0,00</text:p>
          </table:table-cell>
          <table:table-cell office:value-type="float" office:value="-9289.16" table:style-name="ce12">
            <text:p>-9.289,16</text:p>
          </table:table-cell>
          <table:table-cell office:value-type="float" office:value="15201.2" table:style-name="ce10">
            <text:p>15.201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LÁUDIA BARBOSA FLORÊNCIO CALIFE DA SILV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9218.650000000001" table:style-name="ce10">
            <text:p>19.218,65</text:p>
          </table:table-cell>
          <table:table-cell table:number-columns-repeated="2" table:style-name="ce9"/>
          <table:table-cell office:value-type="float" office:value="536.03" table:style-name="ce14">
            <text:p>536,03</text:p>
          </table:table-cell>
          <table:table-cell table:number-columns-spanned="2" table:number-rows-spanned="1" table:style-name="ce25"/>
          <table:covered-table-cell/>
          <table:table-cell office:value-type="float" office:value="9609.33" table:style-name="ce10">
            <text:p>9.609,33</text:p>
          </table:table-cell>
          <table:table-cell office:value-type="float" office:value="29364.01" table:style-name="ce10">
            <text:p>29.364,01</text:p>
          </table:table-cell>
          <table:table-cell office:value-type="float" office:value="-1900.7" table:style-name="ce12">
            <text:p>-1.900,70</text:p>
          </table:table-cell>
          <table:table-cell office:value-type="float" office:value="-3840.94" table:style-name="ce12">
            <text:p>-3.840,94</text:p>
          </table:table-cell>
          <table:table-cell office:value-type="float" office:value="-2278.59" table:style-name="ce12">
            <text:p>-2.278,59</text:p>
          </table:table-cell>
          <table:table-cell office:value-type="float" office:value="0" table:style-name="ce13">
            <text:p>0,00</text:p>
          </table:table-cell>
          <table:table-cell office:value-type="float" office:value="-8020.23" table:style-name="ce12">
            <text:p>-8.020,23</text:p>
          </table:table-cell>
          <table:table-cell office:value-type="float" office:value="21343.78" table:style-name="ce10">
            <text:p>21.343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LÁUDIA COSTA FORTES CAVALCANTI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UBLICIDADE</text:p>
          </table:table-cell>
          <table:table-cell office:value-type="float" office:value="2052.16" table:style-name="ce10">
            <text:p>2.052,1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38.6999999999998" table:style-name="ce10">
            <text:p>2.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230.75" table:style-name="ce10">
            <text:p>6.230,75</text:p>
          </table:table-cell>
          <table:table-cell office:value-type="float" office:value="-287.3" table:style-name="ce11">
            <text:p>-287,30</text:p>
          </table:table-cell>
          <table:table-cell office:value-type="float" office:value="-200.92" table:style-name="ce11">
            <text:p>-200,92</text:p>
          </table:table-cell>
          <table:table-cell office:value-type="float" office:value="-2417.5500000000002" table:style-name="ce12">
            <text:p>-2.417,55</text:p>
          </table:table-cell>
          <table:table-cell office:value-type="float" office:value="0" table:style-name="ce13">
            <text:p>0,00</text:p>
          </table:table-cell>
          <table:table-cell office:value-type="float" office:value="-2905.77" table:style-name="ce12">
            <text:p>-2.905,77</text:p>
          </table:table-cell>
          <table:table-cell office:value-type="float" office:value="3324.98" table:style-name="ce10">
            <text:p>3.324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RISTINA DE OLIVEIRA PEIXOTO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PAGAMENTO (SOF)</text:p>
          </table:table-cell>
          <table:table-cell office:value-type="float" office:value="10887.5" table:style-name="ce10">
            <text:p>10.887,50</text:p>
          </table:table-cell>
          <table:table-cell table:number-columns-repeated="2" table:style-name="ce9"/>
          <table:table-cell office:value-type="float" office:value="1246.71" table:style-name="ce10">
            <text:p>1.24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34.21" table:style-name="ce10">
            <text:p>12.134,21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750.56" table:style-name="ce12">
            <text:p>-1.750,56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111.09" table:style-name="ce12">
            <text:p>-3.111,09</text:p>
          </table:table-cell>
          <table:table-cell office:value-type="float" office:value="9023.1200000000008" table:style-name="ce10">
            <text:p>9.023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FLÁVIA TEIXEIRA CINTRA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92.88" table:style-name="ce10">
            <text:p>1.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87.36" table:style-name="ce10">
            <text:p>15.287,3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30.56" table:style-name="ce12">
            <text:p>-2.430,56</text:p>
          </table:table-cell>
          <table:table-cell office:value-type="float" office:value="-2095.79" table:style-name="ce12">
            <text:p>-2.095,79</text:p>
          </table:table-cell>
          <table:table-cell office:value-type="float" office:value="0" table:style-name="ce13">
            <text:p>0,00</text:p>
          </table:table-cell>
          <table:table-cell office:value-type="float" office:value="-6031.52" table:style-name="ce12">
            <text:p>-6.031,52</text:p>
          </table:table-cell>
          <table:table-cell office:value-type="float" office:value="9255.84" table:style-name="ce10">
            <text:p>9.255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IZABEL BEZERRA DE ALBUQUERQU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412.23" table:style-name="ce10">
            <text:p>11.412,23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5706.12" table:style-name="ce10">
            <text:p>5.706,12</text:p>
          </table:table-cell>
          <table:table-cell office:value-type="float" office:value="17868.98" table:style-name="ce10">
            <text:p>17.868,98</text:p>
          </table:table-cell>
          <table:table-cell office:value-type="float" office:value="-627.13" table:style-name="ce11">
            <text:p>-627,13</text:p>
          </table:table-cell>
          <table:table-cell table:style-name="ce9"/>
          <table:table-cell office:value-type="float" office:value="-1962.51" table:style-name="ce12">
            <text:p>-1.962,51</text:p>
          </table:table-cell>
          <table:table-cell office:value-type="float" office:value="0" table:style-name="ce13">
            <text:p>0,00</text:p>
          </table:table-cell>
          <table:table-cell office:value-type="float" office:value="-2589.64" table:style-name="ce12">
            <text:p>-2.589,64</text:p>
          </table:table-cell>
          <table:table-cell office:value-type="float" office:value="15279.34" table:style-name="ce10">
            <text:p>15.279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ÚCIA DOS SANTOS SILVA BATIST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-ARA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78.7" table:style-name="ce10">
            <text:p>16.278,7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37.12" table:style-name="ce12">
            <text:p>-2.537,12</text:p>
          </table:table-cell>
          <table:table-cell office:value-type="float" office:value="-1528.67" table:style-name="ce12">
            <text:p>-1.528,67</text:p>
          </table:table-cell>
          <table:table-cell office:value-type="float" office:value="0" table:style-name="ce13">
            <text:p>0,00</text:p>
          </table:table-cell>
          <table:table-cell office:value-type="float" office:value="-5570.96" table:style-name="ce12">
            <text:p>-5.570,96</text:p>
          </table:table-cell>
          <table:table-cell office:value-type="float" office:value="10707.74" table:style-name="ce10">
            <text:p>10.707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ÚCIA MONTEIRO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218.68" table:style-name="ce10">
            <text:p>4.218,68</text:p>
          </table:table-cell>
          <table:table-cell table:style-name="ce9"/>
          <table:table-cell office:value-type="float" office:value="3161.97" table:style-name="ce10">
            <text:p>3.161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16.509999999998" table:style-name="ce10">
            <text:p>19.016,51</text:p>
          </table:table-cell>
          <table:table-cell office:value-type="float" office:value="-1866.1" table:style-name="ce12">
            <text:p>-1.866,10</text:p>
          </table:table-cell>
          <table:table-cell office:value-type="float" office:value="-2873.19" table:style-name="ce12">
            <text:p>-2.873,19</text:p>
          </table:table-cell>
          <table:table-cell office:value-type="float" office:value="-1499.18" table:style-name="ce12">
            <text:p>-1.499,18</text:p>
          </table:table-cell>
          <table:table-cell office:value-type="float" office:value="0" table:style-name="ce13">
            <text:p>0,00</text:p>
          </table:table-cell>
          <table:table-cell office:value-type="float" office:value="-6238.47" table:style-name="ce12">
            <text:p>-6.238,47</text:p>
          </table:table-cell>
          <table:table-cell office:value-type="float" office:value="12778.04" table:style-name="ce10">
            <text:p>12.778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UIZA FERREIRA BARROS CORRÊ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729.26" table:style-name="ce14">
            <text:p>729,26</text:p>
          </table:table-cell>
          <table:table-cell table:style-name="ce9"/>
          <table:table-cell office:value-type="float" office:value="2495.0500000000002" table:style-name="ce10">
            <text:p>2.49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02.65" table:style-name="ce10">
            <text:p>15.002,65</text:p>
          </table:table-cell>
          <table:table-cell office:value-type="float" office:value="-1598.25" table:style-name="ce12">
            <text:p>-1.598,25</text:p>
          </table:table-cell>
          <table:table-cell office:value-type="float" office:value="-2078.5700000000002" table:style-name="ce12">
            <text:p>-2.078,57</text:p>
          </table:table-cell>
          <table:table-cell office:value-type="float" office:value="-4921.01" table:style-name="ce12">
            <text:p>-4.921,01</text:p>
          </table:table-cell>
          <table:table-cell office:value-type="float" office:value="0" table:style-name="ce13">
            <text:p>0,00</text:p>
          </table:table-cell>
          <table:table-cell office:value-type="float" office:value="-8597.83" table:style-name="ce12">
            <text:p>-8.597,83</text:p>
          </table:table-cell>
          <table:table-cell office:value-type="float" office:value="6404.82" table:style-name="ce10">
            <text:p>6.404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PAULA BARRETO TEIXEIR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URADORIA DO MEMORIAL PONTES DE MIRANDA (SEGP)</text:p>
          </table:table-cell>
          <table:table-cell table:number-columns-repeated="3" table:style-name="ce9"/>
          <table:table-cell office:value-type="float" office:value="682.8" table:style-name="ce14">
            <text:p>682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2.8" table:style-name="ce14">
            <text:p>682,8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682.8" table:style-name="ce14">
            <text:p>68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MARIA SOARES MARIN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36.33" table:style-name="ce10">
            <text:p>1.636,3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67.22" table:style-name="ce10">
            <text:p>2.667,22</text:p>
          </table:table-cell>
          <table:table-cell table:number-columns-spanned="2" table:number-rows-spanned="1" table:style-name="ce25"/>
          <table:covered-table-cell/>
          <table:table-cell office:value-type="float" office:value="11509.01" table:style-name="ce10">
            <text:p>11.509,01</text:p>
          </table:table-cell>
          <table:table-cell office:value-type="float" office:value="37194.239999999998" table:style-name="ce10">
            <text:p>37.194,24</text:p>
          </table:table-cell>
          <table:table-cell office:value-type="float" office:value="-3010.18" table:style-name="ce12">
            <text:p>-3.010,18</text:p>
          </table:table-cell>
          <table:table-cell office:value-type="float" office:value="-4476.38" table:style-name="ce12">
            <text:p>-4.476,38</text:p>
          </table:table-cell>
          <table:table-cell office:value-type="float" office:value="-5682.24" table:style-name="ce12">
            <text:p>-5.682,24</text:p>
          </table:table-cell>
          <table:table-cell office:value-type="float" office:value="0" table:style-name="ce13">
            <text:p>0,00</text:p>
          </table:table-cell>
          <table:table-cell office:value-type="float" office:value="-13168.8" table:style-name="ce12">
            <text:p>-13.168,80</text:p>
          </table:table-cell>
          <table:table-cell office:value-type="float" office:value="24025.439999999999" table:style-name="ce10">
            <text:p>24.025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CORREIA VIV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9621.1" table:style-name="ce10">
            <text:p>9.621,1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84.98" table:style-name="ce10">
            <text:p>1.38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91.13" table:style-name="ce10">
            <text:p>12.191,13</text:p>
          </table:table-cell>
          <table:table-cell office:value-type="float" office:value="-1190.02" table:style-name="ce12">
            <text:p>-1.190,02</text:p>
          </table:table-cell>
          <table:table-cell office:value-type="float" office:value="-1775.08" table:style-name="ce12">
            <text:p>-1.775,08</text:p>
          </table:table-cell>
          <table:table-cell office:value-type="float" office:value="-711.24" table:style-name="ce11">
            <text:p>-711,24</text:p>
          </table:table-cell>
          <table:table-cell office:value-type="float" office:value="0" table:style-name="ce13">
            <text:p>0,00</text:p>
          </table:table-cell>
          <table:table-cell office:value-type="float" office:value="-3676.34" table:style-name="ce12">
            <text:p>-3.676,34</text:p>
          </table:table-cell>
          <table:table-cell office:value-type="float" office:value="8514.7900000000009" table:style-name="ce10">
            <text:p>8.514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GUSTAVO MELO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PRECATÓRIOS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3225.3" table:style-name="ce10">
            <text:p>3.225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745.01" table:style-name="ce10">
            <text:p>22.745,0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92.87" table:style-name="ce12">
            <text:p>-3.692,87</text:p>
          </table:table-cell>
          <table:table-cell office:value-type="float" office:value="-2299.69" table:style-name="ce12">
            <text:p>-2.299,69</text:p>
          </table:table-cell>
          <table:table-cell office:value-type="float" office:value="0" table:style-name="ce13">
            <text:p>0,00</text:p>
          </table:table-cell>
          <table:table-cell office:value-type="float" office:value="-8732.75" table:style-name="ce12">
            <text:p>-8.732,75</text:p>
          </table:table-cell>
          <table:table-cell office:value-type="float" office:value="14012.26" table:style-name="ce10">
            <text:p>14.012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HENRIQUE DE LIMA ANTUN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3221.92" table:style-name="ce10">
            <text:p>3.221,92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09.44" table:style-name="ce10">
            <text:p>1.909,44</text:p>
          </table:table-cell>
          <table:table-cell table:number-columns-spanned="2" table:number-rows-spanned="1" table:style-name="ce25"/>
          <table:covered-table-cell/>
          <table:table-cell office:value-type="float" office:value="8189.67" table:style-name="ce10">
            <text:p>8.189,67</text:p>
          </table:table-cell>
          <table:table-cell office:value-type="float" office:value="26478.44" table:style-name="ce10">
            <text:p>26.478,44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082.33" table:style-name="ce12">
            <text:p>-3.082,33</text:p>
          </table:table-cell>
          <table:table-cell office:value-type="float" office:value="-4510" table:style-name="ce12">
            <text:p>-4.510,00</text:p>
          </table:table-cell>
          <table:table-cell office:value-type="float" office:value="0" table:style-name="ce13">
            <text:p>0,00</text:p>
          </table:table-cell>
          <table:table-cell office:value-type="float" office:value="-9601.8700000000008" table:style-name="ce12">
            <text:p>-9.601,87</text:p>
          </table:table-cell>
          <table:table-cell office:value-type="float" office:value="16876.57" table:style-name="ce10">
            <text:p>16.876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LUIZ DE ARAÚJO CUNH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997.09" table:style-name="ce10">
            <text:p>2.997,0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16.42" table:style-name="ce10">
            <text:p>2.91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50.47" table:style-name="ce10">
            <text:p>19.750,47</text:p>
          </table:table-cell>
          <table:table-cell office:value-type="float" office:value="-1992.04" table:style-name="ce12">
            <text:p>-1.992,04</text:p>
          </table:table-cell>
          <table:table-cell office:value-type="float" office:value="-3107.92" table:style-name="ce12">
            <text:p>-3.107,92</text:p>
          </table:table-cell>
          <table:table-cell office:value-type="float" office:value="-3353.13" table:style-name="ce12">
            <text:p>-3.353,13</text:p>
          </table:table-cell>
          <table:table-cell office:value-type="float" office:value="0" table:style-name="ce13">
            <text:p>0,00</text:p>
          </table:table-cell>
          <table:table-cell office:value-type="float" office:value="-8453.09" table:style-name="ce12">
            <text:p>-8.453,09</text:p>
          </table:table-cell>
          <table:table-cell office:value-type="float" office:value="11297.38" table:style-name="ce10">
            <text:p>11.297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LUIZ FERREIRA SANT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714.52" table:style-name="ce10">
            <text:p>19.714,52</text:p>
          </table:table-cell>
          <table:table-cell office:value-type="float" office:value="369.69" table:style-name="ce14">
            <text:p>369,6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42.58" table:style-name="ce10">
            <text:p>2.642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66.68" table:style-name="ce10">
            <text:p>24.666,68</text:p>
          </table:table-cell>
          <table:table-cell office:value-type="float" office:value="-2833.33" table:style-name="ce12">
            <text:p>-2.833,33</text:p>
          </table:table-cell>
          <table:table-cell office:value-type="float" office:value="-4303.83" table:style-name="ce12">
            <text:p>-4.303,83</text:p>
          </table:table-cell>
          <table:table-cell office:value-type="float" office:value="-4226.6499999999996" table:style-name="ce12">
            <text:p>-4.226,65</text:p>
          </table:table-cell>
          <table:table-cell office:value-type="float" office:value="0" table:style-name="ce13">
            <text:p>0,00</text:p>
          </table:table-cell>
          <table:table-cell office:value-type="float" office:value="-11363.81" table:style-name="ce12">
            <text:p>-11.363,81</text:p>
          </table:table-cell>
          <table:table-cell office:value-type="float" office:value="13302.87" table:style-name="ce10">
            <text:p>13.30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NOVAES SANTIAG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11.03" table:style-name="ce10">
            <text:p>2.011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47.26" table:style-name="ce10">
            <text:p>22.147,26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940.04" table:style-name="ce12">
            <text:p>-3.940,04</text:p>
          </table:table-cell>
          <table:table-cell office:value-type="float" office:value="-1574.65" table:style-name="ce12">
            <text:p>-1.574,65</text:p>
          </table:table-cell>
          <table:table-cell office:value-type="float" office:value="0" table:style-name="ce13">
            <text:p>0,00</text:p>
          </table:table-cell>
          <table:table-cell office:value-type="float" office:value="-8162.2" table:style-name="ce12">
            <text:p>-8.162,20</text:p>
          </table:table-cell>
          <table:table-cell office:value-type="float" office:value="13985.06" table:style-name="ce10">
            <text:p>13.985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PORTO TRONCHINI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3000.22" table:style-name="ce10">
            <text:p>13.000,22</text:p>
          </table:table-cell>
          <table:table-cell table:number-columns-repeated="2" table:style-name="ce9"/>
          <table:table-cell office:value-type="float" office:value="1583.34" table:style-name="ce10">
            <text:p>1.58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83.56" table:style-name="ce10">
            <text:p>14.583,5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43.3200000000002" table:style-name="ce12">
            <text:p>-2.343,32</text:p>
          </table:table-cell>
          <table:table-cell office:value-type="float" office:value="-1051.4000000000001" table:style-name="ce12">
            <text:p>-1.051,40</text:p>
          </table:table-cell>
          <table:table-cell office:value-type="float" office:value="0" table:style-name="ce13">
            <text:p>0,00</text:p>
          </table:table-cell>
          <table:table-cell office:value-type="float" office:value="-4223.1099999999997" table:style-name="ce12">
            <text:p>-4.223,11</text:p>
          </table:table-cell>
          <table:table-cell office:value-type="float" office:value="10360.450000000001" table:style-name="ce10">
            <text:p>10.360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DE VASCONCELOS COST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2390.39" table:style-name="ce10">
            <text:p>2.39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99.97" table:style-name="ce10">
            <text:p>16.099,97</text:p>
          </table:table-cell>
          <table:table-cell office:value-type="float" office:value="-1820.09" table:style-name="ce12">
            <text:p>-1.820,09</text:p>
          </table:table-cell>
          <table:table-cell office:value-type="float" office:value="-2295.98" table:style-name="ce12">
            <text:p>-2.295,98</text:p>
          </table:table-cell>
          <table:table-cell office:value-type="float" office:value="-1799.66" table:style-name="ce12">
            <text:p>-1.799,66</text:p>
          </table:table-cell>
          <table:table-cell office:value-type="float" office:value="0" table:style-name="ce13">
            <text:p>0,00</text:p>
          </table:table-cell>
          <table:table-cell office:value-type="float" office:value="-5915.73" table:style-name="ce12">
            <text:p>-5.915,73</text:p>
          </table:table-cell>
          <table:table-cell office:value-type="float" office:value="10184.24" table:style-name="ce10">
            <text:p>10.184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LEÃO BARBOS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39.23" table:style-name="ce10">
            <text:p>1.63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33.71" table:style-name="ce10">
            <text:p>15.333,7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30.56" table:style-name="ce12">
            <text:p>-2.430,56</text:p>
          </table:table-cell>
          <table:table-cell office:value-type="float" office:value="-3753.75" table:style-name="ce12">
            <text:p>-3.753,75</text:p>
          </table:table-cell>
          <table:table-cell office:value-type="float" office:value="0" table:style-name="ce13">
            <text:p>0,00</text:p>
          </table:table-cell>
          <table:table-cell office:value-type="float" office:value="-7689.48" table:style-name="ce12">
            <text:p>-7.689,48</text:p>
          </table:table-cell>
          <table:table-cell office:value-type="float" office:value="7644.23" table:style-name="ce10">
            <text:p>7.644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LUCENA DE MEDEIROS LEITE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2775.48" table:style-name="ce10">
            <text:p>2.775,4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office:value-type="float" office:value="1980.27" table:style-name="ce10">
            <text:p>1.980,27</text:p>
          </table:table-cell>
          <table:table-cell office:value-type="float" office:value="7964.9" table:style-name="ce10">
            <text:p>7.964,90</text:p>
          </table:table-cell>
          <table:table-cell office:value-type="float" office:value="-388.57" table:style-name="ce11">
            <text:p>-388,57</text:p>
          </table:table-cell>
          <table:table-cell office:value-type="float" office:value="-152.56" table:style-name="ce11">
            <text:p>-152,56</text:p>
          </table:table-cell>
          <table:table-cell office:value-type="float" office:value="-1694.23" table:style-name="ce12">
            <text:p>-1.694,23</text:p>
          </table:table-cell>
          <table:table-cell office:value-type="float" office:value="0" table:style-name="ce13">
            <text:p>0,00</text:p>
          </table:table-cell>
          <table:table-cell office:value-type="float" office:value="-2235.36" table:style-name="ce12">
            <text:p>-2.235,36</text:p>
          </table:table-cell>
          <table:table-cell office:value-type="float" office:value="5729.54" table:style-name="ce10">
            <text:p>5.729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SILVA FONSÊCA</text:p>
          </table:table-cell>
          <table:table-cell office:value-type="string" table:style-name="ce8">
            <text:p>ASSISTENTE - FOLHA DE PAGAMENTO 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11.95" table:style-name="ce10">
            <text:p>2.011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06.43" table:style-name="ce10">
            <text:p>15.706,4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82.6999999999998" table:style-name="ce12">
            <text:p>-2.482,70</text:p>
          </table:table-cell>
          <table:table-cell office:value-type="float" office:value="-3266.35" table:style-name="ce12">
            <text:p>-3.266,35</text:p>
          </table:table-cell>
          <table:table-cell office:value-type="float" office:value="0" table:style-name="ce13">
            <text:p>0,00</text:p>
          </table:table-cell>
          <table:table-cell office:value-type="float" office:value="-7254.22" table:style-name="ce12">
            <text:p>-7.254,22</text:p>
          </table:table-cell>
          <table:table-cell office:value-type="float" office:value="8452.2099999999991" table:style-name="ce10">
            <text:p>8.452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ALVES LOURENÇO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20.38" table:style-name="ce10">
            <text:p>13.920,3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897.09" table:style-name="ce12">
            <text:p>-1.897,09</text:p>
          </table:table-cell>
          <table:table-cell office:value-type="float" office:value="-1842.9" table:style-name="ce12">
            <text:p>-1.842,90</text:p>
          </table:table-cell>
          <table:table-cell office:value-type="float" office:value="0" table:style-name="ce13">
            <text:p>0,00</text:p>
          </table:table-cell>
          <table:table-cell office:value-type="float" office:value="-5245.16" table:style-name="ce12">
            <text:p>-5.245,16</text:p>
          </table:table-cell>
          <table:table-cell office:value-type="float" office:value="8675.2199999999993" table:style-name="ce10">
            <text:p>8.675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CHRISTINA BEZERRA LIN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99.23" table:style-name="ce10">
            <text:p>2.29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71.78" table:style-name="ce10">
            <text:p>14.371,78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867.9" table:style-name="ce12">
            <text:p>-1.867,90</text:p>
          </table:table-cell>
          <table:table-cell office:value-type="float" office:value="-2759.39" table:style-name="ce12">
            <text:p>-2.759,39</text:p>
          </table:table-cell>
          <table:table-cell office:value-type="float" office:value="0" table:style-name="ce13">
            <text:p>0,00</text:p>
          </table:table-cell>
          <table:table-cell office:value-type="float" office:value="-5987.82" table:style-name="ce12">
            <text:p>-5.987,82</text:p>
          </table:table-cell>
          <table:table-cell office:value-type="float" office:value="8383.9599999999991" table:style-name="ce10">
            <text:p>8.383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MARIA CARNEIRO NOVA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5927.64" table:style-name="ce10">
            <text:p>15.927,64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17314.580000000002" table:style-name="ce10">
            <text:p>17.314,58</text:p>
          </table:table-cell>
          <table:table-cell office:value-type="float" office:value="52694.37" table:style-name="ce10">
            <text:p>52.694,37</text:p>
          </table:table-cell>
          <table:table-cell office:value-type="float" office:value="-4702.32" table:style-name="ce12">
            <text:p>-4.702,32</text:p>
          </table:table-cell>
          <table:table-cell office:value-type="float" office:value="-6836.93" table:style-name="ce12">
            <text:p>-6.836,93</text:p>
          </table:table-cell>
          <table:table-cell office:value-type="float" office:value="-4586.22" table:style-name="ce12">
            <text:p>-4.586,22</text:p>
          </table:table-cell>
          <table:table-cell office:value-type="float" office:value="0" table:style-name="ce13">
            <text:p>0,00</text:p>
          </table:table-cell>
          <table:table-cell office:value-type="float" office:value="-16125.47" table:style-name="ce12">
            <text:p>-16.125,47</text:p>
          </table:table-cell>
          <table:table-cell office:value-type="float" office:value="36568.9" table:style-name="ce10">
            <text:p>36.568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MARIA LUSTOSA COELH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64.07" table:style-name="ce10">
            <text:p>3.464,07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11375.01" table:style-name="ce10">
            <text:p>11.375,01</text:p>
          </table:table-cell>
          <table:table-cell office:value-type="float" office:value="34875.65" table:style-name="ce10">
            <text:p>34.875,65</text:p>
          </table:table-cell>
          <table:table-cell office:value-type="float" office:value="-2483.37" table:style-name="ce12">
            <text:p>-2.483,37</text:p>
          </table:table-cell>
          <table:table-cell office:value-type="float" office:value="-4180.37" table:style-name="ce12">
            <text:p>-4.180,37</text:p>
          </table:table-cell>
          <table:table-cell office:value-type="float" office:value="-3201.62" table:style-name="ce12">
            <text:p>-3.201,62</text:p>
          </table:table-cell>
          <table:table-cell office:value-type="float" office:value="0" table:style-name="ce13">
            <text:p>0,00</text:p>
          </table:table-cell>
          <table:table-cell office:value-type="float" office:value="-9865.36" table:style-name="ce12">
            <text:p>-9.865,36</text:p>
          </table:table-cell>
          <table:table-cell office:value-type="float" office:value="25010.29" table:style-name="ce10">
            <text:p>25.010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GELINA CAVALCANTE DE MEL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524.87" table:style-name="ce10">
            <text:p>2.524,8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89.39" table:style-name="ce10">
            <text:p>18.589,39</text:p>
          </table:table-cell>
          <table:table-cell office:value-type="float" office:value="-1643.02" table:style-name="ce12">
            <text:p>-1.643,02</text:p>
          </table:table-cell>
          <table:table-cell office:value-type="float" office:value="-3113.12" table:style-name="ce12">
            <text:p>-3.113,12</text:p>
          </table:table-cell>
          <table:table-cell office:value-type="float" office:value="-3415.21" table:style-name="ce12">
            <text:p>-3.415,21</text:p>
          </table:table-cell>
          <table:table-cell office:value-type="float" office:value="0" table:style-name="ce13">
            <text:p>0,00</text:p>
          </table:table-cell>
          <table:table-cell office:value-type="float" office:value="-8171.35" table:style-name="ce12">
            <text:p>-8.171,35</text:p>
          </table:table-cell>
          <table:table-cell office:value-type="float" office:value="10418.040000000001" table:style-name="ce10">
            <text:p>10.418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BRITO FARIAS</text:p>
          </table:table-cell>
          <table:table-cell office:value-type="string" table:style-name="ce8">
            <text:p>ANALISTA JUDICIÁRIO - NÍVEL SUPERIOR C12</text:p>
          </table:table-cell>
          <table:table-cell table:style-name="ce9"/>
          <table:table-cell office:value-type="float" office:value="21538.04" table:style-name="ce10">
            <text:p>21.538,04</text:p>
          </table:table-cell>
          <table:table-cell table:number-columns-repeated="2" table:style-name="ce9"/>
          <table:table-cell office:value-type="float" office:value="3364.65" table:style-name="ce10">
            <text:p>3.364,65</text:p>
          </table:table-cell>
          <table:table-cell table:number-columns-spanned="2" table:number-rows-spanned="1" table:style-name="ce25"/>
          <table:covered-table-cell/>
          <table:table-cell office:value-type="float" office:value="10761.7" table:style-name="ce10">
            <text:p>10.761,70</text:p>
          </table:table-cell>
          <table:table-cell office:value-type="float" office:value="35664.39" table:style-name="ce10">
            <text:p>35.664,3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617.24" table:style-name="ce12">
            <text:p>-4.617,24</text:p>
          </table:table-cell>
          <table:table-cell office:value-type="float" office:value="-4093.72" table:style-name="ce12">
            <text:p>-4.093,72</text:p>
          </table:table-cell>
          <table:table-cell office:value-type="float" office:value="0" table:style-name="ce13">
            <text:p>0,00</text:p>
          </table:table-cell>
          <table:table-cell office:value-type="float" office:value="-9539.35" table:style-name="ce12">
            <text:p>-9.539,35</text:p>
          </table:table-cell>
          <table:table-cell office:value-type="float" office:value="26125.040000000001" table:style-name="ce10">
            <text:p>26.125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CAROLINE PEDROSA DE OLIVEIRA BRASIL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GESTÃO DE CONTRATOS E TERCEIRIZAÇÃO (SA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800.67" table:style-name="ce14">
            <text:p>800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40.56" table:style-name="ce10">
            <text:p>2.740,56</text:p>
          </table:table-cell>
          <table:table-cell table:number-columns-repeated="2" table:style-name="ce9"/>
          <table:table-cell office:value-type="float" office:value="-1131.51" table:style-name="ce12">
            <text:p>-1.131,51</text:p>
          </table:table-cell>
          <table:table-cell office:value-type="float" office:value="0" table:style-name="ce13">
            <text:p>0,00</text:p>
          </table:table-cell>
          <table:table-cell office:value-type="float" office:value="-1131.51" table:style-name="ce12">
            <text:p>-1.131,51</text:p>
          </table:table-cell>
          <table:table-cell office:value-type="float" office:value="1609.05" table:style-name="ce10">
            <text:p>1.609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ALVES DE ME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776.75" table:style-name="ce14">
            <text:p>776,75</text:p>
          </table:table-cell>
          <table:table-cell office:value-type="float" office:value="1185.05" table:style-name="ce10">
            <text:p>1.185,05</text:p>
          </table:table-cell>
          <table:table-cell office:value-type="float" office:value="3234.73" table:style-name="ce10">
            <text:p>3.23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93.599999999999" table:style-name="ce10">
            <text:p>17.093,60</text:p>
          </table:table-cell>
          <table:table-cell office:value-type="float" office:value="-1625.68" table:style-name="ce12">
            <text:p>-1.625,68</text:p>
          </table:table-cell>
          <table:table-cell office:value-type="float" office:value="-2338.36" table:style-name="ce12">
            <text:p>-2.338,36</text:p>
          </table:table-cell>
          <table:table-cell office:value-type="float" office:value="-2251.14" table:style-name="ce12">
            <text:p>-2.251,14</text:p>
          </table:table-cell>
          <table:table-cell office:value-type="float" office:value="0" table:style-name="ce13">
            <text:p>0,00</text:p>
          </table:table-cell>
          <table:table-cell office:value-type="float" office:value="-6215.18" table:style-name="ce12">
            <text:p>-6.215,18</text:p>
          </table:table-cell>
          <table:table-cell office:value-type="float" office:value="10878.42" table:style-name="ce10">
            <text:p>10.878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ONIO CAETANO PEREIR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961.06" table:style-name="ce10">
            <text:p>2.961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44.5" table:style-name="ce10">
            <text:p>15.544,50</text:p>
          </table:table-cell>
          <table:table-cell office:value-type="float" office:value="-1453.52" table:style-name="ce12">
            <text:p>-1.453,52</text:p>
          </table:table-cell>
          <table:table-cell office:value-type="float" office:value="-1982.82" table:style-name="ce12">
            <text:p>-1.982,82</text:p>
          </table:table-cell>
          <table:table-cell office:value-type="float" office:value="-2990.21" table:style-name="ce12">
            <text:p>-2.990,21</text:p>
          </table:table-cell>
          <table:table-cell office:value-type="float" office:value="0" table:style-name="ce13">
            <text:p>0,00</text:p>
          </table:table-cell>
          <table:table-cell office:value-type="float" office:value="-6426.55" table:style-name="ce12">
            <text:p>-6.426,55</text:p>
          </table:table-cell>
          <table:table-cell office:value-type="float" office:value="9117.9500000000007" table:style-name="ce10">
            <text:p>9.117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DA SILVA PIR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32.87" table:style-name="ce10">
            <text:p>17.632,87</text:p>
          </table:table-cell>
          <table:table-cell office:value-type="float" office:value="6056.43" table:style-name="ce10">
            <text:p>6.056,43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office:value-type="float" office:value="11844.65" table:style-name="ce10">
            <text:p>11.844,65</text:p>
          </table:table-cell>
          <table:table-cell office:value-type="float" office:value="37035.21" table:style-name="ce10">
            <text:p>37.035,21</text:p>
          </table:table-cell>
          <table:table-cell office:value-type="float" office:value="-2638.35" table:style-name="ce12">
            <text:p>-2.638,35</text:p>
          </table:table-cell>
          <table:table-cell office:value-type="float" office:value="-4396.0600000000004" table:style-name="ce12">
            <text:p>-4.396,06</text:p>
          </table:table-cell>
          <table:table-cell office:value-type="float" office:value="-3511.07" table:style-name="ce12">
            <text:p>-3.511,07</text:p>
          </table:table-cell>
          <table:table-cell office:value-type="float" office:value="0" table:style-name="ce13">
            <text:p>0,00</text:p>
          </table:table-cell>
          <table:table-cell office:value-type="float" office:value="-10545.48" table:style-name="ce12">
            <text:p>-10.545,48</text:p>
          </table:table-cell>
          <table:table-cell office:value-type="float" office:value="26489.73" table:style-name="ce10">
            <text:p>26.489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ONIO DE ARAÚJO AGUIAR FI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406.74" table:style-name="ce10">
            <text:p>4.40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88.86" table:style-name="ce10">
            <text:p>17.488,8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157.89" table:style-name="ce12">
            <text:p>-2.157,89</text:p>
          </table:table-cell>
          <table:table-cell office:value-type="float" office:value="-4789.8" table:style-name="ce12">
            <text:p>-4.789,80</text:p>
          </table:table-cell>
          <table:table-cell office:value-type="float" office:value="0" table:style-name="ce13">
            <text:p>0,00</text:p>
          </table:table-cell>
          <table:table-cell office:value-type="float" office:value="-8452.86" table:style-name="ce12">
            <text:p>-8.452,86</text:p>
          </table:table-cell>
          <table:table-cell office:value-type="float" office:value="9036" table:style-name="ce10">
            <text:p>9.036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DE PÁDUA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6176.58" table:style-name="ce10">
            <text:p>6.176,58</text:p>
          </table:table-cell>
          <table:table-cell table:style-name="ce9"/>
          <table:table-cell office:value-type="float" office:value="1757.61" table:style-name="ce10">
            <text:p>1.757,61</text:p>
          </table:table-cell>
          <table:table-cell table:number-columns-spanned="2" table:number-rows-spanned="1" table:style-name="ce25"/>
          <table:covered-table-cell/>
          <table:table-cell office:value-type="float" office:value="8906.2199999999993" table:style-name="ce10">
            <text:p>8.906,22</text:p>
          </table:table-cell>
          <table:table-cell office:value-type="float" office:value="28476.27" table:style-name="ce10">
            <text:p>28.476,27</text:p>
          </table:table-cell>
          <table:table-cell office:value-type="float" office:value="-1668.67" table:style-name="ce12">
            <text:p>-1.668,67</text:p>
          </table:table-cell>
          <table:table-cell office:value-type="float" office:value="-2994.45" table:style-name="ce12">
            <text:p>-2.994,45</text:p>
          </table:table-cell>
          <table:table-cell office:value-type="float" office:value="-4749.46" table:style-name="ce12">
            <text:p>-4.749,46</text:p>
          </table:table-cell>
          <table:table-cell office:value-type="float" office:value="0" table:style-name="ce13">
            <text:p>0,00</text:p>
          </table:table-cell>
          <table:table-cell office:value-type="float" office:value="-9412.58" table:style-name="ce12">
            <text:p>-9.412,58</text:p>
          </table:table-cell>
          <table:table-cell office:value-type="float" office:value="19063.689999999999" table:style-name="ce10">
            <text:p>19.063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FÉLIX NET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529.04" table:style-name="ce10">
            <text:p>3.529,04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7463.72" table:style-name="ce10">
            <text:p>7.463,72</text:p>
          </table:table-cell>
          <table:table-cell office:value-type="float" office:value="23928.76" table:style-name="ce10">
            <text:p>23.928,76</text:p>
          </table:table-cell>
          <table:table-cell office:value-type="float" office:value="-1192.6500000000001" table:style-name="ce12">
            <text:p>-1.192,65</text:p>
          </table:table-cell>
          <table:table-cell office:value-type="float" office:value="-2018.4" table:style-name="ce12">
            <text:p>-2.018,40</text:p>
          </table:table-cell>
          <table:table-cell office:value-type="float" office:value="-5852.94" table:style-name="ce12">
            <text:p>-5.852,94</text:p>
          </table:table-cell>
          <table:table-cell office:value-type="float" office:value="0" table:style-name="ce13">
            <text:p>0,00</text:p>
          </table:table-cell>
          <table:table-cell office:value-type="float" office:value="-9063.99" table:style-name="ce12">
            <text:p>-9.063,99</text:p>
          </table:table-cell>
          <table:table-cell office:value-type="float" office:value="14864.77" table:style-name="ce10">
            <text:p>14.864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HENRIQUE TEIXEIRA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482.5500000000002" table:style-name="ce10">
            <text:p>2.482,55</text:p>
          </table:table-cell>
          <table:table-cell table:style-name="ce9"/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office:value-type="float" office:value="7949.71" table:style-name="ce10">
            <text:p>7.949,71</text:p>
          </table:table-cell>
          <table:table-cell office:value-type="float" office:value="25593.54" table:style-name="ce10">
            <text:p>25.593,54</text:p>
          </table:table-cell>
          <table:table-cell office:value-type="float" office:value="-1907.14" table:style-name="ce12">
            <text:p>-1.907,14</text:p>
          </table:table-cell>
          <table:table-cell office:value-type="float" office:value="-2262.75" table:style-name="ce12">
            <text:p>-2.262,75</text:p>
          </table:table-cell>
          <table:table-cell office:value-type="float" office:value="-2550.2199999999998" table:style-name="ce12">
            <text:p>-2.550,22</text:p>
          </table:table-cell>
          <table:table-cell office:value-type="float" office:value="0" table:style-name="ce13">
            <text:p>0,00</text:p>
          </table:table-cell>
          <table:table-cell office:value-type="float" office:value="-6720.11" table:style-name="ce12">
            <text:p>-6.720,11</text:p>
          </table:table-cell>
          <table:table-cell office:value-type="float" office:value="18873.43" table:style-name="ce10">
            <text:p>18.873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IDALINO DOS SANTOS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2290.69" table:style-name="ce10">
            <text:p>2.290,6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994.73" table:style-name="ce10">
            <text:p>2.99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060.29" table:style-name="ce10">
            <text:p>33.060,29</text:p>
          </table:table-cell>
          <table:table-cell office:value-type="float" office:value="-3118.15" table:style-name="ce12">
            <text:p>-3.118,15</text:p>
          </table:table-cell>
          <table:table-cell office:value-type="float" office:value="-1341.9" table:style-name="ce12">
            <text:p>-1.341,90</text:p>
          </table:table-cell>
          <table:table-cell office:value-type="float" office:value="-3916.53" table:style-name="ce12">
            <text:p>-3.916,53</text:p>
          </table:table-cell>
          <table:table-cell office:value-type="float" office:value="0" table:style-name="ce13">
            <text:p>0,00</text:p>
          </table:table-cell>
          <table:table-cell office:value-type="float" office:value="-8376.58" table:style-name="ce12">
            <text:p>-8.376,58</text:p>
          </table:table-cell>
          <table:table-cell office:value-type="float" office:value="24683.71" table:style-name="ce10">
            <text:p>24.683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JORGE CAVALCANTE SANTOS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478.74" table:style-name="ce10">
            <text:p>1.478,74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59.23" table:style-name="ce10">
            <text:p>1.85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76.25" table:style-name="ce10">
            <text:p>16.676,25</text:p>
          </table:table-cell>
          <table:table-cell office:value-type="float" office:value="-1682.74" table:style-name="ce12">
            <text:p>-1.682,74</text:p>
          </table:table-cell>
          <table:table-cell office:value-type="float" office:value="-1823.36" table:style-name="ce12">
            <text:p>-1.823,36</text:p>
          </table:table-cell>
          <table:table-cell office:value-type="float" office:value="-2910.56" table:style-name="ce12">
            <text:p>-2.910,56</text:p>
          </table:table-cell>
          <table:table-cell office:value-type="float" office:value="0" table:style-name="ce13">
            <text:p>0,00</text:p>
          </table:table-cell>
          <table:table-cell office:value-type="float" office:value="-6416.66" table:style-name="ce12">
            <text:p>-6.416,66</text:p>
          </table:table-cell>
          <table:table-cell office:value-type="float" office:value="10259.59" table:style-name="ce10">
            <text:p>10.259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SERRA PINTO NETO</text:p>
          </table:table-cell>
          <table:table-cell office:value-type="string" table:style-name="ce8">
            <text:p>ASSISTENTE - FOLHA DE PAGAMENTO III - FC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52.66" table:style-name="ce10">
            <text:p>23.652,6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131.34" table:style-name="ce12">
            <text:p>-4.131,34</text:p>
          </table:table-cell>
          <table:table-cell office:value-type="float" office:value="-2576.35" table:style-name="ce12">
            <text:p>-2.576,35</text:p>
          </table:table-cell>
          <table:table-cell office:value-type="float" office:value="0" table:style-name="ce13">
            <text:p>0,00</text:p>
          </table:table-cell>
          <table:table-cell office:value-type="float" office:value="-9447.8799999999992" table:style-name="ce12">
            <text:p>-9.447,88</text:p>
          </table:table-cell>
          <table:table-cell office:value-type="float" office:value="14204.78" table:style-name="ce10">
            <text:p>14.204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VICENTE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077.03" table:style-name="ce10">
            <text:p>1.077,03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6237.71" table:style-name="ce10">
            <text:p>6.237,71</text:p>
          </table:table-cell>
          <table:table-cell office:value-type="float" office:value="21913.01" table:style-name="ce10">
            <text:p>21.913,01</text:p>
          </table:table-cell>
          <table:table-cell office:value-type="float" office:value="-1062.3399999999999" table:style-name="ce12">
            <text:p>-1.062,34</text:p>
          </table:table-cell>
          <table:table-cell table:style-name="ce9"/>
          <table:table-cell office:value-type="float" office:value="-2403.63" table:style-name="ce12">
            <text:p>-2.403,63</text:p>
          </table:table-cell>
          <table:table-cell office:value-type="float" office:value="0" table:style-name="ce13">
            <text:p>0,00</text:p>
          </table:table-cell>
          <table:table-cell office:value-type="float" office:value="-3465.97" table:style-name="ce12">
            <text:p>-3.465,97</text:p>
          </table:table-cell>
          <table:table-cell office:value-type="float" office:value="18447.04" table:style-name="ce10">
            <text:p>18.447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EOVALDO CORDEIRO DA SILVA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SECRETARIA DE PRECATÓRIOS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238.6999999999998" table:style-name="ce10">
            <text:p>2.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78.59" table:style-name="ce10">
            <text:p>4.178,59</text:p>
          </table:table-cell>
          <table:table-cell table:number-columns-repeated="2" table:style-name="ce9"/>
          <table:table-cell office:value-type="float" office:value="-1347.88" table:style-name="ce12">
            <text:p>-1.347,88</text:p>
          </table:table-cell>
          <table:table-cell office:value-type="float" office:value="0" table:style-name="ce13">
            <text:p>0,00</text:p>
          </table:table-cell>
          <table:table-cell office:value-type="float" office:value="-1347.88" table:style-name="ce12">
            <text:p>-1.347,88</text:p>
          </table:table-cell>
          <table:table-cell office:value-type="float" office:value="2830.71" table:style-name="ce10">
            <text:p>2.830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ISTÓTELES TEODÓSIO DA SILVA SOBR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2452.66" table:style-name="ce10">
            <text:p>2.452,6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505.0500000000002" table:style-name="ce10">
            <text:p>2.50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142.76" table:style-name="ce10">
            <text:p>6.142,76</text:p>
          </table:table-cell>
          <table:table-cell office:value-type="float" office:value="-343.37" table:style-name="ce11">
            <text:p>-343,37</text:p>
          </table:table-cell>
          <table:table-cell office:value-type="float" office:value="-82.48" table:style-name="ce11">
            <text:p>-82,48</text:p>
          </table:table-cell>
          <table:table-cell office:value-type="float" office:value="-2196.5700000000002" table:style-name="ce12">
            <text:p>-2.196,57</text:p>
          </table:table-cell>
          <table:table-cell office:value-type="float" office:value="0" table:style-name="ce13">
            <text:p>0,00</text:p>
          </table:table-cell>
          <table:table-cell office:value-type="float" office:value="-2622.42" table:style-name="ce12">
            <text:p>-2.622,42</text:p>
          </table:table-cell>
          <table:table-cell office:value-type="float" office:value="3520.34" table:style-name="ce10">
            <text:p>3.520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NÓBIO JOSÉ REIS DE ARAUJ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7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324.29" table:style-name="ce10">
            <text:p>4.324,2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312.56" table:style-name="ce10">
            <text:p>2.31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44.93" table:style-name="ce10">
            <text:p>26.944,93</text:p>
          </table:table-cell>
          <table:table-cell office:value-type="float" office:value="-828.39" table:style-name="ce11">
            <text:p>-828,39</text:p>
          </table:table-cell>
          <table:table-cell office:value-type="float" office:value="-5258.01" table:style-name="ce12">
            <text:p>-5.258,01</text:p>
          </table:table-cell>
          <table:table-cell office:value-type="float" office:value="-2065.5700000000002" table:style-name="ce12">
            <text:p>-2.065,57</text:p>
          </table:table-cell>
          <table:table-cell office:value-type="float" office:value="0" table:style-name="ce13">
            <text:p>0,00</text:p>
          </table:table-cell>
          <table:table-cell office:value-type="float" office:value="-8151.97" table:style-name="ce12">
            <text:p>-8.151,97</text:p>
          </table:table-cell>
          <table:table-cell office:value-type="float" office:value="18792.96" table:style-name="ce10">
            <text:p>18.792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THUR AMORIM ALVES DA CRU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320.48" table:style-name="ce10">
            <text:p>1.320,48</text:p>
          </table:table-cell>
          <table:table-cell table:style-name="ce9"/>
          <table:table-cell office:value-type="float" office:value="1629.23" table:style-name="ce10">
            <text:p>1.629,23</text:p>
          </table:table-cell>
          <table:table-cell office:value-type="float" office:value="4374.1899999999996" table:number-columns-spanned="2" table:number-rows-spanned="1" table:style-name="ce26">
            <text:p>4.374,19</text:p>
          </table:table-cell>
          <table:covered-table-cell/>
          <table:table-cell table:style-name="ce9"/>
          <table:table-cell office:value-type="float" office:value="19125.98" table:style-name="ce10">
            <text:p>19.125,9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859.6" table:style-name="ce12">
            <text:p>-2.859,60</text:p>
          </table:table-cell>
          <table:table-cell office:value-type="float" office:value="-5127.16" table:style-name="ce12">
            <text:p>-5.127,16</text:p>
          </table:table-cell>
          <table:table-cell office:value-type="float" office:value="0" table:style-name="ce13">
            <text:p>0,00</text:p>
          </table:table-cell>
          <table:table-cell office:value-type="float" office:value="-8815.15" table:style-name="ce12">
            <text:p>-8.815,15</text:p>
          </table:table-cell>
          <table:table-cell office:value-type="float" office:value="10310.83" table:style-name="ce10">
            <text:p>10.310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TUR LEANDRO COS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269.41" table:style-name="ce10">
            <text:p>3.269,41</text:p>
          </table:table-cell>
          <table:table-cell office:value-type="float" office:value="1379.07" table:style-name="ce10">
            <text:p>1.379,07</text:p>
          </table:table-cell>
          <table:table-cell office:value-type="float" office:value="3061.63" table:style-name="ce10">
            <text:p>3.061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45.97" table:style-name="ce10">
            <text:p>19.345,97</text:p>
          </table:table-cell>
          <table:table-cell office:value-type="float" office:value="-2017.38" table:style-name="ce12">
            <text:p>-2.017,38</text:p>
          </table:table-cell>
          <table:table-cell office:value-type="float" office:value="-3001.92" table:style-name="ce12">
            <text:p>-3.001,92</text:p>
          </table:table-cell>
          <table:table-cell office:value-type="float" office:value="-1488.62" table:style-name="ce12">
            <text:p>-1.488,62</text:p>
          </table:table-cell>
          <table:table-cell office:value-type="float" office:value="0" table:style-name="ce13">
            <text:p>0,00</text:p>
          </table:table-cell>
          <table:table-cell office:value-type="float" office:value="-6507.92" table:style-name="ce12">
            <text:p>-6.507,92</text:p>
          </table:table-cell>
          <table:table-cell office:value-type="float" office:value="12838.05" table:style-name="ce10">
            <text:p>12.838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DELÍRIO PIMENTA CARNEIR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31.6799999999998" table:style-name="ce10">
            <text:p>2.531,68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86.11" table:style-name="ce10">
            <text:p>1.88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54.75" table:style-name="ce10">
            <text:p>18.254,75</text:p>
          </table:table-cell>
          <table:table-cell office:value-type="float" office:value="-1915.24" table:style-name="ce12">
            <text:p>-1.915,24</text:p>
          </table:table-cell>
          <table:table-cell office:value-type="float" office:value="-3001.05" table:style-name="ce12">
            <text:p>-3.001,05</text:p>
          </table:table-cell>
          <table:table-cell office:value-type="float" office:value="-2686.46" table:style-name="ce12">
            <text:p>-2.686,46</text:p>
          </table:table-cell>
          <table:table-cell office:value-type="float" office:value="0" table:style-name="ce13">
            <text:p>0,00</text:p>
          </table:table-cell>
          <table:table-cell office:value-type="float" office:value="-7602.75" table:style-name="ce12">
            <text:p>-7.602,75</text:p>
          </table:table-cell>
          <table:table-cell office:value-type="float" office:value="10652" table:style-name="ce10">
            <text:p>10.652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GUSTO MARCELO DE OLIVEIRA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1521.32" table:style-name="ce10">
            <text:p>1.521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41.03" table:style-name="ce10">
            <text:p>21.041,0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745.01" table:style-name="ce12">
            <text:p>-3.745,01</text:p>
          </table:table-cell>
          <table:table-cell office:value-type="float" office:value="-852.36" table:style-name="ce11">
            <text:p>-852,36</text:p>
          </table:table-cell>
          <table:table-cell office:value-type="float" office:value="0" table:style-name="ce13">
            <text:p>0,00</text:p>
          </table:table-cell>
          <table:table-cell office:value-type="float" office:value="-7337.56" table:style-name="ce12">
            <text:p>-7.337,56</text:p>
          </table:table-cell>
          <table:table-cell office:value-type="float" office:value="13703.47" table:style-name="ce10">
            <text:p>13.703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REA CRISTINA CORRÊA MONTENEGR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7ª VT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46.43" table:style-name="ce10">
            <text:p>1.246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85.52" table:style-name="ce10">
            <text:p>21.585,52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20.57" table:style-name="ce12">
            <text:p>-4.020,57</text:p>
          </table:table-cell>
          <table:table-cell office:value-type="float" office:value="-101.91" table:style-name="ce11">
            <text:p>-101,91</text:p>
          </table:table-cell>
          <table:table-cell office:value-type="float" office:value="0" table:style-name="ce13">
            <text:p>0,00</text:p>
          </table:table-cell>
          <table:table-cell office:value-type="float" office:value="-6680" table:style-name="ce12">
            <text:p>-6.680,00</text:p>
          </table:table-cell>
          <table:table-cell office:value-type="float" office:value="14905.52" table:style-name="ce10">
            <text:p>14.905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RICÉLIO FERREIRA LEITE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ADMINISTRAÇÃO (D.G.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364.4" table:style-name="ce10">
            <text:p>3.364,40</text:p>
          </table:table-cell>
          <table:table-cell office:value-type="float" office:value="8411.01" table:style-name="ce10">
            <text:p>8.411,01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office:value-type="float" office:value="11812.5" table:style-name="ce10">
            <text:p>11.812,50</text:p>
          </table:table-cell>
          <table:table-cell office:value-type="float" office:value="37712.54" table:style-name="ce10">
            <text:p>37.712,54</text:p>
          </table:table-cell>
          <table:table-cell office:value-type="float" office:value="-2052.64" table:style-name="ce12">
            <text:p>-2.052,64</text:p>
          </table:table-cell>
          <table:table-cell office:value-type="float" office:value="-5010.8999999999996" table:style-name="ce12">
            <text:p>-5.010,90</text:p>
          </table:table-cell>
          <table:table-cell office:value-type="float" office:value="-4323.1899999999996" table:style-name="ce12">
            <text:p>-4.323,19</text:p>
          </table:table-cell>
          <table:table-cell office:value-type="float" office:value="0" table:style-name="ce13">
            <text:p>0,00</text:p>
          </table:table-cell>
          <table:table-cell office:value-type="float" office:value="-11386.73" table:style-name="ce12">
            <text:p>-11.386,73</text:p>
          </table:table-cell>
          <table:table-cell office:value-type="float" office:value="26325.81" table:style-name="ce10">
            <text:p>26.325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ARBARA DO REGO BARROS 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978.93" table:style-name="ce14">
            <text:p>978,93</text:p>
          </table:table-cell>
          <table:table-cell table:style-name="ce9"/>
          <table:table-cell office:value-type="float" office:value="756.03" table:style-name="ce14">
            <text:p>756,03</text:p>
          </table:table-cell>
          <table:table-cell table:number-columns-spanned="2" table:number-rows-spanned="1" table:style-name="ce25"/>
          <table:covered-table-cell/>
          <table:table-cell office:value-type="float" office:value="6366.76" table:style-name="ce10">
            <text:p>6.366,76</text:p>
          </table:table-cell>
          <table:table-cell office:value-type="float" office:value="19856.310000000001" table:style-name="ce10">
            <text:p>19.856,31</text:p>
          </table:table-cell>
          <table:table-cell office:value-type="float" office:value="-1659.04" table:style-name="ce12">
            <text:p>-1.659,04</text:p>
          </table:table-cell>
          <table:table-cell office:value-type="float" office:value="-2071.85" table:style-name="ce12">
            <text:p>-2.071,85</text:p>
          </table:table-cell>
          <table:table-cell office:value-type="float" office:value="-2346.5700000000002" table:style-name="ce12">
            <text:p>-2.346,57</text:p>
          </table:table-cell>
          <table:table-cell office:value-type="float" office:value="0" table:style-name="ce13">
            <text:p>0,00</text:p>
          </table:table-cell>
          <table:table-cell office:value-type="float" office:value="-6077.46" table:style-name="ce12">
            <text:p>-6.077,46</text:p>
          </table:table-cell>
          <table:table-cell office:value-type="float" office:value="13778.85" table:style-name="ce10">
            <text:p>13.778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ÁRBARA ESTANISLAU FIALHO</text:p>
          </table:table-cell>
          <table:table-cell office:value-type="string" table:style-name="ce8">
            <text:p>TÉCNICO JUDICIÁRIO - NÍVEL MÉDIO B10</text:p>
          </table:table-cell>
          <table:table-cell table:style-name="ce9"/>
          <table:table-cell office:value-type="float" office:value="10648.46" table:style-name="ce10">
            <text:p>10.648,46</text:p>
          </table:table-cell>
          <table:table-cell table:number-columns-repeated="2" table:style-name="ce9"/>
          <table:table-cell office:value-type="float" office:value="1629.7" table:style-name="ce10">
            <text:p>1.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278.16" table:style-name="ce10">
            <text:p>12.278,16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1689.15" table:style-name="ce12">
            <text:p>-1.689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033.93" table:style-name="ce12">
            <text:p>-3.033,93</text:p>
          </table:table-cell>
          <table:table-cell office:value-type="float" office:value="9244.23" table:style-name="ce10">
            <text:p>9.244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ENEDITO BRAZ DA SILVA NET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AN)</text:p>
          </table:table-cell>
          <table:table-cell office:value-type="float" office:value="9820.7099999999991" table:style-name="ce10">
            <text:p>9.820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52.3800000000001" table:style-name="ce10">
            <text:p>1.252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012.98" table:style-name="ce10">
            <text:p>13.012,9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37" table:style-name="ce12">
            <text:p>-2.137,00</text:p>
          </table:table-cell>
          <table:table-cell office:value-type="float" office:value="-519.53" table:style-name="ce11">
            <text:p>-519,53</text:p>
          </table:table-cell>
          <table:table-cell office:value-type="float" office:value="0" table:style-name="ce13">
            <text:p>0,00</text:p>
          </table:table-cell>
          <table:table-cell office:value-type="float" office:value="-3484.92" table:style-name="ce12">
            <text:p>-3.484,92</text:p>
          </table:table-cell>
          <table:table-cell office:value-type="float" office:value="9528.06" table:style-name="ce10">
            <text:p>9.528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ÁULIO CLEMENTINO MARTINS MENDES SOARES</text:p>
          </table:table-cell>
          <table:table-cell office:value-type="string" table:style-name="ce8">
            <text:p>SECRETÁRIO DE AUDITORIA - CJ-03</text:p>
          </table:table-cell>
          <table:table-cell office:value-type="string" table:style-name="ce8">
            <text:p>SECRETARIA DE AUDITORIA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791.03" table:style-name="ce10">
            <text:p>1.791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21.75" table:style-name="ce10">
            <text:p>29.721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35.95" table:style-name="ce12">
            <text:p>-6.035,9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864.34" table:style-name="ce12">
            <text:p>-6.864,34</text:p>
          </table:table-cell>
          <table:table-cell office:value-type="float" office:value="22857.41" table:style-name="ce10">
            <text:p>22.857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ENO ROBERTO PIMENTEL SAND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CRETARIA DE PRECATÓRIOS</text:p>
          </table:table-cell>
          <table:table-cell office:value-type="float" office:value="11458.34" table:style-name="ce10">
            <text:p>11.458,34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1830.37" table:style-name="ce10">
            <text:p>1.830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687.580000000002" table:style-name="ce10">
            <text:p>20.687,58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1078.9100000000001" table:style-name="ce12">
            <text:p>-1.078,91</text:p>
          </table:table-cell>
          <table:table-cell office:value-type="float" office:value="-2164.98" table:style-name="ce12">
            <text:p>-2.164,98</text:p>
          </table:table-cell>
          <table:table-cell office:value-type="float" office:value="0" table:style-name="ce13">
            <text:p>0,00</text:p>
          </table:table-cell>
          <table:table-cell office:value-type="float" office:value="-4699.41" table:style-name="ce12">
            <text:p>-4.699,41</text:p>
          </table:table-cell>
          <table:table-cell office:value-type="float" office:value="15988.17" table:style-name="ce10">
            <text:p>15.988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A NUNES LUBAMBO DE SOUZA</text:p>
          </table:table-cell>
          <table:table-cell office:value-type="string" table:style-name="ce8">
            <text:p>TÉCNICO JUDICIÁRIO - NÍVEL MÉDIO B6</text:p>
          </table:table-cell>
          <table:table-cell table:style-name="ce9"/>
          <table:table-cell office:value-type="float" office:value="9388.69" table:style-name="ce10">
            <text:p>9.388,69</text:p>
          </table:table-cell>
          <table:table-cell table:number-columns-repeated="2" table:style-name="ce9"/>
          <table:table-cell office:value-type="float" office:value="2498.34" table:style-name="ce10">
            <text:p>2.498,34</text:p>
          </table:table-cell>
          <table:table-cell office:value-type="float" office:value="9421.0300000000007" table:number-columns-spanned="2" table:number-rows-spanned="1" table:style-name="ce26">
            <text:p>9.421,03</text:p>
          </table:table-cell>
          <table:covered-table-cell/>
          <table:table-cell office:value-type="float" office:value="4694.3500000000004" table:style-name="ce10">
            <text:p>4.694,35</text:p>
          </table:table-cell>
          <table:table-cell office:value-type="float" office:value="26002.41" table:style-name="ce10">
            <text:p>26.002,4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49.84" table:style-name="ce12">
            <text:p>-3.049,8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878.23" table:style-name="ce12">
            <text:p>-3.878,23</text:p>
          </table:table-cell>
          <table:table-cell office:value-type="float" office:value="22124.18" table:style-name="ce10">
            <text:p>22.124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GUILHERME ALBUQUERQUE CASSIMIRO</text:p>
          </table:table-cell>
          <table:table-cell office:value-type="string" table:style-name="ce8">
            <text:p>ANALISTA JUDICIÁRIO - NÍVEL SUPERIOR C12</text:p>
          </table:table-cell>
          <table:table-cell office:value-type="string" table:style-name="ce8">
            <text:p>SECRETARIA <text:s/>(PCV)</text:p>
          </table:table-cell>
          <table:table-cell office:value-type="float" office:value="21599.05" table:style-name="ce10">
            <text:p>21.599,05</text:p>
          </table:table-cell>
          <table:table-cell table:number-columns-repeated="2" table:style-name="ce9"/>
          <table:table-cell office:value-type="float" office:value="4788.28" table:style-name="ce10">
            <text:p>4.788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387.33" table:style-name="ce10">
            <text:p>26.387,33</text:p>
          </table:table-cell>
          <table:table-cell office:value-type="float" office:value="-3084.4" table:style-name="ce12">
            <text:p>-3.084,40</text:p>
          </table:table-cell>
          <table:table-cell office:value-type="float" office:value="-4065.76" table:style-name="ce12">
            <text:p>-4.065,76</text:p>
          </table:table-cell>
          <table:table-cell office:value-type="float" office:value="-3551.05" table:style-name="ce12">
            <text:p>-3.551,05</text:p>
          </table:table-cell>
          <table:table-cell office:value-type="float" office:value="0" table:style-name="ce13">
            <text:p>0,00</text:p>
          </table:table-cell>
          <table:table-cell office:value-type="float" office:value="-10701.21" table:style-name="ce12">
            <text:p>-10.701,21</text:p>
          </table:table-cell>
          <table:table-cell office:value-type="float" office:value="15686.12" table:style-name="ce10">
            <text:p>15.686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JOSÉ SARMENTO PEIXOTO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DIVISÃO DE SOLUÇÕES E APLICAÇÕES DE TECNOLOGIA DA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946.43" table:style-name="ce14">
            <text:p>946,43</text:p>
          </table:table-cell>
          <table:table-cell office:value-type="float" office:value="597.92999999999995" table:number-columns-spanned="2" table:number-rows-spanned="1" table:style-name="ce27">
            <text:p>597,93</text:p>
          </table:table-cell>
          <table:covered-table-cell/>
          <table:table-cell table:style-name="ce9"/>
          <table:table-cell office:value-type="float" office:value="23296.45" table:style-name="ce10">
            <text:p>23.296,45</text:p>
          </table:table-cell>
          <table:table-cell office:value-type="float" office:value="-828.39" table:style-name="ce11">
            <text:p>-828,39</text:p>
          </table:table-cell>
          <table:table-cell office:value-type="float" office:value="-5049.09" table:style-name="ce12">
            <text:p>-5.049,09</text:p>
          </table:table-cell>
          <table:table-cell office:value-type="float" office:value="-1840.21" table:style-name="ce12">
            <text:p>-1.840,21</text:p>
          </table:table-cell>
          <table:table-cell office:value-type="float" office:value="0" table:style-name="ce13">
            <text:p>0,00</text:p>
          </table:table-cell>
          <table:table-cell office:value-type="float" office:value="-7717.69" table:style-name="ce12">
            <text:p>-7.717,69</text:p>
          </table:table-cell>
          <table:table-cell office:value-type="float" office:value="15578.76" table:style-name="ce10">
            <text:p>15.578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MILA ALMEIDA CORREI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.63" table:style-name="ce11">
            <text:p>-24,63</text:p>
          </table:table-cell>
          <table:table-cell office:value-type="float" office:value="2207.75" table:style-name="ce10">
            <text:p>2.207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MILA MOTER BARBIERI QUEIROZ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7062.77" table:style-name="ce10">
            <text:p>17.062,7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113.64" table:style-name="ce10">
            <text:p>3.113,64</text:p>
          </table:table-cell>
          <table:table-cell office:value-type="float" office:value="350.64" table:number-columns-spanned="2" table:number-rows-spanned="1" table:style-name="ce27">
            <text:p>350,64</text:p>
          </table:table-cell>
          <table:covered-table-cell/>
          <table:table-cell table:style-name="ce9"/>
          <table:table-cell office:value-type="float" office:value="21712.1" table:style-name="ce10">
            <text:p>21.712,1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99.86" table:style-name="ce12">
            <text:p>-3.699,86</text:p>
          </table:table-cell>
          <table:table-cell office:value-type="float" office:value="-1141.51" table:style-name="ce12">
            <text:p>-1.141,51</text:p>
          </table:table-cell>
          <table:table-cell office:value-type="float" office:value="0" table:style-name="ce13">
            <text:p>0,00</text:p>
          </table:table-cell>
          <table:table-cell office:value-type="float" office:value="-5669.76" table:style-name="ce12">
            <text:p>-5.669,76</text:p>
          </table:table-cell>
          <table:table-cell office:value-type="float" office:value="16042.34" table:style-name="ce10">
            <text:p>16.042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AZEVEDO BATISTA DOS SANTOS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099.1400000000001" table:style-name="ce10">
            <text:p>1.099,14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86.11" table:style-name="ce10">
            <text:p>1.886,11</text:p>
          </table:table-cell>
          <table:table-cell table:number-columns-spanned="2" table:number-rows-spanned="1" table:style-name="ce25"/>
          <table:covered-table-cell/>
          <table:table-cell office:value-type="float" office:value="11162.49" table:style-name="ce10">
            <text:p>11.162,49</text:p>
          </table:table-cell>
          <table:table-cell office:value-type="float" office:value="35373.57" table:style-name="ce10">
            <text:p>35.373,57</text:p>
          </table:table-cell>
          <table:table-cell office:value-type="float" office:value="-2921.55" table:style-name="ce12">
            <text:p>-2.921,55</text:p>
          </table:table-cell>
          <table:table-cell office:value-type="float" office:value="-4362.3100000000004" table:style-name="ce12">
            <text:p>-4.362,31</text:p>
          </table:table-cell>
          <table:table-cell office:value-type="float" office:value="-1467.54" table:style-name="ce12">
            <text:p>-1.467,54</text:p>
          </table:table-cell>
          <table:table-cell office:value-type="float" office:value="0" table:style-name="ce13">
            <text:p>0,00</text:p>
          </table:table-cell>
          <table:table-cell office:value-type="float" office:value="-8751.4" table:style-name="ce12">
            <text:p>-8.751,40</text:p>
          </table:table-cell>
          <table:table-cell office:value-type="float" office:value="26622.17" table:style-name="ce10">
            <text:p>26.622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FERNANDA DÓRIA DA CUNH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office:value-type="float" office:value="10047.84" table:style-name="ce10">
            <text:p>10.047,84</text:p>
          </table:table-cell>
          <table:table-cell office:value-type="float" office:value="31772.75" table:style-name="ce10">
            <text:p>31.772,75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925.52" table:style-name="ce12">
            <text:p>-3.925,52</text:p>
          </table:table-cell>
          <table:table-cell office:value-type="float" office:value="-1450.19" table:style-name="ce12">
            <text:p>-1.450,19</text:p>
          </table:table-cell>
          <table:table-cell office:value-type="float" office:value="0" table:style-name="ce13">
            <text:p>0,00</text:p>
          </table:table-cell>
          <table:table-cell office:value-type="float" office:value="-7845.87" table:style-name="ce12">
            <text:p>-7.845,87</text:p>
          </table:table-cell>
          <table:table-cell office:value-type="float" office:value="23926.880000000001" table:style-name="ce10">
            <text:p>23.926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TER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441.83" table:style-name="ce10">
            <text:p>22.441,83</text:p>
          </table:table-cell>
          <table:table-cell office:value-type="float" office:value="8326.82" table:style-name="ce10">
            <text:p>8.326,82</text:p>
          </table:table-cell>
          <table:table-cell table:style-name="ce9"/>
          <table:table-cell office:value-type="float" office:value="1927.06" table:style-name="ce10">
            <text:p>1.92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695.71" table:style-name="ce10">
            <text:p>32.695,71</text:p>
          </table:table-cell>
          <table:table-cell office:value-type="float" office:value="-3993.95" table:style-name="ce12">
            <text:p>-3.993,95</text:p>
          </table:table-cell>
          <table:table-cell office:value-type="float" office:value="-6441.55" table:style-name="ce12">
            <text:p>-6.441,55</text:p>
          </table:table-cell>
          <table:table-cell office:value-type="float" office:value="-5497.82" table:style-name="ce12">
            <text:p>-5.497,82</text:p>
          </table:table-cell>
          <table:table-cell office:value-type="float" office:value="0" table:style-name="ce13">
            <text:p>0,00</text:p>
          </table:table-cell>
          <table:table-cell office:value-type="float" office:value="-15933.32" table:style-name="ce12">
            <text:p>-15.933,32</text:p>
          </table:table-cell>
          <table:table-cell office:value-type="float" office:value="16762.39" table:style-name="ce10">
            <text:p>16.762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BERTO AMARAL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098.53" table:style-name="ce10">
            <text:p>17.098,53</text:p>
          </table:table-cell>
          <table:table-cell office:value-type="float" office:value="15573.95" table:style-name="ce10">
            <text:p>15.573,95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office:value-type="float" office:value="16336.24" table:style-name="ce10">
            <text:p>16.336,24</text:p>
          </table:table-cell>
          <table:table-cell office:value-type="float" office:value="50509.98" table:style-name="ce10">
            <text:p>50.509,98</text:p>
          </table:table-cell>
          <table:table-cell office:value-type="float" office:value="-4330.55" table:style-name="ce12">
            <text:p>-4.330,55</text:p>
          </table:table-cell>
          <table:table-cell office:value-type="float" office:value="-6401.08" table:style-name="ce12">
            <text:p>-6.401,08</text:p>
          </table:table-cell>
          <table:table-cell office:value-type="float" office:value="-3136.81" table:style-name="ce12">
            <text:p>-3.136,81</text:p>
          </table:table-cell>
          <table:table-cell office:value-type="float" office:value="0" table:style-name="ce13">
            <text:p>0,00</text:p>
          </table:table-cell>
          <table:table-cell office:value-type="float" office:value="-13868.44" table:style-name="ce12">
            <text:p>-13.868,44</text:p>
          </table:table-cell>
          <table:table-cell office:value-type="float" office:value="36641.54" table:style-name="ce10">
            <text:p>36.641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BERTO LIMA XAVIER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701.52" table:style-name="ce10">
            <text:p>18.701,52</text:p>
          </table:table-cell>
          <table:table-cell office:value-type="float" office:value="11181.11" table:style-name="ce10">
            <text:p>11.181,11</text:p>
          </table:table-cell>
          <table:table-cell table:style-name="ce9"/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330.32" table:style-name="ce10">
            <text:p>32.330,32</text:p>
          </table:table-cell>
          <table:table-cell office:value-type="float" office:value="-3889.81" table:style-name="ce12">
            <text:p>-3.889,81</text:p>
          </table:table-cell>
          <table:table-cell office:value-type="float" office:value="-6226.53" table:style-name="ce12">
            <text:p>-6.226,53</text:p>
          </table:table-cell>
          <table:table-cell office:value-type="float" office:value="-3491.85" table:style-name="ce12">
            <text:p>-3.491,85</text:p>
          </table:table-cell>
          <table:table-cell office:value-type="float" office:value="0" table:style-name="ce13">
            <text:p>0,00</text:p>
          </table:table-cell>
          <table:table-cell office:value-type="float" office:value="-13608.19" table:style-name="ce12">
            <text:p>-13.608,19</text:p>
          </table:table-cell>
          <table:table-cell office:value-type="float" office:value="18722.13" table:style-name="ce10">
            <text:p>18.722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EXANDRE FERREIRA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0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092.6600000000001" table:style-name="ce10">
            <text:p>1.092,66</text:p>
          </table:table-cell>
          <table:table-cell table:number-columns-spanned="2" table:number-rows-spanned="1" table:style-name="ce25"/>
          <table:covered-table-cell/>
          <table:table-cell office:value-type="float" office:value="969.95" table:style-name="ce13">
            <text:p>969,95</text:p>
          </table:table-cell>
          <table:table-cell office:value-type="float" office:value="4002.5" table:style-name="ce10">
            <text:p>4.002,50</text:p>
          </table:table-cell>
          <table:table-cell table:number-columns-repeated="2" table:style-name="ce9"/>
          <table:table-cell office:value-type="float" office:value="-1371.7" table:style-name="ce12">
            <text:p>-1.371,70</text:p>
          </table:table-cell>
          <table:table-cell office:value-type="float" office:value="0" table:style-name="ce13">
            <text:p>0,00</text:p>
          </table:table-cell>
          <table:table-cell office:value-type="float" office:value="-1371.7" table:style-name="ce12">
            <text:p>-1.371,70</text:p>
          </table:table-cell>
          <table:table-cell office:value-type="float" office:value="2630.8" table:style-name="ce10">
            <text:p>2.630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EXANDRE RODRIGUES VENTUR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<text:s/>JUDICIÁRIA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79.17" table:style-name="ce10">
            <text:p>2.579,1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53.37" table:style-name="ce10">
            <text:p>2.753,37</text:p>
          </table:table-cell>
          <table:table-cell table:number-columns-spanned="2" table:number-rows-spanned="1" table:style-name="ce25"/>
          <table:covered-table-cell/>
          <table:table-cell office:value-type="float" office:value="8208.07" table:style-name="ce10">
            <text:p>8.208,07</text:p>
          </table:table-cell>
          <table:table-cell office:value-type="float" office:value="27377.57" table:style-name="ce10">
            <text:p>27.377,57</text:p>
          </table:table-cell>
          <table:table-cell office:value-type="float" office:value="-1923.08" table:style-name="ce12">
            <text:p>-1.923,08</text:p>
          </table:table-cell>
          <table:table-cell office:value-type="float" office:value="-2959.82" table:style-name="ce12">
            <text:p>-2.959,82</text:p>
          </table:table-cell>
          <table:table-cell office:value-type="float" office:value="-4003.7" table:style-name="ce12">
            <text:p>-4.003,70</text:p>
          </table:table-cell>
          <table:table-cell office:value-type="float" office:value="0" table:style-name="ce13">
            <text:p>0,00</text:p>
          </table:table-cell>
          <table:table-cell office:value-type="float" office:value="-8886.6" table:style-name="ce12">
            <text:p>-8.886,60</text:p>
          </table:table-cell>
          <table:table-cell office:value-type="float" office:value="18490.97" table:style-name="ce10">
            <text:p>18.490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FÉLIX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11.85" table:style-name="ce10">
            <text:p>13.511,8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426.7399999999998" table:style-name="ce10">
            <text:p>2.42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60.509999999998" table:style-name="ce10">
            <text:p>19.160,51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2547.06" table:style-name="ce12">
            <text:p>-2.547,06</text:p>
          </table:table-cell>
          <table:table-cell office:value-type="float" office:value="-2163.4" table:style-name="ce12">
            <text:p>-2.163,40</text:p>
          </table:table-cell>
          <table:table-cell office:value-type="float" office:value="0" table:style-name="ce13">
            <text:p>0,00</text:p>
          </table:table-cell>
          <table:table-cell office:value-type="float" office:value="-6739.59" table:style-name="ce12">
            <text:p>-6.739,59</text:p>
          </table:table-cell>
          <table:table-cell office:value-type="float" office:value="12420.92" table:style-name="ce10">
            <text:p>12.420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HENRIQUE DA SILVA FALCÃ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085.9699999999998" table:style-name="ce10">
            <text:p>2.085,97</text:p>
          </table:table-cell>
          <table:table-cell table:style-name="ce9"/>
          <table:table-cell office:value-type="float" office:value="2405.79" table:style-name="ce10">
            <text:p>2.40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46.35" table:style-name="ce10">
            <text:p>16.246,35</text:p>
          </table:table-cell>
          <table:table-cell office:value-type="float" office:value="-1841.7" table:style-name="ce12">
            <text:p>-1.841,70</text:p>
          </table:table-cell>
          <table:table-cell office:value-type="float" office:value="-2273.91" table:style-name="ce12">
            <text:p>-2.273,91</text:p>
          </table:table-cell>
          <table:table-cell office:value-type="float" office:value="-1936.25" table:style-name="ce12">
            <text:p>-1.936,25</text:p>
          </table:table-cell>
          <table:table-cell office:value-type="float" office:value="0" table:style-name="ce13">
            <text:p>0,00</text:p>
          </table:table-cell>
          <table:table-cell office:value-type="float" office:value="-6051.86" table:style-name="ce12">
            <text:p>-6.051,86</text:p>
          </table:table-cell>
          <table:table-cell office:value-type="float" office:value="10194.49" table:style-name="ce10">
            <text:p>10.194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HUMBERTO HONÓRIO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6403.61" table:style-name="ce10">
            <text:p>6.403,61</text:p>
          </table:table-cell>
          <table:table-cell office:value-type="float" office:value="1379.07" table:style-name="ce10">
            <text:p>1.379,07</text:p>
          </table:table-cell>
          <table:table-cell office:value-type="float" office:value="2207.2199999999998" table:style-name="ce10">
            <text:p>2.207,22</text:p>
          </table:table-cell>
          <table:table-cell office:value-type="float" office:value="19931.89" table:number-columns-spanned="2" table:number-rows-spanned="1" table:style-name="ce26">
            <text:p>19.931,89</text:p>
          </table:table-cell>
          <table:covered-table-cell/>
          <table:table-cell table:style-name="ce9"/>
          <table:table-cell office:value-type="float" office:value="41676.379999999997" table:style-name="ce10">
            <text:p>41.676,38</text:p>
          </table:table-cell>
          <table:table-cell office:value-type="float" office:value="-828.39" table:style-name="ce11">
            <text:p>-828,39</text:p>
          </table:table-cell>
          <table:table-cell office:value-type="float" office:value="-8294.1200000000008" table:style-name="ce12">
            <text:p>-8.294,12</text:p>
          </table:table-cell>
          <table:table-cell office:value-type="float" office:value="-3198.93" table:style-name="ce12">
            <text:p>-3.198,93</text:p>
          </table:table-cell>
          <table:table-cell office:value-type="float" office:value="0" table:style-name="ce13">
            <text:p>0,00</text:p>
          </table:table-cell>
          <table:table-cell office:value-type="float" office:value="-12321.44" table:style-name="ce12">
            <text:p>-12.321,44</text:p>
          </table:table-cell>
          <table:table-cell office:value-type="float" office:value="29354.94" table:style-name="ce10">
            <text:p>29.354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JORGE DOS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643.76" table:style-name="ce10">
            <text:p>2.643,76</text:p>
          </table:table-cell>
          <table:table-cell table:style-name="ce9"/>
          <table:table-cell office:value-type="float" office:value="2715.05" table:style-name="ce10">
            <text:p>2.71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60.33" table:style-name="ce10">
            <text:p>24.060,33</text:p>
          </table:table-cell>
          <table:table-cell office:value-type="float" office:value="-2643.76" table:style-name="ce12">
            <text:p>-2.643,76</text:p>
          </table:table-cell>
          <table:table-cell office:value-type="float" office:value="-4169.28" table:style-name="ce12">
            <text:p>-4.169,28</text:p>
          </table:table-cell>
          <table:table-cell office:value-type="float" office:value="-3072.4" table:style-name="ce12">
            <text:p>-3.072,40</text:p>
          </table:table-cell>
          <table:table-cell office:value-type="float" office:value="0" table:style-name="ce13">
            <text:p>0,00</text:p>
          </table:table-cell>
          <table:table-cell office:value-type="float" office:value="-9885.44" table:style-name="ce12">
            <text:p>-9.885,44</text:p>
          </table:table-cell>
          <table:table-cell office:value-type="float" office:value="14174.89" table:style-name="ce10">
            <text:p>14.174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WESLEY DE CASTRO ANÍBAL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2245.04" table:style-name="ce10">
            <text:p>12.245,04</text:p>
          </table:table-cell>
          <table:table-cell office:value-type="float" office:value="4001.67" table:style-name="ce10">
            <text:p>4.001,67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office:value-type="float" office:value="8123.36" table:style-name="ce10">
            <text:p>8.123,36</text:p>
          </table:table-cell>
          <table:table-cell office:value-type="float" office:value="25871.33" table:style-name="ce10">
            <text:p>25.871,33</text:p>
          </table:table-cell>
          <table:table-cell office:value-type="float" office:value="-1410.33" table:style-name="ce12">
            <text:p>-1.410,33</text:p>
          </table:table-cell>
          <table:table-cell office:value-type="float" office:value="-2687.05" table:style-name="ce12">
            <text:p>-2.687,05</text:p>
          </table:table-cell>
          <table:table-cell office:value-type="float" office:value="-2275.23" table:style-name="ce12">
            <text:p>-2.275,23</text:p>
          </table:table-cell>
          <table:table-cell office:value-type="float" office:value="0" table:style-name="ce13">
            <text:p>0,00</text:p>
          </table:table-cell>
          <table:table-cell office:value-type="float" office:value="-6372.61" table:style-name="ce12">
            <text:p>-6.372,61</text:p>
          </table:table-cell>
          <table:table-cell office:value-type="float" office:value="19498.72" table:style-name="ce10">
            <text:p>19.498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E ALVES BONELÁ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<text:s/>(PEN)</text:p>
          </table:table-cell>
          <table:table-cell office:value-type="float" office:value="20823.05" table:style-name="ce10">
            <text:p>20.823,05</text:p>
          </table:table-cell>
          <table:table-cell table:number-columns-repeated="2" table:style-name="ce9"/>
          <table:table-cell office:value-type="float" office:value="4915.6000000000004" table:style-name="ce10">
            <text:p>4.915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38.65" table:style-name="ce10">
            <text:p>25.738,65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4037.01" table:style-name="ce12">
            <text:p>-4.037,0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7018.7" table:style-name="ce12">
            <text:p>-7.018,70</text:p>
          </table:table-cell>
          <table:table-cell office:value-type="float" office:value="18719.95" table:style-name="ce10">
            <text:p>18.719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E DE FÁTIMA SOARES ALBUQUERQUE PADI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28.1300000000001" table:style-name="ce10">
            <text:p>1.228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68.37" table:style-name="ce10">
            <text:p>13.168,3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86.4" table:style-name="ce12">
            <text:p>-2.186,40</text:p>
          </table:table-cell>
          <table:table-cell office:value-type="float" office:value="-480.58" table:style-name="ce11">
            <text:p>-480,58</text:p>
          </table:table-cell>
          <table:table-cell office:value-type="float" office:value="0" table:style-name="ce13">
            <text:p>0,00</text:p>
          </table:table-cell>
          <table:table-cell office:value-type="float" office:value="-3495.37" table:style-name="ce12">
            <text:p>-3.495,37</text:p>
          </table:table-cell>
          <table:table-cell office:value-type="float" office:value="9673" table:style-name="ce10">
            <text:p>9.673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TARINA SAMPAIO DE SOUZA CARNEIR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PEN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232.38" table:style-name="ce10">
            <text:p>2.232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ÉLIO RICARDO MARINHO ELEUTÉRI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(2ª VT-ARA)</text:p>
          </table:table-cell>
          <table:table-cell office:value-type="float" office:value="17791.990000000002" table:style-name="ce10">
            <text:p>17.791,99</text:p>
          </table:table-cell>
          <table:table-cell office:value-type="float" office:value="313.58999999999997" table:style-name="ce14">
            <text:p>313,59</text:p>
          </table:table-cell>
          <table:table-cell office:value-type="float" office:value="2232.38" table:style-name="ce10">
            <text:p>2.232,38</text:p>
          </table:table-cell>
          <table:table-cell office:value-type="float" office:value="5180.75" table:style-name="ce10">
            <text:p>5.180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18.71" table:style-name="ce10">
            <text:p>25.518,71</text:p>
          </table:table-cell>
          <table:table-cell office:value-type="float" office:value="-2521.9" table:style-name="ce12">
            <text:p>-2.521,90</text:p>
          </table:table-cell>
          <table:table-cell office:value-type="float" office:value="-3769.37" table:style-name="ce12">
            <text:p>-3.769,37</text:p>
          </table:table-cell>
          <table:table-cell office:value-type="float" office:value="-3430.95" table:style-name="ce12">
            <text:p>-3.430,95</text:p>
          </table:table-cell>
          <table:table-cell office:value-type="float" office:value="0" table:style-name="ce13">
            <text:p>0,00</text:p>
          </table:table-cell>
          <table:table-cell office:value-type="float" office:value="-9722.2199999999993" table:style-name="ce12">
            <text:p>-9.722,22</text:p>
          </table:table-cell>
          <table:table-cell office:value-type="float" office:value="15796.49" table:style-name="ce10">
            <text:p>15.796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ESAR ROGERIO LAMENHA DE VERÇ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2.1" table:style-name="ce13">
            <text:p>1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1.17" table:style-name="ce10">
            <text:p>1.391,17</text:p>
          </table:table-cell>
          <table:table-cell table:number-columns-repeated="2" table:style-name="ce9"/>
          <table:table-cell office:value-type="float" office:value="-91.95" table:style-name="ce11">
            <text:p>-91,95</text:p>
          </table:table-cell>
          <table:table-cell office:value-type="float" office:value="0" table:style-name="ce13">
            <text:p>0,00</text:p>
          </table:table-cell>
          <table:table-cell office:value-type="float" office:value="-91.95" table:style-name="ce11">
            <text:p>-91,95</text:p>
          </table:table-cell>
          <table:table-cell office:value-type="float" office:value="1299.22" table:style-name="ce10">
            <text:p>1.299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ARLES SILVA LINS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042.17" table:style-name="ce10">
            <text:p>9.042,17</text:p>
          </table:table-cell>
          <table:table-cell table:number-columns-repeated="2" table:style-name="ce9"/>
          <table:table-cell office:value-type="float" office:value="1503.06" table:style-name="ce10">
            <text:p>1.503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545.23" table:style-name="ce10">
            <text:p>10.545,2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291.5999999999999" table:style-name="ce12">
            <text:p>-1.291,60</text:p>
          </table:table-cell>
          <table:table-cell office:value-type="float" office:value="-1082.28" table:style-name="ce12">
            <text:p>-1.082,28</text:p>
          </table:table-cell>
          <table:table-cell office:value-type="float" office:value="0" table:style-name="ce13">
            <text:p>0,00</text:p>
          </table:table-cell>
          <table:table-cell office:value-type="float" office:value="-3202.27" table:style-name="ce12">
            <text:p>-3.202,27</text:p>
          </table:table-cell>
          <table:table-cell office:value-type="float" office:value="7342.96" table:style-name="ce10">
            <text:p>7.342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ARLES WALBERTO GOMES DE ARAÚJ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2090.86" table:style-name="ce10">
            <text:p>2.090,86</text:p>
          </table:table-cell>
          <table:table-cell office:value-type="float" office:value="2092.0300000000002" table:style-name="ce10">
            <text:p>2.09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79.96" table:style-name="ce10">
            <text:p>16.079,9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654.24" table:style-name="ce11">
            <text:p>-654,24</text:p>
          </table:table-cell>
          <table:table-cell office:value-type="float" office:value="-1734.42" table:style-name="ce12">
            <text:p>-1.734,42</text:p>
          </table:table-cell>
          <table:table-cell office:value-type="float" office:value="0" table:style-name="ce13">
            <text:p>0,00</text:p>
          </table:table-cell>
          <table:table-cell office:value-type="float" office:value="-3893.83" table:style-name="ce12">
            <text:p>-3.893,83</text:p>
          </table:table-cell>
          <table:table-cell office:value-type="float" office:value="12186.13" table:style-name="ce10">
            <text:p>12.186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RISTIANA MOURA PAES VIANN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8411.01" table:style-name="ce10">
            <text:p>8.411,01</text:p>
          </table:table-cell>
          <table:table-cell office:value-type="float" office:value="1480.79" table:style-name="ce10">
            <text:p>1.480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891.7999999999993" table:style-name="ce10">
            <text:p>9.891,80</text:p>
          </table:table-cell>
          <table:table-cell table:style-name="ce9"/>
          <table:table-cell office:value-type="float" office:value="-1339.39" table:style-name="ce12">
            <text:p>-1.339,39</text:p>
          </table:table-cell>
          <table:table-cell office:value-type="float" office:value="-3410.82" table:style-name="ce12">
            <text:p>-3.410,82</text:p>
          </table:table-cell>
          <table:table-cell office:value-type="float" office:value="0" table:style-name="ce13">
            <text:p>0,00</text:p>
          </table:table-cell>
          <table:table-cell office:value-type="float" office:value="-4750.21" table:style-name="ce12">
            <text:p>-4.750,21</text:p>
          </table:table-cell>
          <table:table-cell office:value-type="float" office:value="5141.59" table:style-name="ce10">
            <text:p>5.141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A ARAÚJO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4559.3500000000004" table:style-name="ce10">
            <text:p>4.559,35</text:p>
          </table:table-cell>
          <table:table-cell office:value-type="float" office:value="503.56" table:style-name="ce14">
            <text:p>503,56</text:p>
          </table:table-cell>
          <table:table-cell table:style-name="ce9"/>
          <table:table-cell office:value-type="float" office:value="844.34" table:style-name="ce14">
            <text:p>844,34</text:p>
          </table:table-cell>
          <table:table-cell table:number-columns-spanned="2" table:number-rows-spanned="1" table:style-name="ce25"/>
          <table:covered-table-cell/>
          <table:table-cell office:value-type="float" office:value="2531.46" table:style-name="ce10">
            <text:p>2.531,46</text:p>
          </table:table-cell>
          <table:table-cell office:value-type="float" office:value="8438.7099999999991" table:style-name="ce10">
            <text:p>8.438,71</text:p>
          </table:table-cell>
          <table:table-cell table:style-name="ce9"/>
          <table:table-cell office:value-type="float" office:value="-470.8" table:style-name="ce11">
            <text:p>-470,80</text:p>
          </table:table-cell>
          <table:table-cell office:value-type="float" office:value="-1108.98" table:style-name="ce12">
            <text:p>-1.108,98</text:p>
          </table:table-cell>
          <table:table-cell office:value-type="float" office:value="0" table:style-name="ce13">
            <text:p>0,00</text:p>
          </table:table-cell>
          <table:table-cell office:value-type="float" office:value="-1579.78" table:style-name="ce12">
            <text:p>-1.579,78</text:p>
          </table:table-cell>
          <table:table-cell office:value-type="float" office:value="6858.93" table:style-name="ce10">
            <text:p>6.858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O FERREIRA DE LIMA FI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37.77" table:style-name="ce10">
            <text:p>2.537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44.14" table:style-name="ce10">
            <text:p>19.644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54.95" table:style-name="ce12">
            <text:p>-3.554,95</text:p>
          </table:table-cell>
          <table:table-cell office:value-type="float" office:value="-3027.48" table:style-name="ce12">
            <text:p>-3.027,48</text:p>
          </table:table-cell>
          <table:table-cell office:value-type="float" office:value="0" table:style-name="ce13">
            <text:p>0,00</text:p>
          </table:table-cell>
          <table:table-cell office:value-type="float" office:value="-7410.82" table:style-name="ce12">
            <text:p>-7.410,82</text:p>
          </table:table-cell>
          <table:table-cell office:value-type="float" office:value="12233.32" table:style-name="ce10">
            <text:p>12.233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RISSA TENÓRIO DE AMORIM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DIRETORIA-GERAL <text:s/>(PRES)</text:p>
          </table:table-cell>
          <table:table-cell office:value-type="float" office:value="18325.75" table:style-name="ce10">
            <text:p>18.325,75</text:p>
          </table:table-cell>
          <table:table-cell table:number-columns-repeated="2" table:style-name="ce9"/>
          <table:table-cell office:value-type="float" office:value="1246.71" table:style-name="ce10">
            <text:p>1.246,71</text:p>
          </table:table-cell>
          <table:table-cell office:value-type="float" office:value="387.98" table:number-columns-spanned="2" table:number-rows-spanned="1" table:style-name="ce27">
            <text:p>387,98</text:p>
          </table:table-cell>
          <table:covered-table-cell/>
          <table:table-cell table:style-name="ce9"/>
          <table:table-cell office:value-type="float" office:value="19960.439999999999" table:style-name="ce10">
            <text:p>19.960,44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573.6" table:style-name="ce12">
            <text:p>-3.573,60</text:p>
          </table:table-cell>
          <table:table-cell office:value-type="float" office:value="-4254.3500000000004" table:style-name="ce12">
            <text:p>-4.254,35</text:p>
          </table:table-cell>
          <table:table-cell office:value-type="float" office:value="0" table:style-name="ce13">
            <text:p>0,00</text:p>
          </table:table-cell>
          <table:table-cell office:value-type="float" office:value="-10385.469999999999" table:style-name="ce12">
            <text:p>-10.385,47</text:p>
          </table:table-cell>
          <table:table-cell office:value-type="float" office:value="9574.9699999999993" table:style-name="ce10">
            <text:p>9.574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ÊNCIO BATIST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AL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2116.11" table:style-name="ce10">
            <text:p>2.11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48.49" table:style-name="ce10">
            <text:p>4.348,49</text:p>
          </table:table-cell>
          <table:table-cell table:number-columns-repeated="2" table:style-name="ce9"/>
          <table:table-cell office:value-type="float" office:value="-1562.66" table:style-name="ce12">
            <text:p>-1.562,66</text:p>
          </table:table-cell>
          <table:table-cell office:value-type="float" office:value="0" table:style-name="ce13">
            <text:p>0,00</text:p>
          </table:table-cell>
          <table:table-cell office:value-type="float" office:value="-1562.66" table:style-name="ce12">
            <text:p>-1.562,66</text:p>
          </table:table-cell>
          <table:table-cell office:value-type="float" office:value="2785.83" table:style-name="ce10">
            <text:p>2.785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EVAN VICENTE VELOSO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0287.86" table:style-name="ce10">
            <text:p>20.287,86</text:p>
          </table:table-cell>
          <table:table-cell table:number-columns-repeated="2" table:style-name="ce9"/>
          <table:table-cell office:value-type="float" office:value="4335.8999999999996" table:style-name="ce10">
            <text:p>4.335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23.759999999998" table:style-name="ce10">
            <text:p>24.623,76</text:p>
          </table:table-cell>
          <table:table-cell office:value-type="float" office:value="-2881.97" table:style-name="ce12">
            <text:p>-2.881,97</text:p>
          </table:table-cell>
          <table:table-cell office:value-type="float" office:value="-3656.57" table:style-name="ce12">
            <text:p>-3.656,57</text:p>
          </table:table-cell>
          <table:table-cell office:value-type="float" office:value="-1426.68" table:style-name="ce12">
            <text:p>-1.426,68</text:p>
          </table:table-cell>
          <table:table-cell office:value-type="float" office:value="0" table:style-name="ce13">
            <text:p>0,00</text:p>
          </table:table-cell>
          <table:table-cell office:value-type="float" office:value="-7965.22" table:style-name="ce12">
            <text:p>-7.965,22</text:p>
          </table:table-cell>
          <table:table-cell office:value-type="float" office:value="16658.54" table:style-name="ce10">
            <text:p>16.658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A COSTA RODA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36.33" table:style-name="ce10">
            <text:p>1.636,33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96.11" table:style-name="ce10">
            <text:p>1.89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53.3" table:style-name="ce10">
            <text:p>24.353,30</text:p>
          </table:table-cell>
          <table:table-cell office:value-type="float" office:value="-3010.18" table:style-name="ce12">
            <text:p>-3.010,18</text:p>
          </table:table-cell>
          <table:table-cell office:value-type="float" office:value="-4374.29" table:style-name="ce12">
            <text:p>-4.374,29</text:p>
          </table:table-cell>
          <table:table-cell office:value-type="float" office:value="-6833.3" table:style-name="ce12">
            <text:p>-6.833,30</text:p>
          </table:table-cell>
          <table:table-cell office:value-type="float" office:value="0" table:style-name="ce13">
            <text:p>0,00</text:p>
          </table:table-cell>
          <table:table-cell office:value-type="float" office:value="-14217.77" table:style-name="ce12">
            <text:p>-14.217,77</text:p>
          </table:table-cell>
          <table:table-cell office:value-type="float" office:value="10135.530000000001" table:style-name="ce10">
            <text:p>10.135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A DE HOLANDA BARBOSA MEDIN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2649.13" table:style-name="ce10">
            <text:p>2.649,13</text:p>
          </table:table-cell>
          <table:table-cell table:number-columns-spanned="2" table:number-rows-spanned="1" table:style-name="ce25"/>
          <table:covered-table-cell/>
          <table:table-cell office:value-type="float" office:value="9759.86" table:style-name="ce10">
            <text:p>9.759,86</text:p>
          </table:table-cell>
          <table:table-cell office:value-type="float" office:value="31928.7" table:style-name="ce10">
            <text:p>31.928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70.75" table:style-name="ce12">
            <text:p>-4.270,75</text:p>
          </table:table-cell>
          <table:table-cell office:value-type="float" office:value="-4175.49" table:style-name="ce12">
            <text:p>-4.175,49</text:p>
          </table:table-cell>
          <table:table-cell office:value-type="float" office:value="0" table:style-name="ce13">
            <text:p>0,00</text:p>
          </table:table-cell>
          <table:table-cell office:value-type="float" office:value="-9274.6299999999992" table:style-name="ce12">
            <text:p>-9.274,63</text:p>
          </table:table-cell>
          <table:table-cell office:value-type="float" office:value="22654.07" table:style-name="ce10">
            <text:p>22.654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A DE MEDEIROS PAES DE L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418.74" table:style-name="ce10">
            <text:p>13.418,7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office:value-type="float" office:value="6709.37" table:style-name="ce10">
            <text:p>6.709,37</text:p>
          </table:table-cell>
          <table:table-cell office:value-type="float" office:value="20128.11" table:style-name="ce10">
            <text:p>20.128,11</text:p>
          </table:table-cell>
          <table:table-cell office:value-type="float" office:value="-943.71" table:style-name="ce11">
            <text:p>-943,71</text:p>
          </table:table-cell>
          <table:table-cell office:value-type="float" office:value="-2561.27" table:style-name="ce12">
            <text:p>-2.561,27</text:p>
          </table:table-cell>
          <table:table-cell office:value-type="float" office:value="-1999.21" table:style-name="ce12">
            <text:p>-1.999,21</text:p>
          </table:table-cell>
          <table:table-cell office:value-type="float" office:value="0" table:style-name="ce13">
            <text:p>0,00</text:p>
          </table:table-cell>
          <table:table-cell office:value-type="float" office:value="-5504.19" table:style-name="ce12">
            <text:p>-5.504,19</text:p>
          </table:table-cell>
          <table:table-cell office:value-type="float" office:value="14623.92" table:style-name="ce10">
            <text:p>14.623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A SILVA DE SOUZ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770.96" table:style-name="ce10">
            <text:p>1.770,9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90.49" table:style-name="ce10">
            <text:p>2.790,49</text:p>
          </table:table-cell>
          <table:table-cell office:value-type="float" office:value="985.34" table:number-columns-spanned="2" table:number-rows-spanned="1" table:style-name="ce27">
            <text:p>985,34</text:p>
          </table:table-cell>
          <table:covered-table-cell/>
          <table:table-cell office:value-type="float" office:value="1478.01" table:style-name="ce10">
            <text:p>1.478,01</text:p>
          </table:table-cell>
          <table:table-cell office:value-type="float" office:value="8209.85" table:style-name="ce10">
            <text:p>8.209,85</text:p>
          </table:table-cell>
          <table:table-cell office:value-type="float" office:value="-387.97" table:style-name="ce11">
            <text:p>-387,97</text:p>
          </table:table-cell>
          <table:table-cell office:value-type="float" office:value="-21.37" table:style-name="ce11">
            <text:p>-21,37</text:p>
          </table:table-cell>
          <table:table-cell office:value-type="float" office:value="-1860.86" table:style-name="ce12">
            <text:p>-1.860,86</text:p>
          </table:table-cell>
          <table:table-cell office:value-type="float" office:value="0" table:style-name="ce13">
            <text:p>0,00</text:p>
          </table:table-cell>
          <table:table-cell office:value-type="float" office:value="-2270.1999999999998" table:style-name="ce12">
            <text:p>-2.270,20</text:p>
          </table:table-cell>
          <table:table-cell office:value-type="float" office:value="5939.65" table:style-name="ce10">
            <text:p>5.93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CARDOSO PEDRO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250.59" table:style-name="ce10">
            <text:p>2.250,59</text:p>
          </table:table-cell>
          <table:table-cell table:style-name="ce9"/>
          <table:table-cell office:value-type="float" office:value="2774.73" table:style-name="ce10">
            <text:p>2.77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42.18" table:style-name="ce10">
            <text:p>18.442,18</text:p>
          </table:table-cell>
          <table:table-cell office:value-type="float" office:value="-1868.86" table:style-name="ce12">
            <text:p>-1.868,86</text:p>
          </table:table-cell>
          <table:table-cell office:value-type="float" office:value="-2820.98" table:style-name="ce12">
            <text:p>-2.820,98</text:p>
          </table:table-cell>
          <table:table-cell office:value-type="float" office:value="-3290.94" table:style-name="ce12">
            <text:p>-3.290,94</text:p>
          </table:table-cell>
          <table:table-cell office:value-type="float" office:value="0" table:style-name="ce13">
            <text:p>0,00</text:p>
          </table:table-cell>
          <table:table-cell office:value-type="float" office:value="-7980.78" table:style-name="ce12">
            <text:p>-7.980,78</text:p>
          </table:table-cell>
          <table:table-cell office:value-type="float" office:value="10461.4" table:style-name="ce10">
            <text:p>10.461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JORGE REBÊLO DE VASCONCEL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734.05" table:style-name="ce10">
            <text:p>3.734,05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12873.65" table:style-name="ce10">
            <text:p>12.873,65</text:p>
          </table:table-cell>
          <table:table-cell office:value-type="float" office:value="39383.68" table:style-name="ce10">
            <text:p>39.383,68</text:p>
          </table:table-cell>
          <table:table-cell office:value-type="float" office:value="-3014.77" table:style-name="ce12">
            <text:p>-3.014,77</text:p>
          </table:table-cell>
          <table:table-cell office:value-type="float" office:value="-4858.49" table:style-name="ce12">
            <text:p>-4.858,49</text:p>
          </table:table-cell>
          <table:table-cell office:value-type="float" office:value="-1182.01" table:style-name="ce12">
            <text:p>-1.182,01</text:p>
          </table:table-cell>
          <table:table-cell office:value-type="float" office:value="0" table:style-name="ce13">
            <text:p>0,00</text:p>
          </table:table-cell>
          <table:table-cell office:value-type="float" office:value="-9055.27" table:style-name="ce12">
            <text:p>-9.055,27</text:p>
          </table:table-cell>
          <table:table-cell office:value-type="float" office:value="30328.41" table:style-name="ce10">
            <text:p>30.328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ANE DE ARAÚJO CAVALCANTE</text:p>
          </table:table-cell>
          <table:table-cell office:value-type="string" table:style-name="ce8">
            <text:p>ANALISTA JUDICIÁRIO - NÍVEL SUPERIOR B8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8634.77" table:style-name="ce10">
            <text:p>18.634,77</text:p>
          </table:table-cell>
          <table:table-cell table:number-columns-repeated="2" table:style-name="ce9"/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44.53" table:style-name="ce10">
            <text:p>20.044,5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27.39" table:style-name="ce12">
            <text:p>-4.027,39</text:p>
          </table:table-cell>
          <table:table-cell office:value-type="float" office:value="-627.42999999999995" table:style-name="ce11">
            <text:p>-627,43</text:p>
          </table:table-cell>
          <table:table-cell office:value-type="float" office:value="0" table:style-name="ce13">
            <text:p>0,00</text:p>
          </table:table-cell>
          <table:table-cell office:value-type="float" office:value="-5483.21" table:style-name="ce12">
            <text:p>-5.483,21</text:p>
          </table:table-cell>
          <table:table-cell office:value-type="float" office:value="14561.32" table:style-name="ce10">
            <text:p>14.561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CIO LUCIANO COSTA CLAUDINO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1890.94" table:style-name="ce10">
            <text:p>11.890,9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375.7299999999996" table:style-name="ce10">
            <text:p>4.375,73</text:p>
          </table:table-cell>
          <table:table-cell office:value-type="float" office:value="1421.44" table:number-columns-spanned="2" table:number-rows-spanned="1" table:style-name="ce26">
            <text:p>1.421,44</text:p>
          </table:table-cell>
          <table:covered-table-cell/>
          <table:table-cell table:style-name="ce9"/>
          <table:table-cell office:value-type="float" office:value="19628" table:style-name="ce10">
            <text:p>19.628,0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754.68" table:style-name="ce12">
            <text:p>-2.754,68</text:p>
          </table:table-cell>
          <table:table-cell office:value-type="float" office:value="-2974.73" table:style-name="ce12">
            <text:p>-2.974,73</text:p>
          </table:table-cell>
          <table:table-cell office:value-type="float" office:value="0" table:style-name="ce13">
            <text:p>0,00</text:p>
          </table:table-cell>
          <table:table-cell office:value-type="float" office:value="-7234.58" table:style-name="ce12">
            <text:p>-7.234,58</text:p>
          </table:table-cell>
          <table:table-cell office:value-type="float" office:value="12393.42" table:style-name="ce10">
            <text:p>12.393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OMENES DE AMORIM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781.81" table:style-name="ce10">
            <text:p>2.781,81</text:p>
          </table:table-cell>
          <table:table-cell table:style-name="ce9"/>
          <table:table-cell office:value-type="float" office:value="1918.71" table:style-name="ce10">
            <text:p>1.918,71</text:p>
          </table:table-cell>
          <table:table-cell table:number-columns-spanned="2" table:number-rows-spanned="1" table:style-name="ce25"/>
          <table:covered-table-cell/>
          <table:table-cell office:value-type="float" office:value="7208.84" table:style-name="ce10">
            <text:p>7.208,84</text:p>
          </table:table-cell>
          <table:table-cell office:value-type="float" office:value="23545.22" table:style-name="ce10">
            <text:p>23.545,22</text:p>
          </table:table-cell>
          <table:table-cell office:value-type="float" office:value="-1108.54" table:style-name="ce12">
            <text:p>-1.108,54</text:p>
          </table:table-cell>
          <table:table-cell table:style-name="ce9"/>
          <table:table-cell office:value-type="float" office:value="-5883.52" table:style-name="ce12">
            <text:p>-5.883,52</text:p>
          </table:table-cell>
          <table:table-cell office:value-type="float" office:value="0" table:style-name="ce13">
            <text:p>0,00</text:p>
          </table:table-cell>
          <table:table-cell office:value-type="float" office:value="-6992.06" table:style-name="ce12">
            <text:p>-6.992,06</text:p>
          </table:table-cell>
          <table:table-cell office:value-type="float" office:value="16553.16" table:style-name="ce10">
            <text:p>16.553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ONICE LEMOS FALCÃO DE ALMEI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9368.89" table:style-name="ce10">
            <text:p>19.368,89</text:p>
          </table:table-cell>
          <table:table-cell office:value-type="float" office:value="4283.45" table:style-name="ce10">
            <text:p>4.283,45</text:p>
          </table:table-cell>
          <table:table-cell table:style-name="ce9"/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25.15" table:style-name="ce10">
            <text:p>25.325,15</text:p>
          </table:table-cell>
          <table:table-cell office:value-type="float" office:value="-2958.76" table:style-name="ce12">
            <text:p>-2.958,76</text:p>
          </table:table-cell>
          <table:table-cell office:value-type="float" office:value="-4821.37" table:style-name="ce12">
            <text:p>-4.821,37</text:p>
          </table:table-cell>
          <table:table-cell office:value-type="float" office:value="-3064.63" table:style-name="ce12">
            <text:p>-3.064,63</text:p>
          </table:table-cell>
          <table:table-cell office:value-type="float" office:value="0" table:style-name="ce13">
            <text:p>0,00</text:p>
          </table:table-cell>
          <table:table-cell office:value-type="float" office:value="-10844.76" table:style-name="ce12">
            <text:p>-10.844,76</text:p>
          </table:table-cell>
          <table:table-cell office:value-type="float" office:value="14480.39" table:style-name="ce10">
            <text:p>14.480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ANA DA COSTA MA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639.23" table:style-name="ce10">
            <text:p>1.63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93.82" table:style-name="ce10">
            <text:p>13.393,8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897.09" table:style-name="ce12">
            <text:p>-1.897,09</text:p>
          </table:table-cell>
          <table:table-cell office:value-type="float" office:value="-4202.71" table:style-name="ce12">
            <text:p>-4.202,71</text:p>
          </table:table-cell>
          <table:table-cell office:value-type="float" office:value="0" table:style-name="ce13">
            <text:p>0,00</text:p>
          </table:table-cell>
          <table:table-cell office:value-type="float" office:value="-7604.97" table:style-name="ce12">
            <text:p>-7.604,97</text:p>
          </table:table-cell>
          <table:table-cell office:value-type="float" office:value="5788.85" table:style-name="ce10">
            <text:p>5.788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FERREIRA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1412.33" table:style-name="ce10">
            <text:p>1.41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03.18" table:style-name="ce10">
            <text:p>15.003,18</text:p>
          </table:table-cell>
          <table:table-cell office:value-type="float" office:value="-972.11" table:style-name="ce11">
            <text:p>-972,11</text:p>
          </table:table-cell>
          <table:table-cell office:value-type="float" office:value="-2548.66" table:style-name="ce12">
            <text:p>-2.548,66</text:p>
          </table:table-cell>
          <table:table-cell office:value-type="float" office:value="-2263.7399999999998" table:style-name="ce12">
            <text:p>-2.263,74</text:p>
          </table:table-cell>
          <table:table-cell office:value-type="float" office:value="0" table:style-name="ce13">
            <text:p>0,00</text:p>
          </table:table-cell>
          <table:table-cell office:value-type="float" office:value="-5784.51" table:style-name="ce12">
            <text:p>-5.784,51</text:p>
          </table:table-cell>
          <table:table-cell office:value-type="float" office:value="9218.67" table:style-name="ce10">
            <text:p>9.218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LUNA DE OLIVEIRA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5851.82" table:style-name="ce10">
            <text:p>5.851,82</text:p>
          </table:table-cell>
          <table:table-cell office:value-type="float" office:value="755.16" table:style-name="ce14">
            <text:p>755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office:value-type="float" office:value="152.6" table:number-columns-spanned="2" table:number-rows-spanned="1" table:style-name="ce27">
            <text:p>152,60</text:p>
          </table:table-cell>
          <table:covered-table-cell/>
          <table:table-cell office:value-type="float" office:value="3289.55" table:style-name="ce10">
            <text:p>3.289,55</text:p>
          </table:table-cell>
          <table:table-cell office:value-type="float" office:value="12144.26" table:style-name="ce10">
            <text:p>12.144,26</text:p>
          </table:table-cell>
          <table:table-cell office:value-type="float" office:value="-819.25" table:style-name="ce11">
            <text:p>-819,25</text:p>
          </table:table-cell>
          <table:table-cell office:value-type="float" office:value="-1048.1500000000001" table:style-name="ce12">
            <text:p>-1.048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867.4" table:style-name="ce12">
            <text:p>-1.867,40</text:p>
          </table:table-cell>
          <table:table-cell office:value-type="float" office:value="10276.86" table:style-name="ce10">
            <text:p>10.276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RENOVATO GUERREIRO BARBO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5583.03" table:style-name="ce10">
            <text:p>5.583,0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72.69" table:style-name="ce10">
            <text:p>21.772,69</text:p>
          </table:table-cell>
          <table:table-cell office:value-type="float" office:value="-2076.15" table:style-name="ce12">
            <text:p>-2.076,15</text:p>
          </table:table-cell>
          <table:table-cell office:value-type="float" office:value="-3874.07" table:style-name="ce12">
            <text:p>-3.874,07</text:p>
          </table:table-cell>
          <table:table-cell office:value-type="float" office:value="-7129.19" table:style-name="ce12">
            <text:p>-7.129,19</text:p>
          </table:table-cell>
          <table:table-cell office:value-type="float" office:value="0" table:style-name="ce13">
            <text:p>0,00</text:p>
          </table:table-cell>
          <table:table-cell office:value-type="float" office:value="-13079.41" table:style-name="ce12">
            <text:p>-13.079,41</text:p>
          </table:table-cell>
          <table:table-cell office:value-type="float" office:value="8693.2800000000007" table:style-name="ce10">
            <text:p>8.693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YNTHIA DE CASTRO PEDROZ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430.37" table:style-name="ce10">
            <text:p>2.430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12.330000000002" table:style-name="ce10">
            <text:p>16.512,3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62" table:style-name="ce12">
            <text:p>-2.562,00</text:p>
          </table:table-cell>
          <table:table-cell office:value-type="float" office:value="-1141.51" table:style-name="ce12">
            <text:p>-1.141,51</text:p>
          </table:table-cell>
          <table:table-cell office:value-type="float" office:value="0" table:style-name="ce13">
            <text:p>0,00</text:p>
          </table:table-cell>
          <table:table-cell office:value-type="float" office:value="-4531.8999999999996" table:style-name="ce12">
            <text:p>-4.531,90</text:p>
          </table:table-cell>
          <table:table-cell office:value-type="float" office:value="11980.43" table:style-name="ce10">
            <text:p>11.980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 DE BARROS PRADO MOUR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6.24" table:style-name="ce10">
            <text:p>1.976,24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91.91" table:style-name="ce11">
            <text:p>-91,91</text:p>
          </table:table-cell>
          <table:table-cell office:value-type="float" office:value="0" table:style-name="ce13">
            <text:p>0,00</text:p>
          </table:table-cell>
          <table:table-cell office:value-type="float" office:value="-94.61" table:style-name="ce11">
            <text:p>-94,61</text:p>
          </table:table-cell>
          <table:table-cell office:value-type="float" office:value="1881.63" table:style-name="ce10">
            <text:p>1.881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 GERBIS DE AGUIAR</text:p>
          </table:table-cell>
          <table:table-cell office:value-type="string" table:style-name="ce8">
            <text:p>ANALISTA JUDICIÁRIO - NÍVEL SUPERIOR B10</text:p>
          </table:table-cell>
          <table:table-cell table:style-name="ce9"/>
          <table:table-cell office:value-type="float" office:value="16616.060000000001" table:style-name="ce10">
            <text:p>16.616,06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26.14" table:style-name="ce10">
            <text:p>17.526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42.64" table:style-name="ce12">
            <text:p>-2.942,6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771.03" table:style-name="ce12">
            <text:p>-3.771,03</text:p>
          </table:table-cell>
          <table:table-cell office:value-type="float" office:value="13755.11" table:style-name="ce10">
            <text:p>13.755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A AZEVEDO BATISTA FELIX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12.2800000000002" table:style-name="ce10">
            <text:p>2.412,28</text:p>
          </table:table-cell>
          <table:table-cell office:value-type="float" office:value="1939.89" table:style-name="ce10">
            <text:p>1.939,89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16.52" table:style-name="ce10">
            <text:p>17.516,52</text:p>
          </table:table-cell>
          <table:table-cell office:value-type="float" office:value="-1895.54" table:style-name="ce12">
            <text:p>-1.895,54</text:p>
          </table:table-cell>
          <table:table-cell office:value-type="float" office:value="-3038.73" table:style-name="ce12">
            <text:p>-3.038,73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5679.1" table:style-name="ce12">
            <text:p>-5.679,10</text:p>
          </table:table-cell>
          <table:table-cell office:value-type="float" office:value="11837.42" table:style-name="ce10">
            <text:p>11.837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A SOUSA DRUMOND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5929.87" table:style-name="ce10">
            <text:p>15.929,8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46.5" table:style-name="ce10">
            <text:p>1.24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08.75" table:style-name="ce10">
            <text:p>19.408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43.03" table:style-name="ce12">
            <text:p>-3.643,03</text:p>
          </table:table-cell>
          <table:table-cell office:value-type="float" office:value="-507.59" table:style-name="ce11">
            <text:p>-507,59</text:p>
          </table:table-cell>
          <table:table-cell office:value-type="float" office:value="0" table:style-name="ce13">
            <text:p>0,00</text:p>
          </table:table-cell>
          <table:table-cell office:value-type="float" office:value="-4979.01" table:style-name="ce12">
            <text:p>-4.979,01</text:p>
          </table:table-cell>
          <table:table-cell office:value-type="float" office:value="14429.74" table:style-name="ce10">
            <text:p>14.429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A AGRA BARROS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9ª VT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office:value-type="float" office:value="6934.12" table:style-name="ce10">
            <text:p>6.934,12</text:p>
          </table:table-cell>
          <table:table-cell office:value-type="float" office:value="22431.59" table:style-name="ce10">
            <text:p>22.431,59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535.2199999999998" table:style-name="ce12">
            <text:p>-2.535,22</text:p>
          </table:table-cell>
          <table:table-cell office:value-type="float" office:value="-2167.6999999999998" table:style-name="ce12">
            <text:p>-2.167,70</text:p>
          </table:table-cell>
          <table:table-cell office:value-type="float" office:value="0" table:style-name="ce13">
            <text:p>0,00</text:p>
          </table:table-cell>
          <table:table-cell office:value-type="float" office:value="-6190.87" table:style-name="ce12">
            <text:p>-6.190,87</text:p>
          </table:table-cell>
          <table:table-cell office:value-type="float" office:value="16240.72" table:style-name="ce10">
            <text:p>16.240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A MELO VIANA PORTEL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384.98" table:style-name="ce10">
            <text:p>1.384,98</text:p>
          </table:table-cell>
          <table:table-cell table:number-columns-spanned="2" table:number-rows-spanned="1" table:style-name="ce25"/>
          <table:covered-table-cell/>
          <table:table-cell office:value-type="float" office:value="5877.3" table:style-name="ce10">
            <text:p>5.877,30</text:p>
          </table:table-cell>
          <table:table-cell office:value-type="float" office:value="19016.87" table:style-name="ce10">
            <text:p>19.016,8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49.23" table:style-name="ce12">
            <text:p>-1.949,23</text:p>
          </table:table-cell>
          <table:table-cell office:value-type="float" office:value="-1630.72" table:style-name="ce12">
            <text:p>-1.630,72</text:p>
          </table:table-cell>
          <table:table-cell office:value-type="float" office:value="0" table:style-name="ce13">
            <text:p>0,00</text:p>
          </table:table-cell>
          <table:table-cell office:value-type="float" office:value="-5085.12" table:style-name="ce12">
            <text:p>-5.085,12</text:p>
          </table:table-cell>
          <table:table-cell office:value-type="float" office:value="13931.75" table:style-name="ce10">
            <text:p>13.931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E SANTA RITA CANUT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5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723.06" table:style-name="ce10">
            <text:p>1.723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65.03" table:style-name="ce10">
            <text:p>15.465,0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91.4899999999998" table:style-name="ce12">
            <text:p>-2.391,49</text:p>
          </table:table-cell>
          <table:table-cell office:value-type="float" office:value="-1149.6199999999999" table:style-name="ce12">
            <text:p>-1.149,62</text:p>
          </table:table-cell>
          <table:table-cell office:value-type="float" office:value="0" table:style-name="ce13">
            <text:p>0,00</text:p>
          </table:table-cell>
          <table:table-cell office:value-type="float" office:value="-5046.28" table:style-name="ce12">
            <text:p>-5.046,28</text:p>
          </table:table-cell>
          <table:table-cell office:value-type="float" office:value="10418.75" table:style-name="ce10">
            <text:p>10.418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I GOMES LAMENHA E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1600.36" table:style-name="ce10">
            <text:p>1.600,36</text:p>
          </table:table-cell>
          <table:table-cell table:number-columns-spanned="2" table:number-rows-spanned="1" table:style-name="ce25"/>
          <table:covered-table-cell/>
          <table:table-cell office:value-type="float" office:value="1116.19" table:style-name="ce10">
            <text:p>1.116,19</text:p>
          </table:table-cell>
          <table:table-cell office:value-type="float" office:value="4948.93" table:style-name="ce10">
            <text:p>4.948,93</text:p>
          </table:table-cell>
          <table:table-cell table:style-name="ce9"/>
          <table:table-cell office:value-type="float" office:value="-10.42" table:style-name="ce11">
            <text:p>-10,42</text:p>
          </table:table-cell>
          <table:table-cell office:value-type="float" office:value="-1285.8599999999999" table:style-name="ce12">
            <text:p>-1.285,86</text:p>
          </table:table-cell>
          <table:table-cell office:value-type="float" office:value="0" table:style-name="ce13">
            <text:p>0,00</text:p>
          </table:table-cell>
          <table:table-cell office:value-type="float" office:value="-1296.28" table:style-name="ce12">
            <text:p>-1.296,28</text:p>
          </table:table-cell>
          <table:table-cell office:value-type="float" office:value="3652.65" table:style-name="ce10">
            <text:p>3.652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LO BARRETO ALMEIDA VASCONCELOS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165.17" table:style-name="ce10">
            <text:p>9.165,17</text:p>
          </table:table-cell>
          <table:table-cell table:number-columns-repeated="2" table:style-name="ce9"/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381.200000000001" table:style-name="ce10">
            <text:p>10.381,20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77.56" table:style-name="ce12">
            <text:p>-1.377,56</text:p>
          </table:table-cell>
          <table:table-cell office:value-type="float" office:value="-521.08000000000004" table:style-name="ce11">
            <text:p>-521,08</text:p>
          </table:table-cell>
          <table:table-cell office:value-type="float" office:value="0" table:style-name="ce13">
            <text:p>0,00</text:p>
          </table:table-cell>
          <table:table-cell office:value-type="float" office:value="-2727.03" table:style-name="ce12">
            <text:p>-2.727,03</text:p>
          </table:table-cell>
          <table:table-cell office:value-type="float" office:value="7654.17" table:style-name="ce10">
            <text:p>7.654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LO LUCAS DE OLIVEIRA SANTOS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2015.8" table:style-name="ce10">
            <text:p>12.015,8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28.01" table:style-name="ce10">
            <text:p>3.028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76.189999999999" table:style-name="ce10">
            <text:p>17.276,19</text:p>
          </table:table-cell>
          <table:table-cell office:value-type="float" office:value="-1522.38" table:style-name="ce12">
            <text:p>-1.522,38</text:p>
          </table:table-cell>
          <table:table-cell office:value-type="float" office:value="-2369.5500000000002" table:style-name="ce12">
            <text:p>-2.369,55</text:p>
          </table:table-cell>
          <table:table-cell office:value-type="float" office:value="-3509.04" table:style-name="ce12">
            <text:p>-3.509,04</text:p>
          </table:table-cell>
          <table:table-cell office:value-type="float" office:value="0" table:style-name="ce13">
            <text:p>0,00</text:p>
          </table:table-cell>
          <table:table-cell office:value-type="float" office:value="-7400.97" table:style-name="ce12">
            <text:p>-7.400,97</text:p>
          </table:table-cell>
          <table:table-cell office:value-type="float" office:value="9875.2199999999993" table:style-name="ce10">
            <text:p>9.875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RLAN SALGUEIRO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38.17" table:style-name="ce10">
            <text:p>1.938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23.57" table:style-name="ce10">
            <text:p>13.123,5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95.39" table:style-name="ce12">
            <text:p>-1.795,39</text:p>
          </table:table-cell>
          <table:table-cell office:value-type="float" office:value="-718.37" table:style-name="ce11">
            <text:p>-718,37</text:p>
          </table:table-cell>
          <table:table-cell office:value-type="float" office:value="0" table:style-name="ce13">
            <text:p>0,00</text:p>
          </table:table-cell>
          <table:table-cell office:value-type="float" office:value="-3342.15" table:style-name="ce12">
            <text:p>-3.342,15</text:p>
          </table:table-cell>
          <table:table-cell office:value-type="float" office:value="9781.42" table:style-name="ce10">
            <text:p>9.781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VI CASTRO SILVA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SECRETARIA <text:s/>(SAN)</text:p>
          </table:table-cell>
          <table:table-cell office:value-type="float" office:value="17295.21" table:style-name="ce10">
            <text:p>17.295,21</text:p>
          </table:table-cell>
          <table:table-cell table:number-columns-repeated="2" table:style-name="ce9"/>
          <table:table-cell office:value-type="float" office:value="2865.93" table:style-name="ce10">
            <text:p>2.865,9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61.14" table:style-name="ce10">
            <text:p>20.161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59.02" table:style-name="ce12">
            <text:p>-3.659,02</text:p>
          </table:table-cell>
          <table:table-cell office:value-type="float" office:value="-973.88" table:style-name="ce11">
            <text:p>-973,88</text:p>
          </table:table-cell>
          <table:table-cell office:value-type="float" office:value="0" table:style-name="ce13">
            <text:p>0,00</text:p>
          </table:table-cell>
          <table:table-cell office:value-type="float" office:value="-5461.29" table:style-name="ce12">
            <text:p>-5.461,29</text:p>
          </table:table-cell>
          <table:table-cell office:value-type="float" office:value="14699.85" table:style-name="ce10">
            <text:p>14.699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YSE KARLA DE CASTRO CAVALCANTE MENDONÇ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091.17" table:style-name="ce10">
            <text:p>22.091,17</text:p>
          </table:table-cell>
          <table:table-cell table:number-columns-repeated="2" table:style-name="ce9"/>
          <table:table-cell office:value-type="float" office:value="1671.95" table:style-name="ce10">
            <text:p>1.671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63.119999999999" table:style-name="ce10">
            <text:p>23.763,12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76.2700000000004" table:style-name="ce12">
            <text:p>-4.276,27</text:p>
          </table:table-cell>
          <table:table-cell office:value-type="float" office:value="-2767.78" table:style-name="ce12">
            <text:p>-2.767,78</text:p>
          </table:table-cell>
          <table:table-cell office:value-type="float" office:value="0" table:style-name="ce13">
            <text:p>0,00</text:p>
          </table:table-cell>
          <table:table-cell office:value-type="float" office:value="-10234.25" table:style-name="ce12">
            <text:p>-10.234,25</text:p>
          </table:table-cell>
          <table:table-cell office:value-type="float" office:value="13528.87" table:style-name="ce10">
            <text:p>13.528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YSE MARIA MEDEIROS CUNH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.897,07</text:p>
          </table:table-cell>
          <table:table-cell office:value-type="float" office:value="4106.79" table:style-name="ce10">
            <text:p>4.106,79</text:p>
          </table:table-cell>
          <table:table-cell table:style-name="ce9"/>
          <table:table-cell office:value-type="float" office:value="2641.34" table:style-name="ce10">
            <text:p>2.64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45.2" table:style-name="ce10">
            <text:p>18.645,20</text:p>
          </table:table-cell>
          <table:table-cell office:value-type="float" office:value="-1867.07" table:style-name="ce12">
            <text:p>-1.867,07</text:p>
          </table:table-cell>
          <table:table-cell office:value-type="float" office:value="-2913.98" table:style-name="ce12">
            <text:p>-2.913,98</text:p>
          </table:table-cell>
          <table:table-cell office:value-type="float" office:value="-2565.79" table:style-name="ce12">
            <text:p>-2.565,79</text:p>
          </table:table-cell>
          <table:table-cell office:value-type="float" office:value="0" table:style-name="ce13">
            <text:p>0,00</text:p>
          </table:table-cell>
          <table:table-cell office:value-type="float" office:value="-7346.84" table:style-name="ce12">
            <text:p>-7.346,84</text:p>
          </table:table-cell>
          <table:table-cell office:value-type="float" office:value="11298.36" table:style-name="ce10">
            <text:p>11.298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ÉBORAH GOMES TORRES PINT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9"/>
          <table:table-cell office:value-type="float" office:value="8411.01" table:style-name="ce10">
            <text:p>8.411,01</text:p>
          </table:table-cell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office:value-type="float" office:value="4205.51" table:style-name="ce10">
            <text:p>4.205,51</text:p>
          </table:table-cell>
          <table:table-cell office:value-type="float" office:value="12652.87" table:style-name="ce10">
            <text:p>12.652,87</text:p>
          </table:table-cell>
          <table:table-cell table:style-name="ce9"/>
          <table:table-cell office:value-type="float" office:value="-1391.53" table:style-name="ce12">
            <text:p>-1.391,53</text:p>
          </table:table-cell>
          <table:table-cell office:value-type="float" office:value="-129.4" table:style-name="ce11">
            <text:p>-129,40</text:p>
          </table:table-cell>
          <table:table-cell office:value-type="float" office:value="0" table:style-name="ce13">
            <text:p>0,00</text:p>
          </table:table-cell>
          <table:table-cell office:value-type="float" office:value="-1520.93" table:style-name="ce12">
            <text:p>-1.520,93</text:p>
          </table:table-cell>
          <table:table-cell office:value-type="float" office:value="11131.94" table:style-name="ce10">
            <text:p>11.131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LAIDE SCOLNI DE SOUZ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2423.44" table:style-name="ce10">
            <text:p>2.423,44</text:p>
          </table:table-cell>
          <table:table-cell table:number-columns-spanned="2" table:number-rows-spanned="1" table:style-name="ce25"/>
          <table:covered-table-cell/>
          <table:table-cell office:value-type="float" office:value="689.54" table:style-name="ce13">
            <text:p>689,54</text:p>
          </table:table-cell>
          <table:table-cell office:value-type="float" office:value="4492.05" table:style-name="ce10">
            <text:p>4.492,05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968.29" table:style-name="ce11">
            <text:p>-968,29</text:p>
          </table:table-cell>
          <table:table-cell office:value-type="float" office:value="0" table:style-name="ce13">
            <text:p>0,00</text:p>
          </table:table-cell>
          <table:table-cell office:value-type="float" office:value="-1074.23" table:style-name="ce12">
            <text:p>-1.074,23</text:p>
          </table:table-cell>
          <table:table-cell office:value-type="float" office:value="3417.82" table:style-name="ce10">
            <text:p>3.417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LMER CHAGAS FEBRONIO 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916.42" table:style-name="ce10">
            <text:p>2.91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79.81" table:style-name="ce10">
            <text:p>15.879,81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234.25" table:style-name="ce12">
            <text:p>-2.234,25</text:p>
          </table:table-cell>
          <table:table-cell office:value-type="float" office:value="-1852.9" table:style-name="ce12">
            <text:p>-1.852,90</text:p>
          </table:table-cell>
          <table:table-cell office:value-type="float" office:value="0" table:style-name="ce13">
            <text:p>0,00</text:p>
          </table:table-cell>
          <table:table-cell office:value-type="float" office:value="-5575.1" table:style-name="ce12">
            <text:p>-5.575,10</text:p>
          </table:table-cell>
          <table:table-cell office:value-type="float" office:value="10304.709999999999" table:style-name="ce10">
            <text:p>10.304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MÉTRIO ELIAS CALHEIROS NE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132.52" table:style-name="ce10">
            <text:p>2.132,5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287.6999999999998" table:style-name="ce10">
            <text:p>2.287,70</text:p>
          </table:table-cell>
          <table:table-cell table:number-columns-spanned="2" table:number-rows-spanned="1" table:style-name="ce25"/>
          <table:covered-table-cell/>
          <table:table-cell office:value-type="float" office:value="7704.34" table:style-name="ce10">
            <text:p>7.704,34</text:p>
          </table:table-cell>
          <table:table-cell office:value-type="float" office:value="25400.7" table:style-name="ce10">
            <text:p>25.400,70</text:p>
          </table:table-cell>
          <table:table-cell office:value-type="float" office:value="-1849.38" table:style-name="ce12">
            <text:p>-1.849,38</text:p>
          </table:table-cell>
          <table:table-cell office:value-type="float" office:value="-2638.76" table:style-name="ce12">
            <text:p>-2.638,76</text:p>
          </table:table-cell>
          <table:table-cell office:value-type="float" office:value="-5271.84" table:style-name="ce12">
            <text:p>-5.271,84</text:p>
          </table:table-cell>
          <table:table-cell office:value-type="float" office:value="0" table:style-name="ce13">
            <text:p>0,00</text:p>
          </table:table-cell>
          <table:table-cell office:value-type="float" office:value="-9759.98" table:style-name="ce12">
            <text:p>-9.759,98</text:p>
          </table:table-cell>
          <table:table-cell office:value-type="float" office:value="15640.72" table:style-name="ce10">
            <text:p>15.640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E PINHEIRO TAV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27.96" table:style-name="ce10">
            <text:p>3.427,96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241.46" table:style-name="ce11">
            <text:p>-241,46</text:p>
          </table:table-cell>
          <table:table-cell office:value-type="float" office:value="0" table:style-name="ce13">
            <text:p>0,00</text:p>
          </table:table-cell>
          <table:table-cell office:value-type="float" office:value="-244.16" table:style-name="ce11">
            <text:p>-244,16</text:p>
          </table:table-cell>
          <table:table-cell office:value-type="float" office:value="3183.8" table:style-name="ce10">
            <text:p>3.183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E SANTOS SOUZA SAMPAI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112.11" table:style-name="ce10">
            <text:p>3.112,11</text:p>
          </table:table-cell>
          <table:table-cell office:value-type="float" office:value="215.7" table:number-columns-spanned="2" table:number-rows-spanned="1" table:style-name="ce27">
            <text:p>215,70</text:p>
          </table:table-cell>
          <table:covered-table-cell/>
          <table:table-cell table:style-name="ce9"/>
          <table:table-cell office:value-type="float" office:value="17164.77" table:style-name="ce10">
            <text:p>17.164,7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76.9299999999998" table:style-name="ce12">
            <text:p>-2.476,93</text:p>
          </table:table-cell>
          <table:table-cell office:value-type="float" office:value="-2323.9299999999998" table:style-name="ce12">
            <text:p>-2.323,93</text:p>
          </table:table-cell>
          <table:table-cell office:value-type="float" office:value="0" table:style-name="ce13">
            <text:p>0,00</text:p>
          </table:table-cell>
          <table:table-cell office:value-type="float" office:value="-6306.03" table:style-name="ce12">
            <text:p>-6.306,03</text:p>
          </table:table-cell>
          <table:table-cell office:value-type="float" office:value="10858.74" table:style-name="ce10">
            <text:p>10.858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SON ARAÚJO PADILHA</text:p>
          </table:table-cell>
          <table:table-cell office:value-type="string" table:style-name="ce8">
            <text:p>ANALISTA JUDICIÁRIO - NÍVEL SUPERIOR C12</text:p>
          </table:table-cell>
          <table:table-cell table:style-name="ce9"/>
          <table:table-cell office:value-type="float" office:value="18951.18" table:style-name="ce10">
            <text:p>18.951,18</text:p>
          </table:table-cell>
          <table:table-cell table:number-columns-repeated="2" table:style-name="ce9"/>
          <table:table-cell office:value-type="float" office:value="1246.5" table:style-name="ce10">
            <text:p>1.24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97.68" table:style-name="ce10">
            <text:p>20.197,68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614.15" table:style-name="ce12">
            <text:p>-3.614,15</text:p>
          </table:table-cell>
          <table:table-cell office:value-type="float" office:value="-555.08000000000004" table:style-name="ce11">
            <text:p>-555,08</text:p>
          </table:table-cell>
          <table:table-cell office:value-type="float" office:value="0" table:style-name="ce13">
            <text:p>0,00</text:p>
          </table:table-cell>
          <table:table-cell office:value-type="float" office:value="-6816.74" table:style-name="ce12">
            <text:p>-6.816,74</text:p>
          </table:table-cell>
          <table:table-cell office:value-type="float" office:value="13380.94" table:style-name="ce10">
            <text:p>13.380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RALDO LIR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10">
            <text:p>9.046,48</text:p>
          </table:table-cell>
          <table:table-cell office:value-type="float" office:value="527.71" table:style-name="ce14">
            <text:p>527,71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office:value-type="float" office:value="4787.1000000000004" table:style-name="ce10">
            <text:p>4.787,10</text:p>
          </table:table-cell>
          <table:table-cell office:value-type="float" office:value="14361.29" table:style-name="ce10">
            <text:p>14.361,29</text:p>
          </table:table-cell>
          <table:table-cell office:value-type="float" office:value="-360.62" table:style-name="ce11">
            <text:p>-360,62</text:p>
          </table:table-cell>
          <table:table-cell office:value-type="float" office:value="-853.21" table:style-name="ce11">
            <text:p>-853,21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1261.32" table:style-name="ce12">
            <text:p>-1.261,32</text:p>
          </table:table-cell>
          <table:table-cell office:value-type="float" office:value="13099.97" table:style-name="ce10">
            <text:p>13.099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EGO CHENDES DIAS GOM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5916.52" table:style-name="ce10">
            <text:p>15.916,5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35.97" table:style-name="ce10">
            <text:p>18.335,9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05.76" table:style-name="ce12">
            <text:p>-3.605,76</text:p>
          </table:table-cell>
          <table:table-cell office:value-type="float" office:value="-6292.01" table:style-name="ce12">
            <text:p>-6.292,01</text:p>
          </table:table-cell>
          <table:table-cell office:value-type="float" office:value="0" table:style-name="ce13">
            <text:p>0,00</text:p>
          </table:table-cell>
          <table:table-cell office:value-type="float" office:value="-10726.16" table:style-name="ce12">
            <text:p>-10.726,16</text:p>
          </table:table-cell>
          <table:table-cell office:value-type="float" office:value="7609.81" table:style-name="ce10">
            <text:p>7.609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EGO FEITOSA MONTEIRO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TOR DE CONTABILIDADE (SOF)</text:p>
          </table:table-cell>
          <table:table-cell office:value-type="float" office:value="12948.32" table:style-name="ce10">
            <text:p>12.948,32</text:p>
          </table:table-cell>
          <table:table-cell table:number-columns-repeated="2" table:style-name="ce9"/>
          <table:table-cell office:value-type="float" office:value="2461.6" table:style-name="ce10">
            <text:p>2.461,60</text:p>
          </table:table-cell>
          <table:table-cell table:number-columns-spanned="2" table:number-rows-spanned="1" table:style-name="ce25"/>
          <table:covered-table-cell/>
          <table:table-cell office:value-type="float" office:value="6474.16" table:style-name="ce10">
            <text:p>6.474,16</text:p>
          </table:table-cell>
          <table:table-cell office:value-type="float" office:value="21884.080000000002" table:style-name="ce10">
            <text:p>21.884,0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29.04" table:style-name="ce12">
            <text:p>-2.329,0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157.43" table:style-name="ce12">
            <text:p>-3.157,43</text:p>
          </table:table-cell>
          <table:table-cell office:value-type="float" office:value="18726.650000000001" table:style-name="ce10">
            <text:p>18.726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LMA BARBOSA CORREI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A PRESIDÊNCIA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8802.49" table:style-name="ce10">
            <text:p>8.802,49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60.71" table:style-name="ce10">
            <text:p>1.660,71</text:p>
          </table:table-cell>
          <table:table-cell table:number-columns-spanned="2" table:number-rows-spanned="1" table:style-name="ce25"/>
          <table:covered-table-cell/>
          <table:table-cell office:value-type="float" office:value="12586.52" table:style-name="ce10">
            <text:p>12.586,52</text:p>
          </table:table-cell>
          <table:table-cell office:value-type="float" office:value="42936.29" table:style-name="ce10">
            <text:p>42.936,29</text:p>
          </table:table-cell>
          <table:table-cell office:value-type="float" office:value="-3516.03" table:style-name="ce12">
            <text:p>-3.516,03</text:p>
          </table:table-cell>
          <table:table-cell office:value-type="float" office:value="-6053.22" table:style-name="ce12">
            <text:p>-6.053,22</text:p>
          </table:table-cell>
          <table:table-cell office:value-type="float" office:value="-2003.33" table:style-name="ce12">
            <text:p>-2.003,33</text:p>
          </table:table-cell>
          <table:table-cell office:value-type="float" office:value="0" table:style-name="ce13">
            <text:p>0,00</text:p>
          </table:table-cell>
          <table:table-cell office:value-type="float" office:value="-11572.58" table:style-name="ce12">
            <text:p>-11.572,58</text:p>
          </table:table-cell>
          <table:table-cell office:value-type="float" office:value="31363.71" table:style-name="ce10">
            <text:p>31.363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LMAR DE OLIVEIRA SANT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180.02" table:style-name="ce10">
            <text:p>2.180,0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44.1" table:style-name="ce10">
            <text:p>2.24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62.400000000001" table:style-name="ce10">
            <text:p>17.762,4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66.09" table:style-name="ce12">
            <text:p>-3.066,09</text:p>
          </table:table-cell>
          <table:table-cell office:value-type="float" office:value="-2552.9299999999998" table:style-name="ce12">
            <text:p>-2.552,93</text:p>
          </table:table-cell>
          <table:table-cell office:value-type="float" office:value="0" table:style-name="ce13">
            <text:p>0,00</text:p>
          </table:table-cell>
          <table:table-cell office:value-type="float" office:value="-6447.41" table:style-name="ce12">
            <text:p>-6.447,41</text:p>
          </table:table-cell>
          <table:table-cell office:value-type="float" office:value="11314.99" table:style-name="ce10">
            <text:p>11.31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ÓGENES DE MACEDO VERAS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400.0700000000002" table:style-name="ce10">
            <text:p>2.400,07</text:p>
          </table:table-cell>
          <table:table-cell office:value-type="float" office:value="2232.38" table:style-name="ce10">
            <text:p>2.232,38</text:p>
          </table:table-cell>
          <table:table-cell office:value-type="float" office:value="2128.91" table:style-name="ce10">
            <text:p>2.12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58.43" table:style-name="ce10">
            <text:p>18.658,43</text:p>
          </table:table-cell>
          <table:table-cell office:value-type="float" office:value="-1893.53" table:style-name="ce12">
            <text:p>-1.893,53</text:p>
          </table:table-cell>
          <table:table-cell office:value-type="float" office:value="-3051.26" table:style-name="ce12">
            <text:p>-3.051,26</text:p>
          </table:table-cell>
          <table:table-cell office:value-type="float" office:value="-2728.79" table:style-name="ce12">
            <text:p>-2.728,79</text:p>
          </table:table-cell>
          <table:table-cell office:value-type="float" office:value="0" table:style-name="ce13">
            <text:p>0,00</text:p>
          </table:table-cell>
          <table:table-cell office:value-type="float" office:value="-7673.58" table:style-name="ce12">
            <text:p>-7.673,58</text:p>
          </table:table-cell>
          <table:table-cell office:value-type="float" office:value="10984.85" table:style-name="ce10">
            <text:p>10.984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ALBUQUERQUE GONÇALVE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9482.76" table:style-name="ce10">
            <text:p>9.482,7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46.5" table:style-name="ce10">
            <text:p>1.24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669.15" table:style-name="ce10">
            <text:p>12.669,1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44.48" table:style-name="ce12">
            <text:p>-1.944,48</text:p>
          </table:table-cell>
          <table:table-cell office:value-type="float" office:value="-429.23" table:style-name="ce11">
            <text:p>-429,23</text:p>
          </table:table-cell>
          <table:table-cell office:value-type="float" office:value="0" table:style-name="ce13">
            <text:p>0,00</text:p>
          </table:table-cell>
          <table:table-cell office:value-type="float" office:value="-3202.1" table:style-name="ce12">
            <text:p>-3.202,10</text:p>
          </table:table-cell>
          <table:table-cell office:value-type="float" office:value="9467.0499999999993" table:style-name="ce10">
            <text:p>9.467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ANDRÉ DE SIQUEIRA SOUZ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038.66" table:style-name="ce10">
            <text:p>30.038,6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880.2" table:style-name="ce12">
            <text:p>-5.880,20</text:p>
          </table:table-cell>
          <table:table-cell office:value-type="float" office:value="-2954.08" table:style-name="ce12">
            <text:p>-2.954,08</text:p>
          </table:table-cell>
          <table:table-cell office:value-type="float" office:value="0" table:style-name="ce13">
            <text:p>0,00</text:p>
          </table:table-cell>
          <table:table-cell office:value-type="float" office:value="-11574.47" table:style-name="ce12">
            <text:p>-11.574,47</text:p>
          </table:table-cell>
          <table:table-cell office:value-type="float" office:value="18464.189999999999" table:style-name="ce10">
            <text:p>18.464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VANNI <text:s/>SURUAGY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252.68" table:style-name="ce10">
            <text:p>10.252,68</text:p>
          </table:table-cell>
          <table:table-cell office:value-type="float" office:value="527.71" table:style-name="ce14">
            <text:p>527,71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5390.2" table:style-name="ce10">
            <text:p>5.390,20</text:p>
          </table:table-cell>
          <table:table-cell office:value-type="float" office:value="17708.2" table:style-name="ce10">
            <text:p>17.708,20</text:p>
          </table:table-cell>
          <table:table-cell office:value-type="float" office:value="-535.52" table:style-name="ce11">
            <text:p>-535,52</text:p>
          </table:table-cell>
          <table:table-cell office:value-type="float" office:value="-1424.38" table:style-name="ce12">
            <text:p>-1.424,38</text:p>
          </table:table-cell>
          <table:table-cell office:value-type="float" office:value="-4267.18" table:style-name="ce12">
            <text:p>-4.267,18</text:p>
          </table:table-cell>
          <table:table-cell office:value-type="float" office:value="0" table:style-name="ce13">
            <text:p>0,00</text:p>
          </table:table-cell>
          <table:table-cell office:value-type="float" office:value="-6227.08" table:style-name="ce12">
            <text:p>-6.227,08</text:p>
          </table:table-cell>
          <table:table-cell office:value-type="float" office:value="11481.12" table:style-name="ce10">
            <text:p>11.481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JALMA FERNANDES DE BIASE WYSZOMIRSKI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9"/>
          <table:table-cell office:value-type="float" office:value="1686.25" table:style-name="ce10">
            <text:p>1.686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6.25" table:style-name="ce10">
            <text:p>1.686,2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686.25" table:style-name="ce10">
            <text:p>1.686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JALMA GADI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-AR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563.02" table:style-name="ce10">
            <text:p>2.563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82.009999999998" table:style-name="ce10">
            <text:p>17.682,01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2626.08" table:style-name="ce12">
            <text:p>-2.626,08</text:p>
          </table:table-cell>
          <table:table-cell office:value-type="float" office:value="-2844.44" table:style-name="ce12">
            <text:p>-2.844,44</text:p>
          </table:table-cell>
          <table:table-cell office:value-type="float" office:value="0" table:style-name="ce13">
            <text:p>0,00</text:p>
          </table:table-cell>
          <table:table-cell office:value-type="float" office:value="-7499.65" table:style-name="ce12">
            <text:p>-7.499,65</text:p>
          </table:table-cell>
          <table:table-cell office:value-type="float" office:value="10182.36" table:style-name="ce10">
            <text:p>10.182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ORALICE CASTRO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852.91" table:style-name="ce10">
            <text:p>1.852,9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office:value-type="float" office:value="7467.52" table:style-name="ce10">
            <text:p>7.467,52</text:p>
          </table:table-cell>
          <table:table-cell office:value-type="float" office:value="24075.360000000001" table:style-name="ce10">
            <text:p>24.075,36</text:p>
          </table:table-cell>
          <table:table-cell office:value-type="float" office:value="-1803.25" table:style-name="ce12">
            <text:p>-1.803,25</text:p>
          </table:table-cell>
          <table:table-cell office:value-type="float" office:value="-2741.88" table:style-name="ce12">
            <text:p>-2.741,88</text:p>
          </table:table-cell>
          <table:table-cell office:value-type="float" office:value="-1890.26" table:style-name="ce12">
            <text:p>-1.890,26</text:p>
          </table:table-cell>
          <table:table-cell office:value-type="float" office:value="0" table:style-name="ce13">
            <text:p>0,00</text:p>
          </table:table-cell>
          <table:table-cell office:value-type="float" office:value="-6435.39" table:style-name="ce12">
            <text:p>-6.435,39</text:p>
          </table:table-cell>
          <table:table-cell office:value-type="float" office:value="17639.97" table:style-name="ce10">
            <text:p>17.639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OUGLAS CORREIA DE CERQU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1480.29" table:style-name="ce10">
            <text:p>1.480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12.67" table:style-name="ce10">
            <text:p>3.712,67</text:p>
          </table:table-cell>
          <table:table-cell table:style-name="ce9"/>
          <table:table-cell office:value-type="float" office:value="-8.07" table:style-name="ce15">
            <text:p>-8,0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8.07" table:style-name="ce11">
            <text:p>-8,07</text:p>
          </table:table-cell>
          <table:table-cell office:value-type="float" office:value="3704.6" table:style-name="ce10">
            <text:p>3.704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JÂNIO GOMES BARBOS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65.41000000000003" table:style-name="ce14">
            <text:p>265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60.39" table:style-name="ce10">
            <text:p>2.16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67.77" table:style-name="ce10">
            <text:p>16.167,77</text:p>
          </table:table-cell>
          <table:table-cell office:value-type="float" office:value="-1543.65" table:style-name="ce12">
            <text:p>-1.543,65</text:p>
          </table:table-cell>
          <table:table-cell office:value-type="float" office:value="-2506.0300000000002" table:style-name="ce12">
            <text:p>-2.506,03</text:p>
          </table:table-cell>
          <table:table-cell office:value-type="float" office:value="-5499.28" table:style-name="ce12">
            <text:p>-5.499,28</text:p>
          </table:table-cell>
          <table:table-cell office:value-type="float" office:value="0" table:style-name="ce13">
            <text:p>0,00</text:p>
          </table:table-cell>
          <table:table-cell office:value-type="float" office:value="-9548.9599999999991" table:style-name="ce12">
            <text:p>-9.548,96</text:p>
          </table:table-cell>
          <table:table-cell office:value-type="float" office:value="6618.81" table:style-name="ce10">
            <text:p>6.618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NALDO ALMEI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189.97" table:style-name="ce14">
            <text:p>189,97</text:p>
          </table:table-cell>
          <table:table-cell table:style-name="ce9"/>
          <table:table-cell office:value-type="float" office:value="2254.1" table:style-name="ce10">
            <text:p>2.25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03.41" table:style-name="ce10">
            <text:p>16.003,41</text:p>
          </table:table-cell>
          <table:table-cell office:value-type="float" office:value="-1532.71" table:style-name="ce12">
            <text:p>-1.532,71</text:p>
          </table:table-cell>
          <table:table-cell office:value-type="float" office:value="-2438.0700000000002" table:style-name="ce12">
            <text:p>-2.438,07</text:p>
          </table:table-cell>
          <table:table-cell office:value-type="float" office:value="-2939.28" table:style-name="ce12">
            <text:p>-2.939,28</text:p>
          </table:table-cell>
          <table:table-cell office:value-type="float" office:value="0" table:style-name="ce13">
            <text:p>0,00</text:p>
          </table:table-cell>
          <table:table-cell office:value-type="float" office:value="-6910.06" table:style-name="ce12">
            <text:p>-6.910,06</text:p>
          </table:table-cell>
          <table:table-cell office:value-type="float" office:value="9093.35" table:style-name="ce10">
            <text:p>9.093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VAN MONTEIRO DE ARAÚJ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8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84.95999999999998" table:style-name="ce14">
            <text:p>284,9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38.91" table:style-name="ce10">
            <text:p>2.13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65.84" table:style-name="ce10">
            <text:p>16.165,84</text:p>
          </table:table-cell>
          <table:table-cell office:value-type="float" office:value="-1546.48" table:style-name="ce12">
            <text:p>-1.546,48</text:p>
          </table:table-cell>
          <table:table-cell office:value-type="float" office:value="-2458.4899999999998" table:style-name="ce12">
            <text:p>-2.458,49</text:p>
          </table:table-cell>
          <table:table-cell office:value-type="float" office:value="-1926.87" table:style-name="ce12">
            <text:p>-1.926,87</text:p>
          </table:table-cell>
          <table:table-cell office:value-type="float" office:value="0" table:style-name="ce13">
            <text:p>0,00</text:p>
          </table:table-cell>
          <table:table-cell office:value-type="float" office:value="-5931.84" table:style-name="ce12">
            <text:p>-5.931,84</text:p>
          </table:table-cell>
          <table:table-cell office:value-type="float" office:value="10234" table:style-name="ce10">
            <text:p>10.234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NALVA VERÇOSA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3280.97" table:style-name="ce10">
            <text:p>3.280,97</text:p>
          </table:table-cell>
          <table:table-cell table:style-name="ce9"/>
          <table:table-cell office:value-type="float" office:value="3178.05" table:style-name="ce10">
            <text:p>3.178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706.04" table:style-name="ce10">
            <text:p>28.706,04</text:p>
          </table:table-cell>
          <table:table-cell office:value-type="float" office:value="-3203.05" table:style-name="ce12">
            <text:p>-3.203,05</text:p>
          </table:table-cell>
          <table:table-cell office:value-type="float" office:value="-5165.72" table:style-name="ce12">
            <text:p>-5.165,72</text:p>
          </table:table-cell>
          <table:table-cell office:value-type="float" office:value="-4607.91" table:style-name="ce12">
            <text:p>-4.607,91</text:p>
          </table:table-cell>
          <table:table-cell office:value-type="float" office:value="0" table:style-name="ce13">
            <text:p>0,00</text:p>
          </table:table-cell>
          <table:table-cell office:value-type="float" office:value="-12976.68" table:style-name="ce12">
            <text:p>-12.976,68</text:p>
          </table:table-cell>
          <table:table-cell office:value-type="float" office:value="15729.36" table:style-name="ce10">
            <text:p>15.729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ALVES DE FRANÇ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8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759.85" table:style-name="ce10">
            <text:p>1.759,85</text:p>
          </table:table-cell>
          <table:table-cell table:style-name="ce9"/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68.52" table:style-name="ce10">
            <text:p>15.068,52</text:p>
          </table:table-cell>
          <table:table-cell office:value-type="float" office:value="-1522.38" table:style-name="ce12">
            <text:p>-1.522,38</text:p>
          </table:table-cell>
          <table:table-cell office:value-type="float" office:value="-2395.81" table:style-name="ce12">
            <text:p>-2.395,81</text:p>
          </table:table-cell>
          <table:table-cell office:value-type="float" office:value="-1134.52" table:style-name="ce12">
            <text:p>-1.134,52</text:p>
          </table:table-cell>
          <table:table-cell office:value-type="float" office:value="0" table:style-name="ce13">
            <text:p>0,00</text:p>
          </table:table-cell>
          <table:table-cell office:value-type="float" office:value="-5052.71" table:style-name="ce12">
            <text:p>-5.052,71</text:p>
          </table:table-cell>
          <table:table-cell office:value-type="float" office:value="10015.81" table:style-name="ce10">
            <text:p>10.015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OLIVEIRA DE ANDR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3297.65" table:style-name="ce10">
            <text:p>3.297,6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98.14" table:style-name="ce10">
            <text:p>26.798,14</text:p>
          </table:table-cell>
          <table:table-cell office:value-type="float" office:value="-3284.3" table:style-name="ce12">
            <text:p>-3.284,30</text:p>
          </table:table-cell>
          <table:table-cell office:value-type="float" office:value="-4940.71" table:style-name="ce12">
            <text:p>-4.940,71</text:p>
          </table:table-cell>
          <table:table-cell office:value-type="float" office:value="-5625.74" table:style-name="ce12">
            <text:p>-5.625,74</text:p>
          </table:table-cell>
          <table:table-cell office:value-type="float" office:value="0" table:style-name="ce13">
            <text:p>0,00</text:p>
          </table:table-cell>
          <table:table-cell office:value-type="float" office:value="-13850.75" table:style-name="ce12">
            <text:p>-13.850,75</text:p>
          </table:table-cell>
          <table:table-cell office:value-type="float" office:value="12947.39" table:style-name="ce10">
            <text:p>12.947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CORREIA DA COSTA BARROS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3823.83" table:style-name="ce10">
            <text:p>3.823,83</text:p>
          </table:table-cell>
          <table:table-cell table:style-name="ce9"/>
          <table:table-cell office:value-type="float" office:value="2263.15" table:style-name="ce10">
            <text:p>2.263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41.57" table:style-name="ce10">
            <text:p>17.841,57</text:p>
          </table:table-cell>
          <table:table-cell office:value-type="float" office:value="-2128.4499999999998" table:style-name="ce12">
            <text:p>-2.128,45</text:p>
          </table:table-cell>
          <table:table-cell office:value-type="float" office:value="-2006.14" table:style-name="ce12">
            <text:p>-2.006,14</text:p>
          </table:table-cell>
          <table:table-cell office:value-type="float" office:value="-2317.2199999999998" table:style-name="ce12">
            <text:p>-2.317,22</text:p>
          </table:table-cell>
          <table:table-cell office:value-type="float" office:value="0" table:style-name="ce13">
            <text:p>0,00</text:p>
          </table:table-cell>
          <table:table-cell office:value-type="float" office:value="-6451.81" table:style-name="ce12">
            <text:p>-6.451,81</text:p>
          </table:table-cell>
          <table:table-cell office:value-type="float" office:value="11389.76" table:style-name="ce10">
            <text:p>11.389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DO NASCIMENTO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4ª VT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22.0300000000002" table:style-name="ce10">
            <text:p>2.32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40.26" table:style-name="ce10">
            <text:p>16.040,26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41.83" table:style-name="ce12">
            <text:p>-2.441,83</text:p>
          </table:table-cell>
          <table:table-cell office:value-type="float" office:value="-1701.96" table:style-name="ce12">
            <text:p>-1.701,96</text:p>
          </table:table-cell>
          <table:table-cell office:value-type="float" office:value="0" table:style-name="ce13">
            <text:p>0,00</text:p>
          </table:table-cell>
          <table:table-cell office:value-type="float" office:value="-5631.74" table:style-name="ce12">
            <text:p>-5.631,74</text:p>
          </table:table-cell>
          <table:table-cell office:value-type="float" office:value="10408.52" table:style-name="ce10">
            <text:p>10.408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FERREIRA DE PONT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573.27" table:style-name="ce10">
            <text:p>7.573,27</text:p>
          </table:table-cell>
          <table:table-cell table:style-name="ce9"/>
          <table:table-cell office:value-type="float" office:value="4793.57" table:style-name="ce10">
            <text:p>4.793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795.67" table:style-name="ce10">
            <text:p>33.795,67</text:p>
          </table:table-cell>
          <table:table-cell office:value-type="float" office:value="-3749.22" table:style-name="ce12">
            <text:p>-3.749,22</text:p>
          </table:table-cell>
          <table:table-cell office:value-type="float" office:value="-5918.77" table:style-name="ce12">
            <text:p>-5.918,77</text:p>
          </table:table-cell>
          <table:table-cell office:value-type="float" office:value="-3996.72" table:style-name="ce12">
            <text:p>-3.996,72</text:p>
          </table:table-cell>
          <table:table-cell office:value-type="float" office:value="0" table:style-name="ce13">
            <text:p>0,00</text:p>
          </table:table-cell>
          <table:table-cell office:value-type="float" office:value="-13664.71" table:style-name="ce12">
            <text:p>-13.664,71</text:p>
          </table:table-cell>
          <table:table-cell office:value-type="float" office:value="20130.96" table:style-name="ce10">
            <text:p>20.130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MARCELO FEITOSA LIM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389.62" table:style-name="ce14">
            <text:p>389,62</text:p>
          </table:table-cell>
          <table:table-cell office:value-type="float" office:value="2232.38" table:style-name="ce10">
            <text:p>2.232,38</text:p>
          </table:table-cell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07.5" table:style-name="ce10">
            <text:p>24.307,50</text:p>
          </table:table-cell>
          <table:table-cell office:value-type="float" office:value="-2804.48" table:style-name="ce12">
            <text:p>-2.804,48</text:p>
          </table:table-cell>
          <table:table-cell office:value-type="float" office:value="-4344.1000000000004" table:style-name="ce12">
            <text:p>-4.344,10</text:p>
          </table:table-cell>
          <table:table-cell office:value-type="float" office:value="-1842.9" table:style-name="ce12">
            <text:p>-1.842,90</text:p>
          </table:table-cell>
          <table:table-cell office:value-type="float" office:value="0" table:style-name="ce13">
            <text:p>0,00</text:p>
          </table:table-cell>
          <table:table-cell office:value-type="float" office:value="-8991.48" table:style-name="ce12">
            <text:p>-8.991,48</text:p>
          </table:table-cell>
          <table:table-cell office:value-type="float" office:value="15316.02" table:style-name="ce10">
            <text:p>15.316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SANTOS DE EÇ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362.86" table:style-name="ce10">
            <text:p>14.362,86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7181.43" table:style-name="ce10">
            <text:p>7.181,43</text:p>
          </table:table-cell>
          <table:table-cell office:value-type="float" office:value="22294.92" table:style-name="ce10">
            <text:p>22.294,92</text:p>
          </table:table-cell>
          <table:table-cell office:value-type="float" office:value="-1099.49" table:style-name="ce12">
            <text:p>-1.099,49</text:p>
          </table:table-cell>
          <table:table-cell office:value-type="float" office:value="-2254.4699999999998" table:style-name="ce12">
            <text:p>-2.254,47</text:p>
          </table:table-cell>
          <table:table-cell office:value-type="float" office:value="-1846.08" table:style-name="ce12">
            <text:p>-1.846,08</text:p>
          </table:table-cell>
          <table:table-cell office:value-type="float" office:value="0" table:style-name="ce13">
            <text:p>0,00</text:p>
          </table:table-cell>
          <table:table-cell office:value-type="float" office:value="-5200.04" table:style-name="ce12">
            <text:p>-5.200,04</text:p>
          </table:table-cell>
          <table:table-cell office:value-type="float" office:value="17094.88" table:style-name="ce10">
            <text:p>17.094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VALDO LIMA PINT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032" table:style-name="ce10">
            <text:p>1.032,0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428.93" table:style-name="ce10">
            <text:p>1.428,9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40" table:style-name="ce10">
            <text:p>3.840,00</text:p>
          </table:table-cell>
          <table:table-cell office:value-type="float" office:value="-111.32" table:style-name="ce11">
            <text:p>-111,32</text:p>
          </table:table-cell>
          <table:table-cell office:value-type="float" office:value="-28.18" table:style-name="ce11">
            <text:p>-28,18</text:p>
          </table:table-cell>
          <table:table-cell office:value-type="float" office:value="-701.2" table:style-name="ce11">
            <text:p>-701,20</text:p>
          </table:table-cell>
          <table:table-cell office:value-type="float" office:value="0" table:style-name="ce13">
            <text:p>0,00</text:p>
          </table:table-cell>
          <table:table-cell office:value-type="float" office:value="-840.7" table:style-name="ce11">
            <text:p>-840,70</text:p>
          </table:table-cell>
          <table:table-cell office:value-type="float" office:value="2999.3" table:style-name="ce10">
            <text:p>2.999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AINE CRISTINA LIRA LOPES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2322.4" table:style-name="ce10">
            <text:p>2.322,4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442.6799999999998" table:style-name="ce10">
            <text:p>2.442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704.97" table:style-name="ce10">
            <text:p>6.704,97</text:p>
          </table:table-cell>
          <table:table-cell office:value-type="float" office:value="-433.51" table:style-name="ce11">
            <text:p>-433,51</text:p>
          </table:table-cell>
          <table:table-cell office:value-type="float" office:value="-191.09" table:style-name="ce11">
            <text:p>-191,09</text:p>
          </table:table-cell>
          <table:table-cell office:value-type="float" office:value="-1614.11" table:style-name="ce12">
            <text:p>-1.614,11</text:p>
          </table:table-cell>
          <table:table-cell office:value-type="float" office:value="0" table:style-name="ce13">
            <text:p>0,00</text:p>
          </table:table-cell>
          <table:table-cell office:value-type="float" office:value="-2238.71" table:style-name="ce12">
            <text:p>-2.238,71</text:p>
          </table:table-cell>
          <table:table-cell office:value-type="float" office:value="4466.26" table:style-name="ce10">
            <text:p>4.466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ANE RIBEIRO MEL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833.26" table:style-name="ce10">
            <text:p>1.833,26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6734.56" table:style-name="ce10">
            <text:p>6.734,56</text:p>
          </table:table-cell>
          <table:table-cell office:value-type="float" office:value="21741.29" table:style-name="ce10">
            <text:p>21.741,29</text:p>
          </table:table-cell>
          <table:table-cell office:value-type="float" office:value="-952.02" table:style-name="ce11">
            <text:p>-952,02</text:p>
          </table:table-cell>
          <table:table-cell office:value-type="float" office:value="-2572.84" table:style-name="ce12">
            <text:p>-2.572,84</text:p>
          </table:table-cell>
          <table:table-cell office:value-type="float" office:value="-2289.65" table:style-name="ce12">
            <text:p>-2.289,65</text:p>
          </table:table-cell>
          <table:table-cell office:value-type="float" office:value="0" table:style-name="ce13">
            <text:p>0,00</text:p>
          </table:table-cell>
          <table:table-cell office:value-type="float" office:value="-5814.51" table:style-name="ce12">
            <text:p>-5.814,51</text:p>
          </table:table-cell>
          <table:table-cell office:value-type="float" office:value="15926.78" table:style-name="ce10">
            <text:p>15.926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 RIBEIRO SILVA LES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SAÚDE (SEGESP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73.17" table:style-name="ce10">
            <text:p>2.673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00.56" table:style-name="ce10">
            <text:p>15.500,56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231.89" table:style-name="ce12">
            <text:p>-2.231,89</text:p>
          </table:table-cell>
          <table:table-cell office:value-type="float" office:value="-215.62" table:style-name="ce11">
            <text:p>-215,62</text:p>
          </table:table-cell>
          <table:table-cell office:value-type="float" office:value="0" table:style-name="ce13">
            <text:p>0,00</text:p>
          </table:table-cell>
          <table:table-cell office:value-type="float" office:value="-3808.04" table:style-name="ce12">
            <text:p>-3.808,04</text:p>
          </table:table-cell>
          <table:table-cell office:value-type="float" office:value="11692.52" table:style-name="ce10">
            <text:p>11.692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ILDA ROSA E SILVA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.584,60</text:p>
          </table:table-cell>
          <table:table-cell office:value-type="float" office:value="17104.919999999998" table:style-name="ce10">
            <text:p>17.104,92</text:p>
          </table:table-cell>
          <table:table-cell table:style-name="ce9"/>
          <table:table-cell office:value-type="float" office:value="786.98" table:style-name="ce14">
            <text:p>786,98</text:p>
          </table:table-cell>
          <table:table-cell table:number-columns-spanned="2" table:number-rows-spanned="1" table:style-name="ce25"/>
          <table:covered-table-cell/>
          <table:table-cell office:value-type="float" office:value="16344.76" table:style-name="ce10">
            <text:p>16.344,76</text:p>
          </table:table-cell>
          <table:table-cell office:value-type="float" office:value="49821.26" table:style-name="ce10">
            <text:p>49.821,26</text:p>
          </table:table-cell>
          <table:table-cell office:value-type="float" office:value="-4333.79" table:style-name="ce12">
            <text:p>-4.333,79</text:p>
          </table:table-cell>
          <table:table-cell office:value-type="float" office:value="-6404.87" table:style-name="ce12">
            <text:p>-6.404,87</text:p>
          </table:table-cell>
          <table:table-cell office:value-type="float" office:value="-2681.54" table:style-name="ce12">
            <text:p>-2.681,54</text:p>
          </table:table-cell>
          <table:table-cell office:value-type="float" office:value="0" table:style-name="ce13">
            <text:p>0,00</text:p>
          </table:table-cell>
          <table:table-cell office:value-type="float" office:value="-13420.2" table:style-name="ce12">
            <text:p>-13.420,20</text:p>
          </table:table-cell>
          <table:table-cell office:value-type="float" office:value="36401.06" table:style-name="ce10">
            <text:p>36.40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ILZA <text:s/>VENÂNCI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05.91" table:style-name="ce10">
            <text:p>6.905,91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office:value-type="float" office:value="3452.96" table:style-name="ce10">
            <text:p>3.452,96</text:p>
          </table:table-cell>
          <table:table-cell office:value-type="float" office:value="10358.870000000001" table:style-name="ce10">
            <text:p>10.358,87</text:p>
          </table:table-cell>
          <table:table-cell office:value-type="float" office:value="-504.29" table:style-name="ce11">
            <text:p>-504,29</text:p>
          </table:table-cell>
          <table:table-cell office:value-type="float" office:value="-891.09" table:style-name="ce11">
            <text:p>-891,0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395.38" table:style-name="ce12">
            <text:p>-1.395,38</text:p>
          </table:table-cell>
          <table:table-cell office:value-type="float" office:value="8963.49" table:style-name="ce10">
            <text:p>8.963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A DE CARVALHO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CUSTEIO DO PAT</text:p>
          </table:table-cell>
          <table:table-cell office:value-type="float" office:value="11912.4" table:style-name="ce10">
            <text:p>11.912,40</text:p>
          </table:table-cell>
          <table:table-cell office:value-type="float" office:value="2482.5500000000002" table:style-name="ce10">
            <text:p>2.482,5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05.79" table:style-name="ce10">
            <text:p>2.40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40.63" table:style-name="ce10">
            <text:p>18.740,63</text:p>
          </table:table-cell>
          <table:table-cell office:value-type="float" office:value="-1907.14" table:style-name="ce12">
            <text:p>-1.907,14</text:p>
          </table:table-cell>
          <table:table-cell office:value-type="float" office:value="-2993.98" table:style-name="ce12">
            <text:p>-2.993,98</text:p>
          </table:table-cell>
          <table:table-cell office:value-type="float" office:value="-4609.5" table:style-name="ce12">
            <text:p>-4.609,50</text:p>
          </table:table-cell>
          <table:table-cell office:value-type="float" office:value="0" table:style-name="ce13">
            <text:p>0,00</text:p>
          </table:table-cell>
          <table:table-cell office:value-type="float" office:value="-9510.6200000000008" table:style-name="ce12">
            <text:p>-9.510,62</text:p>
          </table:table-cell>
          <table:table-cell office:value-type="float" office:value="9230.01" table:style-name="ce10">
            <text:p>9.230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A LÔBO ARCAN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7135.310000000001" table:style-name="ce10">
            <text:p>17.135,3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34.4000000000001" table:style-name="ce10">
            <text:p>1.234,40</text:p>
          </table:table-cell>
          <table:table-cell office:value-type="float" office:value="6106.79" table:number-columns-spanned="2" table:number-rows-spanned="1" table:style-name="ce26">
            <text:p>6.106,79</text:p>
          </table:table-cell>
          <table:covered-table-cell/>
          <table:table-cell table:style-name="ce9"/>
          <table:table-cell office:value-type="float" office:value="25661.55" table:style-name="ce10">
            <text:p>25.661,5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50.9399999999996" table:style-name="ce12">
            <text:p>-4.750,9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579.33" table:style-name="ce12">
            <text:p>-5.579,33</text:p>
          </table:table-cell>
          <table:table-cell office:value-type="float" office:value="20082.22" table:style-name="ce10">
            <text:p>20.082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BRITO DA ROCHA PE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600.83" table:style-name="ce10">
            <text:p>3.600,83</text:p>
          </table:table-cell>
          <table:table-cell table:style-name="ce9"/>
          <table:table-cell office:value-type="float" office:value="2423.44" table:style-name="ce10">
            <text:p>2.423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78.86" table:style-name="ce10">
            <text:p>17.778,86</text:p>
          </table:table-cell>
          <table:table-cell office:value-type="float" office:value="-1795.41" table:style-name="ce12">
            <text:p>-1.795,41</text:p>
          </table:table-cell>
          <table:table-cell office:value-type="float" office:value="-2859.64" table:style-name="ce12">
            <text:p>-2.859,64</text:p>
          </table:table-cell>
          <table:table-cell office:value-type="float" office:value="-4561.37" table:style-name="ce12">
            <text:p>-4.561,37</text:p>
          </table:table-cell>
          <table:table-cell office:value-type="float" office:value="0" table:style-name="ce13">
            <text:p>0,00</text:p>
          </table:table-cell>
          <table:table-cell office:value-type="float" office:value="-9216.42" table:style-name="ce12">
            <text:p>-9.216,42</text:p>
          </table:table-cell>
          <table:table-cell office:value-type="float" office:value="8562.44" table:style-name="ce10">
            <text:p>8.56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MACENA LEMOS DE ME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346.91" table:style-name="ce10">
            <text:p>2.346,91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6872.65" table:style-name="ce10">
            <text:p>6.872,65</text:p>
          </table:table-cell>
          <table:table-cell office:value-type="float" office:value="21380.68" table:style-name="ce10">
            <text:p>21.380,68</text:p>
          </table:table-cell>
          <table:table-cell office:value-type="float" office:value="-997.59" table:style-name="ce11">
            <text:p>-997,59</text:p>
          </table:table-cell>
          <table:table-cell table:style-name="ce9"/>
          <table:table-cell office:value-type="float" office:value="-2774.09" table:style-name="ce12">
            <text:p>-2.774,09</text:p>
          </table:table-cell>
          <table:table-cell office:value-type="float" office:value="0" table:style-name="ce13">
            <text:p>0,00</text:p>
          </table:table-cell>
          <table:table-cell office:value-type="float" office:value="-3771.68" table:style-name="ce12">
            <text:p>-3.771,68</text:p>
          </table:table-cell>
          <table:table-cell office:value-type="float" office:value="17609" table:style-name="ce10">
            <text:p>17.609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ENE SILVA DE LIMA PEREIR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EN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53.51" table:style-name="ce10">
            <text:p>1.553,51</text:p>
          </table:table-cell>
          <table:table-cell office:value-type="float" office:value="1379.07" table:style-name="ce10">
            <text:p>1.379,07</text:p>
          </table:table-cell>
          <table:table-cell office:value-type="float" office:value="3291.26" table:style-name="ce10">
            <text:p>3.29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78.43" table:style-name="ce10">
            <text:p>17.978,43</text:p>
          </table:table-cell>
          <table:table-cell office:value-type="float" office:value="-1753.85" table:style-name="ce12">
            <text:p>-1.753,85</text:p>
          </table:table-cell>
          <table:table-cell office:value-type="float" office:value="-2530.89" table:style-name="ce12">
            <text:p>-2.530,89</text:p>
          </table:table-cell>
          <table:table-cell office:value-type="float" office:value="-2147.09" table:style-name="ce12">
            <text:p>-2.147,09</text:p>
          </table:table-cell>
          <table:table-cell office:value-type="float" office:value="0" table:style-name="ce13">
            <text:p>0,00</text:p>
          </table:table-cell>
          <table:table-cell office:value-type="float" office:value="-6431.83" table:style-name="ce12">
            <text:p>-6.431,83</text:p>
          </table:table-cell>
          <table:table-cell office:value-type="float" office:value="11546.6" table:style-name="ce10">
            <text:p>11.546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ABETE MARGARIDA DA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7104.919999999998" table:style-name="ce10">
            <text:p>17.104,92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17903.22" table:style-name="ce10">
            <text:p>17.903,22</text:p>
          </table:table-cell>
          <table:table-cell office:value-type="float" office:value="55247.27" table:style-name="ce10">
            <text:p>55.247,27</text:p>
          </table:table-cell>
          <table:table-cell office:value-type="float" office:value="-4926" table:style-name="ce12">
            <text:p>-4.926,00</text:p>
          </table:table-cell>
          <table:table-cell office:value-type="float" office:value="-7099.17" table:style-name="ce12">
            <text:p>-7.099,17</text:p>
          </table:table-cell>
          <table:table-cell office:value-type="float" office:value="-3946.64" table:style-name="ce12">
            <text:p>-3.946,64</text:p>
          </table:table-cell>
          <table:table-cell office:value-type="float" office:value="0" table:style-name="ce13">
            <text:p>0,00</text:p>
          </table:table-cell>
          <table:table-cell office:value-type="float" office:value="-15971.81" table:style-name="ce12">
            <text:p>-15.971,81</text:p>
          </table:table-cell>
          <table:table-cell office:value-type="float" office:value="39275.46" table:style-name="ce10">
            <text:p>39.275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ETE TAVARES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142.35" table:style-name="ce10">
            <text:p>11.142,35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office:value-type="float" office:value="5571.18" table:style-name="ce10">
            <text:p>5.571,18</text:p>
          </table:table-cell>
          <table:table-cell office:value-type="float" office:value="16713.53" table:style-name="ce10">
            <text:p>16.713,53</text:p>
          </table:table-cell>
          <table:table-cell office:value-type="float" office:value="-588" table:style-name="ce11">
            <text:p>-588,00</text:p>
          </table:table-cell>
          <table:table-cell office:value-type="float" office:value="-2033.09" table:style-name="ce12">
            <text:p>-2.033,0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21.09" table:style-name="ce12">
            <text:p>-2.621,09</text:p>
          </table:table-cell>
          <table:table-cell office:value-type="float" office:value="14092.44" table:style-name="ce10">
            <text:p>14.09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EU TORRES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6996.91" table:style-name="ce10">
            <text:p>6.996,91</text:p>
          </table:table-cell>
          <table:table-cell table:style-name="ce9"/>
          <table:table-cell office:value-type="float" office:value="2774.73" table:style-name="ce10">
            <text:p>2.77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291.35" table:style-name="ce10">
            <text:p>29.291,35</text:p>
          </table:table-cell>
          <table:table-cell office:value-type="float" office:value="-3343.07" table:style-name="ce12">
            <text:p>-3.343,07</text:p>
          </table:table-cell>
          <table:table-cell office:value-type="float" office:value="-5399.09" table:style-name="ce12">
            <text:p>-5.399,09</text:p>
          </table:table-cell>
          <table:table-cell office:value-type="float" office:value="-4201.9799999999996" table:style-name="ce12">
            <text:p>-4.201,98</text:p>
          </table:table-cell>
          <table:table-cell office:value-type="float" office:value="0" table:style-name="ce13">
            <text:p>0,00</text:p>
          </table:table-cell>
          <table:table-cell office:value-type="float" office:value="-12944.14" table:style-name="ce12">
            <text:p>-12.944,14</text:p>
          </table:table-cell>
          <table:table-cell office:value-type="float" office:value="16347.21" table:style-name="ce10">
            <text:p>16.347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VALDO PEREIRA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1611.11" table:style-name="ce10">
            <text:p>1.611,11</text:p>
          </table:table-cell>
          <table:table-cell table:style-name="ce9"/>
          <table:table-cell office:value-type="float" office:value="2484.1" table:style-name="ce10">
            <text:p>2.48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73.55" table:style-name="ce10">
            <text:p>15.873,55</text:p>
          </table:table-cell>
          <table:table-cell office:value-type="float" office:value="-1743.76" table:style-name="ce12">
            <text:p>-1.743,76</text:p>
          </table:table-cell>
          <table:table-cell office:value-type="float" office:value="-2228.9299999999998" table:style-name="ce12">
            <text:p>-2.228,93</text:p>
          </table:table-cell>
          <table:table-cell office:value-type="float" office:value="-4680.9799999999996" table:style-name="ce12">
            <text:p>-4.680,98</text:p>
          </table:table-cell>
          <table:table-cell office:value-type="float" office:value="0" table:style-name="ce13">
            <text:p>0,00</text:p>
          </table:table-cell>
          <table:table-cell office:value-type="float" office:value="-8653.67" table:style-name="ce12">
            <text:p>-8.653,67</text:p>
          </table:table-cell>
          <table:table-cell office:value-type="float" office:value="7219.88" table:style-name="ce10">
            <text:p>7.219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VYNA MELO RÊGO MONT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INFORMAÇÕES FUNCIONAIS (SEGESP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office:value-type="float" office:value="-774" table:style-name="ce11">
            <text:p>-774,00</text:p>
          </table:table-cell>
          <table:table-cell office:value-type="float" office:value="0" table:style-name="ce13">
            <text:p>0,00</text:p>
          </table:table-cell>
          <table:table-cell office:value-type="float" office:value="-774" table:style-name="ce11">
            <text:p>-774,00</text:p>
          </table:table-cell>
          <table:table-cell office:value-type="float" office:value="411.05" table:style-name="ce14">
            <text:p>411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Y ALMEIDA DE OLIVEIRA SAN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12.56" table:style-name="ce10">
            <text:p>2.312,56</text:p>
          </table:table-cell>
          <table:table-cell office:value-type="float" office:value="1029.77" table:number-columns-spanned="2" table:number-rows-spanned="1" table:style-name="ce26">
            <text:p>1.029,77</text:p>
          </table:table-cell>
          <table:covered-table-cell/>
          <table:table-cell table:style-name="ce9"/>
          <table:table-cell office:value-type="float" office:value="17424.29" table:style-name="ce10">
            <text:p>17.424,2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716.03" table:style-name="ce12">
            <text:p>-2.716,03</text:p>
          </table:table-cell>
          <table:table-cell office:value-type="float" office:value="-2018.08" table:style-name="ce12">
            <text:p>-2.018,08</text:p>
          </table:table-cell>
          <table:table-cell office:value-type="float" office:value="0" table:style-name="ce13">
            <text:p>0,00</text:p>
          </table:table-cell>
          <table:table-cell office:value-type="float" office:value="-6239.28" table:style-name="ce12">
            <text:p>-6.239,28</text:p>
          </table:table-cell>
          <table:table-cell office:value-type="float" office:value="11185.01" table:style-name="ce10">
            <text:p>11.185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ZA LOURENÇ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office:value-type="float" office:value="2816.88" table:style-name="ce10">
            <text:p>2.816,8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89.21" table:style-name="ce10">
            <text:p>2.189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191.14" table:style-name="ce10">
            <text:p>6.191,14</text:p>
          </table:table-cell>
          <table:table-cell office:value-type="float" office:value="-396.45" table:style-name="ce11">
            <text:p>-396,45</text:p>
          </table:table-cell>
          <table:table-cell office:value-type="float" office:value="-157.59" table:style-name="ce11">
            <text:p>-157,59</text:p>
          </table:table-cell>
          <table:table-cell office:value-type="float" office:value="-1884.2" table:style-name="ce12">
            <text:p>-1.884,20</text:p>
          </table:table-cell>
          <table:table-cell office:value-type="float" office:value="0" table:style-name="ce13">
            <text:p>0,00</text:p>
          </table:table-cell>
          <table:table-cell office:value-type="float" office:value="-2438.2399999999998" table:style-name="ce12">
            <text:p>-2.438,24</text:p>
          </table:table-cell>
          <table:table-cell office:value-type="float" office:value="3752.9" table:style-name="ce10">
            <text:p>3.752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OEL FERDINANDO DA ROCHA JÚNIOR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0996.16" table:style-name="ce10">
            <text:p>10.996,16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1372.88" table:style-name="ce10">
            <text:p>1.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67.91" table:style-name="ce10">
            <text:p>19.767,91</text:p>
          </table:table-cell>
          <table:table-cell office:value-type="float" office:value="-1376.29" table:style-name="ce12">
            <text:p>-1.376,29</text:p>
          </table:table-cell>
          <table:table-cell office:value-type="float" office:value="-3810.79" table:style-name="ce12">
            <text:p>-3.810,79</text:p>
          </table:table-cell>
          <table:table-cell office:value-type="float" office:value="-758.73" table:style-name="ce11">
            <text:p>-758,73</text:p>
          </table:table-cell>
          <table:table-cell office:value-type="float" office:value="0" table:style-name="ce13">
            <text:p>0,00</text:p>
          </table:table-cell>
          <table:table-cell office:value-type="float" office:value="-5945.81" table:style-name="ce12">
            <text:p>-5.945,81</text:p>
          </table:table-cell>
          <table:table-cell office:value-type="float" office:value="13822.1" table:style-name="ce10">
            <text:p>13.822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OEL SOARES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6ª VT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464.1" table:style-name="ce10">
            <text:p>2.46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34.84" table:style-name="ce10">
            <text:p>16.134,84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24.5" table:style-name="ce12">
            <text:p>-2.324,50</text:p>
          </table:table-cell>
          <table:table-cell office:value-type="float" office:value="-4743.55" table:style-name="ce12">
            <text:p>-4.743,55</text:p>
          </table:table-cell>
          <table:table-cell office:value-type="float" office:value="0" table:style-name="ce13">
            <text:p>0,00</text:p>
          </table:table-cell>
          <table:table-cell office:value-type="float" office:value="-8556" table:style-name="ce12">
            <text:p>-8.556,00</text:p>
          </table:table-cell>
          <table:table-cell office:value-type="float" office:value="7578.84" table:style-name="ce10">
            <text:p>7.578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UELLA LEMOS ALMEIDA COTTARD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873.92" table:style-name="ce10">
            <text:p>3.873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64.99" table:style-name="ce10">
            <text:p>24.764,99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939.07" table:style-name="ce12">
            <text:p>-3.939,07</text:p>
          </table:table-cell>
          <table:table-cell office:value-type="float" office:value="-2305.44" table:style-name="ce12">
            <text:p>-2.305,44</text:p>
          </table:table-cell>
          <table:table-cell office:value-type="float" office:value="0" table:style-name="ce13">
            <text:p>0,00</text:p>
          </table:table-cell>
          <table:table-cell office:value-type="float" office:value="-8892.02" table:style-name="ce12">
            <text:p>-8.892,02</text:p>
          </table:table-cell>
          <table:table-cell office:value-type="float" office:value="15872.97" table:style-name="ce10">
            <text:p>15.872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NAURA LÍVIA VERGETH GRANGEIRO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069.84" table:style-name="ce10">
            <text:p>4.069,84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24.42" table:style-name="ce10">
            <text:p>1.52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88.740000000002" table:style-name="ce10">
            <text:p>19.288,74</text:p>
          </table:table-cell>
          <table:table-cell office:value-type="float" office:value="-1861.84" table:style-name="ce12">
            <text:p>-1.861,84</text:p>
          </table:table-cell>
          <table:table-cell office:value-type="float" office:value="-3503.82" table:style-name="ce12">
            <text:p>-3.503,82</text:p>
          </table:table-cell>
          <table:table-cell office:value-type="float" office:value="-4807.47" table:style-name="ce12">
            <text:p>-4.807,47</text:p>
          </table:table-cell>
          <table:table-cell office:value-type="float" office:value="0" table:style-name="ce13">
            <text:p>0,00</text:p>
          </table:table-cell>
          <table:table-cell office:value-type="float" office:value="-10173.129999999999" table:style-name="ce12">
            <text:p>-10.173,13</text:p>
          </table:table-cell>
          <table:table-cell office:value-type="float" office:value="9115.61" table:style-name="ce10">
            <text:p>9.115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CÍLIA DOMITILA SOUSA GASQUEZ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398.21" table:style-name="ce10">
            <text:p>3.398,21</text:p>
          </table:table-cell>
          <table:table-cell table:style-name="ce9"/>
          <table:table-cell office:value-type="float" office:value="577.99" table:style-name="ce14">
            <text:p>577,99</text:p>
          </table:table-cell>
          <table:table-cell table:number-columns-spanned="2" table:number-rows-spanned="1" table:style-name="ce25"/>
          <table:covered-table-cell/>
          <table:table-cell office:value-type="float" office:value="11342.08" table:style-name="ce10">
            <text:p>11.342,08</text:p>
          </table:table-cell>
          <table:table-cell office:value-type="float" office:value="34604.22" table:style-name="ce10">
            <text:p>34.604,22</text:p>
          </table:table-cell>
          <table:table-cell office:value-type="float" office:value="-2472.5" table:style-name="ce12">
            <text:p>-2.472,50</text:p>
          </table:table-cell>
          <table:table-cell office:value-type="float" office:value="-4688.84" table:style-name="ce12">
            <text:p>-4.688,84</text:p>
          </table:table-cell>
          <table:table-cell office:value-type="float" office:value="-907.48" table:style-name="ce11">
            <text:p>-907,48</text:p>
          </table:table-cell>
          <table:table-cell office:value-type="float" office:value="0" table:style-name="ce13">
            <text:p>0,00</text:p>
          </table:table-cell>
          <table:table-cell office:value-type="float" office:value="-8068.82" table:style-name="ce12">
            <text:p>-8.068,82</text:p>
          </table:table-cell>
          <table:table-cell office:value-type="float" office:value="26535.4" table:style-name="ce10">
            <text:p>26.535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EMITA BATIST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05.91" table:style-name="ce10">
            <text:p>6.905,91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3452.96" table:style-name="ce10">
            <text:p>3.452,96</text:p>
          </table:table-cell>
          <table:table-cell office:value-type="float" office:value="11109.5" table:style-name="ce10">
            <text:p>11.109,50</text:p>
          </table:table-cell>
          <table:table-cell office:value-type="float" office:value="-504.29" table:style-name="ce11">
            <text:p>-504,29</text:p>
          </table:table-cell>
          <table:table-cell office:value-type="float" office:value="-375.85" table:style-name="ce11">
            <text:p>-375,85</text:p>
          </table:table-cell>
          <table:table-cell office:value-type="float" office:value="-1573.8" table:style-name="ce12">
            <text:p>-1.573,80</text:p>
          </table:table-cell>
          <table:table-cell office:value-type="float" office:value="0" table:style-name="ce13">
            <text:p>0,00</text:p>
          </table:table-cell>
          <table:table-cell office:value-type="float" office:value="-2453.94" table:style-name="ce12">
            <text:p>-2.453,94</text:p>
          </table:table-cell>
          <table:table-cell office:value-type="float" office:value="8655.56" table:style-name="ce10">
            <text:p>8.655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C ALLYSON ALVES MARTINS</text:p>
          </table:table-cell>
          <table:table-cell office:value-type="string" table:style-name="ce8">
            <text:p>TÉCNICO JUDICIÁRIO - NÍVEL MÉDIO B10</text:p>
          </table:table-cell>
          <table:table-cell table:style-name="ce9"/>
          <table:table-cell office:value-type="float" office:value="10474.6" table:style-name="ce10">
            <text:p>10.474,60</text:p>
          </table:table-cell>
          <table:table-cell table:number-columns-repeated="2" table:style-name="ce9"/>
          <table:table-cell office:value-type="float" office:value="2059.69" table:style-name="ce10">
            <text:p>2.05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34.29" table:style-name="ce10">
            <text:p>12.534,29</text:p>
          </table:table-cell>
          <table:table-cell office:value-type="float" office:value="-1313.27" table:style-name="ce12">
            <text:p>-1.313,27</text:p>
          </table:table-cell>
          <table:table-cell office:value-type="float" office:value="-1441.46" table:style-name="ce12">
            <text:p>-1.441,46</text:p>
          </table:table-cell>
          <table:table-cell office:value-type="float" office:value="-2890.91" table:style-name="ce12">
            <text:p>-2.890,91</text:p>
          </table:table-cell>
          <table:table-cell office:value-type="float" office:value="0" table:style-name="ce13">
            <text:p>0,00</text:p>
          </table:table-cell>
          <table:table-cell office:value-type="float" office:value="-5645.64" table:style-name="ce12">
            <text:p>-5.645,64</text:p>
          </table:table-cell>
          <table:table-cell office:value-type="float" office:value="6888.65" table:style-name="ce10">
            <text:p>6.888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KA BARRADAS LEÃO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9724.919999999998" table:style-name="ce10">
            <text:p>19.724,92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44.6" table:style-name="ce10">
            <text:p>2.544,60</text:p>
          </table:table-cell>
          <table:table-cell office:value-type="float" office:value="2224.04" table:number-columns-spanned="2" table:number-rows-spanned="1" table:style-name="ce26">
            <text:p>2.224,04</text:p>
          </table:table-cell>
          <table:covered-table-cell/>
          <table:table-cell table:style-name="ce9"/>
          <table:table-cell office:value-type="float" office:value="26725.94" table:style-name="ce10">
            <text:p>26.725,94</text:p>
          </table:table-cell>
          <table:table-cell office:value-type="float" office:value="-2786.53" table:style-name="ce12">
            <text:p>-2.786,53</text:p>
          </table:table-cell>
          <table:table-cell office:value-type="float" office:value="-4878.79" table:style-name="ce12">
            <text:p>-4.878,7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7665.32" table:style-name="ce12">
            <text:p>-7.665,32</text:p>
          </table:table-cell>
          <table:table-cell office:value-type="float" office:value="19060.62" table:style-name="ce10">
            <text:p>19.060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VAL GONÇALVES DE ALBUQUERQUE FI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477.68" table:style-name="ce10">
            <text:p>11.477,6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51.97" table:style-name="ce10">
            <text:p>14.651,9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92.66" table:style-name="ce12">
            <text:p>-2.592,66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3907.99" table:style-name="ce12">
            <text:p>-3.907,99</text:p>
          </table:table-cell>
          <table:table-cell office:value-type="float" office:value="10743.98" table:style-name="ce10">
            <text:p>10.743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ONALDO ALMEIDA SILV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438.5100000000002" table:style-name="ce10">
            <text:p>2.438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78.3999999999996" table:style-name="ce10">
            <text:p>4.378,4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4378.3999999999996" table:style-name="ce10">
            <text:p>4.378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499.84" table:style-name="ce10">
            <text:p>5.499,8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office:value-type="float" office:value="2749.92" table:style-name="ce10">
            <text:p>2.749,92</text:p>
          </table:table-cell>
          <table:table-cell office:value-type="float" office:value="8249.76" table:style-name="ce10">
            <text:p>8.249,76</text:p>
          </table:table-cell>
          <table:table-cell office:value-type="float" office:value="-283.66000000000003" table:style-name="ce11">
            <text:p>-283,66</text:p>
          </table:table-cell>
          <table:table-cell office:value-type="float" office:value="-1434.45" table:style-name="ce12">
            <text:p>-1.434,4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718.11" table:style-name="ce12">
            <text:p>-1.718,11</text:p>
          </table:table-cell>
          <table:table-cell office:value-type="float" office:value="6531.65" table:style-name="ce10">
            <text:p>6.531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712.4" table:style-name="ce14">
            <text:p>712,40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office:value-type="float" office:value="6055.4" table:style-name="ce10">
            <text:p>6.055,40</text:p>
          </table:table-cell>
          <table:table-cell office:value-type="float" office:value="19667.45" table:style-name="ce10">
            <text:p>19.667,45</text:p>
          </table:table-cell>
          <table:table-cell office:value-type="float" office:value="-728.42" table:style-name="ce11">
            <text:p>-728,42</text:p>
          </table:table-cell>
          <table:table-cell office:value-type="float" office:value="-1685.06" table:style-name="ce12">
            <text:p>-1.685,06</text:p>
          </table:table-cell>
          <table:table-cell office:value-type="float" office:value="-4018.52" table:style-name="ce12">
            <text:p>-4.018,52</text:p>
          </table:table-cell>
          <table:table-cell office:value-type="float" office:value="0" table:style-name="ce13">
            <text:p>0,00</text:p>
          </table:table-cell>
          <table:table-cell office:value-type="float" office:value="-6432" table:style-name="ce12">
            <text:p>-6.432,00</text:p>
          </table:table-cell>
          <table:table-cell office:value-type="float" office:value="13235.45" table:style-name="ce10">
            <text:p>13.235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O CARDOSO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427.55" table:style-name="ce10">
            <text:p>1.427,5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54.1" table:style-name="ce10">
            <text:p>2.25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07.48" table:style-name="ce10">
            <text:p>24.907,48</text:p>
          </table:table-cell>
          <table:table-cell office:value-type="float" office:value="-2975.74" table:style-name="ce12">
            <text:p>-2.975,74</text:p>
          </table:table-cell>
          <table:table-cell office:value-type="float" office:value="-4437.72" table:style-name="ce12">
            <text:p>-4.437,72</text:p>
          </table:table-cell>
          <table:table-cell office:value-type="float" office:value="-3322.5" table:style-name="ce12">
            <text:p>-3.322,50</text:p>
          </table:table-cell>
          <table:table-cell office:value-type="float" office:value="0" table:style-name="ce13">
            <text:p>0,00</text:p>
          </table:table-cell>
          <table:table-cell office:value-type="float" office:value="-10735.96" table:style-name="ce12">
            <text:p>-10.735,96</text:p>
          </table:table-cell>
          <table:table-cell office:value-type="float" office:value="14171.52" table:style-name="ce10">
            <text:p>14.171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LINE ARRUDA CAVALCANTE SOUZ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519.71" table:style-name="ce10">
            <text:p>19.519,71</text:p>
          </table:table-cell>
          <table:table-cell office:value-type="float" office:value="3141.81" table:style-name="ce10">
            <text:p>3.141,81</text:p>
          </table:table-cell>
          <table:table-cell table:style-name="ce9"/>
          <table:table-cell office:value-type="float" office:value="1869.76" table:style-name="ce10">
            <text:p>1.869,76</text:p>
          </table:table-cell>
          <table:table-cell table:number-columns-spanned="2" table:number-rows-spanned="1" table:style-name="ce25"/>
          <table:covered-table-cell/>
          <table:table-cell office:value-type="float" office:value="11330.76" table:style-name="ce10">
            <text:p>11.330,76</text:p>
          </table:table-cell>
          <table:table-cell office:value-type="float" office:value="35862.04" table:style-name="ce10">
            <text:p>35.862,04</text:p>
          </table:table-cell>
          <table:table-cell office:value-type="float" office:value="-3258.59" table:style-name="ce12">
            <text:p>-3.258,59</text:p>
          </table:table-cell>
          <table:table-cell office:value-type="float" office:value="-4414.3100000000004" table:style-name="ce12">
            <text:p>-4.414,31</text:p>
          </table:table-cell>
          <table:table-cell office:value-type="float" office:value="-1416.53" table:style-name="ce12">
            <text:p>-1.416,53</text:p>
          </table:table-cell>
          <table:table-cell office:value-type="float" office:value="0" table:style-name="ce13">
            <text:p>0,00</text:p>
          </table:table-cell>
          <table:table-cell office:value-type="float" office:value="-9089.43" table:style-name="ce12">
            <text:p>-9.089,43</text:p>
          </table:table-cell>
          <table:table-cell office:value-type="float" office:value="26772.61" table:style-name="ce10">
            <text:p>26.772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ALDO CORREIA QUINTELA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7863.3" table:style-name="ce10">
            <text:p>17.863,30</text:p>
          </table:table-cell>
          <table:table-cell table:number-columns-repeated="2" table:style-name="ce9"/>
          <table:table-cell office:value-type="float" office:value="1985.03" table:style-name="ce10">
            <text:p>1.985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48.330000000002" table:style-name="ce10">
            <text:p>19.848,33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311.62" table:style-name="ce12">
            <text:p>-3.311,62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6268.72" table:style-name="ce12">
            <text:p>-6.268,72</text:p>
          </table:table-cell>
          <table:table-cell office:value-type="float" office:value="13579.61" table:style-name="ce10">
            <text:p>13.579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SON ROBERTO ALVES LAGES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AL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66.11" table:style-name="ce10">
            <text:p>1.66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95.56" table:style-name="ce10">
            <text:p>15.795,5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12.99" table:style-name="ce12">
            <text:p>-1.912,99</text:p>
          </table:table-cell>
          <table:table-cell office:value-type="float" office:value="-1108.07" table:style-name="ce12">
            <text:p>-1.108,07</text:p>
          </table:table-cell>
          <table:table-cell office:value-type="float" office:value="0" table:style-name="ce13">
            <text:p>0,00</text:p>
          </table:table-cell>
          <table:table-cell office:value-type="float" office:value="-4526.2299999999996" table:style-name="ce12">
            <text:p>-4.526,23</text:p>
          </table:table-cell>
          <table:table-cell office:value-type="float" office:value="11269.33" table:style-name="ce10">
            <text:p>11.269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TON MENDES TENÓRIO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5015.42" table:style-name="ce10">
            <text:p>15.015,42</text:p>
          </table:table-cell>
          <table:table-cell table:number-columns-repeated="2" table:style-name="ce9"/>
          <table:table-cell office:value-type="float" office:value="2434.9899999999998" table:style-name="ce10">
            <text:p>2.434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50.41" table:style-name="ce10">
            <text:p>17.450,4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98.82" table:style-name="ce12">
            <text:p>-2.798,82</text:p>
          </table:table-cell>
          <table:table-cell office:value-type="float" office:value="-823.17" table:style-name="ce11">
            <text:p>-823,17</text:p>
          </table:table-cell>
          <table:table-cell office:value-type="float" office:value="0" table:style-name="ce13">
            <text:p>0,00</text:p>
          </table:table-cell>
          <table:table-cell office:value-type="float" office:value="-4450.38" table:style-name="ce12">
            <text:p>-4.450,38</text:p>
          </table:table-cell>
          <table:table-cell office:value-type="float" office:value="13000.03" table:style-name="ce10">
            <text:p>13.000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A FERNANDA CURVELO MARQUE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CRETARIA DE AUDITORIA</text:p>
          </table:table-cell>
          <table:table-cell office:value-type="float" office:value="12896.43" table:style-name="ce10">
            <text:p>12.896,43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6448.22" table:style-name="ce10">
            <text:p>6.448,22</text:p>
          </table:table-cell>
          <table:table-cell office:value-type="float" office:value="20254.73" table:style-name="ce10">
            <text:p>20.254,7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49.35" table:style-name="ce12">
            <text:p>-2.449,3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277.74" table:style-name="ce12">
            <text:p>-3.277,74</text:p>
          </table:table-cell>
          <table:table-cell office:value-type="float" office:value="16976.990000000002" table:style-name="ce10">
            <text:p>16.97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IANA TEIXEIRA DE MOU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29.26" table:style-name="ce14">
            <text:p>729,26</text:p>
          </table:table-cell>
          <table:table-cell table:style-name="ce9"/>
          <table:table-cell office:value-type="float" office:value="1859.23" table:style-name="ce10">
            <text:p>1.85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74.43" table:style-name="ce10">
            <text:p>21.874,43</text:p>
          </table:table-cell>
          <table:table-cell office:value-type="float" office:value="-2860.52" table:style-name="ce12">
            <text:p>-2.860,52</text:p>
          </table:table-cell>
          <table:table-cell office:value-type="float" office:value="-3743.9" table:style-name="ce12">
            <text:p>-3.743,90</text:p>
          </table:table-cell>
          <table:table-cell office:value-type="float" office:value="-4199.8900000000003" table:style-name="ce12">
            <text:p>-4.199,89</text:p>
          </table:table-cell>
          <table:table-cell office:value-type="float" office:value="0" table:style-name="ce13">
            <text:p>0,00</text:p>
          </table:table-cell>
          <table:table-cell office:value-type="float" office:value="-10804.31" table:style-name="ce12">
            <text:p>-10.804,31</text:p>
          </table:table-cell>
          <table:table-cell office:value-type="float" office:value="11070.12" table:style-name="ce10">
            <text:p>11.070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IANO WANDERLEY SANTOS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151.77" table:style-name="ce10">
            <text:p>9.151,77</text:p>
          </table:table-cell>
          <table:table-cell table:number-columns-repeated="2" table:style-name="ce9"/>
          <table:table-cell office:value-type="float" office:value="2149.5100000000002" table:style-name="ce10">
            <text:p>2.149,51</text:p>
          </table:table-cell>
          <table:table-cell table:number-columns-spanned="2" table:number-rows-spanned="1" table:style-name="ce25"/>
          <table:covered-table-cell/>
          <table:table-cell office:value-type="float" office:value="4575.8900000000003" table:style-name="ce10">
            <text:p>4.575,89</text:p>
          </table:table-cell>
          <table:table-cell office:value-type="float" office:value="15877.17" table:style-name="ce10">
            <text:p>15.877,1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269.5999999999999" table:style-name="ce12">
            <text:p>-1.269,60</text:p>
          </table:table-cell>
          <table:table-cell office:value-type="float" office:value="-1778.3" table:style-name="ce12">
            <text:p>-1.778,30</text:p>
          </table:table-cell>
          <table:table-cell office:value-type="float" office:value="0" table:style-name="ce13">
            <text:p>0,00</text:p>
          </table:table-cell>
          <table:table-cell office:value-type="float" office:value="-3876.29" table:style-name="ce12">
            <text:p>-3.876,29</text:p>
          </table:table-cell>
          <table:table-cell office:value-type="float" office:value="12000.88" table:style-name="ce10">
            <text:p>12.000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O ALBUQUERQUE DE ARAÚJO CORDEIR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120.3200000000002" table:style-name="ce10">
            <text:p>2.120,32</text:p>
          </table:table-cell>
          <table:table-cell office:value-type="float" office:value="2232.38" table:style-name="ce10">
            <text:p>2.232,38</text:p>
          </table:table-cell>
          <table:table-cell office:value-type="float" office:value="1639.76" table:style-name="ce10">
            <text:p>1.639,76</text:p>
          </table:table-cell>
          <table:table-cell office:value-type="float" office:value="5369.1" table:number-columns-spanned="2" table:number-rows-spanned="1" table:style-name="ce26">
            <text:p>5.369,10</text:p>
          </table:table-cell>
          <table:covered-table-cell/>
          <table:table-cell office:value-type="float" office:value="8053.65" table:style-name="ce10">
            <text:p>8.053,65</text:p>
          </table:table-cell>
          <table:table-cell office:value-type="float" office:value="31169.8" table:style-name="ce10">
            <text:p>31.169,80</text:p>
          </table:table-cell>
          <table:table-cell office:value-type="float" office:value="-1847.37" table:style-name="ce12">
            <text:p>-1.847,37</text:p>
          </table:table-cell>
          <table:table-cell office:value-type="float" office:value="-3138.29" table:style-name="ce12">
            <text:p>-3.138,29</text:p>
          </table:table-cell>
          <table:table-cell office:value-type="float" office:value="-1540.61" table:style-name="ce12">
            <text:p>-1.540,61</text:p>
          </table:table-cell>
          <table:table-cell office:value-type="float" office:value="0" table:style-name="ce13">
            <text:p>0,00</text:p>
          </table:table-cell>
          <table:table-cell office:value-type="float" office:value="-6526.27" table:style-name="ce12">
            <text:p>-6.526,27</text:p>
          </table:table-cell>
          <table:table-cell office:value-type="float" office:value="24643.53" table:style-name="ce10">
            <text:p>24.643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O TENÓRIO BARRO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COMUNICAÇÃO SOCIAL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75.33" table:style-name="ce10">
            <text:p>15.975,3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52.41" table:style-name="ce12">
            <text:p>-2.352,41</text:p>
          </table:table-cell>
          <table:table-cell office:value-type="float" office:value="-2954.08" table:style-name="ce12">
            <text:p>-2.954,08</text:p>
          </table:table-cell>
          <table:table-cell office:value-type="float" office:value="0" table:style-name="ce13">
            <text:p>0,00</text:p>
          </table:table-cell>
          <table:table-cell office:value-type="float" office:value="-6811.66" table:style-name="ce12">
            <text:p>-6.811,66</text:p>
          </table:table-cell>
          <table:table-cell office:value-type="float" office:value="9163.67" table:style-name="ce10">
            <text:p>9.163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RÍCIO ROSA MACIEL BARBOS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94.83" table:style-name="ce10">
            <text:p>21.794,8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210.12" table:style-name="ce12">
            <text:p>-4.210,12</text:p>
          </table:table-cell>
          <table:table-cell office:value-type="float" office:value="-4974.8500000000004" table:style-name="ce12">
            <text:p>-4.974,85</text:p>
          </table:table-cell>
          <table:table-cell office:value-type="float" office:value="0" table:style-name="ce13">
            <text:p>0,00</text:p>
          </table:table-cell>
          <table:table-cell office:value-type="float" office:value="-10690.14" table:style-name="ce12">
            <text:p>-10.690,14</text:p>
          </table:table-cell>
          <table:table-cell office:value-type="float" office:value="11104.69" table:style-name="ce10">
            <text:p>11.104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GNER MOREIRA DE PAULA GOM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59.69" table:style-name="ce10">
            <text:p>2.059,69</text:p>
          </table:table-cell>
          <table:table-cell office:value-type="float" office:value="4572.74" table:number-columns-spanned="2" table:number-rows-spanned="1" table:style-name="ce26">
            <text:p>4.572,74</text:p>
          </table:table-cell>
          <table:covered-table-cell/>
          <table:table-cell table:style-name="ce9"/>
          <table:table-cell office:value-type="float" office:value="20350.66" table:style-name="ce10">
            <text:p>20.350,66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886.71" table:style-name="ce12">
            <text:p>-2.886,71</text:p>
          </table:table-cell>
          <table:table-cell office:value-type="float" office:value="-4706.25" table:style-name="ce12">
            <text:p>-4.706,25</text:p>
          </table:table-cell>
          <table:table-cell office:value-type="float" office:value="0" table:style-name="ce13">
            <text:p>0,00</text:p>
          </table:table-cell>
          <table:table-cell office:value-type="float" office:value="-9080.91" table:style-name="ce12">
            <text:p>-9.080,91</text:p>
          </table:table-cell>
          <table:table-cell office:value-type="float" office:value="11269.75" table:style-name="ce10">
            <text:p>11.269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RAH MARIA ALVIM DE SOUZA HOL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table:number-columns-repeated="2" table:style-name="ce9"/>
          <table:table-cell office:value-type="float" office:value="1503.06" table:style-name="ce10">
            <text:p>1.503,06</text:p>
          </table:table-cell>
          <table:table-cell table:number-columns-spanned="2" table:number-rows-spanned="1" table:style-name="ce25"/>
          <table:covered-table-cell/>
          <table:table-cell office:value-type="float" office:value="11006.63" table:style-name="ce10">
            <text:p>11.006,63</text:p>
          </table:table-cell>
          <table:table-cell office:value-type="float" office:value="34522.94" table:style-name="ce10">
            <text:p>34.522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55.4399999999996" table:style-name="ce12">
            <text:p>-4.555,44</text:p>
          </table:table-cell>
          <table:table-cell office:value-type="float" office:value="-5913.96" table:style-name="ce12">
            <text:p>-5.913,96</text:p>
          </table:table-cell>
          <table:table-cell office:value-type="float" office:value="0" table:style-name="ce13">
            <text:p>0,00</text:p>
          </table:table-cell>
          <table:table-cell office:value-type="float" office:value="-11297.79" table:style-name="ce12">
            <text:p>-11.297,79</text:p>
          </table:table-cell>
          <table:table-cell office:value-type="float" office:value="23225.15" table:style-name="ce10">
            <text:p>23.225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TIMA EDNA DE CARVALHO PORTEL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76.45" table:style-name="ce10">
            <text:p>6.976,45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3488.23" table:style-name="ce10">
            <text:p>3.488,23</text:p>
          </table:table-cell>
          <table:table-cell office:value-type="float" office:value="11215.31" table:style-name="ce10">
            <text:p>11.215,31</text:p>
          </table:table-cell>
          <table:table-cell office:value-type="float" office:value="-515.92999999999995" table:style-name="ce11">
            <text:p>-515,93</text:p>
          </table:table-cell>
          <table:table-cell office:value-type="float" office:value="-389.1" table:style-name="ce11">
            <text:p>-389,10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2018.9" table:style-name="ce12">
            <text:p>-2.018,90</text:p>
          </table:table-cell>
          <table:table-cell office:value-type="float" office:value="9196.41" table:style-name="ce10">
            <text:p>9.196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TIMA REGINA DA ROCHA JESU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5180.97" table:style-name="ce10">
            <text:p>5.180,9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47.04" table:style-name="ce10">
            <text:p>20.947,04</text:p>
          </table:table-cell>
          <table:table-cell office:value-type="float" office:value="-2019.21" table:style-name="ce12">
            <text:p>-2.019,21</text:p>
          </table:table-cell>
          <table:table-cell office:value-type="float" office:value="-3727.03" table:style-name="ce12">
            <text:p>-3.727,03</text:p>
          </table:table-cell>
          <table:table-cell office:value-type="float" office:value="-2462.5100000000002" table:style-name="ce12">
            <text:p>-2.462,51</text:p>
          </table:table-cell>
          <table:table-cell office:value-type="float" office:value="0" table:style-name="ce13">
            <text:p>0,00</text:p>
          </table:table-cell>
          <table:table-cell office:value-type="float" office:value="-8208.75" table:style-name="ce12">
            <text:p>-8.208,75</text:p>
          </table:table-cell>
          <table:table-cell office:value-type="float" office:value="12738.29" table:style-name="ce10">
            <text:p>12.738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LIPE COSTA LEITE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11169.36" table:style-name="ce10">
            <text:p>11.169,3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953.55" table:style-name="ce10">
            <text:p>1.953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62.8" table:style-name="ce10">
            <text:p>15.062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17.0700000000002" table:style-name="ce12">
            <text:p>-2.317,07</text:p>
          </table:table-cell>
          <table:table-cell office:value-type="float" office:value="-1274.1600000000001" table:style-name="ce12">
            <text:p>-1.274,16</text:p>
          </table:table-cell>
          <table:table-cell office:value-type="float" office:value="0" table:style-name="ce13">
            <text:p>0,00</text:p>
          </table:table-cell>
          <table:table-cell office:value-type="float" office:value="-4419.62" table:style-name="ce12">
            <text:p>-4.419,62</text:p>
          </table:table-cell>
          <table:table-cell office:value-type="float" office:value="10643.18" table:style-name="ce10">
            <text:p>10.643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LIPE RAMALHO DE MORA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86.33" table:style-name="ce10">
            <text:p>2.186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70.58" table:style-name="ce10">
            <text:p>21.770,58</text:p>
          </table:table-cell>
          <table:table-cell office:value-type="float" office:value="-828.39" table:style-name="ce11">
            <text:p>-828,39</text:p>
          </table:table-cell>
          <table:table-cell office:value-type="float" office:value="-951.38" table:style-name="ce11">
            <text:p>-951,38</text:p>
          </table:table-cell>
          <table:table-cell office:value-type="float" office:value="-858.29" table:style-name="ce11">
            <text:p>-858,29</text:p>
          </table:table-cell>
          <table:table-cell office:value-type="float" office:value="0" table:style-name="ce13">
            <text:p>0,00</text:p>
          </table:table-cell>
          <table:table-cell office:value-type="float" office:value="-2638.06" table:style-name="ce12">
            <text:p>-2.638,06</text:p>
          </table:table-cell>
          <table:table-cell office:value-type="float" office:value="19132.52" table:style-name="ce10">
            <text:p>19.132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A PEDROSA DE HOLAND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86.62" table:style-name="ce10">
            <text:p>3.486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238.71" table:style-name="ce10">
            <text:p>25.238,71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84.66" table:style-name="ce12">
            <text:p>-4.884,66</text:p>
          </table:table-cell>
          <table:table-cell office:value-type="float" office:value="-1636.56" table:style-name="ce12">
            <text:p>-1.636,56</text:p>
          </table:table-cell>
          <table:table-cell office:value-type="float" office:value="0" table:style-name="ce13">
            <text:p>0,00</text:p>
          </table:table-cell>
          <table:table-cell office:value-type="float" office:value="-7349.61" table:style-name="ce12">
            <text:p>-7.349,61</text:p>
          </table:table-cell>
          <table:table-cell office:value-type="float" office:value="17889.099999999999" table:style-name="ce10">
            <text:p>17.88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A SOARES BASTO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522.96" table:style-name="ce10">
            <text:p>2.52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297.83" table:style-name="ce10">
            <text:p>30.297,8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910.9" table:style-name="ce12">
            <text:p>-5.910,90</text:p>
          </table:table-cell>
          <table:table-cell office:value-type="float" office:value="-1884.09" table:style-name="ce12">
            <text:p>-1.884,09</text:p>
          </table:table-cell>
          <table:table-cell office:value-type="float" office:value="0" table:style-name="ce13">
            <text:p>0,00</text:p>
          </table:table-cell>
          <table:table-cell office:value-type="float" office:value="-10535.18" table:style-name="ce12">
            <text:p>-10.535,18</text:p>
          </table:table-cell>
          <table:table-cell office:value-type="float" office:value="19762.650000000001" table:style-name="ce10">
            <text:p>19.762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ÔNIO DE CASTRO CARDOSO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779.439999999999" table:style-name="ce10">
            <text:p>18.779,44</text:p>
          </table:table-cell>
          <table:table-cell office:value-type="float" office:value="2364.52" table:style-name="ce10">
            <text:p>2.364,52</text:p>
          </table:table-cell>
          <table:table-cell table:style-name="ce9"/>
          <table:table-cell office:value-type="float" office:value="2044.7" table:style-name="ce10">
            <text:p>2.044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188.66" table:style-name="ce10">
            <text:p>23.188,66</text:p>
          </table:table-cell>
          <table:table-cell office:value-type="float" office:value="-3033.91" table:style-name="ce12">
            <text:p>-3.033,91</text:p>
          </table:table-cell>
          <table:table-cell office:value-type="float" office:value="-4006.63" table:style-name="ce12">
            <text:p>-4.006,63</text:p>
          </table:table-cell>
          <table:table-cell office:value-type="float" office:value="-1068.5899999999999" table:style-name="ce12">
            <text:p>-1.068,59</text:p>
          </table:table-cell>
          <table:table-cell office:value-type="float" office:value="0" table:style-name="ce13">
            <text:p>0,00</text:p>
          </table:table-cell>
          <table:table-cell office:value-type="float" office:value="-8109.13" table:style-name="ce12">
            <text:p>-8.109,13</text:p>
          </table:table-cell>
          <table:table-cell office:value-type="float" office:value="15079.53" table:style-name="ce10">
            <text:p>15.07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ONIO FLOERING BELTRÃO DE CAST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885.7900000000009" table:style-name="ce10">
            <text:p>9.885,79</text:p>
          </table:table-cell>
          <table:table-cell table:number-columns-repeated="2" table:style-name="ce9"/>
          <table:table-cell office:value-type="float" office:value="992.73" table:style-name="ce14">
            <text:p>992,73</text:p>
          </table:table-cell>
          <table:table-cell table:number-columns-spanned="2" table:number-rows-spanned="1" table:style-name="ce25"/>
          <table:covered-table-cell/>
          <table:table-cell office:value-type="float" office:value="4942.8999999999996" table:style-name="ce10">
            <text:p>4.942,90</text:p>
          </table:table-cell>
          <table:table-cell office:value-type="float" office:value="15821.42" table:style-name="ce10">
            <text:p>15.821,42</text:p>
          </table:table-cell>
          <table:table-cell office:value-type="float" office:value="-405.8" table:style-name="ce11">
            <text:p>-405,80</text:p>
          </table:table-cell>
          <table:table-cell table:style-name="ce9"/>
          <table:table-cell office:value-type="float" office:value="-2118.5700000000002" table:style-name="ce12">
            <text:p>-2.118,57</text:p>
          </table:table-cell>
          <table:table-cell office:value-type="float" office:value="0" table:style-name="ce13">
            <text:p>0,00</text:p>
          </table:table-cell>
          <table:table-cell office:value-type="float" office:value="-2524.37" table:style-name="ce12">
            <text:p>-2.524,37</text:p>
          </table:table-cell>
          <table:table-cell office:value-type="float" office:value="13297.05" table:style-name="ce10">
            <text:p>13.297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BENEDIT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PRECATÓRIOS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542.51" table:style-name="ce10">
            <text:p>4.542,5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60.71" table:style-name="ce10">
            <text:p>1.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24.13" table:style-name="ce10">
            <text:p>19.024,13</text:p>
          </table:table-cell>
          <table:table-cell office:value-type="float" office:value="-1911.97" table:style-name="ce12">
            <text:p>-1.911,97</text:p>
          </table:table-cell>
          <table:table-cell office:value-type="float" office:value="-3379.79" table:style-name="ce12">
            <text:p>-3.379,79</text:p>
          </table:table-cell>
          <table:table-cell office:value-type="float" office:value="-2227.7399999999998" table:style-name="ce12">
            <text:p>-2.227,74</text:p>
          </table:table-cell>
          <table:table-cell office:value-type="float" office:value="0" table:style-name="ce13">
            <text:p>0,00</text:p>
          </table:table-cell>
          <table:table-cell office:value-type="float" office:value="-7519.5" table:style-name="ce12">
            <text:p>-7.519,50</text:p>
          </table:table-cell>
          <table:table-cell office:value-type="float" office:value="11504.63" table:style-name="ce10">
            <text:p>11.504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AZEVEDO GAZZANÉ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22.85" table:style-name="ce10">
            <text:p>21.622,8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275.32" table:style-name="ce12">
            <text:p>-4.275,32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6525.32" table:style-name="ce12">
            <text:p>-6.525,32</text:p>
          </table:table-cell>
          <table:table-cell office:value-type="float" office:value="15097.53" table:style-name="ce10">
            <text:p>15.097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CAROLINE FONSECA AMORIM</text:p>
          </table:table-cell>
          <table:table-cell office:value-type="string" table:style-name="ce8">
            <text:p>COORDENADOR DE LICITAÇÕES - CJ-02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2135.61" table:style-name="ce10">
            <text:p>2.135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976.27" table:style-name="ce10">
            <text:p>28.976,27</text:p>
          </table:table-cell>
          <table:table-cell office:value-type="float" office:value="-828.39" table:style-name="ce11">
            <text:p>-828,39</text:p>
          </table:table-cell>
          <table:table-cell office:value-type="float" office:value="-6179.74" table:style-name="ce12">
            <text:p>-6.179,74</text:p>
          </table:table-cell>
          <table:table-cell office:value-type="float" office:value="-711.24" table:style-name="ce11">
            <text:p>-711,24</text:p>
          </table:table-cell>
          <table:table-cell office:value-type="float" office:value="0" table:style-name="ce13">
            <text:p>0,00</text:p>
          </table:table-cell>
          <table:table-cell office:value-type="float" office:value="-7719.37" table:style-name="ce12">
            <text:p>-7.719,37</text:p>
          </table:table-cell>
          <table:table-cell office:value-type="float" office:value="21256.9" table:style-name="ce10">
            <text:p>21.256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ROBERTA DE ALMEIDA MULLER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983.92" table:style-name="ce10">
            <text:p>3.983,92</text:p>
          </table:table-cell>
          <table:table-cell table:number-columns-repeated="2" table:style-name="ce9"/>
          <table:table-cell office:value-type="float" office:value="324.32" table:style-name="ce14">
            <text:p>324,32</text:p>
          </table:table-cell>
          <table:table-cell table:number-columns-spanned="2" table:number-rows-spanned="1" table:style-name="ce25"/>
          <table:covered-table-cell/>
          <table:table-cell office:value-type="float" office:value="1991.96" table:style-name="ce10">
            <text:p>1.991,96</text:p>
          </table:table-cell>
          <table:table-cell office:value-type="float" office:value="6300.2" table:style-name="ce10">
            <text:p>6.300,20</text:p>
          </table:table-cell>
          <table:table-cell office:value-type="float" office:value="-63.85" table:style-name="ce11">
            <text:p>-63,85</text:p>
          </table:table-cell>
          <table:table-cell office:value-type="float" office:value="-245.89" table:style-name="ce11">
            <text:p>-245,89</text:p>
          </table:table-cell>
          <table:table-cell office:value-type="float" office:value="-941.96" table:style-name="ce11">
            <text:p>-941,96</text:p>
          </table:table-cell>
          <table:table-cell office:value-type="float" office:value="0" table:style-name="ce13">
            <text:p>0,00</text:p>
          </table:table-cell>
          <table:table-cell office:value-type="float" office:value="-1251.7" table:style-name="ce12">
            <text:p>-1.251,70</text:p>
          </table:table-cell>
          <table:table-cell office:value-type="float" office:value="5048.5" table:style-name="ce10">
            <text:p>5.048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COSTA NABUCO DE MELL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office:value-type="float" office:value="8141.29" table:style-name="ce10">
            <text:p>8.141,29</text:p>
          </table:table-cell>
          <table:table-cell office:value-type="float" office:value="26698.92" table:style-name="ce10">
            <text:p>26.698,92</text:p>
          </table:table-cell>
          <table:table-cell office:value-type="float" office:value="-1970.36" table:style-name="ce12">
            <text:p>-1.970,36</text:p>
          </table:table-cell>
          <table:table-cell office:value-type="float" office:value="-3014.36" table:style-name="ce12">
            <text:p>-3.014,36</text:p>
          </table:table-cell>
          <table:table-cell office:value-type="float" office:value="-4278.01" table:style-name="ce12">
            <text:p>-4.278,01</text:p>
          </table:table-cell>
          <table:table-cell office:value-type="float" office:value="0" table:style-name="ce13">
            <text:p>0,00</text:p>
          </table:table-cell>
          <table:table-cell office:value-type="float" office:value="-9262.73" table:style-name="ce12">
            <text:p>-9.262,73</text:p>
          </table:table-cell>
          <table:table-cell office:value-type="float" office:value="17436.189999999999" table:style-name="ce10">
            <text:p>17.436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DE SOUZA CUNHA JÚNIOR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SLC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office:value-type="float" office:value="592.53" table:style-name="ce13">
            <text:p>592,53</text:p>
          </table:table-cell>
          <table:table-cell office:value-type="float" office:value="1777.58" table:style-name="ce10">
            <text:p>1.777,58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777.58" table:style-name="ce10">
            <text:p>1.777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A CARLA BARROS VICTAL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9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3150.15" table:style-name="ce10">
            <text:p>3.150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090.04" table:style-name="ce10">
            <text:p>5.090,04</text:p>
          </table:table-cell>
          <table:table-cell table:number-columns-repeated="2" table:style-name="ce9"/>
          <table:table-cell office:value-type="float" office:value="-1129.01" table:style-name="ce12">
            <text:p>-1.129,01</text:p>
          </table:table-cell>
          <table:table-cell office:value-type="float" office:value="0" table:style-name="ce13">
            <text:p>0,00</text:p>
          </table:table-cell>
          <table:table-cell office:value-type="float" office:value="-1129.01" table:style-name="ce12">
            <text:p>-1.129,01</text:p>
          </table:table-cell>
          <table:table-cell office:value-type="float" office:value="3961.03" table:style-name="ce10">
            <text:p>3.961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ANTÔNIO CARL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831.63" table:style-name="ce10">
            <text:p>4.831,63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8293.11" table:style-name="ce10">
            <text:p>8.293,11</text:p>
          </table:table-cell>
          <table:table-cell office:value-type="float" office:value="26416.94" table:style-name="ce10">
            <text:p>26.416,94</text:p>
          </table:table-cell>
          <table:table-cell office:value-type="float" office:value="-1466.35" table:style-name="ce12">
            <text:p>-1.466,35</text:p>
          </table:table-cell>
          <table:table-cell table:style-name="ce9"/>
          <table:table-cell office:value-type="float" office:value="-3717.27" table:style-name="ce12">
            <text:p>-3.717,27</text:p>
          </table:table-cell>
          <table:table-cell office:value-type="float" office:value="0" table:style-name="ce13">
            <text:p>0,00</text:p>
          </table:table-cell>
          <table:table-cell office:value-type="float" office:value="-5183.62" table:style-name="ce12">
            <text:p>-5.183,62</text:p>
          </table:table-cell>
          <table:table-cell office:value-type="float" office:value="21233.32" table:style-name="ce10">
            <text:p>21.233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EVANDRO SOUSA MO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540.87" table:style-name="ce10">
            <text:p>11.540,87</text:p>
          </table:table-cell>
          <table:table-cell office:value-type="float" office:value="3491.91" table:style-name="ce10">
            <text:p>3.491,91</text:p>
          </table:table-cell>
          <table:table-cell office:value-type="float" office:value="1379.07" table:style-name="ce10">
            <text:p>1.379,07</text:p>
          </table:table-cell>
          <table:table-cell office:value-type="float" office:value="3980.9" table:style-name="ce10">
            <text:p>3.980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92.75" table:style-name="ce10">
            <text:p>20.392,75</text:p>
          </table:table-cell>
          <table:table-cell office:value-type="float" office:value="-2014.91" table:style-name="ce12">
            <text:p>-2.014,91</text:p>
          </table:table-cell>
          <table:table-cell office:value-type="float" office:value="-2829.11" table:style-name="ce12">
            <text:p>-2.829,11</text:p>
          </table:table-cell>
          <table:table-cell office:value-type="float" office:value="-3727.35" table:style-name="ce12">
            <text:p>-3.727,35</text:p>
          </table:table-cell>
          <table:table-cell office:value-type="float" office:value="0" table:style-name="ce13">
            <text:p>0,00</text:p>
          </table:table-cell>
          <table:table-cell office:value-type="float" office:value="-8571.3700000000008" table:style-name="ce12">
            <text:p>-8.571,37</text:p>
          </table:table-cell>
          <table:table-cell office:value-type="float" office:value="11821.38" table:style-name="ce10">
            <text:p>11.821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GUTEMBERG ELIZEU DE LIM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84.95999999999998" table:style-name="ce14">
            <text:p>284,9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365.2199999999998" table:style-name="ce10">
            <text:p>2.365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32.3" table:style-name="ce10">
            <text:p>15.732,30</text:p>
          </table:table-cell>
          <table:table-cell office:value-type="float" office:value="-1546.48" table:style-name="ce12">
            <text:p>-1.546,48</text:p>
          </table:table-cell>
          <table:table-cell office:value-type="float" office:value="-2381.31" table:style-name="ce12">
            <text:p>-2.381,31</text:p>
          </table:table-cell>
          <table:table-cell office:value-type="float" office:value="-1464.31" table:style-name="ce12">
            <text:p>-1.464,31</text:p>
          </table:table-cell>
          <table:table-cell office:value-type="float" office:value="0" table:style-name="ce13">
            <text:p>0,00</text:p>
          </table:table-cell>
          <table:table-cell office:value-type="float" office:value="-5392.1" table:style-name="ce12">
            <text:p>-5.392,10</text:p>
          </table:table-cell>
          <table:table-cell office:value-type="float" office:value="10340.200000000001" table:style-name="ce10">
            <text:p>10.340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PEREZ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2288.44" table:style-name="ce10">
            <text:p>2.288,4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20.1600000000001" table:style-name="ce10">
            <text:p>1.220,16</text:p>
          </table:table-cell>
          <table:table-cell office:value-type="float" office:value="28.32" table:number-columns-spanned="2" table:number-rows-spanned="1" table:style-name="ce27">
            <text:p>28,32</text:p>
          </table:table-cell>
          <table:covered-table-cell/>
          <table:table-cell table:style-name="ce9"/>
          <table:table-cell office:value-type="float" office:value="4721.97" table:style-name="ce10">
            <text:p>4.721,97</text:p>
          </table:table-cell>
          <table:table-cell office:value-type="float" office:value="-324.32" table:style-name="ce11">
            <text:p>-324,32</text:p>
          </table:table-cell>
          <table:table-cell office:value-type="float" office:value="-117.58" table:style-name="ce11">
            <text:p>-117,5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41.9" table:style-name="ce11">
            <text:p>-441,90</text:p>
          </table:table-cell>
          <table:table-cell office:value-type="float" office:value="4280.07" table:style-name="ce10">
            <text:p>4.280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EDERICO GUILHERME DE OLIVEIRA GOME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5582.15" table:style-name="ce10">
            <text:p>5.582,15</text:p>
          </table:table-cell>
          <table:table-cell office:value-type="float" office:value="8411.01" table:style-name="ce10">
            <text:p>8.411,01</text:p>
          </table:table-cell>
          <table:table-cell office:value-type="float" office:value="1871.86" table:style-name="ce10">
            <text:p>1.87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228.879999999997" table:style-name="ce10">
            <text:p>35.228,88</text:p>
          </table:table-cell>
          <table:table-cell office:value-type="float" office:value="-4194.3" table:style-name="ce12">
            <text:p>-4.194,30</text:p>
          </table:table-cell>
          <table:table-cell office:value-type="float" office:value="-4398.4399999999996" table:style-name="ce12">
            <text:p>-4.398,44</text:p>
          </table:table-cell>
          <table:table-cell office:value-type="float" office:value="-1440.15" table:style-name="ce12">
            <text:p>-1.440,15</text:p>
          </table:table-cell>
          <table:table-cell office:value-type="float" office:value="0" table:style-name="ce13">
            <text:p>0,00</text:p>
          </table:table-cell>
          <table:table-cell office:value-type="float" office:value="-10032.89" table:style-name="ce12">
            <text:p>-10.032,89</text:p>
          </table:table-cell>
          <table:table-cell office:value-type="float" office:value="25195.99" table:style-name="ce10">
            <text:p>25.195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ABRIELA BRAGA NETTO COSTA LIBAR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655.25" table:style-name="ce10">
            <text:p>3.655,25</text:p>
          </table:table-cell>
          <table:table-cell table:number-columns-spanned="2" table:number-rows-spanned="1" table:style-name="ce25"/>
          <table:covered-table-cell/>
          <table:table-cell office:value-type="float" office:value="6036.28" table:style-name="ce10">
            <text:p>6.036,28</text:p>
          </table:table-cell>
          <table:table-cell office:value-type="float" office:value="21764.080000000002" table:style-name="ce10">
            <text:p>21.764,08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076.4499999999998" table:style-name="ce12">
            <text:p>-2.076,45</text:p>
          </table:table-cell>
          <table:table-cell office:value-type="float" office:value="-1946" table:style-name="ce12">
            <text:p>-1.946,00</text:p>
          </table:table-cell>
          <table:table-cell office:value-type="float" office:value="0" table:style-name="ce13">
            <text:p>0,00</text:p>
          </table:table-cell>
          <table:table-cell office:value-type="float" office:value="-5382.98" table:style-name="ce12">
            <text:p>-5.382,98</text:p>
          </table:table-cell>
          <table:table-cell office:value-type="float" office:value="16381.1" table:style-name="ce10">
            <text:p>16.381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ABRIELA CALHEIROS GOMES RIBEIRO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8">
            <text:p>SECRETARIA <text:s/>(SAN)</text:p>
          </table:table-cell>
          <table:table-cell office:value-type="float" office:value="8796.51" table:style-name="ce10">
            <text:p>8.796,51</text:p>
          </table:table-cell>
          <table:table-cell table:number-columns-repeated="2" table:style-name="ce9"/>
          <table:table-cell office:value-type="float" office:value="1553.69" table:style-name="ce10">
            <text:p>1.553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350.200000000001" table:style-name="ce10">
            <text:p>10.350,20</text:p>
          </table:table-cell>
          <table:table-cell office:value-type="float" office:value="-828.39" table:style-name="ce11">
            <text:p>-828,39</text:p>
          </table:table-cell>
          <table:table-cell office:value-type="float" office:value="-1284.4100000000001" table:style-name="ce12">
            <text:p>-1.284,41</text:p>
          </table:table-cell>
          <table:table-cell office:value-type="float" office:value="-858.46" table:style-name="ce11">
            <text:p>-858,46</text:p>
          </table:table-cell>
          <table:table-cell office:value-type="float" office:value="0" table:style-name="ce13">
            <text:p>0,00</text:p>
          </table:table-cell>
          <table:table-cell office:value-type="float" office:value="-2971.26" table:style-name="ce12">
            <text:p>-2.971,26</text:p>
          </table:table-cell>
          <table:table-cell office:value-type="float" office:value="7378.94" table:style-name="ce10">
            <text:p>7.378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ANE ALVES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216.33" table:style-name="ce10">
            <text:p>3.216,33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587.24" table:style-name="ce10">
            <text:p>6.587,24</text:p>
          </table:table-cell>
          <table:table-cell office:value-type="float" office:value="-353.8" table:style-name="ce11">
            <text:p>-353,80</text:p>
          </table:table-cell>
          <table:table-cell office:value-type="float" office:value="-167.02" table:style-name="ce11">
            <text:p>-167,02</text:p>
          </table:table-cell>
          <table:table-cell office:value-type="float" office:value="-1840.21" table:style-name="ce12">
            <text:p>-1.840,21</text:p>
          </table:table-cell>
          <table:table-cell office:value-type="float" office:value="0" table:style-name="ce13">
            <text:p>0,00</text:p>
          </table:table-cell>
          <table:table-cell office:value-type="float" office:value="-2361.0300000000002" table:style-name="ce12">
            <text:p>-2.361,03</text:p>
          </table:table-cell>
          <table:table-cell office:value-type="float" office:value="4226.21" table:style-name="ce10">
            <text:p>4.226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ANE FIRMO SOARES LISBO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ETE FRANCISC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124.52" table:style-name="ce10">
            <text:p>1.124,52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office:value-type="float" office:value="6261.46" table:style-name="ce10">
            <text:p>6.261,46</text:p>
          </table:table-cell>
          <table:table-cell office:value-type="float" office:value="18784.37" table:style-name="ce10">
            <text:p>18.784,37</text:p>
          </table:table-cell>
          <table:table-cell office:value-type="float" office:value="-795.9" table:style-name="ce11">
            <text:p>-795,90</text:p>
          </table:table-cell>
          <table:table-cell office:value-type="float" office:value="-1831.97" table:style-name="ce12">
            <text:p>-1.831,97</text:p>
          </table:table-cell>
          <table:table-cell office:value-type="float" office:value="-113.98" table:style-name="ce11">
            <text:p>-113,98</text:p>
          </table:table-cell>
          <table:table-cell office:value-type="float" office:value="0" table:style-name="ce13">
            <text:p>0,00</text:p>
          </table:table-cell>
          <table:table-cell office:value-type="float" office:value="-2741.85" table:style-name="ce12">
            <text:p>-2.741,85</text:p>
          </table:table-cell>
          <table:table-cell office:value-type="float" office:value="16042.52" table:style-name="ce10">
            <text:p>16.042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755.25" table:style-name="ce10">
            <text:p>1.755,25</text:p>
          </table:table-cell>
          <table:table-cell table:style-name="ce9"/>
          <table:table-cell office:value-type="float" office:value="2102.41" table:style-name="ce10">
            <text:p>2.102,41</text:p>
          </table:table-cell>
          <table:table-cell table:number-columns-spanned="2" table:number-rows-spanned="1" table:style-name="ce25"/>
          <table:covered-table-cell/>
          <table:table-cell office:value-type="float" office:value="6576.82" table:style-name="ce10">
            <text:p>6.576,82</text:p>
          </table:table-cell>
          <table:table-cell office:value-type="float" office:value="21832.87" table:style-name="ce10">
            <text:p>21.832,87</text:p>
          </table:table-cell>
          <table:table-cell office:value-type="float" office:value="-1728.36" table:style-name="ce12">
            <text:p>-1.728,36</text:p>
          </table:table-cell>
          <table:table-cell office:value-type="float" office:value="-2220.4499999999998" table:style-name="ce12">
            <text:p>-2.220,45</text:p>
          </table:table-cell>
          <table:table-cell office:value-type="float" office:value="-1769.52" table:style-name="ce12">
            <text:p>-1.769,52</text:p>
          </table:table-cell>
          <table:table-cell office:value-type="float" office:value="0" table:style-name="ce13">
            <text:p>0,00</text:p>
          </table:table-cell>
          <table:table-cell office:value-type="float" office:value="-5718.33" table:style-name="ce12">
            <text:p>-5.718,33</text:p>
          </table:table-cell>
          <table:table-cell office:value-type="float" office:value="16114.54" table:style-name="ce10">
            <text:p>16.114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ISVAL SAMPAIO DA SILV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3620.37" table:style-name="ce10">
            <text:p>3.620,3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815.13" table:style-name="ce10">
            <text:p>2.815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375.39" table:style-name="ce10">
            <text:p>8.375,39</text:p>
          </table:table-cell>
          <table:table-cell office:value-type="float" office:value="-398.24" table:style-name="ce11">
            <text:p>-398,24</text:p>
          </table:table-cell>
          <table:table-cell office:value-type="float" office:value="-354.7" table:style-name="ce11">
            <text:p>-354,70</text:p>
          </table:table-cell>
          <table:table-cell office:value-type="float" office:value="-2267.75" table:style-name="ce12">
            <text:p>-2.267,75</text:p>
          </table:table-cell>
          <table:table-cell office:value-type="float" office:value="0" table:style-name="ce13">
            <text:p>0,00</text:p>
          </table:table-cell>
          <table:table-cell office:value-type="float" office:value="-3020.69" table:style-name="ce12">
            <text:p>-3.020,69</text:p>
          </table:table-cell>
          <table:table-cell office:value-type="float" office:value="5354.7" table:style-name="ce10">
            <text:p>5.354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RCINO DE OLIVEIR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320.48" table:style-name="ce10">
            <text:p>1.320,48</text:p>
          </table:table-cell>
          <table:table-cell office:value-type="float" office:value="1379.07" table:style-name="ce10">
            <text:p>1.379,07</text:p>
          </table:table-cell>
          <table:table-cell office:value-type="float" office:value="4541.9399999999996" table:style-name="ce10">
            <text:p>4.541,94</text:p>
          </table:table-cell>
          <table:table-cell table:number-columns-spanned="2" table:number-rows-spanned="1" table:style-name="ce25"/>
          <table:covered-table-cell/>
          <table:table-cell office:value-type="float" office:value="7227.08" table:style-name="ce10">
            <text:p>7.227,08</text:p>
          </table:table-cell>
          <table:table-cell office:value-type="float" office:value="26223.16" table:style-name="ce10">
            <text:p>26.223,16</text:p>
          </table:table-cell>
          <table:table-cell office:value-type="float" office:value="-1715.4" table:style-name="ce12">
            <text:p>-1.715,40</text:p>
          </table:table-cell>
          <table:table-cell office:value-type="float" office:value="-2425.2399999999998" table:style-name="ce12">
            <text:p>-2.425,24</text:p>
          </table:table-cell>
          <table:table-cell office:value-type="float" office:value="-3848.66" table:style-name="ce12">
            <text:p>-3.848,66</text:p>
          </table:table-cell>
          <table:table-cell office:value-type="float" office:value="0" table:style-name="ce13">
            <text:p>0,00</text:p>
          </table:table-cell>
          <table:table-cell office:value-type="float" office:value="-7989.3" table:style-name="ce12">
            <text:p>-7.989,30</text:p>
          </table:table-cell>
          <table:table-cell office:value-type="float" office:value="18233.86" table:style-name="ce10">
            <text:p>18.233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BERTO COTRIM DE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8950.83" table:style-name="ce10">
            <text:p>8.950,8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498.57" table:style-name="ce10">
            <text:p>1.498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389.29" table:style-name="ce10">
            <text:p>12.389,29</text:p>
          </table:table-cell>
          <table:table-cell office:value-type="float" office:value="-828.39" table:style-name="ce11">
            <text:p>-828,39</text:p>
          </table:table-cell>
          <table:table-cell office:value-type="float" office:value="-1808.87" table:style-name="ce12">
            <text:p>-1.808,8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37.26" table:style-name="ce12">
            <text:p>-2.637,26</text:p>
          </table:table-cell>
          <table:table-cell office:value-type="float" office:value="9752.0300000000007" table:style-name="ce10">
            <text:p>9.752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DA GOES MARTINS MEND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855" table:style-name="ce10">
            <text:p>1.855,00</text:p>
          </table:table-cell>
          <table:table-cell table:number-columns-spanned="2" table:number-rows-spanned="1" table:style-name="ce25"/>
          <table:covered-table-cell/>
          <table:table-cell office:value-type="float" office:value="689.54" table:style-name="ce13">
            <text:p>689,54</text:p>
          </table:table-cell>
          <table:table-cell office:value-type="float" office:value="3923.61" table:style-name="ce10">
            <text:p>3.923,61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1111.8699999999999" table:style-name="ce12">
            <text:p>-1.111,87</text:p>
          </table:table-cell>
          <table:table-cell office:value-type="float" office:value="0" table:style-name="ce13">
            <text:p>0,00</text:p>
          </table:table-cell>
          <table:table-cell office:value-type="float" office:value="-1217.81" table:style-name="ce12">
            <text:p>-1.217,81</text:p>
          </table:table-cell>
          <table:table-cell office:value-type="float" office:value="2705.8" table:style-name="ce10">
            <text:p>2.705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DA RENATA ARAÚJO SOARES</text:p>
          </table:table-cell>
          <table:table-cell office:value-type="string" table:style-name="ce8">
            <text:p>TÉCNICO JUDICIÁRIO - NÍVEL MÉDIO B7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9709.08" table:style-name="ce10">
            <text:p>9.709,08</text:p>
          </table:table-cell>
          <table:table-cell table:number-columns-repeated="2" table:style-name="ce9"/>
          <table:table-cell office:value-type="float" office:value="3723.94" table:style-name="ce10">
            <text:p>3.723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33.02" table:style-name="ce10">
            <text:p>13.433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57.85" table:style-name="ce12">
            <text:p>-1.357,85</text:p>
          </table:table-cell>
          <table:table-cell office:value-type="float" office:value="-837.68" table:style-name="ce11">
            <text:p>-837,68</text:p>
          </table:table-cell>
          <table:table-cell office:value-type="float" office:value="0" table:style-name="ce13">
            <text:p>0,00</text:p>
          </table:table-cell>
          <table:table-cell office:value-type="float" office:value="-3023.92" table:style-name="ce12">
            <text:p>-3.023,92</text:p>
          </table:table-cell>
          <table:table-cell office:value-type="float" office:value="10409.1" table:style-name="ce10">
            <text:p>10.40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SON TENÓRI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422.83" table:style-name="ce10">
            <text:p>2.422,83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office:value-type="float" office:value="6910.61" table:style-name="ce10">
            <text:p>6.910,61</text:p>
          </table:table-cell>
          <table:table-cell office:value-type="float" office:value="22233.09" table:style-name="ce10">
            <text:p>22.233,09</text:p>
          </table:table-cell>
          <table:table-cell office:value-type="float" office:value="-1010.12" table:style-name="ce12">
            <text:p>-1.010,12</text:p>
          </table:table-cell>
          <table:table-cell table:style-name="ce9"/>
          <table:table-cell office:value-type="float" office:value="-2033.35" table:style-name="ce12">
            <text:p>-2.033,35</text:p>
          </table:table-cell>
          <table:table-cell office:value-type="float" office:value="0" table:style-name="ce13">
            <text:p>0,00</text:p>
          </table:table-cell>
          <table:table-cell office:value-type="float" office:value="-3043.47" table:style-name="ce12">
            <text:p>-3.043,47</text:p>
          </table:table-cell>
          <table:table-cell office:value-type="float" office:value="19189.62" table:style-name="ce10">
            <text:p>19.189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VAN MARTINS DE SOUZA FILHO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SECRETARIA <text:s/>(1UNP)</text:p>
          </table:table-cell>
          <table:table-cell office:value-type="float" office:value="20359.169999999998" table:style-name="ce10">
            <text:p>20.359,17</text:p>
          </table:table-cell>
          <table:table-cell table:number-columns-repeated="2" table:style-name="ce9"/>
          <table:table-cell office:value-type="float" office:value="2865.93" table:style-name="ce10">
            <text:p>2.865,9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25.1" table:style-name="ce10">
            <text:p>23.225,10</text:p>
          </table:table-cell>
          <table:table-cell office:value-type="float" office:value="-2881.97" table:style-name="ce12">
            <text:p>-2.881,97</text:p>
          </table:table-cell>
          <table:table-cell office:value-type="float" office:value="-3884.73" table:style-name="ce12">
            <text:p>-3.884,73</text:p>
          </table:table-cell>
          <table:table-cell office:value-type="float" office:value="-973.88" table:style-name="ce11">
            <text:p>-973,88</text:p>
          </table:table-cell>
          <table:table-cell office:value-type="float" office:value="0" table:style-name="ce13">
            <text:p>0,00</text:p>
          </table:table-cell>
          <table:table-cell office:value-type="float" office:value="-7740.58" table:style-name="ce12">
            <text:p>-7.740,58</text:p>
          </table:table-cell>
          <table:table-cell office:value-type="float" office:value="15484.52" table:style-name="ce10">
            <text:p>15.484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RLEIDE CARDOSO DE BAR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9880.59" table:style-name="ce10">
            <text:p>9.880,5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00.1" table:style-name="ce10">
            <text:p>1.600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665.74" table:style-name="ce10">
            <text:p>12.665,74</text:p>
          </table:table-cell>
          <table:table-cell office:value-type="float" office:value="-1233.44" table:style-name="ce12">
            <text:p>-1.233,44</text:p>
          </table:table-cell>
          <table:table-cell office:value-type="float" office:value="-1834.5" table:style-name="ce12">
            <text:p>-1.834,50</text:p>
          </table:table-cell>
          <table:table-cell office:value-type="float" office:value="-541.88" table:style-name="ce11">
            <text:p>-541,88</text:p>
          </table:table-cell>
          <table:table-cell office:value-type="float" office:value="0" table:style-name="ce13">
            <text:p>0,00</text:p>
          </table:table-cell>
          <table:table-cell office:value-type="float" office:value="-3609.82" table:style-name="ce12">
            <text:p>-3.609,82</text:p>
          </table:table-cell>
          <table:table-cell office:value-type="float" office:value="9055.92" table:style-name="ce10">
            <text:p>9.055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SELLE DE OLIVEIRA LIMA TRENNEPOHL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7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059.69" table:style-name="ce10">
            <text:p>2.05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55.93" table:style-name="ce10">
            <text:p>23.655,9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316.05" table:style-name="ce12">
            <text:p>-4.316,05</text:p>
          </table:table-cell>
          <table:table-cell office:value-type="float" office:value="-1654.67" table:style-name="ce12">
            <text:p>-1.654,67</text:p>
          </table:table-cell>
          <table:table-cell office:value-type="float" office:value="0" table:style-name="ce13">
            <text:p>0,00</text:p>
          </table:table-cell>
          <table:table-cell office:value-type="float" office:value="-8710.91" table:style-name="ce12">
            <text:p>-8.710,91</text:p>
          </table:table-cell>
          <table:table-cell office:value-type="float" office:value="14945.02" table:style-name="ce10">
            <text:p>14.945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SELMA BATISTA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336.63" table:style-name="ce14">
            <text:p>336,63</text:p>
          </table:table-cell>
          <table:table-cell table:number-columns-spanned="2" table:number-rows-spanned="1" table:style-name="ce25"/>
          <table:covered-table-cell/>
          <table:table-cell office:value-type="float" office:value="2317.2600000000002" table:style-name="ce10">
            <text:p>2.317,26</text:p>
          </table:table-cell>
          <table:table-cell office:value-type="float" office:value="7288.4" table:style-name="ce10">
            <text:p>7.288,40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449" table:style-name="ce12">
            <text:p>-2.449,00</text:p>
          </table:table-cell>
          <table:table-cell office:value-type="float" office:value="0" table:style-name="ce13">
            <text:p>0,00</text:p>
          </table:table-cell>
          <table:table-cell office:value-type="float" office:value="-3120.09" table:style-name="ce12">
            <text:p>-3.120,09</text:p>
          </table:table-cell>
          <table:table-cell office:value-type="float" office:value="4168.3100000000004" table:style-name="ce10">
            <text:p>4.168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ÁUCIO GIL DE ANDRADE BARR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443.780000000001" table:style-name="ce10">
            <text:p>10.443,7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498.34" table:style-name="ce10">
            <text:p>2.49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74.5" table:style-name="ce10">
            <text:p>15.174,50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202.79" table:style-name="ce12">
            <text:p>-2.202,79</text:p>
          </table:table-cell>
          <table:table-cell office:value-type="float" office:value="-1265.21" table:style-name="ce12">
            <text:p>-1.265,21</text:p>
          </table:table-cell>
          <table:table-cell office:value-type="float" office:value="0" table:style-name="ce13">
            <text:p>0,00</text:p>
          </table:table-cell>
          <table:table-cell office:value-type="float" office:value="-4783.1000000000004" table:style-name="ce12">
            <text:p>-4.783,10</text:p>
          </table:table-cell>
          <table:table-cell office:value-type="float" office:value="10391.4" table:style-name="ce10">
            <text:p>10.391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AUDISTONES ESTEVES DO REG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9"/>
          <table:table-cell office:value-type="float" office:value="1448.83" table:style-name="ce10">
            <text:p>1.448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8.83" table:style-name="ce10">
            <text:p>1.448,8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448.83" table:style-name="ce10">
            <text:p>1.448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EIDE CAVALCANTE DE MEDEI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7045.88" table:style-name="ce10">
            <text:p>7.045,8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903.74" table:style-name="ce10">
            <text:p>9.903,74</text:p>
          </table:table-cell>
          <table:table-cell office:value-type="float" office:value="-810.79" table:style-name="ce11">
            <text:p>-810,79</text:p>
          </table:table-cell>
          <table:table-cell office:value-type="float" office:value="-1171.18" table:style-name="ce12">
            <text:p>-1.171,18</text:p>
          </table:table-cell>
          <table:table-cell office:value-type="float" office:value="-3403.56" table:style-name="ce12">
            <text:p>-3.403,56</text:p>
          </table:table-cell>
          <table:table-cell office:value-type="float" office:value="0" table:style-name="ce13">
            <text:p>0,00</text:p>
          </table:table-cell>
          <table:table-cell office:value-type="float" office:value="-5385.53" table:style-name="ce12">
            <text:p>-5.385,53</text:p>
          </table:table-cell>
          <table:table-cell office:value-type="float" office:value="4518.21" table:style-name="ce10">
            <text:p>4.518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RAÇA KARINE MELO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CV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750.34" table:style-name="ce10">
            <text:p>2.750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63.43" table:style-name="ce10">
            <text:p>22.963,4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09.3" table:style-name="ce12">
            <text:p>-4.409,30</text:p>
          </table:table-cell>
          <table:table-cell office:value-type="float" office:value="-796.38" table:style-name="ce11">
            <text:p>-796,38</text:p>
          </table:table-cell>
          <table:table-cell office:value-type="float" office:value="0" table:style-name="ce13">
            <text:p>0,00</text:p>
          </table:table-cell>
          <table:table-cell office:value-type="float" office:value="-6034.07" table:style-name="ce12">
            <text:p>-6.034,07</text:p>
          </table:table-cell>
          <table:table-cell office:value-type="float" office:value="16929.36" table:style-name="ce10">
            <text:p>16.929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RACIONETO GAM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885.96" table:style-name="ce10">
            <text:p>1.885,96</text:p>
          </table:table-cell>
          <table:table-cell table:style-name="ce9"/>
          <table:table-cell office:value-type="float" office:value="3271.68" table:style-name="ce10">
            <text:p>3.271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18.3" table:style-name="ce10">
            <text:p>18.218,3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66.86" table:style-name="ce12">
            <text:p>-2.566,86</text:p>
          </table:table-cell>
          <table:table-cell office:value-type="float" office:value="-2797.34" table:style-name="ce12">
            <text:p>-2.797,34</text:p>
          </table:table-cell>
          <table:table-cell office:value-type="float" office:value="0" table:style-name="ce13">
            <text:p>0,00</text:p>
          </table:table-cell>
          <table:table-cell office:value-type="float" office:value="-6192.59" table:style-name="ce12">
            <text:p>-6.192,59</text:p>
          </table:table-cell>
          <table:table-cell office:value-type="float" office:value="12025.71" table:style-name="ce10">
            <text:p>12.025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ILHERME ANTÔNIO FEITOSA FALCÃ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5802.33" table:style-name="ce10">
            <text:p>5.802,33</text:p>
          </table:table-cell>
          <table:table-cell table:style-name="ce9"/>
          <table:table-cell office:value-type="float" office:value="1446.11" table:style-name="ce10">
            <text:p>1.44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68.15" table:style-name="ce10">
            <text:p>26.768,15</text:p>
          </table:table-cell>
          <table:table-cell office:value-type="float" office:value="-3717.94" table:style-name="ce12">
            <text:p>-3.717,94</text:p>
          </table:table-cell>
          <table:table-cell office:value-type="float" office:value="-3528.89" table:style-name="ce12">
            <text:p>-3.528,89</text:p>
          </table:table-cell>
          <table:table-cell office:value-type="float" office:value="-2862.77" table:style-name="ce12">
            <text:p>-2.862,77</text:p>
          </table:table-cell>
          <table:table-cell office:value-type="float" office:value="0" table:style-name="ce13">
            <text:p>0,00</text:p>
          </table:table-cell>
          <table:table-cell office:value-type="float" office:value="-10109.6" table:style-name="ce12">
            <text:p>-10.109,60</text:p>
          </table:table-cell>
          <table:table-cell office:value-type="float" office:value="16658.55" table:style-name="ce10">
            <text:p>16.658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ILHERME GABRIEL ALMEIDA ALVE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983.92" table:style-name="ce10">
            <text:p>3.983,92</text:p>
          </table:table-cell>
          <table:table-cell table:number-columns-repeated="2" table:style-name="ce9"/>
          <table:table-cell office:value-type="float" office:value="220" table:style-name="ce14">
            <text:p>220,00</text:p>
          </table:table-cell>
          <table:table-cell table:number-columns-spanned="2" table:number-rows-spanned="1" table:style-name="ce25"/>
          <table:covered-table-cell/>
          <table:table-cell office:value-type="float" office:value="1991.96" table:style-name="ce10">
            <text:p>1.991,96</text:p>
          </table:table-cell>
          <table:table-cell office:value-type="float" office:value="6195.88" table:style-name="ce10">
            <text:p>6.195,88</text:p>
          </table:table-cell>
          <table:table-cell office:value-type="float" office:value="-63.85" table:style-name="ce11">
            <text:p>-63,85</text:p>
          </table:table-cell>
          <table:table-cell office:value-type="float" office:value="-245.89" table:style-name="ce11">
            <text:p>-245,89</text:p>
          </table:table-cell>
          <table:table-cell office:value-type="float" office:value="-291.33" table:style-name="ce11">
            <text:p>-291,33</text:p>
          </table:table-cell>
          <table:table-cell office:value-type="float" office:value="0" table:style-name="ce13">
            <text:p>0,00</text:p>
          </table:table-cell>
          <table:table-cell office:value-type="float" office:value="-601.07000000000005" table:style-name="ce11">
            <text:p>-601,07</text:p>
          </table:table-cell>
          <table:table-cell office:value-type="float" office:value="5594.81" table:style-name="ce10">
            <text:p>5.594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HENRIQUE CAITANO LOPE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0735.39" table:style-name="ce10">
            <text:p>10.735,3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983.06" table:style-name="ce10">
            <text:p>1.983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58.34" table:style-name="ce10">
            <text:p>14.658,34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142.25" table:style-name="ce12">
            <text:p>-2.142,25</text:p>
          </table:table-cell>
          <table:table-cell office:value-type="float" office:value="-919.59" table:style-name="ce11">
            <text:p>-919,59</text:p>
          </table:table-cell>
          <table:table-cell office:value-type="float" office:value="0" table:style-name="ce13">
            <text:p>0,00</text:p>
          </table:table-cell>
          <table:table-cell office:value-type="float" office:value="-4406.62" table:style-name="ce12">
            <text:p>-4.406,62</text:p>
          </table:table-cell>
          <table:table-cell office:value-type="float" office:value="10251.719999999999" table:style-name="ce10">
            <text:p>10.251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NUNES DE MAGALHÃ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0778.85" table:style-name="ce10">
            <text:p>10.778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79.31" table:style-name="ce10">
            <text:p>2.77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98.05" table:style-name="ce10">
            <text:p>15.498,05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102.0700000000002" table:style-name="ce12">
            <text:p>-2.102,07</text:p>
          </table:table-cell>
          <table:table-cell office:value-type="float" office:value="-91.91" table:style-name="ce11">
            <text:p>-91,91</text:p>
          </table:table-cell>
          <table:table-cell office:value-type="float" office:value="0" table:style-name="ce13">
            <text:p>0,00</text:p>
          </table:table-cell>
          <table:table-cell office:value-type="float" office:value="-3538.76" table:style-name="ce12">
            <text:p>-3.538,76</text:p>
          </table:table-cell>
          <table:table-cell office:value-type="float" office:value="11959.29" table:style-name="ce10">
            <text:p>11.959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AMILTON CARLOS SILVA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GESTÃO DOCUMENTAL (CA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577.99" table:style-name="ce14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3.04" table:style-name="ce10">
            <text:p>1.763,04</text:p>
          </table:table-cell>
          <table:table-cell table:number-columns-repeated="2" table:style-name="ce9"/>
          <table:table-cell office:value-type="float" office:value="-721.85" table:style-name="ce11">
            <text:p>-721,85</text:p>
          </table:table-cell>
          <table:table-cell office:value-type="float" office:value="0" table:style-name="ce13">
            <text:p>0,00</text:p>
          </table:table-cell>
          <table:table-cell office:value-type="float" office:value="-721.85" table:style-name="ce11">
            <text:p>-721,85</text:p>
          </table:table-cell>
          <table:table-cell office:value-type="float" office:value="1041.19" table:style-name="ce10">
            <text:p>1.041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DER MONTEIRO B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3ª VT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384.98" table:style-name="ce10">
            <text:p>1.38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53.22" table:style-name="ce10">
            <text:p>15.253,22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535.2199999999998" table:style-name="ce12">
            <text:p>-2.535,22</text:p>
          </table:table-cell>
          <table:table-cell office:value-type="float" office:value="-2959.63" table:style-name="ce12">
            <text:p>-2.959,63</text:p>
          </table:table-cell>
          <table:table-cell office:value-type="float" office:value="0" table:style-name="ce13">
            <text:p>0,00</text:p>
          </table:table-cell>
          <table:table-cell office:value-type="float" office:value="-6982.8" table:style-name="ce12">
            <text:p>-6.982,80</text:p>
          </table:table-cell>
          <table:table-cell office:value-type="float" office:value="8270.42" table:style-name="ce10">
            <text:p>8.270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A BEATRIZ OSÓRIO WESTPHALEN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992.6" table:style-name="ce10">
            <text:p>7.992,60</text:p>
          </table:table-cell>
          <table:table-cell table:style-name="ce9"/>
          <table:table-cell office:value-type="float" office:value="1192.33" table:style-name="ce10">
            <text:p>1.192,33</text:p>
          </table:table-cell>
          <table:table-cell table:number-columns-spanned="2" table:number-rows-spanned="1" table:style-name="ce25"/>
          <table:covered-table-cell/>
          <table:table-cell office:value-type="float" office:value="13639.27" table:style-name="ce10">
            <text:p>13.639,27</text:p>
          </table:table-cell>
          <table:table-cell office:value-type="float" office:value="42110.14" table:style-name="ce10">
            <text:p>42.110,14</text:p>
          </table:table-cell>
          <table:table-cell office:value-type="float" office:value="-3305.7" table:style-name="ce12">
            <text:p>-3.305,70</text:p>
          </table:table-cell>
          <table:table-cell office:value-type="float" office:value="-5723.17" table:style-name="ce12">
            <text:p>-5.723,17</text:p>
          </table:table-cell>
          <table:table-cell office:value-type="float" office:value="-2658.83" table:style-name="ce12">
            <text:p>-2.658,83</text:p>
          </table:table-cell>
          <table:table-cell office:value-type="float" office:value="0" table:style-name="ce13">
            <text:p>0,00</text:p>
          </table:table-cell>
          <table:table-cell office:value-type="float" office:value="-11687.7" table:style-name="ce12">
            <text:p>-11.687,70</text:p>
          </table:table-cell>
          <table:table-cell office:value-type="float" office:value="30422.44" table:style-name="ce10">
            <text:p>30.42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CIEGLES FONSECA PER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7230.72" table:style-name="ce10">
            <text:p>7.230,72</text:p>
          </table:table-cell>
          <table:table-cell table:number-columns-repeated="2" table:style-name="ce9"/>
          <table:table-cell office:value-type="float" office:value="577.99" table:style-name="ce14">
            <text:p>577,99</text:p>
          </table:table-cell>
          <table:table-cell table:number-columns-spanned="2" table:number-rows-spanned="1" table:style-name="ce25"/>
          <table:covered-table-cell/>
          <table:table-cell office:value-type="float" office:value="3615.36" table:style-name="ce10">
            <text:p>3.615,36</text:p>
          </table:table-cell>
          <table:table-cell office:value-type="float" office:value="11424.07" table:style-name="ce10">
            <text:p>11.424,07</text:p>
          </table:table-cell>
          <table:table-cell office:value-type="float" office:value="-557.88" table:style-name="ce11">
            <text:p>-557,88</text:p>
          </table:table-cell>
          <table:table-cell office:value-type="float" office:value="-965.67" table:style-name="ce11">
            <text:p>-965,67</text:p>
          </table:table-cell>
          <table:table-cell office:value-type="float" office:value="-2864.11" table:style-name="ce12">
            <text:p>-2.864,11</text:p>
          </table:table-cell>
          <table:table-cell office:value-type="float" office:value="0" table:style-name="ce13">
            <text:p>0,00</text:p>
          </table:table-cell>
          <table:table-cell office:value-type="float" office:value="-4387.66" table:style-name="ce12">
            <text:p>-4.387,66</text:p>
          </table:table-cell>
          <table:table-cell office:value-type="float" office:value="7036.41" table:style-name="ce10">
            <text:p>7.036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VIO DE CASTRO BARBOS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0ª VT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092.0300000000002" table:style-name="ce10">
            <text:p>2.09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02.75" table:style-name="ce10">
            <text:p>16.102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45.1799999999998" table:style-name="ce12">
            <text:p>-2.545,18</text:p>
          </table:table-cell>
          <table:table-cell office:value-type="float" office:value="-3315.02" table:style-name="ce12">
            <text:p>-3.315,02</text:p>
          </table:table-cell>
          <table:table-cell office:value-type="float" office:value="0" table:style-name="ce13">
            <text:p>0,00</text:p>
          </table:table-cell>
          <table:table-cell office:value-type="float" office:value="-6688.59" table:style-name="ce12">
            <text:p>-6.688,59</text:p>
          </table:table-cell>
          <table:table-cell office:value-type="float" office:value="9414.16" table:style-name="ce10">
            <text:p>9.414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CARDOSO MESQUITA MELLO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116.58" table:style-name="ce10">
            <text:p>30.116,58</text:p>
          </table:table-cell>
          <table:table-cell office:value-type="float" office:value="-828.39" table:style-name="ce11">
            <text:p>-828,39</text:p>
          </table:table-cell>
          <table:table-cell office:value-type="float" office:value="-5924.36" table:style-name="ce12">
            <text:p>-5.924,36</text:p>
          </table:table-cell>
          <table:table-cell office:value-type="float" office:value="-7512.07" table:style-name="ce12">
            <text:p>-7.512,07</text:p>
          </table:table-cell>
          <table:table-cell office:value-type="float" office:value="0" table:style-name="ce13">
            <text:p>0,00</text:p>
          </table:table-cell>
          <table:table-cell office:value-type="float" office:value="-14264.82" table:style-name="ce12">
            <text:p>-14.264,82</text:p>
          </table:table-cell>
          <table:table-cell office:value-type="float" office:value="15851.76" table:style-name="ce10">
            <text:p>15.851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TADEU DA COSTA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269.41" table:style-name="ce10">
            <text:p>3.269,41</text:p>
          </table:table-cell>
          <table:table-cell table:style-name="ce9"/>
          <table:table-cell office:value-type="float" office:value="2139.44" table:style-name="ce10">
            <text:p>2.13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07.240000000002" table:style-name="ce10">
            <text:p>16.807,24</text:p>
          </table:table-cell>
          <table:table-cell office:value-type="float" office:value="-1978.2" table:style-name="ce12">
            <text:p>-1.978,20</text:p>
          </table:table-cell>
          <table:table-cell office:value-type="float" office:value="-2343.37" table:style-name="ce12">
            <text:p>-2.343,37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4369.0600000000004" table:style-name="ce12">
            <text:p>-4.369,06</text:p>
          </table:table-cell>
          <table:table-cell office:value-type="float" office:value="12438.18" table:style-name="ce10">
            <text:p>12.438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RMES GUSTAVO DE AQUINO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1793.67" table:style-name="ce10">
            <text:p>11.793,6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67" table:style-name="ce10">
            <text:p>2.767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93.05" table:style-name="ce10">
            <text:p>16.793,05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74.34" table:style-name="ce12">
            <text:p>-2.474,34</text:p>
          </table:table-cell>
          <table:table-cell office:value-type="float" office:value="-2771.08" table:style-name="ce12">
            <text:p>-2.771,08</text:p>
          </table:table-cell>
          <table:table-cell office:value-type="float" office:value="0" table:style-name="ce13">
            <text:p>0,00</text:p>
          </table:table-cell>
          <table:table-cell office:value-type="float" office:value="-6733.37" table:style-name="ce12">
            <text:p>-6.733,37</text:p>
          </table:table-cell>
          <table:table-cell office:value-type="float" office:value="10059.68" table:style-name="ce10">
            <text:p>10.059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ILDA CLÉA REBELO ROCH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13.58999999999997" table:style-name="ce14">
            <text:p>313,59</text:p>
          </table:table-cell>
          <table:table-cell table:style-name="ce9"/>
          <table:table-cell office:value-type="float" office:value="1363.38" table:style-name="ce10">
            <text:p>1.363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075.36" table:style-name="ce10">
            <text:p>13.075,36</text:p>
          </table:table-cell>
          <table:table-cell office:value-type="float" office:value="-1498.99" table:style-name="ce12">
            <text:p>-1.498,99</text:p>
          </table:table-cell>
          <table:table-cell office:value-type="float" office:value="-1939.21" table:style-name="ce12">
            <text:p>-1.939,21</text:p>
          </table:table-cell>
          <table:table-cell office:value-type="float" office:value="-1273.07" table:style-name="ce12">
            <text:p>-1.273,07</text:p>
          </table:table-cell>
          <table:table-cell office:value-type="float" office:value="0" table:style-name="ce13">
            <text:p>0,00</text:p>
          </table:table-cell>
          <table:table-cell office:value-type="float" office:value="-4711.2700000000004" table:style-name="ce12">
            <text:p>-4.711,27</text:p>
          </table:table-cell>
          <table:table-cell office:value-type="float" office:value="8364.09" table:style-name="ce10">
            <text:p>8.364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ORTÊNCIO COSTA NET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824.05" table:style-name="ce10">
            <text:p>3.824,05</text:p>
          </table:table-cell>
          <table:table-cell table:style-name="ce9"/>
          <table:table-cell office:value-type="float" office:value="1328.62" table:style-name="ce10">
            <text:p>1.328,62</text:p>
          </table:table-cell>
          <table:table-cell table:number-columns-spanned="2" table:number-rows-spanned="1" table:style-name="ce25"/>
          <table:covered-table-cell/>
          <table:table-cell office:value-type="float" office:value="12918.65" table:style-name="ce10">
            <text:p>12.918,65</text:p>
          </table:table-cell>
          <table:table-cell office:value-type="float" office:value="40084.57" table:style-name="ce10">
            <text:p>40.084,57</text:p>
          </table:table-cell>
          <table:table-cell office:value-type="float" office:value="-3031.87" table:style-name="ce12">
            <text:p>-3.031,87</text:p>
          </table:table-cell>
          <table:table-cell table:style-name="ce9"/>
          <table:table-cell office:value-type="float" office:value="-9602.0400000000009" table:style-name="ce12">
            <text:p>-9.602,04</text:p>
          </table:table-cell>
          <table:table-cell office:value-type="float" office:value="0" table:style-name="ce13">
            <text:p>0,00</text:p>
          </table:table-cell>
          <table:table-cell office:value-type="float" office:value="-12633.91" table:style-name="ce12">
            <text:p>-12.633,91</text:p>
          </table:table-cell>
          <table:table-cell office:value-type="float" office:value="27450.66" table:style-name="ce10">
            <text:p>27.450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UGO RODRIGUES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16494.400000000001" table:style-name="ce10">
            <text:p>16.494,4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485.8000000000002" table:style-name="ce10">
            <text:p>2.485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20.09" table:style-name="ce10">
            <text:p>20.920,09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09.37" table:style-name="ce12">
            <text:p>-3.609,37</text:p>
          </table:table-cell>
          <table:table-cell office:value-type="float" office:value="-1252.49" table:style-name="ce12">
            <text:p>-1.252,49</text:p>
          </table:table-cell>
          <table:table-cell office:value-type="float" office:value="0" table:style-name="ce13">
            <text:p>0,00</text:p>
          </table:table-cell>
          <table:table-cell office:value-type="float" office:value="-5690.25" table:style-name="ce12">
            <text:p>-5.690,25</text:p>
          </table:table-cell>
          <table:table-cell office:value-type="float" office:value="15229.84" table:style-name="ce10">
            <text:p>15.229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ÊDO DE FRANÇA VILEL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592.53" table:style-name="ce13">
            <text:p>592,53</text:p>
          </table:table-cell>
          <table:table-cell office:value-type="float" office:value="2687.66" table:style-name="ce10">
            <text:p>2.687,66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687.66" table:style-name="ce10">
            <text:p>2.687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GOR FONSECA VENTU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7230.72" table:style-name="ce10">
            <text:p>7.230,72</text:p>
          </table:table-cell>
          <table:table-cell table:number-columns-repeated="2" table:style-name="ce9"/>
          <table:table-cell office:value-type="float" office:value="230" table:style-name="ce14">
            <text:p>230,00</text:p>
          </table:table-cell>
          <table:table-cell table:number-columns-spanned="2" table:number-rows-spanned="1" table:style-name="ce25"/>
          <table:covered-table-cell/>
          <table:table-cell office:value-type="float" office:value="3615.36" table:style-name="ce10">
            <text:p>3.615,36</text:p>
          </table:table-cell>
          <table:table-cell office:value-type="float" office:value="11076.08" table:style-name="ce10">
            <text:p>11.076,08</text:p>
          </table:table-cell>
          <table:table-cell office:value-type="float" office:value="-557.88" table:style-name="ce11">
            <text:p>-557,88</text:p>
          </table:table-cell>
          <table:table-cell office:value-type="float" office:value="-965.67" table:style-name="ce11">
            <text:p>-965,67</text:p>
          </table:table-cell>
          <table:table-cell office:value-type="float" office:value="-335.85" table:style-name="ce11">
            <text:p>-335,85</text:p>
          </table:table-cell>
          <table:table-cell office:value-type="float" office:value="0" table:style-name="ce13">
            <text:p>0,00</text:p>
          </table:table-cell>
          <table:table-cell office:value-type="float" office:value="-1859.4" table:style-name="ce12">
            <text:p>-1.859,40</text:p>
          </table:table-cell>
          <table:table-cell office:value-type="float" office:value="9216.68" table:style-name="ce10">
            <text:p>9.216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ONEIDE RODRIGUES ALMEI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(1ª VT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92.29" table:style-name="ce10">
            <text:p>1.692,29</text:p>
          </table:table-cell>
          <table:table-cell table:style-name="ce9"/>
          <table:table-cell office:value-type="float" office:value="2250.8000000000002" table:style-name="ce10">
            <text:p>2.250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84.880000000001" table:style-name="ce10">
            <text:p>23.384,88</text:p>
          </table:table-cell>
          <table:table-cell office:value-type="float" office:value="-3019.42" table:style-name="ce12">
            <text:p>-3.019,42</text:p>
          </table:table-cell>
          <table:table-cell office:value-type="float" office:value="-4060.03" table:style-name="ce12">
            <text:p>-4.060,03</text:p>
          </table:table-cell>
          <table:table-cell office:value-type="float" office:value="-7596.17" table:style-name="ce12">
            <text:p>-7.596,17</text:p>
          </table:table-cell>
          <table:table-cell office:value-type="float" office:value="0" table:style-name="ce13">
            <text:p>0,00</text:p>
          </table:table-cell>
          <table:table-cell office:value-type="float" office:value="-14675.62" table:style-name="ce12">
            <text:p>-14.675,62</text:p>
          </table:table-cell>
          <table:table-cell office:value-type="float" office:value="8709.26" table:style-name="ce10">
            <text:p>8.709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RANI MELO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556.3" table:style-name="ce10">
            <text:p>6.556,30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office:value-type="float" office:value="3278.15" table:style-name="ce10">
            <text:p>3.278,15</text:p>
          </table:table-cell>
          <table:table-cell office:value-type="float" office:value="9834.4500000000007" table:style-name="ce10">
            <text:p>9.834,45</text:p>
          </table:table-cell>
          <table:table-cell table:style-name="ce9"/>
          <table:table-cell office:value-type="float" office:value="-410.65" table:style-name="ce11">
            <text:p>-410,65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1524.52" table:style-name="ce12">
            <text:p>-1.524,52</text:p>
          </table:table-cell>
          <table:table-cell office:value-type="float" office:value="8309.93" table:style-name="ce10">
            <text:p>8.309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 CARVALHO LIMA PIRES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6774.150000000001" table:style-name="ce10">
            <text:p>16.774,1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775.36" table:style-name="ce10">
            <text:p>1.775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81.89" table:style-name="ce10">
            <text:p>20.781,89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03.57" table:style-name="ce12">
            <text:p>-3.803,5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631.96" table:style-name="ce12">
            <text:p>-4.631,96</text:p>
          </table:table-cell>
          <table:table-cell office:value-type="float" office:value="16149.93" table:style-name="ce10">
            <text:p>16.149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A FRANCO LIMA SANTA RIT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67.82" table:style-name="ce10">
            <text:p>16.267,8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84.98" table:style-name="ce12">
            <text:p>-2.484,98</text:p>
          </table:table-cell>
          <table:table-cell office:value-type="float" office:value="-2403.23" table:style-name="ce12">
            <text:p>-2.403,23</text:p>
          </table:table-cell>
          <table:table-cell office:value-type="float" office:value="0" table:style-name="ce13">
            <text:p>0,00</text:p>
          </table:table-cell>
          <table:table-cell office:value-type="float" office:value="-6393.38" table:style-name="ce12">
            <text:p>-6.393,38</text:p>
          </table:table-cell>
          <table:table-cell office:value-type="float" office:value="9874.44" table:style-name="ce10">
            <text:p>9.874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A PATRÍCIA PAES DOS SANTO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58.81" table:style-name="ce10">
            <text:p>1.258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49.26" table:style-name="ce10">
            <text:p>14.749,26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440.25" table:style-name="ce12">
            <text:p>-2.440,25</text:p>
          </table:table-cell>
          <table:table-cell office:value-type="float" office:value="-525.70000000000005" table:style-name="ce11">
            <text:p>-525,70</text:p>
          </table:table-cell>
          <table:table-cell office:value-type="float" office:value="0" table:style-name="ce13">
            <text:p>0,00</text:p>
          </table:table-cell>
          <table:table-cell office:value-type="float" office:value="-4421.47" table:style-name="ce12">
            <text:p>-4.421,47</text:p>
          </table:table-cell>
          <table:table-cell office:value-type="float" office:value="10327.790000000001" table:style-name="ce10">
            <text:p>10.327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LE DOS PASSOS OMEN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0722.38" table:style-name="ce10">
            <text:p>10.722,3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58.81" table:style-name="ce10">
            <text:p>1.258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66.24" table:style-name="ce10">
            <text:p>13.166,2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77.38" table:style-name="ce12">
            <text:p>-2.177,38</text:p>
          </table:table-cell>
          <table:table-cell office:value-type="float" office:value="-525.70000000000005" table:style-name="ce11">
            <text:p>-525,70</text:p>
          </table:table-cell>
          <table:table-cell office:value-type="float" office:value="0" table:style-name="ce13">
            <text:p>0,00</text:p>
          </table:table-cell>
          <table:table-cell office:value-type="float" office:value="-3531.47" table:style-name="ce12">
            <text:p>-3.531,47</text:p>
          </table:table-cell>
          <table:table-cell office:value-type="float" office:value="9634.77" table:style-name="ce10">
            <text:p>9.634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LE MARIE REGIS FERREIR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5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478.81" table:style-name="ce10">
            <text:p>1.478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30.9" table:style-name="ce10">
            <text:p>23.230,90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358.91" table:style-name="ce12">
            <text:p>-4.358,91</text:p>
          </table:table-cell>
          <table:table-cell office:value-type="float" office:value="-817.03" table:style-name="ce11">
            <text:p>-817,03</text:p>
          </table:table-cell>
          <table:table-cell office:value-type="float" office:value="0" table:style-name="ce13">
            <text:p>0,00</text:p>
          </table:table-cell>
          <table:table-cell office:value-type="float" office:value="-7916.13" table:style-name="ce12">
            <text:p>-7.916,13</text:p>
          </table:table-cell>
          <table:table-cell office:value-type="float" office:value="15314.77" table:style-name="ce10">
            <text:p>15.314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ÍTALA CERYNO GAMEL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3ª VT)</text:p>
          </table:table-cell>
          <table:table-cell office:value-type="float" office:value="11778.34" table:style-name="ce10">
            <text:p>11.778,34</text:p>
          </table:table-cell>
          <table:table-cell table:number-columns-repeated="2" table:style-name="ce9"/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27.25" table:style-name="ce10">
            <text:p>14.127,25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1856.22" table:style-name="ce12">
            <text:p>-1.856,22</text:p>
          </table:table-cell>
          <table:table-cell office:value-type="float" office:value="-4726.2299999999996" table:style-name="ce12">
            <text:p>-4.726,23</text:p>
          </table:table-cell>
          <table:table-cell office:value-type="float" office:value="0" table:style-name="ce13">
            <text:p>0,00</text:p>
          </table:table-cell>
          <table:table-cell office:value-type="float" office:value="-8070.4" table:style-name="ce12">
            <text:p>-8.070,40</text:p>
          </table:table-cell>
          <table:table-cell office:value-type="float" office:value="6056.85" table:style-name="ce10">
            <text:p>6.056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ANILDA MENEZES VASCONCELOS VIEIR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4659.74" table:style-name="ce10">
            <text:p>4.659,7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86.06" table:style-name="ce10">
            <text:p>2.28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885.69" table:style-name="ce10">
            <text:p>8.885,69</text:p>
          </table:table-cell>
          <table:table-cell office:value-type="float" office:value="-652.36" table:style-name="ce11">
            <text:p>-652,36</text:p>
          </table:table-cell>
          <table:table-cell office:value-type="float" office:value="-514.84" table:style-name="ce11">
            <text:p>-514,84</text:p>
          </table:table-cell>
          <table:table-cell office:value-type="float" office:value="-3112.34" table:style-name="ce12">
            <text:p>-3.112,34</text:p>
          </table:table-cell>
          <table:table-cell office:value-type="float" office:value="0" table:style-name="ce13">
            <text:p>0,00</text:p>
          </table:table-cell>
          <table:table-cell office:value-type="float" office:value="-4279.54" table:style-name="ce12">
            <text:p>-4.279,54</text:p>
          </table:table-cell>
          <table:table-cell office:value-type="float" office:value="4606.1499999999996" table:style-name="ce10">
            <text:p>4.606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ANILDO BRITO AZEV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670.81" table:style-name="ce10">
            <text:p>1.670,81</text:p>
          </table:table-cell>
          <table:table-cell office:value-type="float" office:value="1185.05" table:style-name="ce10">
            <text:p>1.185,05</text:p>
          </table:table-cell>
          <table:table-cell office:value-type="float" office:value="2322.41" table:style-name="ce10">
            <text:p>2.32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76.66" table:style-name="ce10">
            <text:p>16.576,6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18.48" table:style-name="ce12">
            <text:p>-2.718,48</text:p>
          </table:table-cell>
          <table:table-cell office:value-type="float" office:value="-2029.26" table:style-name="ce12">
            <text:p>-2.029,26</text:p>
          </table:table-cell>
          <table:table-cell office:value-type="float" office:value="0" table:style-name="ce13">
            <text:p>0,00</text:p>
          </table:table-cell>
          <table:table-cell office:value-type="float" office:value="-5576.13" table:style-name="ce12">
            <text:p>-5.576,13</text:p>
          </table:table-cell>
          <table:table-cell office:value-type="float" office:value="11000.53" table:style-name="ce10">
            <text:p>11.000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ONE EMILIANO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2824.1" table:style-name="ce10">
            <text:p>2.824,1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380.39" table:style-name="ce10">
            <text:p>2.38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583.56" table:style-name="ce10">
            <text:p>6.583,56</text:p>
          </table:table-cell>
          <table:table-cell office:value-type="float" office:value="-388.57" table:style-name="ce11">
            <text:p>-388,57</text:p>
          </table:table-cell>
          <table:table-cell office:value-type="float" office:value="-153.22999999999999" table:style-name="ce11">
            <text:p>-153,23</text:p>
          </table:table-cell>
          <table:table-cell office:value-type="float" office:value="-1901.51" table:style-name="ce12">
            <text:p>-1.901,51</text:p>
          </table:table-cell>
          <table:table-cell office:value-type="float" office:value="0" table:style-name="ce13">
            <text:p>0,00</text:p>
          </table:table-cell>
          <table:table-cell office:value-type="float" office:value="-2443.31" table:style-name="ce12">
            <text:p>-2.443,31</text:p>
          </table:table-cell>
          <table:table-cell office:value-type="float" office:value="4140.25" table:style-name="ce10">
            <text:p>4.140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LTON RODRIGUE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08.21" table:style-name="ce10">
            <text:p>14.208,21</text:p>
          </table:table-cell>
          <table:table-cell office:value-type="float" office:value="-1752.2" table:style-name="ce12">
            <text:p>-1.752,20</text:p>
          </table:table-cell>
          <table:table-cell office:value-type="float" office:value="-2305.77" table:style-name="ce12">
            <text:p>-2.305,77</text:p>
          </table:table-cell>
          <table:table-cell office:value-type="float" office:value="-161.47" table:style-name="ce11">
            <text:p>-161,47</text:p>
          </table:table-cell>
          <table:table-cell office:value-type="float" office:value="0" table:style-name="ce13">
            <text:p>0,00</text:p>
          </table:table-cell>
          <table:table-cell office:value-type="float" office:value="-4219.4399999999996" table:style-name="ce12">
            <text:p>-4.219,44</text:p>
          </table:table-cell>
          <table:table-cell office:value-type="float" office:value="9988.77" table:style-name="ce10">
            <text:p>9.988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ME CHAVES NOBRE FILH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UN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8411.01" table:style-name="ce10">
            <text:p>8.411,01</text:p>
          </table:table-cell>
          <table:table-cell office:value-type="float" office:value="2322.0300000000002" table:style-name="ce10">
            <text:p>2.32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99.52" table:style-name="ce10">
            <text:p>25.899,52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4950.01" table:style-name="ce12">
            <text:p>-4.950,01</text:p>
          </table:table-cell>
          <table:table-cell office:value-type="float" office:value="-4700.25" table:style-name="ce12">
            <text:p>-4.700,25</text:p>
          </table:table-cell>
          <table:table-cell office:value-type="float" office:value="0" table:style-name="ce13">
            <text:p>0,00</text:p>
          </table:table-cell>
          <table:table-cell office:value-type="float" office:value="-11687.23" table:style-name="ce12">
            <text:p>-11.687,23</text:p>
          </table:table-cell>
          <table:table-cell office:value-type="float" office:value="14212.29" table:style-name="ce10">
            <text:p>14.212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RO CÉSAR DE AMORIM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35.36" table:style-name="ce10">
            <text:p>2.435,36</text:p>
          </table:table-cell>
          <table:table-cell office:value-type="float" office:value="8411.01" table:style-name="ce10">
            <text:p>8.411,01</text:p>
          </table:table-cell>
          <table:table-cell office:value-type="float" office:value="3146.42" table:style-name="ce10">
            <text:p>3.14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47.38" table:style-name="ce10">
            <text:p>25.747,38</text:p>
          </table:table-cell>
          <table:table-cell office:value-type="float" office:value="-1899.35" table:style-name="ce12">
            <text:p>-1.899,35</text:p>
          </table:table-cell>
          <table:table-cell office:value-type="float" office:value="-4615.03" table:style-name="ce12">
            <text:p>-4.615,03</text:p>
          </table:table-cell>
          <table:table-cell office:value-type="float" office:value="-3360.76" table:style-name="ce12">
            <text:p>-3.360,76</text:p>
          </table:table-cell>
          <table:table-cell office:value-type="float" office:value="0" table:style-name="ce13">
            <text:p>0,00</text:p>
          </table:table-cell>
          <table:table-cell office:value-type="float" office:value="-9875.14" table:style-name="ce12">
            <text:p>-9.875,14</text:p>
          </table:table-cell>
          <table:table-cell office:value-type="float" office:value="15872.24" table:style-name="ce10">
            <text:p>15.872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RO PINHEIRO DE LYR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4126.8" table:style-name="ce10">
            <text:p>4.126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043.84" table:style-name="ce10">
            <text:p>29.043,8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29.62" table:style-name="ce12">
            <text:p>-4.129,62</text:p>
          </table:table-cell>
          <table:table-cell office:value-type="float" office:value="-6955.24" table:style-name="ce12">
            <text:p>-6.955,24</text:p>
          </table:table-cell>
          <table:table-cell office:value-type="float" office:value="0" table:style-name="ce13">
            <text:p>0,00</text:p>
          </table:table-cell>
          <table:table-cell office:value-type="float" office:value="-11913.25" table:style-name="ce12">
            <text:p>-11.913,25</text:p>
          </table:table-cell>
          <table:table-cell office:value-type="float" office:value="17130.59" table:style-name="ce10">
            <text:p>17.130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ES JOSÉ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)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331.36" table:style-name="ce10">
            <text:p>1.331,36</text:p>
          </table:table-cell>
          <table:table-cell table:style-name="ce9"/>
          <table:table-cell office:value-type="float" office:value="2207.2199999999998" table:style-name="ce10">
            <text:p>2.207,22</text:p>
          </table:table-cell>
          <table:table-cell office:value-type="float" office:value="4813.17" table:number-columns-spanned="2" table:number-rows-spanned="1" table:style-name="ce26">
            <text:p>4.813,17</text:p>
          </table:table-cell>
          <table:covered-table-cell/>
          <table:table-cell table:style-name="ce9"/>
          <table:table-cell office:value-type="float" office:value="21459.9" table:style-name="ce10">
            <text:p>21.459,90</text:p>
          </table:table-cell>
          <table:table-cell office:value-type="float" office:value="-1658.42" table:style-name="ce12">
            <text:p>-1.658,42</text:p>
          </table:table-cell>
          <table:table-cell office:value-type="float" office:value="-2902.69" table:style-name="ce12">
            <text:p>-2.902,69</text:p>
          </table:table-cell>
          <table:table-cell office:value-type="float" office:value="-2005.06" table:style-name="ce12">
            <text:p>-2.005,06</text:p>
          </table:table-cell>
          <table:table-cell office:value-type="float" office:value="0" table:style-name="ce13">
            <text:p>0,00</text:p>
          </table:table-cell>
          <table:table-cell office:value-type="float" office:value="-6566.17" table:style-name="ce12">
            <text:p>-6.566,17</text:p>
          </table:table-cell>
          <table:table-cell office:value-type="float" office:value="14893.73" table:style-name="ce10">
            <text:p>14.893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ES NUNES BARBOS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6425.46" table:style-name="ce10">
            <text:p>6.425,46</text:p>
          </table:table-cell>
          <table:table-cell office:value-type="float" office:value="1379.07" table:style-name="ce10">
            <text:p>1.379,07</text:p>
          </table:table-cell>
          <table:table-cell office:value-type="float" office:value="5314.2" table:style-name="ce10">
            <text:p>5.314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54.59" table:style-name="ce10">
            <text:p>24.754,59</text:p>
          </table:table-cell>
          <table:table-cell office:value-type="float" office:value="-2178.65" table:style-name="ce12">
            <text:p>-2.178,65</text:p>
          </table:table-cell>
          <table:table-cell office:value-type="float" office:value="-3721.21" table:style-name="ce12">
            <text:p>-3.721,21</text:p>
          </table:table-cell>
          <table:table-cell office:value-type="float" office:value="-5861.14" table:style-name="ce12">
            <text:p>-5.861,14</text:p>
          </table:table-cell>
          <table:table-cell office:value-type="float" office:value="0" table:style-name="ce13">
            <text:p>0,00</text:p>
          </table:table-cell>
          <table:table-cell office:value-type="float" office:value="-11761" table:style-name="ce12">
            <text:p>-11.761,00</text:p>
          </table:table-cell>
          <table:table-cell office:value-type="float" office:value="12993.59" table:style-name="ce10">
            <text:p>12.993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MESSON DE ATAÍDE GUIMARÃES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DIVISÃO DE GESTÃO DO QUADRO DE SERVIDORES (SEGES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947.37" table:style-name="ce10">
            <text:p>2.947,37</text:p>
          </table:table-cell>
          <table:table-cell office:value-type="float" office:value="2232.38" table:style-name="ce10">
            <text:p>2.232,38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office:value-type="float" office:value="8490.92" table:style-name="ce10">
            <text:p>8.490,92</text:p>
          </table:table-cell>
          <table:table-cell office:value-type="float" office:value="27920.44" table:style-name="ce10">
            <text:p>27.920,44</text:p>
          </table:table-cell>
          <table:table-cell office:value-type="float" office:value="-1983.83" table:style-name="ce12">
            <text:p>-1.983,83</text:p>
          </table:table-cell>
          <table:table-cell office:value-type="float" office:value="-3202.95" table:style-name="ce12">
            <text:p>-3.202,95</text:p>
          </table:table-cell>
          <table:table-cell office:value-type="float" office:value="-3587.32" table:style-name="ce12">
            <text:p>-3.587,32</text:p>
          </table:table-cell>
          <table:table-cell office:value-type="float" office:value="0" table:style-name="ce13">
            <text:p>0,00</text:p>
          </table:table-cell>
          <table:table-cell office:value-type="float" office:value="-8774.1" table:style-name="ce12">
            <text:p>-8.774,10</text:p>
          </table:table-cell>
          <table:table-cell office:value-type="float" office:value="19146.34" table:style-name="ce10">
            <text:p>19.146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DER CLOVIS DE ALMEIDA LIM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3089.95" table:style-name="ce10">
            <text:p>3.089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006.99" table:style-name="ce10">
            <text:p>28.006,99</text:p>
          </table:table-cell>
          <table:table-cell office:value-type="float" office:value="-3685.41" table:style-name="ce12">
            <text:p>-3.685,41</text:p>
          </table:table-cell>
          <table:table-cell office:value-type="float" office:value="-4917.2" table:style-name="ce12">
            <text:p>-4.917,20</text:p>
          </table:table-cell>
          <table:table-cell office:value-type="float" office:value="-2275.64" table:style-name="ce12">
            <text:p>-2.275,64</text:p>
          </table:table-cell>
          <table:table-cell office:value-type="float" office:value="0" table:style-name="ce13">
            <text:p>0,00</text:p>
          </table:table-cell>
          <table:table-cell office:value-type="float" office:value="-10878.25" table:style-name="ce12">
            <text:p>-10.878,25</text:p>
          </table:table-cell>
          <table:table-cell office:value-type="float" office:value="17128.740000000002" table:style-name="ce10">
            <text:p>17.128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DUY SILV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3454.4" table:style-name="ce10">
            <text:p>3.454,40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7604.5" table:style-name="ce10">
            <text:p>7.604,50</text:p>
          </table:table-cell>
          <table:table-cell office:value-type="float" office:value="25238.49" table:style-name="ce10">
            <text:p>25.238,49</text:p>
          </table:table-cell>
          <table:table-cell office:value-type="float" office:value="-1513.38" table:style-name="ce12">
            <text:p>-1.513,38</text:p>
          </table:table-cell>
          <table:table-cell office:value-type="float" office:value="-3354.06" table:style-name="ce12">
            <text:p>-3.354,06</text:p>
          </table:table-cell>
          <table:table-cell office:value-type="float" office:value="-1134.52" table:style-name="ce12">
            <text:p>-1.134,52</text:p>
          </table:table-cell>
          <table:table-cell office:value-type="float" office:value="0" table:style-name="ce13">
            <text:p>0,00</text:p>
          </table:table-cell>
          <table:table-cell office:value-type="float" office:value="-6001.96" table:style-name="ce12">
            <text:p>-6.001,96</text:p>
          </table:table-cell>
          <table:table-cell office:value-type="float" office:value="19236.53" table:style-name="ce10">
            <text:p>19.236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E MARIA BARBOSA DE ARAÚJ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4.63" table:style-name="ce14">
            <text:p>364,63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5881.51" table:style-name="ce10">
            <text:p>5.881,51</text:p>
          </table:table-cell>
          <table:table-cell office:value-type="float" office:value="18395.16" table:style-name="ce10">
            <text:p>18.395,16</text:p>
          </table:table-cell>
          <table:table-cell office:value-type="float" office:value="-678" table:style-name="ce11">
            <text:p>-678,00</text:p>
          </table:table-cell>
          <table:table-cell table:style-name="ce9"/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1791.87" table:style-name="ce12">
            <text:p>-1.791,87</text:p>
          </table:table-cell>
          <table:table-cell office:value-type="float" office:value="16603.29" table:style-name="ce10">
            <text:p>16.603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ILSON MELO GUIMARÃE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393.8" table:style-name="ce10">
            <text:p>1.393,8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05.0500000000002" table:style-name="ce10">
            <text:p>2.50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838.74" table:style-name="ce10">
            <text:p>5.838,74</text:p>
          </table:table-cell>
          <table:table-cell office:value-type="float" office:value="-466.72" table:style-name="ce11">
            <text:p>-466,72</text:p>
          </table:table-cell>
          <table:table-cell office:value-type="float" office:value="-43.79" table:style-name="ce11">
            <text:p>-43,79</text:p>
          </table:table-cell>
          <table:table-cell office:value-type="float" office:value="-1873.71" table:style-name="ce12">
            <text:p>-1.873,71</text:p>
          </table:table-cell>
          <table:table-cell office:value-type="float" office:value="0" table:style-name="ce13">
            <text:p>0,00</text:p>
          </table:table-cell>
          <table:table-cell office:value-type="float" office:value="-2384.2199999999998" table:style-name="ce12">
            <text:p>-2.384,22</text:p>
          </table:table-cell>
          <table:table-cell office:value-type="float" office:value="3454.52" table:style-name="ce10">
            <text:p>3.454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INE BRAGA QUIRINO LIM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380.49" table:style-name="ce10">
            <text:p>10.380,4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54.78" table:style-name="ce10">
            <text:p>13.554,7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69.6" table:style-name="ce12">
            <text:p>-2.169,60</text:p>
          </table:table-cell>
          <table:table-cell office:value-type="float" office:value="-534.42999999999995" table:style-name="ce11">
            <text:p>-534,43</text:p>
          </table:table-cell>
          <table:table-cell office:value-type="float" office:value="0" table:style-name="ce13">
            <text:p>0,00</text:p>
          </table:table-cell>
          <table:table-cell office:value-type="float" office:value="-3532.42" table:style-name="ce12">
            <text:p>-3.532,42</text:p>
          </table:table-cell>
          <table:table-cell office:value-type="float" office:value="10022.36" table:style-name="ce10">
            <text:p>10.022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QUELINE COSTA BERESFORD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187.32" table:style-name="ce10">
            <text:p>10.187,32</text:p>
          </table:table-cell>
          <table:table-cell office:value-type="float" office:value="7139.15" table:style-name="ce10">
            <text:p>7.139,15</text:p>
          </table:table-cell>
          <table:table-cell table:style-name="ce9"/>
          <table:table-cell office:value-type="float" office:value="536.03" table:style-name="ce14">
            <text:p>536,03</text:p>
          </table:table-cell>
          <table:table-cell table:number-columns-spanned="2" table:number-rows-spanned="1" table:style-name="ce25"/>
          <table:covered-table-cell/>
          <table:table-cell office:value-type="float" office:value="8663.24" table:style-name="ce10">
            <text:p>8.663,24</text:p>
          </table:table-cell>
          <table:table-cell office:value-type="float" office:value="26525.74" table:style-name="ce10">
            <text:p>26.525,74</text:p>
          </table:table-cell>
          <table:table-cell office:value-type="float" office:value="-1588.49" table:style-name="ce12">
            <text:p>-1.588,49</text:p>
          </table:table-cell>
          <table:table-cell office:value-type="float" office:value="-3406.45" table:style-name="ce12">
            <text:p>-3.406,45</text:p>
          </table:table-cell>
          <table:table-cell office:value-type="float" office:value="-6899.05" table:style-name="ce12">
            <text:p>-6.899,05</text:p>
          </table:table-cell>
          <table:table-cell office:value-type="float" office:value="0" table:style-name="ce13">
            <text:p>0,00</text:p>
          </table:table-cell>
          <table:table-cell office:value-type="float" office:value="-11893.99" table:style-name="ce12">
            <text:p>-11.893,99</text:p>
          </table:table-cell>
          <table:table-cell office:value-type="float" office:value="14631.75" table:style-name="ce10">
            <text:p>14.631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YRO DE MÉLO CAVALCANTI FILH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2756.17" table:style-name="ce10">
            <text:p>2.756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03.19" table:style-name="ce10">
            <text:p>25.003,19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319.13" table:style-name="ce12">
            <text:p>-4.319,13</text:p>
          </table:table-cell>
          <table:table-cell office:value-type="float" office:value="-2008.85" table:style-name="ce12">
            <text:p>-2.008,85</text:p>
          </table:table-cell>
          <table:table-cell office:value-type="float" office:value="0" table:style-name="ce13">
            <text:p>0,00</text:p>
          </table:table-cell>
          <table:table-cell office:value-type="float" office:value="-9518.18" table:style-name="ce12">
            <text:p>-9.518,18</text:p>
          </table:table-cell>
          <table:table-cell office:value-type="float" office:value="15485.01" table:style-name="ce10">
            <text:p>15.485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EFFERSON CARVALHEDO STUDA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9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71.98" table:style-name="ce10">
            <text:p>2.471,9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646.74" table:style-name="ce10">
            <text:p>2.64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52.38" table:style-name="ce10">
            <text:p>18.252,38</text:p>
          </table:table-cell>
          <table:table-cell office:value-type="float" office:value="-1905.39" table:style-name="ce12">
            <text:p>-1.905,39</text:p>
          </table:table-cell>
          <table:table-cell office:value-type="float" office:value="-2793.93" table:style-name="ce12">
            <text:p>-2.793,93</text:p>
          </table:table-cell>
          <table:table-cell office:value-type="float" office:value="-4559.0600000000004" table:style-name="ce12">
            <text:p>-4.559,06</text:p>
          </table:table-cell>
          <table:table-cell office:value-type="float" office:value="0" table:style-name="ce13">
            <text:p>0,00</text:p>
          </table:table-cell>
          <table:table-cell office:value-type="float" office:value="-9258.3799999999992" table:style-name="ce12">
            <text:p>-9.258,38</text:p>
          </table:table-cell>
          <table:table-cell office:value-type="float" office:value="8994" table:style-name="ce10">
            <text:p>8.994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ALBERTO MEZZO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9ª VT)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4125.16" table:style-name="ce10">
            <text:p>4.125,16</text:p>
          </table:table-cell>
          <table:table-cell table:style-name="ce9"/>
          <table:table-cell office:value-type="float" office:value="1744.42" table:style-name="ce10">
            <text:p>1.744,42</text:p>
          </table:table-cell>
          <table:table-cell office:value-type="float" office:value="5271.61" table:number-columns-spanned="2" table:number-rows-spanned="1" table:style-name="ce26">
            <text:p>5.271,61</text:p>
          </table:table-cell>
          <table:covered-table-cell/>
          <table:table-cell table:style-name="ce9"/>
          <table:table-cell office:value-type="float" office:value="24700.53" table:style-name="ce10">
            <text:p>24.700,53</text:p>
          </table:table-cell>
          <table:table-cell office:value-type="float" office:value="-1869.67" table:style-name="ce12">
            <text:p>-1.869,67</text:p>
          </table:table-cell>
          <table:table-cell office:value-type="float" office:value="-3955.78" table:style-name="ce12">
            <text:p>-3.955,78</text:p>
          </table:table-cell>
          <table:table-cell office:value-type="float" office:value="-1683.16" table:style-name="ce12">
            <text:p>-1.683,16</text:p>
          </table:table-cell>
          <table:table-cell office:value-type="float" office:value="0" table:style-name="ce13">
            <text:p>0,00</text:p>
          </table:table-cell>
          <table:table-cell office:value-type="float" office:value="-7508.61" table:style-name="ce12">
            <text:p>-7.508,61</text:p>
          </table:table-cell>
          <table:table-cell office:value-type="float" office:value="17191.919999999998" table:style-name="ce10">
            <text:p>17.191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ATISTA DE VASCONCEL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4206.0200000000004" table:style-name="ce10">
            <text:p>4.206,02</text:p>
          </table:table-cell>
          <table:table-cell table:style-name="ce9"/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52.099999999999" table:style-name="ce10">
            <text:p>18.052,10</text:p>
          </table:table-cell>
          <table:table-cell office:value-type="float" office:value="-1830.68" table:style-name="ce12">
            <text:p>-1.830,68</text:p>
          </table:table-cell>
          <table:table-cell office:value-type="float" office:value="-2350.25" table:style-name="ce12">
            <text:p>-2.350,25</text:p>
          </table:table-cell>
          <table:table-cell office:value-type="float" office:value="-1896.54" table:style-name="ce12">
            <text:p>-1.896,54</text:p>
          </table:table-cell>
          <table:table-cell office:value-type="float" office:value="0" table:style-name="ce13">
            <text:p>0,00</text:p>
          </table:table-cell>
          <table:table-cell office:value-type="float" office:value="-6077.47" table:style-name="ce12">
            <text:p>-6.077,47</text:p>
          </table:table-cell>
          <table:table-cell office:value-type="float" office:value="11974.63" table:style-name="ce10">
            <text:p>11.974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OSCO PASTOR GONÇALV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44.34" table:style-name="ce10">
            <text:p>3.744,34</text:p>
          </table:table-cell>
          <table:table-cell table:style-name="ce9"/>
          <table:table-cell office:value-type="float" office:value="1757.61" table:style-name="ce10">
            <text:p>1.757,61</text:p>
          </table:table-cell>
          <table:table-cell table:number-columns-spanned="2" table:number-rows-spanned="1" table:style-name="ce25"/>
          <table:covered-table-cell/>
          <table:table-cell office:value-type="float" office:value="7749.47" table:style-name="ce10">
            <text:p>7.749,47</text:p>
          </table:table-cell>
          <table:table-cell office:value-type="float" office:value="25006.01" table:style-name="ce10">
            <text:p>25.006,01</text:p>
          </table:table-cell>
          <table:table-cell office:value-type="float" office:value="-1286.94" table:style-name="ce12">
            <text:p>-1.286,94</text:p>
          </table:table-cell>
          <table:table-cell table:style-name="ce9"/>
          <table:table-cell office:value-type="float" office:value="-2678.47" table:style-name="ce12">
            <text:p>-2.678,47</text:p>
          </table:table-cell>
          <table:table-cell office:value-type="float" office:value="0" table:style-name="ce13">
            <text:p>0,00</text:p>
          </table:table-cell>
          <table:table-cell office:value-type="float" office:value="-3965.41" table:style-name="ce12">
            <text:p>-3.965,41</text:p>
          </table:table-cell>
          <table:table-cell office:value-type="float" office:value="21040.6" table:style-name="ce10">
            <text:p>21.040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CARLO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947.9" table:style-name="ce10">
            <text:p>1.947,90</text:p>
          </table:table-cell>
          <table:table-cell table:style-name="ce9"/>
          <table:table-cell office:value-type="float" office:value="3667.05" table:style-name="ce10">
            <text:p>3.667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12.02" table:style-name="ce10">
            <text:p>17.512,02</text:p>
          </table:table-cell>
          <table:table-cell office:value-type="float" office:value="-1818.92" table:style-name="ce12">
            <text:p>-1.818,92</text:p>
          </table:table-cell>
          <table:table-cell office:value-type="float" office:value="-2229.25" table:style-name="ce12">
            <text:p>-2.229,25</text:p>
          </table:table-cell>
          <table:table-cell office:value-type="float" office:value="-5132.7" table:style-name="ce12">
            <text:p>-5.132,70</text:p>
          </table:table-cell>
          <table:table-cell office:value-type="float" office:value="0" table:style-name="ce13">
            <text:p>0,00</text:p>
          </table:table-cell>
          <table:table-cell office:value-type="float" office:value="-9180.8700000000008" table:style-name="ce12">
            <text:p>-9.180,87</text:p>
          </table:table-cell>
          <table:table-cell office:value-type="float" office:value="8331.15" table:style-name="ce10">
            <text:p>8.331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FELIPE BRAGA VALCÁCER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524.900000000001" table:style-name="ce10">
            <text:p>19.524,9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47" table:style-name="ce10">
            <text:p>2.547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11.79" table:style-name="ce10">
            <text:p>24.011,79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27.7700000000004" table:style-name="ce12">
            <text:p>-4.227,77</text:p>
          </table:table-cell>
          <table:table-cell office:value-type="float" office:value="-4842.4399999999996" table:style-name="ce12">
            <text:p>-4.842,44</text:p>
          </table:table-cell>
          <table:table-cell office:value-type="float" office:value="0" table:style-name="ce13">
            <text:p>0,00</text:p>
          </table:table-cell>
          <table:table-cell office:value-type="float" office:value="-11810.4" table:style-name="ce12">
            <text:p>-11.810,40</text:p>
          </table:table-cell>
          <table:table-cell office:value-type="float" office:value="12201.39" table:style-name="ce10">
            <text:p>12.201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FONTES CEZAR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607.83" table:style-name="ce10">
            <text:p>3.607,83</text:p>
          </table:table-cell>
          <table:table-cell office:value-type="float" office:value="8411.01" table:style-name="ce10">
            <text:p>8.411,01</text:p>
          </table:table-cell>
          <table:table-cell office:value-type="float" office:value="2066.06" table:style-name="ce10">
            <text:p>2.06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370.839999999997" table:style-name="ce10">
            <text:p>33.370,84</text:p>
          </table:table-cell>
          <table:table-cell office:value-type="float" office:value="-3335.48" table:style-name="ce12">
            <text:p>-3.335,48</text:p>
          </table:table-cell>
          <table:table-cell office:value-type="float" office:value="-6770.06" table:style-name="ce12">
            <text:p>-6.770,06</text:p>
          </table:table-cell>
          <table:table-cell office:value-type="float" office:value="-3065.84" table:style-name="ce12">
            <text:p>-3.065,84</text:p>
          </table:table-cell>
          <table:table-cell office:value-type="float" office:value="0" table:style-name="ce13">
            <text:p>0,00</text:p>
          </table:table-cell>
          <table:table-cell office:value-type="float" office:value="-13171.38" table:style-name="ce12">
            <text:p>-13.171,38</text:p>
          </table:table-cell>
          <table:table-cell office:value-type="float" office:value="20199.46" table:style-name="ce10">
            <text:p>20.199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GABRIEL CAMPOS DE OLIVEIRA NETO</text:p>
          </table:table-cell>
          <table:table-cell office:value-type="string" table:style-name="ce8">
            <text:p>TÉCNICO JUDICIÁRIO - NÍVEL MÉDIO B9</text:p>
          </table:table-cell>
          <table:table-cell table:style-name="ce9"/>
          <table:table-cell office:value-type="float" office:value="10570.37" table:style-name="ce10">
            <text:p>10.570,37</text:p>
          </table:table-cell>
          <table:table-cell table:number-columns-repeated="2" table:style-name="ce9"/>
          <table:table-cell office:value-type="float" office:value="2522.54" table:style-name="ce10">
            <text:p>2.522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092.91" table:style-name="ce10">
            <text:p>13.092,9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90.33" table:style-name="ce12">
            <text:p>-1.690,33</text:p>
          </table:table-cell>
          <table:table-cell office:value-type="float" office:value="-1337.12" table:style-name="ce12">
            <text:p>-1.337,12</text:p>
          </table:table-cell>
          <table:table-cell office:value-type="float" office:value="0" table:style-name="ce13">
            <text:p>0,00</text:p>
          </table:table-cell>
          <table:table-cell office:value-type="float" office:value="-3855.84" table:style-name="ce12">
            <text:p>-3.855,84</text:p>
          </table:table-cell>
          <table:table-cell office:value-type="float" office:value="9237.07" table:style-name="ce10">
            <text:p>9.237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IURI JIVAGO MALHEIROS DE MELL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9446.810000000001" table:style-name="ce10">
            <text:p>19.446,81</text:p>
          </table:table-cell>
          <table:table-cell table:number-columns-repeated="2" table:style-name="ce9"/>
          <table:table-cell office:value-type="float" office:value="2358.91" table:style-name="ce10">
            <text:p>2.35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05.72" table:style-name="ce10">
            <text:p>21.805,72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20.69" table:style-name="ce12">
            <text:p>-3.620,69</text:p>
          </table:table-cell>
          <table:table-cell office:value-type="float" office:value="-2624.01" table:style-name="ce12">
            <text:p>-2.624,01</text:p>
          </table:table-cell>
          <table:table-cell office:value-type="float" office:value="0" table:style-name="ce13">
            <text:p>0,00</text:p>
          </table:table-cell>
          <table:table-cell office:value-type="float" office:value="-8984.89" table:style-name="ce12">
            <text:p>-8.984,89</text:p>
          </table:table-cell>
          <table:table-cell office:value-type="float" office:value="12820.83" table:style-name="ce10">
            <text:p>12.820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JOSÉ DE ALBUQUERQUE SAMPAI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25.05" table:style-name="ce10">
            <text:p>2.72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29.81" table:style-name="ce10">
            <text:p>23.429,8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914.49" table:style-name="ce12">
            <text:p>-3.914,49</text:p>
          </table:table-cell>
          <table:table-cell office:value-type="float" office:value="-1820.44" table:style-name="ce12">
            <text:p>-1.820,44</text:p>
          </table:table-cell>
          <table:table-cell office:value-type="float" office:value="0" table:style-name="ce13">
            <text:p>0,00</text:p>
          </table:table-cell>
          <table:table-cell office:value-type="float" office:value="-8475.1200000000008" table:style-name="ce12">
            <text:p>-8.475,12</text:p>
          </table:table-cell>
          <table:table-cell office:value-type="float" office:value="14954.69" table:style-name="ce10">
            <text:p>14.954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LUIZ ARAÚJO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ATAÇÕES E ORÇAMENTO DE TIC (SETIC)</text:p>
          </table:table-cell>
          <table:table-cell office:value-type="float" office:value="11746.16" table:style-name="ce10">
            <text:p>11.746,16</text:p>
          </table:table-cell>
          <table:table-cell office:value-type="float" office:value="3221.92" table:style-name="ce10">
            <text:p>3.221,9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629.76" table:style-name="ce10">
            <text:p>1.629,76</text:p>
          </table:table-cell>
          <table:table-cell office:value-type="float" office:value="5615.05" table:number-columns-spanned="2" table:number-rows-spanned="1" table:style-name="ce26">
            <text:p>5.615,05</text:p>
          </table:table-cell>
          <table:covered-table-cell/>
          <table:table-cell office:value-type="float" office:value="8422.59" table:style-name="ce10">
            <text:p>8.422,59</text:p>
          </table:table-cell>
          <table:table-cell office:value-type="float" office:value="32575.37" table:style-name="ce10">
            <text:p>32.575,37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798.21" table:style-name="ce12">
            <text:p>-3.798,21</text:p>
          </table:table-cell>
          <table:table-cell office:value-type="float" office:value="-1217.03" table:style-name="ce12">
            <text:p>-1.217,03</text:p>
          </table:table-cell>
          <table:table-cell office:value-type="float" office:value="0" table:style-name="ce13">
            <text:p>0,00</text:p>
          </table:table-cell>
          <table:table-cell office:value-type="float" office:value="-7024.78" table:style-name="ce12">
            <text:p>-7.024,78</text:p>
          </table:table-cell>
          <table:table-cell office:value-type="float" office:value="25550.59" table:style-name="ce10">
            <text:p>25.550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VITAL DE SANTA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4700.2700000000004" table:style-name="ce10">
            <text:p>4.700,27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office:value-type="float" office:value="13064.55" table:style-name="ce10">
            <text:p>13.064,55</text:p>
          </table:table-cell>
          <table:table-cell office:value-type="float" office:value="40694.910000000003" table:style-name="ce10">
            <text:p>40.694,91</text:p>
          </table:table-cell>
          <table:table-cell office:value-type="float" office:value="-3087.31" table:style-name="ce12">
            <text:p>-3.087,31</text:p>
          </table:table-cell>
          <table:table-cell office:value-type="float" office:value="-4943.54" table:style-name="ce12">
            <text:p>-4.943,54</text:p>
          </table:table-cell>
          <table:table-cell office:value-type="float" office:value="-2414.7600000000002" table:style-name="ce12">
            <text:p>-2.414,76</text:p>
          </table:table-cell>
          <table:table-cell office:value-type="float" office:value="0" table:style-name="ce13">
            <text:p>0,00</text:p>
          </table:table-cell>
          <table:table-cell office:value-type="float" office:value="-10445.61" table:style-name="ce12">
            <text:p>-10.445,61</text:p>
          </table:table-cell>
          <table:table-cell office:value-type="float" office:value="30249.3" table:style-name="ce10">
            <text:p>30.249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EL MACHADO DA SILV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0312.59" table:style-name="ce10">
            <text:p>10.312,59</text:p>
          </table:table-cell>
          <table:table-cell office:value-type="float" office:value="7398.87" table:style-name="ce10">
            <text:p>7.398,87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741.1" table:style-name="ce10">
            <text:p>31.741,10</text:p>
          </table:table-cell>
          <table:table-cell office:value-type="float" office:value="-2746" table:style-name="ce12">
            <text:p>-2.746,00</text:p>
          </table:table-cell>
          <table:table-cell office:value-type="float" office:value="-6426.52" table:style-name="ce12">
            <text:p>-6.426,52</text:p>
          </table:table-cell>
          <table:table-cell office:value-type="float" office:value="-5066.3900000000003" table:style-name="ce12">
            <text:p>-5.066,39</text:p>
          </table:table-cell>
          <table:table-cell office:value-type="float" office:value="0" table:style-name="ce13">
            <text:p>0,00</text:p>
          </table:table-cell>
          <table:table-cell office:value-type="float" office:value="-14238.91" table:style-name="ce12">
            <text:p>-14.238,91</text:p>
          </table:table-cell>
          <table:table-cell office:value-type="float" office:value="17502.189999999999" table:style-name="ce10">
            <text:p>17.502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ALFREDO CALHEIROS SALGU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1035.76" table:style-name="ce10">
            <text:p>1.035,76</text:p>
          </table:table-cell>
          <table:table-cell table:style-name="ce9"/>
          <table:table-cell office:value-type="float" office:value="2349.38" table:style-name="ce10">
            <text:p>2.349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83.27" table:style-name="ce10">
            <text:p>16.683,27</text:p>
          </table:table-cell>
          <table:table-cell office:value-type="float" office:value="-1648.83" table:style-name="ce12">
            <text:p>-1.648,83</text:p>
          </table:table-cell>
          <table:table-cell office:value-type="float" office:value="-2141.3200000000002" table:style-name="ce12">
            <text:p>-2.141,32</text:p>
          </table:table-cell>
          <table:table-cell office:value-type="float" office:value="-1197.6300000000001" table:style-name="ce12">
            <text:p>-1.197,63</text:p>
          </table:table-cell>
          <table:table-cell office:value-type="float" office:value="0" table:style-name="ce13">
            <text:p>0,00</text:p>
          </table:table-cell>
          <table:table-cell office:value-type="float" office:value="-4987.78" table:style-name="ce12">
            <text:p>-4.987,78</text:p>
          </table:table-cell>
          <table:table-cell office:value-type="float" office:value="11695.49" table:style-name="ce10">
            <text:p>11.695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LUIZ DE MELO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791.35" table:style-name="ce10">
            <text:p>1.791,3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405.79" table:style-name="ce10">
            <text:p>2.40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76.21" table:style-name="ce10">
            <text:p>5.576,21</text:p>
          </table:table-cell>
          <table:table-cell office:value-type="float" office:value="-289.45" table:style-name="ce11">
            <text:p>-289,45</text:p>
          </table:table-cell>
          <table:table-cell office:value-type="float" office:value="-16.399999999999999" table:style-name="ce11">
            <text:p>-16,40</text:p>
          </table:table-cell>
          <table:table-cell office:value-type="float" office:value="-1822.28" table:style-name="ce12">
            <text:p>-1.822,28</text:p>
          </table:table-cell>
          <table:table-cell office:value-type="float" office:value="0" table:style-name="ce13">
            <text:p>0,00</text:p>
          </table:table-cell>
          <table:table-cell office:value-type="float" office:value="-2128.13" table:style-name="ce12">
            <text:p>-2.128,13</text:p>
          </table:table-cell>
          <table:table-cell office:value-type="float" office:value="3448.08" table:style-name="ce10">
            <text:p>3.448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LUIZ PEDROSA MENDE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775.76" table:style-name="ce10">
            <text:p>3.775,76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40.17" table:style-name="ce10">
            <text:p>1.94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41.759999999998" table:style-name="ce10">
            <text:p>26.941,76</text:p>
          </table:table-cell>
          <table:table-cell office:value-type="float" office:value="-3363.19" table:style-name="ce12">
            <text:p>-3.363,19</text:p>
          </table:table-cell>
          <table:table-cell office:value-type="float" office:value="-4518.7299999999996" table:style-name="ce12">
            <text:p>-4.518,73</text:p>
          </table:table-cell>
          <table:table-cell office:value-type="float" office:value="-2994.18" table:style-name="ce12">
            <text:p>-2.994,18</text:p>
          </table:table-cell>
          <table:table-cell office:value-type="float" office:value="0" table:style-name="ce13">
            <text:p>0,00</text:p>
          </table:table-cell>
          <table:table-cell office:value-type="float" office:value="-10876.1" table:style-name="ce12">
            <text:p>-10.876,10</text:p>
          </table:table-cell>
          <table:table-cell office:value-type="float" office:value="16065.66" table:style-name="ce10">
            <text:p>16.065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DELSON GOMES ROCH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2825.47" table:style-name="ce10">
            <text:p>2.825,47</text:p>
          </table:table-cell>
          <table:table-cell table:style-name="ce9"/>
          <table:table-cell office:value-type="float" office:value="3025.96" table:style-name="ce10">
            <text:p>3.025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80.26" table:style-name="ce10">
            <text:p>27.280,26</text:p>
          </table:table-cell>
          <table:table-cell office:value-type="float" office:value="-3559.97" table:style-name="ce12">
            <text:p>-3.559,97</text:p>
          </table:table-cell>
          <table:table-cell office:value-type="float" office:value="-4821.58" table:style-name="ce12">
            <text:p>-4.821,58</text:p>
          </table:table-cell>
          <table:table-cell office:value-type="float" office:value="-8224.11" table:style-name="ce12">
            <text:p>-8.224,11</text:p>
          </table:table-cell>
          <table:table-cell office:value-type="float" office:value="0" table:style-name="ce13">
            <text:p>0,00</text:p>
          </table:table-cell>
          <table:table-cell office:value-type="float" office:value="-16605.66" table:style-name="ce12">
            <text:p>-16.605,66</text:p>
          </table:table-cell>
          <table:table-cell office:value-type="float" office:value="10674.6" table:style-name="ce10">
            <text:p>10.674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ILTON PATRIOTA DE OLIV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847.61" table:style-name="ce10">
            <text:p>2.847,6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49.76" table:style-name="ce10">
            <text:p>1.84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91.849999999999" table:style-name="ce10">
            <text:p>18.391,85</text:p>
          </table:table-cell>
          <table:table-cell office:value-type="float" office:value="-1967.37" table:style-name="ce12">
            <text:p>-1.967,37</text:p>
          </table:table-cell>
          <table:table-cell office:value-type="float" office:value="-2163.44" table:style-name="ce12">
            <text:p>-2.163,44</text:p>
          </table:table-cell>
          <table:table-cell office:value-type="float" office:value="-2167.6999999999998" table:style-name="ce12">
            <text:p>-2.167,70</text:p>
          </table:table-cell>
          <table:table-cell office:value-type="float" office:value="0" table:style-name="ce13">
            <text:p>0,00</text:p>
          </table:table-cell>
          <table:table-cell office:value-type="float" office:value="-6298.51" table:style-name="ce12">
            <text:p>-6.298,51</text:p>
          </table:table-cell>
          <table:table-cell office:value-type="float" office:value="12093.34" table:style-name="ce10">
            <text:p>12.093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ILTON XISTO DE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5452.78" table:style-name="ce10">
            <text:p>5.452,78</text:p>
          </table:table-cell>
          <table:table-cell table:style-name="ce9"/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47.650000000001" table:style-name="ce10">
            <text:p>20.947,65</text:p>
          </table:table-cell>
          <table:table-cell office:value-type="float" office:value="-2040.89" table:style-name="ce12">
            <text:p>-2.040,89</text:p>
          </table:table-cell>
          <table:table-cell office:value-type="float" office:value="-3673.76" table:style-name="ce12">
            <text:p>-3.673,76</text:p>
          </table:table-cell>
          <table:table-cell office:value-type="float" office:value="-2519.48" table:style-name="ce12">
            <text:p>-2.519,48</text:p>
          </table:table-cell>
          <table:table-cell office:value-type="float" office:value="0" table:style-name="ce13">
            <text:p>0,00</text:p>
          </table:table-cell>
          <table:table-cell office:value-type="float" office:value="-8234.1299999999992" table:style-name="ce12">
            <text:p>-8.234,13</text:p>
          </table:table-cell>
          <table:table-cell office:value-type="float" office:value="12713.52" table:style-name="ce10">
            <text:p>12.713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LEXANDRE MAGALHÃES DE AZEVE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284.95999999999998" table:style-name="ce14">
            <text:p>284,96</text:p>
          </table:table-cell>
          <table:table-cell table:style-name="ce9"/>
          <table:table-cell office:value-type="float" office:value="1787.14" table:style-name="ce10">
            <text:p>1.787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32.76" table:style-name="ce10">
            <text:p>15.132,76</text:p>
          </table:table-cell>
          <table:table-cell office:value-type="float" office:value="-1494.84" table:style-name="ce12">
            <text:p>-1.494,84</text:p>
          </table:table-cell>
          <table:table-cell office:value-type="float" office:value="-2129.42" table:style-name="ce12">
            <text:p>-2.129,42</text:p>
          </table:table-cell>
          <table:table-cell office:value-type="float" office:value="-1442.04" table:style-name="ce12">
            <text:p>-1.442,04</text:p>
          </table:table-cell>
          <table:table-cell office:value-type="float" office:value="0" table:style-name="ce13">
            <text:p>0,00</text:p>
          </table:table-cell>
          <table:table-cell office:value-type="float" office:value="-5066.3" table:style-name="ce12">
            <text:p>-5.066,30</text:p>
          </table:table-cell>
          <table:table-cell office:value-type="float" office:value="10066.459999999999" table:style-name="ce10">
            <text:p>10.066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LISSON PINHEIRO DE ARAÚJ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16.7399999999998" table:style-name="ce10">
            <text:p>2.41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65.59" table:style-name="ce10">
            <text:p>19.665,59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89.85" table:style-name="ce12">
            <text:p>-3.489,85</text:p>
          </table:table-cell>
          <table:table-cell office:value-type="float" office:value="-3567.91" table:style-name="ce12">
            <text:p>-3.567,91</text:p>
          </table:table-cell>
          <table:table-cell office:value-type="float" office:value="0" table:style-name="ce13">
            <text:p>0,00</text:p>
          </table:table-cell>
          <table:table-cell office:value-type="float" office:value="-7886.15" table:style-name="ce12">
            <text:p>-7.886,15</text:p>
          </table:table-cell>
          <table:table-cell office:value-type="float" office:value="11779.44" table:style-name="ce10">
            <text:p>11.779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MAR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6745.04" table:style-name="ce10">
            <text:p>16.745,04</text:p>
          </table:table-cell>
          <table:table-cell table:number-columns-repeated="2" table:style-name="ce9"/>
          <table:table-cell office:value-type="float" office:value="30648.94" table:style-name="ce10">
            <text:p>30.648,94</text:p>
          </table:table-cell>
          <table:table-cell office:value-type="float" office:value="154987.10999999999" table:number-columns-spanned="2" table:number-rows-spanned="1" table:style-name="ce26">
            <text:p>154.987,11</text:p>
          </table:table-cell>
          <table:covered-table-cell/>
          <table:table-cell office:value-type="float" office:value="6977.13" table:style-name="ce10">
            <text:p>6.977,13</text:p>
          </table:table-cell>
          <table:table-cell office:value-type="float" office:value="209358.22" table:style-name="ce10">
            <text:p>209.358,22</text:p>
          </table:table-cell>
          <table:table-cell table:style-name="ce9"/>
          <table:table-cell office:value-type="float" office:value="-827.75" table:style-name="ce11">
            <text:p>-827,75</text:p>
          </table:table-cell>
          <table:table-cell office:value-type="float" office:value="-2852.76" table:style-name="ce12">
            <text:p>-2.852,76</text:p>
          </table:table-cell>
          <table:table-cell office:value-type="float" office:value="0" table:style-name="ce13">
            <text:p>0,00</text:p>
          </table:table-cell>
          <table:table-cell office:value-type="float" office:value="-3680.51" table:style-name="ce12">
            <text:p>-3.680,51</text:p>
          </table:table-cell>
          <table:table-cell office:value-type="float" office:value="205677.71" table:style-name="ce10">
            <text:p>205.677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ÂNGELO DE ARAÚJ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374.07" table:style-name="ce10">
            <text:p>3.374,07</text:p>
          </table:table-cell>
          <table:table-cell table:style-name="ce9"/>
          <table:table-cell office:value-type="float" office:value="2288.2399999999998" table:style-name="ce10">
            <text:p>2.288,24</text:p>
          </table:table-cell>
          <table:table-cell table:number-columns-spanned="2" table:number-rows-spanned="1" table:style-name="ce25"/>
          <table:covered-table-cell/>
          <table:table-cell office:value-type="float" office:value="11330.01" table:style-name="ce10">
            <text:p>11.330,01</text:p>
          </table:table-cell>
          <table:table-cell office:value-type="float" office:value="36278.26" table:style-name="ce10">
            <text:p>36.278,26</text:p>
          </table:table-cell>
          <table:table-cell office:value-type="float" office:value="-2468.52" table:style-name="ce12">
            <text:p>-2.468,52</text:p>
          </table:table-cell>
          <table:table-cell office:value-type="float" office:value="-4055.43" table:style-name="ce12">
            <text:p>-4.055,43</text:p>
          </table:table-cell>
          <table:table-cell office:value-type="float" office:value="-3193.6" table:style-name="ce12">
            <text:p>-3.193,60</text:p>
          </table:table-cell>
          <table:table-cell office:value-type="float" office:value="0" table:style-name="ce13">
            <text:p>0,00</text:p>
          </table:table-cell>
          <table:table-cell office:value-type="float" office:value="-9717.5499999999993" table:style-name="ce12">
            <text:p>-9.717,55</text:p>
          </table:table-cell>
          <table:table-cell office:value-type="float" office:value="26560.71" table:style-name="ce10">
            <text:p>26.560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NTÔNIO JACINTO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491.91" table:style-name="ce10">
            <text:p>3.491,9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24.42" table:style-name="ce10">
            <text:p>1.52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92.080000000002" table:style-name="ce10">
            <text:p>18.592,08</text:p>
          </table:table-cell>
          <table:table-cell office:value-type="float" office:value="-2054.09" table:style-name="ce12">
            <text:p>-2.054,09</text:p>
          </table:table-cell>
          <table:table-cell office:value-type="float" office:value="-3259.37" table:style-name="ce12">
            <text:p>-3.259,37</text:p>
          </table:table-cell>
          <table:table-cell office:value-type="float" office:value="-4764.1000000000004" table:style-name="ce12">
            <text:p>-4.764,10</text:p>
          </table:table-cell>
          <table:table-cell office:value-type="float" office:value="0" table:style-name="ce13">
            <text:p>0,00</text:p>
          </table:table-cell>
          <table:table-cell office:value-type="float" office:value="-10077.56" table:style-name="ce12">
            <text:p>-10.077,56</text:p>
          </table:table-cell>
          <table:table-cell office:value-type="float" office:value="8514.52" table:style-name="ce10">
            <text:p>8.514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RMANDO DE OLIVEIRA ME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979.21" table:style-name="ce10">
            <text:p>2.979,2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60.59" table:style-name="ce10">
            <text:p>18.560,59</text:p>
          </table:table-cell>
          <table:table-cell office:value-type="float" office:value="-1989.09" table:style-name="ce12">
            <text:p>-1.989,09</text:p>
          </table:table-cell>
          <table:table-cell office:value-type="float" office:value="-2770.51" table:style-name="ce12">
            <text:p>-2.770,51</text:p>
          </table:table-cell>
          <table:table-cell office:value-type="float" office:value="-3183.39" table:style-name="ce12">
            <text:p>-3.183,39</text:p>
          </table:table-cell>
          <table:table-cell office:value-type="float" office:value="0" table:style-name="ce13">
            <text:p>0,00</text:p>
          </table:table-cell>
          <table:table-cell office:value-type="float" office:value="-7942.99" table:style-name="ce12">
            <text:p>-7.942,99</text:p>
          </table:table-cell>
          <table:table-cell office:value-type="float" office:value="10617.6" table:style-name="ce10">
            <text:p>10.617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BERNARDO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147.95" table:style-name="ce10">
            <text:p>1.147,95</text:p>
          </table:table-cell>
          <table:table-cell table:style-name="ce9"/>
          <table:table-cell office:value-type="float" office:value="2426.7399999999998" table:style-name="ce10">
            <text:p>2.42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35.349999999999" table:style-name="ce10">
            <text:p>16.635,35</text:p>
          </table:table-cell>
          <table:table-cell office:value-type="float" office:value="-1628.16" table:style-name="ce12">
            <text:p>-1.628,16</text:p>
          </table:table-cell>
          <table:table-cell office:value-type="float" office:value="-2485.9899999999998" table:style-name="ce12">
            <text:p>-2.485,99</text:p>
          </table:table-cell>
          <table:table-cell office:value-type="float" office:value="-2447.5300000000002" table:style-name="ce12">
            <text:p>-2.447,53</text:p>
          </table:table-cell>
          <table:table-cell office:value-type="float" office:value="0" table:style-name="ce13">
            <text:p>0,00</text:p>
          </table:table-cell>
          <table:table-cell office:value-type="float" office:value="-6561.68" table:style-name="ce12">
            <text:p>-6.561,68</text:p>
          </table:table-cell>
          <table:table-cell office:value-type="float" office:value="10073.67" table:style-name="ce10">
            <text:p>10.073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BOSCO RIBA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169.1" table:style-name="ce10">
            <text:p>22.169,10</text:p>
          </table:table-cell>
          <table:table-cell office:value-type="float" office:value="3656.12" table:style-name="ce10">
            <text:p>3.656,12</text:p>
          </table:table-cell>
          <table:table-cell table:style-name="ce9"/>
          <table:table-cell office:value-type="float" office:value="3060.21" table:style-name="ce10">
            <text:p>3.060,21</text:p>
          </table:table-cell>
          <table:table-cell table:number-columns-spanned="2" table:number-rows-spanned="1" table:style-name="ce25"/>
          <table:covered-table-cell/>
          <table:table-cell office:value-type="float" office:value="12912.61" table:style-name="ce10">
            <text:p>12.912,61</text:p>
          </table:table-cell>
          <table:table-cell office:value-type="float" office:value="41798.04" table:style-name="ce10">
            <text:p>41.798,04</text:p>
          </table:table-cell>
          <table:table-cell office:value-type="float" office:value="-3828.35" table:style-name="ce12">
            <text:p>-3.828,35</text:p>
          </table:table-cell>
          <table:table-cell office:value-type="float" office:value="-5127.6400000000003" table:style-name="ce12">
            <text:p>-5.127,64</text:p>
          </table:table-cell>
          <table:table-cell office:value-type="float" office:value="-2652.82" table:style-name="ce12">
            <text:p>-2.652,82</text:p>
          </table:table-cell>
          <table:table-cell office:value-type="float" office:value="0" table:style-name="ce13">
            <text:p>0,00</text:p>
          </table:table-cell>
          <table:table-cell office:value-type="float" office:value="-11608.81" table:style-name="ce12">
            <text:p>-11.608,81</text:p>
          </table:table-cell>
          <table:table-cell office:value-type="float" office:value="30189.23" table:style-name="ce10">
            <text:p>30.189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ARLOS D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2UNP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179.77" table:style-name="ce10">
            <text:p>3.179,77</text:p>
          </table:table-cell>
          <table:table-cell table:number-columns-spanned="2" table:number-rows-spanned="1" table:style-name="ce25"/>
          <table:covered-table-cell/>
          <table:table-cell office:value-type="float" office:value="1416.74" table:style-name="ce10">
            <text:p>1.416,74</text:p>
          </table:table-cell>
          <table:table-cell office:value-type="float" office:value="7429.98" table:style-name="ce10">
            <text:p>7.429,98</text:p>
          </table:table-cell>
          <table:table-cell office:value-type="float" office:value="-271.49" table:style-name="ce11">
            <text:p>-271,49</text:p>
          </table:table-cell>
          <table:table-cell office:value-type="float" office:value="-35.14" table:style-name="ce11">
            <text:p>-35,14</text:p>
          </table:table-cell>
          <table:table-cell office:value-type="float" office:value="-1598.16" table:style-name="ce12">
            <text:p>-1.598,16</text:p>
          </table:table-cell>
          <table:table-cell office:value-type="float" office:value="0" table:style-name="ce13">
            <text:p>0,00</text:p>
          </table:table-cell>
          <table:table-cell office:value-type="float" office:value="-1904.79" table:style-name="ce12">
            <text:p>-1.904,79</text:p>
          </table:table-cell>
          <table:table-cell office:value-type="float" office:value="5525.19" table:style-name="ce10">
            <text:p>5.525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ARLOS NICÁCIO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2389.86" table:style-name="ce10">
            <text:p>2.389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52.39" table:style-name="ce10">
            <text:p>19.052,39</text:p>
          </table:table-cell>
          <table:table-cell office:value-type="float" office:value="-2033.05" table:style-name="ce12">
            <text:p>-2.033,05</text:p>
          </table:table-cell>
          <table:table-cell office:value-type="float" office:value="-3049.47" table:style-name="ce12">
            <text:p>-3.049,47</text:p>
          </table:table-cell>
          <table:table-cell office:value-type="float" office:value="-5228.83" table:style-name="ce12">
            <text:p>-5.228,83</text:p>
          </table:table-cell>
          <table:table-cell office:value-type="float" office:value="0" table:style-name="ce13">
            <text:p>0,00</text:p>
          </table:table-cell>
          <table:table-cell office:value-type="float" office:value="-10311.35" table:style-name="ce12">
            <text:p>-10.311,35</text:p>
          </table:table-cell>
          <table:table-cell office:value-type="float" office:value="8741.0400000000009" table:style-name="ce10">
            <text:p>8.741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ÍCERO PEIXOTO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66.11" table:style-name="ce10">
            <text:p>1.66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53.24" table:style-name="ce10">
            <text:p>14.653,2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36.04" table:style-name="ce12">
            <text:p>-2.236,04</text:p>
          </table:table-cell>
          <table:table-cell office:value-type="float" office:value="-888.69" table:style-name="ce11">
            <text:p>-888,69</text:p>
          </table:table-cell>
          <table:table-cell office:value-type="float" office:value="0" table:style-name="ce13">
            <text:p>0,00</text:p>
          </table:table-cell>
          <table:table-cell office:value-type="float" office:value="-4629.8999999999996" table:style-name="ce12">
            <text:p>-4.629,90</text:p>
          </table:table-cell>
          <table:table-cell office:value-type="float" office:value="10023.34" table:style-name="ce10">
            <text:p>10.023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ERIGLEIDSON DA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2087.05" table:style-name="ce10">
            <text:p>12.087,0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696.42" table:style-name="ce10">
            <text:p>2.69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05.39" table:style-name="ce10">
            <text:p>18.005,3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56.39" table:style-name="ce12">
            <text:p>-2.956,39</text:p>
          </table:table-cell>
          <table:table-cell office:value-type="float" office:value="-3102.45" table:style-name="ce12">
            <text:p>-3.102,45</text:p>
          </table:table-cell>
          <table:table-cell office:value-type="float" office:value="0" table:style-name="ce13">
            <text:p>0,00</text:p>
          </table:table-cell>
          <table:table-cell office:value-type="float" office:value="-6887.23" table:style-name="ce12">
            <text:p>-6.887,23</text:p>
          </table:table-cell>
          <table:table-cell office:value-type="float" office:value="11118.16" table:style-name="ce10">
            <text:p>11.118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EXPEDITO DE SÁ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0648.46" table:style-name="ce10">
            <text:p>10.648,46</text:p>
          </table:table-cell>
          <table:table-cell table:number-columns-repeated="2" table:style-name="ce9"/>
          <table:table-cell office:value-type="float" office:value="2250.8000000000002" table:style-name="ce10">
            <text:p>2.250,80</text:p>
          </table:table-cell>
          <table:table-cell office:value-type="float" office:value="3549.49" table:number-columns-spanned="2" table:number-rows-spanned="1" table:style-name="ce26">
            <text:p>3.549,49</text:p>
          </table:table-cell>
          <table:covered-table-cell/>
          <table:table-cell office:value-type="float" office:value="5324.23" table:style-name="ce10">
            <text:p>5.324,23</text:p>
          </table:table-cell>
          <table:table-cell office:value-type="float" office:value="21772.98" table:style-name="ce10">
            <text:p>21.772,98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1786.2" table:style-name="ce12">
            <text:p>-1.786,20</text:p>
          </table:table-cell>
          <table:table-cell office:value-type="float" office:value="-3418.74" table:style-name="ce12">
            <text:p>-3.418,74</text:p>
          </table:table-cell>
          <table:table-cell office:value-type="float" office:value="0" table:style-name="ce13">
            <text:p>0,00</text:p>
          </table:table-cell>
          <table:table-cell office:value-type="float" office:value="-6549.72" table:style-name="ce12">
            <text:p>-6.549,72</text:p>
          </table:table-cell>
          <table:table-cell office:value-type="float" office:value="15223.26" table:style-name="ce10">
            <text:p>15.223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FEIJÓ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ª VT-ARA)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774.73" table:style-name="ce10">
            <text:p>2.77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94.78" table:style-name="ce10">
            <text:p>19.294,78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016.76" table:style-name="ce12">
            <text:p>-3.016,76</text:p>
          </table:table-cell>
          <table:table-cell office:value-type="float" office:value="-3333.06" table:style-name="ce12">
            <text:p>-3.333,06</text:p>
          </table:table-cell>
          <table:table-cell office:value-type="float" office:value="0" table:style-name="ce13">
            <text:p>0,00</text:p>
          </table:table-cell>
          <table:table-cell office:value-type="float" office:value="-8359.36" table:style-name="ce12">
            <text:p>-8.359,36</text:p>
          </table:table-cell>
          <table:table-cell office:value-type="float" office:value="10935.42" table:style-name="ce10">
            <text:p>10.935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ELDER PAIVA MONTEIR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7777.03" table:style-name="ce10">
            <text:p>7.777,03</text:p>
          </table:table-cell>
          <table:table-cell table:style-name="ce9"/>
          <table:table-cell office:value-type="float" office:value="3661.4" table:style-name="ce10">
            <text:p>3.661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451.68" table:style-name="ce10">
            <text:p>33.451,68</text:p>
          </table:table-cell>
          <table:table-cell office:value-type="float" office:value="-3875.06" table:style-name="ce12">
            <text:p>-3.875,06</text:p>
          </table:table-cell>
          <table:table-cell office:value-type="float" office:value="-4568.22" table:style-name="ce12">
            <text:p>-4.568,22</text:p>
          </table:table-cell>
          <table:table-cell office:value-type="float" office:value="-4533.91" table:style-name="ce12">
            <text:p>-4.533,91</text:p>
          </table:table-cell>
          <table:table-cell office:value-type="float" office:value="0" table:style-name="ce13">
            <text:p>0,00</text:p>
          </table:table-cell>
          <table:table-cell office:value-type="float" office:value="-12977.19" table:style-name="ce12">
            <text:p>-12.977,19</text:p>
          </table:table-cell>
          <table:table-cell office:value-type="float" office:value="20474.490000000002" table:style-name="ce10">
            <text:p>20.474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ENRIQUE CARVALHO DE SANT AN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3529.91" table:style-name="ce10">
            <text:p>3.529,91</text:p>
          </table:table-cell>
          <table:table-cell table:style-name="ce9"/>
          <table:table-cell office:value-type="float" office:value="3887.33" table:style-name="ce10">
            <text:p>3.887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664.26" table:style-name="ce10">
            <text:p>29.664,26</text:p>
          </table:table-cell>
          <table:table-cell office:value-type="float" office:value="-3804.37" table:style-name="ce12">
            <text:p>-3.804,37</text:p>
          </table:table-cell>
          <table:table-cell office:value-type="float" office:value="-5068.82" table:style-name="ce12">
            <text:p>-5.068,82</text:p>
          </table:table-cell>
          <table:table-cell office:value-type="float" office:value="-2072.3200000000002" table:style-name="ce12">
            <text:p>-2.072,32</text:p>
          </table:table-cell>
          <table:table-cell office:value-type="float" office:value="0" table:style-name="ce13">
            <text:p>0,00</text:p>
          </table:table-cell>
          <table:table-cell office:value-type="float" office:value="-10945.51" table:style-name="ce12">
            <text:p>-10.945,51</text:p>
          </table:table-cell>
          <table:table-cell office:value-type="float" office:value="18718.75" table:style-name="ce10">
            <text:p>18.718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UMBERTO CUNHA VASSA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08.5100000000002" table:style-name="ce10">
            <text:p>2.208,51</text:p>
          </table:table-cell>
          <table:table-cell table:number-columns-spanned="2" table:number-rows-spanned="1" table:style-name="ce25"/>
          <table:covered-table-cell/>
          <table:table-cell office:value-type="float" office:value="8481.9500000000007" table:style-name="ce10">
            <text:p>8.481,95</text:p>
          </table:table-cell>
          <table:table-cell office:value-type="float" office:value="27654.35" table:style-name="ce10">
            <text:p>27.654,35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3131.27" table:style-name="ce12">
            <text:p>-3.131,27</text:p>
          </table:table-cell>
          <table:table-cell office:value-type="float" office:value="-2824.87" table:style-name="ce12">
            <text:p>-2.824,87</text:p>
          </table:table-cell>
          <table:table-cell office:value-type="float" office:value="0" table:style-name="ce13">
            <text:p>0,00</text:p>
          </table:table-cell>
          <table:table-cell office:value-type="float" office:value="-7993.11" table:style-name="ce12">
            <text:p>-7.993,11</text:p>
          </table:table-cell>
          <table:table-cell office:value-type="float" office:value="19661.240000000002" table:style-name="ce10">
            <text:p>19.661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JUSTINO LIMA FILH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AL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629.4" table:style-name="ce10">
            <text:p>3.629,40</text:p>
          </table:table-cell>
          <table:table-cell office:value-type="float" office:value="1379.07" table:style-name="ce10">
            <text:p>1.379,07</text:p>
          </table:table-cell>
          <table:table-cell office:value-type="float" office:value="4962.1099999999997" table:style-name="ce10">
            <text:p>4.962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06.44" table:style-name="ce10">
            <text:p>21.606,44</text:p>
          </table:table-cell>
          <table:table-cell office:value-type="float" office:value="-2076.7800000000002" table:style-name="ce12">
            <text:p>-2.076,78</text:p>
          </table:table-cell>
          <table:table-cell office:value-type="float" office:value="-2661.65" table:style-name="ce12">
            <text:p>-2.661,65</text:p>
          </table:table-cell>
          <table:table-cell office:value-type="float" office:value="-2171.91" table:style-name="ce12">
            <text:p>-2.171,91</text:p>
          </table:table-cell>
          <table:table-cell office:value-type="float" office:value="0" table:style-name="ce13">
            <text:p>0,00</text:p>
          </table:table-cell>
          <table:table-cell office:value-type="float" office:value="-6910.34" table:style-name="ce12">
            <text:p>-6.910,34</text:p>
          </table:table-cell>
          <table:table-cell office:value-type="float" office:value="14696.1" table:style-name="ce10">
            <text:p>14.696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KLEBER TENÓRIO MAGALHÃ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38766.69" table:style-name="ce10">
            <text:p>38.766,69</text:p>
          </table:table-cell>
          <table:table-cell office:value-type="float" office:value="4436.22" table:style-name="ce10">
            <text:p>4.436,22</text:p>
          </table:table-cell>
          <table:table-cell table:style-name="ce9"/>
          <table:table-cell office:value-type="float" office:value="3868.32" table:style-name="ce10">
            <text:p>3.868,32</text:p>
          </table:table-cell>
          <table:table-cell table:number-columns-spanned="2" table:number-rows-spanned="1" table:style-name="ce25"/>
          <table:covered-table-cell/>
          <table:table-cell office:value-type="float" office:value="19646.66" table:style-name="ce10">
            <text:p>19.646,66</text:p>
          </table:table-cell>
          <table:table-cell office:value-type="float" office:value="66717.89" table:style-name="ce10">
            <text:p>66.717,89</text:p>
          </table:table-cell>
          <table:table-cell office:value-type="float" office:value="-828.39" table:style-name="ce11">
            <text:p>-828,39</text:p>
          </table:table-cell>
          <table:table-cell office:value-type="float" office:value="-6934.2" table:style-name="ce12">
            <text:p>-6.934,20</text:p>
          </table:table-cell>
          <table:table-cell office:value-type="float" office:value="-5964.45" table:style-name="ce12">
            <text:p>-5.964,45</text:p>
          </table:table-cell>
          <table:table-cell office:value-type="float" office:value="-3081.2" table:style-name="ce12">
            <text:p>-3.081,20</text:p>
          </table:table-cell>
          <table:table-cell office:value-type="float" office:value="-16808.240000000002" table:style-name="ce12">
            <text:p>-16.808,24</text:p>
          </table:table-cell>
          <table:table-cell office:value-type="float" office:value="49909.65" table:style-name="ce10">
            <text:p>49.90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ÉCIO PEDROSA MEND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7662.51" table:style-name="ce10">
            <text:p>7.662,51</text:p>
          </table:table-cell>
          <table:table-cell office:value-type="float" office:value="1379.07" table:style-name="ce10">
            <text:p>1.379,07</text:p>
          </table:table-cell>
          <table:table-cell office:value-type="float" office:value="2767.77" table:style-name="ce10">
            <text:p>2.767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173.21" table:style-name="ce10">
            <text:p>31.173,21</text:p>
          </table:table-cell>
          <table:table-cell office:value-type="float" office:value="-3437.34" table:style-name="ce12">
            <text:p>-3.437,34</text:p>
          </table:table-cell>
          <table:table-cell office:value-type="float" office:value="-5892.59" table:style-name="ce12">
            <text:p>-5.892,59</text:p>
          </table:table-cell>
          <table:table-cell office:value-type="float" office:value="-3781.76" table:style-name="ce12">
            <text:p>-3.781,76</text:p>
          </table:table-cell>
          <table:table-cell office:value-type="float" office:value="0" table:style-name="ce13">
            <text:p>0,00</text:p>
          </table:table-cell>
          <table:table-cell office:value-type="float" office:value="-13111.69" table:style-name="ce12">
            <text:p>-13.111,69</text:p>
          </table:table-cell>
          <table:table-cell office:value-type="float" office:value="18061.52" table:style-name="ce10">
            <text:p>18.061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ESSA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12948.74" table:style-name="ce10">
            <text:p>12.948,74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17188.79" table:style-name="ce10">
            <text:p>17.188,79</text:p>
          </table:table-cell>
          <table:table-cell office:value-type="float" office:value="53103.97" table:style-name="ce10">
            <text:p>53.103,97</text:p>
          </table:table-cell>
          <table:table-cell office:value-type="float" office:value="-4654.5200000000004" table:style-name="ce12">
            <text:p>-4.654,52</text:p>
          </table:table-cell>
          <table:table-cell table:style-name="ce9"/>
          <table:table-cell office:value-type="float" office:value="-4374.4799999999996" table:style-name="ce12">
            <text:p>-4.374,48</text:p>
          </table:table-cell>
          <table:table-cell office:value-type="float" office:value="0" table:style-name="ce13">
            <text:p>0,00</text:p>
          </table:table-cell>
          <table:table-cell office:value-type="float" office:value="-9029" table:style-name="ce12">
            <text:p>-9.029,00</text:p>
          </table:table-cell>
          <table:table-cell office:value-type="float" office:value="44074.97" table:style-name="ce10">
            <text:p>44.074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CIANO DE MENEZES JÚNIOR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409.23" table:style-name="ce10">
            <text:p>1.409,23</text:p>
          </table:table-cell>
          <table:table-cell office:value-type="float" office:value="4678.1499999999996" table:number-columns-spanned="2" table:number-rows-spanned="1" table:style-name="ce26">
            <text:p>4.678,15</text:p>
          </table:table-cell>
          <table:covered-table-cell/>
          <table:table-cell office:value-type="float" office:value="7017.23" table:style-name="ce10">
            <text:p>7.017,23</text:p>
          </table:table-cell>
          <table:table-cell office:value-type="float" office:value="27139.07" table:style-name="ce10">
            <text:p>27.139,0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18.16" table:style-name="ce12">
            <text:p>-3.018,16</text:p>
          </table:table-cell>
          <table:table-cell office:value-type="float" office:value="-1523.8" table:style-name="ce12">
            <text:p>-1.523,80</text:p>
          </table:table-cell>
          <table:table-cell office:value-type="float" office:value="0" table:style-name="ce13">
            <text:p>0,00</text:p>
          </table:table-cell>
          <table:table-cell office:value-type="float" office:value="-5370.35" table:style-name="ce12">
            <text:p>-5.370,35</text:p>
          </table:table-cell>
          <table:table-cell office:value-type="float" office:value="21768.720000000001" table:style-name="ce10">
            <text:p>21.768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IZ DE ALMEIDA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COMPANHAMENTO DAS DESPESAS, DA EXECU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627.17999999999995" table:style-name="ce14">
            <text:p>627,18</text:p>
          </table:table-cell>
          <table:table-cell office:value-type="float" office:value="1939.89" table:style-name="ce10">
            <text:p>1.939,89</text:p>
          </table:table-cell>
          <table:table-cell office:value-type="float" office:value="1708.07" table:style-name="ce10">
            <text:p>1.70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72.21" table:style-name="ce10">
            <text:p>16.172,21</text:p>
          </table:table-cell>
          <table:table-cell office:value-type="float" office:value="-1601" table:style-name="ce12">
            <text:p>-1.601,00</text:p>
          </table:table-cell>
          <table:table-cell office:value-type="float" office:value="-2615.87" table:style-name="ce12">
            <text:p>-2.615,87</text:p>
          </table:table-cell>
          <table:table-cell office:value-type="float" office:value="-1332.19" table:style-name="ce12">
            <text:p>-1.332,19</text:p>
          </table:table-cell>
          <table:table-cell office:value-type="float" office:value="0" table:style-name="ce13">
            <text:p>0,00</text:p>
          </table:table-cell>
          <table:table-cell office:value-type="float" office:value="-5549.06" table:style-name="ce12">
            <text:p>-5.549,06</text:p>
          </table:table-cell>
          <table:table-cell office:value-type="float" office:value="10623.15" table:style-name="ce10">
            <text:p>10.623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IZ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411.89" table:style-name="ce10">
            <text:p>3.411,89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office:value-type="float" office:value="7405.14" table:style-name="ce10">
            <text:p>7.405,14</text:p>
          </table:table-cell>
          <table:table-cell office:value-type="float" office:value="25378.95" table:style-name="ce10">
            <text:p>25.378,95</text:p>
          </table:table-cell>
          <table:table-cell office:value-type="float" office:value="-1447.59" table:style-name="ce12">
            <text:p>-1.447,59</text:p>
          </table:table-cell>
          <table:table-cell table:style-name="ce9"/>
          <table:table-cell office:value-type="float" office:value="-2846.77" table:style-name="ce12">
            <text:p>-2.846,77</text:p>
          </table:table-cell>
          <table:table-cell office:value-type="float" office:value="0" table:style-name="ce13">
            <text:p>0,00</text:p>
          </table:table-cell>
          <table:table-cell office:value-type="float" office:value="-4294.3599999999997" table:style-name="ce12">
            <text:p>-4.294,36</text:p>
          </table:table-cell>
          <table:table-cell office:value-type="float" office:value="21084.59" table:style-name="ce10">
            <text:p>21.084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ÁRCIO DE ARAÚJ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264.45" table:style-name="ce10">
            <text:p>1.264,4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012.74" table:style-name="ce10">
            <text:p>2.012,74</text:p>
          </table:table-cell>
          <table:table-cell table:number-columns-spanned="2" table:number-rows-spanned="1" table:style-name="ce25"/>
          <table:covered-table-cell/>
          <table:table-cell office:value-type="float" office:value="1321.77" table:style-name="ce10">
            <text:p>1.321,77</text:p>
          </table:table-cell>
          <table:table-cell office:value-type="float" office:value="5978.03" table:style-name="ce10">
            <text:p>5.978,03</text:p>
          </table:table-cell>
          <table:table-cell office:value-type="float" office:value="-177.02" table:style-name="ce11">
            <text:p>-177,02</text:p>
          </table:table-cell>
          <table:table-cell office:value-type="float" office:value="-13.75" table:style-name="ce11">
            <text:p>-13,75</text:p>
          </table:table-cell>
          <table:table-cell office:value-type="float" office:value="-2334.27" table:style-name="ce12">
            <text:p>-2.334,27</text:p>
          </table:table-cell>
          <table:table-cell office:value-type="float" office:value="0" table:style-name="ce13">
            <text:p>0,00</text:p>
          </table:table-cell>
          <table:table-cell office:value-type="float" office:value="-2525.04" table:style-name="ce12">
            <text:p>-2.525,04</text:p>
          </table:table-cell>
          <table:table-cell office:value-type="float" office:value="3452.99" table:style-name="ce10">
            <text:p>3.452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247.61" table:style-name="ce10">
            <text:p>5.247,61</text:p>
          </table:table-cell>
          <table:table-cell table:style-name="ce9"/>
          <table:table-cell office:value-type="float" office:value="2411.34" table:style-name="ce10">
            <text:p>2.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57.34" table:style-name="ce10">
            <text:p>19.057,34</text:p>
          </table:table-cell>
          <table:table-cell office:value-type="float" office:value="-1978.2" table:style-name="ce12">
            <text:p>-1.978,20</text:p>
          </table:table-cell>
          <table:table-cell office:value-type="float" office:value="-3112.15" table:style-name="ce12">
            <text:p>-3.112,15</text:p>
          </table:table-cell>
          <table:table-cell office:value-type="float" office:value="-1838.96" table:style-name="ce12">
            <text:p>-1.838,96</text:p>
          </table:table-cell>
          <table:table-cell office:value-type="float" office:value="0" table:style-name="ce13">
            <text:p>0,00</text:p>
          </table:table-cell>
          <table:table-cell office:value-type="float" office:value="-6929.31" table:style-name="ce12">
            <text:p>-6.929,31</text:p>
          </table:table-cell>
          <table:table-cell office:value-type="float" office:value="12128.03" table:style-name="ce10">
            <text:p>12.128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IRIEL MORGADO PORTELA GOME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3167.37" table:style-name="ce10">
            <text:p>3.167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91.11" table:style-name="ce10">
            <text:p>20.091,1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00.45" table:style-name="ce12">
            <text:p>-3.400,45</text:p>
          </table:table-cell>
          <table:table-cell office:value-type="float" office:value="-3439.79" table:style-name="ce12">
            <text:p>-3.439,79</text:p>
          </table:table-cell>
          <table:table-cell office:value-type="float" office:value="0" table:style-name="ce13">
            <text:p>0,00</text:p>
          </table:table-cell>
          <table:table-cell office:value-type="float" office:value="-7668.63" table:style-name="ce12">
            <text:p>-7.668,63</text:p>
          </table:table-cell>
          <table:table-cell office:value-type="float" office:value="12422.48" table:style-name="ce10">
            <text:p>12.422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OTÁVIO MARTINS RODRIGU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340.37" table:style-name="ce10">
            <text:p>2.340,37</text:p>
          </table:table-cell>
          <table:table-cell table:style-name="ce9"/>
          <table:table-cell office:value-type="float" office:value="577.99" table:style-name="ce14">
            <text:p>577,99</text:p>
          </table:table-cell>
          <table:table-cell table:number-columns-spanned="2" table:number-rows-spanned="1" table:style-name="ce25"/>
          <table:covered-table-cell/>
          <table:table-cell office:value-type="float" office:value="7047.48" table:style-name="ce10">
            <text:p>7.047,48</text:p>
          </table:table-cell>
          <table:table-cell office:value-type="float" office:value="21720.43" table:style-name="ce10">
            <text:p>21.720,43</text:p>
          </table:table-cell>
          <table:table-cell office:value-type="float" office:value="-1055.29" table:style-name="ce12">
            <text:p>-1.055,29</text:p>
          </table:table-cell>
          <table:table-cell table:style-name="ce9"/>
          <table:table-cell office:value-type="float" office:value="-859.99" table:style-name="ce11">
            <text:p>-859,99</text:p>
          </table:table-cell>
          <table:table-cell office:value-type="float" office:value="0" table:style-name="ce13">
            <text:p>0,00</text:p>
          </table:table-cell>
          <table:table-cell office:value-type="float" office:value="-1915.28" table:style-name="ce12">
            <text:p>-1.915,28</text:p>
          </table:table-cell>
          <table:table-cell office:value-type="float" office:value="19805.150000000001" table:style-name="ce10">
            <text:p>19.805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PAULO DO BOMFIM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2ª VT-ARA)</text:p>
          </table:table-cell>
          <table:table-cell table:number-columns-repeated="3" table:style-name="ce9"/>
          <table:table-cell office:value-type="float" office:value="3439.33" table:style-name="ce10">
            <text:p>3.4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39.33" table:style-name="ce10">
            <text:p>3.439,33</text:p>
          </table:table-cell>
          <table:table-cell table:number-columns-repeated="2" table:style-name="ce9"/>
          <table:table-cell office:value-type="float" office:value="-957.8" table:style-name="ce11">
            <text:p>-957,80</text:p>
          </table:table-cell>
          <table:table-cell office:value-type="float" office:value="0" table:style-name="ce13">
            <text:p>0,00</text:p>
          </table:table-cell>
          <table:table-cell office:value-type="float" office:value="-957.8" table:style-name="ce11">
            <text:p>-957,80</text:p>
          </table:table-cell>
          <table:table-cell office:value-type="float" office:value="2481.5300000000002" table:style-name="ce10">
            <text:p>2.481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AMIRO MAURÍCI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PRECATÓRIOS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099.54" table:style-name="ce10">
            <text:p>3.099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86.67" table:style-name="ce10">
            <text:p>16.086,6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079.63" table:style-name="ce12">
            <text:p>-2.079,63</text:p>
          </table:table-cell>
          <table:table-cell office:value-type="float" office:value="-3618.83" table:style-name="ce12">
            <text:p>-3.618,83</text:p>
          </table:table-cell>
          <table:table-cell office:value-type="float" office:value="0" table:style-name="ce13">
            <text:p>0,00</text:p>
          </table:table-cell>
          <table:table-cell office:value-type="float" office:value="-7203.63" table:style-name="ce12">
            <text:p>-7.203,63</text:p>
          </table:table-cell>
          <table:table-cell office:value-type="float" office:value="8883.0400000000009" table:style-name="ce10">
            <text:p>8.883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IBAMAR DE CARVALHO JÚNIOR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1802.08" table:style-name="ce10">
            <text:p>11.802,08</text:p>
          </table:table-cell>
          <table:table-cell office:value-type="float" office:value="4104.33" table:style-name="ce10">
            <text:p>4.104,3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21.349999999999" table:style-name="ce10">
            <text:p>20.121,35</text:p>
          </table:table-cell>
          <table:table-cell office:value-type="float" office:value="-2174.73" table:style-name="ce12">
            <text:p>-2.174,73</text:p>
          </table:table-cell>
          <table:table-cell office:value-type="float" office:value="-3388.18" table:style-name="ce12">
            <text:p>-3.388,18</text:p>
          </table:table-cell>
          <table:table-cell office:value-type="float" office:value="-2035.77" table:style-name="ce12">
            <text:p>-2.035,77</text:p>
          </table:table-cell>
          <table:table-cell office:value-type="float" office:value="0" table:style-name="ce13">
            <text:p>0,00</text:p>
          </table:table-cell>
          <table:table-cell office:value-type="float" office:value="-7598.68" table:style-name="ce12">
            <text:p>-7.598,68</text:p>
          </table:table-cell>
          <table:table-cell office:value-type="float" office:value="12522.67" table:style-name="ce10">
            <text:p>12.522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ICARDO COSTA DE OLIVEIR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TERIAL E LOGÍSTICA (SA)</text:p>
          </table:table-cell>
          <table:table-cell table:number-columns-repeated="2" table:style-name="ce9"/>
          <table:table-cell office:value-type="float" office:value="11382.88" table:style-name="ce10">
            <text:p>11.382,88</text:p>
          </table:table-cell>
          <table:table-cell office:value-type="float" office:value="2023.34" table:style-name="ce10">
            <text:p>2.023,34</text:p>
          </table:table-cell>
          <table:table-cell table:number-columns-spanned="2" table:number-rows-spanned="1" table:style-name="ce25"/>
          <table:covered-table-cell/>
          <table:table-cell office:value-type="float" office:value="5691.44" table:style-name="ce10">
            <text:p>5.691,44</text:p>
          </table:table-cell>
          <table:table-cell office:value-type="float" office:value="19097.66" table:style-name="ce10">
            <text:p>19.097,6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33.12" table:style-name="ce12">
            <text:p>-2.033,12</text:p>
          </table:table-cell>
          <table:table-cell office:value-type="float" office:value="-1884.09" table:style-name="ce12">
            <text:p>-1.884,09</text:p>
          </table:table-cell>
          <table:table-cell office:value-type="float" office:value="0" table:style-name="ce13">
            <text:p>0,00</text:p>
          </table:table-cell>
          <table:table-cell office:value-type="float" office:value="-4745.6000000000004" table:style-name="ce12">
            <text:p>-4.745,60</text:p>
          </table:table-cell>
          <table:table-cell office:value-type="float" office:value="14352.06" table:style-name="ce10">
            <text:p>14.352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ONISVAL SAMPAI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-ARA)</text:p>
          </table:table-cell>
          <table:table-cell office:value-type="float" office:value="1702.81" table:style-name="ce10">
            <text:p>1.702,8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00.67" table:style-name="ce10">
            <text:p>2.800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735.86" table:style-name="ce10">
            <text:p>6.735,86</text:p>
          </table:table-cell>
          <table:table-cell office:value-type="float" office:value="-187.31" table:style-name="ce11">
            <text:p>-187,31</text:p>
          </table:table-cell>
          <table:table-cell office:value-type="float" office:value="-150.51" table:style-name="ce11">
            <text:p>-150,51</text:p>
          </table:table-cell>
          <table:table-cell office:value-type="float" office:value="-1550.64" table:style-name="ce12">
            <text:p>-1.550,64</text:p>
          </table:table-cell>
          <table:table-cell office:value-type="float" office:value="0" table:style-name="ce13">
            <text:p>0,00</text:p>
          </table:table-cell>
          <table:table-cell office:value-type="float" office:value="-1888.46" table:style-name="ce12">
            <text:p>-1.888,46</text:p>
          </table:table-cell>
          <table:table-cell office:value-type="float" office:value="4847.3999999999996" table:style-name="ce10">
            <text:p>4.847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ÓSTENES NASCIMENT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4481.2700000000004" table:style-name="ce10">
            <text:p>4.481,27</text:p>
          </table:table-cell>
          <table:table-cell office:value-type="float" office:value="1939.89" table:style-name="ce10">
            <text:p>1.939,89</text:p>
          </table:table-cell>
          <table:table-cell office:value-type="float" office:value="4617.09" table:style-name="ce10">
            <text:p>4.617,09</text:p>
          </table:table-cell>
          <table:table-cell office:value-type="float" office:value="1941.34" table:number-columns-spanned="2" table:number-rows-spanned="1" table:style-name="ce26">
            <text:p>1.941,34</text:p>
          </table:table-cell>
          <table:covered-table-cell/>
          <table:table-cell table:style-name="ce9"/>
          <table:table-cell office:value-type="float" office:value="32421.38" table:style-name="ce10">
            <text:p>32.421,38</text:p>
          </table:table-cell>
          <table:table-cell office:value-type="float" office:value="-3479.6" table:style-name="ce12">
            <text:p>-3.479,60</text:p>
          </table:table-cell>
          <table:table-cell office:value-type="float" office:value="-4257.17" table:style-name="ce12">
            <text:p>-4.257,17</text:p>
          </table:table-cell>
          <table:table-cell office:value-type="float" office:value="-4464.21" table:style-name="ce12">
            <text:p>-4.464,21</text:p>
          </table:table-cell>
          <table:table-cell office:value-type="float" office:value="0" table:style-name="ce13">
            <text:p>0,00</text:p>
          </table:table-cell>
          <table:table-cell office:value-type="float" office:value="-12200.98" table:style-name="ce12">
            <text:p>-12.200,98</text:p>
          </table:table-cell>
          <table:table-cell office:value-type="float" office:value="20220.400000000001" table:style-name="ce10">
            <text:p>20.220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TADEU DE MENEZES BARROS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554.23" table:style-name="ce10">
            <text:p>10.554,23</text:p>
          </table:table-cell>
          <table:table-cell office:value-type="float" office:value="422.17" table:style-name="ce14">
            <text:p>422,17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office:value-type="float" office:value="5488.2" table:style-name="ce10">
            <text:p>5.488,20</text:p>
          </table:table-cell>
          <table:table-cell office:value-type="float" office:value="17965.86" table:style-name="ce10">
            <text:p>17.965,86</text:p>
          </table:table-cell>
          <table:table-cell office:value-type="float" office:value="-563.94000000000005" table:style-name="ce11">
            <text:p>-563,94</text:p>
          </table:table-cell>
          <table:table-cell office:value-type="float" office:value="-751.73" table:style-name="ce11">
            <text:p>-751,73</text:p>
          </table:table-cell>
          <table:table-cell office:value-type="float" office:value="-2918.33" table:style-name="ce12">
            <text:p>-2.918,33</text:p>
          </table:table-cell>
          <table:table-cell office:value-type="float" office:value="0" table:style-name="ce13">
            <text:p>0,00</text:p>
          </table:table-cell>
          <table:table-cell office:value-type="float" office:value="-4234" table:style-name="ce12">
            <text:p>-4.234,00</text:p>
          </table:table-cell>
          <table:table-cell office:value-type="float" office:value="13731.86" table:style-name="ce10">
            <text:p>13.731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ENEIDE MARTINS ROCHA MONTEIR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32.41" table:style-name="ce10">
            <text:p>2.332,41</text:p>
          </table:table-cell>
          <table:table-cell table:number-columns-spanned="2" table:number-rows-spanned="1" table:style-name="ce25"/>
          <table:covered-table-cell/>
          <table:table-cell office:value-type="float" office:value="1697.15" table:style-name="ce10">
            <text:p>1.697,15</text:p>
          </table:table-cell>
          <table:table-cell office:value-type="float" office:value="7423.85" table:style-name="ce10">
            <text:p>7.423,85</text:p>
          </table:table-cell>
          <table:table-cell office:value-type="float" office:value="-475.2" table:style-name="ce11">
            <text:p>-475,20</text:p>
          </table:table-cell>
          <table:table-cell office:value-type="float" office:value="-47.7" table:style-name="ce11">
            <text:p>-47,70</text:p>
          </table:table-cell>
          <table:table-cell office:value-type="float" office:value="-2029.89" table:style-name="ce12">
            <text:p>-2.029,89</text:p>
          </table:table-cell>
          <table:table-cell office:value-type="float" office:value="0" table:style-name="ce13">
            <text:p>0,00</text:p>
          </table:table-cell>
          <table:table-cell office:value-type="float" office:value="-2552.79" table:style-name="ce12">
            <text:p>-2.552,79</text:p>
          </table:table-cell>
          <table:table-cell office:value-type="float" office:value="4871.0600000000004" table:style-name="ce10">
            <text:p>4.87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ETE MARIA SILVA BAR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860.14" table:style-name="ce10">
            <text:p>10.860,14</text:p>
          </table:table-cell>
          <table:table-cell office:value-type="float" office:value="12282.98" table:style-name="ce10">
            <text:p>12.282,98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11571.56" table:style-name="ce10">
            <text:p>11.571,56</text:p>
          </table:table-cell>
          <table:table-cell office:value-type="float" office:value="35477.410000000003" table:style-name="ce10">
            <text:p>35.477,41</text:p>
          </table:table-cell>
          <table:table-cell office:value-type="float" office:value="-2548.23" table:style-name="ce12">
            <text:p>-2.548,23</text:p>
          </table:table-cell>
          <table:table-cell office:value-type="float" office:value="-4270.6400000000003" table:style-name="ce12">
            <text:p>-4.270,64</text:p>
          </table:table-cell>
          <table:table-cell office:value-type="float" office:value="-3471.78" table:style-name="ce12">
            <text:p>-3.471,78</text:p>
          </table:table-cell>
          <table:table-cell office:value-type="float" office:value="0" table:style-name="ce13">
            <text:p>0,00</text:p>
          </table:table-cell>
          <table:table-cell office:value-type="float" office:value="-10290.65" table:style-name="ce12">
            <text:p>-10.290,65</text:p>
          </table:table-cell>
          <table:table-cell office:value-type="float" office:value="25186.76" table:style-name="ce10">
            <text:p>25.186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AS JACINT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1506.66" table:style-name="ce10">
            <text:p>1.506,66</text:p>
          </table:table-cell>
          <table:table-cell table:number-columns-spanned="2" table:number-rows-spanned="1" table:style-name="ce25"/>
          <table:covered-table-cell/>
          <table:table-cell office:value-type="float" office:value="7559.5" table:style-name="ce10">
            <text:p>7.559,50</text:p>
          </table:table-cell>
          <table:table-cell office:value-type="float" office:value="24185.15" table:style-name="ce10">
            <text:p>24.185,15</text:p>
          </table:table-cell>
          <table:table-cell office:value-type="float" office:value="-1224.25" table:style-name="ce12">
            <text:p>-1.224,25</text:p>
          </table:table-cell>
          <table:table-cell office:value-type="float" office:value="-2391.7199999999998" table:style-name="ce12">
            <text:p>-2.391,72</text:p>
          </table:table-cell>
          <table:table-cell office:value-type="float" office:value="-2211.94" table:style-name="ce12">
            <text:p>-2.211,94</text:p>
          </table:table-cell>
          <table:table-cell office:value-type="float" office:value="0" table:style-name="ce13">
            <text:p>0,00</text:p>
          </table:table-cell>
          <table:table-cell office:value-type="float" office:value="-5827.91" table:style-name="ce12">
            <text:p>-5.827,91</text:p>
          </table:table-cell>
          <table:table-cell office:value-type="float" office:value="18357.240000000002" table:style-name="ce10">
            <text:p>18.357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NALDO <text:s/>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186" table:style-name="ce10">
            <text:p>3.186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281.13" table:style-name="ce10">
            <text:p>5.281,13</text:p>
          </table:table-cell>
          <table:table-cell office:value-type="float" office:value="-350.46" table:style-name="ce11">
            <text:p>-350,46</text:p>
          </table:table-cell>
          <table:table-cell office:value-type="float" office:value="-268.51" table:style-name="ce11">
            <text:p>-268,5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18.97" table:style-name="ce11">
            <text:p>-618,97</text:p>
          </table:table-cell>
          <table:table-cell office:value-type="float" office:value="4662.16" table:style-name="ce10">
            <text:p>4.662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UÉ SOARES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20185.240000000002" table:style-name="ce10">
            <text:p>20.185,2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office:value-type="float" office:value="10092.620000000001" table:style-name="ce10">
            <text:p>10.092,62</text:p>
          </table:table-cell>
          <table:table-cell office:value-type="float" office:value="30277.86" table:style-name="ce10">
            <text:p>30.277,86</text:p>
          </table:table-cell>
          <table:table-cell office:value-type="float" office:value="-2060.1799999999998" table:style-name="ce12">
            <text:p>-2.060,18</text:p>
          </table:table-cell>
          <table:table-cell table:number-columns-repeated="2" table:style-name="ce9"/>
          <table:table-cell office:value-type="float" office:value="0" table:style-name="ce13">
            <text:p>0,00</text:p>
          </table:table-cell>
          <table:table-cell office:value-type="float" office:value="-2060.1799999999998" table:style-name="ce12">
            <text:p>-2.060,18</text:p>
          </table:table-cell>
          <table:table-cell office:value-type="float" office:value="28217.68" table:style-name="ce10">
            <text:p>28.217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ULIANA ALEJANDRA FARIAS DE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-ARA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788.73" table:style-name="ce14">
            <text:p>788,73</text:p>
          </table:table-cell>
          <table:table-cell office:value-type="float" office:value="2390.1" table:number-columns-spanned="2" table:number-rows-spanned="1" table:style-name="ce26">
            <text:p>2.390,10</text:p>
          </table:table-cell>
          <table:covered-table-cell/>
          <table:table-cell office:value-type="float" office:value="969.95" table:style-name="ce13">
            <text:p>969,95</text:p>
          </table:table-cell>
          <table:table-cell office:value-type="float" office:value="6088.67" table:style-name="ce10">
            <text:p>6.088,67</text:p>
          </table:table-cell>
          <table:table-cell table:style-name="ce9"/>
          <table:table-cell office:value-type="float" office:value="-39.159999999999997" table:style-name="ce11">
            <text:p>-39,16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9.159999999999997" table:style-name="ce11">
            <text:p>-39,16</text:p>
          </table:table-cell>
          <table:table-cell office:value-type="float" office:value="6049.51" table:style-name="ce10">
            <text:p>6.049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ÚLIO CABRAL FREITAS DE SANTAN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839.69" table:style-name="ce10">
            <text:p>1.83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32.89" table:style-name="ce10">
            <text:p>14.432,8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93.0500000000002" table:style-name="ce12">
            <text:p>-2.193,05</text:p>
          </table:table-cell>
          <table:table-cell office:value-type="float" office:value="-1654.67" table:style-name="ce12">
            <text:p>-1.654,67</text:p>
          </table:table-cell>
          <table:table-cell office:value-type="float" office:value="0" table:style-name="ce13">
            <text:p>0,00</text:p>
          </table:table-cell>
          <table:table-cell office:value-type="float" office:value="-4676.1099999999997" table:style-name="ce12">
            <text:p>-4.676,11</text:p>
          </table:table-cell>
          <table:table-cell office:value-type="float" office:value="9756.7800000000007" table:style-name="ce10">
            <text:p>9.756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USSARA JOSEDITE DE JESUS CAVALCANTE DE AR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4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5183.84" table:style-name="ce10">
            <text:p>5.183,84</text:p>
          </table:table-cell>
          <table:table-cell table:number-columns-spanned="2" table:number-rows-spanned="1" table:style-name="ce25"/>
          <table:covered-table-cell/>
          <table:table-cell office:value-type="float" office:value="7017.23" table:style-name="ce10">
            <text:p>7.017,23</text:p>
          </table:table-cell>
          <table:table-cell office:value-type="float" office:value="26235.53" table:style-name="ce10">
            <text:p>26.235,5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7.65" table:style-name="ce12">
            <text:p>-2.367,65</text:p>
          </table:table-cell>
          <table:table-cell office:value-type="float" office:value="-4191.4799999999996" table:style-name="ce12">
            <text:p>-4.191,48</text:p>
          </table:table-cell>
          <table:table-cell office:value-type="float" office:value="0" table:style-name="ce13">
            <text:p>0,00</text:p>
          </table:table-cell>
          <table:table-cell office:value-type="float" office:value="-8064.3" table:style-name="ce12">
            <text:p>-8.064,30</text:p>
          </table:table-cell>
          <table:table-cell office:value-type="float" office:value="18171.23" table:style-name="ce10">
            <text:p>18.171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MILLA AYSSA SILVA BARRET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COMUNICAÇÃO SOCIAL</text:p>
          </table:table-cell>
          <table:table-cell office:value-type="float" office:value="11157.01" table:style-name="ce10">
            <text:p>11.157,01</text:p>
          </table:table-cell>
          <table:table-cell table:number-columns-repeated="2" table:style-name="ce9"/>
          <table:table-cell office:value-type="float" office:value="2406.33" table:style-name="ce10">
            <text:p>2.406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63.34" table:style-name="ce10">
            <text:p>13.563,34</text:p>
          </table:table-cell>
          <table:table-cell office:value-type="float" office:value="-1412.01" table:style-name="ce12">
            <text:p>-1.412,01</text:p>
          </table:table-cell>
          <table:table-cell office:value-type="float" office:value="-1706.24" table:style-name="ce12">
            <text:p>-1.706,24</text:p>
          </table:table-cell>
          <table:table-cell office:value-type="float" office:value="-1149.6199999999999" table:style-name="ce12">
            <text:p>-1.149,62</text:p>
          </table:table-cell>
          <table:table-cell office:value-type="float" office:value="0" table:style-name="ce13">
            <text:p>0,00</text:p>
          </table:table-cell>
          <table:table-cell office:value-type="float" office:value="-4267.87" table:style-name="ce12">
            <text:p>-4.267,87</text:p>
          </table:table-cell>
          <table:table-cell office:value-type="float" office:value="9295.4699999999993" table:style-name="ce10">
            <text:p>9.295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IEN RODRIGUES DA SILVEIRA TRIND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922.4" table:style-name="ce10">
            <text:p>11.922,4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43.5100000000002" table:style-name="ce10">
            <text:p>2.343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05.8" table:style-name="ce10">
            <text:p>16.205,8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24.5700000000002" table:style-name="ce12">
            <text:p>-2.424,57</text:p>
          </table:table-cell>
          <table:table-cell office:value-type="float" office:value="-2827.68" table:style-name="ce12">
            <text:p>-2.827,68</text:p>
          </table:table-cell>
          <table:table-cell office:value-type="float" office:value="0" table:style-name="ce13">
            <text:p>0,00</text:p>
          </table:table-cell>
          <table:table-cell office:value-type="float" office:value="-6757.42" table:style-name="ce12">
            <text:p>-6.757,42</text:p>
          </table:table-cell>
          <table:table-cell office:value-type="float" office:value="9448.3799999999992" table:style-name="ce10">
            <text:p>9.448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AZEVEDO DE ALBUQUERQUE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10.5300000000002" table:style-name="ce10">
            <text:p>2.210,53</text:p>
          </table:table-cell>
          <table:table-cell office:value-type="float" office:value="481.03" table:number-columns-spanned="2" table:number-rows-spanned="1" table:style-name="ce27">
            <text:p>481,03</text:p>
          </table:table-cell>
          <table:covered-table-cell/>
          <table:table-cell table:style-name="ce9"/>
          <table:table-cell office:value-type="float" office:value="15518.95" table:style-name="ce10">
            <text:p>15.518,9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24.73" table:style-name="ce12">
            <text:p>-2.424,73</text:p>
          </table:table-cell>
          <table:table-cell office:value-type="float" office:value="-837.68" table:style-name="ce11">
            <text:p>-837,68</text:p>
          </table:table-cell>
          <table:table-cell office:value-type="float" office:value="0" table:style-name="ce13">
            <text:p>0,00</text:p>
          </table:table-cell>
          <table:table-cell office:value-type="float" office:value="-4090.8" table:style-name="ce12">
            <text:p>-4.090,80</text:p>
          </table:table-cell>
          <table:table-cell office:value-type="float" office:value="11428.15" table:style-name="ce10">
            <text:p>11.428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MEIRY MONTE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27.96" table:style-name="ce10">
            <text:p>3.427,96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589.75" table:style-name="ce11">
            <text:p>-589,75</text:p>
          </table:table-cell>
          <table:table-cell office:value-type="float" office:value="0" table:style-name="ce13">
            <text:p>0,00</text:p>
          </table:table-cell>
          <table:table-cell office:value-type="float" office:value="-592.45000000000005" table:style-name="ce11">
            <text:p>-592,45</text:p>
          </table:table-cell>
          <table:table-cell office:value-type="float" office:value="2835.51" table:style-name="ce10">
            <text:p>2.835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NOLASCO SANTOS UCHÔ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EN)</text:p>
          </table:table-cell>
          <table:table-cell office:value-type="float" office:value="11683.35" table:style-name="ce10">
            <text:p>11.683,35</text:p>
          </table:table-cell>
          <table:table-cell office:value-type="float" office:value="1838.16" table:style-name="ce10">
            <text:p>1.838,16</text:p>
          </table:table-cell>
          <table:table-cell office:value-type="float" office:value="8411.01" table:style-name="ce10">
            <text:p>8.411,01</text:p>
          </table:table-cell>
          <table:table-cell office:value-type="float" office:value="1849.23" table:style-name="ce10">
            <text:p>1.84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81.75" table:style-name="ce10">
            <text:p>23.781,75</text:p>
          </table:table-cell>
          <table:table-cell office:value-type="float" office:value="-1781.22" table:style-name="ce12">
            <text:p>-1.781,22</text:p>
          </table:table-cell>
          <table:table-cell office:value-type="float" office:value="-4515.84" table:style-name="ce12">
            <text:p>-4.515,84</text:p>
          </table:table-cell>
          <table:table-cell office:value-type="float" office:value="-7307.07" table:style-name="ce12">
            <text:p>-7.307,07</text:p>
          </table:table-cell>
          <table:table-cell office:value-type="float" office:value="0" table:style-name="ce13">
            <text:p>0,00</text:p>
          </table:table-cell>
          <table:table-cell office:value-type="float" office:value="-13604.13" table:style-name="ce12">
            <text:p>-13.604,13</text:p>
          </table:table-cell>
          <table:table-cell office:value-type="float" office:value="10177.620000000001" table:style-name="ce10">
            <text:p>10.177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OLINE BERNARDES TENÓRIO CAVALCANT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GESTÃO DO QUADRO DE MAGISTRAD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9.07" table:style-name="ce10">
            <text:p>1.379,07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379.07" table:style-name="ce10">
            <text:p>1.379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LY MENESES FERREIRA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474.47" table:style-name="ce10">
            <text:p>3.474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28.490000000002" table:style-name="ce10">
            <text:p>16.628,49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308.84" table:style-name="ce12">
            <text:p>-2.308,84</text:p>
          </table:table-cell>
          <table:table-cell office:value-type="float" office:value="-2219.21" table:style-name="ce12">
            <text:p>-2.219,21</text:p>
          </table:table-cell>
          <table:table-cell office:value-type="float" office:value="0" table:style-name="ce13">
            <text:p>0,00</text:p>
          </table:table-cell>
          <table:table-cell office:value-type="float" office:value="-5935.38" table:style-name="ce12">
            <text:p>-5.935,38</text:p>
          </table:table-cell>
          <table:table-cell office:value-type="float" office:value="10693.11" table:style-name="ce10">
            <text:p>10.693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Y PRISCILA DE OLIVEIRA TEIXEIR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224.9399999999996" table:style-name="ce10">
            <text:p>4.224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84.54" table:style-name="ce10">
            <text:p>25.684,54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174.2" table:style-name="ce12">
            <text:p>-4.174,20</text:p>
          </table:table-cell>
          <table:table-cell office:value-type="float" office:value="-4351.3900000000003" table:style-name="ce12">
            <text:p>-4.351,39</text:p>
          </table:table-cell>
          <table:table-cell office:value-type="float" office:value="0" table:style-name="ce13">
            <text:p>0,00</text:p>
          </table:table-cell>
          <table:table-cell office:value-type="float" office:value="-11265.78" table:style-name="ce12">
            <text:p>-11.265,78</text:p>
          </table:table-cell>
          <table:table-cell office:value-type="float" office:value="14418.76" table:style-name="ce10">
            <text:p>14.418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NNEDY PITA LISBO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060.62" table:style-name="ce10">
            <text:p>2.060,62</text:p>
          </table:table-cell>
          <table:table-cell table:style-name="ce9"/>
          <table:table-cell office:value-type="float" office:value="1192.33" table:style-name="ce10">
            <text:p>1.192,33</text:p>
          </table:table-cell>
          <table:table-cell table:number-columns-spanned="2" table:number-rows-spanned="1" table:style-name="ce25"/>
          <table:covered-table-cell/>
          <table:table-cell office:value-type="float" office:value="6729.51" table:style-name="ce10">
            <text:p>6.729,51</text:p>
          </table:table-cell>
          <table:table-cell office:value-type="float" office:value="21380.85" table:style-name="ce10">
            <text:p>21.380,85</text:p>
          </table:table-cell>
          <table:table-cell office:value-type="float" office:value="-950.36" table:style-name="ce11">
            <text:p>-950,36</text:p>
          </table:table-cell>
          <table:table-cell table:style-name="ce9"/>
          <table:table-cell office:value-type="float" office:value="-5398.56" table:style-name="ce12">
            <text:p>-5.398,56</text:p>
          </table:table-cell>
          <table:table-cell office:value-type="float" office:value="0" table:style-name="ce13">
            <text:p>0,00</text:p>
          </table:table-cell>
          <table:table-cell office:value-type="float" office:value="-6348.92" table:style-name="ce12">
            <text:p>-6.348,92</text:p>
          </table:table-cell>
          <table:table-cell office:value-type="float" office:value="15031.93" table:style-name="ce10">
            <text:p>15.031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IZZY MENESES FERREIRA ROCH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CV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79.31" table:style-name="ce10">
            <text:p>2.77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12.04" table:style-name="ce10">
            <text:p>15.012,04</text:p>
          </table:table-cell>
          <table:table-cell office:value-type="float" office:value="-1233.44" table:style-name="ce12">
            <text:p>-1.233,44</text:p>
          </table:table-cell>
          <table:table-cell office:value-type="float" office:value="-2051.17" table:style-name="ce12">
            <text:p>-2.051,17</text:p>
          </table:table-cell>
          <table:table-cell office:value-type="float" office:value="-1654.67" table:style-name="ce12">
            <text:p>-1.654,67</text:p>
          </table:table-cell>
          <table:table-cell office:value-type="float" office:value="0" table:style-name="ce13">
            <text:p>0,00</text:p>
          </table:table-cell>
          <table:table-cell office:value-type="float" office:value="-4939.28" table:style-name="ce12">
            <text:p>-4.939,28</text:p>
          </table:table-cell>
          <table:table-cell office:value-type="float" office:value="10072.76" table:style-name="ce10">
            <text:p>10.072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LEBER ANTONIO AZEVEDO MOREIRA MELLO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SECRETARIA <text:s/>(1ªVTSMC)</text:p>
          </table:table-cell>
          <table:table-cell office:value-type="float" office:value="10000.35" table:style-name="ce10">
            <text:p>10.000,35</text:p>
          </table:table-cell>
          <table:table-cell table:number-columns-repeated="2" table:style-name="ce9"/>
          <table:table-cell office:value-type="float" office:value="2497.9499999999998" table:style-name="ce10">
            <text:p>2.497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98.3" table:style-name="ce10">
            <text:p>12.498,30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00.79" table:style-name="ce12">
            <text:p>-1.600,79</text:p>
          </table:table-cell>
          <table:table-cell office:value-type="float" office:value="-1273.0999999999999" table:style-name="ce12">
            <text:p>-1.273,10</text:p>
          </table:table-cell>
          <table:table-cell office:value-type="float" office:value="0" table:style-name="ce13">
            <text:p>0,00</text:p>
          </table:table-cell>
          <table:table-cell office:value-type="float" office:value="-3702.28" table:style-name="ce12">
            <text:p>-3.702,28</text:p>
          </table:table-cell>
          <table:table-cell office:value-type="float" office:value="8796.02" table:style-name="ce10">
            <text:p>8.796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ÍS CAVALCANTE COSTA BAND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151.77" table:style-name="ce10">
            <text:p>9.151,7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764.53" table:style-name="ce10">
            <text:p>1.764,53</text:p>
          </table:table-cell>
          <table:table-cell office:value-type="float" office:value="4479.29" table:number-columns-spanned="2" table:number-rows-spanned="1" table:style-name="ce26">
            <text:p>4.479,29</text:p>
          </table:table-cell>
          <table:covered-table-cell/>
          <table:table-cell table:style-name="ce9"/>
          <table:table-cell office:value-type="float" office:value="16580.64" table:style-name="ce10">
            <text:p>16.580,6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65.4899999999998" table:style-name="ce12">
            <text:p>-2.065,49</text:p>
          </table:table-cell>
          <table:table-cell office:value-type="float" office:value="-1001.77" table:style-name="ce12">
            <text:p>-1.001,77</text:p>
          </table:table-cell>
          <table:table-cell office:value-type="float" office:value="0" table:style-name="ce13">
            <text:p>0,00</text:p>
          </table:table-cell>
          <table:table-cell office:value-type="float" office:value="-3895.65" table:style-name="ce12">
            <text:p>-3.895,65</text:p>
          </table:table-cell>
          <table:table-cell office:value-type="float" office:value="12684.99" table:style-name="ce10">
            <text:p>12.68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 DE MENEZES ANDRADE BUARQUE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ªVTSMC)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977.86" table:style-name="ce10">
            <text:p>1.977,86</text:p>
          </table:table-cell>
          <table:table-cell office:value-type="float" office:value="1647.63" table:number-columns-spanned="2" table:number-rows-spanned="1" table:style-name="ce26">
            <text:p>1.647,63</text:p>
          </table:table-cell>
          <table:covered-table-cell/>
          <table:table-cell table:style-name="ce9"/>
          <table:table-cell office:value-type="float" office:value="23721.17" table:style-name="ce10">
            <text:p>23.721,17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4430.76" table:style-name="ce12">
            <text:p>-4.430,76</text:p>
          </table:table-cell>
          <table:table-cell office:value-type="float" office:value="-1766.44" table:style-name="ce12">
            <text:p>-1.766,44</text:p>
          </table:table-cell>
          <table:table-cell office:value-type="float" office:value="0" table:style-name="ce13">
            <text:p>0,00</text:p>
          </table:table-cell>
          <table:table-cell office:value-type="float" office:value="-8667.36" table:style-name="ce12">
            <text:p>-8.667,36</text:p>
          </table:table-cell>
          <table:table-cell office:value-type="float" office:value="15053.81" table:style-name="ce10">
            <text:p>15.053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 KRYSSIA DA ROCHA SOARES SIQU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GESTÃO DE CONTRATOS E TERCEIRIZAÇÃO (SA)</text:p>
          </table:table-cell>
          <table:table-cell office:value-type="float" office:value="10757.11" table:style-name="ce10">
            <text:p>10.757,11</text:p>
          </table:table-cell>
          <table:table-cell table:number-columns-repeated="2" table:style-name="ce9"/>
          <table:table-cell office:value-type="float" office:value="3694.31" table:style-name="ce10">
            <text:p>3.694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51.42" table:style-name="ce10">
            <text:p>14.451,42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558.29" table:style-name="ce12">
            <text:p>-1.558,29</text:p>
          </table:table-cell>
          <table:table-cell office:value-type="float" office:value="-2022.38" table:style-name="ce12">
            <text:p>-2.022,38</text:p>
          </table:table-cell>
          <table:table-cell office:value-type="float" office:value="0" table:style-name="ce13">
            <text:p>0,00</text:p>
          </table:table-cell>
          <table:table-cell office:value-type="float" office:value="-4941.2" table:style-name="ce12">
            <text:p>-4.941,20</text:p>
          </table:table-cell>
          <table:table-cell office:value-type="float" office:value="9510.2199999999993" table:style-name="ce10">
            <text:p>9.510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E ALVES PACHECO LOB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11169.36" table:style-name="ce10">
            <text:p>11.169,3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522.54" table:style-name="ce10">
            <text:p>2.522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76.95" table:style-name="ce10">
            <text:p>14.876,95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088.9499999999998" table:style-name="ce12">
            <text:p>-2.088,95</text:p>
          </table:table-cell>
          <table:table-cell office:value-type="float" office:value="-1388.42" table:style-name="ce12">
            <text:p>-1.388,42</text:p>
          </table:table-cell>
          <table:table-cell office:value-type="float" office:value="0" table:style-name="ce13">
            <text:p>0,00</text:p>
          </table:table-cell>
          <table:table-cell office:value-type="float" office:value="-4884.7" table:style-name="ce12">
            <text:p>-4.884,70</text:p>
          </table:table-cell>
          <table:table-cell office:value-type="float" office:value="9992.25" table:style-name="ce10">
            <text:p>9.992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FERREIRA CARNEIRO DE SOUZA PLÁCID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1112.51" table:style-name="ce10">
            <text:p>11.112,5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09.44" table:style-name="ce10">
            <text:p>2.00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07" table:style-name="ce10">
            <text:p>14.307,00</text:p>
          </table:table-cell>
          <table:table-cell office:value-type="float" office:value="-1405.38" table:style-name="ce12">
            <text:p>-1.405,38</text:p>
          </table:table-cell>
          <table:table-cell office:value-type="float" office:value="-2021.72" table:style-name="ce12">
            <text:p>-2.021,72</text:p>
          </table:table-cell>
          <table:table-cell office:value-type="float" office:value="-3897.96" table:style-name="ce12">
            <text:p>-3.897,96</text:p>
          </table:table-cell>
          <table:table-cell office:value-type="float" office:value="0" table:style-name="ce13">
            <text:p>0,00</text:p>
          </table:table-cell>
          <table:table-cell office:value-type="float" office:value="-7325.06" table:style-name="ce12">
            <text:p>-7.325,06</text:p>
          </table:table-cell>
          <table:table-cell office:value-type="float" office:value="6981.94" table:style-name="ce10">
            <text:p>6.981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GONÇALVES QUEIROZ PEIXOTO CAMI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539.98" table:style-name="ce10">
            <text:p>2.539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25.03" table:style-name="ce10">
            <text:p>3.725,03</text:p>
          </table:table-cell>
          <table:table-cell table:number-columns-repeated="2" table:style-name="ce9"/>
          <table:table-cell office:value-type="float" office:value="-811.3" table:style-name="ce11">
            <text:p>-811,30</text:p>
          </table:table-cell>
          <table:table-cell office:value-type="float" office:value="0" table:style-name="ce13">
            <text:p>0,00</text:p>
          </table:table-cell>
          <table:table-cell office:value-type="float" office:value="-811.3" table:style-name="ce11">
            <text:p>-811,30</text:p>
          </table:table-cell>
          <table:table-cell office:value-type="float" office:value="2913.73" table:style-name="ce10">
            <text:p>2.913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SANTIAGO TENÓRIO CAVALCANTE MEND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O TRIBUNAL PLENO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372.88" table:style-name="ce10">
            <text:p>1.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27.47" table:style-name="ce10">
            <text:p>13.127,4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49.23" table:style-name="ce12">
            <text:p>-1.949,23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3">
            <text:p>0,00</text:p>
          </table:table-cell>
          <table:table-cell office:value-type="float" office:value="-4144.99" table:style-name="ce12">
            <text:p>-4.144,99</text:p>
          </table:table-cell>
          <table:table-cell office:value-type="float" office:value="8982.48" table:style-name="ce10">
            <text:p>8.982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URISTON CHAVES DE FARIAS JÚNIO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3511.85" table:style-name="ce10">
            <text:p>13.511,85</text:p>
          </table:table-cell>
          <table:table-cell office:value-type="float" office:value="4788.8100000000004" table:style-name="ce10">
            <text:p>4.788,81</text:p>
          </table:table-cell>
          <table:table-cell table:style-name="ce9"/>
          <table:table-cell office:value-type="float" office:value="1676.11" table:style-name="ce10">
            <text:p>1.67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976.77" table:style-name="ce10">
            <text:p>19.976,7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174.3499999999999" table:style-name="ce12">
            <text:p>-1.174,35</text:p>
          </table:table-cell>
          <table:table-cell office:value-type="float" office:value="-3178.59" table:style-name="ce12">
            <text:p>-3.178,59</text:p>
          </table:table-cell>
          <table:table-cell office:value-type="float" office:value="0" table:style-name="ce13">
            <text:p>0,00</text:p>
          </table:table-cell>
          <table:table-cell office:value-type="float" office:value="-5181.33" table:style-name="ce12">
            <text:p>-5.181,33</text:p>
          </table:table-cell>
          <table:table-cell office:value-type="float" office:value="14795.44" table:style-name="ce10">
            <text:p>14.795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URO SÉRGIO OMENA BARBOS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667.69" table:style-name="ce10">
            <text:p>2.667,69</text:p>
          </table:table-cell>
          <table:table-cell table:number-columns-spanned="2" table:number-rows-spanned="1" table:style-name="ce25"/>
          <table:covered-table-cell/>
          <table:table-cell office:value-type="float" office:value="6493.57" table:style-name="ce10">
            <text:p>6.493,57</text:p>
          </table:table-cell>
          <table:table-cell office:value-type="float" office:value="22148.39" table:style-name="ce10">
            <text:p>22.148,3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36.04" table:style-name="ce12">
            <text:p>-2.236,04</text:p>
          </table:table-cell>
          <table:table-cell office:value-type="float" office:value="-4202.4399999999996" table:style-name="ce12">
            <text:p>-4.202,44</text:p>
          </table:table-cell>
          <table:table-cell office:value-type="float" office:value="0" table:style-name="ce13">
            <text:p>0,00</text:p>
          </table:table-cell>
          <table:table-cell office:value-type="float" office:value="-7943.65" table:style-name="ce12">
            <text:p>-7.943,65</text:p>
          </table:table-cell>
          <table:table-cell office:value-type="float" office:value="14204.74" table:style-name="ce10">
            <text:p>14.204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ILA BARACUHY SALES MEDEIRO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NÁLISE DE PROJETOS E PROCESSOS ADMINIST</text:p>
          </table:table-cell>
          <table:table-cell office:value-type="float" office:value="10752.78" table:style-name="ce10">
            <text:p>10.752,7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92.84" table:style-name="ce10">
            <text:p>14.192,8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93.3200000000002" table:style-name="ce12">
            <text:p>-2.393,32</text:p>
          </table:table-cell>
          <table:table-cell office:value-type="float" office:value="-721.85" table:style-name="ce11">
            <text:p>-721,85</text:p>
          </table:table-cell>
          <table:table-cell office:value-type="float" office:value="0" table:style-name="ce13">
            <text:p>0,00</text:p>
          </table:table-cell>
          <table:table-cell office:value-type="float" office:value="-3943.56" table:style-name="ce12">
            <text:p>-3.943,56</text:p>
          </table:table-cell>
          <table:table-cell office:value-type="float" office:value="10249.280000000001" table:style-name="ce10">
            <text:p>10.249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NISE ALVES MAD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480.75" table:style-name="ce10">
            <text:p>19.480,75</text:p>
          </table:table-cell>
          <table:table-cell table:number-columns-repeated="2"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9740.3799999999992" table:style-name="ce10">
            <text:p>9.740,38</text:p>
          </table:table-cell>
          <table:table-cell office:value-type="float" office:value="29983.86" table:style-name="ce10">
            <text:p>29.983,86</text:p>
          </table:table-cell>
          <table:table-cell office:value-type="float" office:value="-1943.94" table:style-name="ce12">
            <text:p>-1.943,94</text:p>
          </table:table-cell>
          <table:table-cell office:value-type="float" office:value="-3953.26" table:style-name="ce12">
            <text:p>-3.953,26</text:p>
          </table:table-cell>
          <table:table-cell office:value-type="float" office:value="-1165.17" table:style-name="ce12">
            <text:p>-1.165,17</text:p>
          </table:table-cell>
          <table:table-cell office:value-type="float" office:value="0" table:style-name="ce13">
            <text:p>0,00</text:p>
          </table:table-cell>
          <table:table-cell office:value-type="float" office:value="-7062.37" table:style-name="ce12">
            <text:p>-7.062,37</text:p>
          </table:table-cell>
          <table:table-cell office:value-type="float" office:value="22921.49" table:style-name="ce10">
            <text:p>22.921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ARDO ALBUQUERQUE DE REZENDE</text:p>
          </table:table-cell>
          <table:table-cell office:value-type="string" table:style-name="ce8">
            <text:p>ASSISTENTE JURÍDICO III - FC-04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52.0300000000002" table:style-name="ce10">
            <text:p>2.55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43.1" table:style-name="ce10">
            <text:p>23.443,10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84.79" table:style-name="ce11">
            <text:p>-384,79</text:p>
          </table:table-cell>
          <table:table-cell office:value-type="float" office:value="-2406.12" table:style-name="ce12">
            <text:p>-2.406,12</text:p>
          </table:table-cell>
          <table:table-cell office:value-type="float" office:value="0" table:style-name="ce13">
            <text:p>0,00</text:p>
          </table:table-cell>
          <table:table-cell office:value-type="float" office:value="-5438.42" table:style-name="ce12">
            <text:p>-5.438,42</text:p>
          </table:table-cell>
          <table:table-cell office:value-type="float" office:value="18004.68" table:style-name="ce10">
            <text:p>18.004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ARDO JOSÉ VELOSO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285.939999999999" table:style-name="ce10">
            <text:p>19.285,94</text:p>
          </table:table-cell>
          <table:table-cell table:number-columns-repeated="2" table:style-name="ce9"/>
          <table:table-cell office:value-type="float" office:value="2312.5" table:style-name="ce10">
            <text:p>2.312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98.44" table:style-name="ce10">
            <text:p>21.598,44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28.58" table:style-name="ce12">
            <text:p>-3.628,58</text:p>
          </table:table-cell>
          <table:table-cell office:value-type="float" office:value="-981.92" table:style-name="ce11">
            <text:p>-981,92</text:p>
          </table:table-cell>
          <table:table-cell office:value-type="float" office:value="0" table:style-name="ce13">
            <text:p>0,00</text:p>
          </table:table-cell>
          <table:table-cell office:value-type="float" office:value="-7350.69" table:style-name="ce12">
            <text:p>-7.350,69</text:p>
          </table:table-cell>
          <table:table-cell office:value-type="float" office:value="14247.75" table:style-name="ce10">
            <text:p>14.247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EL TEIXEIR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744.58" table:style-name="ce14">
            <text:p>744,58</text:p>
          </table:table-cell>
          <table:table-cell table:style-name="ce9"/>
          <table:table-cell office:value-type="float" office:value="3928.48" table:style-name="ce10">
            <text:p>3.928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89.919999999998" table:style-name="ce10">
            <text:p>18.089,92</text:p>
          </table:table-cell>
          <table:table-cell office:value-type="float" office:value="-1620.37" table:style-name="ce12">
            <text:p>-1.620,37</text:p>
          </table:table-cell>
          <table:table-cell office:value-type="float" office:value="-2318.75" table:style-name="ce12">
            <text:p>-2.318,75</text:p>
          </table:table-cell>
          <table:table-cell office:value-type="float" office:value="-3838.43" table:style-name="ce12">
            <text:p>-3.838,43</text:p>
          </table:table-cell>
          <table:table-cell office:value-type="float" office:value="0" table:style-name="ce13">
            <text:p>0,00</text:p>
          </table:table-cell>
          <table:table-cell office:value-type="float" office:value="-7777.55" table:style-name="ce12">
            <text:p>-7.777,55</text:p>
          </table:table-cell>
          <table:table-cell office:value-type="float" office:value="10312.370000000001" table:style-name="ce10">
            <text:p>10.312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ILSON LIMA DE MIR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3656.12" table:style-name="ce10">
            <text:p>3.656,12</text:p>
          </table:table-cell>
          <table:table-cell table:style-name="ce9"/>
          <table:table-cell office:value-type="float" office:value="2590.2600000000002" table:style-name="ce10">
            <text:p>2.590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337.55" table:style-name="ce10">
            <text:p>28.337,55</text:p>
          </table:table-cell>
          <table:table-cell office:value-type="float" office:value="-3828.35" table:style-name="ce12">
            <text:p>-3.828,35</text:p>
          </table:table-cell>
          <table:table-cell office:value-type="float" office:value="-5106.21" table:style-name="ce12">
            <text:p>-5.106,21</text:p>
          </table:table-cell>
          <table:table-cell office:value-type="float" office:value="-4823.1400000000003" table:style-name="ce12">
            <text:p>-4.823,14</text:p>
          </table:table-cell>
          <table:table-cell office:value-type="float" office:value="0" table:style-name="ce13">
            <text:p>0,00</text:p>
          </table:table-cell>
          <table:table-cell office:value-type="float" office:value="-13757.7" table:style-name="ce12">
            <text:p>-13.757,70</text:p>
          </table:table-cell>
          <table:table-cell office:value-type="float" office:value="14579.85" table:style-name="ce10">
            <text:p>14.579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BIA AMÉLIA CHAGAS AMARAL</text:p>
          </table:table-cell>
          <table:table-cell office:value-type="string" table:style-name="ce8">
            <text:p>ASSISTENTE-EXECUTIVO - FC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8467.75" table:style-name="ce10">
            <text:p>18.467,75</text:p>
          </table:table-cell>
          <table:table-cell office:value-type="float" office:value="2557.52" table:style-name="ce10">
            <text:p>2.557,5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39.78" table:style-name="ce10">
            <text:p>1.939,78</text:p>
          </table:table-cell>
          <table:table-cell office:value-type="float" office:value="2770.22" table:number-columns-spanned="2" table:number-rows-spanned="1" table:style-name="ce26">
            <text:p>2.770,22</text:p>
          </table:table-cell>
          <table:covered-table-cell/>
          <table:table-cell table:style-name="ce9"/>
          <table:table-cell office:value-type="float" office:value="27675.16" table:style-name="ce10">
            <text:p>27.675,16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5452.41" table:style-name="ce12">
            <text:p>-5.452,41</text:p>
          </table:table-cell>
          <table:table-cell office:value-type="float" office:value="-4174.8999999999996" table:style-name="ce12">
            <text:p>-4.174,90</text:p>
          </table:table-cell>
          <table:table-cell office:value-type="float" office:value="0" table:style-name="ce13">
            <text:p>0,00</text:p>
          </table:table-cell>
          <table:table-cell office:value-type="float" office:value="-12184.83" table:style-name="ce12">
            <text:p>-12.184,83</text:p>
          </table:table-cell>
          <table:table-cell office:value-type="float" office:value="15490.33" table:style-name="ce10">
            <text:p>15.490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DIA MARIA SOUTO MAIOR MEDEI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7756.56" table:style-name="ce10">
            <text:p>7.756,56</text:p>
          </table:table-cell>
          <table:table-cell table:style-name="ce9"/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office:value-type="float" office:value="9755.58" table:style-name="ce10">
            <text:p>9.755,58</text:p>
          </table:table-cell>
          <table:table-cell office:value-type="float" office:value="29303.08" table:style-name="ce10">
            <text:p>29.303,08</text:p>
          </table:table-cell>
          <table:table-cell office:value-type="float" office:value="-1948.96" table:style-name="ce12">
            <text:p>-1.948,96</text:p>
          </table:table-cell>
          <table:table-cell table:style-name="ce9"/>
          <table:table-cell office:value-type="float" office:value="-81.91" table:style-name="ce11">
            <text:p>-81,91</text:p>
          </table:table-cell>
          <table:table-cell office:value-type="float" office:value="0" table:style-name="ce13">
            <text:p>0,00</text:p>
          </table:table-cell>
          <table:table-cell office:value-type="float" office:value="-2030.87" table:style-name="ce12">
            <text:p>-2.030,87</text:p>
          </table:table-cell>
          <table:table-cell office:value-type="float" office:value="27272.21" table:style-name="ce10">
            <text:p>27.272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LIAN SIBELY CAVALCANT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AL)</text:p>
          </table:table-cell>
          <table:table-cell office:value-type="float" office:value="11683.35" table:style-name="ce10">
            <text:p>11.683,35</text:p>
          </table:table-cell>
          <table:table-cell office:value-type="float" office:value="2769.6" table:style-name="ce10">
            <text:p>2.769,60</text:p>
          </table:table-cell>
          <table:table-cell table:style-name="ce9"/>
          <table:table-cell office:value-type="float" office:value="2480.4699999999998" table:style-name="ce10">
            <text:p>2.480,47</text:p>
          </table:table-cell>
          <table:table-cell table:number-columns-spanned="2" table:number-rows-spanned="1" table:style-name="ce25"/>
          <table:covered-table-cell/>
          <table:table-cell office:value-type="float" office:value="6022.06" table:style-name="ce10">
            <text:p>6.022,06</text:p>
          </table:table-cell>
          <table:table-cell office:value-type="float" office:value="22955.48" table:style-name="ce10">
            <text:p>22.955,48</text:p>
          </table:table-cell>
          <table:table-cell office:value-type="float" office:value="-1934.91" table:style-name="ce12">
            <text:p>-1.934,91</text:p>
          </table:table-cell>
          <table:table-cell office:value-type="float" office:value="-2416.69" table:style-name="ce12">
            <text:p>-2.416,69</text:p>
          </table:table-cell>
          <table:table-cell office:value-type="float" office:value="-1905.72" table:style-name="ce12">
            <text:p>-1.905,72</text:p>
          </table:table-cell>
          <table:table-cell office:value-type="float" office:value="0" table:style-name="ce13">
            <text:p>0,00</text:p>
          </table:table-cell>
          <table:table-cell office:value-type="float" office:value="-6257.32" table:style-name="ce12">
            <text:p>-6.257,32</text:p>
          </table:table-cell>
          <table:table-cell office:value-type="float" office:value="16698.16" table:style-name="ce10">
            <text:p>16.698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LIANE CRISTINA CALHEIROS DE OLIV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6ª VT)</text:p>
          </table:table-cell>
          <table:table-cell office:value-type="float" office:value="11169.36" table:style-name="ce10">
            <text:p>11.169,3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94.02" table:style-name="ce10">
            <text:p>2.394,02</text:p>
          </table:table-cell>
          <table:table-cell office:value-type="float" office:value="2471.4499999999998" table:number-columns-spanned="2" table:number-rows-spanned="1" table:style-name="ce26">
            <text:p>2.471,45</text:p>
          </table:table-cell>
          <table:covered-table-cell/>
          <table:table-cell table:style-name="ce9"/>
          <table:table-cell office:value-type="float" office:value="18267.21" table:style-name="ce10">
            <text:p>18.267,21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3108.75" table:style-name="ce12">
            <text:p>-3.108,75</text:p>
          </table:table-cell>
          <table:table-cell office:value-type="float" office:value="-889.8" table:style-name="ce11">
            <text:p>-889,80</text:p>
          </table:table-cell>
          <table:table-cell office:value-type="float" office:value="0" table:style-name="ce13">
            <text:p>0,00</text:p>
          </table:table-cell>
          <table:table-cell office:value-type="float" office:value="-5405.88" table:style-name="ce12">
            <text:p>-5.405,88</text:p>
          </table:table-cell>
          <table:table-cell office:value-type="float" office:value="12861.33" table:style-name="ce10">
            <text:p>12.861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NDAURA VIEIRA DA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1841.53" table:style-name="ce10">
            <text:p>1.841,53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971.63" table:style-name="ce10">
            <text:p>2.971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192.23" table:style-name="ce10">
            <text:p>6.192,23</text:p>
          </table:table-cell>
          <table:table-cell office:value-type="float" office:value="-295.47000000000003" table:style-name="ce11">
            <text:p>-295,47</text:p>
          </table:table-cell>
          <table:table-cell office:value-type="float" office:value="-48.15" table:style-name="ce11">
            <text:p>-48,15</text:p>
          </table:table-cell>
          <table:table-cell office:value-type="float" office:value="-1864.65" table:style-name="ce12">
            <text:p>-1.864,65</text:p>
          </table:table-cell>
          <table:table-cell office:value-type="float" office:value="0" table:style-name="ce13">
            <text:p>0,00</text:p>
          </table:table-cell>
          <table:table-cell office:value-type="float" office:value="-2208.27" table:style-name="ce12">
            <text:p>-2.208,27</text:p>
          </table:table-cell>
          <table:table-cell office:value-type="float" office:value="3983.96" table:style-name="ce10">
            <text:p>3.983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SIANE MARIA SANTOS ARAÚJ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CORREIÇÕES, NORMATIZAÇÃO E PROCESSOS (S</text:p>
          </table:table-cell>
          <table:table-cell table:number-columns-repeated="3" table:style-name="ce9"/>
          <table:table-cell office:value-type="float" office:value="2559.31" table:style-name="ce10">
            <text:p>2.55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9.31" table:style-name="ce10">
            <text:p>2.559,31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559.31" table:style-name="ce10">
            <text:p>2.559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VIA JATOBÁ DE HOLANDA CAVALCANT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7649.37" table:style-name="ce10">
            <text:p>17.649,3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54.02" table:style-name="ce10">
            <text:p>1.95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88.439999999999" table:style-name="ce10">
            <text:p>20.788,44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578.67" table:style-name="ce12">
            <text:p>-3.578,67</text:p>
          </table:table-cell>
          <table:table-cell office:value-type="float" office:value="-798.92" table:style-name="ce11">
            <text:p>-798,92</text:p>
          </table:table-cell>
          <table:table-cell office:value-type="float" office:value="0" table:style-name="ce13">
            <text:p>0,00</text:p>
          </table:table-cell>
          <table:table-cell office:value-type="float" office:value="-6847.75" table:style-name="ce12">
            <text:p>-6.847,75</text:p>
          </table:table-cell>
          <table:table-cell office:value-type="float" office:value="13940.69" table:style-name="ce10">
            <text:p>13.940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VIANE BEZERRA BUENO BRAZ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0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68.92" table:style-name="ce10">
            <text:p>2.868,92</text:p>
          </table:table-cell>
          <table:table-cell office:value-type="float" office:value="7198.75" table:number-columns-spanned="2" table:number-rows-spanned="1" table:style-name="ce26">
            <text:p>7.198,75</text:p>
          </table:table-cell>
          <table:covered-table-cell/>
          <table:table-cell office:value-type="float" office:value="10798.12" table:style-name="ce10">
            <text:p>10.798,12</text:p>
          </table:table-cell>
          <table:table-cell office:value-type="float" office:value="42462.03" table:style-name="ce10">
            <text:p>42.462,0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217.8" table:style-name="ce12">
            <text:p>-5.217,80</text:p>
          </table:table-cell>
          <table:table-cell office:value-type="float" office:value="-1822.1" table:style-name="ce12">
            <text:p>-1.822,10</text:p>
          </table:table-cell>
          <table:table-cell office:value-type="float" office:value="0" table:style-name="ce13">
            <text:p>0,00</text:p>
          </table:table-cell>
          <table:table-cell office:value-type="float" office:value="-9780.09" table:style-name="ce12">
            <text:p>-9.780,09</text:p>
          </table:table-cell>
          <table:table-cell office:value-type="float" office:value="32681.94" table:style-name="ce10">
            <text:p>32.681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NA DOS SANTOS SILVA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AHFI)</text:p>
          </table:table-cell>
          <table:table-cell table:number-columns-repeated="2" table:style-name="ce9"/>
          <table:table-cell office:value-type="float" office:value="2251.6" table:style-name="ce10">
            <text:p>2.251,60</text:p>
          </table:table-cell>
          <table:table-cell table:style-name="ce9"/>
          <table:table-cell table:number-columns-spanned="2" table:number-rows-spanned="1" table:style-name="ce25"/>
          <table:covered-table-cell/>
          <table:table-cell office:value-type="float" office:value="444.39" table:style-name="ce13">
            <text:p>444,39</text:p>
          </table:table-cell>
          <table:table-cell office:value-type="float" office:value="2695.99" table:style-name="ce10">
            <text:p>2.695,99</text:p>
          </table:table-cell>
          <table:table-cell table:style-name="ce9"/>
          <table:table-cell office:value-type="float" office:value="-26.07" table:style-name="ce11">
            <text:p>-26,0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.07" table:style-name="ce11">
            <text:p>-26,07</text:p>
          </table:table-cell>
          <table:table-cell office:value-type="float" office:value="2669.92" table:style-name="ce10">
            <text:p>2.669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NNA ROSY CARNEIRO DE MORA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3ª VT)</text:p>
          </table:table-cell>
          <table:table-cell office:value-type="float" office:value="11458.34" table:style-name="ce10">
            <text:p>11.458,3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517.63" table:style-name="ce10">
            <text:p>3.517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08.349999999999" table:style-name="ce10">
            <text:p>17.208,35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391.0500000000002" table:style-name="ce12">
            <text:p>-2.391,05</text:p>
          </table:table-cell>
          <table:table-cell office:value-type="float" office:value="-2295.5100000000002" table:style-name="ce12">
            <text:p>-2.295,51</text:p>
          </table:table-cell>
          <table:table-cell office:value-type="float" office:value="0" table:style-name="ce13">
            <text:p>0,00</text:p>
          </table:table-cell>
          <table:table-cell office:value-type="float" office:value="-6142.08" table:style-name="ce12">
            <text:p>-6.142,08</text:p>
          </table:table-cell>
          <table:table-cell office:value-type="float" office:value="11066.27" table:style-name="ce10">
            <text:p>11.066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RA ESTER DE BARROS JATOBÁ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9880.59" table:style-name="ce10">
            <text:p>9.880,5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554.9499999999998" table:style-name="ce10">
            <text:p>2.554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846.55" table:style-name="ce10">
            <text:p>20.846,5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80.89" table:style-name="ce12">
            <text:p>-3.880,89</text:p>
          </table:table-cell>
          <table:table-cell office:value-type="float" office:value="-2842.88" table:style-name="ce12">
            <text:p>-2.842,88</text:p>
          </table:table-cell>
          <table:table-cell office:value-type="float" office:value="0" table:style-name="ce13">
            <text:p>0,00</text:p>
          </table:table-cell>
          <table:table-cell office:value-type="float" office:value="-7552.16" table:style-name="ce12">
            <text:p>-7.552,16</text:p>
          </table:table-cell>
          <table:table-cell office:value-type="float" office:value="13294.39" table:style-name="ce10">
            <text:p>13.294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 BARBOSA DUART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887.29" table:style-name="ce10">
            <text:p>1.887,29</text:p>
          </table:table-cell>
          <table:table-cell table:style-name="ce9"/>
          <table:table-cell office:value-type="float" office:value="1328.62" table:style-name="ce10">
            <text:p>1.328,62</text:p>
          </table:table-cell>
          <table:table-cell table:number-columns-spanned="2" table:number-rows-spanned="1" table:style-name="ce25"/>
          <table:covered-table-cell/>
          <table:table-cell office:value-type="float" office:value="6820.94" table:style-name="ce10">
            <text:p>6.820,94</text:p>
          </table:table-cell>
          <table:table-cell office:value-type="float" office:value="21791.439999999999" table:style-name="ce10">
            <text:p>21.791,44</text:p>
          </table:table-cell>
          <table:table-cell office:value-type="float" office:value="-980.53" table:style-name="ce11">
            <text:p>-980,53</text:p>
          </table:table-cell>
          <table:table-cell office:value-type="float" office:value="-2560.37" table:style-name="ce12">
            <text:p>-2.560,37</text:p>
          </table:table-cell>
          <table:table-cell office:value-type="float" office:value="-1973.86" table:style-name="ce12">
            <text:p>-1.973,86</text:p>
          </table:table-cell>
          <table:table-cell office:value-type="float" office:value="0" table:style-name="ce13">
            <text:p>0,00</text:p>
          </table:table-cell>
          <table:table-cell office:value-type="float" office:value="-5514.76" table:style-name="ce12">
            <text:p>-5.514,76</text:p>
          </table:table-cell>
          <table:table-cell office:value-type="float" office:value="16276.68" table:style-name="ce10">
            <text:p>16.276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CRISTINA DE MELO SOU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852.91" table:style-name="ce10">
            <text:p>1.852,9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29.76" table:style-name="ce10">
            <text:p>1.62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66.11" table:style-name="ce10">
            <text:p>16.066,11</text:p>
          </table:table-cell>
          <table:table-cell office:value-type="float" office:value="-1744.47" table:style-name="ce12">
            <text:p>-1.744,47</text:p>
          </table:table-cell>
          <table:table-cell office:value-type="float" office:value="-2568.77" table:style-name="ce12">
            <text:p>-2.568,77</text:p>
          </table:table-cell>
          <table:table-cell office:value-type="float" office:value="-1176.47" table:style-name="ce12">
            <text:p>-1.176,47</text:p>
          </table:table-cell>
          <table:table-cell office:value-type="float" office:value="0" table:style-name="ce13">
            <text:p>0,00</text:p>
          </table:table-cell>
          <table:table-cell office:value-type="float" office:value="-5489.71" table:style-name="ce12">
            <text:p>-5.489,71</text:p>
          </table:table-cell>
          <table:table-cell office:value-type="float" office:value="10576.4" table:style-name="ce10">
            <text:p>10.576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DA SILVA TER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359.12" table:style-name="ce10">
            <text:p>2.359,12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71.86" table:style-name="ce10">
            <text:p>1.87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07.12" table:style-name="ce10">
            <text:p>17.507,12</text:p>
          </table:table-cell>
          <table:table-cell office:value-type="float" office:value="-1886.77" table:style-name="ce12">
            <text:p>-1.886,77</text:p>
          </table:table-cell>
          <table:table-cell office:value-type="float" office:value="-2807.2" table:style-name="ce12">
            <text:p>-2.807,20</text:p>
          </table:table-cell>
          <table:table-cell office:value-type="float" office:value="-6147.45" table:style-name="ce12">
            <text:p>-6.147,45</text:p>
          </table:table-cell>
          <table:table-cell office:value-type="float" office:value="0" table:style-name="ce13">
            <text:p>0,00</text:p>
          </table:table-cell>
          <table:table-cell office:value-type="float" office:value="-10841.42" table:style-name="ce12">
            <text:p>-10.841,42</text:p>
          </table:table-cell>
          <table:table-cell office:value-type="float" office:value="6665.7" table:style-name="ce10">
            <text:p>6.665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DE CARVALHO SALGUEIRO SILV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8582.830000000002" table:style-name="ce10">
            <text:p>18.582,8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790.82" table:style-name="ce10">
            <text:p>1.790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13.54" table:style-name="ce10">
            <text:p>22.313,5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46.58" table:style-name="ce12">
            <text:p>-4.546,58</text:p>
          </table:table-cell>
          <table:table-cell office:value-type="float" office:value="-1285.8599999999999" table:style-name="ce12">
            <text:p>-1.285,86</text:p>
          </table:table-cell>
          <table:table-cell office:value-type="float" office:value="0" table:style-name="ce13">
            <text:p>0,00</text:p>
          </table:table-cell>
          <table:table-cell office:value-type="float" office:value="-6660.83" table:style-name="ce12">
            <text:p>-6.660,83</text:p>
          </table:table-cell>
          <table:table-cell office:value-type="float" office:value="15652.71" table:style-name="ce10">
            <text:p>15.652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FREITAS RIBEIRO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664.73" table:style-name="ce10">
            <text:p>1.664,73</text:p>
          </table:table-cell>
          <table:table-cell office:value-type="float" office:value="1939.89" table:style-name="ce10">
            <text:p>1.939,89</text:p>
          </table:table-cell>
          <table:table-cell office:value-type="float" office:value="1421.86" table:style-name="ce10">
            <text:p>1.42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28" table:style-name="ce10">
            <text:p>23.728,00</text:p>
          </table:table-cell>
          <table:table-cell office:value-type="float" office:value="-2918.44" table:style-name="ce12">
            <text:p>-2.918,44</text:p>
          </table:table-cell>
          <table:table-cell office:value-type="float" office:value="-4462.26" table:style-name="ce12">
            <text:p>-4.462,26</text:p>
          </table:table-cell>
          <table:table-cell office:value-type="float" office:value="-4121.43" table:style-name="ce12">
            <text:p>-4.121,43</text:p>
          </table:table-cell>
          <table:table-cell office:value-type="float" office:value="0" table:style-name="ce13">
            <text:p>0,00</text:p>
          </table:table-cell>
          <table:table-cell office:value-type="float" office:value="-11502.13" table:style-name="ce12">
            <text:p>-11.502,13</text:p>
          </table:table-cell>
          <table:table-cell office:value-type="float" office:value="12225.87" table:style-name="ce10">
            <text:p>12.225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LYRA FIALH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001.86" table:style-name="ce10">
            <text:p>3.001,86</text:p>
          </table:table-cell>
          <table:table-cell table:style-name="ce9"/>
          <table:table-cell office:value-type="float" office:value="499.68" table:style-name="ce14">
            <text:p>499,68</text:p>
          </table:table-cell>
          <table:table-cell table:number-columns-spanned="2" table:number-rows-spanned="1" table:style-name="ce25"/>
          <table:covered-table-cell/>
          <table:table-cell office:value-type="float" office:value="7318.86" table:style-name="ce10">
            <text:p>7.318,86</text:p>
          </table:table-cell>
          <table:table-cell office:value-type="float" office:value="22456.26" table:style-name="ce10">
            <text:p>22.456,26</text:p>
          </table:table-cell>
          <table:table-cell office:value-type="float" office:value="-1973.23" table:style-name="ce12">
            <text:p>-1.973,23</text:p>
          </table:table-cell>
          <table:table-cell office:value-type="float" office:value="-2613.37" table:style-name="ce12">
            <text:p>-2.613,37</text:p>
          </table:table-cell>
          <table:table-cell office:value-type="float" office:value="-792.32" table:style-name="ce11">
            <text:p>-792,32</text:p>
          </table:table-cell>
          <table:table-cell office:value-type="float" office:value="0" table:style-name="ce13">
            <text:p>0,00</text:p>
          </table:table-cell>
          <table:table-cell office:value-type="float" office:value="-5378.92" table:style-name="ce12">
            <text:p>-5.378,92</text:p>
          </table:table-cell>
          <table:table-cell office:value-type="float" office:value="17077.34" table:style-name="ce10">
            <text:p>17.077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MARIA VASSALO DE VASCONCELLOS TORR</text:p>
          </table:table-cell>
          <table:table-cell office:value-type="string" table:style-name="ce8">
            <text:p>EXERCÍCIO <text:s/>PROVISÓRI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9"/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.35" table:style-name="ce14">
            <text:p>36,3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6.35" table:style-name="ce14">
            <text:p>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MARQUES BESERRA VALE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431" table:style-name="ce10">
            <text:p>1.431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16.22" table:style-name="ce10">
            <text:p>4.116,22</text:p>
          </table:table-cell>
          <table:table-cell office:value-type="float" office:value="-200.34" table:style-name="ce11">
            <text:p>-200,34</text:p>
          </table:table-cell>
          <table:table-cell office:value-type="float" office:value="-38.380000000000003" table:style-name="ce11">
            <text:p>-38,38</text:p>
          </table:table-cell>
          <table:table-cell office:value-type="float" office:value="-1558.56" table:style-name="ce12">
            <text:p>-1.558,56</text:p>
          </table:table-cell>
          <table:table-cell office:value-type="float" office:value="0" table:style-name="ce13">
            <text:p>0,00</text:p>
          </table:table-cell>
          <table:table-cell office:value-type="float" office:value="-1797.28" table:style-name="ce12">
            <text:p>-1.797,28</text:p>
          </table:table-cell>
          <table:table-cell office:value-type="float" office:value="2318.94" table:style-name="ce10">
            <text:p>2.318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OLIVEIRA TEMOTEO JUCÁ</text:p>
          </table:table-cell>
          <table:table-cell office:value-type="string" table:style-name="ce8">
            <text:p>ANALISTA JUDICIÁRIO - NÍVEL SUPERIOR C11</text:p>
          </table:table-cell>
          <table:table-cell table:style-name="ce9"/>
          <table:table-cell office:value-type="float" office:value="18399.2" table:style-name="ce10">
            <text:p>18.399,20</text:p>
          </table:table-cell>
          <table:table-cell table:number-columns-repeated="2" table:style-name="ce9"/>
          <table:table-cell office:value-type="float" office:value="2742.96" table:style-name="ce10">
            <text:p>2.742,96</text:p>
          </table:table-cell>
          <table:table-cell table:number-columns-spanned="2" table:number-rows-spanned="1" table:style-name="ce25"/>
          <table:covered-table-cell/>
          <table:table-cell office:value-type="float" office:value="9199.6" table:style-name="ce10">
            <text:p>9.199,60</text:p>
          </table:table-cell>
          <table:table-cell office:value-type="float" office:value="30341.759999999998" table:style-name="ce10">
            <text:p>30.341,76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382.83" table:style-name="ce12">
            <text:p>-3.382,83</text:p>
          </table:table-cell>
          <table:table-cell office:value-type="float" office:value="-1592.76" table:style-name="ce12">
            <text:p>-1.592,76</text:p>
          </table:table-cell>
          <table:table-cell office:value-type="float" office:value="0" table:style-name="ce13">
            <text:p>0,00</text:p>
          </table:table-cell>
          <table:table-cell office:value-type="float" office:value="-7533.11" table:style-name="ce12">
            <text:p>-7.533,11</text:p>
          </table:table-cell>
          <table:table-cell office:value-type="float" office:value="22808.65" table:style-name="ce10">
            <text:p>22.808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SOUZA SANTANA ALMEID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5802.68" table:style-name="ce10">
            <text:p>15.802,6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74.02" table:style-name="ce10">
            <text:p>2.17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61.75" table:style-name="ce10">
            <text:p>19.161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22.32" table:style-name="ce12">
            <text:p>-3.522,32</text:p>
          </table:table-cell>
          <table:table-cell office:value-type="float" office:value="-778.27" table:style-name="ce11">
            <text:p>-778,27</text:p>
          </table:table-cell>
          <table:table-cell office:value-type="float" office:value="0" table:style-name="ce13">
            <text:p>0,00</text:p>
          </table:table-cell>
          <table:table-cell office:value-type="float" office:value="-5128.9799999999996" table:style-name="ce12">
            <text:p>-5.128,98</text:p>
          </table:table-cell>
          <table:table-cell office:value-type="float" office:value="14032.77" table:style-name="ce10">
            <text:p>14.032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TAVARES DE SOUZA BAS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12.0300000000002" table:style-name="ce10">
            <text:p>2.31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86.2" table:style-name="ce10">
            <text:p>23.986,20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33.21" table:style-name="ce12">
            <text:p>-4.233,21</text:p>
          </table:table-cell>
          <table:table-cell office:value-type="float" office:value="-4284.1400000000003" table:style-name="ce12">
            <text:p>-4.284,14</text:p>
          </table:table-cell>
          <table:table-cell office:value-type="float" office:value="0" table:style-name="ce13">
            <text:p>0,00</text:p>
          </table:table-cell>
          <table:table-cell office:value-type="float" office:value="-11257.54" table:style-name="ce12">
            <text:p>-11.257,54</text:p>
          </table:table-cell>
          <table:table-cell office:value-type="float" office:value="12728.66" table:style-name="ce10">
            <text:p>12.728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FONTAN PEDROSA MEL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369.9899999999998" table:style-name="ce10">
            <text:p>2.369,9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61.81" table:style-name="ce10">
            <text:p>2.461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70.080000000002" table:style-name="ce10">
            <text:p>18.170,08</text:p>
          </table:table-cell>
          <table:table-cell office:value-type="float" office:value="-1829.79" table:style-name="ce12">
            <text:p>-1.829,79</text:p>
          </table:table-cell>
          <table:table-cell office:value-type="float" office:value="-2895.08" table:style-name="ce12">
            <text:p>-2.895,08</text:p>
          </table:table-cell>
          <table:table-cell office:value-type="float" office:value="-5556.5" table:style-name="ce12">
            <text:p>-5.556,50</text:p>
          </table:table-cell>
          <table:table-cell office:value-type="float" office:value="0" table:style-name="ce13">
            <text:p>0,00</text:p>
          </table:table-cell>
          <table:table-cell office:value-type="float" office:value="-10281.370000000001" table:style-name="ce12">
            <text:p>-10.281,37</text:p>
          </table:table-cell>
          <table:table-cell office:value-type="float" office:value="7888.71" table:style-name="ce10">
            <text:p>7.888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FREIT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GE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104.56" table:style-name="ce10">
            <text:p>2.104,56</text:p>
          </table:table-cell>
          <table:table-cell table:style-name="ce9"/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03.57" table:style-name="ce10">
            <text:p>15.603,57</text:p>
          </table:table-cell>
          <table:table-cell office:value-type="float" office:value="-1844.77" table:style-name="ce12">
            <text:p>-1.844,77</text:p>
          </table:table-cell>
          <table:table-cell office:value-type="float" office:value="-1775.98" table:style-name="ce12">
            <text:p>-1.775,98</text:p>
          </table:table-cell>
          <table:table-cell office:value-type="float" office:value="-1704.37" table:style-name="ce12">
            <text:p>-1.704,37</text:p>
          </table:table-cell>
          <table:table-cell office:value-type="float" office:value="0" table:style-name="ce13">
            <text:p>0,00</text:p>
          </table:table-cell>
          <table:table-cell office:value-type="float" office:value="-5325.12" table:style-name="ce12">
            <text:p>-5.325,12</text:p>
          </table:table-cell>
          <table:table-cell office:value-type="float" office:value="10278.450000000001" table:style-name="ce10">
            <text:p>10.278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PONTES DE ALENCAR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741.57" table:style-name="ce10">
            <text:p>12.741,57</text:p>
          </table:table-cell>
          <table:table-cell table:number-columns-repeated="2" table:style-name="ce9"/>
          <table:table-cell office:value-type="float" office:value="1697.2" table:style-name="ce10">
            <text:p>1.697,20</text:p>
          </table:table-cell>
          <table:table-cell table:number-columns-spanned="2" table:number-rows-spanned="1" table:style-name="ce25"/>
          <table:covered-table-cell/>
          <table:table-cell office:value-type="float" office:value="6296.99" table:style-name="ce10">
            <text:p>6.296,99</text:p>
          </table:table-cell>
          <table:table-cell office:value-type="float" office:value="20735.759999999998" table:style-name="ce10">
            <text:p>20.735,76</text:p>
          </table:table-cell>
          <table:table-cell office:value-type="float" office:value="-1637.2" table:style-name="ce12">
            <text:p>-1.637,20</text:p>
          </table:table-cell>
          <table:table-cell office:value-type="float" office:value="-2184.34" table:style-name="ce12">
            <text:p>-2.184,34</text:p>
          </table:table-cell>
          <table:table-cell office:value-type="float" office:value="-1177.53" table:style-name="ce12">
            <text:p>-1.177,53</text:p>
          </table:table-cell>
          <table:table-cell office:value-type="float" office:value="0" table:style-name="ce13">
            <text:p>0,00</text:p>
          </table:table-cell>
          <table:table-cell office:value-type="float" office:value="-4999.07" table:style-name="ce12">
            <text:p>-4.999,07</text:p>
          </table:table-cell>
          <table:table-cell office:value-type="float" office:value="15736.69" table:style-name="ce10">
            <text:p>15.736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ÍDIA HELENA MATOS FONTENEL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42.47999999999999" table:style-name="ce14">
            <text:p>142,48</text:p>
          </table:table-cell>
          <table:table-cell table:style-name="ce9"/>
          <table:table-cell office:value-type="float" office:value="1328.62" table:style-name="ce10">
            <text:p>1.328,62</text:p>
          </table:table-cell>
          <table:table-cell table:number-columns-spanned="2" table:number-rows-spanned="1" table:style-name="ce25"/>
          <table:covered-table-cell/>
          <table:table-cell office:value-type="float" office:value="5889.17" table:style-name="ce10">
            <text:p>5.889,17</text:p>
          </table:table-cell>
          <table:table-cell office:value-type="float" office:value="18996.13" table:style-name="ce10">
            <text:p>18.996,13</text:p>
          </table:table-cell>
          <table:table-cell office:value-type="float" office:value="-680.22" table:style-name="ce11">
            <text:p>-680,22</text:p>
          </table:table-cell>
          <table:table-cell table:style-name="ce9"/>
          <table:table-cell office:value-type="float" office:value="-2460.8000000000002" table:style-name="ce12">
            <text:p>-2.460,80</text:p>
          </table:table-cell>
          <table:table-cell office:value-type="float" office:value="0" table:style-name="ce13">
            <text:p>0,00</text:p>
          </table:table-cell>
          <table:table-cell office:value-type="float" office:value="-3141.02" table:style-name="ce12">
            <text:p>-3.141,02</text:p>
          </table:table-cell>
          <table:table-cell office:value-type="float" office:value="15855.11" table:style-name="ce10">
            <text:p>15.855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LANDIA BATISTA SALE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5ª VT)</text:p>
          </table:table-cell>
          <table:table-cell office:value-type="float" office:value="19328.669999999998" table:style-name="ce10">
            <text:p>19.328,67</text:p>
          </table:table-cell>
          <table:table-cell office:value-type="float" office:value="3105.52" table:style-name="ce10">
            <text:p>3.105,52</text:p>
          </table:table-cell>
          <table:table-cell office:value-type="float" office:value="2232.38" table:style-name="ce10">
            <text:p>2.232,38</text:p>
          </table:table-cell>
          <table:table-cell office:value-type="float" office:value="1697.06" table:style-name="ce10">
            <text:p>1.697,06</text:p>
          </table:table-cell>
          <table:table-cell office:value-type="float" office:value="1853.59" table:number-columns-spanned="2" table:number-rows-spanned="1" table:style-name="ce26">
            <text:p>1.853,59</text:p>
          </table:table-cell>
          <table:covered-table-cell/>
          <table:table-cell table:style-name="ce9"/>
          <table:table-cell office:value-type="float" office:value="28217.22" table:style-name="ce10">
            <text:p>28.217,22</text:p>
          </table:table-cell>
          <table:table-cell office:value-type="float" office:value="-2791.93" table:style-name="ce12">
            <text:p>-2.791,93</text:p>
          </table:table-cell>
          <table:table-cell office:value-type="float" office:value="-5655.9" table:style-name="ce12">
            <text:p>-5.655,90</text:p>
          </table:table-cell>
          <table:table-cell office:value-type="float" office:value="-2060.0300000000002" table:style-name="ce12">
            <text:p>-2.060,03</text:p>
          </table:table-cell>
          <table:table-cell office:value-type="float" office:value="0" table:style-name="ce13">
            <text:p>0,00</text:p>
          </table:table-cell>
          <table:table-cell office:value-type="float" office:value="-10507.86" table:style-name="ce12">
            <text:p>-10.507,86</text:p>
          </table:table-cell>
          <table:table-cell office:value-type="float" office:value="17709.36" table:style-name="ce10">
            <text:p>17.709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ÚCIO ANDRÉ LIMA BATIST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ATA)</text:p>
          </table:table-cell>
          <table:table-cell office:value-type="float" office:value="1600" table:style-name="ce10">
            <text:p>1.600,0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263.36" table:style-name="ce10">
            <text:p>3.263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095.74" table:style-name="ce10">
            <text:p>7.095,74</text:p>
          </table:table-cell>
          <table:table-cell office:value-type="float" office:value="-224" table:style-name="ce11">
            <text:p>-224,00</text:p>
          </table:table-cell>
          <table:table-cell office:value-type="float" office:value="-158.03" table:style-name="ce11">
            <text:p>-158,03</text:p>
          </table:table-cell>
          <table:table-cell office:value-type="float" office:value="-2602.56" table:style-name="ce12">
            <text:p>-2.602,56</text:p>
          </table:table-cell>
          <table:table-cell office:value-type="float" office:value="0" table:style-name="ce13">
            <text:p>0,00</text:p>
          </table:table-cell>
          <table:table-cell office:value-type="float" office:value="-2984.59" table:style-name="ce12">
            <text:p>-2.984,59</text:p>
          </table:table-cell>
          <table:table-cell office:value-type="float" office:value="4111.1499999999996" table:style-name="ce10">
            <text:p>4.111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VALDO TEIXEIRA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774.81" table:style-name="ce10">
            <text:p>2.774,81</text:p>
          </table:table-cell>
          <table:table-cell office:value-type="float" office:value="1185.05" table:style-name="ce10">
            <text:p>1.185,05</text:p>
          </table:table-cell>
          <table:table-cell office:value-type="float" office:value="3347.47" table:style-name="ce10">
            <text:p>3.347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05.72" table:style-name="ce10">
            <text:p>18.705,72</text:p>
          </table:table-cell>
          <table:table-cell office:value-type="float" office:value="-1896.59" table:style-name="ce12">
            <text:p>-1.896,59</text:p>
          </table:table-cell>
          <table:table-cell office:value-type="float" office:value="-2186.87" table:style-name="ce12">
            <text:p>-2.186,87</text:p>
          </table:table-cell>
          <table:table-cell office:value-type="float" office:value="-5127.33" table:style-name="ce12">
            <text:p>-5.127,33</text:p>
          </table:table-cell>
          <table:table-cell office:value-type="float" office:value="0" table:style-name="ce13">
            <text:p>0,00</text:p>
          </table:table-cell>
          <table:table-cell office:value-type="float" office:value="-9210.7900000000009" table:style-name="ce12">
            <text:p>-9.210,79</text:p>
          </table:table-cell>
          <table:table-cell office:value-type="float" office:value="9494.93" table:style-name="ce10">
            <text:p>9.494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VÂNIA BATISTA SAL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2ª VT)</text:p>
          </table:table-cell>
          <table:table-cell office:value-type="float" office:value="11672.63" table:style-name="ce10">
            <text:p>11.672,63</text:p>
          </table:table-cell>
          <table:table-cell office:value-type="float" office:value="554.6" table:style-name="ce14">
            <text:p>554,60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03.04" table:style-name="ce10">
            <text:p>15.803,04</text:p>
          </table:table-cell>
          <table:table-cell office:value-type="float" office:value="-1569.44" table:style-name="ce12">
            <text:p>-1.569,44</text:p>
          </table:table-cell>
          <table:table-cell office:value-type="float" office:value="-2388.64" table:style-name="ce12">
            <text:p>-2.388,64</text:p>
          </table:table-cell>
          <table:table-cell office:value-type="float" office:value="-3170.59" table:style-name="ce12">
            <text:p>-3.170,59</text:p>
          </table:table-cell>
          <table:table-cell office:value-type="float" office:value="0" table:style-name="ce13">
            <text:p>0,00</text:p>
          </table:table-cell>
          <table:table-cell office:value-type="float" office:value="-7128.67" table:style-name="ce12">
            <text:p>-7.128,67</text:p>
          </table:table-cell>
          <table:table-cell office:value-type="float" office:value="8674.3700000000008" table:style-name="ce10">
            <text:p>8.674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CARLOS DE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04.4299999999998" table:style-name="ce10">
            <text:p>2.204,43</text:p>
          </table:table-cell>
          <table:table-cell table:style-name="ce9"/>
          <table:table-cell office:value-type="float" office:value="2288.2399999999998" table:style-name="ce10">
            <text:p>2.288,24</text:p>
          </table:table-cell>
          <table:table-cell table:number-columns-spanned="2" table:number-rows-spanned="1" table:style-name="ce25"/>
          <table:covered-table-cell/>
          <table:table-cell office:value-type="float" office:value="6920.15" table:style-name="ce10">
            <text:p>6.920,15</text:p>
          </table:table-cell>
          <table:table-cell office:value-type="float" office:value="23048.68" table:style-name="ce10">
            <text:p>23.048,68</text:p>
          </table:table-cell>
          <table:table-cell office:value-type="float" office:value="-1013.27" table:style-name="ce12">
            <text:p>-1.013,27</text:p>
          </table:table-cell>
          <table:table-cell office:value-type="float" office:value="-2553.8000000000002" table:style-name="ce12">
            <text:p>-2.553,80</text:p>
          </table:table-cell>
          <table:table-cell office:value-type="float" office:value="-3945.4" table:style-name="ce12">
            <text:p>-3.945,40</text:p>
          </table:table-cell>
          <table:table-cell office:value-type="float" office:value="0" table:style-name="ce13">
            <text:p>0,00</text:p>
          </table:table-cell>
          <table:table-cell office:value-type="float" office:value="-7512.47" table:style-name="ce12">
            <text:p>-7.512,47</text:p>
          </table:table-cell>
          <table:table-cell office:value-type="float" office:value="15536.21" table:style-name="ce10">
            <text:p>15.536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CARLOS SILVA PIMENTEL VILEL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422.06" table:style-name="ce10">
            <text:p>1.422,06</text:p>
          </table:table-cell>
          <table:table-cell office:value-type="float" office:value="2547" table:style-name="ce10">
            <text:p>2.547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88.77" table:style-name="ce10">
            <text:p>23.488,7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136.07" table:style-name="ce12">
            <text:p>-4.136,07</text:p>
          </table:table-cell>
          <table:table-cell office:value-type="float" office:value="-1345.23" table:style-name="ce12">
            <text:p>-1.345,23</text:p>
          </table:table-cell>
          <table:table-cell office:value-type="float" office:value="0" table:style-name="ce13">
            <text:p>0,00</text:p>
          </table:table-cell>
          <table:table-cell office:value-type="float" office:value="-8221.49" table:style-name="ce12">
            <text:p>-8.221,49</text:p>
          </table:table-cell>
          <table:table-cell office:value-type="float" office:value="15267.28" table:style-name="ce10">
            <text:p>15.267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HENRIQUE ALVES SALVAD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119.02" table:style-name="ce10">
            <text:p>22.119,02</text:p>
          </table:table-cell>
          <table:table-cell table:number-columns-repeated="2" table:style-name="ce9"/>
          <table:table-cell office:value-type="float" office:value="1192.33" table:style-name="ce10">
            <text:p>1.192,33</text:p>
          </table:table-cell>
          <table:table-cell table:number-columns-spanned="2" table:number-rows-spanned="1" table:style-name="ce25"/>
          <table:covered-table-cell/>
          <table:table-cell office:value-type="float" office:value="11059.52" table:style-name="ce10">
            <text:p>11.059,52</text:p>
          </table:table-cell>
          <table:table-cell office:value-type="float" office:value="34370.870000000003" table:style-name="ce10">
            <text:p>34.370,87</text:p>
          </table:table-cell>
          <table:table-cell table:style-name="ce9"/>
          <table:table-cell office:value-type="float" office:value="-5161.2299999999996" table:style-name="ce12">
            <text:p>-5.161,23</text:p>
          </table:table-cell>
          <table:table-cell office:value-type="float" office:value="-3562.78" table:style-name="ce12">
            <text:p>-3.562,78</text:p>
          </table:table-cell>
          <table:table-cell office:value-type="float" office:value="0" table:style-name="ce13">
            <text:p>0,00</text:p>
          </table:table-cell>
          <table:table-cell office:value-type="float" office:value="-8724.01" table:style-name="ce12">
            <text:p>-8.724,01</text:p>
          </table:table-cell>
          <table:table-cell office:value-type="float" office:value="25646.86" table:style-name="ce10">
            <text:p>25.646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ANTONIO OLIVEIRA TIMÓTE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7720.68" table:style-name="ce10">
            <text:p>17.720,6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69.69" table:style-name="ce10">
            <text:p>2.06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30.26" table:style-name="ce10">
            <text:p>21.730,26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753.73" table:style-name="ce12">
            <text:p>-3.753,73</text:p>
          </table:table-cell>
          <table:table-cell office:value-type="float" office:value="-1699.19" table:style-name="ce12">
            <text:p>-1.699,19</text:p>
          </table:table-cell>
          <table:table-cell office:value-type="float" office:value="0" table:style-name="ce13">
            <text:p>0,00</text:p>
          </table:table-cell>
          <table:table-cell office:value-type="float" office:value="-7923.08" table:style-name="ce12">
            <text:p>-7.923,08</text:p>
          </table:table-cell>
          <table:table-cell office:value-type="float" office:value="13807.18" table:style-name="ce10">
            <text:p>13.807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ARTHUR BERNARDES TESCH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637.73" table:style-name="ce10">
            <text:p>3.637,73</text:p>
          </table:table-cell>
          <table:table-cell table:number-columns-repeated="2" table:style-name="ce9"/>
          <table:table-cell office:value-type="float" office:value="232.1" table:style-name="ce14">
            <text:p>232,10</text:p>
          </table:table-cell>
          <table:table-cell table:number-columns-spanned="2" table:number-rows-spanned="1" table:style-name="ce25"/>
          <table:covered-table-cell/>
          <table:table-cell office:value-type="float" office:value="1818.87" table:style-name="ce10">
            <text:p>1.818,87</text:p>
          </table:table-cell>
          <table:table-cell office:value-type="float" office:value="5688.7" table:style-name="ce10">
            <text:p>5.688,70</text:p>
          </table:table-cell>
          <table:table-cell office:value-type="float" office:value="-142.11000000000001" table:style-name="ce11">
            <text:p>-142,11</text:p>
          </table:table-cell>
          <table:table-cell office:value-type="float" office:value="-169.55" table:style-name="ce11">
            <text:p>-169,55</text:p>
          </table:table-cell>
          <table:table-cell office:value-type="float" office:value="-311.98" table:style-name="ce11">
            <text:p>-311,98</text:p>
          </table:table-cell>
          <table:table-cell office:value-type="float" office:value="0" table:style-name="ce13">
            <text:p>0,00</text:p>
          </table:table-cell>
          <table:table-cell office:value-type="float" office:value="-623.64" table:style-name="ce11">
            <text:p>-623,64</text:p>
          </table:table-cell>
          <table:table-cell office:value-type="float" office:value="5065.0600000000004" table:style-name="ce10">
            <text:p>5.065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CLÁUDIO BARBOSA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LQ)</text:p>
          </table:table-cell>
          <table:table-cell office:value-type="float" office:value="2052.16" table:style-name="ce10">
            <text:p>2.052,1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24.42" table:style-name="ce10">
            <text:p>1.52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16.47" table:style-name="ce10">
            <text:p>5.516,47</text:p>
          </table:table-cell>
          <table:table-cell office:value-type="float" office:value="-287.3" table:style-name="ce11">
            <text:p>-287,30</text:p>
          </table:table-cell>
          <table:table-cell office:value-type="float" office:value="-200.92" table:style-name="ce11">
            <text:p>-200,92</text:p>
          </table:table-cell>
          <table:table-cell office:value-type="float" office:value="-1808.84" table:style-name="ce12">
            <text:p>-1.808,84</text:p>
          </table:table-cell>
          <table:table-cell office:value-type="float" office:value="0" table:style-name="ce13">
            <text:p>0,00</text:p>
          </table:table-cell>
          <table:table-cell office:value-type="float" office:value="-2297.06" table:style-name="ce12">
            <text:p>-2.297,06</text:p>
          </table:table-cell>
          <table:table-cell office:value-type="float" office:value="3219.41" table:style-name="ce10">
            <text:p>3.219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GONZAGA REVORÊDO FI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411.8" table:style-name="ce10">
            <text:p>3.411,80</text:p>
          </table:table-cell>
          <table:table-cell office:value-type="float" office:value="8411.01" table:style-name="ce10">
            <text:p>8.411,01</text:p>
          </table:table-cell>
          <table:table-cell office:value-type="float" office:value="1987.75" table:style-name="ce10">
            <text:p>1.98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512.080000000002" table:style-name="ce10">
            <text:p>32.512,08</text:p>
          </table:table-cell>
          <table:table-cell office:value-type="float" office:value="-828.39" table:style-name="ce11">
            <text:p>-828,39</text:p>
          </table:table-cell>
          <table:table-cell office:value-type="float" office:value="-7244.89" table:style-name="ce12">
            <text:p>-7.244,89</text:p>
          </table:table-cell>
          <table:table-cell office:value-type="float" office:value="-1604.82" table:style-name="ce12">
            <text:p>-1.604,82</text:p>
          </table:table-cell>
          <table:table-cell office:value-type="float" office:value="0" table:style-name="ce13">
            <text:p>0,00</text:p>
          </table:table-cell>
          <table:table-cell office:value-type="float" office:value="-9678.1" table:style-name="ce12">
            <text:p>-9.678,10</text:p>
          </table:table-cell>
          <table:table-cell office:value-type="float" office:value="22833.98" table:style-name="ce10">
            <text:p>22.833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HENRIQUE AGUIAR DE OLIVEIRA CAVALCANTE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2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84.98" table:style-name="ce10">
            <text:p>1.38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74.45" table:style-name="ce10">
            <text:p>15.174,4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08.8200000000002" table:style-name="ce12">
            <text:p>-2.508,82</text:p>
          </table:table-cell>
          <table:table-cell office:value-type="float" office:value="-4682.1899999999996" table:style-name="ce12">
            <text:p>-4.682,19</text:p>
          </table:table-cell>
          <table:table-cell office:value-type="float" office:value="0" table:style-name="ce13">
            <text:p>0,00</text:p>
          </table:table-cell>
          <table:table-cell office:value-type="float" office:value="-8696.18" table:style-name="ce12">
            <text:p>-8.696,18</text:p>
          </table:table-cell>
          <table:table-cell office:value-type="float" office:value="6478.27" table:style-name="ce10">
            <text:p>6.478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JOSUE DA SILVA FILHO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9140.310000000001" table:style-name="ce10">
            <text:p>19.140,3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82.42" table:style-name="ce10">
            <text:p>1.282,42</text:p>
          </table:table-cell>
          <table:table-cell table:number-columns-spanned="2" table:number-rows-spanned="1" table:style-name="ce25"/>
          <table:covered-table-cell/>
          <table:table-cell office:value-type="float" office:value="10540.11" table:style-name="ce10">
            <text:p>10.540,11</text:p>
          </table:table-cell>
          <table:table-cell office:value-type="float" office:value="32902.730000000003" table:style-name="ce10">
            <text:p>32.902,73</text:p>
          </table:table-cell>
          <table:table-cell office:value-type="float" office:value="-2678.71" table:style-name="ce12">
            <text:p>-2.678,71</text:p>
          </table:table-cell>
          <table:table-cell office:value-type="float" office:value="-4138.91" table:style-name="ce12">
            <text:p>-4.138,91</text:p>
          </table:table-cell>
          <table:table-cell office:value-type="float" office:value="-262" table:style-name="ce11">
            <text:p>-262,00</text:p>
          </table:table-cell>
          <table:table-cell office:value-type="float" office:value="0" table:style-name="ce13">
            <text:p>0,00</text:p>
          </table:table-cell>
          <table:table-cell office:value-type="float" office:value="-7079.62" table:style-name="ce12">
            <text:p>-7.079,62</text:p>
          </table:table-cell>
          <table:table-cell office:value-type="float" office:value="25823.11" table:style-name="ce10">
            <text:p>25.823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A AMÁLIA GONÇALVES LEITE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8ª VT)</text:p>
          </table:table-cell>
          <table:table-cell office:value-type="float" office:value="10648.46" table:style-name="ce10">
            <text:p>10.648,4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096.87" table:style-name="ce10">
            <text:p>14.096,87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303.06" table:style-name="ce12">
            <text:p>-2.303,06</text:p>
          </table:table-cell>
          <table:table-cell office:value-type="float" office:value="-459.93" table:style-name="ce11">
            <text:p>-459,93</text:p>
          </table:table-cell>
          <table:table-cell office:value-type="float" office:value="0" table:style-name="ce13">
            <text:p>0,00</text:p>
          </table:table-cell>
          <table:table-cell office:value-type="float" office:value="-4107.7700000000004" table:style-name="ce12">
            <text:p>-4.107,77</text:p>
          </table:table-cell>
          <table:table-cell office:value-type="float" office:value="9989.1" table:style-name="ce10">
            <text:p>9.98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ZIANA FRAGÔSO BUARQUE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1624.61" table:style-name="ce10">
            <text:p>1.624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56.99" table:style-name="ce10">
            <text:p>3.856,99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327.12" table:style-name="ce12">
            <text:p>-1.327,12</text:p>
          </table:table-cell>
          <table:table-cell office:value-type="float" office:value="0" table:style-name="ce13">
            <text:p>0,00</text:p>
          </table:table-cell>
          <table:table-cell office:value-type="float" office:value="-1351.75" table:style-name="ce12">
            <text:p>-1.351,75</text:p>
          </table:table-cell>
          <table:table-cell office:value-type="float" office:value="2505.2399999999998" table:style-name="ce10">
            <text:p>2.505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YGIA MACIEL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560.72" table:style-name="ce10">
            <text:p>6.560,72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12631.12" table:style-name="ce10">
            <text:p>12.631,12</text:p>
          </table:table-cell>
          <table:table-cell office:value-type="float" office:value="38643.99" table:style-name="ce10">
            <text:p>38.643,99</text:p>
          </table:table-cell>
          <table:table-cell office:value-type="float" office:value="-2922.61" table:style-name="ce12">
            <text:p>-2.922,61</text:p>
          </table:table-cell>
          <table:table-cell office:value-type="float" office:value="-4750.4399999999996" table:style-name="ce12">
            <text:p>-4.750,44</text:p>
          </table:table-cell>
          <table:table-cell office:value-type="float" office:value="-2414.7600000000002" table:style-name="ce12">
            <text:p>-2.414,76</text:p>
          </table:table-cell>
          <table:table-cell office:value-type="float" office:value="0" table:style-name="ce13">
            <text:p>0,00</text:p>
          </table:table-cell>
          <table:table-cell office:value-type="float" office:value="-10087.81" table:style-name="ce12">
            <text:p>-10.087,81</text:p>
          </table:table-cell>
          <table:table-cell office:value-type="float" office:value="28556.18" table:style-name="ce10">
            <text:p>28.556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YS SILVEIRA CORAD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ATA)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486.62" table:style-name="ce10">
            <text:p>3.486,62</text:p>
          </table:table-cell>
          <table:table-cell office:value-type="float" office:value="6653.86" table:number-columns-spanned="2" table:number-rows-spanned="1" table:style-name="ce26">
            <text:p>6.653,86</text:p>
          </table:table-cell>
          <table:covered-table-cell/>
          <table:table-cell table:style-name="ce9"/>
          <table:table-cell office:value-type="float" office:value="30102.05" table:style-name="ce10">
            <text:p>30.102,05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4971.71" table:style-name="ce12">
            <text:p>-4.971,71</text:p>
          </table:table-cell>
          <table:table-cell office:value-type="float" office:value="-3969.26" table:style-name="ce12">
            <text:p>-3.969,26</text:p>
          </table:table-cell>
          <table:table-cell office:value-type="float" office:value="0" table:style-name="ce13">
            <text:p>0,00</text:p>
          </table:table-cell>
          <table:table-cell office:value-type="float" office:value="-10396.49" table:style-name="ce12">
            <text:p>-10.396,49</text:p>
          </table:table-cell>
          <table:table-cell office:value-type="float" office:value="19705.560000000001" table:style-name="ce10">
            <text:p>19.705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BEL RÔSE CAVALCANTI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0">
            <text:p>9.696,55</text:p>
          </table:table-cell>
          <table:table-cell office:value-type="float" office:value="16452.53" table:style-name="ce10">
            <text:p>16.452,53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13074.54" table:style-name="ce10">
            <text:p>13.074,54</text:p>
          </table:table-cell>
          <table:table-cell office:value-type="float" office:value="39986.35" table:style-name="ce10">
            <text:p>39.986,35</text:p>
          </table:table-cell>
          <table:table-cell office:value-type="float" office:value="-3091.11" table:style-name="ce12">
            <text:p>-3.091,11</text:p>
          </table:table-cell>
          <table:table-cell office:value-type="float" office:value="-4947.99" table:style-name="ce12">
            <text:p>-4.947,99</text:p>
          </table:table-cell>
          <table:table-cell office:value-type="float" office:value="-5628.59" table:style-name="ce12">
            <text:p>-5.628,59</text:p>
          </table:table-cell>
          <table:table-cell office:value-type="float" office:value="0" table:style-name="ce13">
            <text:p>0,00</text:p>
          </table:table-cell>
          <table:table-cell office:value-type="float" office:value="-13667.69" table:style-name="ce12">
            <text:p>-13.667,69</text:p>
          </table:table-cell>
          <table:table-cell office:value-type="float" office:value="26318.66" table:style-name="ce10">
            <text:p>26.318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LBA MARIA RAMOS ARAÚJ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LNS)</text:p>
          </table:table-cell>
          <table:table-cell table:number-columns-repeated="2" table:style-name="ce9"/>
          <table:table-cell office:value-type="float" office:value="12940.02" table:style-name="ce10">
            <text:p>12.940,02</text:p>
          </table:table-cell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37.08" table:style-name="ce10">
            <text:p>14.637,0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09.1999999999998" table:style-name="ce12">
            <text:p>-2.409,20</text:p>
          </table:table-cell>
          <table:table-cell office:value-type="float" office:value="-4673.55" table:style-name="ce12">
            <text:p>-4.673,55</text:p>
          </table:table-cell>
          <table:table-cell office:value-type="float" office:value="0" table:style-name="ce13">
            <text:p>0,00</text:p>
          </table:table-cell>
          <table:table-cell office:value-type="float" office:value="-7911.14" table:style-name="ce12">
            <text:p>-7.911,14</text:p>
          </table:table-cell>
          <table:table-cell office:value-type="float" office:value="6725.94" table:style-name="ce10">
            <text:p>6.725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ANTÔNIO DOS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531.76" table:style-name="ce10">
            <text:p>4.531,76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8083.81" table:style-name="ce10">
            <text:p>8.083,81</text:p>
          </table:table-cell>
          <table:table-cell office:value-type="float" office:value="25789.040000000001" table:style-name="ce10">
            <text:p>25.789,04</text:p>
          </table:table-cell>
          <table:table-cell office:value-type="float" office:value="-1397.28" table:style-name="ce12">
            <text:p>-1.397,28</text:p>
          </table:table-cell>
          <table:table-cell office:value-type="float" office:value="-2616.75" table:style-name="ce12">
            <text:p>-2.616,75</text:p>
          </table:table-cell>
          <table:table-cell office:value-type="float" office:value="-2337.14" table:style-name="ce12">
            <text:p>-2.337,14</text:p>
          </table:table-cell>
          <table:table-cell office:value-type="float" office:value="0" table:style-name="ce13">
            <text:p>0,00</text:p>
          </table:table-cell>
          <table:table-cell office:value-type="float" office:value="-6351.17" table:style-name="ce12">
            <text:p>-6.351,17</text:p>
          </table:table-cell>
          <table:table-cell office:value-type="float" office:value="19437.87" table:style-name="ce10">
            <text:p>19.437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MESSIAS FEITOZA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254.1" table:style-name="ce10">
            <text:p>2.25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106.9" table:style-name="ce10">
            <text:p>30.106,90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932.33" table:style-name="ce12">
            <text:p>-5.932,33</text:p>
          </table:table-cell>
          <table:table-cell office:value-type="float" office:value="-2398.94" table:style-name="ce12">
            <text:p>-2.398,94</text:p>
          </table:table-cell>
          <table:table-cell office:value-type="float" office:value="0" table:style-name="ce13">
            <text:p>0,00</text:p>
          </table:table-cell>
          <table:table-cell office:value-type="float" office:value="-11071.46" table:style-name="ce12">
            <text:p>-11.071,46</text:p>
          </table:table-cell>
          <table:table-cell office:value-type="float" office:value="19035.439999999999" table:style-name="ce10">
            <text:p>19.035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MESSIAS FERREIRA REI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704.6" table:style-name="ce10">
            <text:p>1.704,6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1444.83" table:style-name="ce10">
            <text:p>1.444,83</text:p>
          </table:table-cell>
          <table:table-cell office:value-type="float" office:value="5244.56" table:style-name="ce10">
            <text:p>5.244,56</text:p>
          </table:table-cell>
          <table:table-cell office:value-type="float" office:value="-255.76" table:style-name="ce11">
            <text:p>-255,76</text:p>
          </table:table-cell>
          <table:table-cell office:value-type="float" office:value="-12.09" table:style-name="ce11">
            <text:p>-12,0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7.85000000000002" table:style-name="ce11">
            <text:p>-267,85</text:p>
          </table:table-cell>
          <table:table-cell office:value-type="float" office:value="4976.71" table:style-name="ce10">
            <text:p>4.976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A PASSOS DE MEDEIROS BELTRÃ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6ª VT)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22.36" table:style-name="ce10">
            <text:p>2.722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25.55" table:style-name="ce10">
            <text:p>22.525,55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845.09" table:style-name="ce12">
            <text:p>-3.845,09</text:p>
          </table:table-cell>
          <table:table-cell office:value-type="float" office:value="-617.61" table:style-name="ce11">
            <text:p>-617,61</text:p>
          </table:table-cell>
          <table:table-cell office:value-type="float" office:value="0" table:style-name="ce13">
            <text:p>0,00</text:p>
          </table:table-cell>
          <table:table-cell office:value-type="float" office:value="-6932.86" table:style-name="ce12">
            <text:p>-6.932,86</text:p>
          </table:table-cell>
          <table:table-cell office:value-type="float" office:value="15592.69" table:style-name="ce10">
            <text:p>15.592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DA ROSA COUTIN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2ª VT-ARA)</text:p>
          </table:table-cell>
          <table:table-cell table:number-columns-repeated="3" table:style-name="ce9"/>
          <table:table-cell office:value-type="float" office:value="1390.97" table:style-name="ce10">
            <text:p>1.390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0.97" table:style-name="ce10">
            <text:p>1.390,97</text:p>
          </table:table-cell>
          <table:table-cell table:number-columns-repeated="2" table:style-name="ce9"/>
          <table:table-cell office:value-type="float" office:value="-30" table:style-name="ce11">
            <text:p>-30,00</text:p>
          </table:table-cell>
          <table:table-cell office:value-type="float" office:value="0" table:style-name="ce13">
            <text:p>0,00</text:p>
          </table:table-cell>
          <table:table-cell office:value-type="float" office:value="-30" table:style-name="ce11">
            <text:p>-30,00</text:p>
          </table:table-cell>
          <table:table-cell office:value-type="float" office:value="1360.97" table:style-name="ce10">
            <text:p>1.360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DO RÊGO RAPOS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PAGAMENTO (SOF)</text:p>
          </table:table-cell>
          <table:table-cell office:value-type="float" office:value="1151.77" table:style-name="ce10">
            <text:p>1.151,7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372.88" table:style-name="ce10">
            <text:p>1.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03.72" table:style-name="ce10">
            <text:p>3.903,72</text:p>
          </table:table-cell>
          <table:table-cell office:value-type="float" office:value="-161.25" table:style-name="ce11">
            <text:p>-161,25</text:p>
          </table:table-cell>
          <table:table-cell office:value-type="float" office:value="-34.93" table:style-name="ce11">
            <text:p>-34,9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96.18" table:style-name="ce11">
            <text:p>-196,18</text:p>
          </table:table-cell>
          <table:table-cell office:value-type="float" office:value="3707.54" table:style-name="ce10">
            <text:p>3.707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FRAXE PESSO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LQ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0452.56" table:style-name="ce10">
            <text:p>10.452,56</text:p>
          </table:table-cell>
          <table:table-cell office:value-type="float" office:value="8411.01" table:style-name="ce10">
            <text:p>8.411,01</text:p>
          </table:table-cell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002.42" table:style-name="ce10">
            <text:p>40.002,42</text:p>
          </table:table-cell>
          <table:table-cell office:value-type="float" office:value="-3866.79" table:style-name="ce12">
            <text:p>-3.866,79</text:p>
          </table:table-cell>
          <table:table-cell office:value-type="float" office:value="-8601.25" table:style-name="ce12">
            <text:p>-8.601,25</text:p>
          </table:table-cell>
          <table:table-cell office:value-type="float" office:value="-2350.86" table:style-name="ce12">
            <text:p>-2.350,86</text:p>
          </table:table-cell>
          <table:table-cell office:value-type="float" office:value="0" table:style-name="ce13">
            <text:p>0,00</text:p>
          </table:table-cell>
          <table:table-cell office:value-type="float" office:value="-14818.9" table:style-name="ce12">
            <text:p>-14.818,90</text:p>
          </table:table-cell>
          <table:table-cell office:value-type="float" office:value="25183.52" table:style-name="ce10">
            <text:p>25.183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VITORIANO TORRES</text:p>
          </table:table-cell>
          <table:table-cell office:value-type="string" table:style-name="ce8">
            <text:p>COORDENADOR DE POLÍCIA JUDICIAL - CJ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59.08" table:style-name="ce10">
            <text:p>11.859,08</text:p>
          </table:table-cell>
          <table:table-cell office:value-type="float" office:value="3316.9" table:style-name="ce10">
            <text:p>3.316,90</text:p>
          </table:table-cell>
          <table:table-cell office:value-type="float" office:value="7398.87" table:style-name="ce10">
            <text:p>7.398,87</text:p>
          </table:table-cell>
          <table:table-cell office:value-type="float" office:value="2533.37" table:style-name="ce10">
            <text:p>2.533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108.22" table:style-name="ce10">
            <text:p>25.108,2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17.26" table:style-name="ce12">
            <text:p>-4.817,26</text:p>
          </table:table-cell>
          <table:table-cell office:value-type="float" office:value="-2200.46" table:style-name="ce12">
            <text:p>-2.200,46</text:p>
          </table:table-cell>
          <table:table-cell office:value-type="float" office:value="0" table:style-name="ce13">
            <text:p>0,00</text:p>
          </table:table-cell>
          <table:table-cell office:value-type="float" office:value="-7846.11" table:style-name="ce12">
            <text:p>-7.846,11</text:p>
          </table:table-cell>
          <table:table-cell office:value-type="float" office:value="17262.11" table:style-name="ce10">
            <text:p>17.262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XAVIER DO NASCIMEN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1873.32" table:style-name="ce10">
            <text:p>11.873,32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198.4299999999998" table:style-name="ce10">
            <text:p>2.198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50.82" table:style-name="ce10">
            <text:p>15.450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34.17" table:style-name="ce12">
            <text:p>-1.934,17</text:p>
          </table:table-cell>
          <table:table-cell office:value-type="float" office:value="-837.68" table:style-name="ce11">
            <text:p>-837,68</text:p>
          </table:table-cell>
          <table:table-cell office:value-type="float" office:value="0" table:style-name="ce13">
            <text:p>0,00</text:p>
          </table:table-cell>
          <table:table-cell office:value-type="float" office:value="-3600.24" table:style-name="ce12">
            <text:p>-3.600,24</text:p>
          </table:table-cell>
          <table:table-cell office:value-type="float" office:value="11850.58" table:style-name="ce10">
            <text:p>11.850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A CRISTINA LEITE DE OLIV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168.72" table:style-name="ce10">
            <text:p>4.168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033.69" table:style-name="ce10">
            <text:p>2.033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42.05" table:style-name="ce10">
            <text:p>19.142,05</text:p>
          </table:table-cell>
          <table:table-cell office:value-type="float" office:value="-1875.84" table:style-name="ce12">
            <text:p>-1.875,84</text:p>
          </table:table-cell>
          <table:table-cell office:value-type="float" office:value="-3267.45" table:style-name="ce12">
            <text:p>-3.267,45</text:p>
          </table:table-cell>
          <table:table-cell office:value-type="float" office:value="-4673.53" table:style-name="ce12">
            <text:p>-4.673,53</text:p>
          </table:table-cell>
          <table:table-cell office:value-type="float" office:value="0" table:style-name="ce13">
            <text:p>0,00</text:p>
          </table:table-cell>
          <table:table-cell office:value-type="float" office:value="-9816.82" table:style-name="ce12">
            <text:p>-9.816,82</text:p>
          </table:table-cell>
          <table:table-cell office:value-type="float" office:value="9325.23" table:style-name="ce10">
            <text:p>9.325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A CRISTINA SANGREMAN DE ALMEIDA MURITI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168.72" table:style-name="ce10">
            <text:p>4.168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23.650000000001" table:style-name="ce10">
            <text:p>18.923,65</text:p>
          </table:table-cell>
          <table:table-cell office:value-type="float" office:value="-1875.84" table:style-name="ce12">
            <text:p>-1.875,84</text:p>
          </table:table-cell>
          <table:table-cell office:value-type="float" office:value="-3358.77" table:style-name="ce12">
            <text:p>-3.358,77</text:p>
          </table:table-cell>
          <table:table-cell office:value-type="float" office:value="-2059.12" table:style-name="ce12">
            <text:p>-2.059,12</text:p>
          </table:table-cell>
          <table:table-cell office:value-type="float" office:value="0" table:style-name="ce13">
            <text:p>0,00</text:p>
          </table:table-cell>
          <table:table-cell office:value-type="float" office:value="-7293.73" table:style-name="ce12">
            <text:p>-7.293,73</text:p>
          </table:table-cell>
          <table:table-cell office:value-type="float" office:value="11629.92" table:style-name="ce10">
            <text:p>11.629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A PACÍFICO VIEIRA LÔB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8781.95" table:style-name="ce10">
            <text:p>18.781,95</text:p>
          </table:table-cell>
          <table:table-cell office:value-type="float" office:value="1696.03" table:style-name="ce10">
            <text:p>1.696,03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64.1" table:style-name="ce10">
            <text:p>2.464,10</text:p>
          </table:table-cell>
          <table:table-cell table:number-columns-spanned="2" table:number-rows-spanned="1" table:style-name="ce25"/>
          <table:covered-table-cell/>
          <table:table-cell office:value-type="float" office:value="10830.27" table:style-name="ce10">
            <text:p>10.830,27</text:p>
          </table:table-cell>
          <table:table-cell office:value-type="float" office:value="34957.4" table:style-name="ce10">
            <text:p>34.957,40</text:p>
          </table:table-cell>
          <table:table-cell office:value-type="float" office:value="-2923.61" table:style-name="ce12">
            <text:p>-2.923,61</text:p>
          </table:table-cell>
          <table:table-cell office:value-type="float" office:value="-4283.9799999999996" table:style-name="ce12">
            <text:p>-4.283,98</text:p>
          </table:table-cell>
          <table:table-cell office:value-type="float" office:value="-5040.47" table:style-name="ce12">
            <text:p>-5.040,47</text:p>
          </table:table-cell>
          <table:table-cell office:value-type="float" office:value="0" table:style-name="ce13">
            <text:p>0,00</text:p>
          </table:table-cell>
          <table:table-cell office:value-type="float" office:value="-12248.06" table:style-name="ce12">
            <text:p>-12.248,06</text:p>
          </table:table-cell>
          <table:table-cell office:value-type="float" office:value="22709.34" table:style-name="ce10">
            <text:p>22.709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ANO <text:s/>FREITA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office:value-type="float" office:value="1865.6" table:style-name="ce10">
            <text:p>1.865,6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office:value-type="float" office:value="1622.34" table:style-name="ce10">
            <text:p>1.622,34</text:p>
          </table:table-cell>
          <table:table-cell office:value-type="float" office:value="7142.06" table:style-name="ce10">
            <text:p>7.142,06</text:p>
          </table:table-cell>
          <table:table-cell office:value-type="float" office:value="-261.18" table:style-name="ce11">
            <text:p>-261,18</text:p>
          </table:table-cell>
          <table:table-cell office:value-type="float" office:value="-92.73" table:style-name="ce11">
            <text:p>-92,73</text:p>
          </table:table-cell>
          <table:table-cell office:value-type="float" office:value="-1907.07" table:style-name="ce12">
            <text:p>-1.907,07</text:p>
          </table:table-cell>
          <table:table-cell office:value-type="float" office:value="0" table:style-name="ce13">
            <text:p>0,00</text:p>
          </table:table-cell>
          <table:table-cell office:value-type="float" office:value="-2260.98" table:style-name="ce12">
            <text:p>-2.260,98</text:p>
          </table:table-cell>
          <table:table-cell office:value-type="float" office:value="4881.08" table:style-name="ce10">
            <text:p>4.881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AUGUSTO FERNANDES DE OLIVEIRA FRANÇ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AGAMENTO (SOF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989.66" table:style-name="ce10">
            <text:p>2.989,6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22.41" table:style-name="ce10">
            <text:p>2.32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50.349999999999" table:style-name="ce10">
            <text:p>18.650,3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124.88" table:style-name="ce12">
            <text:p>-3.124,88</text:p>
          </table:table-cell>
          <table:table-cell office:value-type="float" office:value="-2469.58" table:style-name="ce12">
            <text:p>-2.469,58</text:p>
          </table:table-cell>
          <table:table-cell office:value-type="float" office:value="0" table:style-name="ce13">
            <text:p>0,00</text:p>
          </table:table-cell>
          <table:table-cell office:value-type="float" office:value="-6422.85" table:style-name="ce12">
            <text:p>-6.422,85</text:p>
          </table:table-cell>
          <table:table-cell office:value-type="float" office:value="12227.5" table:style-name="ce10">
            <text:p>12.227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272.5999999999999" table:style-name="ce10">
            <text:p>1.272,6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73.68" table:style-name="ce10">
            <text:p>3.673,68</text:p>
          </table:table-cell>
          <table:table-cell office:value-type="float" office:value="-203.92" table:style-name="ce11">
            <text:p>-203,92</text:p>
          </table:table-cell>
          <table:table-cell office:value-type="float" office:value="-26.24" table:style-name="ce11">
            <text:p>-26,24</text:p>
          </table:table-cell>
          <table:table-cell office:value-type="float" office:value="-376.28" table:style-name="ce11">
            <text:p>-376,28</text:p>
          </table:table-cell>
          <table:table-cell office:value-type="float" office:value="0" table:style-name="ce13">
            <text:p>0,00</text:p>
          </table:table-cell>
          <table:table-cell office:value-type="float" office:value="-606.44000000000005" table:style-name="ce11">
            <text:p>-606,44</text:p>
          </table:table-cell>
          <table:table-cell office:value-type="float" office:value="3067.24" table:style-name="ce10">
            <text:p>3.067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FELIPE ARAÚJO FERREIR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1UNP)</text:p>
          </table:table-cell>
          <table:table-cell table:number-columns-repeated="3" table:style-name="ce9"/>
          <table:table-cell office:value-type="float" office:value="211.04" table:style-name="ce14">
            <text:p>211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.04" table:style-name="ce14">
            <text:p>211,04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11.04" table:style-name="ce14">
            <text:p>211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FERNANDO FARIAS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625.03" table:style-name="ce10">
            <text:p>2.625,03</text:p>
          </table:table-cell>
          <table:table-cell table:style-name="ce9"/>
          <table:table-cell office:value-type="float" office:value="1859.76" table:style-name="ce10">
            <text:p>1.859,76</text:p>
          </table:table-cell>
          <table:table-cell table:number-columns-spanned="2" table:number-rows-spanned="1" table:style-name="ce25"/>
          <table:covered-table-cell/>
          <table:table-cell office:value-type="float" office:value="8020.95" table:style-name="ce10">
            <text:p>8.020,95</text:p>
          </table:table-cell>
          <table:table-cell office:value-type="float" office:value="25922.6" table:style-name="ce10">
            <text:p>25.922,60</text:p>
          </table:table-cell>
          <table:table-cell office:value-type="float" office:value="-1930.65" table:style-name="ce12">
            <text:p>-1.930,65</text:p>
          </table:table-cell>
          <table:table-cell office:value-type="float" office:value="-2309.16" table:style-name="ce12">
            <text:p>-2.309,16</text:p>
          </table:table-cell>
          <table:table-cell office:value-type="float" office:value="-4043.6" table:style-name="ce12">
            <text:p>-4.043,60</text:p>
          </table:table-cell>
          <table:table-cell office:value-type="float" office:value="0" table:style-name="ce13">
            <text:p>0,00</text:p>
          </table:table-cell>
          <table:table-cell office:value-type="float" office:value="-8283.41" table:style-name="ce12">
            <text:p>-8.283,41</text:p>
          </table:table-cell>
          <table:table-cell office:value-type="float" office:value="17639.189999999999" table:style-name="ce10">
            <text:p>17.639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HENRIQUE TENÓRIO CAVALCANTI ELIZIÁRI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6ª VT)</text:p>
          </table:table-cell>
          <table:table-cell office:value-type="float" office:value="18252.3" table:style-name="ce10">
            <text:p>18.252,3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03.34" table:style-name="ce10">
            <text:p>1.80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288.02" table:style-name="ce10">
            <text:p>22.288,02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08.47" table:style-name="ce12">
            <text:p>-4.008,47</text:p>
          </table:table-cell>
          <table:table-cell office:value-type="float" office:value="-2746.38" table:style-name="ce12">
            <text:p>-2.746,38</text:p>
          </table:table-cell>
          <table:table-cell office:value-type="float" office:value="0" table:style-name="ce13">
            <text:p>0,00</text:p>
          </table:table-cell>
          <table:table-cell office:value-type="float" office:value="-9312.3700000000008" table:style-name="ce12">
            <text:p>-9.312,37</text:p>
          </table:table-cell>
          <table:table-cell office:value-type="float" office:value="12975.65" table:style-name="ce10">
            <text:p>12.975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O LUCIANO FERREIRA DE SÁ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8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589.78" table:style-name="ce10">
            <text:p>3.589,78</text:p>
          </table:table-cell>
          <table:table-cell office:value-type="float" office:value="2232.38" table:style-name="ce10">
            <text:p>2.232,38</text:p>
          </table:table-cell>
          <table:table-cell office:value-type="float" office:value="3444.67" table:style-name="ce10">
            <text:p>3.444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52.77" table:style-name="ce10">
            <text:p>28.552,77</text:p>
          </table:table-cell>
          <table:table-cell office:value-type="float" office:value="-2860.52" table:style-name="ce12">
            <text:p>-2.860,52</text:p>
          </table:table-cell>
          <table:table-cell office:value-type="float" office:value="-5092.3100000000004" table:style-name="ce12">
            <text:p>-5.092,31</text:p>
          </table:table-cell>
          <table:table-cell office:value-type="float" office:value="-4526.08" table:style-name="ce12">
            <text:p>-4.526,08</text:p>
          </table:table-cell>
          <table:table-cell office:value-type="float" office:value="0" table:style-name="ce13">
            <text:p>0,00</text:p>
          </table:table-cell>
          <table:table-cell office:value-type="float" office:value="-12478.91" table:style-name="ce12">
            <text:p>-12.478,91</text:p>
          </table:table-cell>
          <table:table-cell office:value-type="float" office:value="16073.86" table:style-name="ce10">
            <text:p>16.073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APOLONIO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RETORIA-GERAL <text:s/>(PRES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934.24" table:style-name="ce10">
            <text:p>3.934,24</text:p>
          </table:table-cell>
          <table:table-cell office:value-type="float" office:value="1379.07" table:style-name="ce10">
            <text:p>1.379,07</text:p>
          </table:table-cell>
          <table:table-cell office:value-type="float" office:value="2002.74" table:style-name="ce10">
            <text:p>2.002,74</text:p>
          </table:table-cell>
          <table:table-cell office:value-type="float" office:value="1082.1300000000001" table:number-columns-spanned="2" table:number-rows-spanned="1" table:style-name="ce26">
            <text:p>1.082,13</text:p>
          </table:table-cell>
          <table:covered-table-cell/>
          <table:table-cell table:style-name="ce9"/>
          <table:table-cell office:value-type="float" office:value="20295.25" table:style-name="ce10">
            <text:p>20.295,2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22.54" table:style-name="ce12">
            <text:p>-3.622,54</text:p>
          </table:table-cell>
          <table:table-cell office:value-type="float" office:value="-4286.1499999999996" table:style-name="ce12">
            <text:p>-4.286,15</text:p>
          </table:table-cell>
          <table:table-cell office:value-type="float" office:value="0" table:style-name="ce13">
            <text:p>0,00</text:p>
          </table:table-cell>
          <table:table-cell office:value-type="float" office:value="-8737.08" table:style-name="ce12">
            <text:p>-8.737,08</text:p>
          </table:table-cell>
          <table:table-cell office:value-type="float" office:value="11558.17" table:style-name="ce10">
            <text:p>11.558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MOREIRA BARBOS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4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99.54" table:style-name="ce10">
            <text:p>3.099,54</text:p>
          </table:table-cell>
          <table:table-cell office:value-type="float" office:value="2797.4" table:number-columns-spanned="2" table:number-rows-spanned="1" table:style-name="ce26">
            <text:p>2.797,40</text:p>
          </table:table-cell>
          <table:covered-table-cell/>
          <table:table-cell table:style-name="ce9"/>
          <table:table-cell office:value-type="float" office:value="19883.91" table:style-name="ce10">
            <text:p>19.883,9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3123.87" table:style-name="ce12">
            <text:p>-3.123,87</text:p>
          </table:table-cell>
          <table:table-cell office:value-type="float" office:value="-5050.2299999999996" table:style-name="ce12">
            <text:p>-5.050,23</text:p>
          </table:table-cell>
          <table:table-cell office:value-type="float" office:value="0" table:style-name="ce13">
            <text:p>0,00</text:p>
          </table:table-cell>
          <table:table-cell office:value-type="float" office:value="-9679.27" table:style-name="ce12">
            <text:p>-9.679,27</text:p>
          </table:table-cell>
          <table:table-cell office:value-type="float" office:value="10204.64" table:style-name="ce10">
            <text:p>10.204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XAVIER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45.79" table:style-name="ce10">
            <text:p>1.94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32.92" table:style-name="ce10">
            <text:p>14.932,9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74.29" table:style-name="ce12">
            <text:p>-2.474,29</text:p>
          </table:table-cell>
          <table:table-cell office:value-type="float" office:value="-1551.57" table:style-name="ce12">
            <text:p>-1.551,57</text:p>
          </table:table-cell>
          <table:table-cell office:value-type="float" office:value="0" table:style-name="ce13">
            <text:p>0,00</text:p>
          </table:table-cell>
          <table:table-cell office:value-type="float" office:value="-4854.25" table:style-name="ce12">
            <text:p>-4.854,25</text:p>
          </table:table-cell>
          <table:table-cell office:value-type="float" office:value="10078.67" table:style-name="ce10">
            <text:p>10.078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FRANCISCO SOARES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38.9" table:style-name="ce10">
            <text:p>15.438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42.72" table:style-name="ce12">
            <text:p>-1.942,72</text:p>
          </table:table-cell>
          <table:table-cell office:value-type="float" office:value="-3715.47" table:style-name="ce12">
            <text:p>-3.715,47</text:p>
          </table:table-cell>
          <table:table-cell office:value-type="float" office:value="0" table:style-name="ce13">
            <text:p>0,00</text:p>
          </table:table-cell>
          <table:table-cell office:value-type="float" office:value="-6486.58" table:style-name="ce12">
            <text:p>-6.486,58</text:p>
          </table:table-cell>
          <table:table-cell office:value-type="float" office:value="8952.32" table:style-name="ce10">
            <text:p>8.952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JOSÉ SARMENTO FARIAS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EXECUÇÕES, MANDADOS E LEILÕES (SEPP)</text:p>
          </table:table-cell>
          <table:table-cell table:number-columns-repeated="3" table:style-name="ce9"/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.35" table:style-name="ce14">
            <text:p>36,3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6.35" table:style-name="ce14">
            <text:p>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US PAULO VERÍSSIMO DE SOUZ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002.74" table:style-name="ce10">
            <text:p>2.002,74</text:p>
          </table:table-cell>
          <table:table-cell office:value-type="float" office:value="827.64" table:number-columns-spanned="2" table:number-rows-spanned="1" table:style-name="ce27">
            <text:p>827,64</text:p>
          </table:table-cell>
          <table:covered-table-cell/>
          <table:table-cell table:style-name="ce9"/>
          <table:table-cell office:value-type="float" office:value="29104.69" table:style-name="ce10">
            <text:p>29.104,69</text:p>
          </table:table-cell>
          <table:table-cell office:value-type="float" office:value="-828.39" table:style-name="ce11">
            <text:p>-828,39</text:p>
          </table:table-cell>
          <table:table-cell office:value-type="float" office:value="-6251.59" table:style-name="ce12">
            <text:p>-6.251,59</text:p>
          </table:table-cell>
          <table:table-cell office:value-type="float" office:value="-1657.96" table:style-name="ce12">
            <text:p>-1.657,96</text:p>
          </table:table-cell>
          <table:table-cell office:value-type="float" office:value="0" table:style-name="ce13">
            <text:p>0,00</text:p>
          </table:table-cell>
          <table:table-cell office:value-type="float" office:value="-8737.94" table:style-name="ce12">
            <text:p>-8.737,94</text:p>
          </table:table-cell>
          <table:table-cell office:value-type="float" office:value="20366.75" table:style-name="ce10">
            <text:p>20.366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US VINÍCIUS DE BRITO CAMEL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065.65" table:style-name="ce10">
            <text:p>2.065,65</text:p>
          </table:table-cell>
          <table:table-cell office:value-type="float" office:value="2232.38" table:style-name="ce10">
            <text:p>2.232,38</text:p>
          </table:table-cell>
          <table:table-cell office:value-type="float" office:value="2222.7399999999998" table:style-name="ce10">
            <text:p>2.222,74</text:p>
          </table:table-cell>
          <table:table-cell office:value-type="float" office:value="1029.77" table:number-columns-spanned="2" table:number-rows-spanned="1" table:style-name="ce26">
            <text:p>1.029,77</text:p>
          </table:table-cell>
          <table:covered-table-cell/>
          <table:table-cell table:style-name="ce9"/>
          <table:table-cell office:value-type="float" office:value="19186.400000000001" table:style-name="ce10">
            <text:p>19.186,40</text:p>
          </table:table-cell>
          <table:table-cell office:value-type="float" office:value="-1818.76" table:style-name="ce12">
            <text:p>-1.818,76</text:p>
          </table:table-cell>
          <table:table-cell office:value-type="float" office:value="-3139.08" table:style-name="ce12">
            <text:p>-3.139,08</text:p>
          </table:table-cell>
          <table:table-cell office:value-type="float" office:value="-3086.46" table:style-name="ce12">
            <text:p>-3.086,46</text:p>
          </table:table-cell>
          <table:table-cell office:value-type="float" office:value="0" table:style-name="ce13">
            <text:p>0,00</text:p>
          </table:table-cell>
          <table:table-cell office:value-type="float" office:value="-8044.3" table:style-name="ce12">
            <text:p>-8.044,30</text:p>
          </table:table-cell>
          <table:table-cell office:value-type="float" office:value="11142.1" table:style-name="ce10">
            <text:p>11.142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GARETE CASTRO REBELO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6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596.58" table:style-name="ce10">
            <text:p>2.596,58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35.05" table:style-name="ce10">
            <text:p>2.73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07.38" table:style-name="ce10">
            <text:p>18.907,38</text:p>
          </table:table-cell>
          <table:table-cell office:value-type="float" office:value="-1906.36" table:style-name="ce12">
            <text:p>-1.906,36</text:p>
          </table:table-cell>
          <table:table-cell office:value-type="float" office:value="-3053.78" table:style-name="ce12">
            <text:p>-3.053,78</text:p>
          </table:table-cell>
          <table:table-cell office:value-type="float" office:value="-3103.83" table:style-name="ce12">
            <text:p>-3.103,83</text:p>
          </table:table-cell>
          <table:table-cell office:value-type="float" office:value="0" table:style-name="ce13">
            <text:p>0,00</text:p>
          </table:table-cell>
          <table:table-cell office:value-type="float" office:value="-8063.97" table:style-name="ce12">
            <text:p>-8.063,97</text:p>
          </table:table-cell>
          <table:table-cell office:value-type="float" office:value="10843.41" table:style-name="ce10">
            <text:p>10.843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AMÉLIA PINHEIRO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3674" table:style-name="ce10">
            <text:p>3.674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91.040000000001" table:style-name="ce10">
            <text:p>28.591,04</text:p>
          </table:table-cell>
          <table:table-cell office:value-type="float" office:value="-3685.41" table:style-name="ce12">
            <text:p>-3.685,41</text:p>
          </table:table-cell>
          <table:table-cell office:value-type="float" office:value="-4812.93" table:style-name="ce12">
            <text:p>-4.812,93</text:p>
          </table:table-cell>
          <table:table-cell office:value-type="float" office:value="-4188.12" table:style-name="ce12">
            <text:p>-4.188,12</text:p>
          </table:table-cell>
          <table:table-cell office:value-type="float" office:value="0" table:style-name="ce13">
            <text:p>0,00</text:p>
          </table:table-cell>
          <table:table-cell office:value-type="float" office:value="-12686.46" table:style-name="ce12">
            <text:p>-12.686,46</text:p>
          </table:table-cell>
          <table:table-cell office:value-type="float" office:value="15904.58" table:style-name="ce10">
            <text:p>15.904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APARECIDA DE ARAÚJ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RETORIA-GERAL <text:s/>(PRES)</text:p>
          </table:table-cell>
          <table:table-cell office:value-type="float" office:value="2159.46" table:style-name="ce10">
            <text:p>2.159,46</text:p>
          </table:table-cell>
          <table:table-cell office:value-type="float" office:value="277.01" table:style-name="ce14">
            <text:p>277,0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719.44" table:style-name="ce10">
            <text:p>1.71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340.96" table:style-name="ce10">
            <text:p>5.340,96</text:p>
          </table:table-cell>
          <table:table-cell office:value-type="float" office:value="-302.33" table:style-name="ce11">
            <text:p>-302,33</text:p>
          </table:table-cell>
          <table:table-cell office:value-type="float" office:value="-143.09" table:style-name="ce11">
            <text:p>-143,09</text:p>
          </table:table-cell>
          <table:table-cell office:value-type="float" office:value="-1524.75" table:style-name="ce12">
            <text:p>-1.524,75</text:p>
          </table:table-cell>
          <table:table-cell office:value-type="float" office:value="0" table:style-name="ce13">
            <text:p>0,00</text:p>
          </table:table-cell>
          <table:table-cell office:value-type="float" office:value="-1970.17" table:style-name="ce12">
            <text:p>-1.970,17</text:p>
          </table:table-cell>
          <table:table-cell office:value-type="float" office:value="3370.79" table:style-name="ce10">
            <text:p>3.370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ATRIZ MOURA NUNES LOPE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415.47" table:style-name="ce10">
            <text:p>1.415,47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6406.93" table:style-name="ce10">
            <text:p>6.406,93</text:p>
          </table:table-cell>
          <table:table-cell office:value-type="float" office:value="19971.419999999998" table:style-name="ce10">
            <text:p>19.971,42</text:p>
          </table:table-cell>
          <table:table-cell office:value-type="float" office:value="-843.91" table:style-name="ce11">
            <text:p>-843,91</text:p>
          </table:table-cell>
          <table:table-cell office:value-type="float" office:value="-2422.38" table:style-name="ce12">
            <text:p>-2.422,38</text:p>
          </table:table-cell>
          <table:table-cell office:value-type="float" office:value="-1890.19" table:style-name="ce12">
            <text:p>-1.890,19</text:p>
          </table:table-cell>
          <table:table-cell office:value-type="float" office:value="0" table:style-name="ce13">
            <text:p>0,00</text:p>
          </table:table-cell>
          <table:table-cell office:value-type="float" office:value="-5156.4799999999996" table:style-name="ce12">
            <text:p>-5.156,48</text:p>
          </table:table-cell>
          <table:table-cell office:value-type="float" office:value="14814.94" table:style-name="ce10">
            <text:p>14.814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RNADETE DE ARAÚJ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677.36" table:style-name="ce10">
            <text:p>13.677,36</text:p>
          </table:table-cell>
          <table:table-cell table:number-columns-repeated="2"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6838.68" table:style-name="ce10">
            <text:p>6.838,68</text:p>
          </table:table-cell>
          <table:table-cell office:value-type="float" office:value="21278.77" table:style-name="ce10">
            <text:p>21.278,77</text:p>
          </table:table-cell>
          <table:table-cell office:value-type="float" office:value="-986.38" table:style-name="ce11">
            <text:p>-986,38</text:p>
          </table:table-cell>
          <table:table-cell office:value-type="float" office:value="-2097.0700000000002" table:style-name="ce12">
            <text:p>-2.097,07</text:p>
          </table:table-cell>
          <table:table-cell office:value-type="float" office:value="-2015.16" table:style-name="ce12">
            <text:p>-2.015,16</text:p>
          </table:table-cell>
          <table:table-cell office:value-type="float" office:value="0" table:style-name="ce13">
            <text:p>0,00</text:p>
          </table:table-cell>
          <table:table-cell office:value-type="float" office:value="-5098.6099999999997" table:style-name="ce12">
            <text:p>-5.098,61</text:p>
          </table:table-cell>
          <table:table-cell office:value-type="float" office:value="16180.16" table:style-name="ce10">
            <text:p>16.180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TANIA LEMOS DE CARVA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7.78" table:style-name="ce10">
            <text:p>1.947,78</text:p>
          </table:table-cell>
          <table:table-cell table:number-columns-repeated="2" table:style-name="ce9"/>
          <table:table-cell office:value-type="float" office:value="-722.37" table:style-name="ce11">
            <text:p>-722,37</text:p>
          </table:table-cell>
          <table:table-cell office:value-type="float" office:value="0" table:style-name="ce13">
            <text:p>0,00</text:p>
          </table:table-cell>
          <table:table-cell office:value-type="float" office:value="-722.37" table:style-name="ce11">
            <text:p>-722,37</text:p>
          </table:table-cell>
          <table:table-cell office:value-type="float" office:value="1225.4100000000001" table:style-name="ce10">
            <text:p>1.225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CÍCERA BEZERRA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2157.86" table:style-name="ce10">
            <text:p>2.157,86</text:p>
          </table:table-cell>
          <table:table-cell office:value-type="float" office:value="276.89" table:style-name="ce14">
            <text:p>276,89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97.06" table:style-name="ce10">
            <text:p>1.697,06</text:p>
          </table:table-cell>
          <table:table-cell office:value-type="float" office:value="60.02" table:number-columns-spanned="2" table:number-rows-spanned="1" table:style-name="ce27">
            <text:p>60,02</text:p>
          </table:table-cell>
          <table:covered-table-cell/>
          <table:table-cell table:style-name="ce9"/>
          <table:table-cell office:value-type="float" office:value="5570.9" table:style-name="ce10">
            <text:p>5.570,90</text:p>
          </table:table-cell>
          <table:table-cell office:value-type="float" office:value="-302.08999999999997" table:style-name="ce11">
            <text:p>-302,09</text:p>
          </table:table-cell>
          <table:table-cell office:value-type="float" office:value="-171.97" table:style-name="ce11">
            <text:p>-171,97</text:p>
          </table:table-cell>
          <table:table-cell office:value-type="float" office:value="-1645.33" table:style-name="ce12">
            <text:p>-1.645,33</text:p>
          </table:table-cell>
          <table:table-cell office:value-type="float" office:value="0" table:style-name="ce13">
            <text:p>0,00</text:p>
          </table:table-cell>
          <table:table-cell office:value-type="float" office:value="-2119.39" table:style-name="ce12">
            <text:p>-2.119,39</text:p>
          </table:table-cell>
          <table:table-cell office:value-type="float" office:value="3451.51" table:style-name="ce10">
            <text:p>3.451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CLARA INOJOSA MARCOLINI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CRETARIA DO CENTRO JUDICIÁRIO DE MÉTODOS CONSE</text:p>
          </table:table-cell>
          <table:table-cell table:number-columns-repeated="2" table:style-name="ce9"/>
          <table:table-cell office:value-type="float" office:value="7398.87" table:style-name="ce10">
            <text:p>7.398,87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7398.87" table:style-name="ce10">
            <text:p>7.398,87</text:p>
          </table:table-cell>
          <table:table-cell table:style-name="ce9"/>
          <table:table-cell office:value-type="float" office:value="-1165.33" table:style-name="ce12">
            <text:p>-1.165,3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165.33" table:style-name="ce12">
            <text:p>-1.165,33</text:p>
          </table:table-cell>
          <table:table-cell office:value-type="float" office:value="6233.54" table:style-name="ce10">
            <text:p>6.233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 SOLEDADE PACIFICO DANTA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6646.98" table:style-name="ce10">
            <text:p>6.646,98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14330.12" table:style-name="ce10">
            <text:p>14.330,12</text:p>
          </table:table-cell>
          <table:table-cell office:value-type="float" office:value="44527.96" table:style-name="ce10">
            <text:p>44.527,96</text:p>
          </table:table-cell>
          <table:table-cell office:value-type="float" office:value="-3568.22" table:style-name="ce12">
            <text:p>-3.568,22</text:p>
          </table:table-cell>
          <table:table-cell office:value-type="float" office:value="-5978.81" table:style-name="ce12">
            <text:p>-5.978,81</text:p>
          </table:table-cell>
          <table:table-cell office:value-type="float" office:value="-3731.39" table:style-name="ce12">
            <text:p>-3.731,39</text:p>
          </table:table-cell>
          <table:table-cell office:value-type="float" office:value="0" table:style-name="ce13">
            <text:p>0,00</text:p>
          </table:table-cell>
          <table:table-cell office:value-type="float" office:value="-13278.42" table:style-name="ce12">
            <text:p>-13.278,42</text:p>
          </table:table-cell>
          <table:table-cell office:value-type="float" office:value="31249.54" table:style-name="ce10">
            <text:p>31.249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NIELA COSTA ACIOLI DE OLIV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0800.57" table:style-name="ce10">
            <text:p>10.800,57</text:p>
          </table:table-cell>
          <table:table-cell table:number-columns-repeated="2" table:style-name="ce9"/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034.97" table:style-name="ce10">
            <text:p>12.034,97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726.65" table:style-name="ce12">
            <text:p>-1.726,65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3574.12" table:style-name="ce12">
            <text:p>-3.574,12</text:p>
          </table:table-cell>
          <table:table-cell office:value-type="float" office:value="8460.85" table:style-name="ce10">
            <text:p>8.460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S GRAÇAS DA SILVA CABRAL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5839.15" table:style-name="ce10">
            <text:p>15.839,15</text:p>
          </table:table-cell>
          <table:table-cell table:number-columns-repeated="2" table:style-name="ce9"/>
          <table:table-cell office:value-type="float" office:value="590.09" table:style-name="ce14">
            <text:p>590,09</text:p>
          </table:table-cell>
          <table:table-cell table:number-columns-spanned="2" table:number-rows-spanned="1" table:style-name="ce25"/>
          <table:covered-table-cell/>
          <table:table-cell office:value-type="float" office:value="7919.58" table:style-name="ce10">
            <text:p>7.919,58</text:p>
          </table:table-cell>
          <table:table-cell office:value-type="float" office:value="24348.82" table:style-name="ce10">
            <text:p>24.348,82</text:p>
          </table:table-cell>
          <table:table-cell office:value-type="float" office:value="-1343.08" table:style-name="ce12">
            <text:p>-1.343,08</text:p>
          </table:table-cell>
          <table:table-cell office:value-type="float" office:value="-3117.06" table:style-name="ce12">
            <text:p>-3.117,06</text:p>
          </table:table-cell>
          <table:table-cell office:value-type="float" office:value="-1682.11" table:style-name="ce12">
            <text:p>-1.682,11</text:p>
          </table:table-cell>
          <table:table-cell office:value-type="float" office:value="0" table:style-name="ce13">
            <text:p>0,00</text:p>
          </table:table-cell>
          <table:table-cell office:value-type="float" office:value="-6142.25" table:style-name="ce12">
            <text:p>-6.142,25</text:p>
          </table:table-cell>
          <table:table-cell office:value-type="float" office:value="18206.57" table:style-name="ce10">
            <text:p>18.206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DA CONCEIÇÃO REMIGI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7209.15" table:style-name="ce10">
            <text:p>7.209,15</text:p>
          </table:table-cell>
          <table:table-cell table:style-name="ce9"/>
          <table:table-cell office:value-type="float" office:value="590.09" table:style-name="ce14">
            <text:p>590,09</text:p>
          </table:table-cell>
          <table:table-cell table:number-columns-spanned="2" table:number-rows-spanned="1" table:style-name="ce25"/>
          <table:covered-table-cell/>
          <table:table-cell office:value-type="float" office:value="14611.2" table:style-name="ce10">
            <text:p>14.611,20</text:p>
          </table:table-cell>
          <table:table-cell office:value-type="float" office:value="44423.69" table:style-name="ce10">
            <text:p>44.423,69</text:p>
          </table:table-cell>
          <table:table-cell office:value-type="float" office:value="-3675.04" table:style-name="ce12">
            <text:p>-3.675,04</text:p>
          </table:table-cell>
          <table:table-cell office:value-type="float" office:value="-6156.16" table:style-name="ce12">
            <text:p>-6.156,16</text:p>
          </table:table-cell>
          <table:table-cell office:value-type="float" office:value="-3691.76" table:style-name="ce12">
            <text:p>-3.691,76</text:p>
          </table:table-cell>
          <table:table-cell office:value-type="float" office:value="0" table:style-name="ce13">
            <text:p>0,00</text:p>
          </table:table-cell>
          <table:table-cell office:value-type="float" office:value="-13522.96" table:style-name="ce12">
            <text:p>-13.522,96</text:p>
          </table:table-cell>
          <table:table-cell office:value-type="float" office:value="30900.73" table:style-name="ce10">
            <text:p>30.900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NOBRE RIBEIRO UCHÔ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9497.16" table:style-name="ce10">
            <text:p>19.497,16</text:p>
          </table:table-cell>
          <table:table-cell table:number-columns-repeated="2" table:style-name="ce9"/>
          <table:table-cell office:value-type="float" office:value="786.98" table:style-name="ce14">
            <text:p>786,98</text:p>
          </table:table-cell>
          <table:table-cell table:number-columns-spanned="2" table:number-rows-spanned="1" table:style-name="ce25"/>
          <table:covered-table-cell/>
          <table:table-cell office:value-type="float" office:value="9748.58" table:style-name="ce10">
            <text:p>9.748,58</text:p>
          </table:table-cell>
          <table:table-cell office:value-type="float" office:value="30032.720000000001" table:style-name="ce10">
            <text:p>30.032,72</text:p>
          </table:table-cell>
          <table:table-cell office:value-type="float" office:value="-1946.65" table:style-name="ce12">
            <text:p>-1.946,65</text:p>
          </table:table-cell>
          <table:table-cell office:value-type="float" office:value="-3957.03" table:style-name="ce12">
            <text:p>-3.957,03</text:p>
          </table:table-cell>
          <table:table-cell office:value-type="float" office:value="-2635.38" table:style-name="ce12">
            <text:p>-2.635,38</text:p>
          </table:table-cell>
          <table:table-cell office:value-type="float" office:value="0" table:style-name="ce13">
            <text:p>0,00</text:p>
          </table:table-cell>
          <table:table-cell office:value-type="float" office:value="-8539.06" table:style-name="ce12">
            <text:p>-8.539,06</text:p>
          </table:table-cell>
          <table:table-cell office:value-type="float" office:value="21493.66" table:style-name="ce10">
            <text:p>21.493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OLIVEIRA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953.47" table:style-name="ce10">
            <text:p>3.953,47</text:p>
          </table:table-cell>
          <table:table-cell office:value-type="float" office:value="1185.05" table:style-name="ce10">
            <text:p>1.185,05</text:p>
          </table:table-cell>
          <table:table-cell office:value-type="float" office:value="4841.08" table:style-name="ce10">
            <text:p>4.841,08</text:p>
          </table:table-cell>
          <table:table-cell table:number-columns-spanned="2" table:number-rows-spanned="1" table:style-name="ce25"/>
          <table:covered-table-cell/>
          <table:table-cell office:value-type="float" office:value="7523.88" table:style-name="ce10">
            <text:p>7.523,88</text:p>
          </table:table-cell>
          <table:table-cell office:value-type="float" office:value="29258.07" table:style-name="ce10">
            <text:p>29.258,07</text:p>
          </table:table-cell>
          <table:table-cell office:value-type="float" office:value="-1845.36" table:style-name="ce12">
            <text:p>-1.845,36</text:p>
          </table:table-cell>
          <table:table-cell office:value-type="float" office:value="-3216.63" table:style-name="ce12">
            <text:p>-3.216,63</text:p>
          </table:table-cell>
          <table:table-cell office:value-type="float" office:value="-3777.42" table:style-name="ce12">
            <text:p>-3.777,42</text:p>
          </table:table-cell>
          <table:table-cell office:value-type="float" office:value="0" table:style-name="ce13">
            <text:p>0,00</text:p>
          </table:table-cell>
          <table:table-cell office:value-type="float" office:value="-8839.41" table:style-name="ce12">
            <text:p>-8.839,41</text:p>
          </table:table-cell>
          <table:table-cell office:value-type="float" office:value="20418.66" table:style-name="ce10">
            <text:p>20.418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LOURDES GONZAG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203.1" table:style-name="ce10">
            <text:p>2.203,10</text:p>
          </table:table-cell>
          <table:table-cell table:style-name="ce9"/>
          <table:table-cell office:value-type="float" office:value="590.09" table:style-name="ce14">
            <text:p>590,09</text:p>
          </table:table-cell>
          <table:table-cell table:number-columns-spanned="2" table:number-rows-spanned="1" table:style-name="ce25"/>
          <table:covered-table-cell/>
          <table:table-cell office:value-type="float" office:value="6978.85" table:style-name="ce10">
            <text:p>6.978,85</text:p>
          </table:table-cell>
          <table:table-cell office:value-type="float" office:value="21526.63" table:style-name="ce10">
            <text:p>21.526,63</text:p>
          </table:table-cell>
          <table:table-cell office:value-type="float" office:value="-1032.6400000000001" table:style-name="ce12">
            <text:p>-1.032,64</text:p>
          </table:table-cell>
          <table:table-cell office:value-type="float" office:value="-2632.89" table:style-name="ce12">
            <text:p>-2.632,89</text:p>
          </table:table-cell>
          <table:table-cell office:value-type="float" office:value="-2006.25" table:style-name="ce12">
            <text:p>-2.006,25</text:p>
          </table:table-cell>
          <table:table-cell office:value-type="float" office:value="0" table:style-name="ce13">
            <text:p>0,00</text:p>
          </table:table-cell>
          <table:table-cell office:value-type="float" office:value="-5671.78" table:style-name="ce12">
            <text:p>-5.671,78</text:p>
          </table:table-cell>
          <table:table-cell office:value-type="float" office:value="15854.85" table:style-name="ce10">
            <text:p>15.854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CARMO FEITOSA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6704.35" table:style-name="ce10">
            <text:p>6.704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23.34" table:style-name="ce10">
            <text:p>2.023,34</text:p>
          </table:table-cell>
          <table:table-cell table:number-columns-spanned="2" table:number-rows-spanned="1" table:style-name="ce25"/>
          <table:covered-table-cell/>
          <table:table-cell office:value-type="float" office:value="3944.71" table:style-name="ce10">
            <text:p>3.944,71</text:p>
          </table:table-cell>
          <table:table-cell office:value-type="float" office:value="13857.45" table:style-name="ce10">
            <text:p>13.857,45</text:p>
          </table:table-cell>
          <table:table-cell office:value-type="float" office:value="-737.48" table:style-name="ce11">
            <text:p>-737,48</text:p>
          </table:table-cell>
          <table:table-cell office:value-type="float" office:value="-941.01" table:style-name="ce11">
            <text:p>-941,01</text:p>
          </table:table-cell>
          <table:table-cell office:value-type="float" office:value="-2706.63" table:style-name="ce12">
            <text:p>-2.706,63</text:p>
          </table:table-cell>
          <table:table-cell office:value-type="float" office:value="0" table:style-name="ce13">
            <text:p>0,00</text:p>
          </table:table-cell>
          <table:table-cell office:value-type="float" office:value="-4385.12" table:style-name="ce12">
            <text:p>-4.385,12</text:p>
          </table:table-cell>
          <table:table-cell office:value-type="float" office:value="9472.33" table:style-name="ce10">
            <text:p>9.472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CARMO GÓES MARTINS PINH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27.98" table:style-name="ce10">
            <text:p>17.627,98</text:p>
          </table:table-cell>
          <table:table-cell office:value-type="float" office:value="1193.78" table:style-name="ce10">
            <text:p>1.193,78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9410.8799999999992" table:style-name="ce10">
            <text:p>9.410,88</text:p>
          </table:table-cell>
          <table:table-cell office:value-type="float" office:value="28995.37" table:style-name="ce10">
            <text:p>28.995,37</text:p>
          </table:table-cell>
          <table:table-cell office:value-type="float" office:value="-1835.21" table:style-name="ce12">
            <text:p>-1.835,21</text:p>
          </table:table-cell>
          <table:table-cell office:value-type="float" office:value="-3278.35" table:style-name="ce12">
            <text:p>-3.278,35</text:p>
          </table:table-cell>
          <table:table-cell office:value-type="float" office:value="-6186.28" table:style-name="ce12">
            <text:p>-6.186,28</text:p>
          </table:table-cell>
          <table:table-cell office:value-type="float" office:value="0" table:style-name="ce13">
            <text:p>0,00</text:p>
          </table:table-cell>
          <table:table-cell office:value-type="float" office:value="-11299.84" table:style-name="ce12">
            <text:p>-11.299,84</text:p>
          </table:table-cell>
          <table:table-cell office:value-type="float" office:value="17695.53" table:style-name="ce10">
            <text:p>17.695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SOCORRO ALÉCIO BARB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443.24" table:style-name="ce10">
            <text:p>12.443,24</text:p>
          </table:table-cell>
          <table:table-cell office:value-type="float" office:value="2273.88" table:style-name="ce10">
            <text:p>2.273,88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99.23" table:style-name="ce10">
            <text:p>17.599,23</text:p>
          </table:table-cell>
          <table:table-cell office:value-type="float" office:value="-1624.29" table:style-name="ce12">
            <text:p>-1.624,29</text:p>
          </table:table-cell>
          <table:table-cell office:value-type="float" office:value="-3004.92" table:style-name="ce12">
            <text:p>-3.004,92</text:p>
          </table:table-cell>
          <table:table-cell office:value-type="float" office:value="-1418.97" table:style-name="ce12">
            <text:p>-1.418,97</text:p>
          </table:table-cell>
          <table:table-cell office:value-type="float" office:value="0" table:style-name="ce13">
            <text:p>0,00</text:p>
          </table:table-cell>
          <table:table-cell office:value-type="float" office:value="-6048.18" table:style-name="ce12">
            <text:p>-6.048,18</text:p>
          </table:table-cell>
          <table:table-cell office:value-type="float" office:value="11551.05" table:style-name="ce10">
            <text:p>11.551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SOCORRO FER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820.7" table:style-name="ce14">
            <text:p>820,70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6228.28" table:style-name="ce10">
            <text:p>6.228,28</text:p>
          </table:table-cell>
          <table:table-cell office:value-type="float" office:value="19447.57" table:style-name="ce10">
            <text:p>19.447,57</text:p>
          </table:table-cell>
          <table:table-cell office:value-type="float" office:value="-784.95" table:style-name="ce11">
            <text:p>-784,95</text:p>
          </table:table-cell>
          <table:table-cell office:value-type="float" office:value="-2340.33" table:style-name="ce12">
            <text:p>-2.340,33</text:p>
          </table:table-cell>
          <table:table-cell office:value-type="float" office:value="-2696.01" table:style-name="ce12">
            <text:p>-2.696,01</text:p>
          </table:table-cell>
          <table:table-cell office:value-type="float" office:value="0" table:style-name="ce13">
            <text:p>0,00</text:p>
          </table:table-cell>
          <table:table-cell office:value-type="float" office:value="-5821.29" table:style-name="ce12">
            <text:p>-5.821,29</text:p>
          </table:table-cell>
          <table:table-cell office:value-type="float" office:value="13626.28" table:style-name="ce10">
            <text:p>13.626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ELANEIDE BERNARDINO DE SOUZA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78.69" table:style-name="ce10">
            <text:p>11.878,69</text:p>
          </table:table-cell>
          <table:table-cell office:value-type="float" office:value="4176.34" table:style-name="ce10">
            <text:p>4.176,34</text:p>
          </table:table-cell>
          <table:table-cell table:style-name="ce9"/>
          <table:table-cell office:value-type="float" office:value="2958.38" table:style-name="ce10">
            <text:p>2.958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13.41" table:style-name="ce10">
            <text:p>19.013,41</text:p>
          </table:table-cell>
          <table:table-cell office:value-type="float" office:value="-1876.92" table:style-name="ce12">
            <text:p>-1.876,92</text:p>
          </table:table-cell>
          <table:table-cell office:value-type="float" office:value="-2925.35" table:style-name="ce12">
            <text:p>-2.925,35</text:p>
          </table:table-cell>
          <table:table-cell office:value-type="float" office:value="-3581.03" table:style-name="ce12">
            <text:p>-3.581,03</text:p>
          </table:table-cell>
          <table:table-cell office:value-type="float" office:value="0" table:style-name="ce13">
            <text:p>0,00</text:p>
          </table:table-cell>
          <table:table-cell office:value-type="float" office:value="-8383.2999999999993" table:style-name="ce12">
            <text:p>-8.383,30</text:p>
          </table:table-cell>
          <table:table-cell office:value-type="float" office:value="10630.11" table:style-name="ce10">
            <text:p>10.630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FLÁVIA BEZERRA FEITOS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PESQUISA PATRIMONIAL (SEPP)</text:p>
          </table:table-cell>
          <table:table-cell office:value-type="float" office:value="21511.62" table:style-name="ce10">
            <text:p>21.511,62</text:p>
          </table:table-cell>
          <table:table-cell office:value-type="float" office:value="686.89" table:style-name="ce14">
            <text:p>686,89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29.76" table:style-name="ce10">
            <text:p>1.62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207.34" table:style-name="ce10">
            <text:p>25.207,34</text:p>
          </table:table-cell>
          <table:table-cell office:value-type="float" office:value="-3195.05" table:style-name="ce12">
            <text:p>-3.195,05</text:p>
          </table:table-cell>
          <table:table-cell office:value-type="float" office:value="-4683.7" table:style-name="ce12">
            <text:p>-4.683,70</text:p>
          </table:table-cell>
          <table:table-cell office:value-type="float" office:value="-1036.1600000000001" table:style-name="ce12">
            <text:p>-1.036,16</text:p>
          </table:table-cell>
          <table:table-cell office:value-type="float" office:value="0" table:style-name="ce13">
            <text:p>0,00</text:p>
          </table:table-cell>
          <table:table-cell office:value-type="float" office:value="-8914.91" table:style-name="ce12">
            <text:p>-8.914,91</text:p>
          </table:table-cell>
          <table:table-cell office:value-type="float" office:value="16292.43" table:style-name="ce10">
            <text:p>16.292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GORETE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<text:s/>JUDICIÁRIA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56.85" table:style-name="ce10">
            <text:p>3.656,85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23.44" table:style-name="ce10">
            <text:p>2.423,44</text:p>
          </table:table-cell>
          <table:table-cell table:number-columns-spanned="2" table:number-rows-spanned="1" table:style-name="ce25"/>
          <table:covered-table-cell/>
          <table:table-cell office:value-type="float" office:value="7243.7" table:style-name="ce10">
            <text:p>7.243,70</text:p>
          </table:table-cell>
          <table:table-cell office:value-type="float" office:value="25907.43" table:style-name="ce10">
            <text:p>25.907,43</text:p>
          </table:table-cell>
          <table:table-cell office:value-type="float" office:value="-1752.9" table:style-name="ce12">
            <text:p>-1.752,90</text:p>
          </table:table-cell>
          <table:table-cell office:value-type="float" office:value="-3062.54" table:style-name="ce12">
            <text:p>-3.062,54</text:p>
          </table:table-cell>
          <table:table-cell office:value-type="float" office:value="-3355.52" table:style-name="ce12">
            <text:p>-3.355,52</text:p>
          </table:table-cell>
          <table:table-cell office:value-type="float" office:value="0" table:style-name="ce13">
            <text:p>0,00</text:p>
          </table:table-cell>
          <table:table-cell office:value-type="float" office:value="-8170.96" table:style-name="ce12">
            <text:p>-8.170,96</text:p>
          </table:table-cell>
          <table:table-cell office:value-type="float" office:value="17736.47" table:style-name="ce10">
            <text:p>17.736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HELENA VENÂNCIO DA CRUZ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973.75" table:style-name="ce10">
            <text:p>1.973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495.0500000000002" table:style-name="ce10">
            <text:p>2.495,05</text:p>
          </table:table-cell>
          <table:table-cell table:number-columns-spanned="2" table:number-rows-spanned="1" table:style-name="ce25"/>
          <table:covered-table-cell/>
          <table:table-cell office:value-type="float" office:value="1956.82" table:style-name="ce10">
            <text:p>1.956,82</text:p>
          </table:table-cell>
          <table:table-cell office:value-type="float" office:value="8365.51" table:style-name="ce10">
            <text:p>8.365,51</text:p>
          </table:table-cell>
          <table:table-cell office:value-type="float" office:value="-384.09" table:style-name="ce11">
            <text:p>-384,09</text:p>
          </table:table-cell>
          <table:table-cell office:value-type="float" office:value="-117.76" table:style-name="ce11">
            <text:p>-117,76</text:p>
          </table:table-cell>
          <table:table-cell office:value-type="float" office:value="-1984.5" table:style-name="ce12">
            <text:p>-1.984,50</text:p>
          </table:table-cell>
          <table:table-cell office:value-type="float" office:value="0" table:style-name="ce13">
            <text:p>0,00</text:p>
          </table:table-cell>
          <table:table-cell office:value-type="float" office:value="-2486.35" table:style-name="ce12">
            <text:p>-2.486,35</text:p>
          </table:table-cell>
          <table:table-cell office:value-type="float" office:value="5879.16" table:style-name="ce10">
            <text:p>5.879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ITACIRA DE OLIVEIRA NASCIMENTO E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795.72" table:style-name="ce10">
            <text:p>7.795,72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13540.83" table:style-name="ce10">
            <text:p>13.540,83</text:p>
          </table:table-cell>
          <table:table-cell office:value-type="float" office:value="41385.22" table:style-name="ce10">
            <text:p>41.385,22</text:p>
          </table:table-cell>
          <table:table-cell office:value-type="float" office:value="-3268.3" table:style-name="ce12">
            <text:p>-3.268,30</text:p>
          </table:table-cell>
          <table:table-cell office:value-type="float" office:value="-5155.72" table:style-name="ce12">
            <text:p>-5.155,72</text:p>
          </table:table-cell>
          <table:table-cell office:value-type="float" office:value="-2279.04" table:style-name="ce12">
            <text:p>-2.279,04</text:p>
          </table:table-cell>
          <table:table-cell office:value-type="float" office:value="0" table:style-name="ce13">
            <text:p>0,00</text:p>
          </table:table-cell>
          <table:table-cell office:value-type="float" office:value="-10703.06" table:style-name="ce12">
            <text:p>-10.703,06</text:p>
          </table:table-cell>
          <table:table-cell office:value-type="float" office:value="30682.16" table:style-name="ce10">
            <text:p>30.682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JOSÉ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730.83" table:style-name="ce10">
            <text:p>1.730,83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1457.94" table:style-name="ce10">
            <text:p>1.457,94</text:p>
          </table:table-cell>
          <table:table-cell office:value-type="float" office:value="5283.9" table:style-name="ce10">
            <text:p>5.283,90</text:p>
          </table:table-cell>
          <table:table-cell office:value-type="float" office:value="-258.91000000000003" table:style-name="ce11">
            <text:p>-258,91</text:p>
          </table:table-cell>
          <table:table-cell office:value-type="float" office:value="-56.48" table:style-name="ce11">
            <text:p>-56,4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15.39" table:style-name="ce11">
            <text:p>-315,39</text:p>
          </table:table-cell>
          <table:table-cell office:value-type="float" office:value="4968.51" table:style-name="ce10">
            <text:p>4.968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JOSILENE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505.17" table:style-name="ce10">
            <text:p>1.505,17</text:p>
          </table:table-cell>
          <table:table-cell table:style-name="ce9"/>
          <table:table-cell office:value-type="float" office:value="1508.92" table:style-name="ce10">
            <text:p>1.508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16.17" table:style-name="ce10">
            <text:p>14.816,1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24.0700000000002" table:style-name="ce12">
            <text:p>-2.324,07</text:p>
          </table:table-cell>
          <table:table-cell office:value-type="float" office:value="-200.74" table:style-name="ce11">
            <text:p>-200,74</text:p>
          </table:table-cell>
          <table:table-cell office:value-type="float" office:value="0" table:style-name="ce13">
            <text:p>0,00</text:p>
          </table:table-cell>
          <table:table-cell office:value-type="float" office:value="-4029.98" table:style-name="ce12">
            <text:p>-4.029,98</text:p>
          </table:table-cell>
          <table:table-cell office:value-type="float" office:value="10786.19" table:style-name="ce10">
            <text:p>10.786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ÚCIA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974.33" table:style-name="ce10">
            <text:p>3.974,33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office:value-type="float" office:value="7476.97" table:style-name="ce10">
            <text:p>7.476,97</text:p>
          </table:table-cell>
          <table:table-cell office:value-type="float" office:value="25901.57" table:style-name="ce10">
            <text:p>25.901,57</text:p>
          </table:table-cell>
          <table:table-cell office:value-type="float" office:value="-1797.86" table:style-name="ce12">
            <text:p>-1.797,86</text:p>
          </table:table-cell>
          <table:table-cell office:value-type="float" office:value="-3242.97" table:style-name="ce12">
            <text:p>-3.242,97</text:p>
          </table:table-cell>
          <table:table-cell office:value-type="float" office:value="-1262.29" table:style-name="ce12">
            <text:p>-1.262,29</text:p>
          </table:table-cell>
          <table:table-cell office:value-type="float" office:value="0" table:style-name="ce13">
            <text:p>0,00</text:p>
          </table:table-cell>
          <table:table-cell office:value-type="float" office:value="-6303.12" table:style-name="ce12">
            <text:p>-6.303,12</text:p>
          </table:table-cell>
          <table:table-cell office:value-type="float" office:value="19598.45" table:style-name="ce10">
            <text:p>19.598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UIZA CALTABIANO BARREIROS DE MELLO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COMUNICAÇÃO SOCIAL</text:p>
          </table:table-cell>
          <table:table-cell table:number-columns-repeated="2" table:style-name="ce9"/>
          <table:table-cell office:value-type="float" office:value="11382.88" table:style-name="ce10">
            <text:p>11.382,88</text:p>
          </table:table-cell>
          <table:table-cell office:value-type="float" office:value="2244.1" table:style-name="ce10">
            <text:p>2.24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26.98" table:style-name="ce10">
            <text:p>13.626,9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80.99" table:style-name="ce12">
            <text:p>-1.980,99</text:p>
          </table:table-cell>
          <table:table-cell office:value-type="float" office:value="-3126.33" table:style-name="ce12">
            <text:p>-3.126,33</text:p>
          </table:table-cell>
          <table:table-cell office:value-type="float" office:value="0" table:style-name="ce13">
            <text:p>0,00</text:p>
          </table:table-cell>
          <table:table-cell office:value-type="float" office:value="-5935.71" table:style-name="ce12">
            <text:p>-5.935,71</text:p>
          </table:table-cell>
          <table:table-cell office:value-type="float" office:value="7691.27" table:style-name="ce10">
            <text:p>7.691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UÍZA DOS REIS CLETO FREIRE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794.19" table:style-name="ce10">
            <text:p>1.794,1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406.89" table:style-name="ce10">
            <text:p>5.406,89</text:p>
          </table:table-cell>
          <table:table-cell office:value-type="float" office:value="-251.19" table:style-name="ce11">
            <text:p>-251,19</text:p>
          </table:table-cell>
          <table:table-cell office:value-type="float" office:value="-167.63" table:style-name="ce11">
            <text:p>-167,63</text:p>
          </table:table-cell>
          <table:table-cell office:value-type="float" office:value="-1967.58" table:style-name="ce12">
            <text:p>-1.967,58</text:p>
          </table:table-cell>
          <table:table-cell office:value-type="float" office:value="0" table:style-name="ce13">
            <text:p>0,00</text:p>
          </table:table-cell>
          <table:table-cell office:value-type="float" office:value="-2386.4" table:style-name="ce12">
            <text:p>-2.386,40</text:p>
          </table:table-cell>
          <table:table-cell office:value-type="float" office:value="3020.49" table:style-name="ce10">
            <text:p>3.020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ILZA DE MELO SÁ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.584,60</text:p>
          </table:table-cell>
          <table:table-cell office:value-type="float" office:value="8463.61" table:style-name="ce10">
            <text:p>8.463,61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12024.11" table:style-name="ce10">
            <text:p>12.024,11</text:p>
          </table:table-cell>
          <table:table-cell office:value-type="float" office:value="36835.050000000003" table:style-name="ce10">
            <text:p>36.835,05</text:p>
          </table:table-cell>
          <table:table-cell office:value-type="float" office:value="-2697.57" table:style-name="ce12">
            <text:p>-2.697,57</text:p>
          </table:table-cell>
          <table:table-cell office:value-type="float" office:value="-4478.47" table:style-name="ce12">
            <text:p>-4.478,47</text:p>
          </table:table-cell>
          <table:table-cell office:value-type="float" office:value="-3027.77" table:style-name="ce12">
            <text:p>-3.027,77</text:p>
          </table:table-cell>
          <table:table-cell office:value-type="float" office:value="0" table:style-name="ce13">
            <text:p>0,00</text:p>
          </table:table-cell>
          <table:table-cell office:value-type="float" office:value="-10203.81" table:style-name="ce12">
            <text:p>-10.203,81</text:p>
          </table:table-cell>
          <table:table-cell office:value-type="float" office:value="26631.24" table:style-name="ce10">
            <text:p>26.631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TALIE GUERRA SILVA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787.12" table:style-name="ce14">
            <text:p>787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2.17" table:style-name="ce10">
            <text:p>1.972,17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972.17" table:style-name="ce10">
            <text:p>1.972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ZARÉ MEL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3413.74" table:style-name="ce10">
            <text:p>13.413,74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12524.8" table:style-name="ce10">
            <text:p>12.524,80</text:p>
          </table:table-cell>
          <table:table-cell office:value-type="float" office:value="38337.129999999997" table:style-name="ce10">
            <text:p>38.337,13</text:p>
          </table:table-cell>
          <table:table-cell office:value-type="float" office:value="-2882.2" table:style-name="ce12">
            <text:p>-2.882,20</text:p>
          </table:table-cell>
          <table:table-cell office:value-type="float" office:value="-4703.08" table:style-name="ce12">
            <text:p>-4.703,08</text:p>
          </table:table-cell>
          <table:table-cell office:value-type="float" office:value="-3250.92" table:style-name="ce12">
            <text:p>-3.250,92</text:p>
          </table:table-cell>
          <table:table-cell office:value-type="float" office:value="0" table:style-name="ce13">
            <text:p>0,00</text:p>
          </table:table-cell>
          <table:table-cell office:value-type="float" office:value="-10836.2" table:style-name="ce12">
            <text:p>-10.836,20</text:p>
          </table:table-cell>
          <table:table-cell office:value-type="float" office:value="27500.93" table:style-name="ce10">
            <text:p>27.500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ELY DUARTE RIB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411.89" table:style-name="ce10">
            <text:p>3.411,89</text:p>
          </table:table-cell>
          <table:table-cell table:style-name="ce9"/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66.650000000001" table:style-name="ce10">
            <text:p>16.666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73.61" table:style-name="ce12">
            <text:p>-3.073,61</text:p>
          </table:table-cell>
          <table:table-cell office:value-type="float" office:value="-3345" table:style-name="ce12">
            <text:p>-3.345,00</text:p>
          </table:table-cell>
          <table:table-cell office:value-type="float" office:value="0" table:style-name="ce13">
            <text:p>0,00</text:p>
          </table:table-cell>
          <table:table-cell office:value-type="float" office:value="-7247" table:style-name="ce12">
            <text:p>-7.247,00</text:p>
          </table:table-cell>
          <table:table-cell office:value-type="float" office:value="9419.65" table:style-name="ce10">
            <text:p>9.41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REJANE PIMENTEL GOM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UNP)</text:p>
          </table:table-cell>
          <table:table-cell office:value-type="float" office:value="1100" table:style-name="ce10">
            <text:p>1.100,0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680.05" table:style-name="ce10">
            <text:p>2.680,05</text:p>
          </table:table-cell>
          <table:table-cell office:value-type="float" office:value="826.36" table:number-columns-spanned="2" table:number-rows-spanned="1" table:style-name="ce27">
            <text:p>826,36</text:p>
          </table:table-cell>
          <table:covered-table-cell/>
          <table:table-cell office:value-type="float" office:value="1239.54" table:style-name="ce10">
            <text:p>1.239,54</text:p>
          </table:table-cell>
          <table:table-cell office:value-type="float" office:value="7225.02" table:style-name="ce10">
            <text:p>7.225,02</text:p>
          </table:table-cell>
          <table:table-cell office:value-type="float" office:value="-154" table:style-name="ce11">
            <text:p>-154,00</text:p>
          </table:table-cell>
          <table:table-cell office:value-type="float" office:value="-17.37" table:style-name="ce11">
            <text:p>-17,37</text:p>
          </table:table-cell>
          <table:table-cell office:value-type="float" office:value="-1493.97" table:style-name="ce12">
            <text:p>-1.493,97</text:p>
          </table:table-cell>
          <table:table-cell office:value-type="float" office:value="0" table:style-name="ce13">
            <text:p>0,00</text:p>
          </table:table-cell>
          <table:table-cell office:value-type="float" office:value="-1665.34" table:style-name="ce12">
            <text:p>-1.665,34</text:p>
          </table:table-cell>
          <table:table-cell office:value-type="float" office:value="5559.68" table:style-name="ce10">
            <text:p>5.559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RONILDA AGUIAR MELO TAVAR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UNP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626.66" table:style-name="ce10">
            <text:p>2.626,66</text:p>
          </table:table-cell>
          <table:table-cell office:value-type="float" office:value="8411.01" table:style-name="ce10">
            <text:p>8.411,01</text:p>
          </table:table-cell>
          <table:table-cell office:value-type="float" office:value="2175.79" table:style-name="ce10">
            <text:p>2.17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63.040000000001" table:style-name="ce10">
            <text:p>25.063,04</text:p>
          </table:table-cell>
          <table:table-cell office:value-type="float" office:value="-1930.92" table:style-name="ce12">
            <text:p>-1.930,92</text:p>
          </table:table-cell>
          <table:table-cell office:value-type="float" office:value="-4841.49" table:style-name="ce12">
            <text:p>-4.841,49</text:p>
          </table:table-cell>
          <table:table-cell office:value-type="float" office:value="-4802.8500000000004" table:style-name="ce12">
            <text:p>-4.802,85</text:p>
          </table:table-cell>
          <table:table-cell office:value-type="float" office:value="0" table:style-name="ce13">
            <text:p>0,00</text:p>
          </table:table-cell>
          <table:table-cell office:value-type="float" office:value="-11575.26" table:style-name="ce12">
            <text:p>-11.575,26</text:p>
          </table:table-cell>
          <table:table-cell office:value-type="float" office:value="13487.78" table:style-name="ce10">
            <text:p>13.487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SALETE FERREIR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4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4064.13" table:style-name="ce10">
            <text:p>4.064,13</text:p>
          </table:table-cell>
          <table:table-cell office:value-type="float" office:value="2232.38" table:style-name="ce10">
            <text:p>2.232,38</text:p>
          </table:table-cell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office:value-type="float" office:value="8118.78" table:style-name="ce10">
            <text:p>8.118,78</text:p>
          </table:table-cell>
          <table:table-cell office:value-type="float" office:value="27705.439999999999" table:style-name="ce10">
            <text:p>27.705,44</text:p>
          </table:table-cell>
          <table:table-cell office:value-type="float" office:value="-1861.03" table:style-name="ce12">
            <text:p>-1.861,03</text:p>
          </table:table-cell>
          <table:table-cell office:value-type="float" office:value="-3595.97" table:style-name="ce12">
            <text:p>-3.595,97</text:p>
          </table:table-cell>
          <table:table-cell office:value-type="float" office:value="-2330.36" table:style-name="ce12">
            <text:p>-2.330,36</text:p>
          </table:table-cell>
          <table:table-cell office:value-type="float" office:value="0" table:style-name="ce13">
            <text:p>0,00</text:p>
          </table:table-cell>
          <table:table-cell office:value-type="float" office:value="-7787.36" table:style-name="ce12">
            <text:p>-7.787,36</text:p>
          </table:table-cell>
          <table:table-cell office:value-type="float" office:value="19918.080000000002" table:style-name="ce10">
            <text:p>19.918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STELA DE ALENCA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6665.14" table:style-name="ce10">
            <text:p>6.665,14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12975.54" table:style-name="ce10">
            <text:p>12.975,54</text:p>
          </table:table-cell>
          <table:table-cell office:value-type="float" office:value="39689.35" table:style-name="ce10">
            <text:p>39.689,35</text:p>
          </table:table-cell>
          <table:table-cell office:value-type="float" office:value="-3053.49" table:style-name="ce12">
            <text:p>-3.053,49</text:p>
          </table:table-cell>
          <table:table-cell table:style-name="ce9"/>
          <table:table-cell office:value-type="float" office:value="-2940.46" table:style-name="ce12">
            <text:p>-2.940,46</text:p>
          </table:table-cell>
          <table:table-cell office:value-type="float" office:value="0" table:style-name="ce13">
            <text:p>0,00</text:p>
          </table:table-cell>
          <table:table-cell office:value-type="float" office:value="-5993.95" table:style-name="ce12">
            <text:p>-5.993,95</text:p>
          </table:table-cell>
          <table:table-cell office:value-type="float" office:value="33695.4" table:style-name="ce10">
            <text:p>33.695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TEREZA HOLANDA CARVALHO VILE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office:value-type="float" office:value="6517.32" table:style-name="ce10">
            <text:p>6.517,32</text:p>
          </table:table-cell>
          <table:table-cell office:value-type="float" office:value="21827" table:style-name="ce10">
            <text:p>21.827,0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01.2399999999998" table:style-name="ce12">
            <text:p>-2.301,24</text:p>
          </table:table-cell>
          <table:table-cell office:value-type="float" office:value="-3956.66" table:style-name="ce12">
            <text:p>-3.956,66</text:p>
          </table:table-cell>
          <table:table-cell office:value-type="float" office:value="0" table:style-name="ce13">
            <text:p>0,00</text:p>
          </table:table-cell>
          <table:table-cell office:value-type="float" office:value="-7763.07" table:style-name="ce12">
            <text:p>-7.763,07</text:p>
          </table:table-cell>
          <table:table-cell office:value-type="float" office:value="14063.93" table:style-name="ce10">
            <text:p>14.063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TEREZA RICARDO DE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020.93" table:style-name="ce10">
            <text:p>14.020,93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7010.47" table:style-name="ce10">
            <text:p>7.010,47</text:p>
          </table:table-cell>
          <table:table-cell office:value-type="float" office:value="21782.03" table:style-name="ce10">
            <text:p>21.782,03</text:p>
          </table:table-cell>
          <table:table-cell office:value-type="float" office:value="-1043.07" table:style-name="ce12">
            <text:p>-1.043,07</text:p>
          </table:table-cell>
          <table:table-cell table:style-name="ce9"/>
          <table:table-cell office:value-type="float" office:value="-2033.73" table:style-name="ce12">
            <text:p>-2.033,73</text:p>
          </table:table-cell>
          <table:table-cell office:value-type="float" office:value="0" table:style-name="ce13">
            <text:p>0,00</text:p>
          </table:table-cell>
          <table:table-cell office:value-type="float" office:value="-3076.8" table:style-name="ce12">
            <text:p>-3.076,80</text:p>
          </table:table-cell>
          <table:table-cell office:value-type="float" office:value="18705.23" table:style-name="ce10">
            <text:p>18.705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ANUZIA GA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754.42" table:style-name="ce10">
            <text:p>1.75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39.47" table:style-name="ce10">
            <text:p>2.939,47</text:p>
          </table:table-cell>
          <table:table-cell table:number-columns-repeated="2" table:style-name="ce9"/>
          <table:table-cell office:value-type="float" office:value="-792.67" table:style-name="ce11">
            <text:p>-792,67</text:p>
          </table:table-cell>
          <table:table-cell office:value-type="float" office:value="0" table:style-name="ce13">
            <text:p>0,00</text:p>
          </table:table-cell>
          <table:table-cell office:value-type="float" office:value="-792.67" table:style-name="ce11">
            <text:p>-792,67</text:p>
          </table:table-cell>
          <table:table-cell office:value-type="float" office:value="2146.8000000000002" table:style-name="ce10">
            <text:p>2.146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ERÔNICA TORRES LOPES PEREIRA</text:p>
          </table:table-cell>
          <table:table-cell office:value-type="string" table:style-name="ce8">
            <text:p>ASSISTENTE FINANCEIRO - FC-05</text:p>
          </table:table-cell>
          <table:table-cell office:value-type="string" table:style-name="ce8">
            <text:p>DIVISÃO DE PLANEJAMENTO E CONTROLE ORÇAMENTÁRIO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58.91" table:style-name="ce10">
            <text:p>2.35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69.63" table:style-name="ce10">
            <text:p>16.369,63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17.9899999999998" table:style-name="ce12">
            <text:p>-2.417,99</text:p>
          </table:table-cell>
          <table:table-cell office:value-type="float" office:value="-2117.5500000000002" table:style-name="ce12">
            <text:p>-2.117,55</text:p>
          </table:table-cell>
          <table:table-cell office:value-type="float" office:value="0" table:style-name="ce13">
            <text:p>0,00</text:p>
          </table:table-cell>
          <table:table-cell office:value-type="float" office:value="-6023.49" table:style-name="ce12">
            <text:p>-6.023,49</text:p>
          </table:table-cell>
          <table:table-cell office:value-type="float" office:value="10346.14" table:style-name="ce10">
            <text:p>10.346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IVIANE BARROS COST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74.4" table:style-name="ce10">
            <text:p>1.67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57.96" table:style-name="ce10">
            <text:p>22.857,9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52.0200000000004" table:style-name="ce12">
            <text:p>-4.352,02</text:p>
          </table:table-cell>
          <table:table-cell office:value-type="float" office:value="-1069.5999999999999" table:style-name="ce12">
            <text:p>-1.069,60</text:p>
          </table:table-cell>
          <table:table-cell office:value-type="float" office:value="0" table:style-name="ce13">
            <text:p>0,00</text:p>
          </table:table-cell>
          <table:table-cell office:value-type="float" office:value="-6250.01" table:style-name="ce12">
            <text:p>-6.250,01</text:p>
          </table:table-cell>
          <table:table-cell office:value-type="float" office:value="16607.95" table:style-name="ce10">
            <text:p>16.607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ZILÁ ANTAS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852.91" table:style-name="ce10">
            <text:p>1.852,91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6744.39" table:style-name="ce10">
            <text:p>6.744,39</text:p>
          </table:table-cell>
          <table:table-cell office:value-type="float" office:value="21770.77" table:style-name="ce10">
            <text:p>21.770,77</text:p>
          </table:table-cell>
          <table:table-cell office:value-type="float" office:value="-955.27" table:style-name="ce11">
            <text:p>-955,27</text:p>
          </table:table-cell>
          <table:table-cell office:value-type="float" office:value="-2053.7600000000002" table:style-name="ce12">
            <text:p>-2.053,76</text:p>
          </table:table-cell>
          <table:table-cell office:value-type="float" office:value="-2746.26" table:style-name="ce12">
            <text:p>-2.746,26</text:p>
          </table:table-cell>
          <table:table-cell office:value-type="float" office:value="0" table:style-name="ce13">
            <text:p>0,00</text:p>
          </table:table-cell>
          <table:table-cell office:value-type="float" office:value="-5755.29" table:style-name="ce12">
            <text:p>-5.755,29</text:p>
          </table:table-cell>
          <table:table-cell office:value-type="float" office:value="16015.48" table:style-name="ce10">
            <text:p>16.015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ZULEIDE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280.35" table:style-name="ce10">
            <text:p>2.280,35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6839.37" table:style-name="ce10">
            <text:p>6.839,37</text:p>
          </table:table-cell>
          <table:table-cell office:value-type="float" office:value="21280.84" table:style-name="ce10">
            <text:p>21.280,84</text:p>
          </table:table-cell>
          <table:table-cell office:value-type="float" office:value="-986.61" table:style-name="ce11">
            <text:p>-986,61</text:p>
          </table:table-cell>
          <table:table-cell table:style-name="ce9"/>
          <table:table-cell office:value-type="float" office:value="-3003.41" table:style-name="ce12">
            <text:p>-3.003,41</text:p>
          </table:table-cell>
          <table:table-cell office:value-type="float" office:value="0" table:style-name="ce13">
            <text:p>0,00</text:p>
          </table:table-cell>
          <table:table-cell office:value-type="float" office:value="-3990.02" table:style-name="ce12">
            <text:p>-3.990,02</text:p>
          </table:table-cell>
          <table:table-cell office:value-type="float" office:value="17290.82" table:style-name="ce10">
            <text:p>17.290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H DE MESQUITA MONTEIRO</text:p>
          </table:table-cell>
          <table:table-cell office:value-type="string" table:style-name="ce8">
            <text:p>ANALISTA JUDICIÁRIO - NÍVEL SUPERIOR C11</text:p>
          </table:table-cell>
          <table:table-cell table:style-name="ce9"/>
          <table:table-cell office:value-type="float" office:value="18399.2" table:style-name="ce10">
            <text:p>18.399,20</text:p>
          </table:table-cell>
          <table:table-cell table:number-columns-repeated="2" table:style-name="ce9"/>
          <table:table-cell office:value-type="float" office:value="1629.7" table:style-name="ce10">
            <text:p>1.629,70</text:p>
          </table:table-cell>
          <table:table-cell table:number-columns-spanned="2" table:number-rows-spanned="1" table:style-name="ce25"/>
          <table:covered-table-cell/>
          <table:table-cell office:value-type="float" office:value="9199.6" table:style-name="ce10">
            <text:p>9.199,60</text:p>
          </table:table-cell>
          <table:table-cell office:value-type="float" office:value="29228.5" table:style-name="ce10">
            <text:p>29.228,5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62.61" table:style-name="ce12">
            <text:p>-3.962,6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791" table:style-name="ce12">
            <text:p>-4.791,00</text:p>
          </table:table-cell>
          <table:table-cell office:value-type="float" office:value="24437.5" table:style-name="ce10">
            <text:p>24.437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A NASCIMENTO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8461.25" table:style-name="ce10">
            <text:p>18.461,2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186.12" table:style-name="ce10">
            <text:p>2.186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87.26" table:style-name="ce10">
            <text:p>22.587,26</text:p>
          </table:table-cell>
          <table:table-cell office:value-type="float" office:value="-2604.11" table:style-name="ce12">
            <text:p>-2.604,11</text:p>
          </table:table-cell>
          <table:table-cell office:value-type="float" office:value="-4024.82" table:style-name="ce12">
            <text:p>-4.024,82</text:p>
          </table:table-cell>
          <table:table-cell office:value-type="float" office:value="-798.92" table:style-name="ce11">
            <text:p>-798,92</text:p>
          </table:table-cell>
          <table:table-cell office:value-type="float" office:value="0" table:style-name="ce13">
            <text:p>0,00</text:p>
          </table:table-cell>
          <table:table-cell office:value-type="float" office:value="-7427.85" table:style-name="ce12">
            <text:p>-7.427,85</text:p>
          </table:table-cell>
          <table:table-cell office:value-type="float" office:value="15159.41" table:style-name="ce10">
            <text:p>15.159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A TORRES DE LIMA OLIVEIR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9920.51" table:style-name="ce10">
            <text:p>9.920,5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office:value-type="float" office:value="6076.45" table:style-name="ce10">
            <text:p>6.076,45</text:p>
          </table:table-cell>
          <table:table-cell office:value-type="float" office:value="19463.740000000002" table:style-name="ce10">
            <text:p>19.463,74</text:p>
          </table:table-cell>
          <table:table-cell office:value-type="float" office:value="-1233.44" table:style-name="ce12">
            <text:p>-1.233,44</text:p>
          </table:table-cell>
          <table:table-cell office:value-type="float" office:value="-2133.4899999999998" table:style-name="ce12">
            <text:p>-2.133,49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3853.87" table:style-name="ce12">
            <text:p>-3.853,87</text:p>
          </table:table-cell>
          <table:table-cell office:value-type="float" office:value="15609.87" table:style-name="ce10">
            <text:p>15.609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IZE BENTO PATITUCCI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105.92" table:style-name="ce10">
            <text:p>2.105,9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15.73" table:style-name="ce10">
            <text:p>2.615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63.62" table:style-name="ce10">
            <text:p>18.463,62</text:p>
          </table:table-cell>
          <table:table-cell office:value-type="float" office:value="-1844.99" table:style-name="ce12">
            <text:p>-1.844,99</text:p>
          </table:table-cell>
          <table:table-cell office:value-type="float" office:value="-2877.16" table:style-name="ce12">
            <text:p>-2.877,16</text:p>
          </table:table-cell>
          <table:table-cell office:value-type="float" office:value="-2341.4" table:style-name="ce12">
            <text:p>-2.341,40</text:p>
          </table:table-cell>
          <table:table-cell office:value-type="float" office:value="0" table:style-name="ce13">
            <text:p>0,00</text:p>
          </table:table-cell>
          <table:table-cell office:value-type="float" office:value="-7063.55" table:style-name="ce12">
            <text:p>-7.063,55</text:p>
          </table:table-cell>
          <table:table-cell office:value-type="float" office:value="11400.07" table:style-name="ce10">
            <text:p>11.400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NALVA DIAS DE ARAÚJO MED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AGAMENTO (SOF)</text:p>
          </table:table-cell>
          <table:table-cell office:value-type="float" office:value="1989" table:style-name="ce10">
            <text:p>1.989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office:value-type="float" office:value="1587.03" table:style-name="ce10">
            <text:p>1.587,03</text:p>
          </table:table-cell>
          <table:table-cell office:value-type="float" office:value="6433.89" table:style-name="ce10">
            <text:p>6.433,89</text:p>
          </table:table-cell>
          <table:table-cell office:value-type="float" office:value="-218.79" table:style-name="ce11">
            <text:p>-218,79</text:p>
          </table:table-cell>
          <table:table-cell office:value-type="float" office:value="-64.63" table:style-name="ce11">
            <text:p>-64,63</text:p>
          </table:table-cell>
          <table:table-cell office:value-type="float" office:value="-1672.76" table:style-name="ce12">
            <text:p>-1.672,76</text:p>
          </table:table-cell>
          <table:table-cell office:value-type="float" office:value="0" table:style-name="ce13">
            <text:p>0,00</text:p>
          </table:table-cell>
          <table:table-cell office:value-type="float" office:value="-1956.18" table:style-name="ce12">
            <text:p>-1.956,18</text:p>
          </table:table-cell>
          <table:table-cell office:value-type="float" office:value="4477.71" table:style-name="ce10">
            <text:p>4.477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IO BRUNO SANTOS FARIAS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3862.48" table:style-name="ce10">
            <text:p>3.862,48</text:p>
          </table:table-cell>
          <table:table-cell table:number-columns-spanned="2" table:number-rows-spanned="1" table:style-name="ce25"/>
          <table:covered-table-cell/>
          <table:table-cell office:value-type="float" office:value="689.54" table:style-name="ce13">
            <text:p>689,54</text:p>
          </table:table-cell>
          <table:table-cell office:value-type="float" office:value="5931.09" table:style-name="ce10">
            <text:p>5.931,09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700.62" table:style-name="ce11">
            <text:p>-700,62</text:p>
          </table:table-cell>
          <table:table-cell office:value-type="float" office:value="0" table:style-name="ce13">
            <text:p>0,00</text:p>
          </table:table-cell>
          <table:table-cell office:value-type="float" office:value="-806.56" table:style-name="ce11">
            <text:p>-806,56</text:p>
          </table:table-cell>
          <table:table-cell office:value-type="float" office:value="5124.53" table:style-name="ce10">
            <text:p>5.124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O JORGE DE ALENCAR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7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860.95" table:style-name="ce14">
            <text:p>860,95</text:p>
          </table:table-cell>
          <table:table-cell office:value-type="float" office:value="2232.38" table:style-name="ce10">
            <text:p>2.232,38</text:p>
          </table:table-cell>
          <table:table-cell office:value-type="float" office:value="2359.44" table:style-name="ce10">
            <text:p>2.3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38.71" table:style-name="ce10">
            <text:p>24.738,71</text:p>
          </table:table-cell>
          <table:table-cell office:value-type="float" office:value="-2882.25" table:style-name="ce12">
            <text:p>-2.882,25</text:p>
          </table:table-cell>
          <table:table-cell office:value-type="float" office:value="-4492.32" table:style-name="ce12">
            <text:p>-4.492,32</text:p>
          </table:table-cell>
          <table:table-cell office:value-type="float" office:value="-1537.15" table:style-name="ce12">
            <text:p>-1.537,15</text:p>
          </table:table-cell>
          <table:table-cell office:value-type="float" office:value="0" table:style-name="ce13">
            <text:p>0,00</text:p>
          </table:table-cell>
          <table:table-cell office:value-type="float" office:value="-8911.7199999999993" table:style-name="ce12">
            <text:p>-8.911,72</text:p>
          </table:table-cell>
          <table:table-cell office:value-type="float" office:value="15826.99" table:style-name="ce10">
            <text:p>15.82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IO PEREIRA DE SOUS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4980.8100000000004" table:style-name="ce10">
            <text:p>4.980,81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13497.03" table:style-name="ce10">
            <text:p>13.497,03</text:p>
          </table:table-cell>
          <table:table-cell office:value-type="float" office:value="41253.82" table:style-name="ce10">
            <text:p>41.253,82</text:p>
          </table:table-cell>
          <table:table-cell office:value-type="float" office:value="-3251.65" table:style-name="ce12">
            <text:p>-3.251,65</text:p>
          </table:table-cell>
          <table:table-cell office:value-type="float" office:value="-5136.21" table:style-name="ce12">
            <text:p>-5.136,21</text:p>
          </table:table-cell>
          <table:table-cell office:value-type="float" office:value="-4956.5200000000004" table:style-name="ce12">
            <text:p>-4.956,52</text:p>
          </table:table-cell>
          <table:table-cell office:value-type="float" office:value="0" table:style-name="ce13">
            <text:p>0,00</text:p>
          </table:table-cell>
          <table:table-cell office:value-type="float" office:value="-13344.38" table:style-name="ce12">
            <text:p>-13.344,38</text:p>
          </table:table-cell>
          <table:table-cell office:value-type="float" office:value="27909.439999999999" table:style-name="ce10">
            <text:p>27.909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OTS HAMAD KENNEDY SILVA TRINDAD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1278.67" table:style-name="ce10">
            <text:p>11.278,6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128.91" table:style-name="ce10">
            <text:p>2.128,91</text:p>
          </table:table-cell>
          <table:table-cell office:value-type="float" office:value="2809.24" table:number-columns-spanned="2" table:number-rows-spanned="1" table:style-name="ce26">
            <text:p>2.809,24</text:p>
          </table:table-cell>
          <table:covered-table-cell/>
          <table:table-cell table:style-name="ce9"/>
          <table:table-cell office:value-type="float" office:value="17595.89" table:style-name="ce10">
            <text:p>17.595,89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905.64" table:style-name="ce12">
            <text:p>-2.905,64</text:p>
          </table:table-cell>
          <table:table-cell office:value-type="float" office:value="-1788.66" table:style-name="ce12">
            <text:p>-1.788,66</text:p>
          </table:table-cell>
          <table:table-cell office:value-type="float" office:value="0" table:style-name="ce13">
            <text:p>0,00</text:p>
          </table:table-cell>
          <table:table-cell office:value-type="float" office:value="-6054.83" table:style-name="ce12">
            <text:p>-6.054,83</text:p>
          </table:table-cell>
          <table:table-cell office:value-type="float" office:value="11541.06" table:style-name="ce10">
            <text:p>11.54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STELA PELLENZ CASADO</text:p>
          </table:table-cell>
          <table:table-cell office:value-type="string" table:style-name="ce8">
            <text:p>SECRETÁRIO DA ESCOLA JUDICIAL - CJ-03</text:p>
          </table:table-cell>
          <table:table-cell office:value-type="string" table:style-name="ce8">
            <text:p>ESCOLA JUDICIAL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505.17" table:style-name="ce10">
            <text:p>1.505,17</text:p>
          </table:table-cell>
          <table:table-cell office:value-type="float" office:value="8411.01" table:style-name="ce10">
            <text:p>8.411,01</text:p>
          </table:table-cell>
          <table:table-cell office:value-type="float" office:value="2542.41" table:style-name="ce10">
            <text:p>2.542,41</text:p>
          </table:table-cell>
          <table:table-cell office:value-type="float" office:value="6769.36" table:number-columns-spanned="2" table:number-rows-spanned="1" table:style-name="ce26">
            <text:p>6.769,36</text:p>
          </table:table-cell>
          <table:covered-table-cell/>
          <table:table-cell table:style-name="ce9"/>
          <table:table-cell office:value-type="float" office:value="31125.02" table:style-name="ce10">
            <text:p>31.125,0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5499.03" table:style-name="ce12">
            <text:p>-5.499,03</text:p>
          </table:table-cell>
          <table:table-cell office:value-type="float" office:value="-2747.33" table:style-name="ce12">
            <text:p>-2.747,33</text:p>
          </table:table-cell>
          <table:table-cell office:value-type="float" office:value="0" table:style-name="ce13">
            <text:p>0,00</text:p>
          </table:table-cell>
          <table:table-cell office:value-type="float" office:value="-9751.5300000000007" table:style-name="ce12">
            <text:p>-9.751,53</text:p>
          </table:table-cell>
          <table:table-cell office:value-type="float" office:value="21373.49" table:style-name="ce10">
            <text:p>21.373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STELA SANTOS JAPIASSU ALMEIDA DE ALENCA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(2ª VT-ARA)</text:p>
          </table:table-cell>
          <table:table-cell office:value-type="float" office:value="20969.95" table:style-name="ce10">
            <text:p>20.969,95</text:p>
          </table:table-cell>
          <table:table-cell table:number-columns-repeated="2" table:style-name="ce9"/>
          <table:table-cell office:value-type="float" office:value="3666.65" table:style-name="ce10">
            <text:p>3.666,65</text:p>
          </table:table-cell>
          <table:table-cell table:number-columns-spanned="2" table:number-rows-spanned="1" table:style-name="ce25"/>
          <table:covered-table-cell/>
          <table:table-cell office:value-type="float" office:value="10484.98" table:style-name="ce10">
            <text:p>10.484,98</text:p>
          </table:table-cell>
          <table:table-cell office:value-type="float" office:value="35121.58" table:style-name="ce10">
            <text:p>35.121,58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4077.41" table:style-name="ce12">
            <text:p>-4.077,41</text:p>
          </table:table-cell>
          <table:table-cell office:value-type="float" office:value="-2116.84" table:style-name="ce12">
            <text:p>-2.116,84</text:p>
          </table:table-cell>
          <table:table-cell office:value-type="float" office:value="0" table:style-name="ce13">
            <text:p>0,00</text:p>
          </table:table-cell>
          <table:table-cell office:value-type="float" office:value="-9175.94" table:style-name="ce12">
            <text:p>-9.175,94</text:p>
          </table:table-cell>
          <table:table-cell office:value-type="float" office:value="25945.64" table:style-name="ce10">
            <text:p>25.945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ALMEIDA SOA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815.18" table:style-name="ce10">
            <text:p>1.815,1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73.04" table:style-name="ce10">
            <text:p>4.673,04</text:p>
          </table:table-cell>
          <table:table-cell office:value-type="float" office:value="-338.83" table:style-name="ce11">
            <text:p>-338,83</text:p>
          </table:table-cell>
          <table:table-cell office:value-type="float" office:value="-56.81" table:style-name="ce11">
            <text:p>-56,81</text:p>
          </table:table-cell>
          <table:table-cell office:value-type="float" office:value="-1232.04" table:style-name="ce12">
            <text:p>-1.232,04</text:p>
          </table:table-cell>
          <table:table-cell office:value-type="float" office:value="0" table:style-name="ce13">
            <text:p>0,00</text:p>
          </table:table-cell>
          <table:table-cell office:value-type="float" office:value="-1627.68" table:style-name="ce12">
            <text:p>-1.627,68</text:p>
          </table:table-cell>
          <table:table-cell office:value-type="float" office:value="3045.36" table:style-name="ce10">
            <text:p>3.045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BRANDÃO DE LIM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6750.55" table:style-name="ce10">
            <text:p>6.750,55</text:p>
          </table:table-cell>
          <table:table-cell office:value-type="float" office:value="781.26" table:style-name="ce14">
            <text:p>781,26</text:p>
          </table:table-cell>
          <table:table-cell office:value-type="float" office:value="2232.38" table:style-name="ce10">
            <text:p>2.232,38</text:p>
          </table:table-cell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788.29" table:style-name="ce10">
            <text:p>11.788,29</text:p>
          </table:table-cell>
          <table:table-cell office:value-type="float" office:value="-781.26" table:style-name="ce11">
            <text:p>-781,26</text:p>
          </table:table-cell>
          <table:table-cell office:value-type="float" office:value="-1600.95" table:style-name="ce12">
            <text:p>-1.600,95</text:p>
          </table:table-cell>
          <table:table-cell office:value-type="float" office:value="-3173.42" table:style-name="ce12">
            <text:p>-3.173,42</text:p>
          </table:table-cell>
          <table:table-cell office:value-type="float" office:value="0" table:style-name="ce13">
            <text:p>0,00</text:p>
          </table:table-cell>
          <table:table-cell office:value-type="float" office:value="-5555.63" table:style-name="ce12">
            <text:p>-5.555,63</text:p>
          </table:table-cell>
          <table:table-cell office:value-type="float" office:value="6232.66" table:style-name="ce10">
            <text:p>6.232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ROCHA CALAZANS DE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RECURSOS (SEJ)</text:p>
          </table:table-cell>
          <table:table-cell office:value-type="float" office:value="18935.29" table:style-name="ce10">
            <text:p>18.935,29</text:p>
          </table:table-cell>
          <table:table-cell office:value-type="float" office:value="3374.07" table:style-name="ce10">
            <text:p>3.374,0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95.79" table:style-name="ce10">
            <text:p>2.39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45.040000000001" table:style-name="ce10">
            <text:p>26.645,04</text:p>
          </table:table-cell>
          <table:table-cell office:value-type="float" office:value="-3200.48" table:style-name="ce12">
            <text:p>-3.200,48</text:p>
          </table:table-cell>
          <table:table-cell office:value-type="float" office:value="-4866.91" table:style-name="ce12">
            <text:p>-4.866,91</text:p>
          </table:table-cell>
          <table:table-cell office:value-type="float" office:value="-2889.99" table:style-name="ce12">
            <text:p>-2.889,99</text:p>
          </table:table-cell>
          <table:table-cell office:value-type="float" office:value="0" table:style-name="ce13">
            <text:p>0,00</text:p>
          </table:table-cell>
          <table:table-cell office:value-type="float" office:value="-10957.38" table:style-name="ce12">
            <text:p>-10.957,38</text:p>
          </table:table-cell>
          <table:table-cell office:value-type="float" office:value="15687.66" table:style-name="ce10">
            <text:p>15.687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A ANGÉLICA DE OLIVEIRA SANTOS MARTIN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3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219.33" table:style-name="ce10">
            <text:p>3.219,33</text:p>
          </table:table-cell>
          <table:table-cell table:number-columns-spanned="2" table:number-rows-spanned="1" table:style-name="ce25"/>
          <table:covered-table-cell/>
          <table:table-cell office:value-type="float" office:value="6918.49" table:style-name="ce10">
            <text:p>6.918,49</text:p>
          </table:table-cell>
          <table:table-cell office:value-type="float" office:value="23974.78" table:style-name="ce10">
            <text:p>23.974,7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17.61" table:style-name="ce12">
            <text:p>-2.417,61</text:p>
          </table:table-cell>
          <table:table-cell office:value-type="float" office:value="-4679.93" table:style-name="ce12">
            <text:p>-4.679,93</text:p>
          </table:table-cell>
          <table:table-cell office:value-type="float" office:value="0" table:style-name="ce13">
            <text:p>0,00</text:p>
          </table:table-cell>
          <table:table-cell office:value-type="float" office:value="-8602.7099999999991" table:style-name="ce12">
            <text:p>-8.602,71</text:p>
          </table:table-cell>
          <table:table-cell office:value-type="float" office:value="15372.07" table:style-name="ce10">
            <text:p>15.372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HA GRACE MONTE DE ALBUQUERQU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84.95999999999998" table:style-name="ce14">
            <text:p>284,96</text:p>
          </table:table-cell>
          <table:table-cell table:style-name="ce9"/>
          <table:table-cell office:value-type="float" office:value="1672.81" table:style-name="ce10">
            <text:p>1.672,81</text:p>
          </table:table-cell>
          <table:table-cell office:value-type="float" office:value="3973.61" table:number-columns-spanned="2" table:number-rows-spanned="1" table:style-name="ce26">
            <text:p>3.973,61</text:p>
          </table:table-cell>
          <table:covered-table-cell/>
          <table:table-cell office:value-type="float" office:value="5960.41" table:style-name="ce10">
            <text:p>5.960,41</text:p>
          </table:table-cell>
          <table:table-cell office:value-type="float" office:value="23527.65" table:style-name="ce10">
            <text:p>23.527,65</text:p>
          </table:table-cell>
          <table:table-cell office:value-type="float" office:value="-1529.27" table:style-name="ce12">
            <text:p>-1.529,27</text:p>
          </table:table-cell>
          <table:table-cell office:value-type="float" office:value="-2246.25" table:style-name="ce12">
            <text:p>-2.246,25</text:p>
          </table:table-cell>
          <table:table-cell office:value-type="float" office:value="-1295.99" table:style-name="ce12">
            <text:p>-1.295,99</text:p>
          </table:table-cell>
          <table:table-cell office:value-type="float" office:value="0" table:style-name="ce13">
            <text:p>0,00</text:p>
          </table:table-cell>
          <table:table-cell office:value-type="float" office:value="-5071.51" table:style-name="ce12">
            <text:p>-5.071,51</text:p>
          </table:table-cell>
          <table:table-cell office:value-type="float" office:value="18456.14" table:style-name="ce10">
            <text:p>18.456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HA MARIA COUTINHO MOURA ALV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744.97" table:style-name="ce10">
            <text:p>1.744,97</text:p>
          </table:table-cell>
          <table:table-cell table:style-name="ce9"/>
          <table:table-cell office:value-type="float" office:value="1938.07" table:style-name="ce10">
            <text:p>1.93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02.75" table:style-name="ce10">
            <text:p>23.202,75</text:p>
          </table:table-cell>
          <table:table-cell office:value-type="float" office:value="-3028.11" table:style-name="ce12">
            <text:p>-3.028,11</text:p>
          </table:table-cell>
          <table:table-cell office:value-type="float" office:value="-4041.42" table:style-name="ce12">
            <text:p>-4.041,42</text:p>
          </table:table-cell>
          <table:table-cell office:value-type="float" office:value="-134.66" table:style-name="ce11">
            <text:p>-134,66</text:p>
          </table:table-cell>
          <table:table-cell office:value-type="float" office:value="0" table:style-name="ce13">
            <text:p>0,00</text:p>
          </table:table-cell>
          <table:table-cell office:value-type="float" office:value="-7204.19" table:style-name="ce12">
            <text:p>-7.204,19</text:p>
          </table:table-cell>
          <table:table-cell office:value-type="float" office:value="15998.56" table:style-name="ce10">
            <text:p>15.998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Y LIDIAN DE LIMA FERRAZ</text:p>
          </table:table-cell>
          <table:table-cell office:value-type="string" table:style-name="ce8">
            <text:p>DIRETOR GERAL - CJ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18.11" table:style-name="ce10">
            <text:p>1.618,11</text:p>
          </table:table-cell>
          <table:table-cell office:value-type="float" office:value="9495.0300000000007" table:style-name="ce10">
            <text:p>9.495,03</text:p>
          </table:table-cell>
          <table:table-cell office:value-type="float" office:value="1446.11" table:style-name="ce10">
            <text:p>1.44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001.040000000001" table:style-name="ce10">
            <text:p>32.001,04</text:p>
          </table:table-cell>
          <table:table-cell office:value-type="float" office:value="-3007.18" table:style-name="ce12">
            <text:p>-3.007,18</text:p>
          </table:table-cell>
          <table:table-cell office:value-type="float" office:value="-6706.27" table:style-name="ce12">
            <text:p>-6.706,27</text:p>
          </table:table-cell>
          <table:table-cell office:value-type="float" office:value="-1854.28" table:style-name="ce12">
            <text:p>-1.854,28</text:p>
          </table:table-cell>
          <table:table-cell office:value-type="float" office:value="0" table:style-name="ce13">
            <text:p>0,00</text:p>
          </table:table-cell>
          <table:table-cell office:value-type="float" office:value="-11567.73" table:style-name="ce12">
            <text:p>-11.567,73</text:p>
          </table:table-cell>
          <table:table-cell office:value-type="float" office:value="20433.310000000001" table:style-name="ce10">
            <text:p>20.433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ALEXANDER CORREIA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141.81" table:style-name="ce10">
            <text:p>3.141,81</text:p>
          </table:table-cell>
          <table:table-cell table:style-name="ce9"/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31.4" table:style-name="ce10">
            <text:p>23.331,40</text:p>
          </table:table-cell>
          <table:table-cell office:value-type="float" office:value="-3162.16" table:style-name="ce12">
            <text:p>-3.162,16</text:p>
          </table:table-cell>
          <table:table-cell office:value-type="float" office:value="-4267.96" table:style-name="ce12">
            <text:p>-4.267,96</text:p>
          </table:table-cell>
          <table:table-cell office:value-type="float" office:value="-1716.28" table:style-name="ce12">
            <text:p>-1.716,28</text:p>
          </table:table-cell>
          <table:table-cell office:value-type="float" office:value="0" table:style-name="ce13">
            <text:p>0,00</text:p>
          </table:table-cell>
          <table:table-cell office:value-type="float" office:value="-9146.4" table:style-name="ce12">
            <text:p>-9.146,40</text:p>
          </table:table-cell>
          <table:table-cell office:value-type="float" office:value="14185" table:style-name="ce10">
            <text:p>14.185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AUGUSTO FIGUEIRED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CONTRATAÇÕES E ORÇAMENTO DE TIC (SETIC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348.73" table:style-name="ce14">
            <text:p>348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7.8" table:style-name="ce10">
            <text:p>1.727,80</text:p>
          </table:table-cell>
          <table:table-cell table:number-columns-repeated="2" table:style-name="ce9"/>
          <table:table-cell office:value-type="float" office:value="-525.70000000000005" table:style-name="ce11">
            <text:p>-525,70</text:p>
          </table:table-cell>
          <table:table-cell office:value-type="float" office:value="0" table:style-name="ce13">
            <text:p>0,00</text:p>
          </table:table-cell>
          <table:table-cell office:value-type="float" office:value="-525.70000000000005" table:style-name="ce11">
            <text:p>-525,70</text:p>
          </table:table-cell>
          <table:table-cell office:value-type="float" office:value="1202.0999999999999" table:style-name="ce10">
            <text:p>1.202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NUNES MARQU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868.59" table:style-name="ce10">
            <text:p>1.868,5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58.91" table:style-name="ce10">
            <text:p>2.35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09.18" table:style-name="ce10">
            <text:p>25.609,18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66.08" table:style-name="ce12">
            <text:p>-4.766,08</text:p>
          </table:table-cell>
          <table:table-cell office:value-type="float" office:value="-2172" table:style-name="ce12">
            <text:p>-2.172,00</text:p>
          </table:table-cell>
          <table:table-cell office:value-type="float" office:value="0" table:style-name="ce13">
            <text:p>0,00</text:p>
          </table:table-cell>
          <table:table-cell office:value-type="float" office:value="-7766.47" table:style-name="ce12">
            <text:p>-7.766,47</text:p>
          </table:table-cell>
          <table:table-cell office:value-type="float" office:value="17842.71" table:style-name="ce10">
            <text:p>17.842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PEREIRA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JL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36.63" table:style-name="ce10">
            <text:p>4.136,63</text:p>
          </table:table-cell>
          <table:table-cell table:number-columns-repeated="2" table:style-name="ce9"/>
          <table:table-cell office:value-type="float" office:value="-1351.4" table:style-name="ce12">
            <text:p>-1.351,40</text:p>
          </table:table-cell>
          <table:table-cell office:value-type="float" office:value="0" table:style-name="ce13">
            <text:p>0,00</text:p>
          </table:table-cell>
          <table:table-cell office:value-type="float" office:value="-1351.4" table:style-name="ce12">
            <text:p>-1.351,40</text:p>
          </table:table-cell>
          <table:table-cell office:value-type="float" office:value="2785.23" table:style-name="ce10">
            <text:p>2.785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QUINTELLA MALTA LESS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22796.78" table:style-name="ce10">
            <text:p>22.796,78</text:p>
          </table:table-cell>
          <table:table-cell office:value-type="float" office:value="1478.74" table:style-name="ce10">
            <text:p>1.478,74</text:p>
          </table:table-cell>
          <table:table-cell table:style-name="ce9"/>
          <table:table-cell office:value-type="float" office:value="910.08" table:style-name="ce14">
            <text:p>910,08</text:p>
          </table:table-cell>
          <table:table-cell office:value-type="float" office:value="4045.92" table:number-columns-spanned="2" table:number-rows-spanned="1" table:style-name="ce26">
            <text:p>4.045,92</text:p>
          </table:table-cell>
          <table:covered-table-cell/>
          <table:table-cell office:value-type="float" office:value="4551.66" table:style-name="ce10">
            <text:p>4.551,66</text:p>
          </table:table-cell>
          <table:table-cell office:value-type="float" office:value="33783.18" table:style-name="ce10">
            <text:p>33.783,18</text:p>
          </table:table-cell>
          <table:table-cell office:value-type="float" office:value="-3121.48" table:style-name="ce12">
            <text:p>-3.121,48</text:p>
          </table:table-cell>
          <table:table-cell office:value-type="float" office:value="-5038.9399999999996" table:style-name="ce12">
            <text:p>-5.038,9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8160.42" table:style-name="ce12">
            <text:p>-8.160,42</text:p>
          </table:table-cell>
          <table:table-cell office:value-type="float" office:value="25622.76" table:style-name="ce10">
            <text:p>25.622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XIMILIANO MEDEIROS DE LEM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060.62" table:style-name="ce10">
            <text:p>2.060,6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office:value-type="float" office:value="7818.19" table:style-name="ce10">
            <text:p>7.818,19</text:p>
          </table:table-cell>
          <table:table-cell office:value-type="float" office:value="24864.32" table:style-name="ce10">
            <text:p>24.864,32</text:p>
          </table:table-cell>
          <table:table-cell office:value-type="float" office:value="-1817.93" table:style-name="ce12">
            <text:p>-1.817,93</text:p>
          </table:table-cell>
          <table:table-cell office:value-type="float" office:value="-2930.71" table:style-name="ce12">
            <text:p>-2.930,71</text:p>
          </table:table-cell>
          <table:table-cell office:value-type="float" office:value="-3045.06" table:style-name="ce12">
            <text:p>-3.045,06</text:p>
          </table:table-cell>
          <table:table-cell office:value-type="float" office:value="0" table:style-name="ce13">
            <text:p>0,00</text:p>
          </table:table-cell>
          <table:table-cell office:value-type="float" office:value="-7793.7" table:style-name="ce12">
            <text:p>-7.793,70</text:p>
          </table:table-cell>
          <table:table-cell office:value-type="float" office:value="17070.62" table:style-name="ce10">
            <text:p>17.070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YRA FERREIRA DE ARAGÃO LISBÔA FREIR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570.37" table:style-name="ce10">
            <text:p>10.570,3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430.37" table:style-name="ce10">
            <text:p>2.430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85.79" table:style-name="ce10">
            <text:p>14.185,79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1897.45" table:style-name="ce12">
            <text:p>-1.897,45</text:p>
          </table:table-cell>
          <table:table-cell office:value-type="float" office:value="-2136.04" table:style-name="ce12">
            <text:p>-2.136,04</text:p>
          </table:table-cell>
          <table:table-cell office:value-type="float" office:value="0" table:style-name="ce13">
            <text:p>0,00</text:p>
          </table:table-cell>
          <table:table-cell office:value-type="float" office:value="-5348.59" table:style-name="ce12">
            <text:p>-5.348,59</text:p>
          </table:table-cell>
          <table:table-cell office:value-type="float" office:value="8837.2000000000007" table:style-name="ce10">
            <text:p>8.837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ÉRCIA DE FÁTIMA BRANDÃO PEIXOTO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7933.75" table:style-name="ce10">
            <text:p>7.933,75</text:p>
          </table:table-cell>
          <table:table-cell table:style-name="ce9"/>
          <table:table-cell office:value-type="float" office:value="3985.58" table:style-name="ce10">
            <text:p>3.98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010.5" table:style-name="ce10">
            <text:p>34.010,50</text:p>
          </table:table-cell>
          <table:table-cell office:value-type="float" office:value="-3900.08" table:style-name="ce12">
            <text:p>-3.900,08</text:p>
          </table:table-cell>
          <table:table-cell office:value-type="float" office:value="-6262.83" table:style-name="ce12">
            <text:p>-6.262,83</text:p>
          </table:table-cell>
          <table:table-cell office:value-type="float" office:value="-4365.04" table:style-name="ce12">
            <text:p>-4.365,04</text:p>
          </table:table-cell>
          <table:table-cell office:value-type="float" office:value="0" table:style-name="ce13">
            <text:p>0,00</text:p>
          </table:table-cell>
          <table:table-cell office:value-type="float" office:value="-14527.95" table:style-name="ce12">
            <text:p>-14.527,95</text:p>
          </table:table-cell>
          <table:table-cell office:value-type="float" office:value="19482.55" table:style-name="ce10">
            <text:p>19.482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CHAEL GALBIATTI MENDES</text:p>
          </table:table-cell>
          <table:table-cell office:value-type="string" table:style-name="ce8">
            <text:p>TÉCNICO JUDICIÁRIO - NÍVEL MÉDIO C11</text:p>
          </table:table-cell>
          <table:table-cell table:style-name="ce9"/>
          <table:table-cell office:value-type="float" office:value="11079.83" table:style-name="ce10">
            <text:p>11.079,83</text:p>
          </table:table-cell>
          <table:table-cell table:number-columns-repeated="2" table:style-name="ce9"/>
          <table:table-cell office:value-type="float" office:value="2498.34" table:style-name="ce10">
            <text:p>2.498,34</text:p>
          </table:table-cell>
          <table:table-cell table:number-columns-spanned="2" table:number-rows-spanned="1" table:style-name="ce25"/>
          <table:covered-table-cell/>
          <table:table-cell office:value-type="float" office:value="5539.92" table:style-name="ce10">
            <text:p>5.539,92</text:p>
          </table:table-cell>
          <table:table-cell office:value-type="float" office:value="19118.09" table:style-name="ce10">
            <text:p>19.118,09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1738.44" table:style-name="ce12">
            <text:p>-1.738,44</text:p>
          </table:table-cell>
          <table:table-cell office:value-type="float" office:value="-1265.21" table:style-name="ce12">
            <text:p>-1.265,21</text:p>
          </table:table-cell>
          <table:table-cell office:value-type="float" office:value="0" table:style-name="ce13">
            <text:p>0,00</text:p>
          </table:table-cell>
          <table:table-cell office:value-type="float" office:value="-4410.9799999999996" table:style-name="ce12">
            <text:p>-4.410,98</text:p>
          </table:table-cell>
          <table:table-cell office:value-type="float" office:value="14707.11" table:style-name="ce10">
            <text:p>14.707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CHELLE SHEYLA TENÓRIO CARVALH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344.11" table:style-name="ce14">
            <text:p>344,11</text:p>
          </table:table-cell>
          <table:table-cell table:number-columns-spanned="2" table:number-rows-spanned="1" table:style-name="ce25"/>
          <table:covered-table-cell/>
          <table:table-cell office:value-type="float" office:value="969.95" table:style-name="ce13">
            <text:p>969,95</text:p>
          </table:table-cell>
          <table:table-cell office:value-type="float" office:value="3253.95" table:style-name="ce10">
            <text:p>3.253,95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30.65" table:style-name="ce11">
            <text:p>-30,65</text:p>
          </table:table-cell>
          <table:table-cell office:value-type="float" office:value="0" table:style-name="ce13">
            <text:p>0,00</text:p>
          </table:table-cell>
          <table:table-cell office:value-type="float" office:value="-33.35" table:style-name="ce11">
            <text:p>-33,35</text:p>
          </table:table-cell>
          <table:table-cell office:value-type="float" office:value="3220.6" table:style-name="ce10">
            <text:p>3.220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LTON CORTEZ NOLASC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896.15" table:style-name="ce14">
            <text:p>896,15</text:p>
          </table:table-cell>
          <table:table-cell office:value-type="float" office:value="1379.07" table:style-name="ce10">
            <text:p>1.379,07</text:p>
          </table:table-cell>
          <table:table-cell office:value-type="float" office:value="3666.12" table:style-name="ce10">
            <text:p>3.666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77.2" table:style-name="ce10">
            <text:p>17.577,20</text:p>
          </table:table-cell>
          <table:table-cell office:value-type="float" office:value="-1625.79" table:style-name="ce12">
            <text:p>-1.625,79</text:p>
          </table:table-cell>
          <table:table-cell office:value-type="float" office:value="-2352.6799999999998" table:style-name="ce12">
            <text:p>-2.352,68</text:p>
          </table:table-cell>
          <table:table-cell office:value-type="float" office:value="-5638.82" table:style-name="ce12">
            <text:p>-5.638,82</text:p>
          </table:table-cell>
          <table:table-cell office:value-type="float" office:value="0" table:style-name="ce13">
            <text:p>0,00</text:p>
          </table:table-cell>
          <table:table-cell office:value-type="float" office:value="-9617.2900000000009" table:style-name="ce12">
            <text:p>-9.617,29</text:p>
          </table:table-cell>
          <table:table-cell office:value-type="float" office:value="7959.91" table:style-name="ce10">
            <text:p>7.959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LTON WANDERLEY DE OMENA JÚ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374.07" table:style-name="ce10">
            <text:p>3.374,07</text:p>
          </table:table-cell>
          <table:table-cell table:style-name="ce9"/>
          <table:table-cell office:value-type="float" office:value="614.34" table:style-name="ce14">
            <text:p>614,34</text:p>
          </table:table-cell>
          <table:table-cell table:number-columns-spanned="2" table:number-rows-spanned="1" table:style-name="ce25"/>
          <table:covered-table-cell/>
          <table:table-cell office:value-type="float" office:value="11037.8" table:style-name="ce10">
            <text:p>11.037,80</text:p>
          </table:table-cell>
          <table:table-cell office:value-type="float" office:value="33727.730000000003" table:style-name="ce10">
            <text:p>33.727,73</text:p>
          </table:table-cell>
          <table:table-cell office:value-type="float" office:value="-3200.48" table:style-name="ce12">
            <text:p>-3.200,48</text:p>
          </table:table-cell>
          <table:table-cell office:value-type="float" office:value="-4321.3" table:style-name="ce12">
            <text:p>-4.321,30</text:p>
          </table:table-cell>
          <table:table-cell office:value-type="float" office:value="-2086.42" table:style-name="ce12">
            <text:p>-2.086,42</text:p>
          </table:table-cell>
          <table:table-cell office:value-type="float" office:value="0" table:style-name="ce13">
            <text:p>0,00</text:p>
          </table:table-cell>
          <table:table-cell office:value-type="float" office:value="-9608.2000000000007" table:style-name="ce12">
            <text:p>-9.608,20</text:p>
          </table:table-cell>
          <table:table-cell office:value-type="float" office:value="24119.53" table:style-name="ce10">
            <text:p>24.11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RIAM GUIMARÃES BERNARDES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8209.4599999999991" table:style-name="ce10">
            <text:p>8.209,46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4104.7299999999996" table:style-name="ce10">
            <text:p>4.104,73</text:p>
          </table:table-cell>
          <table:table-cell office:value-type="float" office:value="13064.82" table:style-name="ce10">
            <text:p>13.064,82</text:p>
          </table:table-cell>
          <table:table-cell office:value-type="float" office:value="-162.72999999999999" table:style-name="ce11">
            <text:p>-162,73</text:p>
          </table:table-cell>
          <table:table-cell office:value-type="float" office:value="-1343.49" table:style-name="ce12">
            <text:p>-1.343,49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1553.71" table:style-name="ce12">
            <text:p>-1.553,71</text:p>
          </table:table-cell>
          <table:table-cell office:value-type="float" office:value="11511.11" table:style-name="ce10">
            <text:p>11.511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ABB TAVARES VEIGA DOS ANJ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292.66" table:style-name="ce10">
            <text:p>3.292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82.13" table:style-name="ce10">
            <text:p>17.082,1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48.14" table:style-name="ce12">
            <text:p>-2.248,14</text:p>
          </table:table-cell>
          <table:table-cell office:value-type="float" office:value="-2147.87" table:style-name="ce12">
            <text:p>-2.147,87</text:p>
          </table:table-cell>
          <table:table-cell office:value-type="float" office:value="0" table:style-name="ce13">
            <text:p>0,00</text:p>
          </table:table-cell>
          <table:table-cell office:value-type="float" office:value="-5901.18" table:style-name="ce12">
            <text:p>-5.901,18</text:p>
          </table:table-cell>
          <table:table-cell office:value-type="float" office:value="11180.95" table:style-name="ce10">
            <text:p>11.180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ACIR MEDEIROS DE SANT AN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ATA)</text:p>
          </table:table-cell>
          <table:table-cell office:value-type="float" office:value="22013.25" table:style-name="ce10">
            <text:p>22.013,25</text:p>
          </table:table-cell>
          <table:table-cell table:number-columns-repeated="2" table:style-name="ce9"/>
          <table:table-cell office:value-type="float" office:value="4280.8500000000004" table:style-name="ce10">
            <text:p>4.280,85</text:p>
          </table:table-cell>
          <table:table-cell office:value-type="float" office:value="7337.75" table:number-columns-spanned="2" table:number-rows-spanned="1" table:style-name="ce26">
            <text:p>7.337,75</text:p>
          </table:table-cell>
          <table:covered-table-cell/>
          <table:table-cell office:value-type="float" office:value="11006.63" table:style-name="ce10">
            <text:p>11.006,63</text:p>
          </table:table-cell>
          <table:table-cell office:value-type="float" office:value="44638.48" table:style-name="ce10">
            <text:p>44.638,48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5455.5" table:style-name="ce12">
            <text:p>-5.455,5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8645.7000000000007" table:style-name="ce12">
            <text:p>-8.645,70</text:p>
          </table:table-cell>
          <table:table-cell office:value-type="float" office:value="35992.78" table:style-name="ce10">
            <text:p>35.992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APARECIDA RODRIGUES CALHEIRO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227.54" table:style-name="ce10">
            <text:p>1.227,5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191.53" table:style-name="ce10">
            <text:p>5.191,53</text:p>
          </table:table-cell>
          <table:table-cell office:value-type="float" office:value="-171.86" table:style-name="ce11">
            <text:p>-171,86</text:p>
          </table:table-cell>
          <table:table-cell office:value-type="float" office:value="-67.650000000000006" table:style-name="ce11">
            <text:p>-67,65</text:p>
          </table:table-cell>
          <table:table-cell office:value-type="float" office:value="-1369.89" table:style-name="ce12">
            <text:p>-1.369,89</text:p>
          </table:table-cell>
          <table:table-cell office:value-type="float" office:value="0" table:style-name="ce13">
            <text:p>0,00</text:p>
          </table:table-cell>
          <table:table-cell office:value-type="float" office:value="-1609.4" table:style-name="ce12">
            <text:p>-1.609,40</text:p>
          </table:table-cell>
          <table:table-cell office:value-type="float" office:value="3582.13" table:style-name="ce10">
            <text:p>3.582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DE PAULA DA ROCHA RAMOS CRUZ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193.78" table:style-name="ce10">
            <text:p>1.193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38.83" table:style-name="ce10">
            <text:p>1.938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31.39" table:style-name="ce10">
            <text:p>24.031,39</text:p>
          </table:table-cell>
          <table:table-cell office:value-type="float" office:value="-2937.16" table:style-name="ce12">
            <text:p>-2.937,16</text:p>
          </table:table-cell>
          <table:table-cell office:value-type="float" office:value="-4294.1000000000004" table:style-name="ce12">
            <text:p>-4.294,10</text:p>
          </table:table-cell>
          <table:table-cell office:value-type="float" office:value="-2206.56" table:style-name="ce12">
            <text:p>-2.206,56</text:p>
          </table:table-cell>
          <table:table-cell office:value-type="float" office:value="0" table:style-name="ce13">
            <text:p>0,00</text:p>
          </table:table-cell>
          <table:table-cell office:value-type="float" office:value="-9437.82" table:style-name="ce12">
            <text:p>-9.437,82</text:p>
          </table:table-cell>
          <table:table-cell office:value-type="float" office:value="14593.57" table:style-name="ce10">
            <text:p>14.593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MARIA DO RÊGO RAPOS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842.8" table:style-name="ce10">
            <text:p>3.842,80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79.93" table:style-name="ce10">
            <text:p>19.179,93</text:p>
          </table:table-cell>
          <table:table-cell office:value-type="float" office:value="-1829.68" table:style-name="ce12">
            <text:p>-1.829,68</text:p>
          </table:table-cell>
          <table:table-cell office:value-type="float" office:value="-3489.41" table:style-name="ce12">
            <text:p>-3.489,41</text:p>
          </table:table-cell>
          <table:table-cell office:value-type="float" office:value="-1639.37" table:style-name="ce12">
            <text:p>-1.639,37</text:p>
          </table:table-cell>
          <table:table-cell office:value-type="float" office:value="0" table:style-name="ce13">
            <text:p>0,00</text:p>
          </table:table-cell>
          <table:table-cell office:value-type="float" office:value="-6958.46" table:style-name="ce12">
            <text:p>-6.958,46</text:p>
          </table:table-cell>
          <table:table-cell office:value-type="float" office:value="12221.47" table:style-name="ce10">
            <text:p>12.221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MARIA DOS SANTOS BARROS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20844.400000000001" table:style-name="ce10">
            <text:p>20.844,40</text:p>
          </table:table-cell>
          <table:table-cell office:value-type="float" office:value="1195.29" table:style-name="ce10">
            <text:p>1.195,29</text:p>
          </table:table-cell>
          <table:table-cell office:value-type="float" office:value="1185.05" table:style-name="ce10">
            <text:p>1.185,05</text:p>
          </table:table-cell>
          <table:table-cell office:value-type="float" office:value="966.82" table:style-name="ce14">
            <text:p>966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91.56" table:style-name="ce10">
            <text:p>24.191,56</text:p>
          </table:table-cell>
          <table:table-cell office:value-type="float" office:value="-2937.41" table:style-name="ce12">
            <text:p>-2.937,41</text:p>
          </table:table-cell>
          <table:table-cell office:value-type="float" office:value="-4709.66" table:style-name="ce12">
            <text:p>-4.709,66</text:p>
          </table:table-cell>
          <table:table-cell office:value-type="float" office:value="-2146.36" table:style-name="ce12">
            <text:p>-2.146,36</text:p>
          </table:table-cell>
          <table:table-cell office:value-type="float" office:value="0" table:style-name="ce13">
            <text:p>0,00</text:p>
          </table:table-cell>
          <table:table-cell office:value-type="float" office:value="-9793.43" table:style-name="ce12">
            <text:p>-9.793,43</text:p>
          </table:table-cell>
          <table:table-cell office:value-type="float" office:value="14398.13" table:style-name="ce10">
            <text:p>14.398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VIEIRA NOVA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0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28.01" table:style-name="ce10">
            <text:p>22.528,0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72.12" table:style-name="ce12">
            <text:p>-4.072,12</text:p>
          </table:table-cell>
          <table:table-cell office:value-type="float" office:value="-1043.8399999999999" table:style-name="ce12">
            <text:p>-1.043,84</text:p>
          </table:table-cell>
          <table:table-cell office:value-type="float" office:value="0" table:style-name="ce13">
            <text:p>0,00</text:p>
          </table:table-cell>
          <table:table-cell office:value-type="float" office:value="-7856.15" table:style-name="ce12">
            <text:p>-7.856,15</text:p>
          </table:table-cell>
          <table:table-cell office:value-type="float" office:value="14671.86" table:style-name="ce10">
            <text:p>14.671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NIQUE DE MENDONÇA HOULI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9622.759999999998" table:style-name="ce10">
            <text:p>19.622,76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2775.2" table:style-name="ce10">
            <text:p>2.775,20</text:p>
          </table:table-cell>
          <table:table-cell office:value-type="float" office:value="25.97" table:number-columns-spanned="2" table:number-rows-spanned="1" table:style-name="ce27">
            <text:p>25,97</text:p>
          </table:table-cell>
          <table:covered-table-cell/>
          <table:table-cell table:style-name="ce9"/>
          <table:table-cell office:value-type="float" office:value="29822.799999999999" table:style-name="ce10">
            <text:p>29.822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6281.64" table:style-name="ce12">
            <text:p>-6.281,64</text:p>
          </table:table-cell>
          <table:table-cell office:value-type="float" office:value="-2282.8200000000002" table:style-name="ce12">
            <text:p>-2.282,82</text:p>
          </table:table-cell>
          <table:table-cell office:value-type="float" office:value="0" table:style-name="ce13">
            <text:p>0,00</text:p>
          </table:table-cell>
          <table:table-cell office:value-type="float" office:value="-9392.85" table:style-name="ce12">
            <text:p>-9.392,85</text:p>
          </table:table-cell>
          <table:table-cell office:value-type="float" office:value="20429.95" table:style-name="ce10">
            <text:p>20.429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ÚCIO DE ARAÚJO AMARINHO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48.04" table:style-name="ce10">
            <text:p>11.848,04</text:p>
          </table:table-cell>
          <table:table-cell table:number-columns-repeated="2" table:style-name="ce9"/>
          <table:table-cell office:value-type="float" office:value="1283.06" table:style-name="ce10">
            <text:p>1.283,06</text:p>
          </table:table-cell>
          <table:table-cell table:number-columns-spanned="2" table:number-rows-spanned="1" table:style-name="ce25"/>
          <table:covered-table-cell/>
          <table:table-cell office:value-type="float" office:value="5924.02" table:style-name="ce10">
            <text:p>5.924,02</text:p>
          </table:table-cell>
          <table:table-cell office:value-type="float" office:value="19055.12" table:style-name="ce10">
            <text:p>19.055,1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22.79" table:style-name="ce12">
            <text:p>-1.922,79</text:p>
          </table:table-cell>
          <table:table-cell office:value-type="float" office:value="-2866" table:style-name="ce12">
            <text:p>-2.866,00</text:p>
          </table:table-cell>
          <table:table-cell office:value-type="float" office:value="0" table:style-name="ce13">
            <text:p>0,00</text:p>
          </table:table-cell>
          <table:table-cell office:value-type="float" office:value="-6293.96" table:style-name="ce12">
            <text:p>-6.293,96</text:p>
          </table:table-cell>
          <table:table-cell office:value-type="float" office:value="12761.16" table:style-name="ce10">
            <text:p>12.761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DJA MARIA FERNANDES LIM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0800.57" table:style-name="ce10">
            <text:p>10.800,57</text:p>
          </table:table-cell>
          <table:table-cell table:number-columns-repeated="2" table:style-name="ce9"/>
          <table:table-cell office:value-type="float" office:value="1384.98" table:style-name="ce10">
            <text:p>1.38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85.55" table:style-name="ce10">
            <text:p>12.185,55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726.65" table:style-name="ce12">
            <text:p>-1.726,65</text:p>
          </table:table-cell>
          <table:table-cell office:value-type="float" office:value="-30.65" table:style-name="ce11">
            <text:p>-30,65</text:p>
          </table:table-cell>
          <table:table-cell office:value-type="float" office:value="0" table:style-name="ce13">
            <text:p>0,00</text:p>
          </table:table-cell>
          <table:table-cell office:value-type="float" office:value="-3117.83" table:style-name="ce12">
            <text:p>-3.117,83</text:p>
          </table:table-cell>
          <table:table-cell office:value-type="float" office:value="9067.7199999999993" table:style-name="ce10">
            <text:p>9.067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NCI PIRES SANTOS SOUZ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470.59" table:style-name="ce10">
            <text:p>9.470,59</text:p>
          </table:table-cell>
          <table:table-cell table:number-columns-repeated="2"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4735.3" table:style-name="ce10">
            <text:p>4.735,30</text:p>
          </table:table-cell>
          <table:table-cell office:value-type="float" office:value="15743.5" table:style-name="ce10">
            <text:p>15.743,50</text:p>
          </table:table-cell>
          <table:table-cell office:value-type="float" office:value="-345.6" table:style-name="ce11">
            <text:p>-345,60</text:p>
          </table:table-cell>
          <table:table-cell table:style-name="ce9"/>
          <table:table-cell office:value-type="float" office:value="-3966.05" table:style-name="ce12">
            <text:p>-3.966,05</text:p>
          </table:table-cell>
          <table:table-cell office:value-type="float" office:value="0" table:style-name="ce13">
            <text:p>0,00</text:p>
          </table:table-cell>
          <table:table-cell office:value-type="float" office:value="-4311.6499999999996" table:style-name="ce12">
            <text:p>-4.311,65</text:p>
          </table:table-cell>
          <table:table-cell office:value-type="float" office:value="11431.85" table:style-name="ce10">
            <text:p>11.431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RCISO MENEZES BEZERR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3166.79" table:style-name="ce10">
            <text:p>3.166,79</text:p>
          </table:table-cell>
          <table:table-cell table:style-name="ce9"/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40.799999999999" table:style-name="ce10">
            <text:p>23.940,80</text:p>
          </table:table-cell>
          <table:table-cell office:value-type="float" office:value="-3262.71" table:style-name="ce12">
            <text:p>-3.262,71</text:p>
          </table:table-cell>
          <table:table-cell office:value-type="float" office:value="-4355.76" table:style-name="ce12">
            <text:p>-4.355,76</text:p>
          </table:table-cell>
          <table:table-cell office:value-type="float" office:value="-1719.98" table:style-name="ce12">
            <text:p>-1.719,98</text:p>
          </table:table-cell>
          <table:table-cell office:value-type="float" office:value="0" table:style-name="ce13">
            <text:p>0,00</text:p>
          </table:table-cell>
          <table:table-cell office:value-type="float" office:value="-9338.4500000000007" table:style-name="ce12">
            <text:p>-9.338,45</text:p>
          </table:table-cell>
          <table:table-cell office:value-type="float" office:value="14602.35" table:style-name="ce10">
            <text:p>14.602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ALENE MACÁRIO SIMÕES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6186.52" table:style-name="ce10">
            <text:p>16.186,52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13911.19" table:style-name="ce10">
            <text:p>13.911,19</text:p>
          </table:table-cell>
          <table:table-cell office:value-type="float" office:value="42496.3" table:style-name="ce10">
            <text:p>42.496,30</text:p>
          </table:table-cell>
          <table:table-cell office:value-type="float" office:value="-3409.03" table:style-name="ce12">
            <text:p>-3.409,03</text:p>
          </table:table-cell>
          <table:table-cell office:value-type="float" office:value="-5320.72" table:style-name="ce12">
            <text:p>-5.320,72</text:p>
          </table:table-cell>
          <table:table-cell office:value-type="float" office:value="-5205.0600000000004" table:style-name="ce12">
            <text:p>-5.205,06</text:p>
          </table:table-cell>
          <table:table-cell office:value-type="float" office:value="0" table:style-name="ce13">
            <text:p>0,00</text:p>
          </table:table-cell>
          <table:table-cell office:value-type="float" office:value="-13934.81" table:style-name="ce12">
            <text:p>-13.934,81</text:p>
          </table:table-cell>
          <table:table-cell office:value-type="float" office:value="28561.49" table:style-name="ce10">
            <text:p>28.561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ASHA SARMENTO DE MORAES SIQUEIRA JUC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2ª VT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305.95" table:style-name="ce14">
            <text:p>305,95</text:p>
          </table:table-cell>
          <table:table-cell table:number-columns-spanned="2" table:number-rows-spanned="1" table:style-name="ce25"/>
          <table:covered-table-cell/>
          <table:table-cell office:value-type="float" office:value="1116.19" table:style-name="ce10">
            <text:p>1.116,19</text:p>
          </table:table-cell>
          <table:table-cell office:value-type="float" office:value="3654.52" table:style-name="ce10">
            <text:p>3.654,52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.63" table:style-name="ce11">
            <text:p>-24,63</text:p>
          </table:table-cell>
          <table:table-cell office:value-type="float" office:value="3629.89" table:style-name="ce10">
            <text:p>3.629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ILTON TENÓRIO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947.37" table:style-name="ce10">
            <text:p>2.947,37</text:p>
          </table:table-cell>
          <table:table-cell table:style-name="ce9"/>
          <table:table-cell office:value-type="float" office:value="1114.02" table:style-name="ce10">
            <text:p>1.114,02</text:p>
          </table:table-cell>
          <table:table-cell table:number-columns-spanned="2" table:number-rows-spanned="1" table:style-name="ce25"/>
          <table:covered-table-cell/>
          <table:table-cell office:value-type="float" office:value="7350.98" table:style-name="ce10">
            <text:p>7.350,98</text:p>
          </table:table-cell>
          <table:table-cell office:value-type="float" office:value="23166.959999999999" table:style-name="ce10">
            <text:p>23.166,96</text:p>
          </table:table-cell>
          <table:table-cell office:value-type="float" office:value="-1155.44" table:style-name="ce12">
            <text:p>-1.155,44</text:p>
          </table:table-cell>
          <table:table-cell table:style-name="ce9"/>
          <table:table-cell office:value-type="float" office:value="-2142.35" table:style-name="ce12">
            <text:p>-2.142,35</text:p>
          </table:table-cell>
          <table:table-cell office:value-type="float" office:value="0" table:style-name="ce13">
            <text:p>0,00</text:p>
          </table:table-cell>
          <table:table-cell office:value-type="float" office:value="-3297.79" table:style-name="ce12">
            <text:p>-3.297,79</text:p>
          </table:table-cell>
          <table:table-cell office:value-type="float" office:value="19869.169999999998" table:style-name="ce10">
            <text:p>19.869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IVALDO TENÓRI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ICITAÇÃO E COMPRAS (SLC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5146.46" table:style-name="ce10">
            <text:p>5.146,4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22.41" table:style-name="ce10">
            <text:p>2.32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258.34" table:style-name="ce10">
            <text:p>21.258,34</text:p>
          </table:table-cell>
          <table:table-cell office:value-type="float" office:value="-2014.32" table:style-name="ce12">
            <text:p>-2.014,32</text:p>
          </table:table-cell>
          <table:table-cell office:value-type="float" office:value="-3679.81" table:style-name="ce12">
            <text:p>-3.679,81</text:p>
          </table:table-cell>
          <table:table-cell office:value-type="float" office:value="-3934.95" table:style-name="ce12">
            <text:p>-3.934,95</text:p>
          </table:table-cell>
          <table:table-cell office:value-type="float" office:value="0" table:style-name="ce13">
            <text:p>0,00</text:p>
          </table:table-cell>
          <table:table-cell office:value-type="float" office:value="-9629.08" table:style-name="ce12">
            <text:p>-9.629,08</text:p>
          </table:table-cell>
          <table:table-cell office:value-type="float" office:value="11629.26" table:style-name="ce10">
            <text:p>11.629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RCY JANNAYZZE DE MELO NE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UNP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34.69" table:style-name="ce10">
            <text:p>2.534,69</text:p>
          </table:table-cell>
          <table:table-cell office:value-type="float" office:value="4325.04" table:number-columns-spanned="2" table:number-rows-spanned="1" table:style-name="ce26">
            <text:p>4.325,04</text:p>
          </table:table-cell>
          <table:covered-table-cell/>
          <table:table-cell table:style-name="ce9"/>
          <table:table-cell office:value-type="float" office:value="20894.189999999999" table:style-name="ce10">
            <text:p>20.894,1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560.51" table:style-name="ce12">
            <text:p>-1.560,51</text:p>
          </table:table-cell>
          <table:table-cell office:value-type="float" office:value="-1306.51" table:style-name="ce12">
            <text:p>-1.306,51</text:p>
          </table:table-cell>
          <table:table-cell office:value-type="float" office:value="0" table:style-name="ce13">
            <text:p>0,00</text:p>
          </table:table-cell>
          <table:table-cell office:value-type="float" office:value="-4372.1899999999996" table:style-name="ce12">
            <text:p>-4.372,19</text:p>
          </table:table-cell>
          <table:table-cell office:value-type="float" office:value="16522" table:style-name="ce10">
            <text:p>16.522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USA MARI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804.89" table:style-name="ce10">
            <text:p>2.804,89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7220.38" table:style-name="ce10">
            <text:p>7.220,38</text:p>
          </table:table-cell>
          <table:table-cell office:value-type="float" office:value="22411.759999999998" table:style-name="ce10">
            <text:p>22.411,76</text:p>
          </table:table-cell>
          <table:table-cell office:value-type="float" office:value="-1112.3399999999999" table:style-name="ce12">
            <text:p>-1.112,34</text:p>
          </table:table-cell>
          <table:table-cell table:style-name="ce9"/>
          <table:table-cell office:value-type="float" office:value="-1858.7" table:style-name="ce12">
            <text:p>-1.858,70</text:p>
          </table:table-cell>
          <table:table-cell office:value-type="float" office:value="0" table:style-name="ce13">
            <text:p>0,00</text:p>
          </table:table-cell>
          <table:table-cell office:value-type="float" office:value="-2971.04" table:style-name="ce12">
            <text:p>-2.971,04</text:p>
          </table:table-cell>
          <table:table-cell office:value-type="float" office:value="19440.72" table:style-name="ce10">
            <text:p>19.440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HIRLEY MAILY MARTINS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846.72" table:style-name="ce10">
            <text:p>2.846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1886.11" table:style-name="ce10">
            <text:p>1.88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14.95" table:style-name="ce10">
            <text:p>17.814,95</text:p>
          </table:table-cell>
          <table:table-cell office:value-type="float" office:value="-1967.23" table:style-name="ce12">
            <text:p>-1.967,23</text:p>
          </table:table-cell>
          <table:table-cell office:value-type="float" office:value="-2865.81" table:style-name="ce12">
            <text:p>-2.865,81</text:p>
          </table:table-cell>
          <table:table-cell office:value-type="float" office:value="-2503.27" table:style-name="ce12">
            <text:p>-2.503,27</text:p>
          </table:table-cell>
          <table:table-cell office:value-type="float" office:value="0" table:style-name="ce13">
            <text:p>0,00</text:p>
          </table:table-cell>
          <table:table-cell office:value-type="float" office:value="-7336.31" table:style-name="ce12">
            <text:p>-7.336,31</text:p>
          </table:table-cell>
          <table:table-cell office:value-type="float" office:value="10478.64" table:style-name="ce10">
            <text:p>10.478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CANOR ROCHA JÚNI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7547.12" table:style-name="ce10">
            <text:p>7.547,12</text:p>
          </table:table-cell>
          <table:table-cell table:style-name="ce9"/>
          <table:table-cell office:value-type="float" office:value="1695.71" table:style-name="ce10">
            <text:p>1.695,71</text:p>
          </table:table-cell>
          <table:table-cell table:number-columns-spanned="2" table:number-rows-spanned="1" table:style-name="ce25"/>
          <table:covered-table-cell/>
          <table:table-cell office:value-type="float" office:value="13124.32" table:style-name="ce10">
            <text:p>13.124,32</text:p>
          </table:table-cell>
          <table:table-cell office:value-type="float" office:value="41068.67" table:style-name="ce10">
            <text:p>41.068,67</text:p>
          </table:table-cell>
          <table:table-cell office:value-type="float" office:value="-3110.02" table:style-name="ce12">
            <text:p>-3.110,02</text:p>
          </table:table-cell>
          <table:table-cell table:style-name="ce9"/>
          <table:table-cell office:value-type="float" office:value="-4393.7" table:style-name="ce12">
            <text:p>-4.393,70</text:p>
          </table:table-cell>
          <table:table-cell office:value-type="float" office:value="0" table:style-name="ce13">
            <text:p>0,00</text:p>
          </table:table-cell>
          <table:table-cell office:value-type="float" office:value="-7503.72" table:style-name="ce12">
            <text:p>-7.503,72</text:p>
          </table:table-cell>
          <table:table-cell office:value-type="float" office:value="33564.949999999997" table:style-name="ce10">
            <text:p>33.564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DA WANDERLEY MARTIN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336.26" table:style-name="ce10">
            <text:p>1.336,26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6367.33" table:style-name="ce10">
            <text:p>6.367,33</text:p>
          </table:table-cell>
          <table:table-cell office:value-type="float" office:value="19852.61" table:style-name="ce10">
            <text:p>19.852,61</text:p>
          </table:table-cell>
          <table:table-cell office:value-type="float" office:value="-830.84" table:style-name="ce11">
            <text:p>-830,84</text:p>
          </table:table-cell>
          <table:table-cell office:value-type="float" office:value="-1880.59" table:style-name="ce12">
            <text:p>-1.880,59</text:p>
          </table:table-cell>
          <table:table-cell office:value-type="float" office:value="-1227.8499999999999" table:style-name="ce12">
            <text:p>-1.227,85</text:p>
          </table:table-cell>
          <table:table-cell office:value-type="float" office:value="0" table:style-name="ce13">
            <text:p>0,00</text:p>
          </table:table-cell>
          <table:table-cell office:value-type="float" office:value="-3939.28" table:style-name="ce12">
            <text:p>-3.939,28</text:p>
          </table:table-cell>
          <table:table-cell office:value-type="float" office:value="15913.33" table:style-name="ce10">
            <text:p>15.913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DSON JORGE SOUSA FRANÇA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151.77" table:style-name="ce10">
            <text:p>9.151,77</text:p>
          </table:table-cell>
          <table:table-cell table:number-columns-repeated="2" table:style-name="ce9"/>
          <table:table-cell office:value-type="float" office:value="2448.71" table:style-name="ce10">
            <text:p>2.448,71</text:p>
          </table:table-cell>
          <table:table-cell table:number-columns-spanned="2" table:number-rows-spanned="1" table:style-name="ce25"/>
          <table:covered-table-cell/>
          <table:table-cell office:value-type="float" office:value="4575.8900000000003" table:style-name="ce10">
            <text:p>4.575,89</text:p>
          </table:table-cell>
          <table:table-cell office:value-type="float" office:value="16176.37" table:style-name="ce10">
            <text:p>16.176,37</text:p>
          </table:table-cell>
          <table:table-cell office:value-type="float" office:value="-1111.8599999999999" table:style-name="ce12">
            <text:p>-1.111,86</text:p>
          </table:table-cell>
          <table:table-cell office:value-type="float" office:value="-1289.48" table:style-name="ce12">
            <text:p>-1.289,4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01.34" table:style-name="ce12">
            <text:p>-2.401,34</text:p>
          </table:table-cell>
          <table:table-cell office:value-type="float" office:value="13775.03" table:style-name="ce10">
            <text:p>13.775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SON DE SOUZA BOMFIM JÚNIOR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75.79" table:style-name="ce10">
            <text:p>2.17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82.16" table:style-name="ce10">
            <text:p>19.282,1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35.31" table:style-name="ce12">
            <text:p>-2.935,31</text:p>
          </table:table-cell>
          <table:table-cell office:value-type="float" office:value="-3465.79" table:style-name="ce12">
            <text:p>-3.465,79</text:p>
          </table:table-cell>
          <table:table-cell office:value-type="float" office:value="0" table:style-name="ce13">
            <text:p>0,00</text:p>
          </table:table-cell>
          <table:table-cell office:value-type="float" office:value="-7229.49" table:style-name="ce12">
            <text:p>-7.229,49</text:p>
          </table:table-cell>
          <table:table-cell office:value-type="float" office:value="12052.67" table:style-name="ce10">
            <text:p>12.052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SON SARMENTO PEIXOTO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EAPB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number-columns-repeated="2" table:style-name="ce9"/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47.49" table:style-name="ce11">
            <text:p>-47,49</text:p>
          </table:table-cell>
          <table:table-cell office:value-type="float" office:value="2184.89" table:style-name="ce10">
            <text:p>2.184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VALDO BADEGA CAVALCANTE JÚNIOR</text:p>
          </table:table-cell>
          <table:table-cell office:value-type="string" table:style-name="ce8">
            <text:p>TÉCNICO JUDICIÁRIO - NÍVEL MÉDIO C11</text:p>
          </table:table-cell>
          <table:table-cell table:style-name="ce9"/>
          <table:table-cell office:value-type="float" office:value="11124.6" table:style-name="ce10">
            <text:p>11.124,60</text:p>
          </table:table-cell>
          <table:table-cell table:number-columns-repeated="2" table:style-name="ce9"/>
          <table:table-cell office:value-type="float" office:value="2736.32" table:style-name="ce10">
            <text:p>2.736,32</text:p>
          </table:table-cell>
          <table:table-cell office:value-type="float" office:value="375.46" table:number-columns-spanned="2" table:number-rows-spanned="1" table:style-name="ce27">
            <text:p>375,46</text:p>
          </table:table-cell>
          <table:covered-table-cell/>
          <table:table-cell table:style-name="ce9"/>
          <table:table-cell office:value-type="float" office:value="14236.38" table:style-name="ce10">
            <text:p>14.236,38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1749.73" table:style-name="ce12">
            <text:p>-1.749,73</text:p>
          </table:table-cell>
          <table:table-cell office:value-type="float" office:value="-1698.88" table:style-name="ce12">
            <text:p>-1.698,88</text:p>
          </table:table-cell>
          <table:table-cell office:value-type="float" office:value="0" table:style-name="ce13">
            <text:p>0,00</text:p>
          </table:table-cell>
          <table:table-cell office:value-type="float" office:value="-4855.9399999999996" table:style-name="ce12">
            <text:p>-4.855,94</text:p>
          </table:table-cell>
          <table:table-cell office:value-type="float" office:value="9380.44" table:style-name="ce10">
            <text:p>9.380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VALDO BEZERRA QUEIROZ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060.62" table:style-name="ce10">
            <text:p>2.060,6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21.38" table:style-name="ce10">
            <text:p>2.021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00.23" table:style-name="ce10">
            <text:p>17.800,23</text:p>
          </table:table-cell>
          <table:table-cell office:value-type="float" office:value="-1817.93" table:style-name="ce12">
            <text:p>-1.817,93</text:p>
          </table:table-cell>
          <table:table-cell office:value-type="float" office:value="-2917.76" table:style-name="ce12">
            <text:p>-2.917,76</text:p>
          </table:table-cell>
          <table:table-cell office:value-type="float" office:value="-4947.7" table:style-name="ce12">
            <text:p>-4.947,70</text:p>
          </table:table-cell>
          <table:table-cell office:value-type="float" office:value="0" table:style-name="ce13">
            <text:p>0,00</text:p>
          </table:table-cell>
          <table:table-cell office:value-type="float" office:value="-9683.39" table:style-name="ce12">
            <text:p>-9.683,39</text:p>
          </table:table-cell>
          <table:table-cell office:value-type="float" office:value="8116.84" table:style-name="ce10">
            <text:p>8.116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OEL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636.57" table:style-name="ce10">
            <text:p>3.636,57</text:p>
          </table:table-cell>
          <table:table-cell table:style-name="ce9"/>
          <table:table-cell office:value-type="float" office:value="2159.86" table:style-name="ce10">
            <text:p>2.159,86</text:p>
          </table:table-cell>
          <table:table-cell table:number-columns-spanned="2" table:number-rows-spanned="1" table:style-name="ce25"/>
          <table:covered-table-cell/>
          <table:table-cell office:value-type="float" office:value="6744.39" table:style-name="ce10">
            <text:p>6.744,39</text:p>
          </table:table-cell>
          <table:table-cell office:value-type="float" office:value="24176.68" table:style-name="ce10">
            <text:p>24.176,68</text:p>
          </table:table-cell>
          <table:table-cell office:value-type="float" office:value="-1783.66" table:style-name="ce12">
            <text:p>-1.783,66</text:p>
          </table:table-cell>
          <table:table-cell office:value-type="float" office:value="-2787.91" table:style-name="ce12">
            <text:p>-2.787,91</text:p>
          </table:table-cell>
          <table:table-cell office:value-type="float" office:value="-2402.87" table:style-name="ce12">
            <text:p>-2.402,87</text:p>
          </table:table-cell>
          <table:table-cell office:value-type="float" office:value="0" table:style-name="ce13">
            <text:p>0,00</text:p>
          </table:table-cell>
          <table:table-cell office:value-type="float" office:value="-6974.44" table:style-name="ce12">
            <text:p>-6.974,44</text:p>
          </table:table-cell>
          <table:table-cell office:value-type="float" office:value="17202.240000000002" table:style-name="ce10">
            <text:p>17.202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ÚBIA SORAIA DE MAGALHÃES SANTOS REI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751.15" table:style-name="ce10">
            <text:p>1.751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30.22" table:style-name="ce10">
            <text:p>3.130,22</text:p>
          </table:table-cell>
          <table:table-cell table:number-columns-repeated="2" table:style-name="ce9"/>
          <table:table-cell office:value-type="float" office:value="-297.77999999999997" table:style-name="ce11">
            <text:p>-297,78</text:p>
          </table:table-cell>
          <table:table-cell office:value-type="float" office:value="0" table:style-name="ce13">
            <text:p>0,00</text:p>
          </table:table-cell>
          <table:table-cell office:value-type="float" office:value="-297.77999999999997" table:style-name="ce11">
            <text:p>-297,78</text:p>
          </table:table-cell>
          <table:table-cell office:value-type="float" office:value="2832.44" table:style-name="ce10">
            <text:p>2.83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DILON HENRIQUE FERRO CORDEIRO DA SILVA</text:p>
          </table:table-cell>
          <table:table-cell office:value-type="string" table:style-name="ce8">
            <text:p>ANALISTA JUDICIÁRIO - NÍVEL SUPERIOR C12</text:p>
          </table:table-cell>
          <table:table-cell office:value-type="string" table:style-name="ce8">
            <text:p>SECRETARIA (7ª VT)</text:p>
          </table:table-cell>
          <table:table-cell office:value-type="float" office:value="18951.18" table:style-name="ce10">
            <text:p>18.951,18</text:p>
          </table:table-cell>
          <table:table-cell table:number-columns-repeated="2" table:style-name="ce9"/>
          <table:table-cell office:value-type="float" office:value="1758.49" table:style-name="ce10">
            <text:p>1.758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09.669999999998" table:style-name="ce10">
            <text:p>20.709,67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614.15" table:style-name="ce12">
            <text:p>-3.614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261.66" table:style-name="ce12">
            <text:p>-6.261,66</text:p>
          </table:table-cell>
          <table:table-cell office:value-type="float" office:value="14448.01" table:style-name="ce10">
            <text:p>14.44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SSIANEIDE CARVALHO DE ALENCAR</text:p>
          </table:table-cell>
          <table:table-cell office:value-type="string" table:style-name="ce8">
            <text:p>ASSISTENTE - FOLHA DE PAGAMENTO I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836.45" table:style-name="ce14">
            <text:p>836,4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51.419999999998" table:style-name="ce10">
            <text:p>16.751,42</text:p>
          </table:table-cell>
          <table:table-cell office:value-type="float" office:value="-1615.94" table:style-name="ce12">
            <text:p>-1.615,94</text:p>
          </table:table-cell>
          <table:table-cell office:value-type="float" office:value="-2532.38" table:style-name="ce12">
            <text:p>-2.532,38</text:p>
          </table:table-cell>
          <table:table-cell office:value-type="float" office:value="-3592.97" table:style-name="ce12">
            <text:p>-3.592,97</text:p>
          </table:table-cell>
          <table:table-cell office:value-type="float" office:value="0" table:style-name="ce13">
            <text:p>0,00</text:p>
          </table:table-cell>
          <table:table-cell office:value-type="float" office:value="-7741.29" table:style-name="ce12">
            <text:p>-7.741,29</text:p>
          </table:table-cell>
          <table:table-cell office:value-type="float" office:value="9010.1299999999992" table:style-name="ce10">
            <text:p>9.010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SWALDO ZAIDAN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URADORIA DO MEMORIAL PONTES DE MIRANDA (SEGP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2159.86" table:style-name="ce10">
            <text:p>2.159,86</text:p>
          </table:table-cell>
          <table:table-cell table:number-columns-spanned="2" table:number-rows-spanned="1" table:style-name="ce25"/>
          <table:covered-table-cell/>
          <table:table-cell office:value-type="float" office:value="689.54" table:style-name="ce13">
            <text:p>689,54</text:p>
          </table:table-cell>
          <table:table-cell office:value-type="float" office:value="4228.47" table:style-name="ce10">
            <text:p>4.228,47</text:p>
          </table:table-cell>
          <table:table-cell table:number-columns-repeated="2" table:style-name="ce9"/>
          <table:table-cell office:value-type="float" office:value="-1125.9000000000001" table:style-name="ce12">
            <text:p>-1.125,90</text:p>
          </table:table-cell>
          <table:table-cell office:value-type="float" office:value="0" table:style-name="ce13">
            <text:p>0,00</text:p>
          </table:table-cell>
          <table:table-cell office:value-type="float" office:value="-1125.9000000000001" table:style-name="ce12">
            <text:p>-1.125,90</text:p>
          </table:table-cell>
          <table:table-cell office:value-type="float" office:value="3102.57" table:style-name="ce10">
            <text:p>3.102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ZENIR ALEXANDRE FERREIRA BERNAR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1852.91" table:style-name="ce10">
            <text:p>1.852,91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77.37" table:style-name="ce10">
            <text:p>3.177,37</text:p>
          </table:table-cell>
          <table:table-cell table:number-columns-spanned="2" table:number-rows-spanned="1" table:style-name="ce25"/>
          <table:covered-table-cell/>
          <table:table-cell office:value-type="float" office:value="7821.2" table:style-name="ce10">
            <text:p>7.821,20</text:p>
          </table:table-cell>
          <table:table-cell office:value-type="float" office:value="26640.95" table:style-name="ce10">
            <text:p>26.640,95</text:p>
          </table:table-cell>
          <table:table-cell office:value-type="float" office:value="-1803.25" table:style-name="ce12">
            <text:p>-1.803,25</text:p>
          </table:table-cell>
          <table:table-cell office:value-type="float" office:value="-2779.99" table:style-name="ce12">
            <text:p>-2.779,99</text:p>
          </table:table-cell>
          <table:table-cell office:value-type="float" office:value="-3405.37" table:style-name="ce12">
            <text:p>-3.405,37</text:p>
          </table:table-cell>
          <table:table-cell office:value-type="float" office:value="0" table:style-name="ce13">
            <text:p>0,00</text:p>
          </table:table-cell>
          <table:table-cell office:value-type="float" office:value="-7988.61" table:style-name="ce12">
            <text:p>-7.988,61</text:p>
          </table:table-cell>
          <table:table-cell office:value-type="float" office:value="18652.34" table:style-name="ce10">
            <text:p>18.652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TRICIA CRISOSTOMO DOS SANTO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5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283.78" table:style-name="ce10">
            <text:p>1.283,78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86.53" table:style-name="ce10">
            <text:p>17.286,53</text:p>
          </table:table-cell>
          <table:table-cell office:value-type="float" office:value="-1709.34" table:style-name="ce12">
            <text:p>-1.709,34</text:p>
          </table:table-cell>
          <table:table-cell office:value-type="float" office:value="-2766.64" table:style-name="ce12">
            <text:p>-2.766,64</text:p>
          </table:table-cell>
          <table:table-cell office:value-type="float" office:value="-2940.77" table:style-name="ce12">
            <text:p>-2.940,77</text:p>
          </table:table-cell>
          <table:table-cell office:value-type="float" office:value="0" table:style-name="ce13">
            <text:p>0,00</text:p>
          </table:table-cell>
          <table:table-cell office:value-type="float" office:value="-7416.75" table:style-name="ce12">
            <text:p>-7.416,75</text:p>
          </table:table-cell>
          <table:table-cell office:value-type="float" office:value="9869.7800000000007" table:style-name="ce10">
            <text:p>9.869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TRÍCIA TEIXEIRA CASSEL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9294.61" table:style-name="ce10">
            <text:p>9.294,6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04.1" table:style-name="ce10">
            <text:p>2.70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83.76" table:style-name="ce10">
            <text:p>13.183,76</text:p>
          </table:table-cell>
          <table:table-cell office:value-type="float" office:value="-828.39" table:style-name="ce11">
            <text:p>-828,39</text:p>
          </table:table-cell>
          <table:table-cell office:value-type="float" office:value="-1550.79" table:style-name="ce12">
            <text:p>-1.550,79</text:p>
          </table:table-cell>
          <table:table-cell office:value-type="float" office:value="-2896.9" table:style-name="ce12">
            <text:p>-2.896,90</text:p>
          </table:table-cell>
          <table:table-cell office:value-type="float" office:value="0" table:style-name="ce13">
            <text:p>0,00</text:p>
          </table:table-cell>
          <table:table-cell office:value-type="float" office:value="-5276.08" table:style-name="ce12">
            <text:p>-5.276,08</text:p>
          </table:table-cell>
          <table:table-cell office:value-type="float" office:value="7907.68" table:style-name="ce10">
            <text:p>7.907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A RAVENALA BRANDÃO MALTA LOP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UNP)</text:p>
          </table:table-cell>
          <table:table-cell office:value-type="float" office:value="11435.28" table:style-name="ce10">
            <text:p>11.435,2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751.57" table:style-name="ce10">
            <text:p>3.751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126.740000000002" table:style-name="ce10">
            <text:p>17.126,74</text:p>
          </table:table-cell>
          <table:table-cell office:value-type="float" office:value="-1438.81" table:style-name="ce12">
            <text:p>-1.438,81</text:p>
          </table:table-cell>
          <table:table-cell office:value-type="float" office:value="-95.27" table:style-name="ce11">
            <text:p>-95,2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534.08" table:style-name="ce12">
            <text:p>-1.534,08</text:p>
          </table:table-cell>
          <table:table-cell office:value-type="float" office:value="15592.66" table:style-name="ce10">
            <text:p>15.592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A TACIANA CAVALCANTE LINS DE LIM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043.29" table:style-name="ce10">
            <text:p>4.043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32.759999999998" table:style-name="ce10">
            <text:p>17.832,7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48.14" table:style-name="ce12">
            <text:p>-2.248,14</text:p>
          </table:table-cell>
          <table:table-cell office:value-type="float" office:value="-4646.83" table:style-name="ce12">
            <text:p>-4.646,83</text:p>
          </table:table-cell>
          <table:table-cell office:value-type="float" office:value="0" table:style-name="ce13">
            <text:p>0,00</text:p>
          </table:table-cell>
          <table:table-cell office:value-type="float" office:value="-8400.14" table:style-name="ce12">
            <text:p>-8.400,14</text:p>
          </table:table-cell>
          <table:table-cell office:value-type="float" office:value="9432.6200000000008" table:style-name="ce10">
            <text:p>9.432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BATISTA SANTOS FILH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4626.41" table:style-name="ce10">
            <text:p>4.626,41</text:p>
          </table:table-cell>
          <table:table-cell office:value-type="float" office:value="1853.59" table:number-columns-spanned="2" table:number-rows-spanned="1" table:style-name="ce26">
            <text:p>1.853,59</text:p>
          </table:table-cell>
          <table:covered-table-cell/>
          <table:table-cell table:style-name="ce9"/>
          <table:table-cell office:value-type="float" office:value="10166.780000000001" table:style-name="ce10">
            <text:p>10.166,78</text:p>
          </table:table-cell>
          <table:table-cell office:value-type="float" office:value="-775.65" table:style-name="ce11">
            <text:p>-775,65</text:p>
          </table:table-cell>
          <table:table-cell office:value-type="float" office:value="-350.62" table:style-name="ce11">
            <text:p>-350,62</text:p>
          </table:table-cell>
          <table:table-cell office:value-type="float" office:value="-2236.14" table:style-name="ce12">
            <text:p>-2.236,14</text:p>
          </table:table-cell>
          <table:table-cell office:value-type="float" office:value="0" table:style-name="ce13">
            <text:p>0,00</text:p>
          </table:table-cell>
          <table:table-cell office:value-type="float" office:value="-3362.41" table:style-name="ce12">
            <text:p>-3.362,41</text:p>
          </table:table-cell>
          <table:table-cell office:value-type="float" office:value="6804.37" table:style-name="ce10">
            <text:p>6.804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CÉSAR SOUZA CAVALCANTI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CV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117.46" table:style-name="ce10">
            <text:p>3.117,46</text:p>
          </table:table-cell>
          <table:table-cell office:value-type="float" office:value="205.95" table:number-columns-spanned="2" table:number-rows-spanned="1" table:style-name="ce27">
            <text:p>205,95</text:p>
          </table:table-cell>
          <table:covered-table-cell/>
          <table:table-cell table:style-name="ce9"/>
          <table:table-cell office:value-type="float" office:value="16443.29" table:style-name="ce10">
            <text:p>16.443,2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63.16" table:style-name="ce12">
            <text:p>-2.463,16</text:p>
          </table:table-cell>
          <table:table-cell office:value-type="float" office:value="-1324.62" table:style-name="ce12">
            <text:p>-1.324,62</text:p>
          </table:table-cell>
          <table:table-cell office:value-type="float" office:value="0" table:style-name="ce13">
            <text:p>0,00</text:p>
          </table:table-cell>
          <table:table-cell office:value-type="float" office:value="-4616.17" table:style-name="ce12">
            <text:p>-4.616,17</text:p>
          </table:table-cell>
          <table:table-cell office:value-type="float" office:value="11827.12" table:style-name="ce10">
            <text:p>11.827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DE TARSO LEMOS SANTA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544.86" table:style-name="ce10">
            <text:p>19.544,86</text:p>
          </table:table-cell>
          <table:table-cell office:value-type="float" office:value="5776.06" table:style-name="ce10">
            <text:p>5.776,06</text:p>
          </table:table-cell>
          <table:table-cell table:style-name="ce9"/>
          <table:table-cell office:value-type="float" office:value="2674.06" table:style-name="ce10">
            <text:p>2.674,06</text:p>
          </table:table-cell>
          <table:table-cell table:number-columns-spanned="2" table:number-rows-spanned="1" table:style-name="ce25"/>
          <table:covered-table-cell/>
          <table:table-cell office:value-type="float" office:value="11023.85" table:style-name="ce10">
            <text:p>11.023,85</text:p>
          </table:table-cell>
          <table:table-cell office:value-type="float" office:value="39018.83" table:style-name="ce10">
            <text:p>39.018,83</text:p>
          </table:table-cell>
          <table:table-cell office:value-type="float" office:value="-3170.16" table:style-name="ce12">
            <text:p>-3.170,16</text:p>
          </table:table-cell>
          <table:table-cell office:value-type="float" office:value="-5117.82" table:style-name="ce12">
            <text:p>-5.117,82</text:p>
          </table:table-cell>
          <table:table-cell office:value-type="float" office:value="-4828.7700000000004" table:style-name="ce12">
            <text:p>-4.828,77</text:p>
          </table:table-cell>
          <table:table-cell office:value-type="float" office:value="0" table:style-name="ce13">
            <text:p>0,00</text:p>
          </table:table-cell>
          <table:table-cell office:value-type="float" office:value="-13116.75" table:style-name="ce12">
            <text:p>-13.116,75</text:p>
          </table:table-cell>
          <table:table-cell office:value-type="float" office:value="25902.080000000002" table:style-name="ce10">
            <text:p>25.902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FERNANDO DE ATHAYDE SILVA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21.92" table:style-name="ce10">
            <text:p>3.221,9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359.44" table:style-name="ce10">
            <text:p>2.3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57.5" table:style-name="ce10">
            <text:p>18.857,50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3005.32" table:style-name="ce12">
            <text:p>-3.005,32</text:p>
          </table:table-cell>
          <table:table-cell office:value-type="float" office:value="-3695.11" table:style-name="ce12">
            <text:p>-3.695,11</text:p>
          </table:table-cell>
          <table:table-cell office:value-type="float" office:value="0" table:style-name="ce13">
            <text:p>0,00</text:p>
          </table:table-cell>
          <table:table-cell office:value-type="float" office:value="-8729.56" table:style-name="ce12">
            <text:p>-8.729,56</text:p>
          </table:table-cell>
          <table:table-cell office:value-type="float" office:value="10127.94" table:style-name="ce10">
            <text:p>10.127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GOMES DE MELLO JÚNIOR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<text:s/>JUDICIÁRIA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84.39" table:style-name="ce10">
            <text:p>27.184,39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5624.64" table:style-name="ce12">
            <text:p>-5.624,6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8094.8" table:style-name="ce12">
            <text:p>-8.094,80</text:p>
          </table:table-cell>
          <table:table-cell office:value-type="float" office:value="19089.59" table:style-name="ce10">
            <text:p>19.089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OLIVEIRA DE MORAE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221.92" table:style-name="ce10">
            <text:p>3.221,92</text:p>
          </table:table-cell>
          <table:table-cell office:value-type="float" office:value="8411.01" table:style-name="ce10">
            <text:p>8.411,01</text:p>
          </table:table-cell>
          <table:table-cell office:value-type="float" office:value="3224.73" table:style-name="ce10">
            <text:p>3.22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59.74" table:style-name="ce10">
            <text:p>26.659,74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4808.71" table:style-name="ce12">
            <text:p>-4.808,71</text:p>
          </table:table-cell>
          <table:table-cell office:value-type="float" office:value="-2850.87" table:style-name="ce12">
            <text:p>-2.850,87</text:p>
          </table:table-cell>
          <table:table-cell office:value-type="float" office:value="0" table:style-name="ce13">
            <text:p>0,00</text:p>
          </table:table-cell>
          <table:table-cell office:value-type="float" office:value="-9688.7099999999991" table:style-name="ce12">
            <text:p>-9.688,71</text:p>
          </table:table-cell>
          <table:table-cell office:value-type="float" office:value="16971.03" table:style-name="ce10">
            <text:p>16.971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ROBERTO VIEIRA RI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53.37" table:style-name="ce10">
            <text:p>2.753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40.5" table:style-name="ce10">
            <text:p>15.740,5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131.77" table:style-name="ce12">
            <text:p>-2.131,77</text:p>
          </table:table-cell>
          <table:table-cell office:value-type="float" office:value="-2325.59" table:style-name="ce12">
            <text:p>-2.325,59</text:p>
          </table:table-cell>
          <table:table-cell office:value-type="float" office:value="0" table:style-name="ce13">
            <text:p>0,00</text:p>
          </table:table-cell>
          <table:table-cell office:value-type="float" office:value="-5962.53" table:style-name="ce12">
            <text:p>-5.962,53</text:p>
          </table:table-cell>
          <table:table-cell office:value-type="float" office:value="9777.9699999999993" table:style-name="ce10">
            <text:p>9.777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SOARES TEIXEIRA FILHO</text:p>
          </table:table-cell>
          <table:table-cell office:value-type="string" table:style-name="ce8">
            <text:p>ANALISTA JUDICIÁRIO - NÍVEL SUPERIOR B9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9558.490000000002" table:style-name="ce10">
            <text:p>19.558,49</text:p>
          </table:table-cell>
          <table:table-cell table:number-columns-repeated="2" table:style-name="ce9"/>
          <table:table-cell office:value-type="float" office:value="3429.84" table:style-name="ce10">
            <text:p>3.429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88.33" table:style-name="ce10">
            <text:p>22.988,33</text:p>
          </table:table-cell>
          <table:table-cell office:value-type="float" office:value="-2785.16" table:style-name="ce12">
            <text:p>-2.785,16</text:p>
          </table:table-cell>
          <table:table-cell office:value-type="float" office:value="-3639.03" table:style-name="ce12">
            <text:p>-3.639,03</text:p>
          </table:table-cell>
          <table:table-cell office:value-type="float" office:value="-1512.68" table:style-name="ce12">
            <text:p>-1.512,68</text:p>
          </table:table-cell>
          <table:table-cell office:value-type="float" office:value="0" table:style-name="ce13">
            <text:p>0,00</text:p>
          </table:table-cell>
          <table:table-cell office:value-type="float" office:value="-7936.87" table:style-name="ce12">
            <text:p>-7.936,87</text:p>
          </table:table-cell>
          <table:table-cell office:value-type="float" office:value="15051.46" table:style-name="ce10">
            <text:p>15.051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THEONES COSTA TEMOTE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6ª VT)</text:p>
          </table:table-cell>
          <table:table-cell office:value-type="float" office:value="18724.22" table:style-name="ce10">
            <text:p>18.724,22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18.34" table:style-name="ce10">
            <text:p>2.718,34</text:p>
          </table:table-cell>
          <table:table-cell table:number-columns-spanned="2" table:number-rows-spanned="1" table:style-name="ce25"/>
          <table:covered-table-cell/>
          <table:table-cell office:value-type="float" office:value="-837.14" table:style-name="ce15">
            <text:p>-837,14</text:p>
          </table:table-cell>
          <table:table-cell office:value-type="float" office:value="22837.8" table:style-name="ce10">
            <text:p>22.837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31.73" table:style-name="ce12">
            <text:p>-3.931,73</text:p>
          </table:table-cell>
          <table:table-cell office:value-type="float" office:value="-1507.55" table:style-name="ce12">
            <text:p>-1.507,55</text:p>
          </table:table-cell>
          <table:table-cell office:value-type="float" office:value="0" table:style-name="ce13">
            <text:p>0,00</text:p>
          </table:table-cell>
          <table:table-cell office:value-type="float" office:value="-6267.67" table:style-name="ce12">
            <text:p>-6.267,67</text:p>
          </table:table-cell>
          <table:table-cell office:value-type="float" office:value="16570.13" table:style-name="ce10">
            <text:p>16.570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EDRO DA SILVA COST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340.98" table:style-name="ce10">
            <text:p>2.340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40.16" table:style-name="ce10">
            <text:p>14.740,16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049.12" table:style-name="ce12">
            <text:p>-2.049,12</text:p>
          </table:table-cell>
          <table:table-cell office:value-type="float" office:value="-1654.67" table:style-name="ce12">
            <text:p>-1.654,67</text:p>
          </table:table-cell>
          <table:table-cell office:value-type="float" office:value="0" table:style-name="ce13">
            <text:p>0,00</text:p>
          </table:table-cell>
          <table:table-cell office:value-type="float" office:value="-5111.12" table:style-name="ce12">
            <text:p>-5.111,12</text:p>
          </table:table-cell>
          <table:table-cell office:value-type="float" office:value="9629.0400000000009" table:style-name="ce10">
            <text:p>9.629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OLLYANA MARIA FARIAS DE GOUVEI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1868.59" table:style-name="ce10">
            <text:p>1.868,59</text:p>
          </table:table-cell>
          <table:table-cell table:style-name="ce9"/>
          <table:table-cell office:value-type="float" office:value="2578.91" table:style-name="ce10">
            <text:p>2.578,91</text:p>
          </table:table-cell>
          <table:table-cell table:number-columns-spanned="2" table:number-rows-spanned="1" table:style-name="ce25"/>
          <table:covered-table-cell/>
          <table:table-cell office:value-type="float" office:value="10577.27" table:style-name="ce10">
            <text:p>10.577,27</text:p>
          </table:table-cell>
          <table:table-cell office:value-type="float" office:value="34310.71" table:style-name="ce10">
            <text:p>34.310,71</text:p>
          </table:table-cell>
          <table:table-cell office:value-type="float" office:value="-3048.51" table:style-name="ce12">
            <text:p>-3.048,51</text:p>
          </table:table-cell>
          <table:table-cell office:value-type="float" office:value="-3953.38" table:style-name="ce12">
            <text:p>-3.953,38</text:p>
          </table:table-cell>
          <table:table-cell office:value-type="float" office:value="-4410.3500000000004" table:style-name="ce12">
            <text:p>-4.410,35</text:p>
          </table:table-cell>
          <table:table-cell office:value-type="float" office:value="0" table:style-name="ce13">
            <text:p>0,00</text:p>
          </table:table-cell>
          <table:table-cell office:value-type="float" office:value="-11412.24" table:style-name="ce12">
            <text:p>-11.412,24</text:p>
          </table:table-cell>
          <table:table-cell office:value-type="float" office:value="22898.47" table:style-name="ce10">
            <text:p>22.898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DA CRUZ OLIVEIR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729.39" table:style-name="ce10">
            <text:p>2.729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08.81" table:style-name="ce10">
            <text:p>14.108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34.64" table:style-name="ce12">
            <text:p>-1.934,64</text:p>
          </table:table-cell>
          <table:table-cell office:value-type="float" office:value="-1116.3800000000001" table:style-name="ce12">
            <text:p>-1.116,38</text:p>
          </table:table-cell>
          <table:table-cell office:value-type="float" office:value="0" table:style-name="ce13">
            <text:p>0,00</text:p>
          </table:table-cell>
          <table:table-cell office:value-type="float" office:value="-3879.41" table:style-name="ce12">
            <text:p>-3.879,41</text:p>
          </table:table-cell>
          <table:table-cell office:value-type="float" office:value="10229.4" table:style-name="ce10">
            <text:p>10.22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IGOR ALEXANDRE VASC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437.07" table:style-name="ce10">
            <text:p>1.437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71.7" table:style-name="ce10">
            <text:p>14.471,7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01.2399999999998" table:style-name="ce12">
            <text:p>-2.301,24</text:p>
          </table:table-cell>
          <table:table-cell office:value-type="float" office:value="-91.91" table:style-name="ce11">
            <text:p>-91,91</text:p>
          </table:table-cell>
          <table:table-cell office:value-type="float" office:value="0" table:style-name="ce13">
            <text:p>0,00</text:p>
          </table:table-cell>
          <table:table-cell office:value-type="float" office:value="-3898.32" table:style-name="ce12">
            <text:p>-3.898,32</text:p>
          </table:table-cell>
          <table:table-cell office:value-type="float" office:value="10573.38" table:style-name="ce10">
            <text:p>10.573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QUIRINO SANTOS MOT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)</text:p>
          </table:table-cell>
          <table:table-cell office:value-type="float" office:value="2832.79" table:style-name="ce10">
            <text:p>2.832,79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365.13" table:style-name="ce10">
            <text:p>2.365,13</text:p>
          </table:table-cell>
          <table:table-cell table:number-columns-spanned="2" table:number-rows-spanned="1" table:style-name="ce25"/>
          <table:covered-table-cell/>
          <table:table-cell office:value-type="float" office:value="2105.94" table:style-name="ce10">
            <text:p>2.105,94</text:p>
          </table:table-cell>
          <table:table-cell office:value-type="float" office:value="8682.93" table:style-name="ce10">
            <text:p>8.682,93</text:p>
          </table:table-cell>
          <table:table-cell office:value-type="float" office:value="-396.59" table:style-name="ce11">
            <text:p>-396,59</text:p>
          </table:table-cell>
          <table:table-cell office:value-type="float" office:value="-132.18" table:style-name="ce11">
            <text:p>-132,18</text:p>
          </table:table-cell>
          <table:table-cell office:value-type="float" office:value="-2185.58" table:style-name="ce12">
            <text:p>-2.185,58</text:p>
          </table:table-cell>
          <table:table-cell office:value-type="float" office:value="0" table:style-name="ce13">
            <text:p>0,00</text:p>
          </table:table-cell>
          <table:table-cell office:value-type="float" office:value="-2714.35" table:style-name="ce12">
            <text:p>-2.714,35</text:p>
          </table:table-cell>
          <table:table-cell office:value-type="float" office:value="5968.58" table:style-name="ce10">
            <text:p>5.968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SANTOS BITENCOU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7ª VT)</text:p>
          </table:table-cell>
          <table:table-cell office:value-type="float" office:value="11102.22" table:style-name="ce10">
            <text:p>11.102,22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283.06" table:style-name="ce10">
            <text:p>1.283,06</text:p>
          </table:table-cell>
          <table:table-cell table:number-columns-spanned="2" table:number-rows-spanned="1" table:style-name="ce25"/>
          <table:covered-table-cell/>
          <table:table-cell office:value-type="float" office:value="6240.65" table:style-name="ce10">
            <text:p>6.240,65</text:p>
          </table:table-cell>
          <table:table-cell office:value-type="float" office:value="20005" table:style-name="ce10">
            <text:p>20.005,00</text:p>
          </table:table-cell>
          <table:table-cell office:value-type="float" office:value="-1391.1" table:style-name="ce12">
            <text:p>-1.391,10</text:p>
          </table:table-cell>
          <table:table-cell office:value-type="float" office:value="-2180.44" table:style-name="ce12">
            <text:p>-2.180,44</text:p>
          </table:table-cell>
          <table:table-cell office:value-type="float" office:value="-444.97" table:style-name="ce11">
            <text:p>-444,97</text:p>
          </table:table-cell>
          <table:table-cell office:value-type="float" office:value="0" table:style-name="ce13">
            <text:p>0,00</text:p>
          </table:table-cell>
          <table:table-cell office:value-type="float" office:value="-4016.51" table:style-name="ce12">
            <text:p>-4.016,51</text:p>
          </table:table-cell>
          <table:table-cell office:value-type="float" office:value="15988.49" table:style-name="ce10">
            <text:p>15.988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A DE FREITAS SANTO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8875.53" table:style-name="ce10">
            <text:p>18.875,53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246.5" table:style-name="ce10">
            <text:p>1.24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33.040000000001" table:style-name="ce10">
            <text:p>28.533,04</text:p>
          </table:table-cell>
          <table:table-cell office:value-type="float" office:value="-828.39" table:style-name="ce11">
            <text:p>-828,39</text:p>
          </table:table-cell>
          <table:table-cell office:value-type="float" office:value="-6406.63" table:style-name="ce12">
            <text:p>-6.406,63</text:p>
          </table:table-cell>
          <table:table-cell office:value-type="float" office:value="-507.59" table:style-name="ce11">
            <text:p>-507,59</text:p>
          </table:table-cell>
          <table:table-cell office:value-type="float" office:value="0" table:style-name="ce13">
            <text:p>0,00</text:p>
          </table:table-cell>
          <table:table-cell office:value-type="float" office:value="-7742.61" table:style-name="ce12">
            <text:p>-7.742,61</text:p>
          </table:table-cell>
          <table:table-cell office:value-type="float" office:value="20790.43" table:style-name="ce10">
            <text:p>20.790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ANE CUNHA GOM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PRECATÓRIOS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2898.75" table:style-name="ce10">
            <text:p>2.898,75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69.76" table:style-name="ce10">
            <text:p>1.86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89.37" table:style-name="ce10">
            <text:p>25.589,37</text:p>
          </table:table-cell>
          <table:table-cell office:value-type="float" office:value="-3218.48" table:style-name="ce12">
            <text:p>-3.218,48</text:p>
          </table:table-cell>
          <table:table-cell office:value-type="float" office:value="-4664.18" table:style-name="ce12">
            <text:p>-4.664,18</text:p>
          </table:table-cell>
          <table:table-cell office:value-type="float" office:value="-3644.27" table:style-name="ce12">
            <text:p>-3.644,27</text:p>
          </table:table-cell>
          <table:table-cell office:value-type="float" office:value="0" table:style-name="ce13">
            <text:p>0,00</text:p>
          </table:table-cell>
          <table:table-cell office:value-type="float" office:value="-11526.93" table:style-name="ce12">
            <text:p>-11.526,93</text:p>
          </table:table-cell>
          <table:table-cell office:value-type="float" office:value="14062.44" table:style-name="ce10">
            <text:p>14.06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DO BANDEIRA FARI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5291.31" table:style-name="ce10">
            <text:p>5.291,31</text:p>
          </table:table-cell>
          <table:table-cell table:style-name="ce9"/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49.03" table:style-name="ce10">
            <text:p>20.049,03</text:p>
          </table:table-cell>
          <table:table-cell office:value-type="float" office:value="-1984.39" table:style-name="ce12">
            <text:p>-1.984,39</text:p>
          </table:table-cell>
          <table:table-cell office:value-type="float" office:value="-3052.08" table:style-name="ce12">
            <text:p>-3.052,08</text:p>
          </table:table-cell>
          <table:table-cell office:value-type="float" office:value="-1785.19" table:style-name="ce12">
            <text:p>-1.785,19</text:p>
          </table:table-cell>
          <table:table-cell office:value-type="float" office:value="0" table:style-name="ce13">
            <text:p>0,00</text:p>
          </table:table-cell>
          <table:table-cell office:value-type="float" office:value="-6821.66" table:style-name="ce12">
            <text:p>-6.821,66</text:p>
          </table:table-cell>
          <table:table-cell office:value-type="float" office:value="13227.37" table:style-name="ce10">
            <text:p>13.227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DO BANDEIRA FARIAS FILH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568.73" table:style-name="ce14">
            <text:p>568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01.11" table:style-name="ce10">
            <text:p>2.801,11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760.27" table:style-name="ce11">
            <text:p>-760,27</text:p>
          </table:table-cell>
          <table:table-cell office:value-type="float" office:value="0" table:style-name="ce13">
            <text:p>0,00</text:p>
          </table:table-cell>
          <table:table-cell office:value-type="float" office:value="-784.9" table:style-name="ce11">
            <text:p>-784,90</text:p>
          </table:table-cell>
          <table:table-cell office:value-type="float" office:value="2016.21" table:style-name="ce10">
            <text:p>2.016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ONI DE MATT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2940.02" table:style-name="ce10">
            <text:p>12.940,02</text:p>
          </table:table-cell>
          <table:table-cell office:value-type="float" office:value="1760.35" table:style-name="ce10">
            <text:p>1.760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00.37" table:style-name="ce10">
            <text:p>14.700,3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61.34" table:style-name="ce12">
            <text:p>-2.461,34</text:p>
          </table:table-cell>
          <table:table-cell office:value-type="float" office:value="-1238.2" table:style-name="ce12">
            <text:p>-1.238,20</text:p>
          </table:table-cell>
          <table:table-cell office:value-type="float" office:value="0" table:style-name="ce13">
            <text:p>0,00</text:p>
          </table:table-cell>
          <table:table-cell office:value-type="float" office:value="-4527.93" table:style-name="ce12">
            <text:p>-4.527,93</text:p>
          </table:table-cell>
          <table:table-cell office:value-type="float" office:value="10172.44" table:style-name="ce10">
            <text:p>10.17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PHAELA CINTYA MATOS CARVA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369.22" table:style-name="ce10">
            <text:p>7.369,22</text:p>
          </table:table-cell>
          <table:table-cell office:value-type="float" office:value="8411.01" table:style-name="ce10">
            <text:p>8.411,01</text:p>
          </table:table-cell>
          <table:table-cell office:value-type="float" office:value="2217.75" table:style-name="ce10">
            <text:p>2.21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283.919999999998" table:style-name="ce10">
            <text:p>37.283,92</text:p>
          </table:table-cell>
          <table:table-cell office:value-type="float" office:value="-4533.84" table:style-name="ce12">
            <text:p>-4.533,84</text:p>
          </table:table-cell>
          <table:table-cell office:value-type="float" office:value="-7474.89" table:style-name="ce12">
            <text:p>-7.474,89</text:p>
          </table:table-cell>
          <table:table-cell office:value-type="float" office:value="-5156.0200000000004" table:style-name="ce12">
            <text:p>-5.156,02</text:p>
          </table:table-cell>
          <table:table-cell office:value-type="float" office:value="0" table:style-name="ce13">
            <text:p>0,00</text:p>
          </table:table-cell>
          <table:table-cell office:value-type="float" office:value="-17164.75" table:style-name="ce12">
            <text:p>-17.164,75</text:p>
          </table:table-cell>
          <table:table-cell office:value-type="float" office:value="20119.169999999998" table:style-name="ce10">
            <text:p>20.119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UL JOSÉ DA SILVA JÚNIOR</text:p>
          </table:table-cell>
          <table:table-cell office:value-type="string" table:style-name="ce8">
            <text:p>SECRETÁRIO GERAL DA PRESIDÊNCIA - CJ-0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1920.81" table:style-name="ce10">
            <text:p>11.920,81</text:p>
          </table:table-cell>
          <table:table-cell office:value-type="float" office:value="6848.99" table:style-name="ce10">
            <text:p>6.848,99</text:p>
          </table:table-cell>
          <table:table-cell office:value-type="float" office:value="9495.0300000000007" table:style-name="ce10">
            <text:p>9.495,03</text:p>
          </table:table-cell>
          <table:table-cell office:value-type="float" office:value="1964.42" table:style-name="ce10">
            <text:p>1.96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229.25" table:style-name="ce10">
            <text:p>30.229,25</text:p>
          </table:table-cell>
          <table:table-cell office:value-type="float" office:value="-828.39" table:style-name="ce11">
            <text:p>-828,39</text:p>
          </table:table-cell>
          <table:table-cell office:value-type="float" office:value="-6299.42" table:style-name="ce12">
            <text:p>-6.299,42</text:p>
          </table:table-cell>
          <table:table-cell office:value-type="float" office:value="-1577.05" table:style-name="ce12">
            <text:p>-1.577,05</text:p>
          </table:table-cell>
          <table:table-cell office:value-type="float" office:value="0" table:style-name="ce13">
            <text:p>0,00</text:p>
          </table:table-cell>
          <table:table-cell office:value-type="float" office:value="-8704.86" table:style-name="ce12">
            <text:p>-8.704,86</text:p>
          </table:table-cell>
          <table:table-cell office:value-type="float" office:value="21524.39" table:style-name="ce10">
            <text:p>21.524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JANE VIEIRA CAM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2350" table:style-name="ce10">
            <text:p>2.350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023.12" table:style-name="ce10">
            <text:p>5.023,12</text:p>
          </table:table-cell>
          <table:table-cell office:value-type="float" office:value="-329" table:style-name="ce11">
            <text:p>-329,00</text:p>
          </table:table-cell>
          <table:table-cell office:value-type="float" office:value="-97.68" table:style-name="ce11">
            <text:p>-97,68</text:p>
          </table:table-cell>
          <table:table-cell office:value-type="float" office:value="-1662.42" table:style-name="ce12">
            <text:p>-1.662,42</text:p>
          </table:table-cell>
          <table:table-cell office:value-type="float" office:value="0" table:style-name="ce13">
            <text:p>0,00</text:p>
          </table:table-cell>
          <table:table-cell office:value-type="float" office:value="-2089.1" table:style-name="ce12">
            <text:p>-2.089,10</text:p>
          </table:table-cell>
          <table:table-cell office:value-type="float" office:value="2934.02" table:style-name="ce10">
            <text:p>2.934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LDO JOAQUIM PER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649.36" table:style-name="ce10">
            <text:p>3.649,3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20.71" table:style-name="ce10">
            <text:p>2.12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09.71" table:style-name="ce10">
            <text:p>18.709,7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113.99" table:style-name="ce12">
            <text:p>-3.113,99</text:p>
          </table:table-cell>
          <table:table-cell office:value-type="float" office:value="-5700.79" table:style-name="ce12">
            <text:p>-5.700,79</text:p>
          </table:table-cell>
          <table:table-cell office:value-type="float" office:value="0" table:style-name="ce13">
            <text:p>0,00</text:p>
          </table:table-cell>
          <table:table-cell office:value-type="float" office:value="-9643.17" table:style-name="ce12">
            <text:p>-9.643,17</text:p>
          </table:table-cell>
          <table:table-cell office:value-type="float" office:value="9066.5400000000009" table:style-name="ce10">
            <text:p>9.066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CAVALCANTE FERNANDES CORREIA SANT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11683.35" table:style-name="ce10">
            <text:p>11.683,3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30.65" table:style-name="ce10">
            <text:p>2.73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53.89" table:style-name="ce10">
            <text:p>16.353,89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63.5700000000002" table:style-name="ce12">
            <text:p>-2.363,57</text:p>
          </table:table-cell>
          <table:table-cell office:value-type="float" office:value="-1069.5999999999999" table:style-name="ce12">
            <text:p>-1.069,60</text:p>
          </table:table-cell>
          <table:table-cell office:value-type="float" office:value="0" table:style-name="ce13">
            <text:p>0,00</text:p>
          </table:table-cell>
          <table:table-cell office:value-type="float" office:value="-4921.12" table:style-name="ce12">
            <text:p>-4.921,12</text:p>
          </table:table-cell>
          <table:table-cell office:value-type="float" office:value="11432.77" table:style-name="ce10">
            <text:p>11.432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MENDES RIBEIRO BAR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55.6799999999998" table:style-name="ce10">
            <text:p>2.05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37.8" table:style-name="ce10">
            <text:p>15.137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48.2800000000002" table:style-name="ce12">
            <text:p>-2.448,28</text:p>
          </table:table-cell>
          <table:table-cell office:value-type="float" office:value="-1720" table:style-name="ce12">
            <text:p>-1.720,00</text:p>
          </table:table-cell>
          <table:table-cell office:value-type="float" office:value="0" table:style-name="ce13">
            <text:p>0,00</text:p>
          </table:table-cell>
          <table:table-cell office:value-type="float" office:value="-4996.67" table:style-name="ce12">
            <text:p>-4.996,67</text:p>
          </table:table-cell>
          <table:table-cell office:value-type="float" office:value="10141.129999999999" table:style-name="ce10">
            <text:p>10.141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PINTO RAMOS LAMENHA LIN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312.0300000000002" table:style-name="ce10">
            <text:p>2.31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21.95" table:style-name="ce10">
            <text:p>15.421,95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26.6799999999998" table:style-name="ce12">
            <text:p>-2.326,68</text:p>
          </table:table-cell>
          <table:table-cell office:value-type="float" office:value="-2025.75" table:style-name="ce12">
            <text:p>-2.025,75</text:p>
          </table:table-cell>
          <table:table-cell office:value-type="float" office:value="0" table:style-name="ce13">
            <text:p>0,00</text:p>
          </table:table-cell>
          <table:table-cell office:value-type="float" office:value="-5840.38" table:style-name="ce12">
            <text:p>-5.840,38</text:p>
          </table:table-cell>
          <table:table-cell office:value-type="float" office:value="9581.57" table:style-name="ce10">
            <text:p>9.581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SIMPLÍCIO DA SILVA LUCÊNA</text:p>
          </table:table-cell>
          <table:table-cell office:value-type="string" table:style-name="ce8">
            <text:p>ANALISTA JUDICIÁRIO - NÍVEL SUPERIOR B7</text:p>
          </table:table-cell>
          <table:table-cell office:value-type="string" table:style-name="ce8">
            <text:p>SETOR DE SAÚDE (SEGESP)</text:p>
          </table:table-cell>
          <table:table-cell office:value-type="float" office:value="15866.27" table:style-name="ce10">
            <text:p>15.866,27</text:p>
          </table:table-cell>
          <table:table-cell table:number-columns-repeated="2" table:style-name="ce9"/>
          <table:table-cell office:value-type="float" office:value="1718.98" table:style-name="ce10">
            <text:p>1.718,98</text:p>
          </table:table-cell>
          <table:table-cell table:number-columns-spanned="2" table:number-rows-spanned="1" table:style-name="ce25"/>
          <table:covered-table-cell/>
          <table:table-cell office:value-type="float" office:value="7933.14" table:style-name="ce10">
            <text:p>7.933,14</text:p>
          </table:table-cell>
          <table:table-cell office:value-type="float" office:value="25518.39" table:style-name="ce10">
            <text:p>25.518,39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59.27" table:style-name="ce12">
            <text:p>-3.059,27</text:p>
          </table:table-cell>
          <table:table-cell office:value-type="float" office:value="-930.89" table:style-name="ce11">
            <text:p>-930,89</text:p>
          </table:table-cell>
          <table:table-cell office:value-type="float" office:value="0" table:style-name="ce13">
            <text:p>0,00</text:p>
          </table:table-cell>
          <table:table-cell office:value-type="float" office:value="-4818.55" table:style-name="ce12">
            <text:p>-4.818,55</text:p>
          </table:table-cell>
          <table:table-cell office:value-type="float" office:value="20699.84" table:style-name="ce10">
            <text:p>20.699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EÉ CLÁUDIO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2203.1" table:style-name="ce10">
            <text:p>2.203,10</text:p>
          </table:table-cell>
          <table:table-cell table:style-name="ce9"/>
          <table:table-cell office:value-type="float" office:value="3567.32" table:style-name="ce10">
            <text:p>3.567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29.759999999998" table:style-name="ce10">
            <text:p>19.329,7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893.37" table:style-name="ce12">
            <text:p>-2.893,37</text:p>
          </table:table-cell>
          <table:table-cell office:value-type="float" office:value="-4762.87" table:style-name="ce12">
            <text:p>-4.762,87</text:p>
          </table:table-cell>
          <table:table-cell office:value-type="float" office:value="0" table:style-name="ce13">
            <text:p>0,00</text:p>
          </table:table-cell>
          <table:table-cell office:value-type="float" office:value="-8484.6299999999992" table:style-name="ce12">
            <text:p>-8.484,63</text:p>
          </table:table-cell>
          <table:table-cell office:value-type="float" office:value="10845.13" table:style-name="ce10">
            <text:p>10.845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ILSON DE SOUZA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1505.17" table:style-name="ce10">
            <text:p>1.505,17</text:p>
          </table:table-cell>
          <table:table-cell table:style-name="ce9"/>
          <table:table-cell office:value-type="float" office:value="2434.5" table:style-name="ce10">
            <text:p>2.434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89.25" table:style-name="ce10">
            <text:p>15.789,2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32.86" table:style-name="ce12">
            <text:p>-2.232,86</text:p>
          </table:table-cell>
          <table:table-cell office:value-type="float" office:value="-3062.02" table:style-name="ce12">
            <text:p>-3.062,02</text:p>
          </table:table-cell>
          <table:table-cell office:value-type="float" office:value="0" table:style-name="ce13">
            <text:p>0,00</text:p>
          </table:table-cell>
          <table:table-cell office:value-type="float" office:value="-6800.05" table:style-name="ce12">
            <text:p>-6.800,05</text:p>
          </table:table-cell>
          <table:table-cell office:value-type="float" office:value="8989.2000000000007" table:style-name="ce10">
            <text:p>8.989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CARLOS MEDEIROS</text:p>
          </table:table-cell>
          <table:table-cell office:value-type="string" table:style-name="ce8">
            <text:p>ANALISTA JUDICIÁRIO - NÍVEL SUPERIOR B10</text:p>
          </table:table-cell>
          <table:table-cell table:style-name="ce9"/>
          <table:table-cell office:value-type="float" office:value="17863.3" table:style-name="ce10">
            <text:p>17.863,30</text:p>
          </table:table-cell>
          <table:table-cell table:number-columns-repeated="2" table:style-name="ce9"/>
          <table:table-cell office:value-type="float" office:value="1686.71" table:style-name="ce10">
            <text:p>1.686,71</text:p>
          </table:table-cell>
          <table:table-cell table:number-columns-spanned="2" table:number-rows-spanned="1" table:style-name="ce25"/>
          <table:covered-table-cell/>
          <table:table-cell office:value-type="float" office:value="8931.65" table:style-name="ce10">
            <text:p>8.931,65</text:p>
          </table:table-cell>
          <table:table-cell office:value-type="float" office:value="28481.66" table:style-name="ce10">
            <text:p>28.481,66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311.62" table:style-name="ce12">
            <text:p>-3.311,6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781.78" table:style-name="ce12">
            <text:p>-5.781,78</text:p>
          </table:table-cell>
          <table:table-cell office:value-type="float" office:value="22699.88" table:style-name="ce10">
            <text:p>22.699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SÉRGIO MOURA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LMOXARIFADO (CML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52.41" table:style-name="ce10">
            <text:p>2.55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06.27" table:style-name="ce10">
            <text:p>19.706,27</text:p>
          </table:table-cell>
          <table:table-cell office:value-type="float" office:value="-2060.48" table:style-name="ce12">
            <text:p>-2.060,48</text:p>
          </table:table-cell>
          <table:table-cell office:value-type="float" office:value="-2610.9699999999998" table:style-name="ce12">
            <text:p>-2.610,97</text:p>
          </table:table-cell>
          <table:table-cell office:value-type="float" office:value="-3078.67" table:style-name="ce12">
            <text:p>-3.078,67</text:p>
          </table:table-cell>
          <table:table-cell office:value-type="float" office:value="0" table:style-name="ce13">
            <text:p>0,00</text:p>
          </table:table-cell>
          <table:table-cell office:value-type="float" office:value="-7750.12" table:style-name="ce12">
            <text:p>-7.750,12</text:p>
          </table:table-cell>
          <table:table-cell office:value-type="float" office:value="11956.15" table:style-name="ce10">
            <text:p>11.956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VÂNIA MARIA BARBOSA DE FARIAS</text:p>
          </table:table-cell>
          <table:table-cell office:value-type="string" table:style-name="ce8">
            <text:p>ASSISTENTE - FOLHA DE PAGAMENTO - FC-0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46.72" table:style-name="ce10">
            <text:p>15.246,7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21.88" table:style-name="ce12">
            <text:p>-2.521,88</text:p>
          </table:table-cell>
          <table:table-cell office:value-type="float" office:value="-792.32" table:style-name="ce11">
            <text:p>-792,32</text:p>
          </table:table-cell>
          <table:table-cell office:value-type="float" office:value="0" table:style-name="ce13">
            <text:p>0,00</text:p>
          </table:table-cell>
          <table:table-cell office:value-type="float" office:value="-4819.37" table:style-name="ce12">
            <text:p>-4.819,37</text:p>
          </table:table-cell>
          <table:table-cell office:value-type="float" office:value="10427.35" table:style-name="ce10">
            <text:p>10.427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A SANTIAGO BARBOSA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SECRETARIA (2ª VT-ARA)</text:p>
          </table:table-cell>
          <table:table-cell office:value-type="float" office:value="17649.37" table:style-name="ce10">
            <text:p>17.649,3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67" table:style-name="ce10">
            <text:p>2.767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648.75" table:style-name="ce10">
            <text:p>22.648,75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200.65" table:style-name="ce12">
            <text:p>-3.200,65</text:p>
          </table:table-cell>
          <table:table-cell office:value-type="float" office:value="-91.91" table:style-name="ce11">
            <text:p>-91,91</text:p>
          </table:table-cell>
          <table:table-cell office:value-type="float" office:value="0" table:style-name="ce13">
            <text:p>0,00</text:p>
          </table:table-cell>
          <table:table-cell office:value-type="float" office:value="-5762.72" table:style-name="ce12">
            <text:p>-5.762,72</text:p>
          </table:table-cell>
          <table:table-cell office:value-type="float" office:value="16886.03" table:style-name="ce10">
            <text:p>16.886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CARLOS MOREIRA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66.88" table:style-name="ce10">
            <text:p>3.766,88</text:p>
          </table:table-cell>
          <table:table-cell table:style-name="ce9"/>
          <table:table-cell office:value-type="float" office:value="2983.37" table:style-name="ce10">
            <text:p>2.983,37</text:p>
          </table:table-cell>
          <table:table-cell table:number-columns-spanned="2" table:number-rows-spanned="1" table:style-name="ce25"/>
          <table:covered-table-cell/>
          <table:table-cell office:value-type="float" office:value="7760.74" table:style-name="ce10">
            <text:p>7.760,74</text:p>
          </table:table-cell>
          <table:table-cell office:value-type="float" office:value="26265.58" table:style-name="ce10">
            <text:p>26.265,58</text:p>
          </table:table-cell>
          <table:table-cell office:value-type="float" office:value="-2119.0500000000002" table:style-name="ce12">
            <text:p>-2.119,05</text:p>
          </table:table-cell>
          <table:table-cell office:value-type="float" office:value="-2607.7600000000002" table:style-name="ce12">
            <text:p>-2.607,76</text:p>
          </table:table-cell>
          <table:table-cell office:value-type="float" office:value="-3845.16" table:style-name="ce12">
            <text:p>-3.845,16</text:p>
          </table:table-cell>
          <table:table-cell office:value-type="float" office:value="0" table:style-name="ce13">
            <text:p>0,00</text:p>
          </table:table-cell>
          <table:table-cell office:value-type="float" office:value="-8571.9699999999993" table:style-name="ce12">
            <text:p>-8.571,97</text:p>
          </table:table-cell>
          <table:table-cell office:value-type="float" office:value="17693.61" table:style-name="ce10">
            <text:p>17.693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OLIVEIRA FÉLIX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5752.25" table:style-name="ce10">
            <text:p>5.752,25</text:p>
          </table:table-cell>
          <table:table-cell office:value-type="float" office:value="8411.01" table:style-name="ce10">
            <text:p>8.411,01</text:p>
          </table:table-cell>
          <table:table-cell office:value-type="float" office:value="2661.55" table:style-name="ce10">
            <text:p>2.661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79.4" table:style-name="ce10">
            <text:p>28.579,40</text:p>
          </table:table-cell>
          <table:table-cell office:value-type="float" office:value="-2446.64" table:style-name="ce12">
            <text:p>-2.446,64</text:p>
          </table:table-cell>
          <table:table-cell office:value-type="float" office:value="-5428.81" table:style-name="ce12">
            <text:p>-5.428,81</text:p>
          </table:table-cell>
          <table:table-cell office:value-type="float" office:value="-2221.94" table:style-name="ce12">
            <text:p>-2.221,94</text:p>
          </table:table-cell>
          <table:table-cell office:value-type="float" office:value="0" table:style-name="ce13">
            <text:p>0,00</text:p>
          </table:table-cell>
          <table:table-cell office:value-type="float" office:value="-10097.39" table:style-name="ce12">
            <text:p>-10.097,39</text:p>
          </table:table-cell>
          <table:table-cell office:value-type="float" office:value="18482.009999999998" table:style-name="ce10">
            <text:p>18.48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ODRIGUES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5527.7" table:style-name="ce10">
            <text:p>5.527,70</text:p>
          </table:table-cell>
          <table:table-cell table:style-name="ce9"/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219.61" table:style-name="ce10">
            <text:p>21.219,61</text:p>
          </table:table-cell>
          <table:table-cell office:value-type="float" office:value="-2068.3200000000002" table:style-name="ce12">
            <text:p>-2.068,32</text:p>
          </table:table-cell>
          <table:table-cell office:value-type="float" office:value="-3667.33" table:style-name="ce12">
            <text:p>-3.667,33</text:p>
          </table:table-cell>
          <table:table-cell office:value-type="float" office:value="-1919.97" table:style-name="ce12">
            <text:p>-1.919,97</text:p>
          </table:table-cell>
          <table:table-cell office:value-type="float" office:value="0" table:style-name="ce13">
            <text:p>0,00</text:p>
          </table:table-cell>
          <table:table-cell office:value-type="float" office:value="-7655.62" table:style-name="ce12">
            <text:p>-7.655,62</text:p>
          </table:table-cell>
          <table:table-cell office:value-type="float" office:value="13563.99" table:style-name="ce10">
            <text:p>13.563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UBENS MORONI VALENÇ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10">
            <text:p>9.046,48</text:p>
          </table:table-cell>
          <table:table-cell office:value-type="float" office:value="633.25" table:style-name="ce14">
            <text:p>633,25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office:value-type="float" office:value="4839.87" table:style-name="ce10">
            <text:p>4.839,87</text:p>
          </table:table-cell>
          <table:table-cell office:value-type="float" office:value="14519.6" table:style-name="ce10">
            <text:p>14.519,60</text:p>
          </table:table-cell>
          <table:table-cell office:value-type="float" office:value="-375.92" table:style-name="ce11">
            <text:p>-375,92</text:p>
          </table:table-cell>
          <table:table-cell office:value-type="float" office:value="-1113.46" table:style-name="ce12">
            <text:p>-1.113,46</text:p>
          </table:table-cell>
          <table:table-cell office:value-type="float" office:value="-163.71" table:style-name="ce11">
            <text:p>-163,71</text:p>
          </table:table-cell>
          <table:table-cell office:value-type="float" office:value="0" table:style-name="ce13">
            <text:p>0,00</text:p>
          </table:table-cell>
          <table:table-cell office:value-type="float" office:value="-1653.09" table:style-name="ce12">
            <text:p>-1.653,09</text:p>
          </table:table-cell>
          <table:table-cell office:value-type="float" office:value="12866.51" table:style-name="ce10">
            <text:p>12.866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TENÓ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4465.04" table:style-name="ce10">
            <text:p>4.465,04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218.44" table:style-name="ce10">
            <text:p>26.218,44</text:p>
          </table:table-cell>
          <table:table-cell office:value-type="float" office:value="-2901.71" table:style-name="ce12">
            <text:p>-2.901,71</text:p>
          </table:table-cell>
          <table:table-cell office:value-type="float" office:value="-5082.72" table:style-name="ce12">
            <text:p>-5.082,72</text:p>
          </table:table-cell>
          <table:table-cell office:value-type="float" office:value="-2295.88" table:style-name="ce12">
            <text:p>-2.295,88</text:p>
          </table:table-cell>
          <table:table-cell office:value-type="float" office:value="0" table:style-name="ce13">
            <text:p>0,00</text:p>
          </table:table-cell>
          <table:table-cell office:value-type="float" office:value="-10280.31" table:style-name="ce12">
            <text:p>-10.280,31</text:p>
          </table:table-cell>
          <table:table-cell office:value-type="float" office:value="15938.13" table:style-name="ce10">
            <text:p>15.938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CHELLE LIMA CORADO CARN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6ª VT)</text:p>
          </table:table-cell>
          <table:table-cell table:number-columns-repeated="3" table:style-name="ce9"/>
          <table:table-cell office:value-type="float" office:value="2102.41" table:style-name="ce10">
            <text:p>2.10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2.41" table:style-name="ce10">
            <text:p>2.102,41</text:p>
          </table:table-cell>
          <table:table-cell table:number-columns-repeated="2" table:style-name="ce9"/>
          <table:table-cell office:value-type="float" office:value="-540.70000000000005" table:style-name="ce11">
            <text:p>-540,70</text:p>
          </table:table-cell>
          <table:table-cell office:value-type="float" office:value="0" table:style-name="ce13">
            <text:p>0,00</text:p>
          </table:table-cell>
          <table:table-cell office:value-type="float" office:value="-540.70000000000005" table:style-name="ce11">
            <text:p>-540,70</text:p>
          </table:table-cell>
          <table:table-cell office:value-type="float" office:value="1561.71" table:style-name="ce10">
            <text:p>1.561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DA COSTA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584.68" table:style-name="ce10">
            <text:p>21.584,68</text:p>
          </table:table-cell>
          <table:table-cell office:value-type="float" office:value="233.77" table:style-name="ce14">
            <text:p>233,77</text:p>
          </table:table-cell>
          <table:table-cell table:style-name="ce9"/>
          <table:table-cell office:value-type="float" office:value="2769.08" table:style-name="ce10">
            <text:p>2.769,08</text:p>
          </table:table-cell>
          <table:table-cell table:number-columns-spanned="2" table:number-rows-spanned="1" table:style-name="ce25"/>
          <table:covered-table-cell/>
          <table:table-cell office:value-type="float" office:value="10909.23" table:style-name="ce10">
            <text:p>10.909,23</text:p>
          </table:table-cell>
          <table:table-cell office:value-type="float" office:value="35496.76" table:style-name="ce10">
            <text:p>35.496,76</text:p>
          </table:table-cell>
          <table:table-cell office:value-type="float" office:value="-3132.34" table:style-name="ce12">
            <text:p>-3.132,34</text:p>
          </table:table-cell>
          <table:table-cell office:value-type="float" office:value="-4269.32" table:style-name="ce12">
            <text:p>-4.269,32</text:p>
          </table:table-cell>
          <table:table-cell office:value-type="float" office:value="-711.24" table:style-name="ce11">
            <text:p>-711,24</text:p>
          </table:table-cell>
          <table:table-cell office:value-type="float" office:value="0" table:style-name="ce13">
            <text:p>0,00</text:p>
          </table:table-cell>
          <table:table-cell office:value-type="float" office:value="-8112.9" table:style-name="ce12">
            <text:p>-8.112,90</text:p>
          </table:table-cell>
          <table:table-cell office:value-type="float" office:value="27383.86" table:style-name="ce10">
            <text:p>27.383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DANTAS FEIT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ÇÃO DE APOIO ADMINISTRATIVO (SA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372.98" table:style-name="ce14">
            <text:p>372,98</text:p>
          </table:table-cell>
          <table:table-cell office:value-type="float" office:value="1274.1500000000001" table:number-columns-spanned="2" table:number-rows-spanned="1" table:style-name="ce26">
            <text:p>1.274,15</text:p>
          </table:table-cell>
          <table:covered-table-cell/>
          <table:table-cell table:style-name="ce9"/>
          <table:table-cell office:value-type="float" office:value="2832.18" table:style-name="ce10">
            <text:p>2.832,18</text:p>
          </table:table-cell>
          <table:table-cell table:style-name="ce9"/>
          <table:table-cell office:value-type="float" office:value="-27.42" table:style-name="ce11">
            <text:p>-27,42</text:p>
          </table:table-cell>
          <table:table-cell office:value-type="float" office:value="-355.3" table:style-name="ce11">
            <text:p>-355,30</text:p>
          </table:table-cell>
          <table:table-cell office:value-type="float" office:value="0" table:style-name="ce13">
            <text:p>0,00</text:p>
          </table:table-cell>
          <table:table-cell office:value-type="float" office:value="-382.72" table:style-name="ce11">
            <text:p>-382,72</text:p>
          </table:table-cell>
          <table:table-cell office:value-type="float" office:value="2449.46" table:style-name="ce10">
            <text:p>2.449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JOSÉ RODRIGUES BEZERRA</text:p>
          </table:table-cell>
          <table:table-cell office:value-type="string" table:style-name="ce8">
            <text:p>TÉCNICO JUDICIÁRIO - NÍVEL MÉDIO C13</text:p>
          </table:table-cell>
          <table:table-cell table:number-columns-repeated="4" table:style-name="ce9"/>
          <table:table-cell office:value-type="float" office:value="2059.69" table:style-name="ce10">
            <text:p>2.05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9.69" table:style-name="ce10">
            <text:p>2.059,69</text:p>
          </table:table-cell>
          <table:table-cell table:number-columns-repeated="2" table:style-name="ce9"/>
          <table:table-cell office:value-type="float" office:value="-1404.44" table:style-name="ce12">
            <text:p>-1.404,44</text:p>
          </table:table-cell>
          <table:table-cell office:value-type="float" office:value="0" table:style-name="ce13">
            <text:p>0,00</text:p>
          </table:table-cell>
          <table:table-cell office:value-type="float" office:value="-1404.44" table:style-name="ce12">
            <text:p>-1.404,44</text:p>
          </table:table-cell>
          <table:table-cell office:value-type="float" office:value="655.25" table:style-name="ce14">
            <text:p>655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PARAHYBA DE ARAÚJO PEREIRA</text:p>
          </table:table-cell>
          <table:table-cell office:value-type="string" table:style-name="ce8">
            <text:p>ANALISTA JUDICIÁRIO - NÍVEL SUPERIOR C12</text:p>
          </table:table-cell>
          <table:table-cell office:value-type="string" table:style-name="ce8">
            <text:p>SECRETARIA <text:s/>(PCV)</text:p>
          </table:table-cell>
          <table:table-cell office:value-type="float" office:value="21599.05" table:style-name="ce10">
            <text:p>21.599,05</text:p>
          </table:table-cell>
          <table:table-cell table:number-columns-repeated="2" table:style-name="ce9"/>
          <table:table-cell office:value-type="float" office:value="4268.54" table:style-name="ce10">
            <text:p>4.268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67.59" table:style-name="ce10">
            <text:p>25.867,59</text:p>
          </table:table-cell>
          <table:table-cell office:value-type="float" office:value="-3084.4" table:style-name="ce12">
            <text:p>-3.084,40</text:p>
          </table:table-cell>
          <table:table-cell office:value-type="float" office:value="-4117.8900000000003" table:style-name="ce12">
            <text:p>-4.117,89</text:p>
          </table:table-cell>
          <table:table-cell office:value-type="float" office:value="-1574.65" table:style-name="ce12">
            <text:p>-1.574,65</text:p>
          </table:table-cell>
          <table:table-cell office:value-type="float" office:value="0" table:style-name="ce13">
            <text:p>0,00</text:p>
          </table:table-cell>
          <table:table-cell office:value-type="float" office:value="-8776.94" table:style-name="ce12">
            <text:p>-8.776,94</text:p>
          </table:table-cell>
          <table:table-cell office:value-type="float" office:value="17090.650000000001" table:style-name="ce10">
            <text:p>17.090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GERIO ALVES DE OLIVEIRA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820.7099999999991" table:style-name="ce10">
            <text:p>9.820,71</text:p>
          </table:table-cell>
          <table:table-cell table:number-columns-repeated="2" table:style-name="ce9"/>
          <table:table-cell office:value-type="float" office:value="2742.96" table:style-name="ce10">
            <text:p>2.742,96</text:p>
          </table:table-cell>
          <table:table-cell office:value-type="float" office:value="-3273.57" table:number-columns-spanned="2" table:number-rows-spanned="1" table:style-name="ce28">
            <text:p>-3.273,57</text:p>
          </table:table-cell>
          <table:covered-table-cell/>
          <table:table-cell office:value-type="float" office:value="4910.3599999999997" table:style-name="ce10">
            <text:p>4.910,36</text:p>
          </table:table-cell>
          <table:table-cell office:value-type="float" office:value="14200.46" table:style-name="ce10">
            <text:p>14.200,46</text:p>
          </table:table-cell>
          <table:table-cell office:value-type="float" office:value="-828.39" table:style-name="ce11">
            <text:p>-828,39</text:p>
          </table:table-cell>
          <table:table-cell office:value-type="float" office:value="-1467.29" table:style-name="ce12">
            <text:p>-1.467,2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295.6799999999998" table:style-name="ce12">
            <text:p>-2.295,68</text:p>
          </table:table-cell>
          <table:table-cell office:value-type="float" office:value="11904.78" table:style-name="ce10">
            <text:p>11.904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GÉRIO DA SILVA BEZER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11.85" table:style-name="ce10">
            <text:p>13.511,8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3025.68" table:style-name="ce10">
            <text:p>3.02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59.45" table:style-name="ce10">
            <text:p>19.759,45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3070.14" table:style-name="ce12">
            <text:p>-3.070,14</text:p>
          </table:table-cell>
          <table:table-cell office:value-type="float" office:value="-6301.35" table:style-name="ce12">
            <text:p>-6.301,35</text:p>
          </table:table-cell>
          <table:table-cell office:value-type="float" office:value="0" table:style-name="ce13">
            <text:p>0,00</text:p>
          </table:table-cell>
          <table:table-cell office:value-type="float" office:value="-11400.62" table:style-name="ce12">
            <text:p>-11.400,62</text:p>
          </table:table-cell>
          <table:table-cell office:value-type="float" office:value="8358.83" table:style-name="ce10">
            <text:p>8.358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MERO MEDEIROS SOUTO MAIOR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58.81" table:style-name="ce10">
            <text:p>1.258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00.78" table:style-name="ce10">
            <text:p>15.000,7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95.7600000000002" table:style-name="ce12">
            <text:p>-2.495,76</text:p>
          </table:table-cell>
          <table:table-cell office:value-type="float" office:value="-3505.98" table:style-name="ce12">
            <text:p>-3.505,98</text:p>
          </table:table-cell>
          <table:table-cell office:value-type="float" office:value="0" table:style-name="ce13">
            <text:p>0,00</text:p>
          </table:table-cell>
          <table:table-cell office:value-type="float" office:value="-7506.91" table:style-name="ce12">
            <text:p>-7.506,91</text:p>
          </table:table-cell>
          <table:table-cell office:value-type="float" office:value="7493.87" table:style-name="ce10">
            <text:p>7.493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MMEL FERREIRA CORREI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060.62" table:style-name="ce10">
            <text:p>2.060,62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6729.51" table:style-name="ce10">
            <text:p>6.729,51</text:p>
          </table:table-cell>
          <table:table-cell office:value-type="float" office:value="21726.13" table:style-name="ce10">
            <text:p>21.726,13</text:p>
          </table:table-cell>
          <table:table-cell office:value-type="float" office:value="-950.36" table:style-name="ce11">
            <text:p>-950,36</text:p>
          </table:table-cell>
          <table:table-cell table:style-name="ce9"/>
          <table:table-cell office:value-type="float" office:value="-2642.28" table:style-name="ce12">
            <text:p>-2.642,28</text:p>
          </table:table-cell>
          <table:table-cell office:value-type="float" office:value="0" table:style-name="ce13">
            <text:p>0,00</text:p>
          </table:table-cell>
          <table:table-cell office:value-type="float" office:value="-3592.64" table:style-name="ce12">
            <text:p>-3.592,64</text:p>
          </table:table-cell>
          <table:table-cell office:value-type="float" office:value="18133.490000000002" table:style-name="ce10">
            <text:p>18.133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NALDO ANDRADE DA SILV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5957.63" table:style-name="ce10">
            <text:p>5.957,6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77.69" table:style-name="ce10">
            <text:p>2.677,69</text:p>
          </table:table-cell>
          <table:table-cell table:number-columns-spanned="2" table:number-rows-spanned="1" table:style-name="ce25"/>
          <table:covered-table-cell/>
          <table:table-cell office:value-type="float" office:value="11993.8" table:style-name="ce10">
            <text:p>11.993,80</text:p>
          </table:table-cell>
          <table:table-cell office:value-type="float" office:value="41854.949999999997" table:style-name="ce10">
            <text:p>41.854,95</text:p>
          </table:table-cell>
          <table:table-cell office:value-type="float" office:value="-3195.88" table:style-name="ce12">
            <text:p>-3.195,88</text:p>
          </table:table-cell>
          <table:table-cell office:value-type="float" office:value="-5675.09" table:style-name="ce12">
            <text:p>-5.675,09</text:p>
          </table:table-cell>
          <table:table-cell office:value-type="float" office:value="-3021.86" table:style-name="ce12">
            <text:p>-3.021,86</text:p>
          </table:table-cell>
          <table:table-cell office:value-type="float" office:value="0" table:style-name="ce13">
            <text:p>0,00</text:p>
          </table:table-cell>
          <table:table-cell office:value-type="float" office:value="-11892.83" table:style-name="ce12">
            <text:p>-11.892,83</text:p>
          </table:table-cell>
          <table:table-cell office:value-type="float" office:value="29962.12" table:style-name="ce10">
            <text:p>29.962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ELIANE BARROS MOREI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168.1" table:style-name="ce10">
            <text:p>7.168,10</text:p>
          </table:table-cell>
          <table:table-cell table:style-name="ce9"/>
          <table:table-cell office:value-type="float" office:value="3949.23" table:style-name="ce10">
            <text:p>3.94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546.16" table:style-name="ce10">
            <text:p>32.546,16</text:p>
          </table:table-cell>
          <table:table-cell office:value-type="float" office:value="-3684.53" table:style-name="ce12">
            <text:p>-3.684,53</text:p>
          </table:table-cell>
          <table:table-cell office:value-type="float" office:value="-5929.41" table:style-name="ce12">
            <text:p>-5.929,41</text:p>
          </table:table-cell>
          <table:table-cell office:value-type="float" office:value="-5939.61" table:style-name="ce12">
            <text:p>-5.939,61</text:p>
          </table:table-cell>
          <table:table-cell office:value-type="float" office:value="0" table:style-name="ce13">
            <text:p>0,00</text:p>
          </table:table-cell>
          <table:table-cell office:value-type="float" office:value="-15553.55" table:style-name="ce12">
            <text:p>-15.553,55</text:p>
          </table:table-cell>
          <table:table-cell office:value-type="float" office:value="16992.61" table:style-name="ce10">
            <text:p>16.992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MARIA MENDONÇA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2411.34" table:style-name="ce10">
            <text:p>2.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64.72" table:style-name="ce10">
            <text:p>15.764,72</text:p>
          </table:table-cell>
          <table:table-cell office:value-type="float" office:value="-1761.32" table:style-name="ce12">
            <text:p>-1.761,32</text:p>
          </table:table-cell>
          <table:table-cell office:value-type="float" office:value="-2318.46" table:style-name="ce12">
            <text:p>-2.318,46</text:p>
          </table:table-cell>
          <table:table-cell office:value-type="float" office:value="-5734.25" table:style-name="ce12">
            <text:p>-5.734,25</text:p>
          </table:table-cell>
          <table:table-cell office:value-type="float" office:value="0" table:style-name="ce13">
            <text:p>0,00</text:p>
          </table:table-cell>
          <table:table-cell office:value-type="float" office:value="-9814.0300000000007" table:style-name="ce12">
            <text:p>-9.814,03</text:p>
          </table:table-cell>
          <table:table-cell office:value-type="float" office:value="5950.69" table:style-name="ce10">
            <text:p>5.950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MEDEIROS PONTES DE ALMEID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06.54" table:style-name="ce10">
            <text:p>18.606,54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3274.73" table:style-name="ce12">
            <text:p>-3.274,73</text:p>
          </table:table-cell>
          <table:table-cell office:value-type="float" office:value="-6442.82" table:style-name="ce12">
            <text:p>-6.442,82</text:p>
          </table:table-cell>
          <table:table-cell office:value-type="float" office:value="0" table:style-name="ce13">
            <text:p>0,00</text:p>
          </table:table-cell>
          <table:table-cell office:value-type="float" office:value="-11754.52" table:style-name="ce12">
            <text:p>-11.754,52</text:p>
          </table:table-cell>
          <table:table-cell office:value-type="float" office:value="6852.02" table:style-name="ce10">
            <text:p>6.852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NA MARIA FERREIRA DE MAC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RECURSOS (S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382.79" table:style-name="ce10">
            <text:p>2.382,79</text:p>
          </table:table-cell>
          <table:table-cell office:value-type="float" office:value="1185.05" table:style-name="ce10">
            <text:p>1.185,05</text:p>
          </table:table-cell>
          <table:table-cell office:value-type="float" office:value="2003.01" table:style-name="ce10">
            <text:p>2.003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67.919999999998" table:style-name="ce10">
            <text:p>17.467,92</text:p>
          </table:table-cell>
          <table:table-cell office:value-type="float" office:value="-1622.9" table:style-name="ce12">
            <text:p>-1.622,90</text:p>
          </table:table-cell>
          <table:table-cell office:value-type="float" office:value="-2885.06" table:style-name="ce12">
            <text:p>-2.885,06</text:p>
          </table:table-cell>
          <table:table-cell office:value-type="float" office:value="-2122.69" table:style-name="ce12">
            <text:p>-2.122,69</text:p>
          </table:table-cell>
          <table:table-cell office:value-type="float" office:value="0" table:style-name="ce13">
            <text:p>0,00</text:p>
          </table:table-cell>
          <table:table-cell office:value-type="float" office:value="-6630.65" table:style-name="ce12">
            <text:p>-6.630,65</text:p>
          </table:table-cell>
          <table:table-cell office:value-type="float" office:value="10837.27" table:style-name="ce10">
            <text:p>10.837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ÂNGELA RODRIGUES DE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333.36" table:style-name="ce10">
            <text:p>13.333,36</text:p>
          </table:table-cell>
          <table:table-cell table:number-columns-repeated="2" table:style-name="ce9"/>
          <table:table-cell office:value-type="float" office:value="729.15" table:style-name="ce14">
            <text:p>729,15</text:p>
          </table:table-cell>
          <table:table-cell table:number-columns-spanned="2" table:number-rows-spanned="1" table:style-name="ce25"/>
          <table:covered-table-cell/>
          <table:table-cell office:value-type="float" office:value="6666.68" table:style-name="ce10">
            <text:p>6.666,68</text:p>
          </table:table-cell>
          <table:table-cell office:value-type="float" office:value="20729.189999999999" table:style-name="ce10">
            <text:p>20.729,19</text:p>
          </table:table-cell>
          <table:table-cell office:value-type="float" office:value="-929.62" table:style-name="ce11">
            <text:p>-929,62</text:p>
          </table:table-cell>
          <table:table-cell office:value-type="float" office:value="-2541.67" table:style-name="ce12">
            <text:p>-2.541,67</text:p>
          </table:table-cell>
          <table:table-cell office:value-type="float" office:value="-4672.1499999999996" table:style-name="ce12">
            <text:p>-4.672,15</text:p>
          </table:table-cell>
          <table:table-cell office:value-type="float" office:value="0" table:style-name="ce13">
            <text:p>0,00</text:p>
          </table:table-cell>
          <table:table-cell office:value-type="float" office:value="-8143.44" table:style-name="ce12">
            <text:p>-8.143,44</text:p>
          </table:table-cell>
          <table:table-cell office:value-type="float" office:value="12585.75" table:style-name="ce10">
            <text:p>12.585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ÂNGELA SANTOS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364.63" table:style-name="ce14">
            <text:p>364,63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16.7399999999998" table:style-name="ce10">
            <text:p>2.41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86.13" table:style-name="ce10">
            <text:p>23.486,13</text:p>
          </table:table-cell>
          <table:table-cell office:value-type="float" office:value="-2800.35" table:style-name="ce12">
            <text:p>-2.800,35</text:p>
          </table:table-cell>
          <table:table-cell office:value-type="float" office:value="-4050.35" table:style-name="ce12">
            <text:p>-4.050,35</text:p>
          </table:table-cell>
          <table:table-cell office:value-type="float" office:value="-5342.53" table:style-name="ce12">
            <text:p>-5.342,53</text:p>
          </table:table-cell>
          <table:table-cell office:value-type="float" office:value="0" table:style-name="ce13">
            <text:p>0,00</text:p>
          </table:table-cell>
          <table:table-cell office:value-type="float" office:value="-12193.23" table:style-name="ce12">
            <text:p>-12.193,23</text:p>
          </table:table-cell>
          <table:table-cell office:value-type="float" office:value="11292.9" table:style-name="ce10">
            <text:p>11.292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 MARY MENEZES DE FRANÇA MEZZOM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OUVIDORIA REGIONAL - TRT19</text:p>
          </table:table-cell>
          <table:table-cell office:value-type="float" office:value="1540.04" table:style-name="ce10">
            <text:p>1.540,0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409.76" table:style-name="ce10">
            <text:p>1.409,76</text:p>
          </table:table-cell>
          <table:table-cell office:value-type="float" office:value="908.36" table:number-columns-spanned="2" table:number-rows-spanned="1" table:style-name="ce27">
            <text:p>908,36</text:p>
          </table:table-cell>
          <table:covered-table-cell/>
          <table:table-cell table:style-name="ce9"/>
          <table:table-cell office:value-type="float" office:value="5043.21" table:style-name="ce10">
            <text:p>5.043,21</text:p>
          </table:table-cell>
          <table:table-cell office:value-type="float" office:value="-381.51" table:style-name="ce11">
            <text:p>-381,51</text:p>
          </table:table-cell>
          <table:table-cell office:value-type="float" office:value="-32.97" table:style-name="ce11">
            <text:p>-32,97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1159.31" table:style-name="ce12">
            <text:p>-1.159,31</text:p>
          </table:table-cell>
          <table:table-cell office:value-type="float" office:value="3883.9" table:style-name="ce10">
            <text:p>3.883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 VÂNIA LEITE DE SANTA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21721.03" table:style-name="ce10">
            <text:p>21.721,0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19" table:style-name="ce10">
            <text:p>26.619,00</text:p>
          </table:table-cell>
          <table:table-cell office:value-type="float" office:value="-3740.93" table:style-name="ce12">
            <text:p>-3.740,93</text:p>
          </table:table-cell>
          <table:table-cell office:value-type="float" office:value="-5034.43" table:style-name="ce12">
            <text:p>-5.034,43</text:p>
          </table:table-cell>
          <table:table-cell office:value-type="float" office:value="-4407.99" table:style-name="ce12">
            <text:p>-4.407,99</text:p>
          </table:table-cell>
          <table:table-cell office:value-type="float" office:value="0" table:style-name="ce13">
            <text:p>0,00</text:p>
          </table:table-cell>
          <table:table-cell office:value-type="float" office:value="-13183.35" table:style-name="ce12">
            <text:p>-13.183,35</text:p>
          </table:table-cell>
          <table:table-cell office:value-type="float" office:value="13435.65" table:style-name="ce10">
            <text:p>13.435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ANE CAVALCANTE DE FREITAS ESTREL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5027.07" table:style-name="ce10">
            <text:p>15.027,07</text:p>
          </table:table-cell>
          <table:table-cell table:number-columns-repeated="2" table:style-name="ce9"/>
          <table:table-cell office:value-type="float" office:value="1182.48" table:style-name="ce10">
            <text:p>1.182,48</text:p>
          </table:table-cell>
          <table:table-cell table:number-columns-spanned="2" table:number-rows-spanned="1" table:style-name="ce25"/>
          <table:covered-table-cell/>
          <table:table-cell office:value-type="float" office:value="7513.54" table:style-name="ce10">
            <text:p>7.513,54</text:p>
          </table:table-cell>
          <table:table-cell office:value-type="float" office:value="23723.09" table:style-name="ce10">
            <text:p>23.723,09</text:p>
          </table:table-cell>
          <table:table-cell office:value-type="float" office:value="-1209.0899999999999" table:style-name="ce12">
            <text:p>-1.209,09</text:p>
          </table:table-cell>
          <table:table-cell office:value-type="float" office:value="-2722.04" table:style-name="ce12">
            <text:p>-2.722,04</text:p>
          </table:table-cell>
          <table:table-cell office:value-type="float" office:value="-3671.26" table:style-name="ce12">
            <text:p>-3.671,26</text:p>
          </table:table-cell>
          <table:table-cell office:value-type="float" office:value="0" table:style-name="ce13">
            <text:p>0,00</text:p>
          </table:table-cell>
          <table:table-cell office:value-type="float" office:value="-7602.39" table:style-name="ce12">
            <text:p>-7.602,39</text:p>
          </table:table-cell>
          <table:table-cell office:value-type="float" office:value="16120.7" table:style-name="ce10">
            <text:p>16.120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USE VILAR OLIVEIRA DE LIM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999.31" table:style-name="ce10">
            <text:p>2.99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17.63" table:style-name="ce10">
            <text:p>24.517,6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30.95" table:style-name="ce12">
            <text:p>-4.430,95</text:p>
          </table:table-cell>
          <table:table-cell office:value-type="float" office:value="-4204.3900000000003" table:style-name="ce12">
            <text:p>-4.204,39</text:p>
          </table:table-cell>
          <table:table-cell office:value-type="float" office:value="0" table:style-name="ce13">
            <text:p>0,00</text:p>
          </table:table-cell>
          <table:table-cell office:value-type="float" office:value="-9463.73" table:style-name="ce12">
            <text:p>-9.463,73</text:p>
          </table:table-cell>
          <table:table-cell office:value-type="float" office:value="15053.9" table:style-name="ce10">
            <text:p>15.053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XANA ISLE WANDERLEY</text:p>
          </table:table-cell>
          <table:table-cell office:value-type="string" table:style-name="ce8">
            <text:p>TÉCNICO JUDICIÁRIO - NÍVEL MÉDIO C12</text:p>
          </table:table-cell>
          <table:table-cell table:style-name="ce9"/>
          <table:table-cell office:value-type="float" office:value="11550.56" table:style-name="ce10">
            <text:p>11.550,56</text:p>
          </table:table-cell>
          <table:table-cell table:number-columns-repeated="2" table:style-name="ce9"/>
          <table:table-cell office:value-type="float" office:value="1822.88" table:style-name="ce10">
            <text:p>1.822,88</text:p>
          </table:table-cell>
          <table:table-cell table:number-columns-spanned="2" table:number-rows-spanned="1" table:style-name="ce25"/>
          <table:covered-table-cell/>
          <table:table-cell office:value-type="float" office:value="5775.28" table:style-name="ce10">
            <text:p>5.775,28</text:p>
          </table:table-cell>
          <table:table-cell office:value-type="float" office:value="19148.72" table:style-name="ce10">
            <text:p>19.148,72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1750.36" table:style-name="ce12">
            <text:p>-1.750,36</text:p>
          </table:table-cell>
          <table:table-cell office:value-type="float" office:value="-1400.11" table:style-name="ce12">
            <text:p>-1.400,11</text:p>
          </table:table-cell>
          <table:table-cell office:value-type="float" office:value="0" table:style-name="ce13">
            <text:p>0,00</text:p>
          </table:table-cell>
          <table:table-cell office:value-type="float" office:value="-4605.99" table:style-name="ce12">
            <text:p>-4.605,99</text:p>
          </table:table-cell>
          <table:table-cell office:value-type="float" office:value="14542.73" table:style-name="ce10">
            <text:p>14.542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UBENS SOUZA FERRAZ JÚNIOR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EXECUÇÃO (SEPP)</text:p>
          </table:table-cell>
          <table:table-cell table:number-columns-repeated="3" table:style-name="ce9"/>
          <table:table-cell office:value-type="float" office:value="1883.78" table:style-name="ce10">
            <text:p>1.883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3.78" table:style-name="ce10">
            <text:p>1.883,78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883.78" table:style-name="ce10">
            <text:p>1.883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UTE EVARISTO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681.08" table:style-name="ce10">
            <text:p>5.681,08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2840.54" table:style-name="ce10">
            <text:p>2.840,54</text:p>
          </table:table-cell>
          <table:table-cell office:value-type="float" office:value="9272.25" table:style-name="ce10">
            <text:p>9.272,25</text:p>
          </table:table-cell>
          <table:table-cell office:value-type="float" office:value="-309.94" table:style-name="ce11">
            <text:p>-309,94</text:p>
          </table:table-cell>
          <table:table-cell office:value-type="float" office:value="-165.28" table:style-name="ce11">
            <text:p>-165,28</text:p>
          </table:table-cell>
          <table:table-cell office:value-type="float" office:value="-1510.23" table:style-name="ce12">
            <text:p>-1.510,23</text:p>
          </table:table-cell>
          <table:table-cell office:value-type="float" office:value="0" table:style-name="ce13">
            <text:p>0,00</text:p>
          </table:table-cell>
          <table:table-cell office:value-type="float" office:value="-1985.45" table:style-name="ce12">
            <text:p>-1.985,45</text:p>
          </table:table-cell>
          <table:table-cell office:value-type="float" office:value="7286.8" table:style-name="ce10">
            <text:p>7.286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MMYER MOURA TENÓRIO BITENCOURT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2ª VT)</text:p>
          </table:table-cell>
          <table:table-cell office:value-type="float" office:value="10757.11" table:style-name="ce10">
            <text:p>10.757,1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99.57" table:style-name="ce10">
            <text:p>13.899,57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328.6" table:style-name="ce12">
            <text:p>-2.328,6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689.13" table:style-name="ce12">
            <text:p>-3.689,13</text:p>
          </table:table-cell>
          <table:table-cell office:value-type="float" office:value="10210.44" table:style-name="ce10">
            <text:p>10.210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MUEL ESTEVES VI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316.9" table:style-name="ce10">
            <text:p>3.316,90</text:p>
          </table:table-cell>
          <table:table-cell table:style-name="ce9"/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74.62" table:style-name="ce10">
            <text:p>18.074,62</text:p>
          </table:table-cell>
          <table:table-cell office:value-type="float" office:value="-1986.03" table:style-name="ce12">
            <text:p>-1.986,03</text:p>
          </table:table-cell>
          <table:table-cell office:value-type="float" office:value="-3088.31" table:style-name="ce12">
            <text:p>-3.088,31</text:p>
          </table:table-cell>
          <table:table-cell office:value-type="float" office:value="-113.98" table:style-name="ce11">
            <text:p>-113,98</text:p>
          </table:table-cell>
          <table:table-cell office:value-type="float" office:value="0" table:style-name="ce13">
            <text:p>0,00</text:p>
          </table:table-cell>
          <table:table-cell office:value-type="float" office:value="-5188.32" table:style-name="ce12">
            <text:p>-5.188,32</text:p>
          </table:table-cell>
          <table:table-cell office:value-type="float" office:value="12886.3" table:style-name="ce10">
            <text:p>12.886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ER DANTAS CAVALCANTE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-ARA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6425.71" table:style-name="ce10">
            <text:p>6.425,71</text:p>
          </table:table-cell>
          <table:table-cell office:value-type="float" office:value="8411.01" table:style-name="ce10">
            <text:p>8.411,01</text:p>
          </table:table-cell>
          <table:table-cell office:value-type="float" office:value="3525.36" table:style-name="ce10">
            <text:p>3.525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648.019999999997" table:style-name="ce10">
            <text:p>37.648,02</text:p>
          </table:table-cell>
          <table:table-cell office:value-type="float" office:value="-3836.38" table:style-name="ce12">
            <text:p>-3.836,38</text:p>
          </table:table-cell>
          <table:table-cell office:value-type="float" office:value="-7302.96" table:style-name="ce12">
            <text:p>-7.302,96</text:p>
          </table:table-cell>
          <table:table-cell office:value-type="float" office:value="-3905.02" table:style-name="ce12">
            <text:p>-3.905,02</text:p>
          </table:table-cell>
          <table:table-cell office:value-type="float" office:value="0" table:style-name="ce13">
            <text:p>0,00</text:p>
          </table:table-cell>
          <table:table-cell office:value-type="float" office:value="-15044.36" table:style-name="ce12">
            <text:p>-15.044,36</text:p>
          </table:table-cell>
          <table:table-cell office:value-type="float" office:value="22603.66" table:style-name="ce10">
            <text:p>22.603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DE BARROS FURLAN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1271.7" table:style-name="ce10">
            <text:p>1.271,70</text:p>
          </table:table-cell>
          <table:table-cell table:style-name="ce9"/>
          <table:table-cell office:value-type="float" office:value="2159.86" table:style-name="ce10">
            <text:p>2.159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78.58" table:style-name="ce10">
            <text:p>25.678,58</text:p>
          </table:table-cell>
          <table:table-cell office:value-type="float" office:value="-3400.03" table:style-name="ce12">
            <text:p>-3.400,03</text:p>
          </table:table-cell>
          <table:table-cell office:value-type="float" office:value="-4611.1400000000003" table:style-name="ce12">
            <text:p>-4.611,14</text:p>
          </table:table-cell>
          <table:table-cell office:value-type="float" office:value="-3000.89" table:style-name="ce12">
            <text:p>-3.000,89</text:p>
          </table:table-cell>
          <table:table-cell office:value-type="float" office:value="0" table:style-name="ce13">
            <text:p>0,00</text:p>
          </table:table-cell>
          <table:table-cell office:value-type="float" office:value="-11012.06" table:style-name="ce12">
            <text:p>-11.012,06</text:p>
          </table:table-cell>
          <table:table-cell office:value-type="float" office:value="14666.52" table:style-name="ce10">
            <text:p>14.666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MAGALHÃES SALGA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6107.26" table:style-name="ce10">
            <text:p>6.107,26</text:p>
          </table:table-cell>
          <table:table-cell table:style-name="ce9"/>
          <table:table-cell office:value-type="float" office:value="2102.41" table:style-name="ce10">
            <text:p>2.10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11.75" table:style-name="ce10">
            <text:p>20.011,75</text:p>
          </table:table-cell>
          <table:table-cell office:value-type="float" office:value="-2150.4" table:style-name="ce12">
            <text:p>-2.150,40</text:p>
          </table:table-cell>
          <table:table-cell office:value-type="float" office:value="-3464.35" table:style-name="ce12">
            <text:p>-3.464,35</text:p>
          </table:table-cell>
          <table:table-cell office:value-type="float" office:value="-2638.18" table:style-name="ce12">
            <text:p>-2.638,18</text:p>
          </table:table-cell>
          <table:table-cell office:value-type="float" office:value="0" table:style-name="ce13">
            <text:p>0,00</text:p>
          </table:table-cell>
          <table:table-cell office:value-type="float" office:value="-8252.93" table:style-name="ce12">
            <text:p>-8.252,93</text:p>
          </table:table-cell>
          <table:table-cell office:value-type="float" office:value="11758.82" table:style-name="ce10">
            <text:p>11.758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MARGARETH SANTOS DA SILVA MARINH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92.0300000000002" table:style-name="ce10">
            <text:p>2.092,03</text:p>
          </table:table-cell>
          <table:table-cell table:number-columns-spanned="2" table:number-rows-spanned="1" table:style-name="ce25"/>
          <table:covered-table-cell/>
          <table:table-cell office:value-type="float" office:value="6870.99" table:style-name="ce10">
            <text:p>6.870,99</text:p>
          </table:table-cell>
          <table:table-cell office:value-type="float" office:value="22704.99" table:style-name="ce10">
            <text:p>22.704,9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43.62" table:style-name="ce12">
            <text:p>-2.443,62</text:p>
          </table:table-cell>
          <table:table-cell office:value-type="float" office:value="-5076.03" table:style-name="ce12">
            <text:p>-5.076,03</text:p>
          </table:table-cell>
          <table:table-cell office:value-type="float" office:value="0" table:style-name="ce13">
            <text:p>0,00</text:p>
          </table:table-cell>
          <table:table-cell office:value-type="float" office:value="-9024.82" table:style-name="ce12">
            <text:p>-9.024,82</text:p>
          </table:table-cell>
          <table:table-cell office:value-type="float" office:value="13680.17" table:style-name="ce10">
            <text:p>13.680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REGINA OLIVEIRA SALAZA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BIBLIOTECA (EJ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193.78" table:style-name="ce10">
            <text:p>1.193,78</text:p>
          </table:table-cell>
          <table:table-cell table:style-name="ce9"/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79.89" table:style-name="ce10">
            <text:p>21.979,89</text:p>
          </table:table-cell>
          <table:table-cell office:value-type="float" office:value="-2937.16" table:style-name="ce12">
            <text:p>-2.937,16</text:p>
          </table:table-cell>
          <table:table-cell office:value-type="float" office:value="-3902.71" table:style-name="ce12">
            <text:p>-3.902,71</text:p>
          </table:table-cell>
          <table:table-cell office:value-type="float" office:value="-4179.67" table:style-name="ce12">
            <text:p>-4.179,67</text:p>
          </table:table-cell>
          <table:table-cell office:value-type="float" office:value="0" table:style-name="ce13">
            <text:p>0,00</text:p>
          </table:table-cell>
          <table:table-cell office:value-type="float" office:value="-11019.54" table:style-name="ce12">
            <text:p>-11.019,54</text:p>
          </table:table-cell>
          <table:table-cell office:value-type="float" office:value="10960.35" table:style-name="ce10">
            <text:p>10.960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WANDERLEY PERSIANO MAL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5155.2299999999996" table:style-name="ce10">
            <text:p>5.155,23</text:p>
          </table:table-cell>
          <table:table-cell office:value-type="float" office:value="2232.38" table:style-name="ce10">
            <text:p>2.232,38</text:p>
          </table:table-cell>
          <table:table-cell office:value-type="float" office:value="2175.79" table:style-name="ce10">
            <text:p>2.175,79</text:p>
          </table:table-cell>
          <table:table-cell table:number-columns-spanned="2" table:number-rows-spanned="1" table:style-name="ce25"/>
          <table:covered-table-cell/>
          <table:table-cell office:value-type="float" office:value="9571.1" table:style-name="ce10">
            <text:p>9.571,10</text:p>
          </table:table-cell>
          <table:table-cell office:value-type="float" office:value="30889.09" table:style-name="ce10">
            <text:p>30.889,09</text:p>
          </table:table-cell>
          <table:table-cell office:value-type="float" office:value="-2348.13" table:style-name="ce12">
            <text:p>-2.348,13</text:p>
          </table:table-cell>
          <table:table-cell office:value-type="float" office:value="-3696.87" table:style-name="ce12">
            <text:p>-3.696,87</text:p>
          </table:table-cell>
          <table:table-cell office:value-type="float" office:value="-3925.89" table:style-name="ce12">
            <text:p>-3.925,89</text:p>
          </table:table-cell>
          <table:table-cell office:value-type="float" office:value="0" table:style-name="ce13">
            <text:p>0,00</text:p>
          </table:table-cell>
          <table:table-cell office:value-type="float" office:value="-9970.89" table:style-name="ce12">
            <text:p>-9.970,89</text:p>
          </table:table-cell>
          <table:table-cell office:value-type="float" office:value="20918.2" table:style-name="ce10">
            <text:p>20.918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O AQUÍNO RODRIGU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03.1" table:style-name="ce10">
            <text:p>2.203,10</text:p>
          </table:table-cell>
          <table:table-cell office:value-type="float" office:value="2232.38" table:style-name="ce10">
            <text:p>2.232,38</text:p>
          </table:table-cell>
          <table:table-cell office:value-type="float" office:value="3724" table:style-name="ce10">
            <text:p>3.724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95.34" table:style-name="ce10">
            <text:p>19.795,34</text:p>
          </table:table-cell>
          <table:table-cell office:value-type="float" office:value="-1841.44" table:style-name="ce12">
            <text:p>-1.841,44</text:p>
          </table:table-cell>
          <table:table-cell office:value-type="float" office:value="-2783.18" table:style-name="ce12">
            <text:p>-2.783,18</text:p>
          </table:table-cell>
          <table:table-cell office:value-type="float" office:value="-3413.19" table:style-name="ce12">
            <text:p>-3.413,19</text:p>
          </table:table-cell>
          <table:table-cell office:value-type="float" office:value="0" table:style-name="ce13">
            <text:p>0,00</text:p>
          </table:table-cell>
          <table:table-cell office:value-type="float" office:value="-8037.81" table:style-name="ce12">
            <text:p>-8.037,81</text:p>
          </table:table-cell>
          <table:table-cell office:value-type="float" office:value="11757.53" table:style-name="ce10">
            <text:p>11.757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O ROGÉRIO DA COST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8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916.42" table:style-name="ce10">
            <text:p>2.91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691.29" table:style-name="ce10">
            <text:p>30.691,29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99.37" table:style-name="ce12">
            <text:p>-6.099,37</text:p>
          </table:table-cell>
          <table:table-cell office:value-type="float" office:value="-4304.54" table:style-name="ce12">
            <text:p>-4.304,54</text:p>
          </table:table-cell>
          <table:table-cell office:value-type="float" office:value="0" table:style-name="ce13">
            <text:p>0,00</text:p>
          </table:table-cell>
          <table:table-cell office:value-type="float" office:value="-11232.3" table:style-name="ce12">
            <text:p>-11.232,30</text:p>
          </table:table-cell>
          <table:table-cell office:value-type="float" office:value="19458.990000000002" table:style-name="ce10">
            <text:p>19.458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 OLIVEIRA DOS SANTOS PINT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9"/>
          <table:table-cell office:value-type="float" office:value="1307.21" table:style-name="ce10">
            <text:p>1.307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07.21" table:style-name="ce10">
            <text:p>1.307,21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307.21" table:style-name="ce10">
            <text:p>1.307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TVA SOUZA DA HORA FARIAS MOREIR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75.6799999999998" table:style-name="ce10">
            <text:p>2.275,68</text:p>
          </table:table-cell>
          <table:table-cell table:number-columns-spanned="2" table:number-rows-spanned="1" table:style-name="ce25"/>
          <table:covered-table-cell/>
          <table:table-cell office:value-type="float" office:value="6787.88" table:style-name="ce10">
            <text:p>6.787,88</text:p>
          </table:table-cell>
          <table:table-cell office:value-type="float" office:value="22639.31" table:style-name="ce10">
            <text:p>22.639,31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50.5100000000002" table:style-name="ce12">
            <text:p>-2.350,51</text:p>
          </table:table-cell>
          <table:table-cell office:value-type="float" office:value="-1963.85" table:style-name="ce12">
            <text:p>-1.963,85</text:p>
          </table:table-cell>
          <table:table-cell office:value-type="float" office:value="0" table:style-name="ce13">
            <text:p>0,00</text:p>
          </table:table-cell>
          <table:table-cell office:value-type="float" office:value="-5802.31" table:style-name="ce12">
            <text:p>-5.802,31</text:p>
          </table:table-cell>
          <table:table-cell office:value-type="float" office:value="16837" table:style-name="ce10">
            <text:p>16.837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UL RAMOS DOS SANTOS FILH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51.99" table:style-name="ce10">
            <text:p>3.451,9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359.44" table:style-name="ce10">
            <text:p>2.3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508.379999999997" table:style-name="ce10">
            <text:p>33.508,38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12.38" table:style-name="ce12">
            <text:p>-7.312,38</text:p>
          </table:table-cell>
          <table:table-cell office:value-type="float" office:value="-2647.86" table:style-name="ce12">
            <text:p>-2.647,86</text:p>
          </table:table-cell>
          <table:table-cell office:value-type="float" office:value="0" table:style-name="ce13">
            <text:p>0,00</text:p>
          </table:table-cell>
          <table:table-cell office:value-type="float" office:value="-10788.63" table:style-name="ce12">
            <text:p>-10.788,63</text:p>
          </table:table-cell>
          <table:table-cell office:value-type="float" office:value="22719.75" table:style-name="ce10">
            <text:p>22.719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ÁVIA MENEZES ALVES DA LUZ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4983.75" table:style-name="ce10">
            <text:p>4.983,75</text:p>
          </table:table-cell>
          <table:table-cell table:style-name="ce9"/>
          <table:table-cell office:value-type="float" office:value="1221.07" table:style-name="ce10">
            <text:p>1.221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24.53" table:style-name="ce10">
            <text:p>25.724,53</text:p>
          </table:table-cell>
          <table:table-cell office:value-type="float" office:value="-3562.51" table:style-name="ce12">
            <text:p>-3.562,51</text:p>
          </table:table-cell>
          <table:table-cell office:value-type="float" office:value="-4889.3999999999996" table:style-name="ce12">
            <text:p>-4.889,40</text:p>
          </table:table-cell>
          <table:table-cell office:value-type="float" office:value="-1725.97" table:style-name="ce12">
            <text:p>-1.725,97</text:p>
          </table:table-cell>
          <table:table-cell office:value-type="float" office:value="0" table:style-name="ce13">
            <text:p>0,00</text:p>
          </table:table-cell>
          <table:table-cell office:value-type="float" office:value="-10177.879999999999" table:style-name="ce12">
            <text:p>-10.177,88</text:p>
          </table:table-cell>
          <table:table-cell office:value-type="float" office:value="15546.65" table:style-name="ce10">
            <text:p>15.546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LUIS LISBOA CALHEI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4005.37" table:style-name="ce10">
            <text:p>4.005,37</text:p>
          </table:table-cell>
          <table:table-cell office:value-type="float" office:value="8411.01" table:style-name="ce10">
            <text:p>8.411,01</text:p>
          </table:table-cell>
          <table:table-cell office:value-type="float" office:value="2625.79" table:style-name="ce10">
            <text:p>2.62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891.75" table:style-name="ce10">
            <text:p>26.891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23.38" table:style-name="ce12">
            <text:p>-4.723,38</text:p>
          </table:table-cell>
          <table:table-cell office:value-type="float" office:value="-4123.62" table:style-name="ce12">
            <text:p>-4.123,62</text:p>
          </table:table-cell>
          <table:table-cell office:value-type="float" office:value="0" table:style-name="ce13">
            <text:p>0,00</text:p>
          </table:table-cell>
          <table:table-cell office:value-type="float" office:value="-9675.39" table:style-name="ce12">
            <text:p>-9.675,39</text:p>
          </table:table-cell>
          <table:table-cell office:value-type="float" office:value="17216.36" table:style-name="ce10">
            <text:p>17.216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LUIZ ARAÚJO DA COSTA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BANCO DE DADOS (SETIC)</text:p>
          </table:table-cell>
          <table:table-cell office:value-type="float" office:value="19480.75" table:style-name="ce10">
            <text:p>19.480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421.86" table:style-name="ce10">
            <text:p>1.421,86</text:p>
          </table:table-cell>
          <table:table-cell table:number-columns-spanned="2" table:number-rows-spanned="1" table:style-name="ce25"/>
          <table:covered-table-cell/>
          <table:table-cell office:value-type="float" office:value="10710.33" table:style-name="ce10">
            <text:p>10.710,33</text:p>
          </table:table-cell>
          <table:table-cell office:value-type="float" office:value="33552.83" table:style-name="ce10">
            <text:p>33.552,83</text:p>
          </table:table-cell>
          <table:table-cell office:value-type="float" office:value="-2772.33" table:style-name="ce12">
            <text:p>-2.772,33</text:p>
          </table:table-cell>
          <table:table-cell office:value-type="float" office:value="-4258.93" table:style-name="ce12">
            <text:p>-4.258,93</text:p>
          </table:table-cell>
          <table:table-cell office:value-type="float" office:value="-674.92" table:style-name="ce11">
            <text:p>-674,92</text:p>
          </table:table-cell>
          <table:table-cell office:value-type="float" office:value="0" table:style-name="ce13">
            <text:p>0,00</text:p>
          </table:table-cell>
          <table:table-cell office:value-type="float" office:value="-7706.18" table:style-name="ce12">
            <text:p>-7.706,18</text:p>
          </table:table-cell>
          <table:table-cell office:value-type="float" office:value="25846.65" table:style-name="ce10">
            <text:p>25.846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EILA SANTOS ROLIM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NÁLISE DE PROCESSOS ADMINISTRATIVOS (C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143.09" table:style-name="ce10">
            <text:p>3.143,09</text:p>
          </table:table-cell>
          <table:table-cell office:value-type="float" office:value="2232.38" table:style-name="ce10">
            <text:p>2.232,38</text:p>
          </table:table-cell>
          <table:table-cell office:value-type="float" office:value="2275.0500000000002" table:style-name="ce10">
            <text:p>2.275,05</text:p>
          </table:table-cell>
          <table:table-cell office:value-type="float" office:value="1549.95" table:number-columns-spanned="2" table:number-rows-spanned="1" table:style-name="ce26">
            <text:p>1.549,95</text:p>
          </table:table-cell>
          <table:covered-table-cell/>
          <table:table-cell table:style-name="ce9"/>
          <table:table-cell office:value-type="float" office:value="27901.99" table:style-name="ce10">
            <text:p>27.901,99</text:p>
          </table:table-cell>
          <table:table-cell office:value-type="float" office:value="-4269.5200000000004" table:style-name="ce12">
            <text:p>-4.269,52</text:p>
          </table:table-cell>
          <table:table-cell office:value-type="float" office:value="-5003.93" table:style-name="ce12">
            <text:p>-5.003,93</text:p>
          </table:table-cell>
          <table:table-cell office:value-type="float" office:value="-7032.66" table:style-name="ce12">
            <text:p>-7.032,66</text:p>
          </table:table-cell>
          <table:table-cell office:value-type="float" office:value="0" table:style-name="ce13">
            <text:p>0,00</text:p>
          </table:table-cell>
          <table:table-cell office:value-type="float" office:value="-16306.11" table:style-name="ce12">
            <text:p>-16.306,11</text:p>
          </table:table-cell>
          <table:table-cell office:value-type="float" office:value="11595.88" table:style-name="ce10">
            <text:p>11.595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EIRLEY <text:s/>VASCONCELOS <text:s/>ALBUQUERQUE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174.42" table:style-name="ce10">
            <text:p>3.174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00.01" table:style-name="ce10">
            <text:p>3.100,01</text:p>
          </table:table-cell>
          <table:table-cell office:value-type="float" office:value="903.96" table:number-columns-spanned="2" table:number-rows-spanned="1" table:style-name="ce27">
            <text:p>903,96</text:p>
          </table:table-cell>
          <table:covered-table-cell/>
          <table:table-cell table:style-name="ce9"/>
          <table:table-cell office:value-type="float" office:value="20967.86" table:style-name="ce10">
            <text:p>20.967,86</text:p>
          </table:table-cell>
          <table:table-cell office:value-type="float" office:value="-2021.3" table:style-name="ce12">
            <text:p>-2.021,30</text:p>
          </table:table-cell>
          <table:table-cell office:value-type="float" office:value="-3384.17" table:style-name="ce12">
            <text:p>-3.384,17</text:p>
          </table:table-cell>
          <table:table-cell office:value-type="float" office:value="-2464.54" table:style-name="ce12">
            <text:p>-2.464,54</text:p>
          </table:table-cell>
          <table:table-cell office:value-type="float" office:value="0" table:style-name="ce13">
            <text:p>0,00</text:p>
          </table:table-cell>
          <table:table-cell office:value-type="float" office:value="-7870.01" table:style-name="ce12">
            <text:p>-7.870,01</text:p>
          </table:table-cell>
          <table:table-cell office:value-type="float" office:value="13097.85" table:style-name="ce10">
            <text:p>13.097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IRLEY MIRANDA LOPES LUN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2921.34" table:style-name="ce10">
            <text:p>2.921,3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62.03" table:style-name="ce10">
            <text:p>2.76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68.42" table:style-name="ce10">
            <text:p>6.868,42</text:p>
          </table:table-cell>
          <table:table-cell office:value-type="float" office:value="-388.57" table:style-name="ce11">
            <text:p>-388,57</text:p>
          </table:table-cell>
          <table:table-cell office:value-type="float" office:value="-54" table:style-name="ce11">
            <text:p>-54,00</text:p>
          </table:table-cell>
          <table:table-cell office:value-type="float" office:value="-2262.8200000000002" table:style-name="ce12">
            <text:p>-2.262,82</text:p>
          </table:table-cell>
          <table:table-cell office:value-type="float" office:value="0" table:style-name="ce13">
            <text:p>0,00</text:p>
          </table:table-cell>
          <table:table-cell office:value-type="float" office:value="-2705.39" table:style-name="ce12">
            <text:p>-2.705,39</text:p>
          </table:table-cell>
          <table:table-cell office:value-type="float" office:value="4163.03" table:style-name="ce10">
            <text:p>4.163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ANA PONTES FER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GE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5085.76" table:style-name="ce10">
            <text:p>5.085,76</text:p>
          </table:table-cell>
          <table:table-cell table:style-name="ce9"/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18.36" table:style-name="ce10">
            <text:p>18.918,36</text:p>
          </table:table-cell>
          <table:table-cell office:value-type="float" office:value="-1988.91" table:style-name="ce12">
            <text:p>-1.988,91</text:p>
          </table:table-cell>
          <table:table-cell office:value-type="float" office:value="-3130" table:style-name="ce12">
            <text:p>-3.130,00</text:p>
          </table:table-cell>
          <table:table-cell office:value-type="float" office:value="-3258.05" table:style-name="ce12">
            <text:p>-3.258,05</text:p>
          </table:table-cell>
          <table:table-cell office:value-type="float" office:value="0" table:style-name="ce13">
            <text:p>0,00</text:p>
          </table:table-cell>
          <table:table-cell office:value-type="float" office:value="-8376.9599999999991" table:style-name="ce12">
            <text:p>-8.376,96</text:p>
          </table:table-cell>
          <table:table-cell office:value-type="float" office:value="10541.4" table:style-name="ce10">
            <text:p>10.541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ANY MARIA MENDES PI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833.26" table:style-name="ce10">
            <text:p>1.833,2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017.14" table:style-name="ce10">
            <text:p>2.017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33.84" table:style-name="ce10">
            <text:p>16.433,84</text:p>
          </table:table-cell>
          <table:table-cell office:value-type="float" office:value="-1741.23" table:style-name="ce12">
            <text:p>-1.741,23</text:p>
          </table:table-cell>
          <table:table-cell office:value-type="float" office:value="-2512.12" table:style-name="ce12">
            <text:p>-2.512,12</text:p>
          </table:table-cell>
          <table:table-cell office:value-type="float" office:value="-2935.99" table:style-name="ce12">
            <text:p>-2.935,99</text:p>
          </table:table-cell>
          <table:table-cell office:value-type="float" office:value="0" table:style-name="ce13">
            <text:p>0,00</text:p>
          </table:table-cell>
          <table:table-cell office:value-type="float" office:value="-7189.34" table:style-name="ce12">
            <text:p>-7.189,34</text:p>
          </table:table-cell>
          <table:table-cell office:value-type="float" office:value="9244.5" table:style-name="ce10">
            <text:p>9.244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A RAFAELA TENORIO NOGUEIRA TEIX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443.780000000001" table:style-name="ce10">
            <text:p>10.443,7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54.85" table:style-name="ce10">
            <text:p>2.754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31.01" table:style-name="ce10">
            <text:p>15.431,01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150.66" table:style-name="ce12">
            <text:p>-2.150,66</text:p>
          </table:table-cell>
          <table:table-cell office:value-type="float" office:value="-1110.9100000000001" table:style-name="ce12">
            <text:p>-1.110,91</text:p>
          </table:table-cell>
          <table:table-cell office:value-type="float" office:value="0" table:style-name="ce13">
            <text:p>0,00</text:p>
          </table:table-cell>
          <table:table-cell office:value-type="float" office:value="-4576.67" table:style-name="ce12">
            <text:p>-4.576,67</text:p>
          </table:table-cell>
          <table:table-cell office:value-type="float" office:value="10854.34" table:style-name="ce10">
            <text:p>10.854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ANTÔNIO SILVA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752.41" table:style-name="ce10">
            <text:p>2.752,41</text:p>
          </table:table-cell>
          <table:table-cell table:style-name="ce9"/>
          <table:table-cell office:value-type="float" office:value="1016.98" table:style-name="ce10">
            <text:p>1.016,98</text:p>
          </table:table-cell>
          <table:table-cell table:number-columns-spanned="2" table:number-rows-spanned="1" table:style-name="ce25"/>
          <table:covered-table-cell/>
          <table:table-cell office:value-type="float" office:value="7253.5" table:style-name="ce10">
            <text:p>7.253,50</text:p>
          </table:table-cell>
          <table:table-cell office:value-type="float" office:value="22777.48" table:style-name="ce10">
            <text:p>22.777,48</text:p>
          </table:table-cell>
          <table:table-cell office:value-type="float" office:value="-1123.28" table:style-name="ce12">
            <text:p>-1.123,28</text:p>
          </table:table-cell>
          <table:table-cell office:value-type="float" office:value="-1938.92" table:style-name="ce12">
            <text:p>-1.938,92</text:p>
          </table:table-cell>
          <table:table-cell office:value-type="float" office:value="-1459.34" table:style-name="ce12">
            <text:p>-1.459,34</text:p>
          </table:table-cell>
          <table:table-cell office:value-type="float" office:value="0" table:style-name="ce13">
            <text:p>0,00</text:p>
          </table:table-cell>
          <table:table-cell office:value-type="float" office:value="-4521.54" table:style-name="ce12">
            <text:p>-4.521,54</text:p>
          </table:table-cell>
          <table:table-cell office:value-type="float" office:value="18255.939999999999" table:style-name="ce10">
            <text:p>18.255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CÉSAR DE FIGUEIREDO SANTO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6ª 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242.7800000000002" table:style-name="ce10">
            <text:p>2.242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092.56" table:style-name="ce10">
            <text:p>2.092,56</text:p>
          </table:table-cell>
          <table:table-cell office:value-type="float" office:value="7441.12" table:number-columns-spanned="2" table:number-rows-spanned="1" table:style-name="ce26">
            <text:p>7.441,12</text:p>
          </table:table-cell>
          <table:covered-table-cell/>
          <table:table-cell table:style-name="ce9"/>
          <table:table-cell office:value-type="float" office:value="31857.05" table:style-name="ce10">
            <text:p>31.857,05</text:p>
          </table:table-cell>
          <table:table-cell office:value-type="float" office:value="-3013.82" table:style-name="ce12">
            <text:p>-3.013,82</text:p>
          </table:table-cell>
          <table:table-cell office:value-type="float" office:value="-5409.16" table:style-name="ce12">
            <text:p>-5.409,16</text:p>
          </table:table-cell>
          <table:table-cell office:value-type="float" office:value="-2975.28" table:style-name="ce12">
            <text:p>-2.975,28</text:p>
          </table:table-cell>
          <table:table-cell office:value-type="float" office:value="0" table:style-name="ce13">
            <text:p>0,00</text:p>
          </table:table-cell>
          <table:table-cell office:value-type="float" office:value="-11398.26" table:style-name="ce12">
            <text:p>-11.398,26</text:p>
          </table:table-cell>
          <table:table-cell office:value-type="float" office:value="20458.79" table:style-name="ce10">
            <text:p>20.458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JOSÉ DE OLIVEIRA TENÓRIO PRAD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704.24" table:style-name="ce10">
            <text:p>2.704,2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28.5100000000002" table:style-name="ce10">
            <text:p>2.428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27.23" table:style-name="ce10">
            <text:p>18.827,23</text:p>
          </table:table-cell>
          <table:table-cell office:value-type="float" office:value="-1943.72" table:style-name="ce12">
            <text:p>-1.943,72</text:p>
          </table:table-cell>
          <table:table-cell office:value-type="float" office:value="-3001.49" table:style-name="ce12">
            <text:p>-3.001,49</text:p>
          </table:table-cell>
          <table:table-cell office:value-type="float" office:value="-3004.74" table:style-name="ce12">
            <text:p>-3.004,74</text:p>
          </table:table-cell>
          <table:table-cell office:value-type="float" office:value="0" table:style-name="ce13">
            <text:p>0,00</text:p>
          </table:table-cell>
          <table:table-cell office:value-type="float" office:value="-7949.95" table:style-name="ce12">
            <text:p>-7.949,95</text:p>
          </table:table-cell>
          <table:table-cell office:value-type="float" office:value="10877.28" table:style-name="ce10">
            <text:p>10.877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SILVA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745.62" table:style-name="ce10">
            <text:p>4.745,62</text:p>
          </table:table-cell>
          <table:table-cell table:style-name="ce9"/>
          <table:table-cell office:value-type="float" office:value="1892.81" table:style-name="ce10">
            <text:p>1.89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74.29" table:style-name="ce10">
            <text:p>18.274,29</text:p>
          </table:table-cell>
          <table:table-cell office:value-type="float" office:value="-1940.73" table:style-name="ce12">
            <text:p>-1.940,73</text:p>
          </table:table-cell>
          <table:table-cell office:value-type="float" office:value="-3049.71" table:style-name="ce12">
            <text:p>-3.049,71</text:p>
          </table:table-cell>
          <table:table-cell office:value-type="float" office:value="-3128.74" table:style-name="ce12">
            <text:p>-3.128,74</text:p>
          </table:table-cell>
          <table:table-cell office:value-type="float" office:value="0" table:style-name="ce13">
            <text:p>0,00</text:p>
          </table:table-cell>
          <table:table-cell office:value-type="float" office:value="-8119.18" table:style-name="ce12">
            <text:p>-8.119,18</text:p>
          </table:table-cell>
          <table:table-cell office:value-type="float" office:value="10155.11" table:style-name="ce10">
            <text:p>10.155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MONE MOURA E MEND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-ARA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3234.53" table:style-name="ce10">
            <text:p>3.234,53</text:p>
          </table:table-cell>
          <table:table-cell office:value-type="float" office:value="8411.01" table:style-name="ce10">
            <text:p>8.411,01</text:p>
          </table:table-cell>
          <table:table-cell office:value-type="float" office:value="2460.19" table:style-name="ce10">
            <text:p>2.460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547.519999999997" table:style-name="ce10">
            <text:p>33.547,52</text:p>
          </table:table-cell>
          <table:table-cell office:value-type="float" office:value="-2810.2" table:style-name="ce12">
            <text:p>-2.810,20</text:p>
          </table:table-cell>
          <table:table-cell office:value-type="float" office:value="-6906.85" table:style-name="ce12">
            <text:p>-6.906,85</text:p>
          </table:table-cell>
          <table:table-cell office:value-type="float" office:value="-5208.43" table:style-name="ce12">
            <text:p>-5.208,43</text:p>
          </table:table-cell>
          <table:table-cell office:value-type="float" office:value="0" table:style-name="ce13">
            <text:p>0,00</text:p>
          </table:table-cell>
          <table:table-cell office:value-type="float" office:value="-14925.48" table:style-name="ce12">
            <text:p>-14.925,48</text:p>
          </table:table-cell>
          <table:table-cell office:value-type="float" office:value="18622.04" table:style-name="ce10">
            <text:p>18.622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MONE PORTO MENEZ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(2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088.83" table:style-name="ce10">
            <text:p>23.088,8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92.87" table:style-name="ce12">
            <text:p>-3.692,87</text:p>
          </table:table-cell>
          <table:table-cell office:value-type="float" office:value="-2662.75" table:style-name="ce12">
            <text:p>-2.662,75</text:p>
          </table:table-cell>
          <table:table-cell office:value-type="float" office:value="0" table:style-name="ce13">
            <text:p>0,00</text:p>
          </table:table-cell>
          <table:table-cell office:value-type="float" office:value="-9095.81" table:style-name="ce12">
            <text:p>-9.095,81</text:p>
          </table:table-cell>
          <table:table-cell office:value-type="float" office:value="13993.02" table:style-name="ce10">
            <text:p>13.993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SNELZE MARIA LIMA RIBEIR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39.81" table:style-name="ce10">
            <text:p>14.439,8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75.12" table:style-name="ce12">
            <text:p>-2.275,12</text:p>
          </table:table-cell>
          <table:table-cell office:value-type="float" office:value="-1745.13" table:style-name="ce12">
            <text:p>-1.745,13</text:p>
          </table:table-cell>
          <table:table-cell office:value-type="float" office:value="0" table:style-name="ce13">
            <text:p>0,00</text:p>
          </table:table-cell>
          <table:table-cell office:value-type="float" office:value="-5525.42" table:style-name="ce12">
            <text:p>-5.525,42</text:p>
          </table:table-cell>
          <table:table-cell office:value-type="float" office:value="8914.39" table:style-name="ce10">
            <text:p>8.914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LANGE DE OLIVEIRA MECHAILEH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2245.38" table:style-name="ce10">
            <text:p>2.245,38</text:p>
          </table:table-cell>
          <table:table-cell table:style-name="ce9"/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88.04" table:style-name="ce10">
            <text:p>15.488,04</text:p>
          </table:table-cell>
          <table:table-cell office:value-type="float" office:value="-1868.01" table:style-name="ce12">
            <text:p>-1.868,01</text:p>
          </table:table-cell>
          <table:table-cell office:value-type="float" office:value="-2466.9299999999998" table:style-name="ce12">
            <text:p>-2.466,93</text:p>
          </table:table-cell>
          <table:table-cell office:value-type="float" office:value="-2641.9" table:style-name="ce12">
            <text:p>-2.641,90</text:p>
          </table:table-cell>
          <table:table-cell office:value-type="float" office:value="0" table:style-name="ce13">
            <text:p>0,00</text:p>
          </table:table-cell>
          <table:table-cell office:value-type="float" office:value="-6976.84" table:style-name="ce12">
            <text:p>-6.976,84</text:p>
          </table:table-cell>
          <table:table-cell office:value-type="float" office:value="8511.2000000000007" table:style-name="ce10">
            <text:p>8.511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ÔNIA VALDEZ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568.82" table:style-name="ce10">
            <text:p>1.568,82</text:p>
          </table:table-cell>
          <table:table-cell table:style-name="ce9"/>
          <table:table-cell office:value-type="float" office:value="2115.6" table:style-name="ce10">
            <text:p>2.115,60</text:p>
          </table:table-cell>
          <table:table-cell table:number-columns-spanned="2" table:number-rows-spanned="1" table:style-name="ce25"/>
          <table:covered-table-cell/>
          <table:table-cell office:value-type="float" office:value="6602.34" table:style-name="ce10">
            <text:p>6.602,34</text:p>
          </table:table-cell>
          <table:table-cell office:value-type="float" office:value="21922.62" table:style-name="ce10">
            <text:p>21.922,62</text:p>
          </table:table-cell>
          <table:table-cell office:value-type="float" office:value="-908.39" table:style-name="ce11">
            <text:p>-908,39</text:p>
          </table:table-cell>
          <table:table-cell office:value-type="float" office:value="-2407.85" table:style-name="ce12">
            <text:p>-2.407,85</text:p>
          </table:table-cell>
          <table:table-cell office:value-type="float" office:value="-2993.46" table:style-name="ce12">
            <text:p>-2.993,46</text:p>
          </table:table-cell>
          <table:table-cell office:value-type="float" office:value="0" table:style-name="ce13">
            <text:p>0,00</text:p>
          </table:table-cell>
          <table:table-cell office:value-type="float" office:value="-6309.7" table:style-name="ce12">
            <text:p>-6.309,70</text:p>
          </table:table-cell>
          <table:table-cell office:value-type="float" office:value="15612.92" table:style-name="ce10">
            <text:p>15.612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RAIA CRISTINA NUNES TENO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8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421.86" table:style-name="ce10">
            <text:p>1.42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98" table:style-name="ce10">
            <text:p>14.698,0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7.66" table:style-name="ce12">
            <text:p>-2.367,66</text:p>
          </table:table-cell>
          <table:table-cell office:value-type="float" office:value="-2384.4" table:style-name="ce12">
            <text:p>-2.384,40</text:p>
          </table:table-cell>
          <table:table-cell office:value-type="float" office:value="0" table:style-name="ce13">
            <text:p>0,00</text:p>
          </table:table-cell>
          <table:table-cell office:value-type="float" office:value="-6257.23" table:style-name="ce12">
            <text:p>-6.257,23</text:p>
          </table:table-cell>
          <table:table-cell office:value-type="float" office:value="8440.77" table:style-name="ce10">
            <text:p>8.440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RAYA SANTA ROSA DE MEDEIRO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835.68" table:style-name="ce10">
            <text:p>1.83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74.77" table:style-name="ce10">
            <text:p>22.174,77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20.57" table:style-name="ce12">
            <text:p>-4.020,57</text:p>
          </table:table-cell>
          <table:table-cell office:value-type="float" office:value="-1401.83" table:style-name="ce12">
            <text:p>-1.401,83</text:p>
          </table:table-cell>
          <table:table-cell office:value-type="float" office:value="0" table:style-name="ce13">
            <text:p>0,00</text:p>
          </table:table-cell>
          <table:table-cell office:value-type="float" office:value="-7979.92" table:style-name="ce12">
            <text:p>-7.979,92</text:p>
          </table:table-cell>
          <table:table-cell office:value-type="float" office:value="14194.85" table:style-name="ce10">
            <text:p>14.194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TEVES LUCAS BARB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5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92.88" table:style-name="ce10">
            <text:p>2.292,88</text:p>
          </table:table-cell>
          <table:table-cell office:value-type="float" office:value="1379.07" table:style-name="ce10">
            <text:p>1.379,07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07.98" table:style-name="ce10">
            <text:p>16.807,98</text:p>
          </table:table-cell>
          <table:table-cell office:value-type="float" office:value="-1856.25" table:style-name="ce12">
            <text:p>-1.856,25</text:p>
          </table:table-cell>
          <table:table-cell office:value-type="float" office:value="-2829.82" table:style-name="ce12">
            <text:p>-2.829,82</text:p>
          </table:table-cell>
          <table:table-cell office:value-type="float" office:value="-4110.6499999999996" table:style-name="ce12">
            <text:p>-4.110,65</text:p>
          </table:table-cell>
          <table:table-cell office:value-type="float" office:value="0" table:style-name="ce13">
            <text:p>0,00</text:p>
          </table:table-cell>
          <table:table-cell office:value-type="float" office:value="-8796.7199999999993" table:style-name="ce12">
            <text:p>-8.796,72</text:p>
          </table:table-cell>
          <table:table-cell office:value-type="float" office:value="8011.26" table:style-name="ce10">
            <text:p>8.011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UELY GOM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367.4" table:style-name="ce10">
            <text:p>5.367,40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8382.9" table:style-name="ce10">
            <text:p>8.382,90</text:p>
          </table:table-cell>
          <table:table-cell office:value-type="float" office:value="26686.3" table:style-name="ce10">
            <text:p>26.686,30</text:p>
          </table:table-cell>
          <table:table-cell office:value-type="float" office:value="-1495.98" table:style-name="ce12">
            <text:p>-1.495,98</text:p>
          </table:table-cell>
          <table:table-cell office:value-type="float" office:value="-2806.24" table:style-name="ce12">
            <text:p>-2.806,24</text:p>
          </table:table-cell>
          <table:table-cell office:value-type="float" office:value="-4180.45" table:style-name="ce12">
            <text:p>-4.180,45</text:p>
          </table:table-cell>
          <table:table-cell office:value-type="float" office:value="0" table:style-name="ce13">
            <text:p>0,00</text:p>
          </table:table-cell>
          <table:table-cell office:value-type="float" office:value="-8482.67" table:style-name="ce12">
            <text:p>-8.482,67</text:p>
          </table:table-cell>
          <table:table-cell office:value-type="float" office:value="18203.63" table:style-name="ce10">
            <text:p>18.203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CIANA KELLY TENÓRIO DE ALENCAR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0896.5" table:style-name="ce10">
            <text:p>20.896,50</text:p>
          </table:table-cell>
          <table:table-cell office:value-type="float" office:value="1167.3399999999999" table:style-name="ce10">
            <text:p>1.167,34</text:p>
          </table:table-cell>
          <table:table-cell table:style-name="ce9"/>
          <table:table-cell office:value-type="float" office:value="3697.4" table:style-name="ce10">
            <text:p>3.697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61.24" table:style-name="ce10">
            <text:p>25.761,24</text:p>
          </table:table-cell>
          <table:table-cell office:value-type="float" office:value="-3174.31" table:style-name="ce12">
            <text:p>-3.174,31</text:p>
          </table:table-cell>
          <table:table-cell office:value-type="float" office:value="-4220.99" table:style-name="ce12">
            <text:p>-4.220,99</text:p>
          </table:table-cell>
          <table:table-cell office:value-type="float" office:value="-3019.25" table:style-name="ce12">
            <text:p>-3.019,25</text:p>
          </table:table-cell>
          <table:table-cell office:value-type="float" office:value="0" table:style-name="ce13">
            <text:p>0,00</text:p>
          </table:table-cell>
          <table:table-cell office:value-type="float" office:value="-10414.549999999999" table:style-name="ce12">
            <text:p>-10.414,55</text:p>
          </table:table-cell>
          <table:table-cell office:value-type="float" office:value="15346.69" table:style-name="ce10">
            <text:p>15.346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CIANA MEDEIROS DE LUNA LES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12.58" table:style-name="ce10">
            <text:p>1.512,58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office:value-type="float" office:value="6633.59" table:style-name="ce10">
            <text:p>6.633,59</text:p>
          </table:table-cell>
          <table:table-cell office:value-type="float" office:value="21402.02" table:style-name="ce10">
            <text:p>21.402,02</text:p>
          </table:table-cell>
          <table:table-cell office:value-type="float" office:value="-918.7" table:style-name="ce11">
            <text:p>-918,70</text:p>
          </table:table-cell>
          <table:table-cell office:value-type="float" office:value="-2526.4699999999998" table:style-name="ce12">
            <text:p>-2.526,47</text:p>
          </table:table-cell>
          <table:table-cell office:value-type="float" office:value="-5721.61" table:style-name="ce12">
            <text:p>-5.721,61</text:p>
          </table:table-cell>
          <table:table-cell office:value-type="float" office:value="0" table:style-name="ce13">
            <text:p>0,00</text:p>
          </table:table-cell>
          <table:table-cell office:value-type="float" office:value="-9166.7800000000007" table:style-name="ce12">
            <text:p>-9.166,78</text:p>
          </table:table-cell>
          <table:table-cell office:value-type="float" office:value="12235.24" table:style-name="ce10">
            <text:p>12.235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DEU DE ANDRADE AMORIM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SECRETARIA (1ª VT-ARA)</text:p>
          </table:table-cell>
          <table:table-cell office:value-type="float" office:value="20573.099999999999" table:style-name="ce10">
            <text:p>20.573,10</text:p>
          </table:table-cell>
          <table:table-cell table:number-columns-repeated="2" table:style-name="ce9"/>
          <table:table-cell office:value-type="float" office:value="3852.26" table:style-name="ce10">
            <text:p>3.852,26</text:p>
          </table:table-cell>
          <table:table-cell table:number-columns-spanned="2" table:number-rows-spanned="1" table:style-name="ce25"/>
          <table:covered-table-cell/>
          <table:table-cell office:value-type="float" office:value="7634.69" table:style-name="ce10">
            <text:p>7.634,69</text:p>
          </table:table-cell>
          <table:table-cell office:value-type="float" office:value="32060.05" table:style-name="ce10">
            <text:p>32.060,05</text:p>
          </table:table-cell>
          <table:table-cell office:value-type="float" office:value="-2881.97" table:style-name="ce12">
            <text:p>-2.881,97</text:p>
          </table:table-cell>
          <table:table-cell office:value-type="float" office:value="-3839.29" table:style-name="ce12">
            <text:p>-3.839,2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721.26" table:style-name="ce12">
            <text:p>-6.721,26</text:p>
          </table:table-cell>
          <table:table-cell office:value-type="float" office:value="25338.79" table:style-name="ce10">
            <text:p>25.338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ÍS FIGUEIRÊD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GESTÃO DO QUADRO DE SERVIDORES (SEGES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336.63" table:style-name="ce14">
            <text:p>336,63</text:p>
          </table:table-cell>
          <table:table-cell table:number-columns-spanned="2" table:number-rows-spanned="1" table:style-name="ce25"/>
          <table:covered-table-cell/>
          <table:table-cell office:value-type="float" office:value="592.53" table:style-name="ce13">
            <text:p>592,53</text:p>
          </table:table-cell>
          <table:table-cell office:value-type="float" office:value="2114.21" table:style-name="ce10">
            <text:p>2.114,21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114.21" table:style-name="ce10">
            <text:p>2.114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IS SACRAMENTO LOPES RAMA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37.59" table:style-name="ce10">
            <text:p>21.037,5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48.71" table:style-name="ce12">
            <text:p>-4.348,71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5664.04" table:style-name="ce12">
            <text:p>-5.664,04</text:p>
          </table:table-cell>
          <table:table-cell office:value-type="float" office:value="15373.55" table:style-name="ce10">
            <text:p>15.373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LITA CAVALCANTE SEIXAS BATIST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PESQUISA PATRIMONIAL (SEP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684.57" table:style-name="ce10">
            <text:p>2.684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24.46" table:style-name="ce10">
            <text:p>4.624,46</text:p>
          </table:table-cell>
          <table:table-cell table:number-columns-repeated="2" table:style-name="ce9"/>
          <table:table-cell office:value-type="float" office:value="-1331.4" table:style-name="ce12">
            <text:p>-1.331,40</text:p>
          </table:table-cell>
          <table:table-cell office:value-type="float" office:value="0" table:style-name="ce13">
            <text:p>0,00</text:p>
          </table:table-cell>
          <table:table-cell office:value-type="float" office:value="-1331.4" table:style-name="ce12">
            <text:p>-1.331,40</text:p>
          </table:table-cell>
          <table:table-cell office:value-type="float" office:value="3293.06" table:style-name="ce10">
            <text:p>3.293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MARA BARROS FRAGOSO DE ARAÚJ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506.75" table:style-name="ce10">
            <text:p>21.506,75</text:p>
          </table:table-cell>
          <table:table-cell office:value-type="float" office:value="6068.7" table:style-name="ce10">
            <text:p>6.068,70</text:p>
          </table:table-cell>
          <table:table-cell table:style-name="ce9"/>
          <table:table-cell office:value-type="float" office:value="1794.23" table:style-name="ce10">
            <text:p>1.794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369.68" table:style-name="ce10">
            <text:p>29.369,68</text:p>
          </table:table-cell>
          <table:table-cell office:value-type="float" office:value="-4175.7" table:style-name="ce12">
            <text:p>-4.175,70</text:p>
          </table:table-cell>
          <table:table-cell office:value-type="float" office:value="-5513.43" table:style-name="ce12">
            <text:p>-5.513,43</text:p>
          </table:table-cell>
          <table:table-cell office:value-type="float" office:value="-979.34" table:style-name="ce11">
            <text:p>-979,34</text:p>
          </table:table-cell>
          <table:table-cell office:value-type="float" office:value="0" table:style-name="ce13">
            <text:p>0,00</text:p>
          </table:table-cell>
          <table:table-cell office:value-type="float" office:value="-10668.47" table:style-name="ce12">
            <text:p>-10.668,47</text:p>
          </table:table-cell>
          <table:table-cell office:value-type="float" office:value="18701.21" table:style-name="ce10">
            <text:p>18.701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DE MORAES RODRIGU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-ARA)</text:p>
          </table:table-cell>
          <table:table-cell office:value-type="float" office:value="3008.27" table:style-name="ce10">
            <text:p>3.008,2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311" table:style-name="ce10">
            <text:p>3.311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504.32" table:style-name="ce10">
            <text:p>7.504,32</text:p>
          </table:table-cell>
          <table:table-cell office:value-type="float" office:value="-421.16" table:style-name="ce11">
            <text:p>-421,16</text:p>
          </table:table-cell>
          <table:table-cell office:value-type="float" office:value="-154.15" table:style-name="ce11">
            <text:p>-154,15</text:p>
          </table:table-cell>
          <table:table-cell office:value-type="float" office:value="-2200" table:style-name="ce12">
            <text:p>-2.200,00</text:p>
          </table:table-cell>
          <table:table-cell office:value-type="float" office:value="0" table:style-name="ce13">
            <text:p>0,00</text:p>
          </table:table-cell>
          <table:table-cell office:value-type="float" office:value="-2775.31" table:style-name="ce12">
            <text:p>-2.775,31</text:p>
          </table:table-cell>
          <table:table-cell office:value-type="float" office:value="4729.01" table:style-name="ce10">
            <text:p>4.729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MARIA SALES REB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6437.91" table:style-name="ce10">
            <text:p>6.437,91</text:p>
          </table:table-cell>
          <table:table-cell office:value-type="float" office:value="901.3" table:style-name="ce14">
            <text:p>901,30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971.95" table:style-name="ce10">
            <text:p>10.971,95</text:p>
          </table:table-cell>
          <table:table-cell office:value-type="float" office:value="-901.3" table:style-name="ce11">
            <text:p>-901,30</text:p>
          </table:table-cell>
          <table:table-cell office:value-type="float" office:value="-1174.82" table:style-name="ce12">
            <text:p>-1.174,82</text:p>
          </table:table-cell>
          <table:table-cell office:value-type="float" office:value="-3056.7" table:style-name="ce12">
            <text:p>-3.056,70</text:p>
          </table:table-cell>
          <table:table-cell office:value-type="float" office:value="0" table:style-name="ce13">
            <text:p>0,00</text:p>
          </table:table-cell>
          <table:table-cell office:value-type="float" office:value="-5132.82" table:style-name="ce12">
            <text:p>-5.132,82</text:p>
          </table:table-cell>
          <table:table-cell office:value-type="float" office:value="5839.13" table:style-name="ce10">
            <text:p>5.839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NÁDIA DA SILVA CHAG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716.31" table:style-name="ce10">
            <text:p>3.716,31</text:p>
          </table:table-cell>
          <table:table-cell table:style-name="ce9"/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62.39" table:style-name="ce10">
            <text:p>17.562,39</text:p>
          </table:table-cell>
          <table:table-cell office:value-type="float" office:value="-1761.32" table:style-name="ce12">
            <text:p>-1.761,32</text:p>
          </table:table-cell>
          <table:table-cell office:value-type="float" office:value="-2750.68" table:style-name="ce12">
            <text:p>-2.750,68</text:p>
          </table:table-cell>
          <table:table-cell office:value-type="float" office:value="-4244.01" table:style-name="ce12">
            <text:p>-4.244,01</text:p>
          </table:table-cell>
          <table:table-cell office:value-type="float" office:value="0" table:style-name="ce13">
            <text:p>0,00</text:p>
          </table:table-cell>
          <table:table-cell office:value-type="float" office:value="-8756.01" table:style-name="ce12">
            <text:p>-8.756,01</text:p>
          </table:table-cell>
          <table:table-cell office:value-type="float" office:value="8806.3799999999992" table:style-name="ce10">
            <text:p>8.806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TENÓRIO DE LIMA RODRIGU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4692.71" table:style-name="ce10">
            <text:p>4.692,71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11697.12" table:style-name="ce10">
            <text:p>11.697,12</text:p>
          </table:table-cell>
          <table:table-cell office:value-type="float" office:value="35841.980000000003" table:style-name="ce10">
            <text:p>35.841,98</text:p>
          </table:table-cell>
          <table:table-cell office:value-type="float" office:value="-2589.67" table:style-name="ce12">
            <text:p>-2.589,67</text:p>
          </table:table-cell>
          <table:table-cell office:value-type="float" office:value="-4851.8900000000003" table:style-name="ce12">
            <text:p>-4.851,89</text:p>
          </table:table-cell>
          <table:table-cell office:value-type="float" office:value="-2624.1" table:style-name="ce12">
            <text:p>-2.624,10</text:p>
          </table:table-cell>
          <table:table-cell office:value-type="float" office:value="0" table:style-name="ce13">
            <text:p>0,00</text:p>
          </table:table-cell>
          <table:table-cell office:value-type="float" office:value="-10065.66" table:style-name="ce12">
            <text:p>-10.065,66</text:p>
          </table:table-cell>
          <table:table-cell office:value-type="float" office:value="25776.32" table:style-name="ce10">
            <text:p>25.776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THIANA FERREIRA COUT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72.88" table:style-name="ce10">
            <text:p>1.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43.87" table:style-name="ce10">
            <text:p>21.843,87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19.51" table:style-name="ce12">
            <text:p>-4.219,51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3">
            <text:p>0,00</text:p>
          </table:table-cell>
          <table:table-cell office:value-type="float" office:value="-5738.49" table:style-name="ce12">
            <text:p>-5.738,49</text:p>
          </table:table-cell>
          <table:table-cell office:value-type="float" office:value="16105.38" table:style-name="ce10">
            <text:p>16.105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TIENE REGINA BITENCOURT RABELO LIMA TENÓR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9ª VT)</text:p>
          </table:table-cell>
          <table:table-cell office:value-type="float" office:value="18799.87" table:style-name="ce10">
            <text:p>18.799,8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10.32" table:style-name="ce10">
            <text:p>2.810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42.57" table:style-name="ce10">
            <text:p>23.842,57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58.2700000000004" table:style-name="ce12">
            <text:p>-4.258,27</text:p>
          </table:table-cell>
          <table:table-cell office:value-type="float" office:value="-3658.6" table:style-name="ce12">
            <text:p>-3.658,60</text:p>
          </table:table-cell>
          <table:table-cell office:value-type="float" office:value="0" table:style-name="ce13">
            <text:p>0,00</text:p>
          </table:table-cell>
          <table:table-cell office:value-type="float" office:value="-8745.26" table:style-name="ce12">
            <text:p>-8.745,26</text:p>
          </table:table-cell>
          <table:table-cell office:value-type="float" office:value="15097.31" table:style-name="ce10">
            <text:p>15.097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ERESA LUÍSA RODRIGUES DE ALENCAR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1505.17" table:style-name="ce10">
            <text:p>1.505,17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60.71" table:style-name="ce10">
            <text:p>1.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94.53" table:style-name="ce10">
            <text:p>16.394,5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768.52" table:style-name="ce12">
            <text:p>-2.768,52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5387.56" table:style-name="ce12">
            <text:p>-5.387,56</text:p>
          </table:table-cell>
          <table:table-cell office:value-type="float" office:value="11006.97" table:style-name="ce10">
            <text:p>11.006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ERTULINO BERNARDO DE OLIVEIRA NET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656.74" table:style-name="ce10">
            <text:p>2.656,7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47.37" table:style-name="ce10">
            <text:p>2.947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42.39" table:style-name="ce10">
            <text:p>18.942,39</text:p>
          </table:table-cell>
          <table:table-cell office:value-type="float" office:value="-1877.11" table:style-name="ce12">
            <text:p>-1.877,11</text:p>
          </table:table-cell>
          <table:table-cell office:value-type="float" office:value="-2908.79" table:style-name="ce12">
            <text:p>-2.908,79</text:p>
          </table:table-cell>
          <table:table-cell office:value-type="float" office:value="-3400.98" table:style-name="ce12">
            <text:p>-3.400,98</text:p>
          </table:table-cell>
          <table:table-cell office:value-type="float" office:value="0" table:style-name="ce13">
            <text:p>0,00</text:p>
          </table:table-cell>
          <table:table-cell office:value-type="float" office:value="-8186.88" table:style-name="ce12">
            <text:p>-8.186,88</text:p>
          </table:table-cell>
          <table:table-cell office:value-type="float" office:value="10755.51" table:style-name="ce10">
            <text:p>10.755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LITA MARIA CAVALCANTI RAMOS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5ª VT)</text:p>
          </table:table-cell>
          <table:table-cell office:value-type="float" office:value="16211.27" table:style-name="ce10">
            <text:p>16.211,2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15.07" table:style-name="ce10">
            <text:p>1.815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58.72" table:style-name="ce10">
            <text:p>20.258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74.84" table:style-name="ce12">
            <text:p>-3.974,84</text:p>
          </table:table-cell>
          <table:table-cell office:value-type="float" office:value="-1388.42" table:style-name="ce12">
            <text:p>-1.388,42</text:p>
          </table:table-cell>
          <table:table-cell office:value-type="float" office:value="0" table:style-name="ce13">
            <text:p>0,00</text:p>
          </table:table-cell>
          <table:table-cell office:value-type="float" office:value="-6191.65" table:style-name="ce12">
            <text:p>-6.191,65</text:p>
          </table:table-cell>
          <table:table-cell office:value-type="float" office:value="14067.07" table:style-name="ce10">
            <text:p>14.067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WMEDES DA SILVA PORCIÚNCUL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778.85" table:style-name="ce10">
            <text:p>10.778,8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53.9699999999998" table:style-name="ce10">
            <text:p>2.553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65.2" table:style-name="ce10">
            <text:p>15.565,20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234.64" table:style-name="ce12">
            <text:p>-2.234,64</text:p>
          </table:table-cell>
          <table:table-cell office:value-type="float" office:value="-1109.9000000000001" table:style-name="ce12">
            <text:p>-1.109,90</text:p>
          </table:table-cell>
          <table:table-cell office:value-type="float" office:value="0" table:style-name="ce13">
            <text:p>0,00</text:p>
          </table:table-cell>
          <table:table-cell office:value-type="float" office:value="-4689.32" table:style-name="ce12">
            <text:p>-4.689,32</text:p>
          </table:table-cell>
          <table:table-cell office:value-type="float" office:value="10875.88" table:style-name="ce10">
            <text:p>10.875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YSE FERNANDES CARDOS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ATA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210.37" table:style-name="ce10">
            <text:p>2.210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41.95" table:style-name="ce10">
            <text:p>22.841,95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101.01" table:style-name="ce12">
            <text:p>-4.101,01</text:p>
          </table:table-cell>
          <table:table-cell office:value-type="float" office:value="-1896.01" table:style-name="ce12">
            <text:p>-1.896,01</text:p>
          </table:table-cell>
          <table:table-cell office:value-type="float" office:value="0" table:style-name="ce13">
            <text:p>0,00</text:p>
          </table:table-cell>
          <table:table-cell office:value-type="float" office:value="-8554.5400000000009" table:style-name="ce12">
            <text:p>-8.554,54</text:p>
          </table:table-cell>
          <table:table-cell office:value-type="float" office:value="14287.41" table:style-name="ce10">
            <text:p>14.287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EREZINHA JULIA TESCH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062.87" table:style-name="ce10">
            <text:p>6.062,87</text:p>
          </table:table-cell>
          <table:table-cell table:number-columns-repeated="2"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3031.44" table:style-name="ce10">
            <text:p>3.031,44</text:p>
          </table:table-cell>
          <table:table-cell office:value-type="float" office:value="9857.0400000000009" table:style-name="ce10">
            <text:p>9.857,04</text:p>
          </table:table-cell>
          <table:table-cell office:value-type="float" office:value="-236.84" table:style-name="ce11">
            <text:p>-236,84</text:p>
          </table:table-cell>
          <table:table-cell office:value-type="float" office:value="-246.34" table:style-name="ce11">
            <text:p>-246,34</text:p>
          </table:table-cell>
          <table:table-cell office:value-type="float" office:value="-1134.52" table:style-name="ce12">
            <text:p>-1.134,52</text:p>
          </table:table-cell>
          <table:table-cell office:value-type="float" office:value="0" table:style-name="ce13">
            <text:p>0,00</text:p>
          </table:table-cell>
          <table:table-cell office:value-type="float" office:value="-1617.7" table:style-name="ce12">
            <text:p>-1.617,70</text:p>
          </table:table-cell>
          <table:table-cell office:value-type="float" office:value="8239.34" table:style-name="ce10">
            <text:p>8.239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CAMÊLO FONSECA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POIO ADMINISTRATIVO (SA)</text:p>
          </table:table-cell>
          <table:table-cell office:value-type="float" office:value="19457.37" table:style-name="ce10">
            <text:p>19.457,3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698.05" table:style-name="ce10">
            <text:p>2.698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87.8" table:style-name="ce10">
            <text:p>24.387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30.97" table:style-name="ce12">
            <text:p>-4.430,97</text:p>
          </table:table-cell>
          <table:table-cell office:value-type="float" office:value="-573.19000000000005" table:style-name="ce11">
            <text:p>-573,19</text:p>
          </table:table-cell>
          <table:table-cell office:value-type="float" office:value="0" table:style-name="ce13">
            <text:p>0,00</text:p>
          </table:table-cell>
          <table:table-cell office:value-type="float" office:value="-5832.55" table:style-name="ce12">
            <text:p>-5.832,55</text:p>
          </table:table-cell>
          <table:table-cell office:value-type="float" office:value="18555.25" table:style-name="ce10">
            <text:p>18.555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DAVIS EVARISTO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table:number-columns-repeated="2" table:style-name="ce9"/>
          <table:table-cell office:value-type="float" office:value="2406.33" table:style-name="ce10">
            <text:p>2.406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04.72" table:style-name="ce10">
            <text:p>13.804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31.13" table:style-name="ce12">
            <text:p>-1.631,13</text:p>
          </table:table-cell>
          <table:table-cell office:value-type="float" office:value="-1087.72" table:style-name="ce12">
            <text:p>-1.087,72</text:p>
          </table:table-cell>
          <table:table-cell office:value-type="float" office:value="0" table:style-name="ce13">
            <text:p>0,00</text:p>
          </table:table-cell>
          <table:table-cell office:value-type="float" office:value="-3547.24" table:style-name="ce12">
            <text:p>-3.547,24</text:p>
          </table:table-cell>
          <table:table-cell office:value-type="float" office:value="10257.48" table:style-name="ce10">
            <text:p>10.257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HENRIQUE DE BARROS VANDERLEI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18.34" table:style-name="ce10">
            <text:p>2.71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01.28" table:style-name="ce10">
            <text:p>16.501,28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364.27" table:style-name="ce12">
            <text:p>-2.364,27</text:p>
          </table:table-cell>
          <table:table-cell office:value-type="float" office:value="-2582.38" table:style-name="ce12">
            <text:p>-2.582,38</text:p>
          </table:table-cell>
          <table:table-cell office:value-type="float" office:value="0" table:style-name="ce13">
            <text:p>0,00</text:p>
          </table:table-cell>
          <table:table-cell office:value-type="float" office:value="-6402.17" table:style-name="ce12">
            <text:p>-6.402,17</text:p>
          </table:table-cell>
          <table:table-cell office:value-type="float" office:value="10099.11" table:style-name="ce10">
            <text:p>10.099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HENRIQUE SOUZA MUNT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109.54" table:style-name="ce10">
            <text:p>3.109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17.62" table:style-name="ce10">
            <text:p>23.417,6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092.89" table:style-name="ce12">
            <text:p>-4.092,89</text:p>
          </table:table-cell>
          <table:table-cell office:value-type="float" office:value="-3635.99" table:style-name="ce12">
            <text:p>-3.635,99</text:p>
          </table:table-cell>
          <table:table-cell office:value-type="float" office:value="0" table:style-name="ce13">
            <text:p>0,00</text:p>
          </table:table-cell>
          <table:table-cell office:value-type="float" office:value="-9234.0499999999993" table:style-name="ce12">
            <text:p>-9.234,05</text:p>
          </table:table-cell>
          <table:table-cell office:value-type="float" office:value="14183.57" table:style-name="ce10">
            <text:p>14.183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PHILIPPE CORDEIRO DE BARRO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2610.99" table:style-name="ce10">
            <text:p>12.610,99</text:p>
          </table:table-cell>
          <table:table-cell table:number-columns-repeated="2" table:style-name="ce9"/>
          <table:table-cell office:value-type="float" office:value="2808.36" table:style-name="ce10">
            <text:p>2.808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19.35" table:style-name="ce10">
            <text:p>15.419,3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41.1" table:style-name="ce12">
            <text:p>-2.141,10</text:p>
          </table:table-cell>
          <table:table-cell office:value-type="float" office:value="-2784.71" table:style-name="ce12">
            <text:p>-2.784,71</text:p>
          </table:table-cell>
          <table:table-cell office:value-type="float" office:value="0" table:style-name="ce13">
            <text:p>0,00</text:p>
          </table:table-cell>
          <table:table-cell office:value-type="float" office:value="-5754.2" table:style-name="ce12">
            <text:p>-5.754,20</text:p>
          </table:table-cell>
          <table:table-cell office:value-type="float" office:value="9665.15" table:style-name="ce10">
            <text:p>9.665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PONTES DE ALENCA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11.85" table:style-name="ce10">
            <text:p>13.511,85</text:p>
          </table:table-cell>
          <table:table-cell table:number-columns-repeated="2" table:style-name="ce9"/>
          <table:table-cell office:value-type="float" office:value="2047.38" table:style-name="ce10">
            <text:p>2.047,38</text:p>
          </table:table-cell>
          <table:table-cell table:number-columns-spanned="2" table:number-rows-spanned="1" table:style-name="ce25"/>
          <table:covered-table-cell/>
          <table:table-cell office:value-type="float" office:value="6755.93" table:style-name="ce10">
            <text:p>6.755,93</text:p>
          </table:table-cell>
          <table:table-cell office:value-type="float" office:value="22315.16" table:style-name="ce10">
            <text:p>22.315,16</text:p>
          </table:table-cell>
          <table:table-cell office:value-type="float" office:value="-2038.41" table:style-name="ce12">
            <text:p>-2.038,41</text:p>
          </table:table-cell>
          <table:table-cell office:value-type="float" office:value="-2181.56" table:style-name="ce12">
            <text:p>-2.181,56</text:p>
          </table:table-cell>
          <table:table-cell office:value-type="float" office:value="-1709.06" table:style-name="ce12">
            <text:p>-1.709,06</text:p>
          </table:table-cell>
          <table:table-cell office:value-type="float" office:value="0" table:style-name="ce13">
            <text:p>0,00</text:p>
          </table:table-cell>
          <table:table-cell office:value-type="float" office:value="-5929.03" table:style-name="ce12">
            <text:p>-5.929,03</text:p>
          </table:table-cell>
          <table:table-cell office:value-type="float" office:value="16386.13" table:style-name="ce10">
            <text:p>16.386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IAGO JOSÉ SANTANA CABRAL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442.18" table:style-name="ce10">
            <text:p>12.442,18</text:p>
          </table:table-cell>
          <table:table-cell table:number-columns-repeated="2" table:style-name="ce9"/>
          <table:table-cell office:value-type="float" office:value="4102.2299999999996" table:style-name="ce10">
            <text:p>4.102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44.41" table:style-name="ce10">
            <text:p>16.544,4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06.19" table:style-name="ce12">
            <text:p>-2.106,19</text:p>
          </table:table-cell>
          <table:table-cell office:value-type="float" office:value="-1108.3699999999999" table:style-name="ce12">
            <text:p>-1.108,37</text:p>
          </table:table-cell>
          <table:table-cell office:value-type="float" office:value="0" table:style-name="ce13">
            <text:p>0,00</text:p>
          </table:table-cell>
          <table:table-cell office:value-type="float" office:value="-4042.95" table:style-name="ce12">
            <text:p>-4.042,95</text:p>
          </table:table-cell>
          <table:table-cell office:value-type="float" office:value="12501.46" table:style-name="ce10">
            <text:p>12.501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IAGO PIMENTEL GOMES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743.8" table:style-name="ce10">
            <text:p>19.743,80</text:p>
          </table:table-cell>
          <table:table-cell table:number-columns-repeated="2" table:style-name="ce9"/>
          <table:table-cell office:value-type="float" office:value="2754.69" table:style-name="ce10">
            <text:p>2.754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98.49" table:style-name="ce10">
            <text:p>22.498,4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75.97" table:style-name="ce12">
            <text:p>-4.175,97</text:p>
          </table:table-cell>
          <table:table-cell office:value-type="float" office:value="-1618.45" table:style-name="ce12">
            <text:p>-1.618,45</text:p>
          </table:table-cell>
          <table:table-cell office:value-type="float" office:value="0" table:style-name="ce13">
            <text:p>0,00</text:p>
          </table:table-cell>
          <table:table-cell office:value-type="float" office:value="-6622.81" table:style-name="ce12">
            <text:p>-6.622,81</text:p>
          </table:table-cell>
          <table:table-cell office:value-type="float" office:value="15875.68" table:style-name="ce10">
            <text:p>15.875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ÚLIO MÁRCIO FREITAS LIN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857.22" table:style-name="ce10">
            <text:p>5.857,22</text:p>
          </table:table-cell>
          <table:table-cell table:style-name="ce9"/>
          <table:table-cell office:value-type="float" office:value="1364.97" table:style-name="ce10">
            <text:p>1.364,97</text:p>
          </table:table-cell>
          <table:table-cell table:number-columns-spanned="2" table:number-rows-spanned="1" table:style-name="ce25"/>
          <table:covered-table-cell/>
          <table:table-cell office:value-type="float" office:value="8627.81" table:style-name="ce10">
            <text:p>8.627,81</text:p>
          </table:table-cell>
          <table:table-cell office:value-type="float" office:value="27248.39" table:style-name="ce10">
            <text:p>27.248,39</text:p>
          </table:table-cell>
          <table:table-cell office:value-type="float" office:value="-1576.8" table:style-name="ce12">
            <text:p>-1.576,80</text:p>
          </table:table-cell>
          <table:table-cell table:style-name="ce9"/>
          <table:table-cell office:value-type="float" office:value="-4005.93" table:style-name="ce12">
            <text:p>-4.005,93</text:p>
          </table:table-cell>
          <table:table-cell office:value-type="float" office:value="0" table:style-name="ce13">
            <text:p>0,00</text:p>
          </table:table-cell>
          <table:table-cell office:value-type="float" office:value="-5582.73" table:style-name="ce12">
            <text:p>-5.582,73</text:p>
          </table:table-cell>
          <table:table-cell office:value-type="float" office:value="21665.66" table:style-name="ce10">
            <text:p>21.665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ULISSES SILVA MEL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522.75" table:style-name="ce10">
            <text:p>2.52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01.02" table:style-name="ce10">
            <text:p>22.301,02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814.21" table:style-name="ce12">
            <text:p>-3.814,21</text:p>
          </table:table-cell>
          <table:table-cell office:value-type="float" office:value="-1324.63" table:style-name="ce12">
            <text:p>-1.324,63</text:p>
          </table:table-cell>
          <table:table-cell office:value-type="float" office:value="0" table:style-name="ce13">
            <text:p>0,00</text:p>
          </table:table-cell>
          <table:table-cell office:value-type="float" office:value="-7696.36" table:style-name="ce12">
            <text:p>-7.696,36</text:p>
          </table:table-cell>
          <table:table-cell office:value-type="float" office:value="14604.66" table:style-name="ce10">
            <text:p>14.604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DÊNIO SANTOS COST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95.79" table:style-name="ce10">
            <text:p>2.395,79</text:p>
          </table:table-cell>
          <table:table-cell office:value-type="float" office:value="4572.74" table:number-columns-spanned="2" table:number-rows-spanned="1" table:style-name="ce26">
            <text:p>4.572,74</text:p>
          </table:table-cell>
          <table:covered-table-cell/>
          <table:table-cell office:value-type="float" office:value="6859.12" table:style-name="ce10">
            <text:p>6.859,12</text:p>
          </table:table-cell>
          <table:table-cell office:value-type="float" office:value="27545.88" table:style-name="ce10">
            <text:p>27.545,88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602.3200000000002" table:style-name="ce12">
            <text:p>-2.602,32</text:p>
          </table:table-cell>
          <table:table-cell office:value-type="float" office:value="-3628.45" table:style-name="ce12">
            <text:p>-3.628,45</text:p>
          </table:table-cell>
          <table:table-cell office:value-type="float" office:value="0" table:style-name="ce13">
            <text:p>0,00</text:p>
          </table:table-cell>
          <table:table-cell office:value-type="float" office:value="-7718.72" table:style-name="ce12">
            <text:p>-7.718,72</text:p>
          </table:table-cell>
          <table:table-cell office:value-type="float" office:value="19827.16" table:style-name="ce10">
            <text:p>19.827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DO ROSTAN DOS SANTOS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893.17" table:style-name="ce10">
            <text:p>2.893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19" table:style-name="ce10">
            <text:p>24.119,00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57.78" table:style-name="ce12">
            <text:p>-4.057,78</text:p>
          </table:table-cell>
          <table:table-cell office:value-type="float" office:value="-1822.11" table:style-name="ce12">
            <text:p>-1.822,11</text:p>
          </table:table-cell>
          <table:table-cell office:value-type="float" office:value="0" table:style-name="ce13">
            <text:p>0,00</text:p>
          </table:table-cell>
          <table:table-cell office:value-type="float" office:value="-8620.08" table:style-name="ce12">
            <text:p>-8.620,08</text:p>
          </table:table-cell>
          <table:table-cell office:value-type="float" office:value="15498.92" table:style-name="ce10">
            <text:p>15.498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ÉRIA ALVES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4321.22" table:style-name="ce10">
            <text:p>4.321,22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12875.03" table:style-name="ce10">
            <text:p>12.875,03</text:p>
          </table:table-cell>
          <table:table-cell office:value-type="float" office:value="39375.71" table:style-name="ce10">
            <text:p>39.375,71</text:p>
          </table:table-cell>
          <table:table-cell office:value-type="float" office:value="-3015.29" table:style-name="ce12">
            <text:p>-3.015,29</text:p>
          </table:table-cell>
          <table:table-cell office:value-type="float" office:value="-5382.7" table:style-name="ce12">
            <text:p>-5.382,70</text:p>
          </table:table-cell>
          <table:table-cell office:value-type="float" office:value="-1881" table:style-name="ce12">
            <text:p>-1.881,00</text:p>
          </table:table-cell>
          <table:table-cell office:value-type="float" office:value="0" table:style-name="ce13">
            <text:p>0,00</text:p>
          </table:table-cell>
          <table:table-cell office:value-type="float" office:value="-10278.99" table:style-name="ce12">
            <text:p>-10.278,99</text:p>
          </table:table-cell>
          <table:table-cell office:value-type="float" office:value="29096.720000000001" table:style-name="ce10">
            <text:p>29.096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ÉRIA PERDIGÃO GOMES SOARES BEZERR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753.22" table:style-name="ce10">
            <text:p>1.753,2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95.0500000000002" table:style-name="ce10">
            <text:p>2.49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29.95" table:style-name="ce10">
            <text:p>25.629,95</text:p>
          </table:table-cell>
          <table:table-cell office:value-type="float" office:value="-3029.47" table:style-name="ce12">
            <text:p>-3.029,47</text:p>
          </table:table-cell>
          <table:table-cell office:value-type="float" office:value="-4555.3599999999997" table:style-name="ce12">
            <text:p>-4.555,36</text:p>
          </table:table-cell>
          <table:table-cell office:value-type="float" office:value="-3509.11" table:style-name="ce12">
            <text:p>-3.509,11</text:p>
          </table:table-cell>
          <table:table-cell office:value-type="float" office:value="0" table:style-name="ce13">
            <text:p>0,00</text:p>
          </table:table-cell>
          <table:table-cell office:value-type="float" office:value="-11093.94" table:style-name="ce12">
            <text:p>-11.093,94</text:p>
          </table:table-cell>
          <table:table-cell office:value-type="float" office:value="14536.01" table:style-name="ce10">
            <text:p>14.536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ESKA RODRIGUES MEDEIROS TORRES MULLER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0844.04" table:style-name="ce10">
            <text:p>10.844,0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832.61" table:style-name="ce10">
            <text:p>1.832,61</text:p>
          </table:table-cell>
          <table:table-cell table:number-columns-spanned="2" table:number-rows-spanned="1" table:style-name="ce25"/>
          <table:covered-table-cell/>
          <table:table-cell office:value-type="float" office:value="6014.55" table:style-name="ce10">
            <text:p>6.014,55</text:p>
          </table:table-cell>
          <table:table-cell office:value-type="float" office:value="19876.25" table:style-name="ce10">
            <text:p>19.876,25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064.4899999999998" table:style-name="ce12">
            <text:p>-2.064,49</text:p>
          </table:table-cell>
          <table:table-cell office:value-type="float" office:value="-2190.38" table:style-name="ce12">
            <text:p>-2.190,38</text:p>
          </table:table-cell>
          <table:table-cell office:value-type="float" office:value="0" table:style-name="ce13">
            <text:p>0,00</text:p>
          </table:table-cell>
          <table:table-cell office:value-type="float" office:value="-5615.4" table:style-name="ce12">
            <text:p>-5.615,40</text:p>
          </table:table-cell>
          <table:table-cell office:value-type="float" office:value="14260.85" table:style-name="ce10">
            <text:p>14.260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COSTA D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AL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202.79" table:style-name="ce10">
            <text:p>2.202,79</text:p>
          </table:table-cell>
          <table:table-cell office:value-type="float" office:value="8411.01" table:style-name="ce10">
            <text:p>8.411,01</text:p>
          </table:table-cell>
          <table:table-cell office:value-type="float" office:value="4043.29" table:style-name="ce10">
            <text:p>4.043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435.43" table:style-name="ce10">
            <text:p>26.435,43</text:p>
          </table:table-cell>
          <table:table-cell office:value-type="float" office:value="-1841.39" table:style-name="ce12">
            <text:p>-1.841,39</text:p>
          </table:table-cell>
          <table:table-cell office:value-type="float" office:value="-4469.2700000000004" table:style-name="ce12">
            <text:p>-4.469,27</text:p>
          </table:table-cell>
          <table:table-cell office:value-type="float" office:value="-3920.99" table:style-name="ce12">
            <text:p>-3.920,99</text:p>
          </table:table-cell>
          <table:table-cell office:value-type="float" office:value="0" table:style-name="ce13">
            <text:p>0,00</text:p>
          </table:table-cell>
          <table:table-cell office:value-type="float" office:value="-10231.65" table:style-name="ce12">
            <text:p>-10.231,65</text:p>
          </table:table-cell>
          <table:table-cell office:value-type="float" office:value="16203.78" table:style-name="ce10">
            <text:p>16.203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MEL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SL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224.05" table:style-name="ce10">
            <text:p>4.224,05</text:p>
          </table:table-cell>
          <table:table-cell office:value-type="float" office:value="1185.05" table:style-name="ce10">
            <text:p>1.185,05</text:p>
          </table:table-cell>
          <table:table-cell office:value-type="float" office:value="3198.32" table:style-name="ce10">
            <text:p>3.198,32</text:p>
          </table:table-cell>
          <table:table-cell table:number-columns-spanned="2" table:number-rows-spanned="1" table:style-name="ce25"/>
          <table:covered-table-cell/>
          <table:table-cell office:value-type="float" office:value="7640.01" table:style-name="ce10">
            <text:p>7.640,01</text:p>
          </table:table-cell>
          <table:table-cell office:value-type="float" office:value="28002.02" table:style-name="ce10">
            <text:p>28.002,02</text:p>
          </table:table-cell>
          <table:table-cell office:value-type="float" office:value="-1883.68" table:style-name="ce12">
            <text:p>-1.883,68</text:p>
          </table:table-cell>
          <table:table-cell office:value-type="float" office:value="-3228.37" table:style-name="ce12">
            <text:p>-3.228,37</text:p>
          </table:table-cell>
          <table:table-cell office:value-type="float" office:value="-4391.6899999999996" table:style-name="ce12">
            <text:p>-4.391,69</text:p>
          </table:table-cell>
          <table:table-cell office:value-type="float" office:value="0" table:style-name="ce13">
            <text:p>0,00</text:p>
          </table:table-cell>
          <table:table-cell office:value-type="float" office:value="-9503.74" table:style-name="ce12">
            <text:p>-9.503,74</text:p>
          </table:table-cell>
          <table:table-cell office:value-type="float" office:value="18498.28" table:style-name="ce10">
            <text:p>18.498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AGRA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5ª 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755.21" table:style-name="ce10">
            <text:p>2.755,21</text:p>
          </table:table-cell>
          <table:table-cell office:value-type="float" office:value="8411.01" table:style-name="ce10">
            <text:p>8.411,01</text:p>
          </table:table-cell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033.53" table:style-name="ce10">
            <text:p>32.033,53</text:p>
          </table:table-cell>
          <table:table-cell office:value-type="float" office:value="-3098.37" table:style-name="ce12">
            <text:p>-3.098,37</text:p>
          </table:table-cell>
          <table:table-cell office:value-type="float" office:value="-6440.08" table:style-name="ce12">
            <text:p>-6.440,08</text:p>
          </table:table-cell>
          <table:table-cell office:value-type="float" office:value="-5518.71" table:style-name="ce12">
            <text:p>-5.518,71</text:p>
          </table:table-cell>
          <table:table-cell office:value-type="float" office:value="0" table:style-name="ce13">
            <text:p>0,00</text:p>
          </table:table-cell>
          <table:table-cell office:value-type="float" office:value="-15057.16" table:style-name="ce12">
            <text:p>-15.057,16</text:p>
          </table:table-cell>
          <table:table-cell office:value-type="float" office:value="16976.37" table:style-name="ce10">
            <text:p>16.976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DE ALMEIDA PINTO MONTEIRO</text:p>
          </table:table-cell>
          <table:table-cell office:value-type="string" table:style-name="ce8">
            <text:p>ANALISTA JUDICIÁRIO - NÍVEL SUPERIOR A3</text:p>
          </table:table-cell>
          <table:table-cell office:value-type="string" table:style-name="ce8">
            <text:p>SETOR DE SAÚDE (SEGESP)</text:p>
          </table:table-cell>
          <table:table-cell office:value-type="float" office:value="14342.5" table:style-name="ce10">
            <text:p>14.342,50</text:p>
          </table:table-cell>
          <table:table-cell table:number-columns-repeated="2" table:style-name="ce9"/>
          <table:table-cell office:value-type="float" office:value="1820.64" table:style-name="ce10">
            <text:p>1.820,64</text:p>
          </table:table-cell>
          <table:table-cell office:value-type="float" office:value="4780.83" table:number-columns-spanned="2" table:number-rows-spanned="1" table:style-name="ce26">
            <text:p>4.780,83</text:p>
          </table:table-cell>
          <table:covered-table-cell/>
          <table:table-cell office:value-type="float" office:value="7171.25" table:style-name="ce10">
            <text:p>7.171,25</text:p>
          </table:table-cell>
          <table:table-cell office:value-type="float" office:value="28115.22" table:style-name="ce10">
            <text:p>28.115,22</text:p>
          </table:table-cell>
          <table:table-cell office:value-type="float" office:value="-1806.42" table:style-name="ce12">
            <text:p>-1.806,42</text:p>
          </table:table-cell>
          <table:table-cell office:value-type="float" office:value="-3023.43" table:style-name="ce12">
            <text:p>-3.023,4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829.8500000000004" table:style-name="ce12">
            <text:p>-4.829,85</text:p>
          </table:table-cell>
          <table:table-cell office:value-type="float" office:value="23285.37" table:style-name="ce10">
            <text:p>23.285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ARGARIDA SILVA DE CARVA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299.42" table:style-name="ce10">
            <text:p>2.299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28.91" table:style-name="ce10">
            <text:p>2.128,91</text:p>
          </table:table-cell>
          <table:table-cell table:number-columns-spanned="2" table:number-rows-spanned="1" table:style-name="ce25"/>
          <table:covered-table-cell/>
          <table:table-cell office:value-type="float" office:value="8068.2" table:style-name="ce10">
            <text:p>8.068,20</text:p>
          </table:table-cell>
          <table:table-cell office:value-type="float" office:value="26333.49" table:style-name="ce10">
            <text:p>26.333,49</text:p>
          </table:table-cell>
          <table:table-cell office:value-type="float" office:value="-1876.92" table:style-name="ce12">
            <text:p>-1.876,92</text:p>
          </table:table-cell>
          <table:table-cell office:value-type="float" office:value="-2999.85" table:style-name="ce12">
            <text:p>-2.999,85</text:p>
          </table:table-cell>
          <table:table-cell office:value-type="float" office:value="-2185.0300000000002" table:style-name="ce12">
            <text:p>-2.185,03</text:p>
          </table:table-cell>
          <table:table-cell office:value-type="float" office:value="0" table:style-name="ce13">
            <text:p>0,00</text:p>
          </table:table-cell>
          <table:table-cell office:value-type="float" office:value="-7061.8" table:style-name="ce12">
            <text:p>-7.061,80</text:p>
          </table:table-cell>
          <table:table-cell office:value-type="float" office:value="19271.689999999999" table:style-name="ce10">
            <text:p>19.271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ERCENAS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PLANEJAMENTO E CONTROLE ORÇAMENTÁRIO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509.5100000000002" table:style-name="ce10">
            <text:p>2.509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4.56" table:style-name="ce10">
            <text:p>3.694,56</text:p>
          </table:table-cell>
          <table:table-cell table:number-columns-repeated="2" table:style-name="ce9"/>
          <table:table-cell office:value-type="float" office:value="-382.78" table:style-name="ce11">
            <text:p>-382,78</text:p>
          </table:table-cell>
          <table:table-cell office:value-type="float" office:value="0" table:style-name="ce13">
            <text:p>0,00</text:p>
          </table:table-cell>
          <table:table-cell office:value-type="float" office:value="-382.78" table:style-name="ce11">
            <text:p>-382,78</text:p>
          </table:table-cell>
          <table:table-cell office:value-type="float" office:value="3311.78" table:style-name="ce10">
            <text:p>3.31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VIEIR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499.84" table:style-name="ce10">
            <text:p>5.499,84</text:p>
          </table:table-cell>
          <table:table-cell table:number-columns-repeated="2" table:style-name="ce9"/>
          <table:table-cell office:value-type="float" office:value="230" table:style-name="ce14">
            <text:p>230,00</text:p>
          </table:table-cell>
          <table:table-cell table:number-columns-spanned="2" table:number-rows-spanned="1" table:style-name="ce25"/>
          <table:covered-table-cell/>
          <table:table-cell office:value-type="float" office:value="2749.92" table:style-name="ce10">
            <text:p>2.749,92</text:p>
          </table:table-cell>
          <table:table-cell office:value-type="float" office:value="8479.76" table:style-name="ce10">
            <text:p>8.479,76</text:p>
          </table:table-cell>
          <table:table-cell office:value-type="float" office:value="-283.66000000000003" table:style-name="ce11">
            <text:p>-283,66</text:p>
          </table:table-cell>
          <table:table-cell office:value-type="float" office:value="-565.09" table:style-name="ce11">
            <text:p>-565,09</text:p>
          </table:table-cell>
          <table:table-cell office:value-type="float" office:value="-335.85" table:style-name="ce11">
            <text:p>-335,85</text:p>
          </table:table-cell>
          <table:table-cell office:value-type="float" office:value="0" table:style-name="ce13">
            <text:p>0,00</text:p>
          </table:table-cell>
          <table:table-cell office:value-type="float" office:value="-1184.5999999999999" table:style-name="ce12">
            <text:p>-1.184,60</text:p>
          </table:table-cell>
          <table:table-cell office:value-type="float" office:value="7295.16" table:style-name="ce10">
            <text:p>7.295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ÂNIA FLORÊNCIO DA COSTA CAVALCAN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229.52" table:style-name="ce10">
            <text:p>12.229,52</text:p>
          </table:table-cell>
          <table:table-cell office:value-type="float" office:value="2560.16" table:style-name="ce10">
            <text:p>2.560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3397.37" table:style-name="ce10">
            <text:p>3.397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72.099999999999" table:style-name="ce10">
            <text:p>19.372,10</text:p>
          </table:table-cell>
          <table:table-cell office:value-type="float" office:value="-1648.02" table:style-name="ce12">
            <text:p>-1.648,02</text:p>
          </table:table-cell>
          <table:table-cell office:value-type="float" office:value="-2966.21" table:style-name="ce12">
            <text:p>-2.966,21</text:p>
          </table:table-cell>
          <table:table-cell office:value-type="float" office:value="-6262.97" table:style-name="ce12">
            <text:p>-6.262,97</text:p>
          </table:table-cell>
          <table:table-cell office:value-type="float" office:value="0" table:style-name="ce13">
            <text:p>0,00</text:p>
          </table:table-cell>
          <table:table-cell office:value-type="float" office:value="-10877.2" table:style-name="ce12">
            <text:p>-10.877,20</text:p>
          </table:table-cell>
          <table:table-cell office:value-type="float" office:value="8494.9" table:style-name="ce10">
            <text:p>8.494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UZA NICÁCIO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CONTABILIDADE (SOF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424.33" table:style-name="ce14">
            <text:p>424,33</text:p>
          </table:table-cell>
          <table:table-cell table:style-name="ce9"/>
          <table:table-cell office:value-type="float" office:value="1896.11" table:style-name="ce10">
            <text:p>1.89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84.3" table:style-name="ce10">
            <text:p>21.684,30</text:p>
          </table:table-cell>
          <table:table-cell office:value-type="float" office:value="-2810.2" table:style-name="ce12">
            <text:p>-2.810,20</text:p>
          </table:table-cell>
          <table:table-cell office:value-type="float" office:value="-3695.31" table:style-name="ce12">
            <text:p>-3.695,31</text:p>
          </table:table-cell>
          <table:table-cell office:value-type="float" office:value="-1433.92" table:style-name="ce12">
            <text:p>-1.433,92</text:p>
          </table:table-cell>
          <table:table-cell office:value-type="float" office:value="0" table:style-name="ce13">
            <text:p>0,00</text:p>
          </table:table-cell>
          <table:table-cell office:value-type="float" office:value="-7939.43" table:style-name="ce12">
            <text:p>-7.939,43</text:p>
          </table:table-cell>
          <table:table-cell office:value-type="float" office:value="13744.87" table:style-name="ce10">
            <text:p>13.744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A BOMFIM LOUREIRO PORTEL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76.45" table:style-name="ce10">
            <text:p>6.976,45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3488.23" table:style-name="ce10">
            <text:p>3.488,23</text:p>
          </table:table-cell>
          <table:table-cell office:value-type="float" office:value="11215.31" table:style-name="ce10">
            <text:p>11.215,31</text:p>
          </table:table-cell>
          <table:table-cell office:value-type="float" office:value="-515.92999999999995" table:style-name="ce11">
            <text:p>-515,93</text:p>
          </table:table-cell>
          <table:table-cell office:value-type="float" office:value="-389.1" table:style-name="ce11">
            <text:p>-389,10</text:p>
          </table:table-cell>
          <table:table-cell office:value-type="float" office:value="-2780.6" table:style-name="ce12">
            <text:p>-2.780,60</text:p>
          </table:table-cell>
          <table:table-cell office:value-type="float" office:value="0" table:style-name="ce13">
            <text:p>0,00</text:p>
          </table:table-cell>
          <table:table-cell office:value-type="float" office:value="-3685.63" table:style-name="ce12">
            <text:p>-3.685,63</text:p>
          </table:table-cell>
          <table:table-cell office:value-type="float" office:value="7529.68" table:style-name="ce10">
            <text:p>7.529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A LÚCIA GAMA DE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38182.269999999997" table:style-name="ce10">
            <text:p>38.182,27</text:p>
          </table:table-cell>
          <table:table-cell office:value-type="float" office:value="754.25" table:style-name="ce14">
            <text:p>754,25</text:p>
          </table:table-cell>
          <table:table-cell table:style-name="ce9"/>
          <table:table-cell office:value-type="float" office:value="844.34" table:style-name="ce14">
            <text:p>844,34</text:p>
          </table:table-cell>
          <table:table-cell table:number-columns-spanned="2" table:number-rows-spanned="1" table:style-name="ce25"/>
          <table:covered-table-cell/>
          <table:table-cell office:value-type="float" office:value="-19468.259999999998" table:style-name="ce12">
            <text:p>-19.468,26</text:p>
          </table:table-cell>
          <table:table-cell office:value-type="float" office:value="20312.599999999999" table:style-name="ce10">
            <text:p>20.312,60</text:p>
          </table:table-cell>
          <table:table-cell office:value-type="float" office:value="-5520.72" table:style-name="ce12">
            <text:p>-5.520,72</text:p>
          </table:table-cell>
          <table:table-cell office:value-type="float" office:value="-8267.85" table:style-name="ce12">
            <text:p>-8.267,85</text:p>
          </table:table-cell>
          <table:table-cell office:value-type="float" office:value="37668.769999999997" table:style-name="ce10">
            <text:p>37.668,77</text:p>
          </table:table-cell>
          <table:table-cell office:value-type="float" office:value="0" table:style-name="ce13">
            <text:p>0,00</text:p>
          </table:table-cell>
          <table:table-cell office:value-type="float" office:value="23880.2" table:style-name="ce10">
            <text:p>23.880,20</text:p>
          </table:table-cell>
          <table:table-cell office:value-type="float" office:value="44192.800000000003" table:style-name="ce10">
            <text:p>44.19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ÔNICA CRISTINA SOB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0">
            <text:p>9.696,55</text:p>
          </table:table-cell>
          <table:table-cell office:value-type="float" office:value="3313.86" table:style-name="ce10">
            <text:p>3.313,86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office:value-type="float" office:value="6505.21" table:style-name="ce10">
            <text:p>6.505,21</text:p>
          </table:table-cell>
          <table:table-cell office:value-type="float" office:value="21016.880000000001" table:style-name="ce10">
            <text:p>21.016,88</text:p>
          </table:table-cell>
          <table:table-cell office:value-type="float" office:value="-876.34" table:style-name="ce11">
            <text:p>-876,34</text:p>
          </table:table-cell>
          <table:table-cell office:value-type="float" office:value="-1891.78" table:style-name="ce12">
            <text:p>-1.891,78</text:p>
          </table:table-cell>
          <table:table-cell office:value-type="float" office:value="-4254.32" table:style-name="ce12">
            <text:p>-4.254,32</text:p>
          </table:table-cell>
          <table:table-cell office:value-type="float" office:value="0" table:style-name="ce13">
            <text:p>0,00</text:p>
          </table:table-cell>
          <table:table-cell office:value-type="float" office:value="-7022.44" table:style-name="ce12">
            <text:p>-7.022,44</text:p>
          </table:table-cell>
          <table:table-cell office:value-type="float" office:value="13994.44" table:style-name="ce10">
            <text:p>13.994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CTOR MANOEL MÁXI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590.36" table:style-name="ce10">
            <text:p>1.590,36</text:p>
          </table:table-cell>
          <table:table-cell table:style-name="ce9"/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98.68" table:style-name="ce10">
            <text:p>16.198,68</text:p>
          </table:table-cell>
          <table:table-cell office:value-type="float" office:value="-1701.15" table:style-name="ce12">
            <text:p>-1.701,15</text:p>
          </table:table-cell>
          <table:table-cell office:value-type="float" office:value="-2204.96" table:style-name="ce12">
            <text:p>-2.204,96</text:p>
          </table:table-cell>
          <table:table-cell office:value-type="float" office:value="-1645.43" table:style-name="ce12">
            <text:p>-1.645,43</text:p>
          </table:table-cell>
          <table:table-cell office:value-type="float" office:value="0" table:style-name="ce13">
            <text:p>0,00</text:p>
          </table:table-cell>
          <table:table-cell office:value-type="float" office:value="-5551.54" table:style-name="ce12">
            <text:p>-5.551,54</text:p>
          </table:table-cell>
          <table:table-cell office:value-type="float" office:value="10647.14" table:style-name="ce10">
            <text:p>10.647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CTOR REZENDE DORE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7791.990000000002" table:style-name="ce10">
            <text:p>17.791,9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490.91" table:style-name="ce10">
            <text:p>1.490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693.91" table:style-name="ce10">
            <text:p>27.693,91</text:p>
          </table:table-cell>
          <table:table-cell office:value-type="float" office:value="-828.39" table:style-name="ce11">
            <text:p>-828,39</text:p>
          </table:table-cell>
          <table:table-cell office:value-type="float" office:value="-5534.72" table:style-name="ce12">
            <text:p>-5.534,72</text:p>
          </table:table-cell>
          <table:table-cell office:value-type="float" office:value="-837.69" table:style-name="ce11">
            <text:p>-837,69</text:p>
          </table:table-cell>
          <table:table-cell office:value-type="float" office:value="0" table:style-name="ce13">
            <text:p>0,00</text:p>
          </table:table-cell>
          <table:table-cell office:value-type="float" office:value="-7200.8" table:style-name="ce12">
            <text:p>-7.200,80</text:p>
          </table:table-cell>
          <table:table-cell office:value-type="float" office:value="20493.11" table:style-name="ce10">
            <text:p>20.493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VIANA MENEZES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873.32" table:style-name="ce10">
            <text:p>11.873,32</text:p>
          </table:table-cell>
          <table:table-cell office:value-type="float" office:value="551.05999999999995" table:style-name="ce14">
            <text:p>551,06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6212.19" table:style-name="ce10">
            <text:p>6.212,19</text:p>
          </table:table-cell>
          <table:table-cell office:value-type="float" office:value="19387.2" table:style-name="ce10">
            <text:p>19.387,20</text:p>
          </table:table-cell>
          <table:table-cell office:value-type="float" office:value="-779.64" table:style-name="ce11">
            <text:p>-779,64</text:p>
          </table:table-cell>
          <table:table-cell office:value-type="float" office:value="-2332.94" table:style-name="ce12">
            <text:p>-2.332,94</text:p>
          </table:table-cell>
          <table:table-cell office:value-type="float" office:value="-1573.8" table:style-name="ce12">
            <text:p>-1.573,80</text:p>
          </table:table-cell>
          <table:table-cell office:value-type="float" office:value="0" table:style-name="ce13">
            <text:p>0,00</text:p>
          </table:table-cell>
          <table:table-cell office:value-type="float" office:value="-4686.38" table:style-name="ce12">
            <text:p>-4.686,38</text:p>
          </table:table-cell>
          <table:table-cell office:value-type="float" office:value="14700.82" table:style-name="ce10">
            <text:p>14.700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VIANE RODRIGUES MAIA NOBRE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863.36" table:style-name="ce10">
            <text:p>11.863,36</text:p>
          </table:table-cell>
          <table:table-cell office:value-type="float" office:value="1974.29" table:style-name="ce10">
            <text:p>1.974,2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05.0500000000002" table:style-name="ce10">
            <text:p>2.505,05</text:p>
          </table:table-cell>
          <table:table-cell office:value-type="float" office:value="5249.31" table:number-columns-spanned="2" table:number-rows-spanned="1" table:style-name="ce26">
            <text:p>5.249,31</text:p>
          </table:table-cell>
          <table:covered-table-cell/>
          <table:table-cell office:value-type="float" office:value="7888.78" table:style-name="ce10">
            <text:p>7.888,78</text:p>
          </table:table-cell>
          <table:table-cell office:value-type="float" office:value="31420.68" table:style-name="ce10">
            <text:p>31.420,68</text:p>
          </table:table-cell>
          <table:table-cell office:value-type="float" office:value="-1823.28" table:style-name="ce12">
            <text:p>-1.823,28</text:p>
          </table:table-cell>
          <table:table-cell office:value-type="float" office:value="-3542.26" table:style-name="ce12">
            <text:p>-3.542,26</text:p>
          </table:table-cell>
          <table:table-cell office:value-type="float" office:value="-4689.58" table:style-name="ce12">
            <text:p>-4.689,58</text:p>
          </table:table-cell>
          <table:table-cell office:value-type="float" office:value="0" table:style-name="ce13">
            <text:p>0,00</text:p>
          </table:table-cell>
          <table:table-cell office:value-type="float" office:value="-10055.120000000001" table:style-name="ce12">
            <text:p>-10.055,12</text:p>
          </table:table-cell>
          <table:table-cell office:value-type="float" office:value="21365.56" table:style-name="ce10">
            <text:p>21.365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LDIK DA PAIXÃO MARQUES CANTANHEDE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3649.36" table:style-name="ce10">
            <text:p>3.649,36</text:p>
          </table:table-cell>
          <table:table-cell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57.83" table:style-name="ce10">
            <text:p>15.957,83</text:p>
          </table:table-cell>
          <table:table-cell office:value-type="float" office:value="-2040.89" table:style-name="ce12">
            <text:p>-2.040,89</text:p>
          </table:table-cell>
          <table:table-cell office:value-type="float" office:value="-2050.4" table:style-name="ce12">
            <text:p>-2.050,4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091.29" table:style-name="ce12">
            <text:p>-4.091,29</text:p>
          </table:table-cell>
          <table:table-cell office:value-type="float" office:value="11866.54" table:style-name="ce10">
            <text:p>11.866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DA GODEIRO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919.53" table:style-name="ce10">
            <text:p>3.919,53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office:value-type="float" office:value="11602.74" table:style-name="ce10">
            <text:p>11.602,74</text:p>
          </table:table-cell>
          <table:table-cell office:value-type="float" office:value="35558.839999999997" table:style-name="ce10">
            <text:p>35.558,84</text:p>
          </table:table-cell>
          <table:table-cell office:value-type="float" office:value="-2558.52" table:style-name="ce12">
            <text:p>-2.558,52</text:p>
          </table:table-cell>
          <table:table-cell office:value-type="float" office:value="-4808.55" table:style-name="ce12">
            <text:p>-4.808,55</text:p>
          </table:table-cell>
          <table:table-cell office:value-type="float" office:value="-2417.71" table:style-name="ce12">
            <text:p>-2.417,71</text:p>
          </table:table-cell>
          <table:table-cell office:value-type="float" office:value="0" table:style-name="ce13">
            <text:p>0,00</text:p>
          </table:table-cell>
          <table:table-cell office:value-type="float" office:value="-9784.7800000000007" table:style-name="ce12">
            <text:p>-9.784,78</text:p>
          </table:table-cell>
          <table:table-cell office:value-type="float" office:value="25774.06" table:style-name="ce10">
            <text:p>25.774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DERLÉA DA SILVA SOAR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671.9" table:style-name="ce10">
            <text:p>3.671,90</text:p>
          </table:table-cell>
          <table:table-cell office:value-type="float" office:value="7398.87" table:style-name="ce10">
            <text:p>7.398,87</text:p>
          </table:table-cell>
          <table:table-cell office:value-type="float" office:value="3036.69" table:style-name="ce10">
            <text:p>3.036,69</text:p>
          </table:table-cell>
          <table:table-cell table:number-columns-spanned="2" table:number-rows-spanned="1" table:style-name="ce25"/>
          <table:covered-table-cell/>
          <table:table-cell office:value-type="float" office:value="11436.43" table:style-name="ce10">
            <text:p>11.436,43</text:p>
          </table:table-cell>
          <table:table-cell office:value-type="float" office:value="37345.97" table:style-name="ce10">
            <text:p>37.345,97</text:p>
          </table:table-cell>
          <table:table-cell office:value-type="float" office:value="-2103.38" table:style-name="ce12">
            <text:p>-2.103,38</text:p>
          </table:table-cell>
          <table:table-cell office:value-type="float" office:value="-4737.97" table:style-name="ce12">
            <text:p>-4.737,97</text:p>
          </table:table-cell>
          <table:table-cell office:value-type="float" office:value="-6354.93" table:style-name="ce12">
            <text:p>-6.354,93</text:p>
          </table:table-cell>
          <table:table-cell office:value-type="float" office:value="0" table:style-name="ce13">
            <text:p>0,00</text:p>
          </table:table-cell>
          <table:table-cell office:value-type="float" office:value="-13196.28" table:style-name="ce12">
            <text:p>-13.196,28</text:p>
          </table:table-cell>
          <table:table-cell office:value-type="float" office:value="24149.69" table:style-name="ce10">
            <text:p>24.149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ESSA KIEV FERNANDES ALBUQUERQUE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EXECUÇÃO (SEPP)</text:p>
          </table:table-cell>
          <table:table-cell table:number-columns-repeated="3" table:style-name="ce9"/>
          <table:table-cell office:value-type="float" office:value="1307.21" table:style-name="ce10">
            <text:p>1.307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07.21" table:style-name="ce10">
            <text:p>1.307,21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307.21" table:style-name="ce10">
            <text:p>1.307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SHINGTON LUIZ DE FRA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office:value-type="float" office:value="1917" table:style-name="ce10">
            <text:p>1.917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49.74" table:style-name="ce10">
            <text:p>5.549,74</text:p>
          </table:table-cell>
          <table:table-cell office:value-type="float" office:value="-210.87" table:style-name="ce11">
            <text:p>-210,87</text:p>
          </table:table-cell>
          <table:table-cell office:value-type="float" office:value="-59.83" table:style-name="ce11">
            <text:p>-59,83</text:p>
          </table:table-cell>
          <table:table-cell office:value-type="float" office:value="-1926.95" table:style-name="ce12">
            <text:p>-1.926,95</text:p>
          </table:table-cell>
          <table:table-cell office:value-type="float" office:value="0" table:style-name="ce13">
            <text:p>0,00</text:p>
          </table:table-cell>
          <table:table-cell office:value-type="float" office:value="-2197.65" table:style-name="ce12">
            <text:p>-2.197,65</text:p>
          </table:table-cell>
          <table:table-cell office:value-type="float" office:value="3352.09" table:style-name="ce10">
            <text:p>3.352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BER GUIMARÃES ARARU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734.05" table:style-name="ce10">
            <text:p>3.734,05</text:p>
          </table:table-cell>
          <table:table-cell table:style-name="ce9"/>
          <table:table-cell office:value-type="float" office:value="499.68" table:style-name="ce14">
            <text:p>499,68</text:p>
          </table:table-cell>
          <table:table-cell table:number-columns-spanned="2" table:number-rows-spanned="1" table:style-name="ce25"/>
          <table:covered-table-cell/>
          <table:table-cell office:value-type="float" office:value="11510" table:style-name="ce10">
            <text:p>11.510,00</text:p>
          </table:table-cell>
          <table:table-cell office:value-type="float" office:value="35029.67" table:style-name="ce10">
            <text:p>35.029,67</text:p>
          </table:table-cell>
          <table:table-cell office:value-type="float" office:value="-2527.92" table:style-name="ce12">
            <text:p>-2.527,92</text:p>
          </table:table-cell>
          <table:table-cell table:style-name="ce9"/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3272.75" table:style-name="ce12">
            <text:p>-3.272,75</text:p>
          </table:table-cell>
          <table:table-cell office:value-type="float" office:value="31756.92" table:style-name="ce10">
            <text:p>31.756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LLINGTON MARCONDE PINHEIRO DE ALMEID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PETIÇÃO E PROTOCOLO (CAVT)</text:p>
          </table:table-cell>
          <table:table-cell table:number-columns-repeated="3" table:style-name="ce9"/>
          <table:table-cell office:value-type="float" office:value="3860.17" table:style-name="ce10">
            <text:p>3.86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60.17" table:style-name="ce10">
            <text:p>3.860,17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860.17" table:style-name="ce10">
            <text:p>3.860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LLINGTON VASCONCELOS SILV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DE PRECATÓRIOS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174.42" table:style-name="ce10">
            <text:p>3.174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20.07" table:style-name="ce10">
            <text:p>3.120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36.46" table:style-name="ce10">
            <text:p>20.036,46</text:p>
          </table:table-cell>
          <table:table-cell office:value-type="float" office:value="-2021.3" table:style-name="ce12">
            <text:p>-2.021,30</text:p>
          </table:table-cell>
          <table:table-cell office:value-type="float" office:value="-3018.24" table:style-name="ce12">
            <text:p>-3.018,24</text:p>
          </table:table-cell>
          <table:table-cell office:value-type="float" office:value="-4425.49" table:style-name="ce12">
            <text:p>-4.425,49</text:p>
          </table:table-cell>
          <table:table-cell office:value-type="float" office:value="0" table:style-name="ce13">
            <text:p>0,00</text:p>
          </table:table-cell>
          <table:table-cell office:value-type="float" office:value="-9465.0300000000007" table:style-name="ce12">
            <text:p>-9.465,03</text:p>
          </table:table-cell>
          <table:table-cell office:value-type="float" office:value="10571.43" table:style-name="ce10">
            <text:p>10.571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NDELL SILVA SOARE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13036.55" table:style-name="ce10">
            <text:p>13.036,55</text:p>
          </table:table-cell>
          <table:table-cell table:number-columns-repeated="2" table:style-name="ce9"/>
          <table:table-cell office:value-type="float" office:value="3455.94" table:style-name="ce10">
            <text:p>3.455,94</text:p>
          </table:table-cell>
          <table:table-cell table:number-columns-spanned="2" table:number-rows-spanned="1" table:style-name="ce25"/>
          <table:covered-table-cell/>
          <table:table-cell office:value-type="float" office:value="6513.09" table:style-name="ce10">
            <text:p>6.513,09</text:p>
          </table:table-cell>
          <table:table-cell office:value-type="float" office:value="23005.58" table:style-name="ce10">
            <text:p>23.005,5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31.4699999999998" table:style-name="ce12">
            <text:p>-2.331,47</text:p>
          </table:table-cell>
          <table:table-cell office:value-type="float" office:value="-1638.94" table:style-name="ce12">
            <text:p>-1.638,94</text:p>
          </table:table-cell>
          <table:table-cell office:value-type="float" office:value="0" table:style-name="ce13">
            <text:p>0,00</text:p>
          </table:table-cell>
          <table:table-cell office:value-type="float" office:value="-4798.8" table:style-name="ce12">
            <text:p>-4.798,80</text:p>
          </table:table-cell>
          <table:table-cell office:value-type="float" office:value="18206.78" table:style-name="ce10">
            <text:p>18.206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RTHER JOSÉ AMARAL BORG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PAGAMENTO (SOF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51.99" table:style-name="ce10">
            <text:p>3.451,99</text:p>
          </table:table-cell>
          <table:table-cell table:style-name="ce9"/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62.03" table:style-name="ce10">
            <text:p>24.762,03</text:p>
          </table:table-cell>
          <table:table-cell office:value-type="float" office:value="-3309.77" table:style-name="ce12">
            <text:p>-3.309,77</text:p>
          </table:table-cell>
          <table:table-cell office:value-type="float" office:value="-4421.25" table:style-name="ce12">
            <text:p>-4.421,25</text:p>
          </table:table-cell>
          <table:table-cell office:value-type="float" office:value="-101.91" table:style-name="ce11">
            <text:p>-101,91</text:p>
          </table:table-cell>
          <table:table-cell office:value-type="float" office:value="0" table:style-name="ce13">
            <text:p>0,00</text:p>
          </table:table-cell>
          <table:table-cell office:value-type="float" office:value="-7832.93" table:style-name="ce12">
            <text:p>-7.832,93</text:p>
          </table:table-cell>
          <table:table-cell office:value-type="float" office:value="16929.099999999999" table:style-name="ce10">
            <text:p>16.92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SLEY SIMPLÍCIO MEL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629.4" table:style-name="ce10">
            <text:p>3.629,40</text:p>
          </table:table-cell>
          <table:table-cell office:value-type="float" office:value="8411.01" table:style-name="ce10">
            <text:p>8.411,01</text:p>
          </table:table-cell>
          <table:table-cell office:value-type="float" office:value="3146.42" table:style-name="ce10">
            <text:p>3.14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88.91" table:style-name="ce10">
            <text:p>26.988,91</text:p>
          </table:table-cell>
          <table:table-cell office:value-type="float" office:value="-2096.37" table:style-name="ce12">
            <text:p>-2.096,37</text:p>
          </table:table-cell>
          <table:table-cell office:value-type="float" office:value="-4902.2700000000004" table:style-name="ce12">
            <text:p>-4.902,27</text:p>
          </table:table-cell>
          <table:table-cell office:value-type="float" office:value="-3292.62" table:style-name="ce12">
            <text:p>-3.292,62</text:p>
          </table:table-cell>
          <table:table-cell office:value-type="float" office:value="0" table:style-name="ce13">
            <text:p>0,00</text:p>
          </table:table-cell>
          <table:table-cell office:value-type="float" office:value="-10291.26" table:style-name="ce12">
            <text:p>-10.291,26</text:p>
          </table:table-cell>
          <table:table-cell office:value-type="float" office:value="16697.650000000001" table:style-name="ce10">
            <text:p>16.697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LAMBERGH HOLANDA BR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770.21" table:style-name="ce10">
            <text:p>1.770,21</text:p>
          </table:table-cell>
          <table:table-cell office:value-type="float" office:value="2232.38" table:style-name="ce10">
            <text:p>2.232,38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17.759999999998" table:style-name="ce10">
            <text:p>24.917,76</text:p>
          </table:table-cell>
          <table:table-cell office:value-type="float" office:value="-3032.27" table:style-name="ce12">
            <text:p>-3.032,27</text:p>
          </table:table-cell>
          <table:table-cell office:value-type="float" office:value="-3548.33" table:style-name="ce12">
            <text:p>-3.548,33</text:p>
          </table:table-cell>
          <table:table-cell office:value-type="float" office:value="-2793.29" table:style-name="ce12">
            <text:p>-2.793,29</text:p>
          </table:table-cell>
          <table:table-cell office:value-type="float" office:value="0" table:style-name="ce13">
            <text:p>0,00</text:p>
          </table:table-cell>
          <table:table-cell office:value-type="float" office:value="-9373.89" table:style-name="ce12">
            <text:p>-9.373,89</text:p>
          </table:table-cell>
          <table:table-cell office:value-type="float" office:value="15543.87" table:style-name="ce10">
            <text:p>15.543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LANY REGINA ALVES DA SILVA LOPES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7113.38" table:style-name="ce10">
            <text:p>17.113,38</text:p>
          </table:table-cell>
          <table:table-cell table:number-columns-repeated="2" table:style-name="ce9"/>
          <table:table-cell office:value-type="float" office:value="3562.77" table:style-name="ce10">
            <text:p>3.562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676.150000000001" table:style-name="ce10">
            <text:p>20.676,15</text:p>
          </table:table-cell>
          <table:table-cell office:value-type="float" office:value="-2352.0500000000002" table:style-name="ce12">
            <text:p>-2.352,05</text:p>
          </table:table-cell>
          <table:table-cell office:value-type="float" office:value="-3085.73" table:style-name="ce12">
            <text:p>-3.085,7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437.78" table:style-name="ce12">
            <text:p>-5.437,78</text:p>
          </table:table-cell>
          <table:table-cell office:value-type="float" office:value="15238.37" table:style-name="ce10">
            <text:p>15.238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SON AUGUSTO OURIVES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UNP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989.19" table:style-name="ce10">
            <text:p>2.989,19</text:p>
          </table:table-cell>
          <table:table-cell table:number-columns-spanned="2" table:number-rows-spanned="1" table:style-name="ce25"/>
          <table:covered-table-cell/>
          <table:table-cell office:value-type="float" office:value="6577.02" table:style-name="ce10">
            <text:p>6.577,02</text:p>
          </table:table-cell>
          <table:table-cell office:value-type="float" office:value="22720.23" table:style-name="ce10">
            <text:p>22.720,23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360.98" table:style-name="ce12">
            <text:p>-2.360,98</text:p>
          </table:table-cell>
          <table:table-cell office:value-type="float" office:value="-1301.44" table:style-name="ce12">
            <text:p>-1.301,44</text:p>
          </table:table-cell>
          <table:table-cell office:value-type="float" office:value="0" table:style-name="ce13">
            <text:p>0,00</text:p>
          </table:table-cell>
          <table:table-cell office:value-type="float" office:value="-5069.75" table:style-name="ce12">
            <text:p>-5.069,75</text:p>
          </table:table-cell>
          <table:table-cell office:value-type="float" office:value="17650.48" table:style-name="ce10">
            <text:p>17.650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ARA MARIA DA COSTA BARBOZA ROCHA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447.87" table:style-name="ce10">
            <text:p>1.447,87</text:p>
          </table:table-cell>
          <table:table-cell table:style-name="ce9"/>
          <table:table-cell office:value-type="float" office:value="1513.36" table:style-name="ce10">
            <text:p>1.513,36</text:p>
          </table:table-cell>
          <table:table-cell table:number-columns-spanned="2" table:number-rows-spanned="1" table:style-name="ce25"/>
          <table:covered-table-cell/>
          <table:table-cell office:value-type="float" office:value="6541.87" table:style-name="ce10">
            <text:p>6.541,87</text:p>
          </table:table-cell>
          <table:table-cell office:value-type="float" office:value="21138.959999999999" table:style-name="ce10">
            <text:p>21.138,96</text:p>
          </table:table-cell>
          <table:table-cell office:value-type="float" office:value="-888.44" table:style-name="ce11">
            <text:p>-888,44</text:p>
          </table:table-cell>
          <table:table-cell office:value-type="float" office:value="-1908.61" table:style-name="ce12">
            <text:p>-1.908,61</text:p>
          </table:table-cell>
          <table:table-cell office:value-type="float" office:value="-5861.94" table:style-name="ce12">
            <text:p>-5.861,94</text:p>
          </table:table-cell>
          <table:table-cell office:value-type="float" office:value="0" table:style-name="ce13">
            <text:p>0,00</text:p>
          </table:table-cell>
          <table:table-cell office:value-type="float" office:value="-8658.99" table:style-name="ce12">
            <text:p>-8.658,99</text:p>
          </table:table-cell>
          <table:table-cell office:value-type="float" office:value="12479.97" table:style-name="ce10">
            <text:p>12.479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ASMIN BARBOSA FONTES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681.08" table:style-name="ce10">
            <text:p>5.681,08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office:value-type="float" office:value="2840.54" table:style-name="ce10">
            <text:p>2.840,54</text:p>
          </table:table-cell>
          <table:table-cell office:value-type="float" office:value="8521.6200000000008" table:style-name="ce10">
            <text:p>8.521,62</text:p>
          </table:table-cell>
          <table:table-cell office:value-type="float" office:value="-309.94" table:style-name="ce11">
            <text:p>-309,94</text:p>
          </table:table-cell>
          <table:table-cell office:value-type="float" office:value="-607.70000000000005" table:style-name="ce11">
            <text:p>-607,7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917.64" table:style-name="ce11">
            <text:p>-917,64</text:p>
          </table:table-cell>
          <table:table-cell office:value-type="float" office:value="7603.98" table:style-name="ce10">
            <text:p>7.603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ONALDO CARLOS ESTEVÃO DA COST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3559.34" table:style-name="ce10">
            <text:p>13.559,34</text:p>
          </table:table-cell>
          <table:table-cell office:value-type="float" office:value="3269.41" table:style-name="ce10">
            <text:p>3.269,41</text:p>
          </table:table-cell>
          <table:table-cell table:style-name="ce9"/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77.66" table:style-name="ce10">
            <text:p>19.177,66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2693.82" table:style-name="ce12">
            <text:p>-2.693,82</text:p>
          </table:table-cell>
          <table:table-cell office:value-type="float" office:value="-2080" table:style-name="ce12">
            <text:p>-2.080,00</text:p>
          </table:table-cell>
          <table:table-cell office:value-type="float" office:value="0" table:style-name="ce13">
            <text:p>0,00</text:p>
          </table:table-cell>
          <table:table-cell office:value-type="float" office:value="-6810.79" table:style-name="ce12">
            <text:p>-6.810,79</text:p>
          </table:table-cell>
          <table:table-cell office:value-type="float" office:value="12366.87" table:style-name="ce10">
            <text:p>12.366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AILDA CARDOS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5.68" table:style-name="ce10">
            <text:p>1.935,68</text:p>
          </table:table-cell>
          <table:table-cell table:number-columns-repeated="2" table:style-name="ce9"/>
          <table:table-cell office:value-type="float" office:value="-1111.8699999999999" table:style-name="ce12">
            <text:p>-1.111,87</text:p>
          </table:table-cell>
          <table:table-cell office:value-type="float" office:value="0" table:style-name="ce13">
            <text:p>0,00</text:p>
          </table:table-cell>
          <table:table-cell office:value-type="float" office:value="-1111.8699999999999" table:style-name="ce12">
            <text:p>-1.111,87</text:p>
          </table:table-cell>
          <table:table-cell office:value-type="float" office:value="823.81" table:style-name="ce14">
            <text:p>823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ANELI MALTA PRAT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56.4799999999996" table:style-name="ce10">
            <text:p>4.256,48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923.48" table:style-name="ce12">
            <text:p>-1.923,48</text:p>
          </table:table-cell>
          <table:table-cell office:value-type="float" office:value="0" table:style-name="ce13">
            <text:p>0,00</text:p>
          </table:table-cell>
          <table:table-cell office:value-type="float" office:value="-1948.11" table:style-name="ce12">
            <text:p>-1.948,11</text:p>
          </table:table-cell>
          <table:table-cell office:value-type="float" office:value="2308.37" table:style-name="ce10">
            <text:p>2.308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ENAIDE MONTE SOARES DE OLIVEIRA RAM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247.99" table:style-name="ce10">
            <text:p>11.247,99</text:p>
          </table:table-cell>
          <table:table-cell office:value-type="float" office:value="12532.19" table:style-name="ce10">
            <text:p>12.532,19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office:value-type="float" office:value="11890.09" table:style-name="ce10">
            <text:p>11.890,09</text:p>
          </table:table-cell>
          <table:table-cell office:value-type="float" office:value="37207.879999999997" table:style-name="ce10">
            <text:p>37.207,88</text:p>
          </table:table-cell>
          <table:table-cell office:value-type="float" office:value="-2653.35" table:style-name="ce12">
            <text:p>-2.653,35</text:p>
          </table:table-cell>
          <table:table-cell office:value-type="float" office:value="-4416.92" table:style-name="ce12">
            <text:p>-4.416,92</text:p>
          </table:table-cell>
          <table:table-cell office:value-type="float" office:value="-2925.53" table:style-name="ce12">
            <text:p>-2.925,53</text:p>
          </table:table-cell>
          <table:table-cell office:value-type="float" office:value="0" table:style-name="ce13">
            <text:p>0,00</text:p>
          </table:table-cell>
          <table:table-cell office:value-type="float" office:value="-9995.7999999999993" table:style-name="ce12">
            <text:p>-9.995,80</text:p>
          </table:table-cell>
          <table:table-cell office:value-type="float" office:value="27212.080000000002" table:style-name="ce10">
            <text:p>27.212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ILDA MONTEIRO CAVALCANTE FILH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PETIÇÃO E PROTOCOLO (CAVT)</text:p>
          </table:table-cell>
          <table:table-cell table:number-columns-repeated="3" table:style-name="ce9"/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2.81" table:style-name="ce10">
            <text:p>1.672,81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672.81" table:style-name="ce10">
            <text:p>1.672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ULEIDE ALVES DOS SANTO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7904.03" table:style-name="ce10">
            <text:p>17.904,03</text:p>
          </table:table-cell>
          <table:table-cell table:number-columns-repeated="2"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office:value-type="float" office:value="8952.02" table:style-name="ce10">
            <text:p>8.952,02</text:p>
          </table:table-cell>
          <table:table-cell office:value-type="float" office:value="27618.78" table:style-name="ce10">
            <text:p>27.618,78</text:p>
          </table:table-cell>
          <table:table-cell office:value-type="float" office:value="-1683.78" table:style-name="ce12">
            <text:p>-1.683,78</text:p>
          </table:table-cell>
          <table:table-cell office:value-type="float" office:value="-3067.61" table:style-name="ce12">
            <text:p>-3.067,61</text:p>
          </table:table-cell>
          <table:table-cell office:value-type="float" office:value="-1530.88" table:style-name="ce12">
            <text:p>-1.530,88</text:p>
          </table:table-cell>
          <table:table-cell office:value-type="float" office:value="0" table:style-name="ce13">
            <text:p>0,00</text:p>
          </table:table-cell>
          <table:table-cell office:value-type="float" office:value="-6282.27" table:style-name="ce12">
            <text:p>-6.282,27</text:p>
          </table:table-cell>
          <table:table-cell office:value-type="float" office:value="21336.51" table:style-name="ce10">
            <text:p>21.336,51</text:p>
          </table:table-cell>
          <table:table-cell table:number-columns-repeated="2" table:style-name="ce9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29">
            <text:p>TOTAL</text:p>
          </table:table-cell>
          <table:covered-table-cell table:number-columns-repeated="2"/>
          <table:table-cell office:value-type="float" office:value="9681095.5" table:style-name="ce16">
            <text:p>9.681.095,50</text:p>
          </table:table-cell>
          <table:table-cell office:value-type="float" office:value="1239628.72" table:style-name="ce16">
            <text:p>1.239.628,72</text:p>
          </table:table-cell>
          <table:table-cell office:value-type="float" office:value="2852493.91" table:style-name="ce16">
            <text:p>2.852.493,91</text:p>
          </table:table-cell>
          <table:table-cell office:value-type="float" office:value="1732231.87" table:style-name="ce16">
            <text:p>1.732.231,87</text:p>
          </table:table-cell>
          <table:table-cell office:value-type="float" office:value="660392.55000000005" table:number-columns-spanned="2" table:number-rows-spanned="1" table:style-name="ce30">
            <text:p>660.392,55</text:p>
          </table:table-cell>
          <table:covered-table-cell/>
          <table:table-cell office:value-type="float" office:value="2314489.7200000002" table:style-name="ce16">
            <text:p>2.314.489,72</text:p>
          </table:table-cell>
          <table:table-cell office:value-type="float" office:value="18480332.27" table:style-name="ce16">
            <text:p>18.480.332,27</text:p>
          </table:table-cell>
          <table:table-cell office:value-type="float" office:value="-1395741.18" table:style-name="ce17">
            <text:p>-1.395.741,18</text:p>
          </table:table-cell>
          <table:table-cell office:value-type="float" office:value="-2515674.23" table:style-name="ce17">
            <text:p>-2.515.674,23</text:p>
          </table:table-cell>
          <table:table-cell office:value-type="float" office:value="-1890459.1" table:style-name="ce17">
            <text:p>-1.890.459,10</text:p>
          </table:table-cell>
          <table:table-cell office:value-type="float" office:value="-62987.72" table:style-name="ce17">
            <text:p>-62.987,72</text:p>
          </table:table-cell>
          <table:table-cell office:value-type="float" office:value="-5864862.2300000004" table:style-name="ce17">
            <text:p>-5.864.862,23</text:p>
          </table:table-cell>
          <table:table-cell office:value-type="float" office:value="12615470.039999999" table:style-name="ce16">
            <text:p>12.615.470,04</text:p>
          </table:table-cell>
          <table:table-cell office:value-type="float" office:value="0" table:style-name="ce18">
            <text:p>0,00</text:p>
          </table:table-cell>
          <table:table-cell office:value-type="float" office:value="0" table:style-name="ce18">
            <text:p>0,00</text:p>
          </table:table-cell>
          <table:table-cell table:number-columns-repeated="16365"/>
        </table:table-row>
        <table:table-row table:style-name="ro2">
          <table:table-cell office:value-type="string" table:style-name="ce19">
            <text:p>[i] Remuneração do cargo efetivo - Vencimento, G.A.J., V.P.I, Adicionais de Qualificação, G.A.E e G.A.S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] V.P.N.I., Adicional por tempo de serviço, quintos, décimos e vantagens decorrentes de sentença judicial ou extensão administrativa, abono de permanênci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i] Auxílio-alimentação, Auxílio-transporte, Auxílio Pré-escolar, Auxílio Saúde, Auxílio Natalidade, Auxílio Moradia, Ajuda de Custo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v] Abono constitucional de 1/3 de férias, indenização de férias, antecipação de férias, gratificação natalina, antecipação de gratificação natalina, serviço extraordinário, substituição, pagamentos retroativos, além de outras desta natureza. <text:s text:c="2"/>[v] Gratificações de qualquer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] Total dos rendimentos pagos no mê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i] Contribuição Previdenciária Oficial (Plano de Seguridade Social do Servidor Público e Regime Geral de Previdência Social). [viii] Imposto de Renda Retido na Fonte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x] Cotas de participação de auxílio pré-escolar, auxílio transporte e demais descontos extraordinários de caráter não pessoal. [x] Valores retidos por excederem ao teto remuneratório constitucional conforme Resoluções nº 13 e 14, do CNJ.</text:p>
          </table:table-cell>
          <table:table-cell table:number-columns-repeated="16383"/>
        </table:table-row>
        <table:table-row table:style-name="ro2">
          <table:table-cell office:value-type="string" table:style-name="ce19">
            <text:p>11 Total dos descontos efetuados no mês.</text:p>
          </table:table-cell>
          <table:table-cell table:number-columns-repeated="16383"/>
        </table:table-row>
        <table:table-row table:style-name="ro2">
          <table:table-cell office:value-type="string" table:style-name="ce19">
            <text:p>12 Rendimento líquido após os descontos referidos nos itens anteriores.</text:p>
          </table:table-cell>
          <table:table-cell table:number-columns-repeated="16383"/>
        </table:table-row>
        <table:table-row table:style-name="ro2">
          <table:table-cell office:value-type="string" table:style-name="ce19">
            <text:p>13 Remuneração percebida no órgão de origem por magistrados e servidores, cedidos ou requisitados, optantes por aquela remuneração. 14 Valor de diárias efetivamente pago no mês de referência, ainda que o período de afastamento se estenda para além deste.</text:p>
          </table:table-cell>
          <table:table-cell table:number-columns-repeated="16383"/>
        </table:table-row>
        <table:table-row table:number-rows-repeated="1047740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P0">
      <number:number number:decimal-places="2" number:min-integer-digits="1"/>
    </number:number-style>
    <number:number-style style:name="N36">
      <number:number number:decimal-places="2" number:min-integer-digits="1"/>
      <style:map style:condition="value()&gt;=0" style:apply-style-name="N36P0"/>
    </number:number-style>
    <number:number-style style:name="N37P0">
      <number:number number:decimal-places="2" number:min-integer-digits="1" number:grouping="true"/>
    </number:number-style>
    <number:number-style style:name="N37">
      <number:number number:decimal-places="2" number:min-integer-digits="1" number:grouping="true"/>
      <style:map style:condition="value()&gt;=0" style:apply-style-name="N37P0"/>
    </number:number-style>
    <number:number-style style:name="N38">
      <style:text-properties fo:color="#FF0000"/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Online2PDF.com</meta:initial-creator>
    <dc:creator>Marianize Bento Patitucci da Silva</dc:creator>
    <meta:creation-date>2023-01-05T00:46:06Z</meta:creation-date>
    <dc:date>2023-01-04T23:47:03Z</dc:date>
    <meta:editing-duration>PT0S</meta:editing-duration>
  </office:meta>
</office:document-meta>
</file>