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1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7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7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9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0.926041666666667cm"/>
    </style:style>
    <style:style style:name="co11" style:family="table-column">
      <style:table-column-properties fo:break-before="auto" style:column-width="0.185208333333333cm"/>
    </style:style>
    <style:style style:name="ro1" style:family="table-row">
      <style:table-row-properties style:row-height="8.1pt" style:use-optimal-row-height="false" fo:break-before="auto"/>
    </style:style>
    <style:style style:name="ro2" style:family="table-row">
      <style:table-row-properties style:row-height="5.1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2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5" table:number-columns-repeated="2" table:default-cell-style-name="ce3"/>
        <table:table-column table:style-name="co9" table:default-cell-style-name="ce3"/>
        <table:table-column table:style-name="co5" table:number-columns-repeated="2" table:default-cell-style-name="ce3"/>
        <table:table-column table:style-name="co10" table:default-cell-style-name="ce3"/>
        <table:table-column table:style-name="co5" table:number-columns-repeated="3" table:default-cell-style-name="ce3"/>
        <table:table-column table:style-name="co11" table:default-cell-style-name="ce3"/>
        <table:table-column table:style-name="co6" table:number-columns-repeated="16364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JULHO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20">
            <text:p>Nome</text:p>
          </table:table-cell>
          <table:table-cell office:value-type="string" table:number-columns-spanned="1" table:number-rows-spanned="2" table:style-name="ce20">
            <text:p>CARGO</text:p>
          </table:table-cell>
          <table:table-cell office:value-type="string" table:number-columns-spanned="1" table:number-rows-spanned="2" table:style-name="ce20">
            <text:p>LOTAÇÃO</text:p>
          </table:table-cell>
          <table:table-cell office:value-type="string" table:number-columns-spanned="8" table:number-rows-spanned="1" table:style-name="ce21">
            <text:p>RENDIMENTOS</text:p>
          </table:table-cell>
          <table:covered-table-cell table:number-columns-repeated="7"/>
          <table:table-cell office:value-type="string" table:number-columns-spanned="5" table:number-rows-spanned="1" table:style-name="ce21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2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1" table:number-rows-spanned="2" table:style-name="ce22">
            <text:p><text:span text:style-name="T1">Remuneração do Órgão de origem</text:span><text:span text:style-name="T1"/></text:p>
            <text:p><text:span text:style-name="T1">13</text:span></text:p>
          </table:table-cell>
          <table:table-cell office:value-type="string" table:number-columns-spanned="1" table:number-rows-spanned="2" table:style-name="ce23">
            <text:p>Diárias 14</text:p>
          </table:table-cell>
          <table:table-cell table:number-columns-repeated="16365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number-columns-spanned="2" table:number-rows-spanned="1" table:style-name="ce24">
            <text:p>Vantagens <text:s/>Eventuais (IV)</text:p>
          </table:table-cell>
          <table:covered-table-cell/>
          <table:table-cell office:value-type="string" table:style-name="ce6">
            <text:p>Gratificações (V)</text:p>
          </table:table-cell>
          <table:table-cell office:value-type="string" table:style-name="ce7">
            <text:p>Total do Crédito (VI)</text:p>
          </table:table-cell>
          <table:table-cell office:value-type="string" table:style-name="ce5">
            <text:p><text:span text:style-name="T1">Previdência Pública</text:span><text:span text:style-name="T1"/></text:p>
            <text:p><text:span text:style-name="T1">(VII)</text:span></text:p>
          </table:table-cell>
          <table:table-cell office:value-type="string" table:style-name="ce6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7">
            <text:p>Total do Desconto 11</text:p>
          </table:table-cell>
          <table:covered-table-cell/>
          <table:covered-table-cell/>
          <table:covered-table-cell/>
          <table:table-cell table:number-columns-repeated="16365"/>
        </table:table-row>
        <table:table-row table:style-name="ro4">
          <table:table-cell office:value-type="string" table:style-name="ce8">
            <text:p>ADRIANA MARIA CÂMARA DE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UNIÃO DOS PALMARE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98.870000000003" table:style-name="ce10">
            <text:p>35.098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2">
            <text:p>-8.167,34</text:p>
          </table:table-cell>
          <table:table-cell office:value-type="float" office:value="-3189.22" table:style-name="ce12">
            <text:p>-3.189,22</text:p>
          </table:table-cell>
          <table:table-cell office:value-type="float" office:value="0" table:style-name="ce13">
            <text:p>0,00</text:p>
          </table:table-cell>
          <table:table-cell office:value-type="float" office:value="-12184.95" table:style-name="ce12">
            <text:p>-12.184,95</text:p>
          </table:table-cell>
          <table:table-cell office:value-type="float" office:value="22913.919999999998" table:style-name="ce10">
            <text:p>22.913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DA SILVA ESTEVE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7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427.75" table:style-name="ce10">
            <text:p>2.42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16.86" table:style-name="ce10">
            <text:p>36.116,86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544.98" table:style-name="ce12">
            <text:p>-2.544,98</text:p>
          </table:table-cell>
          <table:table-cell office:value-type="float" office:value="0" table:style-name="ce13">
            <text:p>0,00</text:p>
          </table:table-cell>
          <table:table-cell office:value-type="float" office:value="-14663.99" table:style-name="ce12">
            <text:p>-14.663,99</text:p>
          </table:table-cell>
          <table:table-cell office:value-type="float" office:value="21452.87" table:style-name="ce10">
            <text:p>21.45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INO PLÁCIDO NETO JÚNIOR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18.870000000003" table:style-name="ce10">
            <text:p>35.318,8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5690.56" table:style-name="ce12">
            <text:p>-5.690,56</text:p>
          </table:table-cell>
          <table:table-cell office:value-type="float" office:value="-2253.65" table:style-name="ce12">
            <text:p>-2.253,65</text:p>
          </table:table-cell>
          <table:table-cell office:value-type="float" office:value="0" table:style-name="ce13">
            <text:p>0,00</text:p>
          </table:table-cell>
          <table:table-cell office:value-type="float" office:value="-13296.31" table:style-name="ce12">
            <text:p>-13.296,31</text:p>
          </table:table-cell>
          <table:table-cell office:value-type="float" office:value="22022.560000000001" table:style-name="ce10">
            <text:p>22.022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A DE BARROS ARAÚJO CABÚ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9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168.83" table:style-name="ce10">
            <text:p>2.168,83</text:p>
          </table:table-cell>
          <table:table-cell table:number-columns-spanned="2" table:number-rows-spanned="1" table:style-name="ce25"/>
          <table:covered-table-cell/>
          <table:table-cell office:value-type="float" office:value="4491.88" table:style-name="ce10">
            <text:p>4.491,88</text:p>
          </table:table-cell>
          <table:table-cell office:value-type="float" office:value="40349.82" table:style-name="ce10">
            <text:p>40.349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9246.19" table:style-name="ce12">
            <text:p>-9.246,19</text:p>
          </table:table-cell>
          <table:table-cell office:value-type="float" office:value="-2269.46" table:style-name="ce12">
            <text:p>-2.269,46</text:p>
          </table:table-cell>
          <table:table-cell office:value-type="float" office:value="0" table:style-name="ce13">
            <text:p>0,00</text:p>
          </table:table-cell>
          <table:table-cell office:value-type="float" office:value="-12344.04" table:style-name="ce12">
            <text:p>-12.344,04</text:p>
          </table:table-cell>
          <table:table-cell office:value-type="float" office:value="28005.78" table:style-name="ce10">
            <text:p>28.005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NSO CAVALCANTE DE ALBUQUERQUE FIL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0ª VARA DO TRABALHO DE MACEIÓ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4663.5600000000004" table:style-name="ce10">
            <text:p>4.663,56</text:p>
          </table:table-cell>
          <table:table-cell office:value-type="float" office:value="26202.639999999999" table:number-columns-spanned="2" table:number-rows-spanned="1" table:style-name="ce26">
            <text:p>26.202,64</text:p>
          </table:table-cell>
          <table:covered-table-cell/>
          <table:table-cell table:style-name="ce9"/>
          <table:table-cell office:value-type="float" office:value="65383.7" table:style-name="ce10">
            <text:p>65.383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9242.01" table:style-name="ce12">
            <text:p>-9.242,01</text:p>
          </table:table-cell>
          <table:table-cell office:value-type="float" office:value="-5972.94" table:style-name="ce12">
            <text:p>-5.972,94</text:p>
          </table:table-cell>
          <table:table-cell office:value-type="float" office:value="0" table:style-name="ce13">
            <text:p>0,00</text:p>
          </table:table-cell>
          <table:table-cell office:value-type="float" office:value="-16043.34" table:style-name="ce12">
            <text:p>-16.043,34</text:p>
          </table:table-cell>
          <table:table-cell office:value-type="float" office:value="49340.36" table:style-name="ce10">
            <text:p>49.340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MAGALHÃES BARBOS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5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927.81" table:style-name="ce10">
            <text:p>35.927,81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5442.4" table:style-name="ce12">
            <text:p>-5.442,40</text:p>
          </table:table-cell>
          <table:table-cell office:value-type="float" office:value="0" table:style-name="ce13">
            <text:p>0,00</text:p>
          </table:table-cell>
          <table:table-cell office:value-type="float" office:value="-17665.68" table:style-name="ce12">
            <text:p>-17.665,68</text:p>
          </table:table-cell>
          <table:table-cell office:value-type="float" office:value="18262.13" table:style-name="ce10">
            <text:p>18.262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SA DE MORAIS AMORIM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69.06" table:style-name="ce10">
            <text:p>3.169,06</text:p>
          </table:table-cell>
          <table:table-cell office:value-type="float" office:value="1628.31" table:number-columns-spanned="2" table:number-rows-spanned="1" table:style-name="ce26">
            <text:p>1.628,31</text:p>
          </table:table-cell>
          <table:covered-table-cell/>
          <table:table-cell table:style-name="ce9"/>
          <table:table-cell office:value-type="float" office:value="36802.019999999997" table:style-name="ce10">
            <text:p>36.802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995.49" table:style-name="ce12">
            <text:p>-7.995,49</text:p>
          </table:table-cell>
          <table:table-cell office:value-type="float" office:value="-6350.94" table:style-name="ce12">
            <text:p>-6.350,94</text:p>
          </table:table-cell>
          <table:table-cell office:value-type="float" office:value="0" table:style-name="ce13">
            <text:p>0,00</text:p>
          </table:table-cell>
          <table:table-cell office:value-type="float" office:value="-15174.82" table:style-name="ce12">
            <text:p>-15.174,82</text:p>
          </table:table-cell>
          <table:table-cell office:value-type="float" office:value="21627.200000000001" table:style-name="ce10">
            <text:p>21.627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0" table:style-name="ce13">
            <text:p>0,0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ANTONIO GALINDO SOBRAL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09.54" table:style-name="ce10">
            <text:p>3.109,54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6798.65" table:style-name="ce10">
            <text:p>36.798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36.97" table:style-name="ce12">
            <text:p>-7.336,97</text:p>
          </table:table-cell>
          <table:table-cell office:value-type="float" office:value="-5240.9399999999996" table:style-name="ce12">
            <text:p>-5.240,94</text:p>
          </table:table-cell>
          <table:table-cell office:value-type="float" office:value="0" table:style-name="ce13">
            <text:p>0,00</text:p>
          </table:table-cell>
          <table:table-cell office:value-type="float" office:value="-13406.3" table:style-name="ce12">
            <text:p>-13.406,30</text:p>
          </table:table-cell>
          <table:table-cell office:value-type="float" office:value="23392.35" table:style-name="ce10">
            <text:p>23.392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HELENA FISCHER INOJ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ANNE HELENA FISCHER I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office:value-type="float" office:value="11820.74" table:style-name="ce10">
            <text:p>11.820,74</text:p>
          </table:table-cell>
          <table:table-cell office:value-type="float" office:value="55383.29" table:style-name="ce10">
            <text:p>55.383,29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4072.21" table:style-name="ce12">
            <text:p>-4.072,21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27687.14" table:style-name="ce12">
            <text:p>-27.687,14</text:p>
          </table:table-cell>
          <table:table-cell office:value-type="float" office:value="27696.15" table:style-name="ce10">
            <text:p>27.696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DRUALDO ALCOFORADO CATÃ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ANTÔNIO ADRUALDO A. C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office:value-type="float" office:value="11820.74" table:style-name="ce10">
            <text:p>11.820,74</text:p>
          </table:table-cell>
          <table:table-cell office:value-type="float" office:value="55419.64" table:style-name="ce10">
            <text:p>55.419,64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4830.8500000000004" table:style-name="ce12">
            <text:p>-4.830,85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28445.78" table:style-name="ce12">
            <text:p>-28.445,78</text:p>
          </table:table-cell>
          <table:table-cell office:value-type="float" office:value="26973.86" table:style-name="ce10">
            <text:p>26.97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CARLOS DUARTE DE FIGUEREDO CAMP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246.71" table:style-name="ce10">
            <text:p>1.246,71</text:p>
          </table:table-cell>
          <table:table-cell office:value-type="float" office:value="1628.31" table:number-columns-spanned="2" table:number-rows-spanned="1" table:style-name="ce26">
            <text:p>1.628,31</text:p>
          </table:table-cell>
          <table:covered-table-cell/>
          <table:table-cell table:style-name="ce9"/>
          <table:table-cell office:value-type="float" office:value="34879.67" table:style-name="ce10">
            <text:p>34.879,67</text:p>
          </table:table-cell>
          <table:table-cell office:value-type="float" office:value="-5341.43" table:style-name="ce12">
            <text:p>-5.341,43</text:p>
          </table:table-cell>
          <table:table-cell office:value-type="float" office:value="-6910.81" table:style-name="ce12">
            <text:p>-6.910,81</text:p>
          </table:table-cell>
          <table:table-cell office:value-type="float" office:value="-892.57" table:style-name="ce11">
            <text:p>-892,57</text:p>
          </table:table-cell>
          <table:table-cell office:value-type="float" office:value="0" table:style-name="ce13">
            <text:p>0,00</text:p>
          </table:table-cell>
          <table:table-cell office:value-type="float" office:value="-13144.81" table:style-name="ce12">
            <text:p>-13.144,81</text:p>
          </table:table-cell>
          <table:table-cell office:value-type="float" office:value="21734.86" table:style-name="ce10">
            <text:p>21.734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MANDO SILVA PINTO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26.720000000001" table:style-name="ce10">
            <text:p>35.226,72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3179.36" table:style-name="ce12">
            <text:p>-3.179,36</text:p>
          </table:table-cell>
          <table:table-cell office:value-type="float" office:value="0" table:style-name="ce13">
            <text:p>0,00</text:p>
          </table:table-cell>
          <table:table-cell office:value-type="float" office:value="-7703.07" table:style-name="ce12">
            <text:p>-7.703,07</text:p>
          </table:table-cell>
          <table:table-cell office:value-type="float" office:value="27523.65" table:style-name="ce10">
            <text:p>27.523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IANCA TENÓRIO CALAÇ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38.019999999997" table:style-name="ce10">
            <text:p>36.038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587.56" table:style-name="ce12">
            <text:p>-7.587,56</text:p>
          </table:table-cell>
          <table:table-cell office:value-type="float" office:value="-5446.92" table:style-name="ce12">
            <text:p>-5.446,92</text:p>
          </table:table-cell>
          <table:table-cell office:value-type="float" office:value="0" table:style-name="ce13">
            <text:p>0,00</text:p>
          </table:table-cell>
          <table:table-cell office:value-type="float" office:value="-13862.87" table:style-name="ce12">
            <text:p>-13.862,87</text:p>
          </table:table-cell>
          <table:table-cell office:value-type="float" office:value="22175.15" table:style-name="ce10">
            <text:p>22.175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RTHUR DE MACEDO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246.71" table:style-name="ce10">
            <text:p>1.246,71</text:p>
          </table:table-cell>
          <table:table-cell office:value-type="float" office:value="1628.31" table:number-columns-spanned="2" table:number-rows-spanned="1" table:style-name="ce26">
            <text:p>1.628,31</text:p>
          </table:table-cell>
          <table:covered-table-cell/>
          <table:table-cell table:style-name="ce9"/>
          <table:table-cell office:value-type="float" office:value="34879.67" table:style-name="ce10">
            <text:p>34.879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51.9" table:style-name="ce12">
            <text:p>-8.151,90</text:p>
          </table:table-cell>
          <table:table-cell office:value-type="float" office:value="-1153.8800000000001" table:style-name="ce12">
            <text:p>-1.153,88</text:p>
          </table:table-cell>
          <table:table-cell office:value-type="float" office:value="0" table:style-name="ce13">
            <text:p>0,00</text:p>
          </table:table-cell>
          <table:table-cell office:value-type="float" office:value="-10134.17" table:style-name="ce12">
            <text:p>-10.134,17</text:p>
          </table:table-cell>
          <table:table-cell office:value-type="float" office:value="24745.5" table:style-name="ce10">
            <text:p>24.745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A BERTRAND RODRIGUES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ALMEIRA DOS ÍNDI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76.11" table:style-name="ce10">
            <text:p>1.67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65.22" table:style-name="ce10">
            <text:p>35.365,2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4161.3500000000004" table:style-name="ce12">
            <text:p>-4.161,35</text:p>
          </table:table-cell>
          <table:table-cell office:value-type="float" office:value="0" table:style-name="ce13">
            <text:p>0,00</text:p>
          </table:table-cell>
          <table:table-cell office:value-type="float" office:value="-16384.63" table:style-name="ce12">
            <text:p>-16.384,63</text:p>
          </table:table-cell>
          <table:table-cell office:value-type="float" office:value="18980.59" table:style-name="ce10">
            <text:p>18.98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ALANIO TENÓRIO DE MEL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312.0300000000002" table:style-name="ce10">
            <text:p>2.312,03</text:p>
          </table:table-cell>
          <table:table-cell office:value-type="float" office:value="1122.97" table:number-columns-spanned="2" table:number-rows-spanned="1" table:style-name="ce26">
            <text:p>1.122,97</text:p>
          </table:table-cell>
          <table:covered-table-cell/>
          <table:table-cell table:style-name="ce9"/>
          <table:table-cell office:value-type="float" office:value="35439.65" table:style-name="ce10">
            <text:p>35.439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181.14" table:style-name="ce12">
            <text:p>-7.181,14</text:p>
          </table:table-cell>
          <table:table-cell office:value-type="float" office:value="-4660.43" table:style-name="ce12">
            <text:p>-4.660,43</text:p>
          </table:table-cell>
          <table:table-cell office:value-type="float" office:value="0" table:style-name="ce13">
            <text:p>0,00</text:p>
          </table:table-cell>
          <table:table-cell office:value-type="float" office:value="-12669.96" table:style-name="ce12">
            <text:p>-12.669,96</text:p>
          </table:table-cell>
          <table:table-cell office:value-type="float" office:value="22769.69" table:style-name="ce10">
            <text:p>22.769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ÂNIA PEREIRA MARTIN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811.65" table:style-name="ce10">
            <text:p>2.811,65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table:style-name="ce9"/>
          <table:table-cell office:value-type="float" office:value="61393.27" table:style-name="ce10">
            <text:p>61.393,2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779.17" table:style-name="ce12">
            <text:p>-8.779,17</text:p>
          </table:table-cell>
          <table:table-cell office:value-type="float" office:value="-6210.71" table:style-name="ce12">
            <text:p>-6.210,71</text:p>
          </table:table-cell>
          <table:table-cell office:value-type="float" office:value="0" table:style-name="ce13">
            <text:p>0,00</text:p>
          </table:table-cell>
          <table:table-cell office:value-type="float" office:value="-20341.98" table:style-name="ce12">
            <text:p>-20.341,98</text:p>
          </table:table-cell>
          <table:table-cell office:value-type="float" office:value="41051.29" table:style-name="ce10">
            <text:p>41.051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MÁRCIO LIMA DOS SAN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532.5" table:style-name="ce10">
            <text:p>2.532,50</text:p>
          </table:table-cell>
          <table:table-cell office:value-type="float" office:value="1459.87" table:number-columns-spanned="2" table:number-rows-spanned="1" table:style-name="ce26">
            <text:p>1.459,87</text:p>
          </table:table-cell>
          <table:covered-table-cell/>
          <table:table-cell table:style-name="ce9"/>
          <table:table-cell office:value-type="float" office:value="35997.019999999997" table:style-name="ce10">
            <text:p>35.997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4.73" table:style-name="ce12">
            <text:p>-7.384,73</text:p>
          </table:table-cell>
          <table:table-cell office:value-type="float" office:value="-1630.75" table:style-name="ce12">
            <text:p>-1.630,75</text:p>
          </table:table-cell>
          <table:table-cell office:value-type="float" office:value="0" table:style-name="ce13">
            <text:p>0,00</text:p>
          </table:table-cell>
          <table:table-cell office:value-type="float" office:value="-9843.8700000000008" table:style-name="ce12">
            <text:p>-9.843,87</text:p>
          </table:table-cell>
          <table:table-cell office:value-type="float" office:value="26153.15" table:style-name="ce10">
            <text:p>26.153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VINA TIAGO BEZER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7728.85" table:style-name="ce10">
            <text:p>27.728,85</text:p>
          </table:table-cell>
          <table:table-cell table:number-columns-repeated="2"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15.83" table:style-name="ce10">
            <text:p>28.515,83</text:p>
          </table:table-cell>
          <table:table-cell office:value-type="float" office:value="-3391.26" table:style-name="ce12">
            <text:p>-3.391,26</text:p>
          </table:table-cell>
          <table:table-cell office:value-type="float" office:value="-5823.48" table:style-name="ce12">
            <text:p>-5.823,48</text:p>
          </table:table-cell>
          <table:table-cell office:value-type="float" office:value="-2670.85" table:style-name="ce12">
            <text:p>-2.670,85</text:p>
          </table:table-cell>
          <table:table-cell office:value-type="float" office:value="0" table:style-name="ce13">
            <text:p>0,00</text:p>
          </table:table-cell>
          <table:table-cell office:value-type="float" office:value="-11885.59" table:style-name="ce12">
            <text:p>-11.885,59</text:p>
          </table:table-cell>
          <table:table-cell office:value-type="float" office:value="16630.240000000002" table:style-name="ce10">
            <text:p>16.630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DO DA SILVA LIM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32004.65" table:style-name="ce10">
            <text:p>32.004,65</text:p>
          </table:table-cell>
          <table:table-cell office:value-type="float" office:value="1859.76" table:style-name="ce10">
            <text:p>1.859,76</text:p>
          </table:table-cell>
          <table:table-cell office:value-type="float" office:value="1291.42" table:number-columns-spanned="2" table:number-rows-spanned="1" table:style-name="ce26">
            <text:p>1.291,42</text:p>
          </table:table-cell>
          <table:covered-table-cell/>
          <table:table-cell table:style-name="ce9"/>
          <table:table-cell office:value-type="float" office:value="35155.83" table:style-name="ce10">
            <text:p>35.155,83</text:p>
          </table:table-cell>
          <table:table-cell office:value-type="float" office:value="-5277.42" table:style-name="ce12">
            <text:p>-5.277,42</text:p>
          </table:table-cell>
          <table:table-cell office:value-type="float" office:value="-6199.67" table:style-name="ce12">
            <text:p>-6.199,67</text:p>
          </table:table-cell>
          <table:table-cell office:value-type="float" office:value="-2087.63" table:style-name="ce12">
            <text:p>-2.087,63</text:p>
          </table:table-cell>
          <table:table-cell office:value-type="float" office:value="0" table:style-name="ce13">
            <text:p>0,00</text:p>
          </table:table-cell>
          <table:table-cell office:value-type="float" office:value="-13564.72" table:style-name="ce12">
            <text:p>-13.564,72</text:p>
          </table:table-cell>
          <table:table-cell office:value-type="float" office:value="21591.11" table:style-name="ce10">
            <text:p>21.59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<text:s/>FRANÇOS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3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762.41" table:style-name="ce10">
            <text:p>2.762,41</text:p>
          </table:table-cell>
          <table:table-cell office:value-type="float" office:value="295.52" table:number-columns-spanned="2" table:number-rows-spanned="1" table:style-name="ce27">
            <text:p>295,52</text:p>
          </table:table-cell>
          <table:covered-table-cell/>
          <table:table-cell table:style-name="ce9"/>
          <table:table-cell office:value-type="float" office:value="36747.040000000001" table:style-name="ce10">
            <text:p>36.747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63.47" table:style-name="ce12">
            <text:p>-7.463,47</text:p>
          </table:table-cell>
          <table:table-cell office:value-type="float" office:value="-3018.26" table:style-name="ce12">
            <text:p>-3.018,26</text:p>
          </table:table-cell>
          <table:table-cell office:value-type="float" office:value="0" table:style-name="ce13">
            <text:p>0,00</text:p>
          </table:table-cell>
          <table:table-cell office:value-type="float" office:value="-11310.12" table:style-name="ce12">
            <text:p>-11.310,12</text:p>
          </table:table-cell>
          <table:table-cell office:value-type="float" office:value="25436.92" table:style-name="ce10">
            <text:p>25.436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ARÔXA PEREIRA RAMOS BARRET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ELIANE ARÔXA PE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office:value-type="float" office:value="11820.74" table:style-name="ce10">
            <text:p>11.820,74</text:p>
          </table:table-cell>
          <table:table-cell office:value-type="float" office:value="54669.01" table:style-name="ce10">
            <text:p>54.669,01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209.14" table:style-name="ce12">
            <text:p>-3.209,14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26824.07" table:style-name="ce12">
            <text:p>-26.824,07</text:p>
          </table:table-cell>
          <table:table-cell office:value-type="float" office:value="27844.94" table:style-name="ce10">
            <text:p>27.844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A SILVA FALCÃ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219.99" table:style-name="ce10">
            <text:p>3.219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09.1" table:style-name="ce10">
            <text:p>36.909,10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662.72" table:style-name="ce12">
            <text:p>-2.662,72</text:p>
          </table:table-cell>
          <table:table-cell office:value-type="float" office:value="0" table:style-name="ce13">
            <text:p>0,00</text:p>
          </table:table-cell>
          <table:table-cell office:value-type="float" office:value="-14781.73" table:style-name="ce12">
            <text:p>-14.781,73</text:p>
          </table:table-cell>
          <table:table-cell office:value-type="float" office:value="22127.37" table:style-name="ce10">
            <text:p>22.127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LUIZ DA COST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656.74" table:style-name="ce10">
            <text:p>2.656,74</text:p>
          </table:table-cell>
          <table:table-cell office:value-type="float" office:value="922.02" table:number-columns-spanned="2" table:number-rows-spanned="1" table:style-name="ce27">
            <text:p>922,02</text:p>
          </table:table-cell>
          <table:covered-table-cell/>
          <table:table-cell office:value-type="float" office:value="1778.04" table:style-name="ce10">
            <text:p>1.778,04</text:p>
          </table:table-cell>
          <table:table-cell office:value-type="float" office:value="37361.449999999997" table:style-name="ce10">
            <text:p>37.361,45</text:p>
          </table:table-cell>
          <table:table-cell office:value-type="float" office:value="-5207.24" table:style-name="ce12">
            <text:p>-5.207,24</text:p>
          </table:table-cell>
          <table:table-cell office:value-type="float" office:value="-7086.03" table:style-name="ce12">
            <text:p>-7.086,03</text:p>
          </table:table-cell>
          <table:table-cell office:value-type="float" office:value="-3034.46" table:style-name="ce12">
            <text:p>-3.034,46</text:p>
          </table:table-cell>
          <table:table-cell office:value-type="float" office:value="0" table:style-name="ce13">
            <text:p>0,00</text:p>
          </table:table-cell>
          <table:table-cell office:value-type="float" office:value="-15327.73" table:style-name="ce12">
            <text:p>-15.327,73</text:p>
          </table:table-cell>
          <table:table-cell office:value-type="float" office:value="22033.72" table:style-name="ce10">
            <text:p>22.033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63.480000000003" table:style-name="ce10">
            <text:p>36.963,48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office:value-type="float" office:value="-2632.76" table:style-name="ce12">
            <text:p>-2.632,76</text:p>
          </table:table-cell>
          <table:table-cell office:value-type="float" office:value="0" table:style-name="ce13">
            <text:p>0,00</text:p>
          </table:table-cell>
          <table:table-cell office:value-type="float" office:value="-14463.71" table:style-name="ce12">
            <text:p>-14.463,71</text:p>
          </table:table-cell>
          <table:table-cell office:value-type="float" office:value="22499.77" table:style-name="ce10">
            <text:p>22.499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TAVARES NORONHA NET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185.86" table:style-name="ce10">
            <text:p>2.185,86</text:p>
          </table:table-cell>
          <table:table-cell office:value-type="float" office:value="1459.87" table:number-columns-spanned="2" table:number-rows-spanned="1" table:style-name="ce26">
            <text:p>1.459,87</text:p>
          </table:table-cell>
          <table:covered-table-cell/>
          <table:table-cell table:style-name="ce9"/>
          <table:table-cell office:value-type="float" office:value="35650.379999999997" table:style-name="ce10">
            <text:p>35.650,3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32.59" table:style-name="ce12">
            <text:p>-7.332,59</text:p>
          </table:table-cell>
          <table:table-cell office:value-type="float" office:value="-2202.59" table:style-name="ce12">
            <text:p>-2.202,59</text:p>
          </table:table-cell>
          <table:table-cell office:value-type="float" office:value="0" table:style-name="ce13">
            <text:p>0,00</text:p>
          </table:table-cell>
          <table:table-cell office:value-type="float" office:value="-10363.57" table:style-name="ce12">
            <text:p>-10.363,57</text:p>
          </table:table-cell>
          <table:table-cell office:value-type="float" office:value="25286.81" table:style-name="ce10">
            <text:p>25.286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966.39" table:style-name="ce10">
            <text:p>1.966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655.5" table:style-name="ce10">
            <text:p>35.655,50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3012.58" table:style-name="ce12">
            <text:p>-3.012,58</text:p>
          </table:table-cell>
          <table:table-cell office:value-type="float" office:value="0" table:style-name="ce13">
            <text:p>0,00</text:p>
          </table:table-cell>
          <table:table-cell office:value-type="float" office:value="-15235.86" table:style-name="ce12">
            <text:p>-15.235,86</text:p>
          </table:table-cell>
          <table:table-cell office:value-type="float" office:value="20419.64" table:style-name="ce10">
            <text:p>20.419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8ª VARA DO TRABALHO DE MACEIÓ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853.04" table:style-name="ce10">
            <text:p>2.853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894.25" table:style-name="ce10">
            <text:p>41.894,25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287.92" table:style-name="ce12">
            <text:p>-5.287,92</text:p>
          </table:table-cell>
          <table:table-cell office:value-type="float" office:value="0" table:style-name="ce13">
            <text:p>0,00</text:p>
          </table:table-cell>
          <table:table-cell office:value-type="float" office:value="-18983.03" table:style-name="ce12">
            <text:p>-18.983,03</text:p>
          </table:table-cell>
          <table:table-cell office:value-type="float" office:value="22911.22" table:style-name="ce10">
            <text:p>22.911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12.85" table:style-name="ce10">
            <text:p>36.212,85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2263.69" table:style-name="ce12">
            <text:p>-2.263,69</text:p>
          </table:table-cell>
          <table:table-cell office:value-type="float" office:value="0" table:style-name="ce13">
            <text:p>0,00</text:p>
          </table:table-cell>
          <table:table-cell office:value-type="float" office:value="-14146.78" table:style-name="ce12">
            <text:p>-14.146,78</text:p>
          </table:table-cell>
          <table:table-cell office:value-type="float" office:value="22066.07" table:style-name="ce10">
            <text:p>22.066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OSTA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ANTANA DO IPANEM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409.76" table:style-name="ce10">
            <text:p>1.409,76</text:p>
          </table:table-cell>
          <table:table-cell office:value-type="float" office:value="11229.7" table:number-columns-spanned="2" table:number-rows-spanned="1" table:style-name="ce26">
            <text:p>11.229,70</text:p>
          </table:table-cell>
          <table:covered-table-cell/>
          <table:table-cell table:style-name="ce9"/>
          <table:table-cell office:value-type="float" office:value="46328.57" table:style-name="ce10">
            <text:p>46.328,5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9142.1299999999992" table:style-name="ce12">
            <text:p>-9.142,13</text:p>
          </table:table-cell>
          <table:table-cell office:value-type="float" office:value="-1847.16" table:style-name="ce12">
            <text:p>-1.847,16</text:p>
          </table:table-cell>
          <table:table-cell office:value-type="float" office:value="0" table:style-name="ce13">
            <text:p>0,00</text:p>
          </table:table-cell>
          <table:table-cell office:value-type="float" office:value="-16341.39" table:style-name="ce12">
            <text:p>-16.341,39</text:p>
          </table:table-cell>
          <table:table-cell office:value-type="float" office:value="29987.18" table:style-name="ce10">
            <text:p>29.987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.863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63.689999999999" table:style-name="ce10">
            <text:p>16.863,69</text:p>
          </table:table-cell>
          <table:table-cell office:value-type="float" office:value="-2265.4899999999998" table:style-name="ce12">
            <text:p>-2.265,49</text:p>
          </table:table-cell>
          <table:table-cell office:value-type="float" office:value="-3145.15" table:style-name="ce12">
            <text:p>-3.145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10.64" table:style-name="ce12">
            <text:p>-5.410,64</text:p>
          </table:table-cell>
          <table:table-cell office:value-type="float" office:value="11453.05" table:style-name="ce10">
            <text:p>11.453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.004,65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755.279999999999" table:style-name="ce10">
            <text:p>32.755,28</text:p>
          </table:table-cell>
          <table:table-cell office:value-type="float" office:value="-4203.66" table:style-name="ce12">
            <text:p>-4.203,66</text:p>
          </table:table-cell>
          <table:table-cell office:value-type="float" office:value="-6252.32" table:style-name="ce12">
            <text:p>-6.252,32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3">
            <text:p>0,00</text:p>
          </table:table-cell>
          <table:table-cell office:value-type="float" office:value="-10813.48" table:style-name="ce12">
            <text:p>-10.813,48</text:p>
          </table:table-cell>
          <table:table-cell office:value-type="float" office:value="21941.8" table:style-name="ce10">
            <text:p>21.941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1609.65" table:style-name="ce10">
            <text:p>31.609,65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372.38" table:style-name="ce10">
            <text:p>32.372,38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1314.9" table:style-name="ce12">
            <text:p>-1.314,90</text:p>
          </table:table-cell>
          <table:table-cell office:value-type="float" office:value="-1978.16" table:style-name="ce12">
            <text:p>-1.978,16</text:p>
          </table:table-cell>
          <table:table-cell office:value-type="float" office:value="-12769.52" table:style-name="ce12">
            <text:p>-12.769,52</text:p>
          </table:table-cell>
          <table:table-cell office:value-type="float" office:value="19602.86" table:style-name="ce10">
            <text:p>19.602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SIEL IV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ENEDO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397.06" table:style-name="ce10">
            <text:p>3.397,06</text:p>
          </table:table-cell>
          <table:table-cell office:value-type="float" office:value="26202.639999999999" table:number-columns-spanned="2" table:number-rows-spanned="1" table:style-name="ce26">
            <text:p>26.202,64</text:p>
          </table:table-cell>
          <table:covered-table-cell/>
          <table:table-cell table:style-name="ce9"/>
          <table:table-cell office:value-type="float" office:value="68640.91" table:style-name="ce10">
            <text:p>68.640,91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10613.96" table:style-name="ce12">
            <text:p>-10.613,96</text:p>
          </table:table-cell>
          <table:table-cell office:value-type="float" office:value="-3944.79" table:style-name="ce12">
            <text:p>-3.944,79</text:p>
          </table:table-cell>
          <table:table-cell office:value-type="float" office:value="0" table:style-name="ce13">
            <text:p>0,00</text:p>
          </table:table-cell>
          <table:table-cell office:value-type="float" office:value="-19910.849999999999" table:style-name="ce12">
            <text:p>-19.910,85</text:p>
          </table:table-cell>
          <table:table-cell office:value-type="float" office:value="48730.06" table:style-name="ce10">
            <text:p>48.730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A SILV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12.85" table:style-name="ce10">
            <text:p>36.212,85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5124.7299999999996" table:style-name="ce12">
            <text:p>-5.124,73</text:p>
          </table:table-cell>
          <table:table-cell office:value-type="float" office:value="-1976.42" table:style-name="ce12">
            <text:p>-1.976,42</text:p>
          </table:table-cell>
          <table:table-cell office:value-type="float" office:value="0" table:style-name="ce13">
            <text:p>0,00</text:p>
          </table:table-cell>
          <table:table-cell office:value-type="float" office:value="-11961.75" table:style-name="ce12">
            <text:p>-11.961,75</text:p>
          </table:table-cell>
          <table:table-cell office:value-type="float" office:value="24251.1" table:style-name="ce10">
            <text:p>24.251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EITE DE ARRUDA ALENCAR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ÃO LEITE DE ARRUDA A</text:p>
          </table:table-cell>
          <table:table-cell table:number-columns-repeated="2" table:style-name="ce9"/>
          <table:table-cell office:value-type="float" office:value="35617.33" table:style-name="ce10">
            <text:p>35.617,33</text:p>
          </table:table-cell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office:value-type="float" office:value="3675.99" table:style-name="ce10">
            <text:p>3.675,99</text:p>
          </table:table-cell>
          <table:table-cell office:value-type="float" office:value="41395.730000000003" table:style-name="ce10">
            <text:p>41.395,73</text:p>
          </table:table-cell>
          <table:table-cell office:value-type="float" office:value="-828.39" table:style-name="ce11">
            <text:p>-828,39</text:p>
          </table:table-cell>
          <table:table-cell office:value-type="float" office:value="-9751.15" table:style-name="ce12">
            <text:p>-9.751,15</text:p>
          </table:table-cell>
          <table:table-cell office:value-type="float" office:value="-3848.6" table:style-name="ce12">
            <text:p>-3.848,60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22417.78" table:style-name="ce12">
            <text:p>-22.417,78</text:p>
          </table:table-cell>
          <table:table-cell office:value-type="float" office:value="18977.95" table:style-name="ce10">
            <text:p>18.977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BASTOS DA NOVA MOREIR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63.480000000003" table:style-name="ce10">
            <text:p>36.963,48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457.5" table:style-name="ce11">
            <text:p>-457,50</text:p>
          </table:table-cell>
          <table:table-cell office:value-type="float" office:value="0" table:style-name="ce13">
            <text:p>0,00</text:p>
          </table:table-cell>
          <table:table-cell office:value-type="float" office:value="-12340.59" table:style-name="ce12">
            <text:p>-12.340,59</text:p>
          </table:table-cell>
          <table:table-cell office:value-type="float" office:value="24622.89" table:style-name="ce10">
            <text:p>24.622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DOS SANTOS JU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062.66" table:style-name="ce10">
            <text:p>3.06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67.31" table:style-name="ce10">
            <text:p>35.067,31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65.26" table:style-name="ce12">
            <text:p>-6.965,26</text:p>
          </table:table-cell>
          <table:table-cell office:value-type="float" office:value="-5026.03" table:style-name="ce12">
            <text:p>-5.026,03</text:p>
          </table:table-cell>
          <table:table-cell office:value-type="float" office:value="0" table:style-name="ce13">
            <text:p>0,00</text:p>
          </table:table-cell>
          <table:table-cell office:value-type="float" office:value="-12819.68" table:style-name="ce12">
            <text:p>-12.819,68</text:p>
          </table:table-cell>
          <table:table-cell office:value-type="float" office:value="22247.63" table:style-name="ce10">
            <text:p>22.247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SÉ MARCELO VIEIRA D</text:p>
          </table:table-cell>
          <table:table-cell table:number-columns-repeated="2" table:style-name="ce9"/>
          <table:table-cell office:value-type="float" office:value="36237.75" table:style-name="ce10">
            <text:p>36.237,75</text:p>
          </table:table-cell>
          <table:table-cell office:value-type="float" office:value="910.08" table:style-name="ce14">
            <text:p>910,08</text:p>
          </table:table-cell>
          <table:table-cell office:value-type="float" office:value="27840.240000000002" table:number-columns-spanned="2" table:number-rows-spanned="1" table:style-name="ce26">
            <text:p>27.840,24</text:p>
          </table:table-cell>
          <table:covered-table-cell/>
          <table:table-cell office:value-type="float" office:value="9456.59" table:style-name="ce10">
            <text:p>9.456,59</text:p>
          </table:table-cell>
          <table:table-cell office:value-type="float" office:value="74444.66" table:style-name="ce10">
            <text:p>74.444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1497.66" table:style-name="ce12">
            <text:p>-11.497,66</text:p>
          </table:table-cell>
          <table:table-cell office:value-type="float" office:value="-357.5" table:style-name="ce11">
            <text:p>-357,50</text:p>
          </table:table-cell>
          <table:table-cell office:value-type="float" office:value="-6401.02" table:style-name="ce12">
            <text:p>-6.401,02</text:p>
          </table:table-cell>
          <table:table-cell office:value-type="float" office:value="-19084.57" table:style-name="ce12">
            <text:p>-19.084,57</text:p>
          </table:table-cell>
          <table:table-cell office:value-type="float" office:value="55360.09" table:style-name="ce10">
            <text:p>55.360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12.85" table:style-name="ce10">
            <text:p>36.212,85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1830.95" table:style-name="ce12">
            <text:p>-11.830,95</text:p>
          </table:table-cell>
          <table:table-cell office:value-type="float" office:value="24381.9" table:style-name="ce10">
            <text:p>24.381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MAR BATISTA DOS SANTO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50310.99" table:style-name="ce10">
            <text:p>50.310,99</text:p>
          </table:table-cell>
          <table:table-cell table:number-columns-repeated="2" table:style-name="ce9"/>
          <table:table-cell office:value-type="float" office:value="1422.33" table:style-name="ce10">
            <text:p>1.42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733.32" table:style-name="ce10">
            <text:p>51.733,32</text:p>
          </table:table-cell>
          <table:table-cell table:style-name="ce9"/>
          <table:table-cell office:value-type="float" office:value="-1027.49" table:style-name="ce12">
            <text:p>-1.027,49</text:p>
          </table:table-cell>
          <table:table-cell office:value-type="float" office:value="-3677.04" table:style-name="ce12">
            <text:p>-3.677,04</text:p>
          </table:table-cell>
          <table:table-cell office:value-type="float" office:value="0" table:style-name="ce13">
            <text:p>0,00</text:p>
          </table:table-cell>
          <table:table-cell office:value-type="float" office:value="-4704.53" table:style-name="ce12">
            <text:p>-4.704,53</text:p>
          </table:table-cell>
          <table:table-cell office:value-type="float" office:value="47028.79" table:style-name="ce10">
            <text:p>47.02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SSANDRA NATALY DE ANDRADE CARVALHO E LIM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353.56" table:style-name="ce10">
            <text:p>34.353,56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65.26" table:style-name="ce12">
            <text:p>-6.965,26</text:p>
          </table:table-cell>
          <table:table-cell office:value-type="float" office:value="-2442.37" table:style-name="ce12">
            <text:p>-2.442,37</text:p>
          </table:table-cell>
          <table:table-cell office:value-type="float" office:value="0" table:style-name="ce13">
            <text:p>0,00</text:p>
          </table:table-cell>
          <table:table-cell office:value-type="float" office:value="-10236.02" table:style-name="ce12">
            <text:p>-10.236,02</text:p>
          </table:table-cell>
          <table:table-cell office:value-type="float" office:value="24117.54" table:style-name="ce10">
            <text:p>24.117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EN YOKO NAKA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13.64" table:style-name="ce10">
            <text:p>3.113,64</text:p>
          </table:table-cell>
          <table:table-cell office:value-type="float" office:value="10668.22" table:number-columns-spanned="2" table:number-rows-spanned="1" table:style-name="ce26">
            <text:p>10.668,22</text:p>
          </table:table-cell>
          <table:covered-table-cell/>
          <table:table-cell table:style-name="ce9"/>
          <table:table-cell office:value-type="float" office:value="45786.51" table:style-name="ce10">
            <text:p>45.786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8977.52" table:style-name="ce12">
            <text:p>-8.977,52</text:p>
          </table:table-cell>
          <table:table-cell office:value-type="float" office:value="-1427.1" table:style-name="ce12">
            <text:p>-1.427,10</text:p>
          </table:table-cell>
          <table:table-cell office:value-type="float" office:value="0" table:style-name="ce13">
            <text:p>0,00</text:p>
          </table:table-cell>
          <table:table-cell office:value-type="float" office:value="-11233.01" table:style-name="ce12">
            <text:p>-11.233,01</text:p>
          </table:table-cell>
          <table:table-cell office:value-type="float" office:value="34553.5" table:style-name="ce10">
            <text:p>34.553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ERTE NEVES DE SOUZ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LAERTE NEVES DE SOUZ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1660.71" table:style-name="ce10">
            <text:p>1.660,71</text:p>
          </table:table-cell>
          <table:table-cell table:number-columns-spanned="2" table:number-rows-spanned="1" table:style-name="ce25"/>
          <table:covered-table-cell/>
          <table:table-cell office:value-type="float" office:value="10244.64" table:style-name="ce10">
            <text:p>10.244,64</text:p>
          </table:table-cell>
          <table:table-cell office:value-type="float" office:value="53056.56" table:style-name="ce10">
            <text:p>53.056,56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57.5" table:style-name="ce11">
            <text:p>-357,50</text:p>
          </table:table-cell>
          <table:table-cell office:value-type="float" office:value="-6413.54" table:style-name="ce12">
            <text:p>-6.413,54</text:p>
          </table:table-cell>
          <table:table-cell office:value-type="float" office:value="-22396.33" table:style-name="ce12">
            <text:p>-22.396,33</text:p>
          </table:table-cell>
          <table:table-cell office:value-type="float" office:value="30660.23" table:style-name="ce10">
            <text:p>30.660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A COSTA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7631.360000000001" table:style-name="ce10">
            <text:p>37.631,36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68.97" table:style-name="ce10">
            <text:p>39.168,97</text:p>
          </table:table-cell>
          <table:table-cell office:value-type="float" office:value="-5272.74" table:style-name="ce12">
            <text:p>-5.272,74</text:p>
          </table:table-cell>
          <table:table-cell office:value-type="float" office:value="-7505.67" table:style-name="ce12">
            <text:p>-7.505,67</text:p>
          </table:table-cell>
          <table:table-cell office:value-type="float" office:value="-5892.64" table:style-name="ce12">
            <text:p>-5.892,64</text:p>
          </table:table-cell>
          <table:table-cell office:value-type="float" office:value="0" table:style-name="ce13">
            <text:p>0,00</text:p>
          </table:table-cell>
          <table:table-cell office:value-type="float" office:value="-18671.05" table:style-name="ce12">
            <text:p>-18.671,05</text:p>
          </table:table-cell>
          <table:table-cell office:value-type="float" office:value="20497.919999999998" table:style-name="ce10">
            <text:p>20.497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ESPÍRITO SANTO SILVEIR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811.65" table:style-name="ce10">
            <text:p>2.811,65</text:p>
          </table:table-cell>
          <table:table-cell office:value-type="float" office:value="26071.63" table:number-columns-spanned="2" table:number-rows-spanned="1" table:style-name="ce26">
            <text:p>26.071,63</text:p>
          </table:table-cell>
          <table:covered-table-cell/>
          <table:table-cell table:style-name="ce9"/>
          <table:table-cell office:value-type="float" office:value="60887.93" table:style-name="ce10">
            <text:p>60.887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9988.49" table:style-name="ce12">
            <text:p>-9.988,49</text:p>
          </table:table-cell>
          <table:table-cell office:value-type="float" office:value="-2388.13" table:style-name="ce12">
            <text:p>-2.388,13</text:p>
          </table:table-cell>
          <table:table-cell office:value-type="float" office:value="0" table:style-name="ce13">
            <text:p>0,00</text:p>
          </table:table-cell>
          <table:table-cell office:value-type="float" office:value="-13205.01" table:style-name="ce12">
            <text:p>-13.205,01</text:p>
          </table:table-cell>
          <table:table-cell office:value-type="float" office:value="47682.92" table:style-name="ce10">
            <text:p>47.682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ARLOS MONTEIRO COUTIN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ÃO LUÍS DO QUITUNDE/AL</text:p>
          </table:table-cell>
          <table:table-cell table:style-name="ce9"/>
          <table:table-cell office:value-type="float" office:value="5666.53" table:style-name="ce10">
            <text:p>5.666,53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426.7399999999998" table:style-name="ce10">
            <text:p>2.426,74</text:p>
          </table:table-cell>
          <table:table-cell office:value-type="float" office:value="1654.9" table:number-columns-spanned="2" table:number-rows-spanned="1" table:style-name="ce26">
            <text:p>1.654,90</text:p>
          </table:table-cell>
          <table:covered-table-cell/>
          <table:table-cell table:style-name="ce9"/>
          <table:table-cell office:value-type="float" office:value="43437.279999999999" table:style-name="ce10">
            <text:p>43.437,28</text:p>
          </table:table-cell>
          <table:table-cell office:value-type="float" office:value="-5666.53" table:style-name="ce12">
            <text:p>-5.666,53</text:p>
          </table:table-cell>
          <table:table-cell office:value-type="float" office:value="-8745.9699999999993" table:style-name="ce12">
            <text:p>-8.745,97</text:p>
          </table:table-cell>
          <table:table-cell office:value-type="float" office:value="-5120.34" table:style-name="ce12">
            <text:p>-5.120,34</text:p>
          </table:table-cell>
          <table:table-cell office:value-type="float" office:value="0" table:style-name="ce13">
            <text:p>0,00</text:p>
          </table:table-cell>
          <table:table-cell office:value-type="float" office:value="-19532.84" table:style-name="ce12">
            <text:p>-19.532,84</text:p>
          </table:table-cell>
          <table:table-cell office:value-type="float" office:value="23904.44" table:style-name="ce10">
            <text:p>23.904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CÂNDIDO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5334.05" table:style-name="ce10">
            <text:p>5.334,05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9023.160000000003" table:style-name="ce10">
            <text:p>39.023,16</text:p>
          </table:table-cell>
          <table:table-cell office:value-type="float" office:value="-828.39" table:style-name="ce11">
            <text:p>-828,39</text:p>
          </table:table-cell>
          <table:table-cell office:value-type="float" office:value="-6580.38" table:style-name="ce12">
            <text:p>-6.580,38</text:p>
          </table:table-cell>
          <table:table-cell office:value-type="float" office:value="-4748.1099999999997" table:style-name="ce12">
            <text:p>-4.748,11</text:p>
          </table:table-cell>
          <table:table-cell office:value-type="float" office:value="0" table:style-name="ce13">
            <text:p>0,00</text:p>
          </table:table-cell>
          <table:table-cell office:value-type="float" office:value="-12156.88" table:style-name="ce12">
            <text:p>-12.156,88</text:p>
          </table:table-cell>
          <table:table-cell office:value-type="float" office:value="26866.28" table:style-name="ce10">
            <text:p>26.866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SÁVIO DE LIMA GAZZANÉ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UNIÃO DOS PALMARES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017.14" table:style-name="ce10">
            <text:p>2.01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058.35" table:style-name="ce10">
            <text:p>41.058,35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290.8700000000008" table:style-name="ce12">
            <text:p>-8.290,87</text:p>
          </table:table-cell>
          <table:table-cell office:value-type="float" office:value="-3990.35" table:style-name="ce12">
            <text:p>-3.990,35</text:p>
          </table:table-cell>
          <table:table-cell office:value-type="float" office:value="0" table:style-name="ce13">
            <text:p>0,00</text:p>
          </table:table-cell>
          <table:table-cell office:value-type="float" office:value="-17633.32" table:style-name="ce12">
            <text:p>-17.633,32</text:p>
          </table:table-cell>
          <table:table-cell office:value-type="float" office:value="23425.03" table:style-name="ce10">
            <text:p>23.42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HERMES DE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757.61" table:style-name="ce10">
            <text:p>1.75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446.720000000001" table:style-name="ce10">
            <text:p>35.446,72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6223.31" table:style-name="ce12">
            <text:p>-6.223,31</text:p>
          </table:table-cell>
          <table:table-cell office:value-type="float" office:value="0" table:style-name="ce13">
            <text:p>0,00</text:p>
          </table:table-cell>
          <table:table-cell office:value-type="float" office:value="-17322.41" table:style-name="ce12">
            <text:p>-17.322,41</text:p>
          </table:table-cell>
          <table:table-cell office:value-type="float" office:value="18124.310000000001" table:style-name="ce10">
            <text:p>18.124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ÁLIA AZEVEDO SEN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32004.65" table:style-name="ce10">
            <text:p>32.004,65</text:p>
          </table:table-cell>
          <table:table-cell office:value-type="float" office:value="1466.71" table:style-name="ce10">
            <text:p>1.466,71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5155.82" table:style-name="ce10">
            <text:p>35.155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93.38" table:style-name="ce12">
            <text:p>-7.493,38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8849.1" table:style-name="ce12">
            <text:p>-8.849,10</text:p>
          </table:table-cell>
          <table:table-cell office:value-type="float" office:value="26306.720000000001" table:style-name="ce10">
            <text:p>26.30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TON BELTRÃO DE ALBUQUERQUE JÚ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246.71" table:style-name="ce10">
            <text:p>1.246,71</text:p>
          </table:table-cell>
          <table:table-cell office:value-type="float" office:value="2881.31" table:number-columns-spanned="2" table:number-rows-spanned="1" table:style-name="ce26">
            <text:p>2.881,31</text:p>
          </table:table-cell>
          <table:covered-table-cell/>
          <table:table-cell office:value-type="float" office:value="5689.72" table:style-name="ce10">
            <text:p>5.689,72</text:p>
          </table:table-cell>
          <table:table-cell office:value-type="float" office:value="41822.39" table:style-name="ce10">
            <text:p>41.822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9058.7000000000007" table:style-name="ce12">
            <text:p>-9.058,70</text:p>
          </table:table-cell>
          <table:table-cell office:value-type="float" office:value="-3868.56" table:style-name="ce12">
            <text:p>-3.868,56</text:p>
          </table:table-cell>
          <table:table-cell office:value-type="float" office:value="-1282.3599999999999" table:style-name="ce12">
            <text:p>-1.282,36</text:p>
          </table:table-cell>
          <table:table-cell office:value-type="float" office:value="-15038.01" table:style-name="ce12">
            <text:p>-15.038,01</text:p>
          </table:table-cell>
          <table:table-cell office:value-type="float" office:value="26784.38" table:style-name="ce10">
            <text:p>26.784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RLANDO JACQUES DA SILV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90.370000000003" table:style-name="ce10">
            <text:p>35.190,37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3504.72" table:style-name="ce12">
            <text:p>-3.504,72</text:p>
          </table:table-cell>
          <table:table-cell office:value-type="float" office:value="0" table:style-name="ce13">
            <text:p>0,00</text:p>
          </table:table-cell>
          <table:table-cell office:value-type="float" office:value="-8028.43" table:style-name="ce12">
            <text:p>-8.028,43</text:p>
          </table:table-cell>
          <table:table-cell office:value-type="float" office:value="27161.94" table:style-name="ce10">
            <text:p>27.16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PEDRO INÁCIO DA SILVA (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379.86" table:style-name="ce10">
            <text:p>2.379,86</text:p>
          </table:table-cell>
          <table:table-cell table:number-columns-spanned="2" table:number-rows-spanned="1" table:style-name="ce25"/>
          <table:covered-table-cell/>
          <table:table-cell office:value-type="float" office:value="7486.47" table:style-name="ce10">
            <text:p>7.486,47</text:p>
          </table:table-cell>
          <table:table-cell office:value-type="float" office:value="51017.54" table:style-name="ce10">
            <text:p>51.017,54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884.17" table:style-name="ce12">
            <text:p>-9.884,17</text:p>
          </table:table-cell>
          <table:table-cell office:value-type="float" office:value="-3634" table:style-name="ce12">
            <text:p>-3.634,00</text:p>
          </table:table-cell>
          <table:table-cell office:value-type="float" office:value="-3655.37" table:style-name="ce12">
            <text:p>-3.655,37</text:p>
          </table:table-cell>
          <table:table-cell office:value-type="float" office:value="-22862.53" table:style-name="ce12">
            <text:p>-22.862,53</text:p>
          </table:table-cell>
          <table:table-cell office:value-type="float" office:value="28155.01" table:style-name="ce10">
            <text:p>28.155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ATALAI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129.44" table:style-name="ce10">
            <text:p>2.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818.550000000003" table:style-name="ce10">
            <text:p>35.818,55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19.04" table:style-name="ce12">
            <text:p>-6.819,04</text:p>
          </table:table-cell>
          <table:table-cell office:value-type="float" office:value="-2138.4899999999998" table:style-name="ce12">
            <text:p>-2.138,49</text:p>
          </table:table-cell>
          <table:table-cell office:value-type="float" office:value="0" table:style-name="ce13">
            <text:p>0,00</text:p>
          </table:table-cell>
          <table:table-cell office:value-type="float" office:value="-14309.63" table:style-name="ce12">
            <text:p>-14.309,63</text:p>
          </table:table-cell>
          <table:table-cell office:value-type="float" office:value="21508.92" table:style-name="ce10">
            <text:p>21.50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NALDO GUEDES RAPASSI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298.91" table:style-name="ce10">
            <text:p>3.298,91</text:p>
          </table:table-cell>
          <table:table-cell office:value-type="float" office:value="1403.72" table:number-columns-spanned="2" table:number-rows-spanned="1" table:style-name="ce26">
            <text:p>1.403,72</text:p>
          </table:table-cell>
          <table:covered-table-cell/>
          <table:table-cell table:style-name="ce9"/>
          <table:table-cell office:value-type="float" office:value="36707.279999999999" table:style-name="ce10">
            <text:p>36.707,28</text:p>
          </table:table-cell>
          <table:table-cell office:value-type="float" office:value="-5298.76" table:style-name="ce12">
            <text:p>-5.298,76</text:p>
          </table:table-cell>
          <table:table-cell office:value-type="float" office:value="-1814.94" table:style-name="ce12">
            <text:p>-1.814,94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7220.49" table:style-name="ce12">
            <text:p>-7.220,49</text:p>
          </table:table-cell>
          <table:table-cell office:value-type="float" office:value="29486.79" table:style-name="ce10">
            <text:p>29.48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ICARDO GUIMARÃES GOUVEI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ORTO CALVO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65.19" table:style-name="ce10">
            <text:p>36.965,19</text:p>
          </table:table-cell>
          <table:table-cell office:value-type="float" office:value="-828.39" table:style-name="ce11">
            <text:p>-828,39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120.57" table:style-name="ce12">
            <text:p>-5.120,57</text:p>
          </table:table-cell>
          <table:table-cell office:value-type="float" office:value="0" table:style-name="ce13">
            <text:p>0,00</text:p>
          </table:table-cell>
          <table:table-cell office:value-type="float" office:value="-14291.97" table:style-name="ce12">
            <text:p>-14.291,97</text:p>
          </table:table-cell>
          <table:table-cell office:value-type="float" office:value="22673.22" table:style-name="ce10">
            <text:p>22.673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VICENTE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812.88" table:style-name="ce10">
            <text:p>1.812,88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5501.99" table:style-name="ce10">
            <text:p>35.501,99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923.32" table:style-name="ce12">
            <text:p>-6.923,32</text:p>
          </table:table-cell>
          <table:table-cell office:value-type="float" office:value="-8858.33" table:style-name="ce12">
            <text:p>-8.858,33</text:p>
          </table:table-cell>
          <table:table-cell office:value-type="float" office:value="0" table:style-name="ce13">
            <text:p>0,00</text:p>
          </table:table-cell>
          <table:table-cell office:value-type="float" office:value="-21133.75" table:style-name="ce12">
            <text:p>-21.133,75</text:p>
          </table:table-cell>
          <table:table-cell office:value-type="float" office:value="14368.24" table:style-name="ce10">
            <text:p>14.368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H VANESSA ARAUJO PAIXÃO FERR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474.31" table:style-name="ce10">
            <text:p>3.474,31</text:p>
          </table:table-cell>
          <table:table-cell office:value-type="float" office:value="1122.97" table:number-columns-spanned="2" table:number-rows-spanned="1" table:style-name="ce26">
            <text:p>1.122,97</text:p>
          </table:table-cell>
          <table:covered-table-cell/>
          <table:table-cell table:style-name="ce9"/>
          <table:table-cell office:value-type="float" office:value="36601.93" table:style-name="ce10">
            <text:p>36.601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7960.79" table:style-name="ce12">
            <text:p>-7.960,79</text:p>
          </table:table-cell>
          <table:table-cell office:value-type="float" office:value="-508.85" table:style-name="ce11">
            <text:p>-508,85</text:p>
          </table:table-cell>
          <table:table-cell office:value-type="float" office:value="0" table:style-name="ce13">
            <text:p>0,00</text:p>
          </table:table-cell>
          <table:table-cell office:value-type="float" office:value="-9298.0300000000007" table:style-name="ce12">
            <text:p>-9.298,03</text:p>
          </table:table-cell>
          <table:table-cell office:value-type="float" office:value="27303.9" table:style-name="ce10">
            <text:p>27.303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ROBERTO DE MELLO QUEIROZ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484.1" table:style-name="ce10">
            <text:p>2.48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73.21" table:style-name="ce10">
            <text:p>36.173,21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2700.81" table:style-name="ce12">
            <text:p>-2.700,81</text:p>
          </table:table-cell>
          <table:table-cell office:value-type="float" office:value="0" table:style-name="ce13">
            <text:p>0,00</text:p>
          </table:table-cell>
          <table:table-cell office:value-type="float" office:value="-11540.13" table:style-name="ce12">
            <text:p>-11.540,13</text:p>
          </table:table-cell>
          <table:table-cell office:value-type="float" office:value="24633.08" table:style-name="ce10">
            <text:p>24.633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EVERINO RODRIGUES DOS SANTOS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226.98" table:style-name="ce10">
            <text:p>1.22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689.199999999997" table:style-name="ce10">
            <text:p>36.689,20</text:p>
          </table:table-cell>
          <table:table-cell office:value-type="float" office:value="-4860.6000000000004" table:style-name="ce12">
            <text:p>-4.860,60</text:p>
          </table:table-cell>
          <table:table-cell table:style-name="ce9"/>
          <table:table-cell office:value-type="float" office:value="-5379.82" table:style-name="ce12">
            <text:p>-5.379,82</text:p>
          </table:table-cell>
          <table:table-cell office:value-type="float" office:value="0" table:style-name="ce13">
            <text:p>0,00</text:p>
          </table:table-cell>
          <table:table-cell office:value-type="float" office:value="-10240.42" table:style-name="ce12">
            <text:p>-10.240,42</text:p>
          </table:table-cell>
          <table:table-cell office:value-type="float" office:value="26448.78" table:style-name="ce10">
            <text:p>26.448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3691.39" table:style-name="ce10">
            <text:p>43.691,39</text:p>
          </table:table-cell>
          <table:table-cell table:number-columns-repeated="2"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478.37" table:style-name="ce10">
            <text:p>44.478,37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2440.59" table:style-name="ce12">
            <text:p>-2.440,59</text:p>
          </table:table-cell>
          <table:table-cell office:value-type="float" office:value="-14059.9" table:style-name="ce12">
            <text:p>-14.059,90</text:p>
          </table:table-cell>
          <table:table-cell office:value-type="float" office:value="-25976.95" table:style-name="ce12">
            <text:p>-25.976,95</text:p>
          </table:table-cell>
          <table:table-cell office:value-type="float" office:value="18501.419999999998" table:style-name="ce10">
            <text:p>18.501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ÍS COSTA GONDIM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6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18.339999999997" table:style-name="ce10">
            <text:p>35.318,3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2">
            <text:p>-8.115,20</text:p>
          </table:table-cell>
          <table:table-cell office:value-type="float" office:value="-1048.72" table:style-name="ce12">
            <text:p>-1.048,72</text:p>
          </table:table-cell>
          <table:table-cell office:value-type="float" office:value="0" table:style-name="ce13">
            <text:p>0,00</text:p>
          </table:table-cell>
          <table:table-cell office:value-type="float" office:value="-9992.31" table:style-name="ce12">
            <text:p>-9.992,31</text:p>
          </table:table-cell>
          <table:table-cell office:value-type="float" office:value="25326.03" table:style-name="ce10">
            <text:p>25.32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SOUZA PUGLIESI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4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385.79" table:style-name="ce10">
            <text:p>2.38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74.9" table:style-name="ce10">
            <text:p>36.074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4824.3500000000004" table:style-name="ce12">
            <text:p>-4.824,35</text:p>
          </table:table-cell>
          <table:table-cell office:value-type="float" office:value="0" table:style-name="ce13">
            <text:p>0,00</text:p>
          </table:table-cell>
          <table:table-cell office:value-type="float" office:value="-13041.85" table:style-name="ce12">
            <text:p>-13.041,85</text:p>
          </table:table-cell>
          <table:table-cell office:value-type="float" office:value="23033.05" table:style-name="ce10">
            <text:p>23.033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DA MARIA FERREIRA LUST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VANDA MARIA FER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598.9" table:style-name="ce10">
            <text:p>43.598,90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8778.48" table:style-name="ce12">
            <text:p>-8.778,48</text:p>
          </table:table-cell>
          <table:table-cell office:value-type="float" office:value="-4116.17" table:style-name="ce12">
            <text:p>-4.116,17</text:p>
          </table:table-cell>
          <table:table-cell office:value-type="float" office:value="0" table:style-name="ce13">
            <text:p>0,00</text:p>
          </table:table-cell>
          <table:table-cell office:value-type="float" office:value="-18583.64" table:style-name="ce12">
            <text:p>-18.583,64</text:p>
          </table:table-cell>
          <table:table-cell office:value-type="float" office:value="25015.26" table:style-name="ce10">
            <text:p>25.015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IA SAMPAIO VILLANOVA MA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950.65" table:style-name="ce10">
            <text:p>2.950,65</text:p>
          </table:table-cell>
          <table:table-cell office:value-type="float" office:value="10668.22" table:number-columns-spanned="2" table:number-rows-spanned="1" table:style-name="ce26">
            <text:p>10.668,22</text:p>
          </table:table-cell>
          <table:covered-table-cell/>
          <table:table-cell table:style-name="ce9"/>
          <table:table-cell office:value-type="float" office:value="45623.519999999997" table:style-name="ce10">
            <text:p>45.623,52</text:p>
          </table:table-cell>
          <table:table-cell office:value-type="float" office:value="-828.39" table:style-name="ce11">
            <text:p>-828,39</text:p>
          </table:table-cell>
          <table:table-cell office:value-type="float" office:value="-8768.9699999999993" table:style-name="ce12">
            <text:p>-8.768,97</text:p>
          </table:table-cell>
          <table:table-cell office:value-type="float" office:value="-332.96" table:style-name="ce11">
            <text:p>-332,96</text:p>
          </table:table-cell>
          <table:table-cell office:value-type="float" office:value="0" table:style-name="ce13">
            <text:p>0,00</text:p>
          </table:table-cell>
          <table:table-cell office:value-type="float" office:value="-9930.32" table:style-name="ce12">
            <text:p>-9.930,32</text:p>
          </table:table-cell>
          <table:table-cell office:value-type="float" office:value="35693.199999999997" table:style-name="ce10">
            <text:p>35.693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90.370000000003" table:style-name="ce10">
            <text:p>35.190,37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2585.2399999999998" table:style-name="ce12">
            <text:p>-2.585,24</text:p>
          </table:table-cell>
          <table:table-cell office:value-type="float" office:value="0" table:style-name="ce13">
            <text:p>0,00</text:p>
          </table:table-cell>
          <table:table-cell office:value-type="float" office:value="-13684.34" table:style-name="ce12">
            <text:p>-13.684,34</text:p>
          </table:table-cell>
          <table:table-cell office:value-type="float" office:value="21506.03" table:style-name="ce10">
            <text:p>21.50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GUEDES DE ANDRAD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397.37" table:style-name="ce10">
            <text:p>3.39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086.480000000003" table:style-name="ce10">
            <text:p>37.086,4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14.77" table:style-name="ce12">
            <text:p>-6.714,77</text:p>
          </table:table-cell>
          <table:table-cell office:value-type="float" office:value="-11055.34" table:style-name="ce12">
            <text:p>-11.055,34</text:p>
          </table:table-cell>
          <table:table-cell office:value-type="float" office:value="0" table:style-name="ce13">
            <text:p>0,00</text:p>
          </table:table-cell>
          <table:table-cell office:value-type="float" office:value="-23122.21" table:style-name="ce12">
            <text:p>-23.122,21</text:p>
          </table:table-cell>
          <table:table-cell office:value-type="float" office:value="13964.27" table:style-name="ce10">
            <text:p>13.964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IL BENEDITO DOS SANTO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201.51" table:style-name="ce10">
            <text:p>3.201,5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01" table:style-name="ce10">
            <text:p>2.801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43.919999999998" table:style-name="ce10">
            <text:p>26.643,92</text:p>
          </table:table-cell>
          <table:table-cell office:value-type="float" office:value="-3172.01" table:style-name="ce12">
            <text:p>-3.172,01</text:p>
          </table:table-cell>
          <table:table-cell office:value-type="float" office:value="-4658.7299999999996" table:style-name="ce12">
            <text:p>-4.658,73</text:p>
          </table:table-cell>
          <table:table-cell office:value-type="float" office:value="-2436.89" table:style-name="ce12">
            <text:p>-2.436,89</text:p>
          </table:table-cell>
          <table:table-cell office:value-type="float" office:value="0" table:style-name="ce13">
            <text:p>0,00</text:p>
          </table:table-cell>
          <table:table-cell office:value-type="float" office:value="-10267.629999999999" table:style-name="ce12">
            <text:p>-10.267,63</text:p>
          </table:table-cell>
          <table:table-cell office:value-type="float" office:value="16376.29" table:style-name="ce10">
            <text:p>16.376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LGISA JATUBA PARAIZO DE CARVALH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ÇÃO DE SEGUNDA TURMA (SET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091.27" table:style-name="ce10">
            <text:p>10.091,27</text:p>
          </table:table-cell>
          <table:table-cell office:value-type="float" office:value="7398.87" table:style-name="ce10">
            <text:p>7.398,87</text:p>
          </table:table-cell>
          <table:table-cell office:value-type="float" office:value="2447.69" table:style-name="ce10">
            <text:p>2.447,69</text:p>
          </table:table-cell>
          <table:table-cell office:value-type="float" office:value="303.64" table:number-columns-spanned="2" table:number-rows-spanned="1" table:style-name="ce27">
            <text:p>303,64</text:p>
          </table:table-cell>
          <table:covered-table-cell/>
          <table:table-cell table:style-name="ce9"/>
          <table:table-cell office:value-type="float" office:value="31996.06" table:style-name="ce10">
            <text:p>31.996,06</text:p>
          </table:table-cell>
          <table:table-cell office:value-type="float" office:value="-2714.66" table:style-name="ce12">
            <text:p>-2.714,66</text:p>
          </table:table-cell>
          <table:table-cell office:value-type="float" office:value="-6509.91" table:style-name="ce12">
            <text:p>-6.509,91</text:p>
          </table:table-cell>
          <table:table-cell office:value-type="float" office:value="-3765.79" table:style-name="ce12">
            <text:p>-3.765,79</text:p>
          </table:table-cell>
          <table:table-cell office:value-type="float" office:value="0" table:style-name="ce13">
            <text:p>0,00</text:p>
          </table:table-cell>
          <table:table-cell office:value-type="float" office:value="-12990.36" table:style-name="ce12">
            <text:p>-12.990,36</text:p>
          </table:table-cell>
          <table:table-cell office:value-type="float" office:value="19005.7" table:style-name="ce10">
            <text:p>19.005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NA MARIA SACRAMENTO MESSIA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359.12" table:style-name="ce10">
            <text:p>2.359,1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64.1" table:style-name="ce10">
            <text:p>2.46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86.61" table:style-name="ce10">
            <text:p>17.786,61</text:p>
          </table:table-cell>
          <table:table-cell office:value-type="float" office:value="-1867.18" table:style-name="ce12">
            <text:p>-1.867,18</text:p>
          </table:table-cell>
          <table:table-cell office:value-type="float" office:value="-2674.44" table:style-name="ce12">
            <text:p>-2.674,44</text:p>
          </table:table-cell>
          <table:table-cell office:value-type="float" office:value="-3422.7" table:style-name="ce12">
            <text:p>-3.422,70</text:p>
          </table:table-cell>
          <table:table-cell office:value-type="float" office:value="0" table:style-name="ce13">
            <text:p>0,00</text:p>
          </table:table-cell>
          <table:table-cell office:value-type="float" office:value="-7964.32" table:style-name="ce12">
            <text:p>-7.964,32</text:p>
          </table:table-cell>
          <table:table-cell office:value-type="float" office:value="9822.2900000000009" table:style-name="ce10">
            <text:p>9.822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CARDOSO BARBOSA DE OLIVEIR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63.83" table:style-name="ce10">
            <text:p>15.163,8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863.95" table:style-name="ce11">
            <text:p>-863,95</text:p>
          </table:table-cell>
          <table:table-cell office:value-type="float" office:value="0" table:style-name="ce13">
            <text:p>0,00</text:p>
          </table:table-cell>
          <table:table-cell office:value-type="float" office:value="-4864.88" table:style-name="ce12">
            <text:p>-4.864,88</text:p>
          </table:table-cell>
          <table:table-cell office:value-type="float" office:value="10298.950000000001" table:style-name="ce10">
            <text:p>10.298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DE OLIVEIRA SARMENTO COEL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08.58" table:style-name="ce14">
            <text:p>408,58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56.49" table:style-name="ce10">
            <text:p>15.656,49</text:p>
          </table:table-cell>
          <table:table-cell office:value-type="float" office:value="-1564.93" table:style-name="ce12">
            <text:p>-1.564,93</text:p>
          </table:table-cell>
          <table:table-cell office:value-type="float" office:value="-2358.09" table:style-name="ce12">
            <text:p>-2.358,09</text:p>
          </table:table-cell>
          <table:table-cell office:value-type="float" office:value="-3292.62" table:style-name="ce12">
            <text:p>-3.292,62</text:p>
          </table:table-cell>
          <table:table-cell office:value-type="float" office:value="0" table:style-name="ce13">
            <text:p>0,00</text:p>
          </table:table-cell>
          <table:table-cell office:value-type="float" office:value="-7215.64" table:style-name="ce12">
            <text:p>-7.215,64</text:p>
          </table:table-cell>
          <table:table-cell office:value-type="float" office:value="8440.85" table:style-name="ce10">
            <text:p>8.44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MARIA FELIX DE FREITAS CARN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7835.7" table:style-name="ce10">
            <text:p>17.835,7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29.23" table:style-name="ce10">
            <text:p>1.629,23</text:p>
          </table:table-cell>
          <table:table-cell office:value-type="float" office:value="722.6" table:number-columns-spanned="2" table:number-rows-spanned="1" table:style-name="ce27">
            <text:p>722,60</text:p>
          </table:table-cell>
          <table:covered-table-cell/>
          <table:table-cell table:style-name="ce9"/>
          <table:table-cell office:value-type="float" office:value="21372.58" table:style-name="ce10">
            <text:p>21.372,58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828.63" table:style-name="ce12">
            <text:p>-3.828,63</text:p>
          </table:table-cell>
          <table:table-cell office:value-type="float" office:value="-129.07" table:style-name="ce11">
            <text:p>-129,07</text:p>
          </table:table-cell>
          <table:table-cell office:value-type="float" office:value="0" table:style-name="ce13">
            <text:p>0,00</text:p>
          </table:table-cell>
          <table:table-cell office:value-type="float" office:value="-6427.86" table:style-name="ce12">
            <text:p>-6.427,86</text:p>
          </table:table-cell>
          <table:table-cell office:value-type="float" office:value="14944.72" table:style-name="ce10">
            <text:p>14.944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PINTO DE BARROS DIA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ªVTSMC)</text:p>
          </table:table-cell>
          <table:table-cell office:value-type="float" office:value="11458.34" table:style-name="ce10">
            <text:p>11.45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85.48" table:style-name="ce10">
            <text:p>2.685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76.2" table:style-name="ce10">
            <text:p>16.376,2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4.5500000000002" table:style-name="ce12">
            <text:p>-2.514,55</text:p>
          </table:table-cell>
          <table:table-cell office:value-type="float" office:value="-1426.19" table:style-name="ce12">
            <text:p>-1.426,19</text:p>
          </table:table-cell>
          <table:table-cell office:value-type="float" office:value="0" table:style-name="ce13">
            <text:p>0,00</text:p>
          </table:table-cell>
          <table:table-cell office:value-type="float" office:value="-4769.13" table:style-name="ce12">
            <text:p>-4.769,13</text:p>
          </table:table-cell>
          <table:table-cell office:value-type="float" office:value="11607.07" table:style-name="ce10">
            <text:p>11.607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BRITO DA ROCHA PER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413.5500000000002" table:style-name="ce10">
            <text:p>2.41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53.4399999999996" table:style-name="ce10">
            <text:p>4.353,44</text:p>
          </table:table-cell>
          <table:table-cell table:number-columns-repeated="2" table:style-name="ce9"/>
          <table:table-cell office:value-type="float" office:value="-1381.7" table:style-name="ce12">
            <text:p>-1.381,70</text:p>
          </table:table-cell>
          <table:table-cell office:value-type="float" office:value="0" table:style-name="ce13">
            <text:p>0,00</text:p>
          </table:table-cell>
          <table:table-cell office:value-type="float" office:value="-1381.7" table:style-name="ce12">
            <text:p>-1.381,70</text:p>
          </table:table-cell>
          <table:table-cell office:value-type="float" office:value="2971.74" table:style-name="ce10">
            <text:p>2.971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DA ROCHA LIM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11533.21" table:style-name="ce10">
            <text:p>11.533,2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47.49" table:style-name="ce10">
            <text:p>14.347,49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2176.31" table:style-name="ce12">
            <text:p>-2.176,31</text:p>
          </table:table-cell>
          <table:table-cell office:value-type="float" office:value="-845.4" table:style-name="ce11">
            <text:p>-845,40</text:p>
          </table:table-cell>
          <table:table-cell office:value-type="float" office:value="0" table:style-name="ce13">
            <text:p>0,00</text:p>
          </table:table-cell>
          <table:table-cell office:value-type="float" office:value="-4475.2299999999996" table:style-name="ce12">
            <text:p>-4.475,23</text:p>
          </table:table-cell>
          <table:table-cell office:value-type="float" office:value="9872.26" table:style-name="ce10">
            <text:p>9.872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MENDES BRI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347.79" table:style-name="ce10">
            <text:p>6.347,79</text:p>
          </table:table-cell>
          <table:table-cell office:value-type="float" office:value="1379.07" table:style-name="ce10">
            <text:p>1.379,07</text:p>
          </table:table-cell>
          <table:table-cell office:value-type="float" office:value="2989.33" table:style-name="ce10">
            <text:p>2.98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417.71" table:style-name="ce10">
            <text:p>29.417,71</text:p>
          </table:table-cell>
          <table:table-cell office:value-type="float" office:value="-3710.54" table:style-name="ce12">
            <text:p>-3.710,54</text:p>
          </table:table-cell>
          <table:table-cell office:value-type="float" office:value="-5273.77" table:style-name="ce12">
            <text:p>-5.273,77</text:p>
          </table:table-cell>
          <table:table-cell office:value-type="float" office:value="-3365.08" table:style-name="ce12">
            <text:p>-3.365,08</text:p>
          </table:table-cell>
          <table:table-cell office:value-type="float" office:value="0" table:style-name="ce13">
            <text:p>0,00</text:p>
          </table:table-cell>
          <table:table-cell office:value-type="float" office:value="-12349.39" table:style-name="ce12">
            <text:p>-12.349,39</text:p>
          </table:table-cell>
          <table:table-cell office:value-type="float" office:value="17068.32" table:style-name="ce10">
            <text:p>17.068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WEBER MOTTA DE CARVAL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3" table:style-name="ce9"/>
          <table:table-cell office:value-type="float" office:value="536.03" table:style-name="ce14">
            <text:p>53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6.03" table:style-name="ce14">
            <text:p>536,0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536.03" table:style-name="ce14">
            <text:p>53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GUILÁ ALVES MENEZ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333.42" table:style-name="ce10">
            <text:p>22.333,42</text:p>
          </table:table-cell>
          <table:table-cell table:number-columns-repeated="2" table:style-name="ce9"/>
          <table:table-cell office:value-type="float" office:value="2033.69" table:style-name="ce10">
            <text:p>2.03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67.11" table:style-name="ce10">
            <text:p>24.367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4992.3900000000003" table:style-name="ce12">
            <text:p>-4.992,39</text:p>
          </table:table-cell>
          <table:table-cell office:value-type="float" office:value="-2821.86" table:style-name="ce12">
            <text:p>-2.821,86</text:p>
          </table:table-cell>
          <table:table-cell office:value-type="float" office:value="0" table:style-name="ce13">
            <text:p>0,00</text:p>
          </table:table-cell>
          <table:table-cell office:value-type="float" office:value="-8642.64" table:style-name="ce12">
            <text:p>-8.642,64</text:p>
          </table:table-cell>
          <table:table-cell office:value-type="float" office:value="15724.47" table:style-name="ce10">
            <text:p>15.724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ÍDA RACHEL TAVARES CAVALCANTI ROSSITER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8875.53" table:style-name="ce10">
            <text:p>18.875,5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62.58" table:style-name="ce10">
            <text:p>3.462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78" table:style-name="ce10">
            <text:p>24.278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74.9399999999996" table:style-name="ce12">
            <text:p>-4.574,94</text:p>
          </table:table-cell>
          <table:table-cell office:value-type="float" office:value="-1164.5" table:style-name="ce12">
            <text:p>-1.164,50</text:p>
          </table:table-cell>
          <table:table-cell office:value-type="float" office:value="0" table:style-name="ce13">
            <text:p>0,00</text:p>
          </table:table-cell>
          <table:table-cell office:value-type="float" office:value="-6567.83" table:style-name="ce12">
            <text:p>-6.567,83</text:p>
          </table:table-cell>
          <table:table-cell office:value-type="float" office:value="17710.169999999998" table:style-name="ce10">
            <text:p>17.710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ILTON LUÍS DA SILV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2235.46" table:style-name="ce10">
            <text:p>2.235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25.68" table:style-name="ce10">
            <text:p>3.02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493.52" table:style-name="ce10">
            <text:p>7.493,52</text:p>
          </table:table-cell>
          <table:table-cell office:value-type="float" office:value="-312.95999999999998" table:style-name="ce11">
            <text:p>-312,96</text:p>
          </table:table-cell>
          <table:table-cell office:value-type="float" office:value="-213.41" table:style-name="ce11">
            <text:p>-213,41</text:p>
          </table:table-cell>
          <table:table-cell office:value-type="float" office:value="-2118.34" table:style-name="ce12">
            <text:p>-2.118,34</text:p>
          </table:table-cell>
          <table:table-cell office:value-type="float" office:value="0" table:style-name="ce13">
            <text:p>0,00</text:p>
          </table:table-cell>
          <table:table-cell office:value-type="float" office:value="-2644.71" table:style-name="ce12">
            <text:p>-2.644,71</text:p>
          </table:table-cell>
          <table:table-cell office:value-type="float" office:value="4848.8100000000004" table:style-name="ce10">
            <text:p>4.848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LINS AZEVE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149.6099999999999" table:style-name="ce10">
            <text:p>1.149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89.5" table:style-name="ce10">
            <text:p>3.089,50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1353.63" table:style-name="ce12">
            <text:p>-1.353,63</text:p>
          </table:table-cell>
          <table:table-cell office:value-type="float" office:value="0" table:style-name="ce13">
            <text:p>0,00</text:p>
          </table:table-cell>
          <table:table-cell office:value-type="float" office:value="-1356.33" table:style-name="ce12">
            <text:p>-1.356,33</text:p>
          </table:table-cell>
          <table:table-cell office:value-type="float" office:value="1733.17" table:style-name="ce10">
            <text:p>1.733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A VALÉRIA DE ALBUQUERQUE E SILV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19.25" table:style-name="ce10">
            <text:p>4.019,25</text:p>
          </table:table-cell>
          <table:table-cell office:value-type="float" office:value="1939.89" table:style-name="ce10">
            <text:p>1.939,89</text:p>
          </table:table-cell>
          <table:table-cell office:value-type="float" office:value="3860.17" table:style-name="ce10">
            <text:p>3.860,17</text:p>
          </table:table-cell>
          <table:table-cell office:value-type="float" office:value="2489.36" table:number-columns-spanned="2" table:number-rows-spanned="1" table:style-name="ce26">
            <text:p>2.489,36</text:p>
          </table:table-cell>
          <table:covered-table-cell/>
          <table:table-cell table:style-name="ce9"/>
          <table:table-cell office:value-type="float" office:value="24063.26" table:style-name="ce10">
            <text:p>24.063,2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43.55" table:style-name="ce12">
            <text:p>-3.943,55</text:p>
          </table:table-cell>
          <table:table-cell office:value-type="float" office:value="-7061" table:style-name="ce12">
            <text:p>-7.061,00</text:p>
          </table:table-cell>
          <table:table-cell office:value-type="float" office:value="0" table:style-name="ce13">
            <text:p>0,00</text:p>
          </table:table-cell>
          <table:table-cell office:value-type="float" office:value="-11832.94" table:style-name="ce12">
            <text:p>-11.832,94</text:p>
          </table:table-cell>
          <table:table-cell office:value-type="float" office:value="12230.32" table:style-name="ce10">
            <text:p>12.230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GUSTAVO NORBERTO ROCHA LIM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72.63" table:style-name="ce10">
            <text:p>2.572,63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29.44" table:style-name="ce10">
            <text:p>2.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17" table:style-name="ce10">
            <text:p>17.717,00</text:p>
          </table:table-cell>
          <table:table-cell office:value-type="float" office:value="-1902.41" table:style-name="ce12">
            <text:p>-1.902,41</text:p>
          </table:table-cell>
          <table:table-cell office:value-type="float" office:value="-2424.46" table:style-name="ce12">
            <text:p>-2.424,46</text:p>
          </table:table-cell>
          <table:table-cell office:value-type="float" office:value="-1170.8" table:style-name="ce12">
            <text:p>-1.170,80</text:p>
          </table:table-cell>
          <table:table-cell office:value-type="float" office:value="0" table:style-name="ce13">
            <text:p>0,00</text:p>
          </table:table-cell>
          <table:table-cell office:value-type="float" office:value="-5497.67" table:style-name="ce12">
            <text:p>-5.497,67</text:p>
          </table:table-cell>
          <table:table-cell office:value-type="float" office:value="12219.33" table:style-name="ce10">
            <text:p>12.21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MIRINDIBA BONFIM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17.29" table:style-name="ce10">
            <text:p>2.317,29</text:p>
          </table:table-cell>
          <table:table-cell table:style-name="ce9"/>
          <table:table-cell office:value-type="float" office:value="3823.82" table:style-name="ce10">
            <text:p>3.823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76.97" table:style-name="ce10">
            <text:p>17.776,97</text:p>
          </table:table-cell>
          <table:table-cell office:value-type="float" office:value="-1860.28" table:style-name="ce12">
            <text:p>-1.860,28</text:p>
          </table:table-cell>
          <table:table-cell office:value-type="float" office:value="-2195.4899999999998" table:style-name="ce12">
            <text:p>-2.195,49</text:p>
          </table:table-cell>
          <table:table-cell office:value-type="float" office:value="-4875.41" table:style-name="ce12">
            <text:p>-4.875,41</text:p>
          </table:table-cell>
          <table:table-cell office:value-type="float" office:value="0" table:style-name="ce13">
            <text:p>0,00</text:p>
          </table:table-cell>
          <table:table-cell office:value-type="float" office:value="-8931.18" table:style-name="ce12">
            <text:p>-8.931,18</text:p>
          </table:table-cell>
          <table:table-cell office:value-type="float" office:value="8845.7900000000009" table:style-name="ce10">
            <text:p>8.84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PESSOA ALBUQUERQUE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table:number-columns-repeated="2" table:style-name="ce9"/>
          <table:table-cell office:value-type="float" office:value="2009.44" table:style-name="ce10">
            <text:p>2.00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06.51" table:style-name="ce10">
            <text:p>13.906,5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36.28" table:style-name="ce12">
            <text:p>-1.936,28</text:p>
          </table:table-cell>
          <table:table-cell office:value-type="float" office:value="-1592.75" table:style-name="ce12">
            <text:p>-1.592,75</text:p>
          </table:table-cell>
          <table:table-cell office:value-type="float" office:value="0" table:style-name="ce13">
            <text:p>0,00</text:p>
          </table:table-cell>
          <table:table-cell office:value-type="float" office:value="-5034.2" table:style-name="ce12">
            <text:p>-5.034,20</text:p>
          </table:table-cell>
          <table:table-cell office:value-type="float" office:value="8872.31" table:style-name="ce10">
            <text:p>8.872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ENILSON GOMES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80.14" table:style-name="ce10">
            <text:p>1.680,14</text:p>
          </table:table-cell>
          <table:table-cell office:value-type="float" office:value="1185.05" table:style-name="ce10">
            <text:p>1.185,05</text:p>
          </table:table-cell>
          <table:table-cell office:value-type="float" office:value="1908.91" table:style-name="ce10">
            <text:p>1.90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72.49" table:style-name="ce10">
            <text:p>16.172,49</text:p>
          </table:table-cell>
          <table:table-cell office:value-type="float" office:value="-1715.97" table:style-name="ce12">
            <text:p>-1.715,97</text:p>
          </table:table-cell>
          <table:table-cell office:value-type="float" office:value="-2529.1" table:style-name="ce12">
            <text:p>-2.529,10</text:p>
          </table:table-cell>
          <table:table-cell office:value-type="float" office:value="-5703.29" table:style-name="ce12">
            <text:p>-5.703,29</text:p>
          </table:table-cell>
          <table:table-cell office:value-type="float" office:value="0" table:style-name="ce13">
            <text:p>0,00</text:p>
          </table:table-cell>
          <table:table-cell office:value-type="float" office:value="-9948.36" table:style-name="ce12">
            <text:p>-9.948,36</text:p>
          </table:table-cell>
          <table:table-cell office:value-type="float" office:value="6224.13" table:style-name="ce10">
            <text:p>6.224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O ARRUDA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967.98" table:style-name="ce10">
            <text:p>1.967,98</text:p>
          </table:table-cell>
          <table:table-cell table:style-name="ce9"/>
          <table:table-cell office:value-type="float" office:value="2464.1" table:style-name="ce10">
            <text:p>2.46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86.67" table:style-name="ce10">
            <text:p>16.186,67</text:p>
          </table:table-cell>
          <table:table-cell office:value-type="float" office:value="-1822.23" table:style-name="ce12">
            <text:p>-1.822,23</text:p>
          </table:table-cell>
          <table:table-cell office:value-type="float" office:value="-2298.96" table:style-name="ce12">
            <text:p>-2.298,96</text:p>
          </table:table-cell>
          <table:table-cell office:value-type="float" office:value="-2274.27" table:style-name="ce12">
            <text:p>-2.274,27</text:p>
          </table:table-cell>
          <table:table-cell office:value-type="float" office:value="0" table:style-name="ce13">
            <text:p>0,00</text:p>
          </table:table-cell>
          <table:table-cell office:value-type="float" office:value="-6395.46" table:style-name="ce12">
            <text:p>-6.395,46</text:p>
          </table:table-cell>
          <table:table-cell office:value-type="float" office:value="9791.2099999999991" table:style-name="ce10">
            <text:p>9.791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DE LIMA SO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18.7" table:style-name="ce10">
            <text:p>15.418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71.17" table:style-name="ce12">
            <text:p>-1.971,17</text:p>
          </table:table-cell>
          <table:table-cell office:value-type="float" office:value="-1048.71" table:style-name="ce12">
            <text:p>-1.048,71</text:p>
          </table:table-cell>
          <table:table-cell office:value-type="float" office:value="0" table:style-name="ce13">
            <text:p>0,00</text:p>
          </table:table-cell>
          <table:table-cell office:value-type="float" office:value="-4525.05" table:style-name="ce12">
            <text:p>-4.525,05</text:p>
          </table:table-cell>
          <table:table-cell office:value-type="float" office:value="10893.65" table:style-name="ce10">
            <text:p>10.893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LANUSSO AZEVEDO DE MACÊD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UNP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66.11" table:style-name="ce10">
            <text:p>1.66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49.67" table:style-name="ce10">
            <text:p>22.849,67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4175.92" table:style-name="ce12">
            <text:p>-4.175,92</text:p>
          </table:table-cell>
          <table:table-cell office:value-type="float" office:value="-1122.95" table:style-name="ce12">
            <text:p>-1.122,95</text:p>
          </table:table-cell>
          <table:table-cell office:value-type="float" office:value="0" table:style-name="ce13">
            <text:p>0,00</text:p>
          </table:table-cell>
          <table:table-cell office:value-type="float" office:value="-7946.38" table:style-name="ce12">
            <text:p>-7.946,38</text:p>
          </table:table-cell>
          <table:table-cell office:value-type="float" office:value="14903.29" table:style-name="ce10">
            <text:p>14.903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THEA MARIE TAVARES DA CRUZ DANTA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3.96" table:style-name="ce10">
            <text:p>3.533,96</text:p>
          </table:table-cell>
          <table:table-cell table:number-columns-repeated="2" table:style-name="ce9"/>
          <table:table-cell office:value-type="float" office:value="-1560.7" table:style-name="ce12">
            <text:p>-1.560,70</text:p>
          </table:table-cell>
          <table:table-cell office:value-type="float" office:value="0" table:style-name="ce13">
            <text:p>0,00</text:p>
          </table:table-cell>
          <table:table-cell office:value-type="float" office:value="-1560.7" table:style-name="ce12">
            <text:p>-1.560,70</text:p>
          </table:table-cell>
          <table:table-cell office:value-type="float" office:value="1973.26" table:style-name="ce10">
            <text:p>1.973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XANDRE GRANJA MEDEIR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15.3000000000002" table:style-name="ce10">
            <text:p>2.215,30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78.91" table:style-name="ce10">
            <text:p>2.57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31.169999999998" table:style-name="ce10">
            <text:p>18.631,17</text:p>
          </table:table-cell>
          <table:table-cell office:value-type="float" office:value="-1863.04" table:style-name="ce12">
            <text:p>-1.863,04</text:p>
          </table:table-cell>
          <table:table-cell office:value-type="float" office:value="-2928.4" table:style-name="ce12">
            <text:p>-2.928,40</text:p>
          </table:table-cell>
          <table:table-cell office:value-type="float" office:value="-2485.2800000000002" table:style-name="ce12">
            <text:p>-2.485,28</text:p>
          </table:table-cell>
          <table:table-cell office:value-type="float" office:value="0" table:style-name="ce13">
            <text:p>0,00</text:p>
          </table:table-cell>
          <table:table-cell office:value-type="float" office:value="-7276.72" table:style-name="ce12">
            <text:p>-7.276,72</text:p>
          </table:table-cell>
          <table:table-cell office:value-type="float" office:value="11354.45" table:style-name="ce10">
            <text:p>11.354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CE KELLY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242.1" table:style-name="ce14">
            <text:p>24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76.6099999999997" table:style-name="ce10">
            <text:p>4.876,61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944.49" table:style-name="ce11">
            <text:p>-944,49</text:p>
          </table:table-cell>
          <table:table-cell office:value-type="float" office:value="3932.12" table:style-name="ce10">
            <text:p>3.932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KEYL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232.1" table:style-name="ce14">
            <text:p>23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66.6099999999997" table:style-name="ce10">
            <text:p>4.866,61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0.61" table:style-name="ce11">
            <text:p>-240,61</text:p>
          </table:table-cell>
          <table:table-cell office:value-type="float" office:value="0" table:style-name="ce13">
            <text:p>0,00</text:p>
          </table:table-cell>
          <table:table-cell office:value-type="float" office:value="-911.7" table:style-name="ce11">
            <text:p>-911,70</text:p>
          </table:table-cell>
          <table:table-cell office:value-type="float" office:value="3954.91" table:style-name="ce10">
            <text:p>3.954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PIRES SANTOS SOUZ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305.95" table:style-name="ce14">
            <text:p>305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8.33" table:style-name="ce10">
            <text:p>2.538,33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84.56" table:style-name="ce11">
            <text:p>-484,56</text:p>
          </table:table-cell>
          <table:table-cell office:value-type="float" office:value="2053.77" table:style-name="ce10">
            <text:p>2.053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SOUSA PENAFORT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930.05" table:style-name="ce10">
            <text:p>2.930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20.5" table:style-name="ce10">
            <text:p>16.420,50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440.25" table:style-name="ce12">
            <text:p>-2.440,25</text:p>
          </table:table-cell>
          <table:table-cell office:value-type="float" office:value="-1881.22" table:style-name="ce12">
            <text:p>-1.881,22</text:p>
          </table:table-cell>
          <table:table-cell office:value-type="float" office:value="0" table:style-name="ce13">
            <text:p>0,00</text:p>
          </table:table-cell>
          <table:table-cell office:value-type="float" office:value="-5776.99" table:style-name="ce12">
            <text:p>-5.776,99</text:p>
          </table:table-cell>
          <table:table-cell office:value-type="float" office:value="10643.51" table:style-name="ce10">
            <text:p>10.643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LAN VICTOR FERREIRA LUSTOSA</text:p>
          </table:table-cell>
          <table:table-cell office:value-type="string" table:style-name="ce8">
            <text:p>TÉCNICO JUDICIÁRIO - NÍVEL MÉDIO B6</text:p>
          </table:table-cell>
          <table:table-cell office:value-type="string" table:style-name="ce8">
            <text:p>SETOR DE PUBLICIDADE</text:p>
          </table:table-cell>
          <table:table-cell office:value-type="float" office:value="9426.32" table:style-name="ce10">
            <text:p>9.426,32</text:p>
          </table:table-cell>
          <table:table-cell table:number-columns-repeated="2" table:style-name="ce9"/>
          <table:table-cell office:value-type="float" office:value="1234.4000000000001" table:style-name="ce10">
            <text:p>1.234,40</text:p>
          </table:table-cell>
          <table:table-cell office:value-type="float" office:value="452.64" table:number-columns-spanned="2" table:number-rows-spanned="1" table:style-name="ce27">
            <text:p>452,64</text:p>
          </table:table-cell>
          <table:covered-table-cell/>
          <table:table-cell table:style-name="ce9"/>
          <table:table-cell office:value-type="float" office:value="11113.36" table:style-name="ce10">
            <text:p>11.113,3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567.51" table:style-name="ce12">
            <text:p>-1.567,51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2905.12" table:style-name="ce12">
            <text:p>-2.905,12</text:p>
          </table:table-cell>
          <table:table-cell office:value-type="float" office:value="8208.24" table:style-name="ce10">
            <text:p>8.208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ERINDA DE SOUS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908.58" table:style-name="ce14">
            <text:p>908,58</text:p>
          </table:table-cell>
          <table:table-cell table:style-name="ce9"/>
          <table:table-cell office:value-type="float" office:value="922.18" table:style-name="ce14">
            <text:p>92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16.7" table:style-name="ce10">
            <text:p>21.116,70</text:p>
          </table:table-cell>
          <table:table-cell office:value-type="float" office:value="-2890.11" table:style-name="ce12">
            <text:p>-2.890,11</text:p>
          </table:table-cell>
          <table:table-cell office:value-type="float" office:value="-3785.08" table:style-name="ce12">
            <text:p>-3.785,08</text:p>
          </table:table-cell>
          <table:table-cell office:value-type="float" office:value="-2772.89" table:style-name="ce12">
            <text:p>-2.772,89</text:p>
          </table:table-cell>
          <table:table-cell office:value-type="float" office:value="0" table:style-name="ce13">
            <text:p>0,00</text:p>
          </table:table-cell>
          <table:table-cell office:value-type="float" office:value="-9448.08" table:style-name="ce12">
            <text:p>-9.448,08</text:p>
          </table:table-cell>
          <table:table-cell office:value-type="float" office:value="11668.62" table:style-name="ce10">
            <text:p>11.668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IR MUNIZ DE SOUZA JU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765.39" table:style-name="ce10">
            <text:p>3.765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12.41" table:style-name="ce10">
            <text:p>26.012,41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66.99" table:style-name="ce12">
            <text:p>-4.266,99</text:p>
          </table:table-cell>
          <table:table-cell office:value-type="float" office:value="-2352.92" table:style-name="ce12">
            <text:p>-2.352,92</text:p>
          </table:table-cell>
          <table:table-cell office:value-type="float" office:value="0" table:style-name="ce13">
            <text:p>0,00</text:p>
          </table:table-cell>
          <table:table-cell office:value-type="float" office:value="-9810.11" table:style-name="ce12">
            <text:p>-9.810,11</text:p>
          </table:table-cell>
          <table:table-cell office:value-type="float" office:value="16202.3" table:style-name="ce10">
            <text:p>16.202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ISIO BALBINO DA SILVA JÚNIOR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ªVTSMC)</text:p>
          </table:table-cell>
          <table:table-cell office:value-type="float" office:value="10648.46" table:style-name="ce10">
            <text:p>10.648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965.86" table:style-name="ce10">
            <text:p>1.96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46.7" table:style-name="ce10">
            <text:p>14.846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57.5" table:style-name="ce12">
            <text:p>-2.257,50</text:p>
          </table:table-cell>
          <table:table-cell office:value-type="float" office:value="-2156.42" table:style-name="ce12">
            <text:p>-2.156,42</text:p>
          </table:table-cell>
          <table:table-cell office:value-type="float" office:value="0" table:style-name="ce13">
            <text:p>0,00</text:p>
          </table:table-cell>
          <table:table-cell office:value-type="float" office:value="-5242.3100000000004" table:style-name="ce12">
            <text:p>-5.242,31</text:p>
          </table:table-cell>
          <table:table-cell office:value-type="float" office:value="9604.39" table:style-name="ce10">
            <text:p>9.604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ÍSIO PLÁCIDO LIMA LEITE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91.84" table:style-name="ce10">
            <text:p>3.191,84</text:p>
          </table:table-cell>
          <table:table-cell office:value-type="float" office:value="1379.07" table:style-name="ce10">
            <text:p>1.379,07</text:p>
          </table:table-cell>
          <table:table-cell office:value-type="float" office:value="3745.64" table:style-name="ce10">
            <text:p>3.745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71.14" table:style-name="ce10">
            <text:p>20.071,14</text:p>
          </table:table-cell>
          <table:table-cell office:value-type="float" office:value="-2024.17" table:style-name="ce12">
            <text:p>-2.024,17</text:p>
          </table:table-cell>
          <table:table-cell office:value-type="float" office:value="-2959.23" table:style-name="ce12">
            <text:p>-2.959,23</text:p>
          </table:table-cell>
          <table:table-cell office:value-type="float" office:value="-5455.73" table:style-name="ce12">
            <text:p>-5.455,73</text:p>
          </table:table-cell>
          <table:table-cell office:value-type="float" office:value="0" table:style-name="ce13">
            <text:p>0,00</text:p>
          </table:table-cell>
          <table:table-cell office:value-type="float" office:value="-10439.129999999999" table:style-name="ce12">
            <text:p>-10.439,13</text:p>
          </table:table-cell>
          <table:table-cell office:value-type="float" office:value="9632.01" table:style-name="ce10">
            <text:p>9.63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YSSON WAGNER BRITO FERREIR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AN)</text:p>
          </table:table-cell>
          <table:table-cell office:value-type="float" office:value="9042.17" table:style-name="ce10">
            <text:p>9.042,1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90.58" table:style-name="ce10">
            <text:p>12.490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05.46" table:style-name="ce12">
            <text:p>-1.905,46</text:p>
          </table:table-cell>
          <table:table-cell office:value-type="float" office:value="-398.56" table:style-name="ce11">
            <text:p>-398,56</text:p>
          </table:table-cell>
          <table:table-cell office:value-type="float" office:value="0" table:style-name="ce13">
            <text:p>0,00</text:p>
          </table:table-cell>
          <table:table-cell office:value-type="float" office:value="-3132.41" table:style-name="ce12">
            <text:p>-3.132,41</text:p>
          </table:table-cell>
          <table:table-cell office:value-type="float" office:value="9358.17" table:style-name="ce10">
            <text:p>9.35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LIA LUISA ALVES CEZAR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-10.42" table:style-name="ce11">
            <text:p>-10,4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0.42" table:style-name="ce11">
            <text:p>-10,42</text:p>
          </table:table-cell>
          <table:table-cell office:value-type="float" office:value="2221.96" table:style-name="ce10">
            <text:p>2.221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CAROLINE NUNES FREIRE RIB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426.32" table:style-name="ce10">
            <text:p>9.426,3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74.02" table:style-name="ce10">
            <text:p>2.17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785.39" table:style-name="ce10">
            <text:p>12.785,39</text:p>
          </table:table-cell>
          <table:table-cell office:value-type="float" office:value="-1151.2" table:style-name="ce12">
            <text:p>-1.151,20</text:p>
          </table:table-cell>
          <table:table-cell office:value-type="float" office:value="-1680.05" table:style-name="ce12">
            <text:p>-1.680,05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3">
            <text:p>0,00</text:p>
          </table:table-cell>
          <table:table-cell office:value-type="float" office:value="-3609.52" table:style-name="ce12">
            <text:p>-3.609,52</text:p>
          </table:table-cell>
          <table:table-cell office:value-type="float" office:value="9175.8700000000008" table:style-name="ce10">
            <text:p>9.175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VITORINO LOPES ALV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ªVTSMC)</text:p>
          </table:table-cell>
          <table:table-cell office:value-type="float" office:value="18779.439999999999" table:style-name="ce10">
            <text:p>18.779,4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01.63" table:style-name="ce10">
            <text:p>2.401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13.45" table:style-name="ce10">
            <text:p>23.413,45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4077.58" table:style-name="ce12">
            <text:p>-4.077,58</text:p>
          </table:table-cell>
          <table:table-cell office:value-type="float" office:value="-3395.78" table:style-name="ce12">
            <text:p>-3.395,78</text:p>
          </table:table-cell>
          <table:table-cell office:value-type="float" office:value="0" table:style-name="ce13">
            <text:p>0,00</text:p>
          </table:table-cell>
          <table:table-cell office:value-type="float" office:value="-10117.120000000001" table:style-name="ce12">
            <text:p>-10.117,12</text:p>
          </table:table-cell>
          <table:table-cell office:value-type="float" office:value="13296.33" table:style-name="ce10">
            <text:p>13.296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RA LUIZA TEIXEIRA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125.95" table:style-name="ce10">
            <text:p>3.125,95</text:p>
          </table:table-cell>
          <table:table-cell office:value-type="float" office:value="6914.31" table:number-columns-spanned="2" table:number-rows-spanned="1" table:style-name="ce26">
            <text:p>6.914,31</text:p>
          </table:table-cell>
          <table:covered-table-cell/>
          <table:table-cell table:style-name="ce9"/>
          <table:table-cell office:value-type="float" office:value="30783.19" table:style-name="ce10">
            <text:p>30.783,19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904.92" table:style-name="ce12">
            <text:p>-4.904,92</text:p>
          </table:table-cell>
          <table:table-cell office:value-type="float" office:value="-2926.67" table:style-name="ce12">
            <text:p>-2.926,67</text:p>
          </table:table-cell>
          <table:table-cell office:value-type="float" office:value="0" table:style-name="ce13">
            <text:p>0,00</text:p>
          </table:table-cell>
          <table:table-cell office:value-type="float" office:value="-10571.78" table:style-name="ce12">
            <text:p>-10.571,78</text:p>
          </table:table-cell>
          <table:table-cell office:value-type="float" office:value="20211.41" table:style-name="ce10">
            <text:p>20.211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URY VALENÇA FRANÇ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644.06" table:style-name="ce10">
            <text:p>3.644,06</text:p>
          </table:table-cell>
          <table:table-cell table:style-name="ce9"/>
          <table:table-cell office:value-type="float" office:value="3618.94" table:style-name="ce10">
            <text:p>3.618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276.25" table:style-name="ce10">
            <text:p>29.276,25</text:p>
          </table:table-cell>
          <table:table-cell office:value-type="float" office:value="-3826.06" table:style-name="ce12">
            <text:p>-3.826,06</text:p>
          </table:table-cell>
          <table:table-cell office:value-type="float" office:value="-5029.96" table:style-name="ce12">
            <text:p>-5.029,96</text:p>
          </table:table-cell>
          <table:table-cell office:value-type="float" office:value="-2168.42" table:style-name="ce12">
            <text:p>-2.168,42</text:p>
          </table:table-cell>
          <table:table-cell office:value-type="float" office:value="0" table:style-name="ce13">
            <text:p>0,00</text:p>
          </table:table-cell>
          <table:table-cell office:value-type="float" office:value="-11024.44" table:style-name="ce12">
            <text:p>-11.024,44</text:p>
          </table:table-cell>
          <table:table-cell office:value-type="float" office:value="18251.810000000001" table:style-name="ce10">
            <text:p>18.251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INA COSTA ALVES BARRET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451.69" table:style-name="ce10">
            <text:p>1.451,69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37.63" table:style-name="ce10">
            <text:p>20.737,63</text:p>
          </table:table-cell>
          <table:table-cell office:value-type="float" office:value="-2979.72" table:style-name="ce12">
            <text:p>-2.979,72</text:p>
          </table:table-cell>
          <table:table-cell office:value-type="float" office:value="-4014.07" table:style-name="ce12">
            <text:p>-4.014,07</text:p>
          </table:table-cell>
          <table:table-cell office:value-type="float" office:value="-3299.33" table:style-name="ce12">
            <text:p>-3.299,33</text:p>
          </table:table-cell>
          <table:table-cell office:value-type="float" office:value="0" table:style-name="ce13">
            <text:p>0,00</text:p>
          </table:table-cell>
          <table:table-cell office:value-type="float" office:value="-10293.120000000001" table:style-name="ce12">
            <text:p>-10.293,12</text:p>
          </table:table-cell>
          <table:table-cell office:value-type="float" office:value="10444.51" table:style-name="ce10">
            <text:p>10.444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ALMEIDA DE AZEVEDO SANTANA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960.43" table:style-name="ce10">
            <text:p>9.960,43</text:p>
          </table:table-cell>
          <table:table-cell table:number-columns-repeated="2" table:style-name="ce9"/>
          <table:table-cell office:value-type="float" office:value="1234.4000000000001" table:style-name="ce10">
            <text:p>1.234,40</text:p>
          </table:table-cell>
          <table:table-cell office:value-type="float" office:value="1479.56" table:number-columns-spanned="2" table:number-rows-spanned="1" table:style-name="ce26">
            <text:p>1.479,56</text:p>
          </table:table-cell>
          <table:covered-table-cell/>
          <table:table-cell table:style-name="ce9"/>
          <table:table-cell office:value-type="float" office:value="12674.39" table:style-name="ce10">
            <text:p>12.674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83.53" table:style-name="ce12">
            <text:p>-1.983,53</text:p>
          </table:table-cell>
          <table:table-cell office:value-type="float" office:value="-541.5" table:style-name="ce11">
            <text:p>-541,50</text:p>
          </table:table-cell>
          <table:table-cell office:value-type="float" office:value="0" table:style-name="ce13">
            <text:p>0,00</text:p>
          </table:table-cell>
          <table:table-cell office:value-type="float" office:value="-3353.42" table:style-name="ce12">
            <text:p>-3.353,42</text:p>
          </table:table-cell>
          <table:table-cell office:value-type="float" office:value="9320.9699999999993" table:style-name="ce10">
            <text:p>9.320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PINHEIRO DE FRANÇA SANTA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2243.34" table:style-name="ce10">
            <text:p>2.24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90.36" table:style-name="ce10">
            <text:p>24.490,36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14.8500000000004" table:style-name="ce12">
            <text:p>-4.214,85</text:p>
          </table:table-cell>
          <table:table-cell office:value-type="float" office:value="-1884.11" table:style-name="ce12">
            <text:p>-1.884,11</text:p>
          </table:table-cell>
          <table:table-cell office:value-type="float" office:value="0" table:style-name="ce13">
            <text:p>0,00</text:p>
          </table:table-cell>
          <table:table-cell office:value-type="float" office:value="-9289.16" table:style-name="ce12">
            <text:p>-9.289,16</text:p>
          </table:table-cell>
          <table:table-cell office:value-type="float" office:value="15201.2" table:style-name="ce10">
            <text:p>15.20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BARBOSA FLORÊNCIO CALIFE DA SILV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218.650000000001" table:style-name="ce10">
            <text:p>19.218,65</text:p>
          </table:table-cell>
          <table:table-cell table:number-columns-repeated="2" table:style-name="ce9"/>
          <table:table-cell office:value-type="float" office:value="536.03" table:style-name="ce14">
            <text:p>53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4.68" table:style-name="ce10">
            <text:p>19.754,68</text:p>
          </table:table-cell>
          <table:table-cell office:value-type="float" office:value="-1900.7" table:style-name="ce12">
            <text:p>-1.900,70</text:p>
          </table:table-cell>
          <table:table-cell office:value-type="float" office:value="-3840.94" table:style-name="ce12">
            <text:p>-3.840,94</text:p>
          </table:table-cell>
          <table:table-cell office:value-type="float" office:value="-2283.4699999999998" table:style-name="ce12">
            <text:p>-2.283,47</text:p>
          </table:table-cell>
          <table:table-cell office:value-type="float" office:value="0" table:style-name="ce13">
            <text:p>0,00</text:p>
          </table:table-cell>
          <table:table-cell office:value-type="float" office:value="-8025.11" table:style-name="ce12">
            <text:p>-8.025,11</text:p>
          </table:table-cell>
          <table:table-cell office:value-type="float" office:value="11729.57" table:style-name="ce10">
            <text:p>11.72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COSTA FORTES CAVALCANTI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UBLICIDADE</text:p>
          </table:table-cell>
          <table:table-cell office:value-type="float" office:value="2465.06" table:style-name="ce10">
            <text:p>2.465,0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38.6999999999998" table:style-name="ce10">
            <text:p>2.238,70</text:p>
          </table:table-cell>
          <table:table-cell office:value-type="float" office:value="704.38" table:number-columns-spanned="2" table:number-rows-spanned="1" table:style-name="ce27">
            <text:p>704,38</text:p>
          </table:table-cell>
          <table:covered-table-cell/>
          <table:table-cell table:style-name="ce9"/>
          <table:table-cell office:value-type="float" office:value="7348.03" table:style-name="ce10">
            <text:p>7.348,03</text:p>
          </table:table-cell>
          <table:table-cell office:value-type="float" office:value="-345.12" table:style-name="ce11">
            <text:p>-345,12</text:p>
          </table:table-cell>
          <table:table-cell office:value-type="float" office:value="-440.8" table:style-name="ce11">
            <text:p>-440,80</text:p>
          </table:table-cell>
          <table:table-cell office:value-type="float" office:value="-2417.5500000000002" table:style-name="ce12">
            <text:p>-2.417,55</text:p>
          </table:table-cell>
          <table:table-cell office:value-type="float" office:value="0" table:style-name="ce13">
            <text:p>0,00</text:p>
          </table:table-cell>
          <table:table-cell office:value-type="float" office:value="-3203.47" table:style-name="ce12">
            <text:p>-3.203,47</text:p>
          </table:table-cell>
          <table:table-cell office:value-type="float" office:value="4144.5600000000004" table:style-name="ce10">
            <text:p>4.144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DE OLIVEIRA PEIXOTO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PAGAMENTO (SOF)</text:p>
          </table:table-cell>
          <table:table-cell office:value-type="float" office:value="10887.5" table:style-name="ce10">
            <text:p>10.887,50</text:p>
          </table:table-cell>
          <table:table-cell table:number-columns-repeated="2" table:style-name="ce9"/>
          <table:table-cell office:value-type="float" office:value="1246.71" table:style-name="ce10">
            <text:p>1.24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34.21" table:style-name="ce10">
            <text:p>12.134,21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50.56" table:style-name="ce12">
            <text:p>-1.750,5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111.09" table:style-name="ce12">
            <text:p>-3.111,09</text:p>
          </table:table-cell>
          <table:table-cell office:value-type="float" office:value="9023.1200000000008" table:style-name="ce10">
            <text:p>9.023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FLÁVIA TEIXEIRA CINTRA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92.88" table:style-name="ce10">
            <text:p>1.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87.36" table:style-name="ce10">
            <text:p>15.287,3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0.56" table:style-name="ce12">
            <text:p>-2.430,56</text:p>
          </table:table-cell>
          <table:table-cell office:value-type="float" office:value="-2095.79" table:style-name="ce12">
            <text:p>-2.095,79</text:p>
          </table:table-cell>
          <table:table-cell office:value-type="float" office:value="0" table:style-name="ce13">
            <text:p>0,00</text:p>
          </table:table-cell>
          <table:table-cell office:value-type="float" office:value="-6031.52" table:style-name="ce12">
            <text:p>-6.031,52</text:p>
          </table:table-cell>
          <table:table-cell office:value-type="float" office:value="9255.84" table:style-name="ce10">
            <text:p>9.255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IZABEL BEZERRA DE ALBUQUERQU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412.23" table:style-name="ce10">
            <text:p>11.412,23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62.86" table:style-name="ce10">
            <text:p>12.162,86</text:p>
          </table:table-cell>
          <table:table-cell office:value-type="float" office:value="-627.13" table:style-name="ce11">
            <text:p>-627,13</text:p>
          </table:table-cell>
          <table:table-cell table:style-name="ce9"/>
          <table:table-cell office:value-type="float" office:value="-1962.51" table:style-name="ce12">
            <text:p>-1.962,51</text:p>
          </table:table-cell>
          <table:table-cell office:value-type="float" office:value="0" table:style-name="ce13">
            <text:p>0,00</text:p>
          </table:table-cell>
          <table:table-cell office:value-type="float" office:value="-2589.64" table:style-name="ce12">
            <text:p>-2.589,64</text:p>
          </table:table-cell>
          <table:table-cell office:value-type="float" office:value="9573.2199999999993" table:style-name="ce10">
            <text:p>9.573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DOS SANTOS SILV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-ARA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78.7" table:style-name="ce10">
            <text:p>16.278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37.12" table:style-name="ce12">
            <text:p>-2.537,12</text:p>
          </table:table-cell>
          <table:table-cell office:value-type="float" office:value="-1535.18" table:style-name="ce12">
            <text:p>-1.535,18</text:p>
          </table:table-cell>
          <table:table-cell office:value-type="float" office:value="0" table:style-name="ce13">
            <text:p>0,00</text:p>
          </table:table-cell>
          <table:table-cell office:value-type="float" office:value="-5577.47" table:style-name="ce12">
            <text:p>-5.577,47</text:p>
          </table:table-cell>
          <table:table-cell office:value-type="float" office:value="10701.23" table:style-name="ce10">
            <text:p>10.701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MONTEIRO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218.68" table:style-name="ce10">
            <text:p>4.218,68</text:p>
          </table:table-cell>
          <table:table-cell table:style-name="ce9"/>
          <table:table-cell office:value-type="float" office:value="3161.97" table:style-name="ce10">
            <text:p>3.161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16.509999999998" table:style-name="ce10">
            <text:p>19.016,51</text:p>
          </table:table-cell>
          <table:table-cell office:value-type="float" office:value="-1866.1" table:style-name="ce12">
            <text:p>-1.866,10</text:p>
          </table:table-cell>
          <table:table-cell office:value-type="float" office:value="-2873.19" table:style-name="ce12">
            <text:p>-2.873,19</text:p>
          </table:table-cell>
          <table:table-cell office:value-type="float" office:value="-1499.18" table:style-name="ce12">
            <text:p>-1.499,18</text:p>
          </table:table-cell>
          <table:table-cell office:value-type="float" office:value="0" table:style-name="ce13">
            <text:p>0,00</text:p>
          </table:table-cell>
          <table:table-cell office:value-type="float" office:value="-6238.47" table:style-name="ce12">
            <text:p>-6.238,47</text:p>
          </table:table-cell>
          <table:table-cell office:value-type="float" office:value="12778.04" table:style-name="ce10">
            <text:p>12.77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ZA FERREIRA BARROS CORRÊ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2495.0500000000002" table:style-name="ce10">
            <text:p>2.49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2.65" table:style-name="ce10">
            <text:p>15.002,65</text:p>
          </table:table-cell>
          <table:table-cell office:value-type="float" office:value="-1598.25" table:style-name="ce12">
            <text:p>-1.598,25</text:p>
          </table:table-cell>
          <table:table-cell office:value-type="float" office:value="-2078.5700000000002" table:style-name="ce12">
            <text:p>-2.078,57</text:p>
          </table:table-cell>
          <table:table-cell office:value-type="float" office:value="-4925.8900000000003" table:style-name="ce12">
            <text:p>-4.925,89</text:p>
          </table:table-cell>
          <table:table-cell office:value-type="float" office:value="0" table:style-name="ce13">
            <text:p>0,00</text:p>
          </table:table-cell>
          <table:table-cell office:value-type="float" office:value="-8602.7099999999991" table:style-name="ce12">
            <text:p>-8.602,71</text:p>
          </table:table-cell>
          <table:table-cell office:value-type="float" office:value="6399.94" table:style-name="ce10">
            <text:p>6.399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PAULA BARRETO TEIX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3" table:style-name="ce9"/>
          <table:table-cell office:value-type="float" office:value="682.8" table:style-name="ce14">
            <text:p>682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2.8" table:style-name="ce14">
            <text:p>682,8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682.8" table:style-name="ce14">
            <text:p>68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MARIA SOARES MARIN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12077.98" table:style-name="ce10">
            <text:p>12.077,98</text:p>
          </table:table-cell>
          <table:table-cell office:value-type="float" office:value="2667.22" table:style-name="ce10">
            <text:p>2.667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823.32" table:style-name="ce10">
            <text:p>35.823,32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7264.36" table:style-name="ce12">
            <text:p>-7.264,36</text:p>
          </table:table-cell>
          <table:table-cell office:value-type="float" office:value="-5693.64" table:style-name="ce12">
            <text:p>-5.693,64</text:p>
          </table:table-cell>
          <table:table-cell office:value-type="float" office:value="0" table:style-name="ce13">
            <text:p>0,00</text:p>
          </table:table-cell>
          <table:table-cell office:value-type="float" office:value="-15968.18" table:style-name="ce12">
            <text:p>-15.968,18</text:p>
          </table:table-cell>
          <table:table-cell office:value-type="float" office:value="19855.14" table:style-name="ce10">
            <text:p>19.855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CORREIA VIV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9621.1" table:style-name="ce10">
            <text:p>9.621,1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91.13" table:style-name="ce10">
            <text:p>12.191,13</text:p>
          </table:table-cell>
          <table:table-cell office:value-type="float" office:value="-1190.02" table:style-name="ce12">
            <text:p>-1.190,02</text:p>
          </table:table-cell>
          <table:table-cell office:value-type="float" office:value="-1775.08" table:style-name="ce12">
            <text:p>-1.775,08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3677.97" table:style-name="ce12">
            <text:p>-3.677,97</text:p>
          </table:table-cell>
          <table:table-cell office:value-type="float" office:value="8513.16" table:style-name="ce10">
            <text:p>8.513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GUSTAVO MELO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PRECATÓRIOS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3235.3" table:style-name="ce10">
            <text:p>3.235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755.01" table:style-name="ce10">
            <text:p>22.755,0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2344.21" table:style-name="ce12">
            <text:p>-2.344,21</text:p>
          </table:table-cell>
          <table:table-cell office:value-type="float" office:value="0" table:style-name="ce13">
            <text:p>0,00</text:p>
          </table:table-cell>
          <table:table-cell office:value-type="float" office:value="-8777.27" table:style-name="ce12">
            <text:p>-8.777,27</text:p>
          </table:table-cell>
          <table:table-cell office:value-type="float" office:value="13977.74" table:style-name="ce10">
            <text:p>13.97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HENRIQUE DE LIMA ANTUN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730.85" table:style-name="ce10">
            <text:p>11.730,85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09.44" table:style-name="ce10">
            <text:p>1.90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41.28" table:style-name="ce10">
            <text:p>18.241,28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069.27" table:style-name="ce12">
            <text:p>-3.069,27</text:p>
          </table:table-cell>
          <table:table-cell office:value-type="float" office:value="-4510" table:style-name="ce12">
            <text:p>-4.510,00</text:p>
          </table:table-cell>
          <table:table-cell office:value-type="float" office:value="0" table:style-name="ce13">
            <text:p>0,00</text:p>
          </table:table-cell>
          <table:table-cell office:value-type="float" office:value="-9588.81" table:style-name="ce12">
            <text:p>-9.588,81</text:p>
          </table:table-cell>
          <table:table-cell office:value-type="float" office:value="8652.4699999999993" table:style-name="ce10">
            <text:p>8.652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DE ARAÚJO CUNH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97.09" table:style-name="ce10">
            <text:p>2.997,0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16.42" table:style-name="ce10">
            <text:p>2.91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0.47" table:style-name="ce10">
            <text:p>19.750,47</text:p>
          </table:table-cell>
          <table:table-cell office:value-type="float" office:value="-1992.04" table:style-name="ce12">
            <text:p>-1.992,04</text:p>
          </table:table-cell>
          <table:table-cell office:value-type="float" office:value="-3107.92" table:style-name="ce12">
            <text:p>-3.107,92</text:p>
          </table:table-cell>
          <table:table-cell office:value-type="float" office:value="-3358.01" table:style-name="ce12">
            <text:p>-3.358,01</text:p>
          </table:table-cell>
          <table:table-cell office:value-type="float" office:value="0" table:style-name="ce13">
            <text:p>0,00</text:p>
          </table:table-cell>
          <table:table-cell office:value-type="float" office:value="-8457.9699999999993" table:style-name="ce12">
            <text:p>-8.457,97</text:p>
          </table:table-cell>
          <table:table-cell office:value-type="float" office:value="11292.5" table:style-name="ce10">
            <text:p>11.292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FERREIRA SANT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714.52" table:style-name="ce10">
            <text:p>19.714,52</text:p>
          </table:table-cell>
          <table:table-cell office:value-type="float" office:value="369.69" table:style-name="ce14">
            <text:p>369,6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42.58" table:style-name="ce10">
            <text:p>2.642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66.68" table:style-name="ce10">
            <text:p>24.666,68</text:p>
          </table:table-cell>
          <table:table-cell office:value-type="float" office:value="-2833.33" table:style-name="ce12">
            <text:p>-2.833,33</text:p>
          </table:table-cell>
          <table:table-cell office:value-type="float" office:value="-4303.83" table:style-name="ce12">
            <text:p>-4.303,83</text:p>
          </table:table-cell>
          <table:table-cell office:value-type="float" office:value="-4234.79" table:style-name="ce12">
            <text:p>-4.234,79</text:p>
          </table:table-cell>
          <table:table-cell office:value-type="float" office:value="0" table:style-name="ce13">
            <text:p>0,00</text:p>
          </table:table-cell>
          <table:table-cell office:value-type="float" office:value="-11371.95" table:style-name="ce12">
            <text:p>-11.371,95</text:p>
          </table:table-cell>
          <table:table-cell office:value-type="float" office:value="13294.73" table:style-name="ce10">
            <text:p>13.294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NOVAES SANTIAG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11.03" table:style-name="ce10">
            <text:p>2.011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47.26" table:style-name="ce10">
            <text:p>22.147,26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40.04" table:style-name="ce12">
            <text:p>-3.940,04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8162.2" table:style-name="ce12">
            <text:p>-8.162,20</text:p>
          </table:table-cell>
          <table:table-cell office:value-type="float" office:value="13985.06" table:style-name="ce10">
            <text:p>13.98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PORTO TRONCHINI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3000.22" table:style-name="ce10">
            <text:p>13.000,22</text:p>
          </table:table-cell>
          <table:table-cell table:number-columns-repeated="2" table:style-name="ce9"/>
          <table:table-cell office:value-type="float" office:value="1583.34" table:style-name="ce10">
            <text:p>1.58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83.56" table:style-name="ce10">
            <text:p>14.583,5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43.3200000000002" table:style-name="ce12">
            <text:p>-2.343,32</text:p>
          </table:table-cell>
          <table:table-cell office:value-type="float" office:value="-1054.6600000000001" table:style-name="ce12">
            <text:p>-1.054,66</text:p>
          </table:table-cell>
          <table:table-cell office:value-type="float" office:value="0" table:style-name="ce13">
            <text:p>0,00</text:p>
          </table:table-cell>
          <table:table-cell office:value-type="float" office:value="-4226.37" table:style-name="ce12">
            <text:p>-4.226,37</text:p>
          </table:table-cell>
          <table:table-cell office:value-type="float" office:value="10357.19" table:style-name="ce10">
            <text:p>10.357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DE VASCONCELOS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2390.39" table:style-name="ce10">
            <text:p>2.39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99.97" table:style-name="ce10">
            <text:p>16.099,97</text:p>
          </table:table-cell>
          <table:table-cell office:value-type="float" office:value="-1820.09" table:style-name="ce12">
            <text:p>-1.820,09</text:p>
          </table:table-cell>
          <table:table-cell office:value-type="float" office:value="-2295.98" table:style-name="ce12">
            <text:p>-2.295,98</text:p>
          </table:table-cell>
          <table:table-cell office:value-type="float" office:value="-1799.66" table:style-name="ce12">
            <text:p>-1.799,66</text:p>
          </table:table-cell>
          <table:table-cell office:value-type="float" office:value="0" table:style-name="ce13">
            <text:p>0,00</text:p>
          </table:table-cell>
          <table:table-cell office:value-type="float" office:value="-5915.73" table:style-name="ce12">
            <text:p>-5.915,73</text:p>
          </table:table-cell>
          <table:table-cell office:value-type="float" office:value="10184.24" table:style-name="ce10">
            <text:p>10.184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EÃO BARBOS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39.23" table:style-name="ce10">
            <text:p>1.639,23</text:p>
          </table:table-cell>
          <table:table-cell office:value-type="float" office:value="4564.83" table:number-columns-spanned="2" table:number-rows-spanned="1" table:style-name="ce26">
            <text:p>4.564,83</text:p>
          </table:table-cell>
          <table:covered-table-cell/>
          <table:table-cell table:style-name="ce9"/>
          <table:table-cell office:value-type="float" office:value="19898.54" table:style-name="ce10">
            <text:p>19.898,5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778.86" table:style-name="ce12">
            <text:p>-2.778,86</text:p>
          </table:table-cell>
          <table:table-cell office:value-type="float" office:value="-3761.89" table:style-name="ce12">
            <text:p>-3.761,89</text:p>
          </table:table-cell>
          <table:table-cell office:value-type="float" office:value="0" table:style-name="ce13">
            <text:p>0,00</text:p>
          </table:table-cell>
          <table:table-cell office:value-type="float" office:value="-8045.92" table:style-name="ce12">
            <text:p>-8.045,92</text:p>
          </table:table-cell>
          <table:table-cell office:value-type="float" office:value="11852.62" table:style-name="ce10">
            <text:p>11.852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UCENA DE MEDEIROS LEITE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775.48" table:style-name="ce10">
            <text:p>2.775,4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984.63" table:style-name="ce10">
            <text:p>5.984,63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2.56" table:style-name="ce11">
            <text:p>-152,56</text:p>
          </table:table-cell>
          <table:table-cell office:value-type="float" office:value="-1699.11" table:style-name="ce12">
            <text:p>-1.699,11</text:p>
          </table:table-cell>
          <table:table-cell office:value-type="float" office:value="0" table:style-name="ce13">
            <text:p>0,00</text:p>
          </table:table-cell>
          <table:table-cell office:value-type="float" office:value="-2240.2399999999998" table:style-name="ce12">
            <text:p>-2.240,24</text:p>
          </table:table-cell>
          <table:table-cell office:value-type="float" office:value="3744.39" table:style-name="ce10">
            <text:p>3.744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SILVA FONSÊCA</text:p>
          </table:table-cell>
          <table:table-cell office:value-type="string" table:style-name="ce8">
            <text:p>ASSISTENTE - FOLHA DE PAGAMENTO 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11.95" table:style-name="ce10">
            <text:p>2.011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06.43" table:style-name="ce10">
            <text:p>15.706,4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2.6999999999998" table:style-name="ce12">
            <text:p>-2.482,70</text:p>
          </table:table-cell>
          <table:table-cell office:value-type="float" office:value="-3228.64" table:style-name="ce12">
            <text:p>-3.228,64</text:p>
          </table:table-cell>
          <table:table-cell office:value-type="float" office:value="0" table:style-name="ce13">
            <text:p>0,00</text:p>
          </table:table-cell>
          <table:table-cell office:value-type="float" office:value="-7216.51" table:style-name="ce12">
            <text:p>-7.216,51</text:p>
          </table:table-cell>
          <table:table-cell office:value-type="float" office:value="8489.92" table:style-name="ce10">
            <text:p>8.489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ALVES LOURENÇ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20.38" table:style-name="ce10">
            <text:p>13.920,3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1847.78" table:style-name="ce12">
            <text:p>-1.847,78</text:p>
          </table:table-cell>
          <table:table-cell office:value-type="float" office:value="0" table:style-name="ce13">
            <text:p>0,00</text:p>
          </table:table-cell>
          <table:table-cell office:value-type="float" office:value="-5250.04" table:style-name="ce12">
            <text:p>-5.250,04</text:p>
          </table:table-cell>
          <table:table-cell office:value-type="float" office:value="8670.34" table:style-name="ce10">
            <text:p>8.67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CHRISTINA BEZERRA LIN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99.23" table:style-name="ce10">
            <text:p>2.29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71.78" table:style-name="ce10">
            <text:p>14.371,78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867.9" table:style-name="ce12">
            <text:p>-1.867,90</text:p>
          </table:table-cell>
          <table:table-cell office:value-type="float" office:value="-2765.9" table:style-name="ce12">
            <text:p>-2.765,90</text:p>
          </table:table-cell>
          <table:table-cell office:value-type="float" office:value="0" table:style-name="ce13">
            <text:p>0,00</text:p>
          </table:table-cell>
          <table:table-cell office:value-type="float" office:value="-5994.33" table:style-name="ce12">
            <text:p>-5.994,33</text:p>
          </table:table-cell>
          <table:table-cell office:value-type="float" office:value="8377.4500000000007" table:style-name="ce10">
            <text:p>8.37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CARNEIRO NOVA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5927.64" table:style-name="ce10">
            <text:p>15.927,64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79.79" table:style-name="ce10">
            <text:p>35.379,79</text:p>
          </table:table-cell>
          <table:table-cell office:value-type="float" office:value="-4702.32" table:style-name="ce12">
            <text:p>-4.702,32</text:p>
          </table:table-cell>
          <table:table-cell office:value-type="float" office:value="-6836.93" table:style-name="ce12">
            <text:p>-6.836,93</text:p>
          </table:table-cell>
          <table:table-cell office:value-type="float" office:value="-4586.22" table:style-name="ce12">
            <text:p>-4.586,22</text:p>
          </table:table-cell>
          <table:table-cell office:value-type="float" office:value="0" table:style-name="ce13">
            <text:p>0,00</text:p>
          </table:table-cell>
          <table:table-cell office:value-type="float" office:value="-16125.47" table:style-name="ce12">
            <text:p>-16.125,47</text:p>
          </table:table-cell>
          <table:table-cell office:value-type="float" office:value="19254.32" table:style-name="ce10">
            <text:p>19.254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LUSTOSA COELH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64.07" table:style-name="ce10">
            <text:p>3.464,07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00.639999999999" table:style-name="ce10">
            <text:p>23.500,64</text:p>
          </table:table-cell>
          <table:table-cell office:value-type="float" office:value="-2483.37" table:style-name="ce12">
            <text:p>-2.483,37</text:p>
          </table:table-cell>
          <table:table-cell office:value-type="float" office:value="-4180.37" table:style-name="ce12">
            <text:p>-4.180,37</text:p>
          </table:table-cell>
          <table:table-cell office:value-type="float" office:value="-3201.62" table:style-name="ce12">
            <text:p>-3.201,62</text:p>
          </table:table-cell>
          <table:table-cell office:value-type="float" office:value="0" table:style-name="ce13">
            <text:p>0,00</text:p>
          </table:table-cell>
          <table:table-cell office:value-type="float" office:value="-9865.36" table:style-name="ce12">
            <text:p>-9.865,36</text:p>
          </table:table-cell>
          <table:table-cell office:value-type="float" office:value="13635.28" table:style-name="ce10">
            <text:p>13.635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GELINA CAVALCANTE DE MEL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4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24.87" table:style-name="ce10">
            <text:p>2.524,8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36.88" table:style-name="ce10">
            <text:p>18.636,88</text:p>
          </table:table-cell>
          <table:table-cell office:value-type="float" office:value="-1643.02" table:style-name="ce12">
            <text:p>-1.643,02</text:p>
          </table:table-cell>
          <table:table-cell office:value-type="float" office:value="-3126.18" table:style-name="ce12">
            <text:p>-3.126,18</text:p>
          </table:table-cell>
          <table:table-cell office:value-type="float" office:value="-3423.35" table:style-name="ce12">
            <text:p>-3.423,35</text:p>
          </table:table-cell>
          <table:table-cell office:value-type="float" office:value="0" table:style-name="ce13">
            <text:p>0,00</text:p>
          </table:table-cell>
          <table:table-cell office:value-type="float" office:value="-8192.5499999999993" table:style-name="ce12">
            <text:p>-8.192,55</text:p>
          </table:table-cell>
          <table:table-cell office:value-type="float" office:value="10444.33" table:style-name="ce10">
            <text:p>10.44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BRITO FARIA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55.19" table:style-name="ce10">
            <text:p>22.255,19</text:p>
          </table:table-cell>
          <table:table-cell table:number-columns-repeated="2" table:style-name="ce9"/>
          <table:table-cell office:value-type="float" office:value="3364.65" table:style-name="ce10">
            <text:p>3.364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19.84" table:style-name="ce10">
            <text:p>25.619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14.46" table:style-name="ce12">
            <text:p>-4.814,46</text:p>
          </table:table-cell>
          <table:table-cell office:value-type="float" office:value="-4093.72" table:style-name="ce12">
            <text:p>-4.093,72</text:p>
          </table:table-cell>
          <table:table-cell office:value-type="float" office:value="0" table:style-name="ce13">
            <text:p>0,00</text:p>
          </table:table-cell>
          <table:table-cell office:value-type="float" office:value="-9736.57" table:style-name="ce12">
            <text:p>-9.736,57</text:p>
          </table:table-cell>
          <table:table-cell office:value-type="float" office:value="15883.27" table:style-name="ce10">
            <text:p>15.883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CAROLINE PEDROSA DE OLIVEIRA BRASIL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E CONTRATOS E TERCEIRIZAÇÃO (S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800.67" table:style-name="ce14">
            <text:p>800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40.56" table:style-name="ce10">
            <text:p>2.740,56</text:p>
          </table:table-cell>
          <table:table-cell table:number-columns-repeated="2" table:style-name="ce9"/>
          <table:table-cell office:value-type="float" office:value="-1136.3900000000001" table:style-name="ce12">
            <text:p>-1.136,39</text:p>
          </table:table-cell>
          <table:table-cell office:value-type="float" office:value="0" table:style-name="ce13">
            <text:p>0,00</text:p>
          </table:table-cell>
          <table:table-cell office:value-type="float" office:value="-1136.3900000000001" table:style-name="ce12">
            <text:p>-1.136,39</text:p>
          </table:table-cell>
          <table:table-cell office:value-type="float" office:value="1604.17" table:style-name="ce10">
            <text:p>1.604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LVES DE ME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776.75" table:style-name="ce14">
            <text:p>776,7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234.73" table:style-name="ce10">
            <text:p>3.23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93.599999999999" table:style-name="ce10">
            <text:p>17.093,60</text:p>
          </table:table-cell>
          <table:table-cell office:value-type="float" office:value="-1625.68" table:style-name="ce12">
            <text:p>-1.625,68</text:p>
          </table:table-cell>
          <table:table-cell office:value-type="float" office:value="-2338.36" table:style-name="ce12">
            <text:p>-2.338,36</text:p>
          </table:table-cell>
          <table:table-cell office:value-type="float" office:value="-2659.07" table:style-name="ce12">
            <text:p>-2.659,07</text:p>
          </table:table-cell>
          <table:table-cell office:value-type="float" office:value="0" table:style-name="ce13">
            <text:p>0,00</text:p>
          </table:table-cell>
          <table:table-cell office:value-type="float" office:value="-6623.11" table:style-name="ce12">
            <text:p>-6.623,11</text:p>
          </table:table-cell>
          <table:table-cell office:value-type="float" office:value="10470.49" table:style-name="ce10">
            <text:p>10.470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CAETANO PEREIR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61.06" table:style-name="ce10">
            <text:p>2.961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44.5" table:style-name="ce10">
            <text:p>15.544,50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1982.82" table:style-name="ce12">
            <text:p>-1.982,82</text:p>
          </table:table-cell>
          <table:table-cell office:value-type="float" office:value="-2995.09" table:style-name="ce12">
            <text:p>-2.995,09</text:p>
          </table:table-cell>
          <table:table-cell office:value-type="float" office:value="0" table:style-name="ce13">
            <text:p>0,00</text:p>
          </table:table-cell>
          <table:table-cell office:value-type="float" office:value="-6431.43" table:style-name="ce12">
            <text:p>-6.431,43</text:p>
          </table:table-cell>
          <table:table-cell office:value-type="float" office:value="9113.07" table:style-name="ce10">
            <text:p>9.113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A SILVA PIR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32.87" table:style-name="ce10">
            <text:p>17.632,87</text:p>
          </table:table-cell>
          <table:table-cell office:value-type="float" office:value="6056.43" table:style-name="ce10">
            <text:p>6.056,43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90.560000000001" table:style-name="ce10">
            <text:p>25.190,56</text:p>
          </table:table-cell>
          <table:table-cell office:value-type="float" office:value="-2638.35" table:style-name="ce12">
            <text:p>-2.638,35</text:p>
          </table:table-cell>
          <table:table-cell office:value-type="float" office:value="-4396.0600000000004" table:style-name="ce12">
            <text:p>-4.396,06</text:p>
          </table:table-cell>
          <table:table-cell office:value-type="float" office:value="-3511.07" table:style-name="ce12">
            <text:p>-3.511,07</text:p>
          </table:table-cell>
          <table:table-cell office:value-type="float" office:value="0" table:style-name="ce13">
            <text:p>0,00</text:p>
          </table:table-cell>
          <table:table-cell office:value-type="float" office:value="-10545.48" table:style-name="ce12">
            <text:p>-10.545,48</text:p>
          </table:table-cell>
          <table:table-cell office:value-type="float" office:value="14645.08" table:style-name="ce10">
            <text:p>14.645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DE ARAÚJO AGUIAR FI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1863.36" table:style-name="ce10">
            <text:p>11.863,3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406.74" table:style-name="ce10">
            <text:p>4.40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55.150000000001" table:style-name="ce10">
            <text:p>17.455,1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48.62" table:style-name="ce12">
            <text:p>-2.148,62</text:p>
          </table:table-cell>
          <table:table-cell office:value-type="float" office:value="-4796.3100000000004" table:style-name="ce12">
            <text:p>-4.796,31</text:p>
          </table:table-cell>
          <table:table-cell office:value-type="float" office:value="0" table:style-name="ce13">
            <text:p>0,00</text:p>
          </table:table-cell>
          <table:table-cell office:value-type="float" office:value="-8450.1" table:style-name="ce12">
            <text:p>-8.450,10</text:p>
          </table:table-cell>
          <table:table-cell office:value-type="float" office:value="9005.0499999999993" table:style-name="ce10">
            <text:p>9.00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E PÁDUA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176.58" table:style-name="ce10">
            <text:p>6.176,58</text:p>
          </table:table-cell>
          <table:table-cell table:style-name="ce9"/>
          <table:table-cell office:value-type="float" office:value="1757.61" table:style-name="ce10">
            <text:p>1.75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70.05" table:style-name="ce10">
            <text:p>19.570,05</text:p>
          </table:table-cell>
          <table:table-cell office:value-type="float" office:value="-1668.67" table:style-name="ce12">
            <text:p>-1.668,67</text:p>
          </table:table-cell>
          <table:table-cell office:value-type="float" office:value="-2994.45" table:style-name="ce12">
            <text:p>-2.994,45</text:p>
          </table:table-cell>
          <table:table-cell office:value-type="float" office:value="-4764.12" table:style-name="ce12">
            <text:p>-4.764,12</text:p>
          </table:table-cell>
          <table:table-cell office:value-type="float" office:value="0" table:style-name="ce13">
            <text:p>0,00</text:p>
          </table:table-cell>
          <table:table-cell office:value-type="float" office:value="-9427.24" table:style-name="ce12">
            <text:p>-9.427,24</text:p>
          </table:table-cell>
          <table:table-cell office:value-type="float" office:value="10142.81" table:style-name="ce10">
            <text:p>10.142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FÉLIX NET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529.04" table:style-name="ce10">
            <text:p>3.529,04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65.04" table:style-name="ce10">
            <text:p>16.465,04</text:p>
          </table:table-cell>
          <table:table-cell office:value-type="float" office:value="-1192.6500000000001" table:style-name="ce12">
            <text:p>-1.192,65</text:p>
          </table:table-cell>
          <table:table-cell office:value-type="float" office:value="-2018.4" table:style-name="ce12">
            <text:p>-2.018,40</text:p>
          </table:table-cell>
          <table:table-cell office:value-type="float" office:value="-5859.45" table:style-name="ce12">
            <text:p>-5.859,45</text:p>
          </table:table-cell>
          <table:table-cell office:value-type="float" office:value="0" table:style-name="ce13">
            <text:p>0,00</text:p>
          </table:table-cell>
          <table:table-cell office:value-type="float" office:value="-9070.5" table:style-name="ce12">
            <text:p>-9.070,50</text:p>
          </table:table-cell>
          <table:table-cell office:value-type="float" office:value="7394.54" table:style-name="ce10">
            <text:p>7.394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HENRIQUE TEIXEIRA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482.5500000000002" table:style-name="ce10">
            <text:p>2.482,55</text:p>
          </table:table-cell>
          <table:table-cell table:style-name="ce9"/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43.830000000002" table:style-name="ce10">
            <text:p>17.643,83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262.75" table:style-name="ce12">
            <text:p>-2.262,75</text:p>
          </table:table-cell>
          <table:table-cell office:value-type="float" office:value="-2558.36" table:style-name="ce12">
            <text:p>-2.558,36</text:p>
          </table:table-cell>
          <table:table-cell office:value-type="float" office:value="0" table:style-name="ce13">
            <text:p>0,00</text:p>
          </table:table-cell>
          <table:table-cell office:value-type="float" office:value="-6728.25" table:style-name="ce12">
            <text:p>-6.728,25</text:p>
          </table:table-cell>
          <table:table-cell office:value-type="float" office:value="10915.58" table:style-name="ce10">
            <text:p>10.915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IDALINO DOS SANTO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2290.69" table:style-name="ce10">
            <text:p>2.290,6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994.73" table:style-name="ce10">
            <text:p>2.99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060.29" table:style-name="ce10">
            <text:p>33.060,29</text:p>
          </table:table-cell>
          <table:table-cell office:value-type="float" office:value="-3118.15" table:style-name="ce12">
            <text:p>-3.118,15</text:p>
          </table:table-cell>
          <table:table-cell office:value-type="float" office:value="-6436.9" table:style-name="ce12">
            <text:p>-6.436,90</text:p>
          </table:table-cell>
          <table:table-cell office:value-type="float" office:value="-3924.67" table:style-name="ce12">
            <text:p>-3.924,67</text:p>
          </table:table-cell>
          <table:table-cell office:value-type="float" office:value="0" table:style-name="ce13">
            <text:p>0,00</text:p>
          </table:table-cell>
          <table:table-cell office:value-type="float" office:value="-13479.72" table:style-name="ce12">
            <text:p>-13.479,72</text:p>
          </table:table-cell>
          <table:table-cell office:value-type="float" office:value="19580.57" table:style-name="ce10">
            <text:p>19.580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JORGE CAVALCANTE SANTOS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478.74" table:style-name="ce10">
            <text:p>1.478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59.23" table:style-name="ce10">
            <text:p>1.85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76.25" table:style-name="ce10">
            <text:p>16.676,25</text:p>
          </table:table-cell>
          <table:table-cell office:value-type="float" office:value="-1682.74" table:style-name="ce12">
            <text:p>-1.682,74</text:p>
          </table:table-cell>
          <table:table-cell office:value-type="float" office:value="-1823.36" table:style-name="ce12">
            <text:p>-1.823,36</text:p>
          </table:table-cell>
          <table:table-cell office:value-type="float" office:value="-2910.56" table:style-name="ce12">
            <text:p>-2.910,56</text:p>
          </table:table-cell>
          <table:table-cell office:value-type="float" office:value="0" table:style-name="ce13">
            <text:p>0,00</text:p>
          </table:table-cell>
          <table:table-cell office:value-type="float" office:value="-6416.66" table:style-name="ce12">
            <text:p>-6.416,66</text:p>
          </table:table-cell>
          <table:table-cell office:value-type="float" office:value="10259.59" table:style-name="ce10">
            <text:p>10.259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SERRA PINTO NETO</text:p>
          </table:table-cell>
          <table:table-cell office:value-type="string" table:style-name="ce8">
            <text:p>ASSISTENTE - FOLHA DE PAGAMENTO III - FC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52.66" table:style-name="ce10">
            <text:p>23.652,6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31.34" table:style-name="ce12">
            <text:p>-4.131,34</text:p>
          </table:table-cell>
          <table:table-cell office:value-type="float" office:value="-2581.23" table:style-name="ce12">
            <text:p>-2.581,23</text:p>
          </table:table-cell>
          <table:table-cell office:value-type="float" office:value="0" table:style-name="ce13">
            <text:p>0,00</text:p>
          </table:table-cell>
          <table:table-cell office:value-type="float" office:value="-9452.76" table:style-name="ce12">
            <text:p>-9.452,76</text:p>
          </table:table-cell>
          <table:table-cell office:value-type="float" office:value="14199.9" table:style-name="ce10">
            <text:p>14.199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VICENTE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077.03" table:style-name="ce10">
            <text:p>1.077,03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75.3" table:style-name="ce10">
            <text:p>15.675,30</text:p>
          </table:table-cell>
          <table:table-cell office:value-type="float" office:value="-1062.3399999999999" table:style-name="ce12">
            <text:p>-1.062,34</text:p>
          </table:table-cell>
          <table:table-cell table:style-name="ce9"/>
          <table:table-cell office:value-type="float" office:value="-2408.5100000000002" table:style-name="ce12">
            <text:p>-2.408,51</text:p>
          </table:table-cell>
          <table:table-cell office:value-type="float" office:value="0" table:style-name="ce13">
            <text:p>0,00</text:p>
          </table:table-cell>
          <table:table-cell office:value-type="float" office:value="-3470.85" table:style-name="ce12">
            <text:p>-3.470,85</text:p>
          </table:table-cell>
          <table:table-cell office:value-type="float" office:value="12204.45" table:style-name="ce10">
            <text:p>12.204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EOVALDO CORDEIRO DA SILVA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SECRETARIA DE PRECATÓRIOS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78.59" table:style-name="ce10">
            <text:p>4.178,59</text:p>
          </table:table-cell>
          <table:table-cell table:number-columns-repeated="2" table:style-name="ce9"/>
          <table:table-cell office:value-type="float" office:value="-1347.88" table:style-name="ce12">
            <text:p>-1.347,88</text:p>
          </table:table-cell>
          <table:table-cell office:value-type="float" office:value="0" table:style-name="ce13">
            <text:p>0,00</text:p>
          </table:table-cell>
          <table:table-cell office:value-type="float" office:value="-1347.88" table:style-name="ce12">
            <text:p>-1.347,88</text:p>
          </table:table-cell>
          <table:table-cell office:value-type="float" office:value="2830.71" table:style-name="ce10">
            <text:p>2.830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ISTÓTELES TEODÓSIO DA SILVA SOBR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2452.66" table:style-name="ce10">
            <text:p>2.452,6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05.0500000000002" table:style-name="ce10">
            <text:p>2.50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42.76" table:style-name="ce10">
            <text:p>6.142,76</text:p>
          </table:table-cell>
          <table:table-cell office:value-type="float" office:value="-343.37" table:style-name="ce11">
            <text:p>-343,37</text:p>
          </table:table-cell>
          <table:table-cell office:value-type="float" office:value="-82.48" table:style-name="ce11">
            <text:p>-82,48</text:p>
          </table:table-cell>
          <table:table-cell office:value-type="float" office:value="-2196.5700000000002" table:style-name="ce12">
            <text:p>-2.196,57</text:p>
          </table:table-cell>
          <table:table-cell office:value-type="float" office:value="0" table:style-name="ce13">
            <text:p>0,00</text:p>
          </table:table-cell>
          <table:table-cell office:value-type="float" office:value="-2622.42" table:style-name="ce12">
            <text:p>-2.622,42</text:p>
          </table:table-cell>
          <table:table-cell office:value-type="float" office:value="3520.34" table:style-name="ce10">
            <text:p>3.52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NÓBIO JOSÉ REIS DE ARAUJ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7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324.29" table:style-name="ce10">
            <text:p>4.324,2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12.56" table:style-name="ce10">
            <text:p>2.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44.93" table:style-name="ce10">
            <text:p>26.944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5258.01" table:style-name="ce12">
            <text:p>-5.258,01</text:p>
          </table:table-cell>
          <table:table-cell office:value-type="float" office:value="-2065.5700000000002" table:style-name="ce12">
            <text:p>-2.065,57</text:p>
          </table:table-cell>
          <table:table-cell office:value-type="float" office:value="0" table:style-name="ce13">
            <text:p>0,00</text:p>
          </table:table-cell>
          <table:table-cell office:value-type="float" office:value="-8151.97" table:style-name="ce12">
            <text:p>-8.151,97</text:p>
          </table:table-cell>
          <table:table-cell office:value-type="float" office:value="18792.96" table:style-name="ce10">
            <text:p>18.792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HUR AMORIM ALVES DA CRU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320.48" table:style-name="ce10">
            <text:p>1.320,48</text:p>
          </table:table-cell>
          <table:table-cell table:style-name="ce9"/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51.79" table:style-name="ce10">
            <text:p>14.751,7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1.54" table:style-name="ce12">
            <text:p>-2.511,54</text:p>
          </table:table-cell>
          <table:table-cell office:value-type="float" office:value="-5140.1899999999996" table:style-name="ce12">
            <text:p>-5.140,19</text:p>
          </table:table-cell>
          <table:table-cell office:value-type="float" office:value="0" table:style-name="ce13">
            <text:p>0,00</text:p>
          </table:table-cell>
          <table:table-cell office:value-type="float" office:value="-8480.1200000000008" table:style-name="ce12">
            <text:p>-8.480,12</text:p>
          </table:table-cell>
          <table:table-cell office:value-type="float" office:value="6271.67" table:style-name="ce10">
            <text:p>6.271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UR LEANDRO COS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269.41" table:style-name="ce10">
            <text:p>3.269,4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215.42" table:style-name="ce10">
            <text:p>3.215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99.759999999998" table:style-name="ce10">
            <text:p>19.499,76</text:p>
          </table:table-cell>
          <table:table-cell office:value-type="float" office:value="-2017.38" table:style-name="ce12">
            <text:p>-2.017,38</text:p>
          </table:table-cell>
          <table:table-cell office:value-type="float" office:value="-3001.92" table:style-name="ce12">
            <text:p>-3.001,92</text:p>
          </table:table-cell>
          <table:table-cell office:value-type="float" office:value="-1493.5" table:style-name="ce12">
            <text:p>-1.493,50</text:p>
          </table:table-cell>
          <table:table-cell office:value-type="float" office:value="0" table:style-name="ce13">
            <text:p>0,00</text:p>
          </table:table-cell>
          <table:table-cell office:value-type="float" office:value="-6512.8" table:style-name="ce12">
            <text:p>-6.512,80</text:p>
          </table:table-cell>
          <table:table-cell office:value-type="float" office:value="12986.96" table:style-name="ce10">
            <text:p>12.986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DELÍRIO PIMENTA CARNEIR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31.6799999999998" table:style-name="ce10">
            <text:p>2.531,6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86.11" table:style-name="ce10">
            <text:p>1.88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54.75" table:style-name="ce10">
            <text:p>18.254,75</text:p>
          </table:table-cell>
          <table:table-cell office:value-type="float" office:value="-1915.24" table:style-name="ce12">
            <text:p>-1.915,24</text:p>
          </table:table-cell>
          <table:table-cell office:value-type="float" office:value="-3001.05" table:style-name="ce12">
            <text:p>-3.001,05</text:p>
          </table:table-cell>
          <table:table-cell office:value-type="float" office:value="-2694.6" table:style-name="ce12">
            <text:p>-2.694,60</text:p>
          </table:table-cell>
          <table:table-cell office:value-type="float" office:value="0" table:style-name="ce13">
            <text:p>0,00</text:p>
          </table:table-cell>
          <table:table-cell office:value-type="float" office:value="-7610.89" table:style-name="ce12">
            <text:p>-7.610,89</text:p>
          </table:table-cell>
          <table:table-cell office:value-type="float" office:value="10643.86" table:style-name="ce10">
            <text:p>10.64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GUSTO MARCELO DE OLIVEIRA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1521.32" table:style-name="ce10">
            <text:p>1.521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41.03" table:style-name="ce10">
            <text:p>21.041,0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office:value-type="float" office:value="-857.25" table:style-name="ce11">
            <text:p>-857,25</text:p>
          </table:table-cell>
          <table:table-cell office:value-type="float" office:value="0" table:style-name="ce13">
            <text:p>0,00</text:p>
          </table:table-cell>
          <table:table-cell office:value-type="float" office:value="-7342.45" table:style-name="ce12">
            <text:p>-7.342,45</text:p>
          </table:table-cell>
          <table:table-cell office:value-type="float" office:value="13698.58" table:style-name="ce10">
            <text:p>13.69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EA CRISTINA CORRÊA MONTENEGR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7ª VT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84.33" table:style-name="ce10">
            <text:p>1.284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75.4" table:style-name="ce10">
            <text:p>22.175,40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4095.48" table:style-name="ce12">
            <text:p>-4.095,48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6849.78" table:style-name="ce12">
            <text:p>-6.849,78</text:p>
          </table:table-cell>
          <table:table-cell office:value-type="float" office:value="15325.62" table:style-name="ce10">
            <text:p>15.325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ICÉLIO FERREIRA LEITE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ADMINISTRAÇÃO (D.G.)</text:p>
          </table:table-cell>
          <table:table-cell office:value-type="float" office:value="11930.31" table:style-name="ce10">
            <text:p>11.930,31</text:p>
          </table:table-cell>
          <table:table-cell office:value-type="float" office:value="3364.4" table:style-name="ce10">
            <text:p>3.364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980.77" table:style-name="ce10">
            <text:p>25.980,77</text:p>
          </table:table-cell>
          <table:table-cell office:value-type="float" office:value="-2052.64" table:style-name="ce12">
            <text:p>-2.052,64</text:p>
          </table:table-cell>
          <table:table-cell office:value-type="float" office:value="-5033.1000000000004" table:style-name="ce12">
            <text:p>-5.033,10</text:p>
          </table:table-cell>
          <table:table-cell office:value-type="float" office:value="-4331.33" table:style-name="ce12">
            <text:p>-4.331,33</text:p>
          </table:table-cell>
          <table:table-cell office:value-type="float" office:value="0" table:style-name="ce13">
            <text:p>0,00</text:p>
          </table:table-cell>
          <table:table-cell office:value-type="float" office:value="-11417.07" table:style-name="ce12">
            <text:p>-11.417,07</text:p>
          </table:table-cell>
          <table:table-cell office:value-type="float" office:value="14563.7" table:style-name="ce10">
            <text:p>14.563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ARBARA DO REGO BARROS 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978.93" table:style-name="ce14">
            <text:p>978,93</text:p>
          </table:table-cell>
          <table:table-cell table:style-name="ce9"/>
          <table:table-cell office:value-type="float" office:value="756.03" table:style-name="ce14">
            <text:p>75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89.55" table:style-name="ce10">
            <text:p>13.489,55</text:p>
          </table:table-cell>
          <table:table-cell office:value-type="float" office:value="-1659.04" table:style-name="ce12">
            <text:p>-1.659,04</text:p>
          </table:table-cell>
          <table:table-cell office:value-type="float" office:value="-2071.85" table:style-name="ce12">
            <text:p>-2.071,85</text:p>
          </table:table-cell>
          <table:table-cell office:value-type="float" office:value="-2353.08" table:style-name="ce12">
            <text:p>-2.353,08</text:p>
          </table:table-cell>
          <table:table-cell office:value-type="float" office:value="0" table:style-name="ce13">
            <text:p>0,00</text:p>
          </table:table-cell>
          <table:table-cell office:value-type="float" office:value="-6083.97" table:style-name="ce12">
            <text:p>-6.083,97</text:p>
          </table:table-cell>
          <table:table-cell office:value-type="float" office:value="7405.58" table:style-name="ce10">
            <text:p>7.405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ÁRBARA ESTANISLAU FIALHO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78.16" table:style-name="ce10">
            <text:p>12.278,16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689.15" table:style-name="ce12">
            <text:p>-1.689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33.93" table:style-name="ce12">
            <text:p>-3.033,93</text:p>
          </table:table-cell>
          <table:table-cell office:value-type="float" office:value="9244.23" table:style-name="ce10">
            <text:p>9.2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ENEDITO BRAZ DA SILVA NET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AN)</text:p>
          </table:table-cell>
          <table:table-cell office:value-type="float" office:value="9820.7099999999991" table:style-name="ce10">
            <text:p>9.820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2.3800000000001" table:style-name="ce10">
            <text:p>1.252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12.98" table:style-name="ce10">
            <text:p>13.012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37" table:style-name="ce12">
            <text:p>-2.137,00</text:p>
          </table:table-cell>
          <table:table-cell office:value-type="float" office:value="-527.67999999999995" table:style-name="ce11">
            <text:p>-527,68</text:p>
          </table:table-cell>
          <table:table-cell office:value-type="float" office:value="0" table:style-name="ce13">
            <text:p>0,00</text:p>
          </table:table-cell>
          <table:table-cell office:value-type="float" office:value="-3493.07" table:style-name="ce12">
            <text:p>-3.493,07</text:p>
          </table:table-cell>
          <table:table-cell office:value-type="float" office:value="9519.91" table:style-name="ce10">
            <text:p>9.51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ÁULIO CLEMENTINO MARTINS MENDES SOARES</text:p>
          </table:table-cell>
          <table:table-cell office:value-type="string" table:style-name="ce8">
            <text:p>SECRETÁRIO DE AUDITORIA - CJ-03</text:p>
          </table:table-cell>
          <table:table-cell office:value-type="string" table:style-name="ce8">
            <text:p>SECRETARIA DE AUDITORIA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466.71" table:style-name="ce10">
            <text:p>1.46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397.43" table:style-name="ce10">
            <text:p>29.397,43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35.95" table:style-name="ce12">
            <text:p>-6.035,9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864.34" table:style-name="ce12">
            <text:p>-6.864,34</text:p>
          </table:table-cell>
          <table:table-cell office:value-type="float" office:value="22533.09" table:style-name="ce10">
            <text:p>22.533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ENO ROBERTO PIMENTEL SAND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CRETARIA DE PRECATÓRIOS</text:p>
          </table:table-cell>
          <table:table-cell office:value-type="float" office:value="11847.9" table:style-name="ce10">
            <text:p>11.847,90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830.37" table:style-name="ce10">
            <text:p>1.83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77.14" table:style-name="ce10">
            <text:p>21.077,14</text:p>
          </table:table-cell>
          <table:table-cell office:value-type="float" office:value="-1511.79" table:style-name="ce12">
            <text:p>-1.511,79</text:p>
          </table:table-cell>
          <table:table-cell office:value-type="float" office:value="-3955.62" table:style-name="ce12">
            <text:p>-3.955,62</text:p>
          </table:table-cell>
          <table:table-cell office:value-type="float" office:value="-2174.75" table:style-name="ce12">
            <text:p>-2.174,75</text:p>
          </table:table-cell>
          <table:table-cell office:value-type="float" office:value="0" table:style-name="ce13">
            <text:p>0,00</text:p>
          </table:table-cell>
          <table:table-cell office:value-type="float" office:value="-7642.16" table:style-name="ce12">
            <text:p>-7.642,16</text:p>
          </table:table-cell>
          <table:table-cell office:value-type="float" office:value="13434.98" table:style-name="ce10">
            <text:p>13.434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A NUNES LUBAMBO DE SOUZA</text:p>
          </table:table-cell>
          <table:table-cell office:value-type="string" table:style-name="ce8">
            <text:p>TÉCNICO JUDICIÁRIO - NÍVEL MÉDIO B7</text:p>
          </table:table-cell>
          <table:table-cell table:style-name="ce9"/>
          <table:table-cell office:value-type="float" office:value="9942.56" table:style-name="ce10">
            <text:p>9.942,56</text:p>
          </table:table-cell>
          <table:table-cell table:number-columns-repeated="2" table:style-name="ce9"/>
          <table:table-cell office:value-type="float" office:value="2498.34" table:style-name="ce10">
            <text:p>2.498,34</text:p>
          </table:table-cell>
          <table:table-cell office:value-type="float" office:value="90.75" table:number-columns-spanned="2" table:number-rows-spanned="1" table:style-name="ce27">
            <text:p>90,75</text:p>
          </table:table-cell>
          <table:covered-table-cell/>
          <table:table-cell table:style-name="ce9"/>
          <table:table-cell office:value-type="float" office:value="12531.65" table:style-name="ce10">
            <text:p>12.531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7" table:style-name="ce11">
            <text:p>-37,0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65.39" table:style-name="ce11">
            <text:p>-865,39</text:p>
          </table:table-cell>
          <table:table-cell office:value-type="float" office:value="11666.26" table:style-name="ce10">
            <text:p>11.666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GUILHERME ALBUQUERQUE CASSIM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2290.21" table:style-name="ce10">
            <text:p>22.290,21</text:p>
          </table:table-cell>
          <table:table-cell table:number-columns-repeated="2" table:style-name="ce9"/>
          <table:table-cell office:value-type="float" office:value="4942.07" table:style-name="ce10">
            <text:p>4.942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32.28" table:style-name="ce10">
            <text:p>27.232,28</text:p>
          </table:table-cell>
          <table:table-cell office:value-type="float" office:value="-3197.26" table:style-name="ce12">
            <text:p>-3.197,26</text:p>
          </table:table-cell>
          <table:table-cell office:value-type="float" office:value="-4224.79" table:style-name="ce12">
            <text:p>-4.224,79</text:p>
          </table:table-cell>
          <table:table-cell office:value-type="float" office:value="-3806.56" table:style-name="ce12">
            <text:p>-3.806,56</text:p>
          </table:table-cell>
          <table:table-cell office:value-type="float" office:value="0" table:style-name="ce13">
            <text:p>0,00</text:p>
          </table:table-cell>
          <table:table-cell office:value-type="float" office:value="-11228.61" table:style-name="ce12">
            <text:p>-11.228,61</text:p>
          </table:table-cell>
          <table:table-cell office:value-type="float" office:value="16003.67" table:style-name="ce10">
            <text:p>16.003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HELDER GOMES TEOF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JOSÉ SARMENTO PEIXOTO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DIVISÃO DE SOLUÇÕES E APLICAÇÕES DE TECNOLOGIA DA</text:p>
          </table:table-cell>
          <table:table-cell office:value-type="float" office:value="19431.73" table:style-name="ce10">
            <text:p>19.431,73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946.43" table:style-name="ce14">
            <text:p>946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10.54" table:style-name="ce10">
            <text:p>22.610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60.46" table:style-name="ce12">
            <text:p>-4.860,46</text:p>
          </table:table-cell>
          <table:table-cell office:value-type="float" office:value="-1845.09" table:style-name="ce12">
            <text:p>-1.845,09</text:p>
          </table:table-cell>
          <table:table-cell office:value-type="float" office:value="0" table:style-name="ce13">
            <text:p>0,00</text:p>
          </table:table-cell>
          <table:table-cell office:value-type="float" office:value="-7533.94" table:style-name="ce12">
            <text:p>-7.533,94</text:p>
          </table:table-cell>
          <table:table-cell office:value-type="float" office:value="15076.6" table:style-name="ce10">
            <text:p>15.076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ALMEIDA CORREI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207.75" table:style-name="ce10">
            <text:p>2.20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MOTER BARBIERI QUEIROZ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8206.189999999999" table:style-name="ce10">
            <text:p>18.206,1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113.64" table:style-name="ce10">
            <text:p>3.113,64</text:p>
          </table:table-cell>
          <table:table-cell office:value-type="float" office:value="25.16" table:number-columns-spanned="2" table:number-rows-spanned="1" table:style-name="ce27">
            <text:p>25,16</text:p>
          </table:table-cell>
          <table:covered-table-cell/>
          <table:table-cell table:style-name="ce9"/>
          <table:table-cell office:value-type="float" office:value="22530.04" table:style-name="ce10">
            <text:p>22.530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99.59" table:style-name="ce12">
            <text:p>-3.899,59</text:p>
          </table:table-cell>
          <table:table-cell office:value-type="float" office:value="-1146.3900000000001" table:style-name="ce12">
            <text:p>-1.146,39</text:p>
          </table:table-cell>
          <table:table-cell office:value-type="float" office:value="0" table:style-name="ce13">
            <text:p>0,00</text:p>
          </table:table-cell>
          <table:table-cell office:value-type="float" office:value="-5874.37" table:style-name="ce12">
            <text:p>-5.874,37</text:p>
          </table:table-cell>
          <table:table-cell office:value-type="float" office:value="16655.669999999998" table:style-name="ce10">
            <text:p>16.655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AZEVEDO BATISTA DOS SANTOS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099.1400000000001" table:style-name="ce10">
            <text:p>1.099,1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96.11" table:style-name="ce10">
            <text:p>1.89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21.08" table:style-name="ce10">
            <text:p>24.221,08</text:p>
          </table:table-cell>
          <table:table-cell office:value-type="float" office:value="-2921.55" table:style-name="ce12">
            <text:p>-2.921,55</text:p>
          </table:table-cell>
          <table:table-cell office:value-type="float" office:value="-4362.3100000000004" table:style-name="ce12">
            <text:p>-4.362,31</text:p>
          </table:table-cell>
          <table:table-cell office:value-type="float" office:value="-1518.57" table:style-name="ce12">
            <text:p>-1.518,57</text:p>
          </table:table-cell>
          <table:table-cell office:value-type="float" office:value="0" table:style-name="ce13">
            <text:p>0,00</text:p>
          </table:table-cell>
          <table:table-cell office:value-type="float" office:value="-8802.43" table:style-name="ce12">
            <text:p>-8.802,43</text:p>
          </table:table-cell>
          <table:table-cell office:value-type="float" office:value="15418.65" table:style-name="ce10">
            <text:p>15.418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FERNANDA DÓRIA DA CUNH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office:value-type="float" office:value="6698.56" table:number-columns-spanned="2" table:number-rows-spanned="1" table:style-name="ce26">
            <text:p>6.698,56</text:p>
          </table:table-cell>
          <table:covered-table-cell/>
          <table:table-cell table:style-name="ce9"/>
          <table:table-cell office:value-type="float" office:value="28423.47" table:style-name="ce10">
            <text:p>28.423,47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4846.13" table:style-name="ce12">
            <text:p>-4.846,13</text:p>
          </table:table-cell>
          <table:table-cell office:value-type="float" office:value="-1565.82" table:style-name="ce12">
            <text:p>-1.565,82</text:p>
          </table:table-cell>
          <table:table-cell office:value-type="float" office:value="0" table:style-name="ce13">
            <text:p>0,00</text:p>
          </table:table-cell>
          <table:table-cell office:value-type="float" office:value="-8882.11" table:style-name="ce12">
            <text:p>-8.882,11</text:p>
          </table:table-cell>
          <table:table-cell office:value-type="float" office:value="19541.36" table:style-name="ce10">
            <text:p>19.541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TER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363.91" table:style-name="ce10">
            <text:p>22.363,91</text:p>
          </table:table-cell>
          <table:table-cell office:value-type="float" office:value="8326.82" table:style-name="ce10">
            <text:p>8.326,82</text:p>
          </table:table-cell>
          <table:table-cell table:style-name="ce9"/>
          <table:table-cell office:value-type="float" office:value="1927.06" table:style-name="ce10">
            <text:p>1.92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617.79" table:style-name="ce10">
            <text:p>32.617,79</text:p>
          </table:table-cell>
          <table:table-cell office:value-type="float" office:value="-3993.95" table:style-name="ce12">
            <text:p>-3.993,95</text:p>
          </table:table-cell>
          <table:table-cell office:value-type="float" office:value="-6420.12" table:style-name="ce12">
            <text:p>-6.420,12</text:p>
          </table:table-cell>
          <table:table-cell office:value-type="float" office:value="-5507.59" table:style-name="ce12">
            <text:p>-5.507,59</text:p>
          </table:table-cell>
          <table:table-cell office:value-type="float" office:value="0" table:style-name="ce13">
            <text:p>0,00</text:p>
          </table:table-cell>
          <table:table-cell office:value-type="float" office:value="-15921.66" table:style-name="ce12">
            <text:p>-15.921,66</text:p>
          </table:table-cell>
          <table:table-cell office:value-type="float" office:value="16696.13" table:style-name="ce10">
            <text:p>16.69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AMARAL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098.53" table:style-name="ce10">
            <text:p>17.098,53</text:p>
          </table:table-cell>
          <table:table-cell office:value-type="float" office:value="15573.95" table:style-name="ce10">
            <text:p>15.573,95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173.74" table:style-name="ce10">
            <text:p>34.173,74</text:p>
          </table:table-cell>
          <table:table-cell office:value-type="float" office:value="-4330.55" table:style-name="ce12">
            <text:p>-4.330,55</text:p>
          </table:table-cell>
          <table:table-cell office:value-type="float" office:value="-6401.08" table:style-name="ce12">
            <text:p>-6.401,08</text:p>
          </table:table-cell>
          <table:table-cell office:value-type="float" office:value="-3191.05" table:style-name="ce12">
            <text:p>-3.191,05</text:p>
          </table:table-cell>
          <table:table-cell office:value-type="float" office:value="0" table:style-name="ce13">
            <text:p>0,00</text:p>
          </table:table-cell>
          <table:table-cell office:value-type="float" office:value="-13922.68" table:style-name="ce12">
            <text:p>-13.922,68</text:p>
          </table:table-cell>
          <table:table-cell office:value-type="float" office:value="20251.060000000001" table:style-name="ce10">
            <text:p>20.25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LIMA XAVIER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01.52" table:style-name="ce10">
            <text:p>18.701,52</text:p>
          </table:table-cell>
          <table:table-cell office:value-type="float" office:value="11181.11" table:style-name="ce10">
            <text:p>11.181,11</text:p>
          </table:table-cell>
          <table:table-cell table:style-name="ce9"/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330.32" table:style-name="ce10">
            <text:p>32.330,32</text:p>
          </table:table-cell>
          <table:table-cell office:value-type="float" office:value="-3889.81" table:style-name="ce12">
            <text:p>-3.889,81</text:p>
          </table:table-cell>
          <table:table-cell office:value-type="float" office:value="-6226.53" table:style-name="ce12">
            <text:p>-6.226,53</text:p>
          </table:table-cell>
          <table:table-cell office:value-type="float" office:value="-3499.99" table:style-name="ce12">
            <text:p>-3.499,99</text:p>
          </table:table-cell>
          <table:table-cell office:value-type="float" office:value="0" table:style-name="ce13">
            <text:p>0,00</text:p>
          </table:table-cell>
          <table:table-cell office:value-type="float" office:value="-13616.33" table:style-name="ce12">
            <text:p>-13.616,33</text:p>
          </table:table-cell>
          <table:table-cell office:value-type="float" office:value="18713.990000000002" table:style-name="ce10">
            <text:p>18.71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FERREIRA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0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092.6600000000001" table:style-name="ce10">
            <text:p>1.09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32.55" table:style-name="ce10">
            <text:p>3.032,55</text:p>
          </table:table-cell>
          <table:table-cell table:number-columns-repeated="2" table:style-name="ce9"/>
          <table:table-cell office:value-type="float" office:value="-1371.7" table:style-name="ce12">
            <text:p>-1.371,70</text:p>
          </table:table-cell>
          <table:table-cell office:value-type="float" office:value="0" table:style-name="ce13">
            <text:p>0,00</text:p>
          </table:table-cell>
          <table:table-cell office:value-type="float" office:value="-1371.7" table:style-name="ce12">
            <text:p>-1.371,70</text:p>
          </table:table-cell>
          <table:table-cell office:value-type="float" office:value="1660.85" table:style-name="ce10">
            <text:p>1.66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RODRIGUES VENTUR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79.17" table:style-name="ce10">
            <text:p>2.579,1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53.37" table:style-name="ce10">
            <text:p>2.753,37</text:p>
          </table:table-cell>
          <table:table-cell office:value-type="float" office:value="2094.41" table:number-columns-spanned="2" table:number-rows-spanned="1" table:style-name="ce26">
            <text:p>2.094,41</text:p>
          </table:table-cell>
          <table:covered-table-cell/>
          <table:table-cell table:style-name="ce9"/>
          <table:table-cell office:value-type="float" office:value="21263.91" table:style-name="ce10">
            <text:p>21.263,91</text:p>
          </table:table-cell>
          <table:table-cell office:value-type="float" office:value="-1923.08" table:style-name="ce12">
            <text:p>-1.923,08</text:p>
          </table:table-cell>
          <table:table-cell office:value-type="float" office:value="-3535.78" table:style-name="ce12">
            <text:p>-3.535,78</text:p>
          </table:table-cell>
          <table:table-cell office:value-type="float" office:value="-4013.47" table:style-name="ce12">
            <text:p>-4.013,47</text:p>
          </table:table-cell>
          <table:table-cell office:value-type="float" office:value="0" table:style-name="ce13">
            <text:p>0,00</text:p>
          </table:table-cell>
          <table:table-cell office:value-type="float" office:value="-9472.33" table:style-name="ce12">
            <text:p>-9.472,33</text:p>
          </table:table-cell>
          <table:table-cell office:value-type="float" office:value="11791.58" table:style-name="ce10">
            <text:p>11.791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FÉLIX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426.7399999999998" table:style-name="ce10">
            <text:p>2.42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0.509999999998" table:style-name="ce10">
            <text:p>19.160,51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547.06" table:style-name="ce12">
            <text:p>-2.547,06</text:p>
          </table:table-cell>
          <table:table-cell office:value-type="float" office:value="-2168.2800000000002" table:style-name="ce12">
            <text:p>-2.168,28</text:p>
          </table:table-cell>
          <table:table-cell office:value-type="float" office:value="0" table:style-name="ce13">
            <text:p>0,00</text:p>
          </table:table-cell>
          <table:table-cell office:value-type="float" office:value="-6744.47" table:style-name="ce12">
            <text:p>-6.744,47</text:p>
          </table:table-cell>
          <table:table-cell office:value-type="float" office:value="12416.04" table:style-name="ce10">
            <text:p>12.416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ENRIQUE DA SILVA FALCÃ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085.9699999999998" table:style-name="ce10">
            <text:p>2.085,97</text:p>
          </table:table-cell>
          <table:table-cell table:style-name="ce9"/>
          <table:table-cell office:value-type="float" office:value="2484.1" table:style-name="ce10">
            <text:p>2.48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24.66" table:style-name="ce10">
            <text:p>16.324,66</text:p>
          </table:table-cell>
          <table:table-cell office:value-type="float" office:value="-1841.7" table:style-name="ce12">
            <text:p>-1.841,70</text:p>
          </table:table-cell>
          <table:table-cell office:value-type="float" office:value="-2273.91" table:style-name="ce12">
            <text:p>-2.273,91</text:p>
          </table:table-cell>
          <table:table-cell office:value-type="float" office:value="-2035.55" table:style-name="ce12">
            <text:p>-2.035,55</text:p>
          </table:table-cell>
          <table:table-cell office:value-type="float" office:value="0" table:style-name="ce13">
            <text:p>0,00</text:p>
          </table:table-cell>
          <table:table-cell office:value-type="float" office:value="-6151.16" table:style-name="ce12">
            <text:p>-6.151,16</text:p>
          </table:table-cell>
          <table:table-cell office:value-type="float" office:value="10173.5" table:style-name="ce10">
            <text:p>10.173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UMBERTO HONÓRIO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6403.61" table:style-name="ce10">
            <text:p>6.403,6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207.2199999999998" table:style-name="ce10">
            <text:p>2.207,22</text:p>
          </table:table-cell>
          <table:table-cell office:value-type="float" office:value="1404.62" table:number-columns-spanned="2" table:number-rows-spanned="1" table:style-name="ce26">
            <text:p>1.404,62</text:p>
          </table:table-cell>
          <table:covered-table-cell/>
          <table:table-cell table:style-name="ce9"/>
          <table:table-cell office:value-type="float" office:value="23149.11" table:style-name="ce10">
            <text:p>23.149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47" table:style-name="ce12">
            <text:p>-1.647,00</text:p>
          </table:table-cell>
          <table:table-cell office:value-type="float" office:value="-3203.81" table:style-name="ce12">
            <text:p>-3.203,81</text:p>
          </table:table-cell>
          <table:table-cell office:value-type="float" office:value="0" table:style-name="ce13">
            <text:p>0,00</text:p>
          </table:table-cell>
          <table:table-cell office:value-type="float" office:value="-5679.2" table:style-name="ce12">
            <text:p>-5.679,20</text:p>
          </table:table-cell>
          <table:table-cell office:value-type="float" office:value="17469.91" table:style-name="ce10">
            <text:p>17.46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JORGE DO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643.76" table:style-name="ce10">
            <text:p>2.643,76</text:p>
          </table:table-cell>
          <table:table-cell table:style-name="ce9"/>
          <table:table-cell office:value-type="float" office:value="2715.05" table:style-name="ce10">
            <text:p>2.71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60.33" table:style-name="ce10">
            <text:p>24.060,33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4169.28" table:style-name="ce12">
            <text:p>-4.169,28</text:p>
          </table:table-cell>
          <table:table-cell office:value-type="float" office:value="-3267.17" table:style-name="ce12">
            <text:p>-3.267,17</text:p>
          </table:table-cell>
          <table:table-cell office:value-type="float" office:value="0" table:style-name="ce13">
            <text:p>0,00</text:p>
          </table:table-cell>
          <table:table-cell office:value-type="float" office:value="-10080.209999999999" table:style-name="ce12">
            <text:p>-10.080,21</text:p>
          </table:table-cell>
          <table:table-cell office:value-type="float" office:value="13980.12" table:style-name="ce10">
            <text:p>13.980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WESLEY DE CASTRO ANÍBAL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2245.04" table:style-name="ce10">
            <text:p>12.245,04</text:p>
          </table:table-cell>
          <table:table-cell office:value-type="float" office:value="4001.67" table:style-name="ce10">
            <text:p>4.001,6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47.97" table:style-name="ce10">
            <text:p>17.747,97</text:p>
          </table:table-cell>
          <table:table-cell office:value-type="float" office:value="-1410.33" table:style-name="ce12">
            <text:p>-1.410,33</text:p>
          </table:table-cell>
          <table:table-cell office:value-type="float" office:value="-2687.05" table:style-name="ce12">
            <text:p>-2.687,05</text:p>
          </table:table-cell>
          <table:table-cell office:value-type="float" office:value="-2275.23" table:style-name="ce12">
            <text:p>-2.275,23</text:p>
          </table:table-cell>
          <table:table-cell office:value-type="float" office:value="0" table:style-name="ce13">
            <text:p>0,00</text:p>
          </table:table-cell>
          <table:table-cell office:value-type="float" office:value="-6372.61" table:style-name="ce12">
            <text:p>-6.372,61</text:p>
          </table:table-cell>
          <table:table-cell office:value-type="float" office:value="11375.36" table:style-name="ce10">
            <text:p>11.375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ALVES BONELÁ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PEN)</text:p>
          </table:table-cell>
          <table:table-cell office:value-type="float" office:value="20823.05" table:style-name="ce10">
            <text:p>20.823,05</text:p>
          </table:table-cell>
          <table:table-cell table:number-columns-repeated="2" table:style-name="ce9"/>
          <table:table-cell office:value-type="float" office:value="3454.6" table:style-name="ce10">
            <text:p>3.454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77.65" table:style-name="ce10">
            <text:p>24.277,65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37.01" table:style-name="ce12">
            <text:p>-4.037,0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018.7" table:style-name="ce12">
            <text:p>-7.018,70</text:p>
          </table:table-cell>
          <table:table-cell office:value-type="float" office:value="17258.95" table:style-name="ce10">
            <text:p>17.258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DE FÁTIMA SOARES ALBUQUERQUE PADI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86.74" table:style-name="ce10">
            <text:p>13.186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86.4" table:style-name="ce12">
            <text:p>-2.186,40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3524.01" table:style-name="ce12">
            <text:p>-3.524,01</text:p>
          </table:table-cell>
          <table:table-cell office:value-type="float" office:value="9662.73" table:style-name="ce10">
            <text:p>9.662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TARINA SAMPAIO DE SOUZA CARNEIR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PE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ÉLIO RICARDO MARINHO ELEUTÉRI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2ª VT-ARA)</text:p>
          </table:table-cell>
          <table:table-cell office:value-type="float" office:value="18325.75" table:style-name="ce10">
            <text:p>18.325,75</text:p>
          </table:table-cell>
          <table:table-cell office:value-type="float" office:value="313.58999999999997" table:style-name="ce14">
            <text:p>313,59</text:p>
          </table:table-cell>
          <table:table-cell office:value-type="float" office:value="2232.38" table:style-name="ce10">
            <text:p>2.232,38</text:p>
          </table:table-cell>
          <table:table-cell office:value-type="float" office:value="4948.76" table:style-name="ce10">
            <text:p>4.948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20.48" table:style-name="ce10">
            <text:p>25.820,48</text:p>
          </table:table-cell>
          <table:table-cell office:value-type="float" office:value="-2609.2600000000002" table:style-name="ce12">
            <text:p>-2.609,26</text:p>
          </table:table-cell>
          <table:table-cell office:value-type="float" office:value="-3892.13" table:style-name="ce12">
            <text:p>-3.892,13</text:p>
          </table:table-cell>
          <table:table-cell office:value-type="float" office:value="-3435.83" table:style-name="ce12">
            <text:p>-3.435,83</text:p>
          </table:table-cell>
          <table:table-cell office:value-type="float" office:value="0" table:style-name="ce13">
            <text:p>0,00</text:p>
          </table:table-cell>
          <table:table-cell office:value-type="float" office:value="-9937.2199999999993" table:style-name="ce12">
            <text:p>-9.937,22</text:p>
          </table:table-cell>
          <table:table-cell office:value-type="float" office:value="15883.26" table:style-name="ce10">
            <text:p>15.883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ESAR ROGERIO LAMENHA DE VERÇ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1.17" table:style-name="ce10">
            <text:p>1.391,17</text:p>
          </table:table-cell>
          <table:table-cell table:number-columns-repeated="2" table:style-name="ce9"/>
          <table:table-cell office:value-type="float" office:value="-96.84" table:style-name="ce11">
            <text:p>-96,84</text:p>
          </table:table-cell>
          <table:table-cell office:value-type="float" office:value="0" table:style-name="ce13">
            <text:p>0,00</text:p>
          </table:table-cell>
          <table:table-cell office:value-type="float" office:value="-96.84" table:style-name="ce11">
            <text:p>-96,84</text:p>
          </table:table-cell>
          <table:table-cell office:value-type="float" office:value="1294.33" table:style-name="ce10">
            <text:p>1.29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SILVA LIN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042.17" table:style-name="ce10">
            <text:p>9.042,17</text:p>
          </table:table-cell>
          <table:table-cell table:number-columns-repeated="2" table:style-name="ce9"/>
          <table:table-cell office:value-type="float" office:value="1503.06" table:style-name="ce10">
            <text:p>1.50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545.23" table:style-name="ce10">
            <text:p>10.545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91.5999999999999" table:style-name="ce12">
            <text:p>-1.291,60</text:p>
          </table:table-cell>
          <table:table-cell office:value-type="float" office:value="-1082.28" table:style-name="ce12">
            <text:p>-1.082,28</text:p>
          </table:table-cell>
          <table:table-cell office:value-type="float" office:value="0" table:style-name="ce13">
            <text:p>0,00</text:p>
          </table:table-cell>
          <table:table-cell office:value-type="float" office:value="-3202.27" table:style-name="ce12">
            <text:p>-3.202,27</text:p>
          </table:table-cell>
          <table:table-cell office:value-type="float" office:value="7342.96" table:style-name="ce10">
            <text:p>7.342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WALBERTO GOMES DE ARAÚJ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92.0300000000002" table:style-name="ce10">
            <text:p>2.09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28.99" table:style-name="ce10">
            <text:p>15.928,9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1.88" table:style-name="ce12">
            <text:p>-2.521,88</text:p>
          </table:table-cell>
          <table:table-cell office:value-type="float" office:value="-1739.3" table:style-name="ce12">
            <text:p>-1.739,30</text:p>
          </table:table-cell>
          <table:table-cell office:value-type="float" office:value="0" table:style-name="ce13">
            <text:p>0,00</text:p>
          </table:table-cell>
          <table:table-cell office:value-type="float" office:value="-5766.35" table:style-name="ce12">
            <text:p>-5.766,35</text:p>
          </table:table-cell>
          <table:table-cell office:value-type="float" office:value="10162.64" table:style-name="ce10">
            <text:p>10.162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RISTIANA MOURA PAES VIANN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1480.79" table:style-name="ce10">
            <text:p>1.480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891.7999999999993" table:style-name="ce10">
            <text:p>9.891,80</text:p>
          </table:table-cell>
          <table:table-cell table:style-name="ce9"/>
          <table:table-cell office:value-type="float" office:value="-1339.39" table:style-name="ce12">
            <text:p>-1.339,39</text:p>
          </table:table-cell>
          <table:table-cell office:value-type="float" office:value="-3410.82" table:style-name="ce12">
            <text:p>-3.410,82</text:p>
          </table:table-cell>
          <table:table-cell office:value-type="float" office:value="0" table:style-name="ce13">
            <text:p>0,00</text:p>
          </table:table-cell>
          <table:table-cell office:value-type="float" office:value="-4750.21" table:style-name="ce12">
            <text:p>-4.750,21</text:p>
          </table:table-cell>
          <table:table-cell office:value-type="float" office:value="5141.59" table:style-name="ce10">
            <text:p>5.141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A ARAÚJO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4559.3500000000004" table:style-name="ce10">
            <text:p>4.559,35</text:p>
          </table:table-cell>
          <table:table-cell office:value-type="float" office:value="503.56" table:style-name="ce14">
            <text:p>503,56</text:p>
          </table:table-cell>
          <table:table-cell table:style-name="ce9"/>
          <table:table-cell office:value-type="float" office:value="844.34" table:style-name="ce14">
            <text:p>844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907.25" table:style-name="ce10">
            <text:p>5.907,25</text:p>
          </table:table-cell>
          <table:table-cell table:style-name="ce9"/>
          <table:table-cell office:value-type="float" office:value="-470.8" table:style-name="ce11">
            <text:p>-470,80</text:p>
          </table:table-cell>
          <table:table-cell office:value-type="float" office:value="-1112.24" table:style-name="ce12">
            <text:p>-1.112,24</text:p>
          </table:table-cell>
          <table:table-cell office:value-type="float" office:value="0" table:style-name="ce13">
            <text:p>0,00</text:p>
          </table:table-cell>
          <table:table-cell office:value-type="float" office:value="-1583.04" table:style-name="ce12">
            <text:p>-1.583,04</text:p>
          </table:table-cell>
          <table:table-cell office:value-type="float" office:value="4324.21" table:style-name="ce10">
            <text:p>4.324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FERREIRA DE LIM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37.77" table:style-name="ce10">
            <text:p>2.537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44.14" table:style-name="ce10">
            <text:p>19.644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54.95" table:style-name="ce12">
            <text:p>-3.554,95</text:p>
          </table:table-cell>
          <table:table-cell office:value-type="float" office:value="-3027.48" table:style-name="ce12">
            <text:p>-3.027,48</text:p>
          </table:table-cell>
          <table:table-cell office:value-type="float" office:value="0" table:style-name="ce13">
            <text:p>0,00</text:p>
          </table:table-cell>
          <table:table-cell office:value-type="float" office:value="-7410.82" table:style-name="ce12">
            <text:p>-7.410,82</text:p>
          </table:table-cell>
          <table:table-cell office:value-type="float" office:value="12233.32" table:style-name="ce10">
            <text:p>12.23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RISSA TENÓRIO DE AMORIM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25.75" table:style-name="ce10">
            <text:p>18.325,75</text:p>
          </table:table-cell>
          <table:table-cell table:number-columns-repeated="2" table:style-name="ce9"/>
          <table:table-cell office:value-type="float" office:value="1246.71" table:style-name="ce10">
            <text:p>1.246,71</text:p>
          </table:table-cell>
          <table:table-cell office:value-type="float" office:value="193.99" table:number-columns-spanned="2" table:number-rows-spanned="1" table:style-name="ce27">
            <text:p>193,99</text:p>
          </table:table-cell>
          <table:covered-table-cell/>
          <table:table-cell table:style-name="ce9"/>
          <table:table-cell office:value-type="float" office:value="19766.45" table:style-name="ce10">
            <text:p>19.766,45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520.25" table:style-name="ce12">
            <text:p>-3.520,25</text:p>
          </table:table-cell>
          <table:table-cell office:value-type="float" office:value="-4254.3500000000004" table:style-name="ce12">
            <text:p>-4.254,35</text:p>
          </table:table-cell>
          <table:table-cell office:value-type="float" office:value="0" table:style-name="ce13">
            <text:p>0,00</text:p>
          </table:table-cell>
          <table:table-cell office:value-type="float" office:value="-10332.120000000001" table:style-name="ce12">
            <text:p>-10.332,12</text:p>
          </table:table-cell>
          <table:table-cell office:value-type="float" office:value="9434.33" table:style-name="ce10">
            <text:p>9.43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ÊNCIO BATIST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AL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116.11" table:style-name="ce10">
            <text:p>2.116,11</text:p>
          </table:table-cell>
          <table:table-cell office:value-type="float" office:value="996.55" table:number-columns-spanned="2" table:number-rows-spanned="1" table:style-name="ce27">
            <text:p>996,55</text:p>
          </table:table-cell>
          <table:covered-table-cell/>
          <table:table-cell table:style-name="ce9"/>
          <table:table-cell office:value-type="float" office:value="5345.04" table:style-name="ce10">
            <text:p>5.345,04</text:p>
          </table:table-cell>
          <table:table-cell table:style-name="ce9"/>
          <table:table-cell office:value-type="float" office:value="-56.71" table:style-name="ce11">
            <text:p>-56,71</text:p>
          </table:table-cell>
          <table:table-cell office:value-type="float" office:value="-1562.66" table:style-name="ce12">
            <text:p>-1.562,66</text:p>
          </table:table-cell>
          <table:table-cell office:value-type="float" office:value="0" table:style-name="ce13">
            <text:p>0,00</text:p>
          </table:table-cell>
          <table:table-cell office:value-type="float" office:value="-1619.37" table:style-name="ce12">
            <text:p>-1.619,37</text:p>
          </table:table-cell>
          <table:table-cell office:value-type="float" office:value="3725.67" table:style-name="ce10">
            <text:p>3.725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AN VICENTE VELOS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287.86" table:style-name="ce10">
            <text:p>20.287,86</text:p>
          </table:table-cell>
          <table:table-cell table:number-columns-repeated="2" table:style-name="ce9"/>
          <table:table-cell office:value-type="float" office:value="5086.53" table:style-name="ce10">
            <text:p>5.086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74.39" table:style-name="ce10">
            <text:p>25.374,39</text:p>
          </table:table-cell>
          <table:table-cell office:value-type="float" office:value="-2881.97" table:style-name="ce12">
            <text:p>-2.881,97</text:p>
          </table:table-cell>
          <table:table-cell office:value-type="float" office:value="-3656.57" table:style-name="ce12">
            <text:p>-3.656,57</text:p>
          </table:table-cell>
          <table:table-cell office:value-type="float" office:value="-1433.19" table:style-name="ce12">
            <text:p>-1.433,19</text:p>
          </table:table-cell>
          <table:table-cell office:value-type="float" office:value="0" table:style-name="ce13">
            <text:p>0,00</text:p>
          </table:table-cell>
          <table:table-cell office:value-type="float" office:value="-7971.73" table:style-name="ce12">
            <text:p>-7.971,73</text:p>
          </table:table-cell>
          <table:table-cell office:value-type="float" office:value="17402.66" table:style-name="ce10">
            <text:p>17.40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COSTA RODA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96.11" table:style-name="ce10">
            <text:p>1.89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53.3" table:style-name="ce10">
            <text:p>24.353,30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4374.29" table:style-name="ce12">
            <text:p>-4.374,29</text:p>
          </table:table-cell>
          <table:table-cell office:value-type="float" office:value="-6844.7" table:style-name="ce12">
            <text:p>-6.844,70</text:p>
          </table:table-cell>
          <table:table-cell office:value-type="float" office:value="0" table:style-name="ce13">
            <text:p>0,00</text:p>
          </table:table-cell>
          <table:table-cell office:value-type="float" office:value="-14229.17" table:style-name="ce12">
            <text:p>-14.229,17</text:p>
          </table:table-cell>
          <table:table-cell office:value-type="float" office:value="10124.129999999999" table:style-name="ce10">
            <text:p>10.124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HOLANDA BARBOSA MEDI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2649.13" table:style-name="ce10">
            <text:p>2.649,13</text:p>
          </table:table-cell>
          <table:table-cell office:value-type="float" office:value="15619.14" table:number-columns-spanned="2" table:number-rows-spanned="1" table:style-name="ce26">
            <text:p>15.619,14</text:p>
          </table:table-cell>
          <table:covered-table-cell/>
          <table:table-cell table:style-name="ce9"/>
          <table:table-cell office:value-type="float" office:value="37787.980000000003" table:style-name="ce10">
            <text:p>37.787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696.65" table:style-name="ce12">
            <text:p>-7.696,65</text:p>
          </table:table-cell>
          <table:table-cell office:value-type="float" office:value="-4175.49" table:style-name="ce12">
            <text:p>-4.175,49</text:p>
          </table:table-cell>
          <table:table-cell office:value-type="float" office:value="0" table:style-name="ce13">
            <text:p>0,00</text:p>
          </table:table-cell>
          <table:table-cell office:value-type="float" office:value="-12700.53" table:style-name="ce12">
            <text:p>-12.700,53</text:p>
          </table:table-cell>
          <table:table-cell office:value-type="float" office:value="25087.45" table:style-name="ce10">
            <text:p>25.08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MEDEIROS PAES DE L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418.74" table:style-name="ce10">
            <text:p>13.418,7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18.74" table:style-name="ce10">
            <text:p>13.418,74</text:p>
          </table:table-cell>
          <table:table-cell office:value-type="float" office:value="-943.71" table:style-name="ce11">
            <text:p>-943,71</text:p>
          </table:table-cell>
          <table:table-cell office:value-type="float" office:value="-2561.27" table:style-name="ce12">
            <text:p>-2.561,27</text:p>
          </table:table-cell>
          <table:table-cell office:value-type="float" office:value="-1999.21" table:style-name="ce12">
            <text:p>-1.999,21</text:p>
          </table:table-cell>
          <table:table-cell office:value-type="float" office:value="0" table:style-name="ce13">
            <text:p>0,00</text:p>
          </table:table-cell>
          <table:table-cell office:value-type="float" office:value="-5504.19" table:style-name="ce12">
            <text:p>-5.504,19</text:p>
          </table:table-cell>
          <table:table-cell office:value-type="float" office:value="7914.55" table:style-name="ce10">
            <text:p>7.91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SILVA DE SOUZ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770.96" table:style-name="ce10">
            <text:p>1.770,9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94.71" table:style-name="ce10">
            <text:p>5.194,71</text:p>
          </table:table-cell>
          <table:table-cell office:value-type="float" office:value="-263.72000000000003" table:style-name="ce11">
            <text:p>-263,72</text:p>
          </table:table-cell>
          <table:table-cell office:value-type="float" office:value="-30.69" table:style-name="ce11">
            <text:p>-30,69</text:p>
          </table:table-cell>
          <table:table-cell office:value-type="float" office:value="-1860.86" table:style-name="ce12">
            <text:p>-1.860,86</text:p>
          </table:table-cell>
          <table:table-cell office:value-type="float" office:value="0" table:style-name="ce13">
            <text:p>0,00</text:p>
          </table:table-cell>
          <table:table-cell office:value-type="float" office:value="-2155.27" table:style-name="ce12">
            <text:p>-2.155,27</text:p>
          </table:table-cell>
          <table:table-cell office:value-type="float" office:value="3039.44" table:style-name="ce10">
            <text:p>3.039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CARDOSO PEDRO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250.59" table:style-name="ce10">
            <text:p>2.250,59</text:p>
          </table:table-cell>
          <table:table-cell table:style-name="ce9"/>
          <table:table-cell office:value-type="float" office:value="2774.73" table:style-name="ce10">
            <text:p>2.77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42.18" table:style-name="ce10">
            <text:p>18.442,18</text:p>
          </table:table-cell>
          <table:table-cell office:value-type="float" office:value="-1868.86" table:style-name="ce12">
            <text:p>-1.868,86</text:p>
          </table:table-cell>
          <table:table-cell office:value-type="float" office:value="-2820.98" table:style-name="ce12">
            <text:p>-2.820,98</text:p>
          </table:table-cell>
          <table:table-cell office:value-type="float" office:value="-3295.82" table:style-name="ce12">
            <text:p>-3.295,82</text:p>
          </table:table-cell>
          <table:table-cell office:value-type="float" office:value="0" table:style-name="ce13">
            <text:p>0,00</text:p>
          </table:table-cell>
          <table:table-cell office:value-type="float" office:value="-7985.66" table:style-name="ce12">
            <text:p>-7.985,66</text:p>
          </table:table-cell>
          <table:table-cell office:value-type="float" office:value="10456.52" table:style-name="ce10">
            <text:p>10.456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JORGE REBÊLO DE VASCONCEL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734.05" table:style-name="ce10">
            <text:p>3.734,05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510.03" table:style-name="ce10">
            <text:p>26.510,03</text:p>
          </table:table-cell>
          <table:table-cell office:value-type="float" office:value="-3014.77" table:style-name="ce12">
            <text:p>-3.014,77</text:p>
          </table:table-cell>
          <table:table-cell office:value-type="float" office:value="-4858.49" table:style-name="ce12">
            <text:p>-4.858,49</text:p>
          </table:table-cell>
          <table:table-cell office:value-type="float" office:value="-1183.6400000000001" table:style-name="ce12">
            <text:p>-1.183,64</text:p>
          </table:table-cell>
          <table:table-cell office:value-type="float" office:value="0" table:style-name="ce13">
            <text:p>0,00</text:p>
          </table:table-cell>
          <table:table-cell office:value-type="float" office:value="-9056.9" table:style-name="ce12">
            <text:p>-9.056,90</text:p>
          </table:table-cell>
          <table:table-cell office:value-type="float" office:value="17453.13" table:style-name="ce10">
            <text:p>17.453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ANE DE ARAÚJO CAVALCANTE</text:p>
          </table:table-cell>
          <table:table-cell office:value-type="string" table:style-name="ce8">
            <text:p>ANALISTA JUDICIÁRIO - NÍVEL SUPERIOR B8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634.77" table:style-name="ce10">
            <text:p>18.634,77</text:p>
          </table:table-cell>
          <table:table-cell table:number-columns-repeated="2" table:style-name="ce9"/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44.53" table:style-name="ce10">
            <text:p>20.044,5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27.39" table:style-name="ce12">
            <text:p>-4.027,39</text:p>
          </table:table-cell>
          <table:table-cell office:value-type="float" office:value="-629.05999999999995" table:style-name="ce11">
            <text:p>-629,06</text:p>
          </table:table-cell>
          <table:table-cell office:value-type="float" office:value="0" table:style-name="ce13">
            <text:p>0,00</text:p>
          </table:table-cell>
          <table:table-cell office:value-type="float" office:value="-5484.84" table:style-name="ce12">
            <text:p>-5.484,84</text:p>
          </table:table-cell>
          <table:table-cell office:value-type="float" office:value="14559.69" table:style-name="ce10">
            <text:p>14.559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CIO LUCIANO COSTA CLAUDIN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375.7299999999996" table:style-name="ce10">
            <text:p>4.375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65.2" table:style-name="ce10">
            <text:p>18.165,2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52.41" table:style-name="ce12">
            <text:p>-2.352,41</text:p>
          </table:table-cell>
          <table:table-cell office:value-type="float" office:value="-2981.24" table:style-name="ce12">
            <text:p>-2.981,24</text:p>
          </table:table-cell>
          <table:table-cell office:value-type="float" office:value="0" table:style-name="ce13">
            <text:p>0,00</text:p>
          </table:table-cell>
          <table:table-cell office:value-type="float" office:value="-6838.82" table:style-name="ce12">
            <text:p>-6.838,82</text:p>
          </table:table-cell>
          <table:table-cell office:value-type="float" office:value="11326.38" table:style-name="ce10">
            <text:p>11.32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MENES DE AMORIM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781.81" table:style-name="ce10">
            <text:p>2.781,81</text:p>
          </table:table-cell>
          <table:table-cell table:style-name="ce9"/>
          <table:table-cell office:value-type="float" office:value="1918.71" table:style-name="ce10">
            <text:p>1.918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36.38" table:style-name="ce10">
            <text:p>16.336,38</text:p>
          </table:table-cell>
          <table:table-cell office:value-type="float" office:value="-1108.54" table:style-name="ce12">
            <text:p>-1.108,54</text:p>
          </table:table-cell>
          <table:table-cell table:style-name="ce9"/>
          <table:table-cell office:value-type="float" office:value="-5894.93" table:style-name="ce12">
            <text:p>-5.894,93</text:p>
          </table:table-cell>
          <table:table-cell office:value-type="float" office:value="0" table:style-name="ce13">
            <text:p>0,00</text:p>
          </table:table-cell>
          <table:table-cell office:value-type="float" office:value="-7003.47" table:style-name="ce12">
            <text:p>-7.003,47</text:p>
          </table:table-cell>
          <table:table-cell office:value-type="float" office:value="9332.91" table:style-name="ce10">
            <text:p>9.332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NICE LEMOS FALCÃO DE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4283.45" table:style-name="ce10">
            <text:p>4.283,45</text:p>
          </table:table-cell>
          <table:table-cell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20.12" table:style-name="ce10">
            <text:p>25.320,12</text:p>
          </table:table-cell>
          <table:table-cell office:value-type="float" office:value="-2958.76" table:style-name="ce12">
            <text:p>-2.958,76</text:p>
          </table:table-cell>
          <table:table-cell office:value-type="float" office:value="-4819.99" table:style-name="ce12">
            <text:p>-4.819,99</text:p>
          </table:table-cell>
          <table:table-cell office:value-type="float" office:value="-3074.41" table:style-name="ce12">
            <text:p>-3.074,41</text:p>
          </table:table-cell>
          <table:table-cell office:value-type="float" office:value="0" table:style-name="ce13">
            <text:p>0,00</text:p>
          </table:table-cell>
          <table:table-cell office:value-type="float" office:value="-10853.16" table:style-name="ce12">
            <text:p>-10.853,16</text:p>
          </table:table-cell>
          <table:table-cell office:value-type="float" office:value="14466.96" table:style-name="ce10">
            <text:p>14.466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ANA DA COSTA MA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639.23" table:style-name="ce10">
            <text:p>1.63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93.82" table:style-name="ce10">
            <text:p>13.393,82</text:p>
          </table:table-cell>
          <table:table-cell office:value-type="float" office:value="-151.61000000000001" table:style-name="ce11">
            <text:p>-151,61</text:p>
          </table:table-cell>
          <table:table-cell office:value-type="float" office:value="-2269.3200000000002" table:style-name="ce12">
            <text:p>-2.269,32</text:p>
          </table:table-cell>
          <table:table-cell office:value-type="float" office:value="-4202.71" table:style-name="ce12">
            <text:p>-4.202,71</text:p>
          </table:table-cell>
          <table:table-cell office:value-type="float" office:value="0" table:style-name="ce13">
            <text:p>0,00</text:p>
          </table:table-cell>
          <table:table-cell office:value-type="float" office:value="-6623.64" table:style-name="ce12">
            <text:p>-6.623,64</text:p>
          </table:table-cell>
          <table:table-cell office:value-type="float" office:value="6770.18" table:style-name="ce10">
            <text:p>6.770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1412.33" table:style-name="ce10">
            <text:p>1.41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3.18" table:style-name="ce10">
            <text:p>15.003,18</text:p>
          </table:table-cell>
          <table:table-cell office:value-type="float" office:value="-972.11" table:style-name="ce11">
            <text:p>-972,11</text:p>
          </table:table-cell>
          <table:table-cell office:value-type="float" office:value="-2548.66" table:style-name="ce12">
            <text:p>-2.548,66</text:p>
          </table:table-cell>
          <table:table-cell office:value-type="float" office:value="-2268.62" table:style-name="ce12">
            <text:p>-2.268,62</text:p>
          </table:table-cell>
          <table:table-cell office:value-type="float" office:value="0" table:style-name="ce13">
            <text:p>0,00</text:p>
          </table:table-cell>
          <table:table-cell office:value-type="float" office:value="-5789.39" table:style-name="ce12">
            <text:p>-5.789,39</text:p>
          </table:table-cell>
          <table:table-cell office:value-type="float" office:value="9213.7900000000009" table:style-name="ce10">
            <text:p>9.213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LUNA DE OLIVEIRA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5394.03" table:style-name="ce10">
            <text:p>5.394,03</text:p>
          </table:table-cell>
          <table:table-cell office:value-type="float" office:value="755.16" table:style-name="ce14">
            <text:p>755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244.32" table:style-name="ce10">
            <text:p>8.244,32</text:p>
          </table:table-cell>
          <table:table-cell office:value-type="float" office:value="-755.16" table:style-name="ce11">
            <text:p>-755,16</text:p>
          </table:table-cell>
          <table:table-cell office:value-type="float" office:value="-939.89" table:style-name="ce11">
            <text:p>-939,8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695.05" table:style-name="ce12">
            <text:p>-1.695,05</text:p>
          </table:table-cell>
          <table:table-cell office:value-type="float" office:value="6549.27" table:style-name="ce10">
            <text:p>6.549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RENOVATO GUERREIRO BARB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583.03" table:style-name="ce10">
            <text:p>5.583,0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72.69" table:style-name="ce10">
            <text:p>21.772,69</text:p>
          </table:table-cell>
          <table:table-cell office:value-type="float" office:value="-2076.15" table:style-name="ce12">
            <text:p>-2.076,15</text:p>
          </table:table-cell>
          <table:table-cell office:value-type="float" office:value="-3874.07" table:style-name="ce12">
            <text:p>-3.874,07</text:p>
          </table:table-cell>
          <table:table-cell office:value-type="float" office:value="-7536.36" table:style-name="ce12">
            <text:p>-7.536,36</text:p>
          </table:table-cell>
          <table:table-cell office:value-type="float" office:value="0" table:style-name="ce13">
            <text:p>0,00</text:p>
          </table:table-cell>
          <table:table-cell office:value-type="float" office:value="-13486.58" table:style-name="ce12">
            <text:p>-13.486,58</text:p>
          </table:table-cell>
          <table:table-cell office:value-type="float" office:value="8286.11" table:style-name="ce10">
            <text:p>8.286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YNTHIA DE CASTRO PEDRO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30.37" table:style-name="ce10">
            <text:p>2.43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12.330000000002" table:style-name="ce10">
            <text:p>16.512,3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5.12" table:style-name="ce12">
            <text:p>-2.515,12</text:p>
          </table:table-cell>
          <table:table-cell office:value-type="float" office:value="-1146.3900000000001" table:style-name="ce12">
            <text:p>-1.146,39</text:p>
          </table:table-cell>
          <table:table-cell office:value-type="float" office:value="0" table:style-name="ce13">
            <text:p>0,00</text:p>
          </table:table-cell>
          <table:table-cell office:value-type="float" office:value="-4489.8999999999996" table:style-name="ce12">
            <text:p>-4.489,90</text:p>
          </table:table-cell>
          <table:table-cell office:value-type="float" office:value="12022.43" table:style-name="ce10">
            <text:p>12.02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DE BARROS PRADO MOUR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6.24" table:style-name="ce10">
            <text:p>1.976,24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99.49" table:style-name="ce11">
            <text:p>-99,49</text:p>
          </table:table-cell>
          <table:table-cell office:value-type="float" office:value="1876.75" table:style-name="ce10">
            <text:p>1.87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GERBIS DE AGUIAR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114.54" table:style-name="ce10">
            <text:p>17.114,54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24.62" table:style-name="ce10">
            <text:p>18.024,6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58.94" table:style-name="ce12">
            <text:p>-3.058,9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887.33" table:style-name="ce12">
            <text:p>-3.887,33</text:p>
          </table:table-cell>
          <table:table-cell office:value-type="float" office:value="14137.29" table:style-name="ce10">
            <text:p>14.137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AZEVEDO BATISTA FELIX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12.2800000000002" table:style-name="ce10">
            <text:p>2.412,28</text:p>
          </table:table-cell>
          <table:table-cell table:style-name="ce9"/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76.63" table:style-name="ce10">
            <text:p>15.576,63</text:p>
          </table:table-cell>
          <table:table-cell office:value-type="float" office:value="-1895.54" table:style-name="ce12">
            <text:p>-1.895,54</text:p>
          </table:table-cell>
          <table:table-cell office:value-type="float" office:value="-2505.2600000000002" table:style-name="ce12">
            <text:p>-2.505,26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5145.63" table:style-name="ce12">
            <text:p>-5.145,63</text:p>
          </table:table-cell>
          <table:table-cell office:value-type="float" office:value="10431" table:style-name="ce10">
            <text:p>10.431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SOUSA DRUMOND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5929.87" table:style-name="ce10">
            <text:p>15.929,8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16.259999999998" table:style-name="ce10">
            <text:p>19.116,2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69.43" table:style-name="ce12">
            <text:p>-3.569,43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4907.04" table:style-name="ce12">
            <text:p>-4.907,04</text:p>
          </table:table-cell>
          <table:table-cell office:value-type="float" office:value="14209.22" table:style-name="ce10">
            <text:p>14.209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AGRA BARROS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9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97.47" table:style-name="ce10">
            <text:p>15.497,47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172.58" table:style-name="ce12">
            <text:p>-2.172,58</text:p>
          </table:table-cell>
          <table:table-cell office:value-type="float" office:value="0" table:style-name="ce13">
            <text:p>0,00</text:p>
          </table:table-cell>
          <table:table-cell office:value-type="float" office:value="-6195.75" table:style-name="ce12">
            <text:p>-6.195,75</text:p>
          </table:table-cell>
          <table:table-cell office:value-type="float" office:value="9301.7199999999993" table:style-name="ce10">
            <text:p>9.301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MELO VIANA PORTEL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39.57" table:style-name="ce10">
            <text:p>13.139,5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1632.35" table:style-name="ce12">
            <text:p>-1.632,35</text:p>
          </table:table-cell>
          <table:table-cell office:value-type="float" office:value="0" table:style-name="ce13">
            <text:p>0,00</text:p>
          </table:table-cell>
          <table:table-cell office:value-type="float" office:value="-5086.75" table:style-name="ce12">
            <text:p>-5.086,75</text:p>
          </table:table-cell>
          <table:table-cell office:value-type="float" office:value="8052.82" table:style-name="ce10">
            <text:p>8.052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E SANTA RITA CANUT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5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23.06" table:style-name="ce10">
            <text:p>1.72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65.03" table:style-name="ce10">
            <text:p>15.465,0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91.4899999999998" table:style-name="ce12">
            <text:p>-2.391,49</text:p>
          </table:table-cell>
          <table:table-cell office:value-type="float" office:value="-1154.5" table:style-name="ce12">
            <text:p>-1.154,50</text:p>
          </table:table-cell>
          <table:table-cell office:value-type="float" office:value="0" table:style-name="ce13">
            <text:p>0,00</text:p>
          </table:table-cell>
          <table:table-cell office:value-type="float" office:value="-5051.16" table:style-name="ce12">
            <text:p>-5.051,16</text:p>
          </table:table-cell>
          <table:table-cell office:value-type="float" office:value="10413.870000000001" table:style-name="ce10">
            <text:p>10.413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I GOMES LAMENHA E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600.36" table:style-name="ce10">
            <text:p>1.600,36</text:p>
          </table:table-cell>
          <table:table-cell office:value-type="float" office:value="3913.13" table:number-columns-spanned="2" table:number-rows-spanned="1" table:style-name="ce26">
            <text:p>3.913,13</text:p>
          </table:table-cell>
          <table:covered-table-cell/>
          <table:table-cell table:style-name="ce9"/>
          <table:table-cell office:value-type="float" office:value="7745.87" table:style-name="ce10">
            <text:p>7.745,87</text:p>
          </table:table-cell>
          <table:table-cell table:style-name="ce9"/>
          <table:table-cell office:value-type="float" office:value="-768.52" table:style-name="ce11">
            <text:p>-768,52</text:p>
          </table:table-cell>
          <table:table-cell office:value-type="float" office:value="-1287.49" table:style-name="ce12">
            <text:p>-1.287,49</text:p>
          </table:table-cell>
          <table:table-cell office:value-type="float" office:value="0" table:style-name="ce13">
            <text:p>0,00</text:p>
          </table:table-cell>
          <table:table-cell office:value-type="float" office:value="-2056.0100000000002" table:style-name="ce12">
            <text:p>-2.056,01</text:p>
          </table:table-cell>
          <table:table-cell office:value-type="float" office:value="5689.86" table:style-name="ce10">
            <text:p>5.689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BARRETO ALMEIDA VASCONCELO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25.84" table:style-name="ce10">
            <text:p>9.125,84</text:p>
          </table:table-cell>
          <table:table-cell table:number-columns-repeated="2" table:style-name="ce9"/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341.870000000001" table:style-name="ce10">
            <text:p>10.341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66.74" table:style-name="ce12">
            <text:p>-1.366,74</text:p>
          </table:table-cell>
          <table:table-cell office:value-type="float" office:value="-609.54" table:style-name="ce11">
            <text:p>-609,54</text:p>
          </table:table-cell>
          <table:table-cell office:value-type="float" office:value="0" table:style-name="ce13">
            <text:p>0,00</text:p>
          </table:table-cell>
          <table:table-cell office:value-type="float" office:value="-2804.67" table:style-name="ce12">
            <text:p>-2.804,67</text:p>
          </table:table-cell>
          <table:table-cell office:value-type="float" office:value="7537.2" table:style-name="ce10">
            <text:p>7.537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LUCAS DE OLIVEIRA SANTO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2015.8" table:style-name="ce10">
            <text:p>12.015,8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28.01" table:style-name="ce10">
            <text:p>3.028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76.189999999999" table:style-name="ce10">
            <text:p>17.276,19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2369.5500000000002" table:style-name="ce12">
            <text:p>-2.369,55</text:p>
          </table:table-cell>
          <table:table-cell office:value-type="float" office:value="-3515.55" table:style-name="ce12">
            <text:p>-3.515,55</text:p>
          </table:table-cell>
          <table:table-cell office:value-type="float" office:value="0" table:style-name="ce13">
            <text:p>0,00</text:p>
          </table:table-cell>
          <table:table-cell office:value-type="float" office:value="-7407.48" table:style-name="ce12">
            <text:p>-7.407,48</text:p>
          </table:table-cell>
          <table:table-cell office:value-type="float" office:value="9868.7099999999991" table:style-name="ce10">
            <text:p>9.868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RLAN SALGUEIRO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38.17" table:style-name="ce10">
            <text:p>1.938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3.57" table:style-name="ce10">
            <text:p>13.123,5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95.39" table:style-name="ce12">
            <text:p>-1.795,39</text:p>
          </table:table-cell>
          <table:table-cell office:value-type="float" office:value="-720" table:style-name="ce11">
            <text:p>-720,00</text:p>
          </table:table-cell>
          <table:table-cell office:value-type="float" office:value="0" table:style-name="ce13">
            <text:p>0,00</text:p>
          </table:table-cell>
          <table:table-cell office:value-type="float" office:value="-3343.78" table:style-name="ce12">
            <text:p>-3.343,78</text:p>
          </table:table-cell>
          <table:table-cell office:value-type="float" office:value="9779.7900000000009" table:style-name="ce10">
            <text:p>9.779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VI CASTRO SILVA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<text:s/>(SAN)</text:p>
          </table:table-cell>
          <table:table-cell office:value-type="float" office:value="17263.240000000002" table:style-name="ce10">
            <text:p>17.263,24</text:p>
          </table:table-cell>
          <table:table-cell table:number-columns-repeated="2" table:style-name="ce9"/>
          <table:table-cell office:value-type="float" office:value="1558.72" table:style-name="ce10">
            <text:p>1.558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21.96" table:style-name="ce10">
            <text:p>18.821,9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50.22" table:style-name="ce12">
            <text:p>-3.650,22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5452.49" table:style-name="ce12">
            <text:p>-5.452,49</text:p>
          </table:table-cell>
          <table:table-cell office:value-type="float" office:value="13369.47" table:style-name="ce10">
            <text:p>13.369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KARLA DE CASTRO CAVALCANTE MENDONÇ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091.17" table:style-name="ce10">
            <text:p>22.091,17</text:p>
          </table:table-cell>
          <table:table-cell table:number-columns-repeated="2" table:style-name="ce9"/>
          <table:table-cell office:value-type="float" office:value="1671.95" table:style-name="ce10">
            <text:p>1.671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63.119999999999" table:style-name="ce10">
            <text:p>23.763,12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76.2700000000004" table:style-name="ce12">
            <text:p>-4.276,27</text:p>
          </table:table-cell>
          <table:table-cell office:value-type="float" office:value="-2772.66" table:style-name="ce12">
            <text:p>-2.772,66</text:p>
          </table:table-cell>
          <table:table-cell office:value-type="float" office:value="0" table:style-name="ce13">
            <text:p>0,00</text:p>
          </table:table-cell>
          <table:table-cell office:value-type="float" office:value="-10239.129999999999" table:style-name="ce12">
            <text:p>-10.239,13</text:p>
          </table:table-cell>
          <table:table-cell office:value-type="float" office:value="13523.99" table:style-name="ce10">
            <text:p>13.52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MARIA MEDEIROS CUNH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903.4" table:style-name="ce10">
            <text:p>11.903,40</text:p>
          </table:table-cell>
          <table:table-cell office:value-type="float" office:value="4106.79" table:style-name="ce10">
            <text:p>4.106,79</text:p>
          </table:table-cell>
          <table:table-cell table:style-name="ce9"/>
          <table:table-cell office:value-type="float" office:value="2641.34" table:style-name="ce10">
            <text:p>2.64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1.53" table:style-name="ce10">
            <text:p>18.651,53</text:p>
          </table:table-cell>
          <table:table-cell office:value-type="float" office:value="-1867.07" table:style-name="ce12">
            <text:p>-1.867,07</text:p>
          </table:table-cell>
          <table:table-cell office:value-type="float" office:value="-2915.72" table:style-name="ce12">
            <text:p>-2.915,72</text:p>
          </table:table-cell>
          <table:table-cell office:value-type="float" office:value="-2565.79" table:style-name="ce12">
            <text:p>-2.565,79</text:p>
          </table:table-cell>
          <table:table-cell office:value-type="float" office:value="0" table:style-name="ce13">
            <text:p>0,00</text:p>
          </table:table-cell>
          <table:table-cell office:value-type="float" office:value="-7348.58" table:style-name="ce12">
            <text:p>-7.348,58</text:p>
          </table:table-cell>
          <table:table-cell office:value-type="float" office:value="11302.95" table:style-name="ce10">
            <text:p>11.302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ÉBORAH GOMES TORRES PINT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47.36" table:style-name="ce10">
            <text:p>8.447,36</text:p>
          </table:table-cell>
          <table:table-cell table:style-name="ce9"/>
          <table:table-cell office:value-type="float" office:value="-1391.53" table:style-name="ce12">
            <text:p>-1.391,53</text:p>
          </table:table-cell>
          <table:table-cell office:value-type="float" office:value="-134.28" table:style-name="ce11">
            <text:p>-134,28</text:p>
          </table:table-cell>
          <table:table-cell office:value-type="float" office:value="0" table:style-name="ce13">
            <text:p>0,00</text:p>
          </table:table-cell>
          <table:table-cell office:value-type="float" office:value="-1525.81" table:style-name="ce12">
            <text:p>-1.525,81</text:p>
          </table:table-cell>
          <table:table-cell office:value-type="float" office:value="6921.55" table:style-name="ce10">
            <text:p>6.921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AIDE SCOLNI DE SOUZ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423.44" table:style-name="ce10">
            <text:p>2.423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02.51" table:style-name="ce10">
            <text:p>3.802,51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968.29" table:style-name="ce11">
            <text:p>-968,29</text:p>
          </table:table-cell>
          <table:table-cell office:value-type="float" office:value="0" table:style-name="ce13">
            <text:p>0,00</text:p>
          </table:table-cell>
          <table:table-cell office:value-type="float" office:value="-1074.23" table:style-name="ce12">
            <text:p>-1.074,23</text:p>
          </table:table-cell>
          <table:table-cell office:value-type="float" office:value="2728.28" table:style-name="ce10">
            <text:p>2.728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MER CHAGAS FEBRONI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16.42" table:style-name="ce10">
            <text:p>2.91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79.81" table:style-name="ce10">
            <text:p>15.879,81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234.25" table:style-name="ce12">
            <text:p>-2.234,25</text:p>
          </table:table-cell>
          <table:table-cell office:value-type="float" office:value="-1857.78" table:style-name="ce12">
            <text:p>-1.857,78</text:p>
          </table:table-cell>
          <table:table-cell office:value-type="float" office:value="0" table:style-name="ce13">
            <text:p>0,00</text:p>
          </table:table-cell>
          <table:table-cell office:value-type="float" office:value="-5579.98" table:style-name="ce12">
            <text:p>-5.579,98</text:p>
          </table:table-cell>
          <table:table-cell office:value-type="float" office:value="10299.83" table:style-name="ce10">
            <text:p>10.299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MÉTRIO ELIAS CALHEIROS NE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132.52" table:style-name="ce10">
            <text:p>2.132,5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322.41" table:style-name="ce10">
            <text:p>2.32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31.07" table:style-name="ce10">
            <text:p>17.731,07</text:p>
          </table:table-cell>
          <table:table-cell office:value-type="float" office:value="-1849.38" table:style-name="ce12">
            <text:p>-1.849,38</text:p>
          </table:table-cell>
          <table:table-cell office:value-type="float" office:value="-2638.76" table:style-name="ce12">
            <text:p>-2.638,76</text:p>
          </table:table-cell>
          <table:table-cell office:value-type="float" office:value="-5271.84" table:style-name="ce12">
            <text:p>-5.271,84</text:p>
          </table:table-cell>
          <table:table-cell office:value-type="float" office:value="0" table:style-name="ce13">
            <text:p>0,00</text:p>
          </table:table-cell>
          <table:table-cell office:value-type="float" office:value="-9759.98" table:style-name="ce12">
            <text:p>-9.759,98</text:p>
          </table:table-cell>
          <table:table-cell office:value-type="float" office:value="7971.09" table:style-name="ce10">
            <text:p>7.97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PINHEIRO TAV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7.96" table:style-name="ce10">
            <text:p>3.427,96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241.46" table:style-name="ce11">
            <text:p>-241,46</text:p>
          </table:table-cell>
          <table:table-cell office:value-type="float" office:value="0" table:style-name="ce13">
            <text:p>0,00</text:p>
          </table:table-cell>
          <table:table-cell office:value-type="float" office:value="-244.16" table:style-name="ce11">
            <text:p>-244,16</text:p>
          </table:table-cell>
          <table:table-cell office:value-type="float" office:value="3183.8" table:style-name="ce10">
            <text:p>3.183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SANTOS SOUZA SAMPAI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12.11" table:style-name="ce10">
            <text:p>3.112,11</text:p>
          </table:table-cell>
          <table:table-cell office:value-type="float" office:value="431.41" table:number-columns-spanned="2" table:number-rows-spanned="1" table:style-name="ce27">
            <text:p>431,41</text:p>
          </table:table-cell>
          <table:covered-table-cell/>
          <table:table-cell table:style-name="ce9"/>
          <table:table-cell office:value-type="float" office:value="17380.48" table:style-name="ce10">
            <text:p>17.380,4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36.25" table:style-name="ce12">
            <text:p>-2.536,25</text:p>
          </table:table-cell>
          <table:table-cell office:value-type="float" office:value="-2333.71" table:style-name="ce12">
            <text:p>-2.333,71</text:p>
          </table:table-cell>
          <table:table-cell office:value-type="float" office:value="0" table:style-name="ce13">
            <text:p>0,00</text:p>
          </table:table-cell>
          <table:table-cell office:value-type="float" office:value="-6375.13" table:style-name="ce12">
            <text:p>-6.375,13</text:p>
          </table:table-cell>
          <table:table-cell office:value-type="float" office:value="11005.35" table:style-name="ce10">
            <text:p>11.005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SON ARAÚJO PADILH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747.12" table:style-name="ce10">
            <text:p>19.747,12</text:p>
          </table:table-cell>
          <table:table-cell table:number-columns-repeated="2" table:style-name="ce9"/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93.62" table:style-name="ce10">
            <text:p>20.993,62</text:p>
          </table:table-cell>
          <table:table-cell office:value-type="float" office:value="-2777.26" table:style-name="ce12">
            <text:p>-2.777,26</text:p>
          </table:table-cell>
          <table:table-cell office:value-type="float" office:value="-3797.35" table:style-name="ce12">
            <text:p>-3.797,35</text:p>
          </table:table-cell>
          <table:table-cell office:value-type="float" office:value="-556.71" table:style-name="ce11">
            <text:p>-556,71</text:p>
          </table:table-cell>
          <table:table-cell office:value-type="float" office:value="0" table:style-name="ce13">
            <text:p>0,00</text:p>
          </table:table-cell>
          <table:table-cell office:value-type="float" office:value="-7131.32" table:style-name="ce12">
            <text:p>-7.131,32</text:p>
          </table:table-cell>
          <table:table-cell office:value-type="float" office:value="13862.3" table:style-name="ce10">
            <text:p>13.862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RALDO LIR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527.71" table:style-name="ce14">
            <text:p>527,71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574.19" table:style-name="ce10">
            <text:p>9.574,19</text:p>
          </table:table-cell>
          <table:table-cell office:value-type="float" office:value="-360.62" table:style-name="ce11">
            <text:p>-360,62</text:p>
          </table:table-cell>
          <table:table-cell office:value-type="float" office:value="-853.21" table:style-name="ce11">
            <text:p>-853,21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261.32" table:style-name="ce12">
            <text:p>-1.261,32</text:p>
          </table:table-cell>
          <table:table-cell office:value-type="float" office:value="8312.8700000000008" table:style-name="ce10">
            <text:p>8.31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CHENDES DIAS GOM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6974.98" table:style-name="ce10">
            <text:p>16.974,9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94.43" table:style-name="ce10">
            <text:p>19.394,43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96.84" table:style-name="ce12">
            <text:p>-3.896,84</text:p>
          </table:table-cell>
          <table:table-cell office:value-type="float" office:value="-6292.01" table:style-name="ce12">
            <text:p>-6.292,01</text:p>
          </table:table-cell>
          <table:table-cell office:value-type="float" office:value="0" table:style-name="ce13">
            <text:p>0,00</text:p>
          </table:table-cell>
          <table:table-cell office:value-type="float" office:value="-11017.24" table:style-name="ce12">
            <text:p>-11.017,24</text:p>
          </table:table-cell>
          <table:table-cell office:value-type="float" office:value="8377.19" table:style-name="ce10">
            <text:p>8.377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FEITOSA MONTEIRO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CONTABILIDADE (SOF)</text:p>
          </table:table-cell>
          <table:table-cell office:value-type="float" office:value="13000.22" table:style-name="ce10">
            <text:p>13.000,22</text:p>
          </table:table-cell>
          <table:table-cell table:number-columns-repeated="2" table:style-name="ce9"/>
          <table:table-cell office:value-type="float" office:value="2461.6" table:style-name="ce10">
            <text:p>2.461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61.82" table:style-name="ce10">
            <text:p>15.461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43.3200000000002" table:style-name="ce12">
            <text:p>-2.343,3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171.71" table:style-name="ce12">
            <text:p>-3.171,71</text:p>
          </table:table-cell>
          <table:table-cell office:value-type="float" office:value="12290.11" table:style-name="ce10">
            <text:p>12.290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 BARBOSA CORREI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A PRESIDÊNCI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8802.49" table:style-name="ce10">
            <text:p>8.802,49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60.71" table:style-name="ce10">
            <text:p>1.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349.77" table:style-name="ce10">
            <text:p>30.349,77</text:p>
          </table:table-cell>
          <table:table-cell office:value-type="float" office:value="-3516.03" table:style-name="ce12">
            <text:p>-3.516,03</text:p>
          </table:table-cell>
          <table:table-cell office:value-type="float" office:value="-6053.22" table:style-name="ce12">
            <text:p>-6.053,22</text:p>
          </table:table-cell>
          <table:table-cell office:value-type="float" office:value="-2003.33" table:style-name="ce12">
            <text:p>-2.003,33</text:p>
          </table:table-cell>
          <table:table-cell office:value-type="float" office:value="0" table:style-name="ce13">
            <text:p>0,00</text:p>
          </table:table-cell>
          <table:table-cell office:value-type="float" office:value="-11572.58" table:style-name="ce12">
            <text:p>-11.572,58</text:p>
          </table:table-cell>
          <table:table-cell office:value-type="float" office:value="18777.189999999999" table:style-name="ce10">
            <text:p>18.777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R DE OLIVEIRA SANT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180.02" table:style-name="ce10">
            <text:p>2.180,0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44.1" table:style-name="ce10">
            <text:p>2.24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62.400000000001" table:style-name="ce10">
            <text:p>17.762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66.09" table:style-name="ce12">
            <text:p>-3.066,09</text:p>
          </table:table-cell>
          <table:table-cell office:value-type="float" office:value="-2552.9299999999998" table:style-name="ce12">
            <text:p>-2.552,93</text:p>
          </table:table-cell>
          <table:table-cell office:value-type="float" office:value="0" table:style-name="ce13">
            <text:p>0,00</text:p>
          </table:table-cell>
          <table:table-cell office:value-type="float" office:value="-6447.41" table:style-name="ce12">
            <text:p>-6.447,41</text:p>
          </table:table-cell>
          <table:table-cell office:value-type="float" office:value="11314.99" table:style-name="ce10">
            <text:p>11.31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ÓGENES DE MACEDO VERAS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400.0700000000002" table:style-name="ce10">
            <text:p>2.400,0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28.91" table:style-name="ce10">
            <text:p>2.12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8.43" table:style-name="ce10">
            <text:p>18.658,43</text:p>
          </table:table-cell>
          <table:table-cell office:value-type="float" office:value="-1893.53" table:style-name="ce12">
            <text:p>-1.893,53</text:p>
          </table:table-cell>
          <table:table-cell office:value-type="float" office:value="-3051.26" table:style-name="ce12">
            <text:p>-3.051,26</text:p>
          </table:table-cell>
          <table:table-cell office:value-type="float" office:value="-2735.3" table:style-name="ce12">
            <text:p>-2.735,30</text:p>
          </table:table-cell>
          <table:table-cell office:value-type="float" office:value="0" table:style-name="ce13">
            <text:p>0,00</text:p>
          </table:table-cell>
          <table:table-cell office:value-type="float" office:value="-7680.09" table:style-name="ce12">
            <text:p>-7.680,09</text:p>
          </table:table-cell>
          <table:table-cell office:value-type="float" office:value="10978.34" table:style-name="ce10">
            <text:p>10.978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LBUQUERQUE GONÇALVE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9482.76" table:style-name="ce10">
            <text:p>9.482,7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669.15" table:style-name="ce10">
            <text:p>12.669,1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44.48" table:style-name="ce12">
            <text:p>-1.944,48</text:p>
          </table:table-cell>
          <table:table-cell office:value-type="float" office:value="-430.86" table:style-name="ce11">
            <text:p>-430,86</text:p>
          </table:table-cell>
          <table:table-cell office:value-type="float" office:value="0" table:style-name="ce13">
            <text:p>0,00</text:p>
          </table:table-cell>
          <table:table-cell office:value-type="float" office:value="-3203.73" table:style-name="ce12">
            <text:p>-3.203,73</text:p>
          </table:table-cell>
          <table:table-cell office:value-type="float" office:value="9465.42" table:style-name="ce10">
            <text:p>9.465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NDRÉ DE SIQUEIRA SOUZ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038.66" table:style-name="ce10">
            <text:p>30.038,6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880.2" table:style-name="ce12">
            <text:p>-5.880,20</text:p>
          </table:table-cell>
          <table:table-cell office:value-type="float" office:value="-2958.96" table:style-name="ce12">
            <text:p>-2.958,96</text:p>
          </table:table-cell>
          <table:table-cell office:value-type="float" office:value="0" table:style-name="ce13">
            <text:p>0,00</text:p>
          </table:table-cell>
          <table:table-cell office:value-type="float" office:value="-11579.35" table:style-name="ce12">
            <text:p>-11.579,35</text:p>
          </table:table-cell>
          <table:table-cell office:value-type="float" office:value="18459.310000000001" table:style-name="ce10">
            <text:p>18.45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VANNI <text:s/>SURUAGY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252.68" table:style-name="ce10">
            <text:p>10.252,68</text:p>
          </table:table-cell>
          <table:table-cell office:value-type="float" office:value="527.71" table:style-name="ce14">
            <text:p>527,71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318" table:style-name="ce10">
            <text:p>12.318,00</text:p>
          </table:table-cell>
          <table:table-cell office:value-type="float" office:value="-535.52" table:style-name="ce11">
            <text:p>-535,52</text:p>
          </table:table-cell>
          <table:table-cell office:value-type="float" office:value="-1424.38" table:style-name="ce12">
            <text:p>-1.424,38</text:p>
          </table:table-cell>
          <table:table-cell office:value-type="float" office:value="-4275.8" table:style-name="ce12">
            <text:p>-4.275,80</text:p>
          </table:table-cell>
          <table:table-cell office:value-type="float" office:value="0" table:style-name="ce13">
            <text:p>0,00</text:p>
          </table:table-cell>
          <table:table-cell office:value-type="float" office:value="-6235.7" table:style-name="ce12">
            <text:p>-6.235,70</text:p>
          </table:table-cell>
          <table:table-cell office:value-type="float" office:value="6082.3" table:style-name="ce10">
            <text:p>6.082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FERNANDES DE BIASE WYSZOMIRSKI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2159.92" table:style-name="ce10">
            <text:p>2.159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9.92" table:style-name="ce10">
            <text:p>2.159,92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159.92" table:style-name="ce10">
            <text:p>2.159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GADI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563.02" table:style-name="ce10">
            <text:p>2.563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82.009999999998" table:style-name="ce10">
            <text:p>17.682,01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626.08" table:style-name="ce12">
            <text:p>-2.626,08</text:p>
          </table:table-cell>
          <table:table-cell office:value-type="float" office:value="-2844.44" table:style-name="ce12">
            <text:p>-2.844,44</text:p>
          </table:table-cell>
          <table:table-cell office:value-type="float" office:value="0" table:style-name="ce13">
            <text:p>0,00</text:p>
          </table:table-cell>
          <table:table-cell office:value-type="float" office:value="-7499.65" table:style-name="ce12">
            <text:p>-7.499,65</text:p>
          </table:table-cell>
          <table:table-cell office:value-type="float" office:value="10182.36" table:style-name="ce10">
            <text:p>10.18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RALICE CASTRO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656.16" table:style-name="ce10">
            <text:p>3.656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11.09" table:style-name="ce10">
            <text:p>18.411,09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3237.77" table:style-name="ce12">
            <text:p>-3.237,77</text:p>
          </table:table-cell>
          <table:table-cell office:value-type="float" office:value="-1893.52" table:style-name="ce12">
            <text:p>-1.893,52</text:p>
          </table:table-cell>
          <table:table-cell office:value-type="float" office:value="0" table:style-name="ce13">
            <text:p>0,00</text:p>
          </table:table-cell>
          <table:table-cell office:value-type="float" office:value="-6934.54" table:style-name="ce12">
            <text:p>-6.934,54</text:p>
          </table:table-cell>
          <table:table-cell office:value-type="float" office:value="11476.55" table:style-name="ce10">
            <text:p>11.47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UGLAS CORREIA DE CERQU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276.25" table:style-name="ce10">
            <text:p>1.276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8.63" table:style-name="ce10">
            <text:p>3.508,63</text:p>
          </table:table-cell>
          <table:table-cell table:style-name="ce9"/>
          <table:table-cell office:value-type="float" office:value="-8.07" table:style-name="ce15">
            <text:p>-8,0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.07" table:style-name="ce11">
            <text:p>-8,07</text:p>
          </table:table-cell>
          <table:table-cell office:value-type="float" office:value="3500.56" table:style-name="ce10">
            <text:p>3.500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JÂNIO GOMES BARBOS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65.41000000000003" table:style-name="ce14">
            <text:p>265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60.39" table:style-name="ce10">
            <text:p>2.16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7.77" table:style-name="ce10">
            <text:p>16.167,77</text:p>
          </table:table-cell>
          <table:table-cell office:value-type="float" office:value="-1543.65" table:style-name="ce12">
            <text:p>-1.543,65</text:p>
          </table:table-cell>
          <table:table-cell office:value-type="float" office:value="-2506.0300000000002" table:style-name="ce12">
            <text:p>-2.506,03</text:p>
          </table:table-cell>
          <table:table-cell office:value-type="float" office:value="-5499.28" table:style-name="ce12">
            <text:p>-5.499,28</text:p>
          </table:table-cell>
          <table:table-cell office:value-type="float" office:value="0" table:style-name="ce13">
            <text:p>0,00</text:p>
          </table:table-cell>
          <table:table-cell office:value-type="float" office:value="-9548.9599999999991" table:style-name="ce12">
            <text:p>-9.548,96</text:p>
          </table:table-cell>
          <table:table-cell office:value-type="float" office:value="6618.81" table:style-name="ce10">
            <text:p>6.618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NALDO ALMEI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189.97" table:style-name="ce14">
            <text:p>189,97</text:p>
          </table:table-cell>
          <table:table-cell table:style-name="ce9"/>
          <table:table-cell office:value-type="float" office:value="2254.1" table:style-name="ce10">
            <text:p>2.2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03.41" table:style-name="ce10">
            <text:p>16.003,41</text:p>
          </table:table-cell>
          <table:table-cell office:value-type="float" office:value="-1532.71" table:style-name="ce12">
            <text:p>-1.532,71</text:p>
          </table:table-cell>
          <table:table-cell office:value-type="float" office:value="-2438.0700000000002" table:style-name="ce12">
            <text:p>-2.438,07</text:p>
          </table:table-cell>
          <table:table-cell office:value-type="float" office:value="-2945.79" table:style-name="ce12">
            <text:p>-2.945,79</text:p>
          </table:table-cell>
          <table:table-cell office:value-type="float" office:value="0" table:style-name="ce13">
            <text:p>0,00</text:p>
          </table:table-cell>
          <table:table-cell office:value-type="float" office:value="-6916.57" table:style-name="ce12">
            <text:p>-6.916,57</text:p>
          </table:table-cell>
          <table:table-cell office:value-type="float" office:value="9086.84" table:style-name="ce10">
            <text:p>9.086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VAN MONTEIRO DE ARAÚJ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38.91" table:style-name="ce10">
            <text:p>2.13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5.84" table:style-name="ce10">
            <text:p>16.165,84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458.4899999999998" table:style-name="ce12">
            <text:p>-2.458,49</text:p>
          </table:table-cell>
          <table:table-cell office:value-type="float" office:value="-1931.75" table:style-name="ce12">
            <text:p>-1.931,75</text:p>
          </table:table-cell>
          <table:table-cell office:value-type="float" office:value="0" table:style-name="ce13">
            <text:p>0,00</text:p>
          </table:table-cell>
          <table:table-cell office:value-type="float" office:value="-5936.72" table:style-name="ce12">
            <text:p>-5.936,72</text:p>
          </table:table-cell>
          <table:table-cell office:value-type="float" office:value="10229.120000000001" table:style-name="ce10">
            <text:p>10.229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VA VERÇOSA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280.97" table:style-name="ce10">
            <text:p>3.280,97</text:p>
          </table:table-cell>
          <table:table-cell table:style-name="ce9"/>
          <table:table-cell office:value-type="float" office:value="3845.85" table:style-name="ce10">
            <text:p>3.845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373.84" table:style-name="ce10">
            <text:p>29.373,84</text:p>
          </table:table-cell>
          <table:table-cell office:value-type="float" office:value="-3203.05" table:style-name="ce12">
            <text:p>-3.203,05</text:p>
          </table:table-cell>
          <table:table-cell office:value-type="float" office:value="-5165.72" table:style-name="ce12">
            <text:p>-5.165,72</text:p>
          </table:table-cell>
          <table:table-cell office:value-type="float" office:value="-4614.43" table:style-name="ce12">
            <text:p>-4.614,43</text:p>
          </table:table-cell>
          <table:table-cell office:value-type="float" office:value="0" table:style-name="ce13">
            <text:p>0,00</text:p>
          </table:table-cell>
          <table:table-cell office:value-type="float" office:value="-12983.2" table:style-name="ce12">
            <text:p>-12.983,20</text:p>
          </table:table-cell>
          <table:table-cell office:value-type="float" office:value="16390.64" table:style-name="ce10">
            <text:p>16.390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759.85" table:style-name="ce10">
            <text:p>1.759,85</text:p>
          </table:table-cell>
          <table:table-cell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68.52" table:style-name="ce10">
            <text:p>15.068,52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2395.81" table:style-name="ce12">
            <text:p>-2.395,81</text:p>
          </table:table-cell>
          <table:table-cell office:value-type="float" office:value="-1136.1500000000001" table:style-name="ce12">
            <text:p>-1.136,15</text:p>
          </table:table-cell>
          <table:table-cell office:value-type="float" office:value="0" table:style-name="ce13">
            <text:p>0,00</text:p>
          </table:table-cell>
          <table:table-cell office:value-type="float" office:value="-5054.34" table:style-name="ce12">
            <text:p>-5.054,34</text:p>
          </table:table-cell>
          <table:table-cell office:value-type="float" office:value="10014.18" table:style-name="ce10">
            <text:p>10.014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table:number-columns-repeated="4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0" table:style-name="ce13">
            <text:p>0,0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OLIVEIRA DE ANDR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3297.65" table:style-name="ce10">
            <text:p>3.297,6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98.14" table:style-name="ce10">
            <text:p>26.798,14</text:p>
          </table:table-cell>
          <table:table-cell office:value-type="float" office:value="-3284.3" table:style-name="ce12">
            <text:p>-3.284,30</text:p>
          </table:table-cell>
          <table:table-cell office:value-type="float" office:value="-4940.71" table:style-name="ce12">
            <text:p>-4.940,71</text:p>
          </table:table-cell>
          <table:table-cell office:value-type="float" office:value="-5632.25" table:style-name="ce12">
            <text:p>-5.632,25</text:p>
          </table:table-cell>
          <table:table-cell office:value-type="float" office:value="0" table:style-name="ce13">
            <text:p>0,00</text:p>
          </table:table-cell>
          <table:table-cell office:value-type="float" office:value="-13857.26" table:style-name="ce12">
            <text:p>-13.857,26</text:p>
          </table:table-cell>
          <table:table-cell office:value-type="float" office:value="12940.88" table:style-name="ce10">
            <text:p>12.940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CORREIA DA COSTA BARROS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3823.83" table:style-name="ce10">
            <text:p>3.823,83</text:p>
          </table:table-cell>
          <table:table-cell table:style-name="ce9"/>
          <table:table-cell office:value-type="float" office:value="2483.15" table:style-name="ce10">
            <text:p>2.483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61.57" table:style-name="ce10">
            <text:p>18.061,57</text:p>
          </table:table-cell>
          <table:table-cell office:value-type="float" office:value="-2128.4499999999998" table:style-name="ce12">
            <text:p>-2.128,45</text:p>
          </table:table-cell>
          <table:table-cell office:value-type="float" office:value="-1950.78" table:style-name="ce12">
            <text:p>-1.950,78</text:p>
          </table:table-cell>
          <table:table-cell office:value-type="float" office:value="-2344.38" table:style-name="ce12">
            <text:p>-2.344,38</text:p>
          </table:table-cell>
          <table:table-cell office:value-type="float" office:value="0" table:style-name="ce13">
            <text:p>0,00</text:p>
          </table:table-cell>
          <table:table-cell office:value-type="float" office:value="-6423.61" table:style-name="ce12">
            <text:p>-6.423,61</text:p>
          </table:table-cell>
          <table:table-cell office:value-type="float" office:value="11637.96" table:style-name="ce10">
            <text:p>11.637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DO NASCIMENTO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4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22.0300000000002" table:style-name="ce10">
            <text:p>2.32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40.26" table:style-name="ce10">
            <text:p>16.040,26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41.83" table:style-name="ce12">
            <text:p>-2.441,83</text:p>
          </table:table-cell>
          <table:table-cell office:value-type="float" office:value="-1706.84" table:style-name="ce12">
            <text:p>-1.706,84</text:p>
          </table:table-cell>
          <table:table-cell office:value-type="float" office:value="0" table:style-name="ce13">
            <text:p>0,00</text:p>
          </table:table-cell>
          <table:table-cell office:value-type="float" office:value="-5636.62" table:style-name="ce12">
            <text:p>-5.636,62</text:p>
          </table:table-cell>
          <table:table-cell office:value-type="float" office:value="10403.64" table:style-name="ce10">
            <text:p>10.403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FERREIRA DE PONT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573.27" table:style-name="ce10">
            <text:p>7.573,27</text:p>
          </table:table-cell>
          <table:table-cell table:style-name="ce9"/>
          <table:table-cell office:value-type="float" office:value="4793.57" table:style-name="ce10">
            <text:p>4.793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95.67" table:style-name="ce10">
            <text:p>33.795,67</text:p>
          </table:table-cell>
          <table:table-cell office:value-type="float" office:value="-3749.22" table:style-name="ce12">
            <text:p>-3.749,22</text:p>
          </table:table-cell>
          <table:table-cell office:value-type="float" office:value="-5918.77" table:style-name="ce12">
            <text:p>-5.918,77</text:p>
          </table:table-cell>
          <table:table-cell office:value-type="float" office:value="-4004.86" table:style-name="ce12">
            <text:p>-4.004,86</text:p>
          </table:table-cell>
          <table:table-cell office:value-type="float" office:value="0" table:style-name="ce13">
            <text:p>0,00</text:p>
          </table:table-cell>
          <table:table-cell office:value-type="float" office:value="-13672.85" table:style-name="ce12">
            <text:p>-13.672,85</text:p>
          </table:table-cell>
          <table:table-cell office:value-type="float" office:value="20122.82" table:style-name="ce10">
            <text:p>20.122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MARCELO FEITOSA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89.62" table:style-name="ce14">
            <text:p>389,62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07.5" table:style-name="ce10">
            <text:p>24.307,50</text:p>
          </table:table-cell>
          <table:table-cell office:value-type="float" office:value="-2804.48" table:style-name="ce12">
            <text:p>-2.804,48</text:p>
          </table:table-cell>
          <table:table-cell office:value-type="float" office:value="-4344.1000000000004" table:style-name="ce12">
            <text:p>-4.344,10</text:p>
          </table:table-cell>
          <table:table-cell office:value-type="float" office:value="-1847.78" table:style-name="ce12">
            <text:p>-1.847,78</text:p>
          </table:table-cell>
          <table:table-cell office:value-type="float" office:value="0" table:style-name="ce13">
            <text:p>0,00</text:p>
          </table:table-cell>
          <table:table-cell office:value-type="float" office:value="-8996.36" table:style-name="ce12">
            <text:p>-8.996,36</text:p>
          </table:table-cell>
          <table:table-cell office:value-type="float" office:value="15311.14" table:style-name="ce10">
            <text:p>15.311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SANTOS DE EÇ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362.86" table:style-name="ce10">
            <text:p>14.362,86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13.49" table:style-name="ce10">
            <text:p>15.113,49</text:p>
          </table:table-cell>
          <table:table-cell office:value-type="float" office:value="-1099.49" table:style-name="ce12">
            <text:p>-1.099,49</text:p>
          </table:table-cell>
          <table:table-cell office:value-type="float" office:value="-2254.4699999999998" table:style-name="ce12">
            <text:p>-2.254,47</text:p>
          </table:table-cell>
          <table:table-cell office:value-type="float" office:value="-1846.08" table:style-name="ce12">
            <text:p>-1.846,08</text:p>
          </table:table-cell>
          <table:table-cell office:value-type="float" office:value="0" table:style-name="ce13">
            <text:p>0,00</text:p>
          </table:table-cell>
          <table:table-cell office:value-type="float" office:value="-5200.04" table:style-name="ce12">
            <text:p>-5.200,04</text:p>
          </table:table-cell>
          <table:table-cell office:value-type="float" office:value="9913.4500000000007" table:style-name="ce10">
            <text:p>9.91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VALDO LIMA PINT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032" table:style-name="ce10">
            <text:p>1.032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99.14" table:style-name="ce10">
            <text:p>3.899,14</text:p>
          </table:table-cell>
          <table:table-cell office:value-type="float" office:value="-111.32" table:style-name="ce11">
            <text:p>-111,32</text:p>
          </table:table-cell>
          <table:table-cell office:value-type="float" office:value="-28.18" table:style-name="ce11">
            <text:p>-28,18</text:p>
          </table:table-cell>
          <table:table-cell office:value-type="float" office:value="-701.2" table:style-name="ce11">
            <text:p>-701,20</text:p>
          </table:table-cell>
          <table:table-cell office:value-type="float" office:value="0" table:style-name="ce13">
            <text:p>0,00</text:p>
          </table:table-cell>
          <table:table-cell office:value-type="float" office:value="-840.7" table:style-name="ce11">
            <text:p>-840,70</text:p>
          </table:table-cell>
          <table:table-cell office:value-type="float" office:value="3058.44" table:style-name="ce10">
            <text:p>3.058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INE CRISTINA LIRA LOPES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2322.4" table:style-name="ce10">
            <text:p>2.322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42.6799999999998" table:style-name="ce10">
            <text:p>2.442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704.97" table:style-name="ce10">
            <text:p>6.704,97</text:p>
          </table:table-cell>
          <table:table-cell office:value-type="float" office:value="-325.14" table:style-name="ce11">
            <text:p>-325,14</text:p>
          </table:table-cell>
          <table:table-cell office:value-type="float" office:value="-207.34" table:style-name="ce11">
            <text:p>-207,34</text:p>
          </table:table-cell>
          <table:table-cell office:value-type="float" office:value="-1617.37" table:style-name="ce12">
            <text:p>-1.617,37</text:p>
          </table:table-cell>
          <table:table-cell office:value-type="float" office:value="0" table:style-name="ce13">
            <text:p>0,00</text:p>
          </table:table-cell>
          <table:table-cell office:value-type="float" office:value="-2149.85" table:style-name="ce12">
            <text:p>-2.149,85</text:p>
          </table:table-cell>
          <table:table-cell office:value-type="float" office:value="4555.12" table:style-name="ce10">
            <text:p>4.555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NE RIBEIRO MEL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33.26" table:style-name="ce10">
            <text:p>1.833,26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6.73" table:style-name="ce10">
            <text:p>15.006,73</text:p>
          </table:table-cell>
          <table:table-cell office:value-type="float" office:value="-952.02" table:style-name="ce11">
            <text:p>-952,02</text:p>
          </table:table-cell>
          <table:table-cell office:value-type="float" office:value="-2572.84" table:style-name="ce12">
            <text:p>-2.572,84</text:p>
          </table:table-cell>
          <table:table-cell office:value-type="float" office:value="-2294.5300000000002" table:style-name="ce12">
            <text:p>-2.294,53</text:p>
          </table:table-cell>
          <table:table-cell office:value-type="float" office:value="0" table:style-name="ce13">
            <text:p>0,00</text:p>
          </table:table-cell>
          <table:table-cell office:value-type="float" office:value="-5819.39" table:style-name="ce12">
            <text:p>-5.819,39</text:p>
          </table:table-cell>
          <table:table-cell office:value-type="float" office:value="9187.34" table:style-name="ce10">
            <text:p>9.187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 RIBEIRO SILVA LES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AÚDE (SEGESP)</text:p>
          </table:table-cell>
          <table:table-cell office:value-type="float" office:value="11279.46" table:style-name="ce10">
            <text:p>11.279,4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48.85" table:style-name="ce10">
            <text:p>2.348,85</text:p>
          </table:table-cell>
          <table:table-cell office:value-type="float" office:value="641.37" table:number-columns-spanned="2" table:number-rows-spanned="1" table:style-name="ce27">
            <text:p>641,37</text:p>
          </table:table-cell>
          <table:covered-table-cell/>
          <table:table-cell table:style-name="ce9"/>
          <table:table-cell office:value-type="float" office:value="16209.57" table:style-name="ce10">
            <text:p>16.209,57</text:p>
          </table:table-cell>
          <table:table-cell office:value-type="float" office:value="-1416.69" table:style-name="ce12">
            <text:p>-1.416,69</text:p>
          </table:table-cell>
          <table:table-cell office:value-type="float" office:value="-2500.61" table:style-name="ce12">
            <text:p>-2.500,61</text:p>
          </table:table-cell>
          <table:table-cell office:value-type="float" office:value="-223.63" table:style-name="ce11">
            <text:p>-223,63</text:p>
          </table:table-cell>
          <table:table-cell office:value-type="float" office:value="0" table:style-name="ce13">
            <text:p>0,00</text:p>
          </table:table-cell>
          <table:table-cell office:value-type="float" office:value="-4140.93" table:style-name="ce12">
            <text:p>-4.140,93</text:p>
          </table:table-cell>
          <table:table-cell office:value-type="float" office:value="12068.64" table:style-name="ce10">
            <text:p>12.06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DA ROSA E SILVA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76.5" table:style-name="ce10">
            <text:p>33.476,50</text:p>
          </table:table-cell>
          <table:table-cell office:value-type="float" office:value="-4333.79" table:style-name="ce12">
            <text:p>-4.333,79</text:p>
          </table:table-cell>
          <table:table-cell office:value-type="float" office:value="-6404.87" table:style-name="ce12">
            <text:p>-6.404,87</text:p>
          </table:table-cell>
          <table:table-cell office:value-type="float" office:value="-2691.31" table:style-name="ce12">
            <text:p>-2.691,31</text:p>
          </table:table-cell>
          <table:table-cell office:value-type="float" office:value="0" table:style-name="ce13">
            <text:p>0,00</text:p>
          </table:table-cell>
          <table:table-cell office:value-type="float" office:value="-13429.97" table:style-name="ce12">
            <text:p>-13.429,97</text:p>
          </table:table-cell>
          <table:table-cell office:value-type="float" office:value="20046.53" table:style-name="ce10">
            <text:p>20.04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ZA <text:s/>VENÂNCI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05.91" table:style-name="ce10">
            <text:p>6.905,91</text:p>
          </table:table-cell>
          <table:table-cell office:value-type="float" office:value="-504.29" table:style-name="ce11">
            <text:p>-504,29</text:p>
          </table:table-cell>
          <table:table-cell office:value-type="float" office:value="-891.09" table:style-name="ce11">
            <text:p>-891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395.38" table:style-name="ce12">
            <text:p>-1.395,38</text:p>
          </table:table-cell>
          <table:table-cell office:value-type="float" office:value="5510.53" table:style-name="ce10">
            <text:p>5.51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DE CARVALHO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CUSTEIO DO PAT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482.5500000000002" table:style-name="ce10">
            <text:p>2.482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05.79" table:style-name="ce10">
            <text:p>2.40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77.810000000001" table:style-name="ce10">
            <text:p>18.677,81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976.71" table:style-name="ce12">
            <text:p>-2.976,71</text:p>
          </table:table-cell>
          <table:table-cell office:value-type="float" office:value="-4619.2700000000004" table:style-name="ce12">
            <text:p>-4.619,27</text:p>
          </table:table-cell>
          <table:table-cell office:value-type="float" office:value="0" table:style-name="ce13">
            <text:p>0,00</text:p>
          </table:table-cell>
          <table:table-cell office:value-type="float" office:value="-9503.1200000000008" table:style-name="ce12">
            <text:p>-9.503,12</text:p>
          </table:table-cell>
          <table:table-cell office:value-type="float" office:value="9174.69" table:style-name="ce10">
            <text:p>9.174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LÔBO ARCAN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7135.310000000001" table:style-name="ce10">
            <text:p>17.135,3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58.72" table:style-name="ce10">
            <text:p>1.558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79.080000000002" table:style-name="ce10">
            <text:p>19.879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40.93" table:style-name="ce12">
            <text:p>-3.940,9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69.32" table:style-name="ce12">
            <text:p>-4.769,32</text:p>
          </table:table-cell>
          <table:table-cell office:value-type="float" office:value="15109.76" table:style-name="ce10">
            <text:p>15.109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BRITO DA ROCHA PE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00.83" table:style-name="ce10">
            <text:p>3.600,83</text:p>
          </table:table-cell>
          <table:table-cell table:style-name="ce9"/>
          <table:table-cell office:value-type="float" office:value="2423.44" table:style-name="ce10">
            <text:p>2.423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78.86" table:style-name="ce10">
            <text:p>17.778,86</text:p>
          </table:table-cell>
          <table:table-cell office:value-type="float" office:value="-1795.41" table:style-name="ce12">
            <text:p>-1.795,41</text:p>
          </table:table-cell>
          <table:table-cell office:value-type="float" office:value="-2859.64" table:style-name="ce12">
            <text:p>-2.859,64</text:p>
          </table:table-cell>
          <table:table-cell office:value-type="float" office:value="-4561.37" table:style-name="ce12">
            <text:p>-4.561,37</text:p>
          </table:table-cell>
          <table:table-cell office:value-type="float" office:value="0" table:style-name="ce13">
            <text:p>0,00</text:p>
          </table:table-cell>
          <table:table-cell office:value-type="float" office:value="-9216.42" table:style-name="ce12">
            <text:p>-9.216,42</text:p>
          </table:table-cell>
          <table:table-cell office:value-type="float" office:value="8562.44" table:style-name="ce10">
            <text:p>8.56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MACENA LEMOS DE ME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46.91" table:style-name="ce10">
            <text:p>2.346,91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08.03" table:style-name="ce10">
            <text:p>14.508,03</text:p>
          </table:table-cell>
          <table:table-cell office:value-type="float" office:value="-997.59" table:style-name="ce11">
            <text:p>-997,59</text:p>
          </table:table-cell>
          <table:table-cell table:style-name="ce9"/>
          <table:table-cell office:value-type="float" office:value="-2777.35" table:style-name="ce12">
            <text:p>-2.777,35</text:p>
          </table:table-cell>
          <table:table-cell office:value-type="float" office:value="0" table:style-name="ce13">
            <text:p>0,00</text:p>
          </table:table-cell>
          <table:table-cell office:value-type="float" office:value="-3774.94" table:style-name="ce12">
            <text:p>-3.774,94</text:p>
          </table:table-cell>
          <table:table-cell office:value-type="float" office:value="10733.09" table:style-name="ce10">
            <text:p>10.733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ENE SILVA DE LIMA PEREIR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53.51" table:style-name="ce10">
            <text:p>1.553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291.26" table:style-name="ce10">
            <text:p>3.29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8.43" table:style-name="ce10">
            <text:p>17.978,43</text:p>
          </table:table-cell>
          <table:table-cell office:value-type="float" office:value="-1753.85" table:style-name="ce12">
            <text:p>-1.753,85</text:p>
          </table:table-cell>
          <table:table-cell office:value-type="float" office:value="-2530.89" table:style-name="ce12">
            <text:p>-2.530,89</text:p>
          </table:table-cell>
          <table:table-cell office:value-type="float" office:value="-2150.35" table:style-name="ce12">
            <text:p>-2.150,35</text:p>
          </table:table-cell>
          <table:table-cell office:value-type="float" office:value="0" table:style-name="ce13">
            <text:p>0,00</text:p>
          </table:table-cell>
          <table:table-cell office:value-type="float" office:value="-6435.09" table:style-name="ce12">
            <text:p>-6.435,09</text:p>
          </table:table-cell>
          <table:table-cell office:value-type="float" office:value="11543.34" table:style-name="ce10">
            <text:p>11.543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ABETE MARGARIDA DA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569.17" table:style-name="ce10">
            <text:p>36.569,17</text:p>
          </table:table-cell>
          <table:table-cell office:value-type="float" office:value="-4926" table:style-name="ce12">
            <text:p>-4.926,00</text:p>
          </table:table-cell>
          <table:table-cell office:value-type="float" office:value="-7099.17" table:style-name="ce12">
            <text:p>-7.099,17</text:p>
          </table:table-cell>
          <table:table-cell office:value-type="float" office:value="-4063.26" table:style-name="ce12">
            <text:p>-4.063,26</text:p>
          </table:table-cell>
          <table:table-cell office:value-type="float" office:value="0" table:style-name="ce13">
            <text:p>0,00</text:p>
          </table:table-cell>
          <table:table-cell office:value-type="float" office:value="-16088.43" table:style-name="ce12">
            <text:p>-16.088,43</text:p>
          </table:table-cell>
          <table:table-cell office:value-type="float" office:value="20480.740000000002" table:style-name="ce10">
            <text:p>20.480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TE TAVARES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142.35" table:style-name="ce10">
            <text:p>11.142,35</text:p>
          </table:table-cell>
          <table:table-cell table:number-columns-repeated="2" table:style-name="ce9"/>
          <table:table-cell office:value-type="float" office:value="509.1" table:style-name="ce14">
            <text:p>509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651.45" table:style-name="ce10">
            <text:p>11.651,45</text:p>
          </table:table-cell>
          <table:table-cell office:value-type="float" office:value="-588" table:style-name="ce11">
            <text:p>-588,00</text:p>
          </table:table-cell>
          <table:table-cell office:value-type="float" office:value="-2033.09" table:style-name="ce12">
            <text:p>-2.033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21.09" table:style-name="ce12">
            <text:p>-2.621,09</text:p>
          </table:table-cell>
          <table:table-cell office:value-type="float" office:value="9030.36" table:style-name="ce10">
            <text:p>9.030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U TORRES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6996.91" table:style-name="ce10">
            <text:p>6.996,91</text:p>
          </table:table-cell>
          <table:table-cell table:style-name="ce9"/>
          <table:table-cell office:value-type="float" office:value="2853.04" table:style-name="ce10">
            <text:p>2.853,04</text:p>
          </table:table-cell>
          <table:table-cell office:value-type="float" office:value="739.89" table:number-columns-spanned="2" table:number-rows-spanned="1" table:style-name="ce27">
            <text:p>739,89</text:p>
          </table:table-cell>
          <table:covered-table-cell/>
          <table:table-cell table:style-name="ce9"/>
          <table:table-cell office:value-type="float" office:value="30109.55" table:style-name="ce10">
            <text:p>30.109,55</text:p>
          </table:table-cell>
          <table:table-cell office:value-type="float" office:value="-3343.07" table:style-name="ce12">
            <text:p>-3.343,07</text:p>
          </table:table-cell>
          <table:table-cell office:value-type="float" office:value="-5602.56" table:style-name="ce12">
            <text:p>-5.602,56</text:p>
          </table:table-cell>
          <table:table-cell office:value-type="float" office:value="-4330.17" table:style-name="ce12">
            <text:p>-4.330,17</text:p>
          </table:table-cell>
          <table:table-cell office:value-type="float" office:value="0" table:style-name="ce13">
            <text:p>0,00</text:p>
          </table:table-cell>
          <table:table-cell office:value-type="float" office:value="-13275.8" table:style-name="ce12">
            <text:p>-13.275,80</text:p>
          </table:table-cell>
          <table:table-cell office:value-type="float" office:value="16833.75" table:style-name="ce10">
            <text:p>16.833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VALDO PEREIRA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1611.11" table:style-name="ce10">
            <text:p>1.611,11</text:p>
          </table:table-cell>
          <table:table-cell table:style-name="ce9"/>
          <table:table-cell office:value-type="float" office:value="2484.1" table:style-name="ce10">
            <text:p>2.48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73.55" table:style-name="ce10">
            <text:p>15.873,55</text:p>
          </table:table-cell>
          <table:table-cell office:value-type="float" office:value="-1743.76" table:style-name="ce12">
            <text:p>-1.743,76</text:p>
          </table:table-cell>
          <table:table-cell office:value-type="float" office:value="-2228.9299999999998" table:style-name="ce12">
            <text:p>-2.228,93</text:p>
          </table:table-cell>
          <table:table-cell office:value-type="float" office:value="-4677.49" table:style-name="ce12">
            <text:p>-4.677,49</text:p>
          </table:table-cell>
          <table:table-cell office:value-type="float" office:value="0" table:style-name="ce13">
            <text:p>0,00</text:p>
          </table:table-cell>
          <table:table-cell office:value-type="float" office:value="-8650.18" table:style-name="ce12">
            <text:p>-8.650,18</text:p>
          </table:table-cell>
          <table:table-cell office:value-type="float" office:value="7223.37" table:style-name="ce10">
            <text:p>7.223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VYNA MELO RÊGO MONT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INFORMAÇÕES FUNCIONAIS (SEGES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59.49" table:style-name="ce14">
            <text:p>959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44.54" table:style-name="ce10">
            <text:p>2.144,54</text:p>
          </table:table-cell>
          <table:table-cell table:number-columns-repeated="2" table:style-name="ce9"/>
          <table:table-cell office:value-type="float" office:value="-774" table:style-name="ce11">
            <text:p>-774,00</text:p>
          </table:table-cell>
          <table:table-cell office:value-type="float" office:value="0" table:style-name="ce13">
            <text:p>0,00</text:p>
          </table:table-cell>
          <table:table-cell office:value-type="float" office:value="-774" table:style-name="ce11">
            <text:p>-774,00</text:p>
          </table:table-cell>
          <table:table-cell office:value-type="float" office:value="1370.54" table:style-name="ce10">
            <text:p>1.370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Y ALMEIDA DE OLIVEIRA SAN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12.56" table:style-name="ce10">
            <text:p>2.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94.52" table:style-name="ce10">
            <text:p>16.394,5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2.85" table:style-name="ce12">
            <text:p>-2.432,85</text:p>
          </table:table-cell>
          <table:table-cell office:value-type="float" office:value="-2018.08" table:style-name="ce12">
            <text:p>-2.018,08</text:p>
          </table:table-cell>
          <table:table-cell office:value-type="float" office:value="0" table:style-name="ce13">
            <text:p>0,00</text:p>
          </table:table-cell>
          <table:table-cell office:value-type="float" office:value="-5956.1" table:style-name="ce12">
            <text:p>-5.956,10</text:p>
          </table:table-cell>
          <table:table-cell office:value-type="float" office:value="10438.42" table:style-name="ce10">
            <text:p>10.438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ZA LOURENÇ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office:value-type="float" office:value="2816.88" table:style-name="ce10">
            <text:p>2.816,8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746.35" table:style-name="ce10">
            <text:p>5.746,35</text:p>
          </table:table-cell>
          <table:table-cell office:value-type="float" office:value="-583.21" table:style-name="ce11">
            <text:p>-583,21</text:p>
          </table:table-cell>
          <table:table-cell office:value-type="float" office:value="-129.57" table:style-name="ce11">
            <text:p>-129,57</text:p>
          </table:table-cell>
          <table:table-cell office:value-type="float" office:value="-1893.97" table:style-name="ce12">
            <text:p>-1.893,97</text:p>
          </table:table-cell>
          <table:table-cell office:value-type="float" office:value="0" table:style-name="ce13">
            <text:p>0,00</text:p>
          </table:table-cell>
          <table:table-cell office:value-type="float" office:value="-2606.75" table:style-name="ce12">
            <text:p>-2.606,75</text:p>
          </table:table-cell>
          <table:table-cell office:value-type="float" office:value="3139.6" table:style-name="ce10">
            <text:p>3.139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FERDINANDO DA ROCHA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0996.16" table:style-name="ce10">
            <text:p>10.996,16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67.91" table:style-name="ce10">
            <text:p>19.767,91</text:p>
          </table:table-cell>
          <table:table-cell office:value-type="float" office:value="-1376.29" table:style-name="ce12">
            <text:p>-1.376,29</text:p>
          </table:table-cell>
          <table:table-cell office:value-type="float" office:value="-3810.79" table:style-name="ce12">
            <text:p>-3.810,79</text:p>
          </table:table-cell>
          <table:table-cell office:value-type="float" office:value="-760.36" table:style-name="ce11">
            <text:p>-760,36</text:p>
          </table:table-cell>
          <table:table-cell office:value-type="float" office:value="0" table:style-name="ce13">
            <text:p>0,00</text:p>
          </table:table-cell>
          <table:table-cell office:value-type="float" office:value="-5947.44" table:style-name="ce12">
            <text:p>-5.947,44</text:p>
          </table:table-cell>
          <table:table-cell office:value-type="float" office:value="13820.47" table:style-name="ce10">
            <text:p>13.820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SOARES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6ª VT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64.1" table:style-name="ce10">
            <text:p>2.46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34.84" table:style-name="ce10">
            <text:p>16.134,84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24.5" table:style-name="ce12">
            <text:p>-2.324,50</text:p>
          </table:table-cell>
          <table:table-cell office:value-type="float" office:value="-4753.32" table:style-name="ce12">
            <text:p>-4.753,32</text:p>
          </table:table-cell>
          <table:table-cell office:value-type="float" office:value="0" table:style-name="ce13">
            <text:p>0,00</text:p>
          </table:table-cell>
          <table:table-cell office:value-type="float" office:value="-8565.77" table:style-name="ce12">
            <text:p>-8.565,77</text:p>
          </table:table-cell>
          <table:table-cell office:value-type="float" office:value="7569.07" table:style-name="ce10">
            <text:p>7.569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UELLA LEMOS ALMEIDA COTTARD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873.92" table:style-name="ce10">
            <text:p>3.873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33.52" table:style-name="ce10">
            <text:p>25.333,5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69.93" table:style-name="ce12">
            <text:p>-4.069,93</text:p>
          </table:table-cell>
          <table:table-cell office:value-type="float" office:value="-2320.1" table:style-name="ce12">
            <text:p>-2.320,10</text:p>
          </table:table-cell>
          <table:table-cell office:value-type="float" office:value="0" table:style-name="ce13">
            <text:p>0,00</text:p>
          </table:table-cell>
          <table:table-cell office:value-type="float" office:value="-9130.2199999999993" table:style-name="ce12">
            <text:p>-9.130,22</text:p>
          </table:table-cell>
          <table:table-cell office:value-type="float" office:value="16203.3" table:style-name="ce10">
            <text:p>16.203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NAURA LÍVIA VERGETH GRANGEIRO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69.84" table:style-name="ce10">
            <text:p>4.069,8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24.42" table:style-name="ce10">
            <text:p>1.524,42</text:p>
          </table:table-cell>
          <table:table-cell office:value-type="float" office:value="1637.69" table:number-columns-spanned="2" table:number-rows-spanned="1" table:style-name="ce26">
            <text:p>1.637,69</text:p>
          </table:table-cell>
          <table:covered-table-cell/>
          <table:table-cell table:style-name="ce9"/>
          <table:table-cell office:value-type="float" office:value="20926.43" table:style-name="ce10">
            <text:p>20.926,43</text:p>
          </table:table-cell>
          <table:table-cell office:value-type="float" office:value="-1861.84" table:style-name="ce12">
            <text:p>-1.861,84</text:p>
          </table:table-cell>
          <table:table-cell office:value-type="float" office:value="-3954.19" table:style-name="ce12">
            <text:p>-3.954,19</text:p>
          </table:table-cell>
          <table:table-cell office:value-type="float" office:value="-4818.87" table:style-name="ce12">
            <text:p>-4.818,87</text:p>
          </table:table-cell>
          <table:table-cell office:value-type="float" office:value="0" table:style-name="ce13">
            <text:p>0,00</text:p>
          </table:table-cell>
          <table:table-cell office:value-type="float" office:value="-10634.9" table:style-name="ce12">
            <text:p>-10.634,90</text:p>
          </table:table-cell>
          <table:table-cell office:value-type="float" office:value="10291.530000000001" table:style-name="ce10">
            <text:p>10.291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CÍLIA DOMITILA SOUSA GASQUEZ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98.21" table:style-name="ce10">
            <text:p>3.398,21</text:p>
          </table:table-cell>
          <table:table-cell table:style-name="ce9"/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62.14" table:style-name="ce10">
            <text:p>23.262,14</text:p>
          </table:table-cell>
          <table:table-cell office:value-type="float" office:value="-2472.5" table:style-name="ce12">
            <text:p>-2.472,50</text:p>
          </table:table-cell>
          <table:table-cell office:value-type="float" office:value="-4688.84" table:style-name="ce12">
            <text:p>-4.688,84</text:p>
          </table:table-cell>
          <table:table-cell office:value-type="float" office:value="-907.48" table:style-name="ce11">
            <text:p>-907,48</text:p>
          </table:table-cell>
          <table:table-cell office:value-type="float" office:value="0" table:style-name="ce13">
            <text:p>0,00</text:p>
          </table:table-cell>
          <table:table-cell office:value-type="float" office:value="-8068.82" table:style-name="ce12">
            <text:p>-8.068,82</text:p>
          </table:table-cell>
          <table:table-cell office:value-type="float" office:value="15193.32" table:style-name="ce10">
            <text:p>15.19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EMITA BATIST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656.54" table:style-name="ce10">
            <text:p>7.656,54</text:p>
          </table:table-cell>
          <table:table-cell office:value-type="float" office:value="-504.29" table:style-name="ce11">
            <text:p>-504,29</text:p>
          </table:table-cell>
          <table:table-cell office:value-type="float" office:value="-375.85" table:style-name="ce11">
            <text:p>-375,85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2453.94" table:style-name="ce12">
            <text:p>-2.453,94</text:p>
          </table:table-cell>
          <table:table-cell office:value-type="float" office:value="5202.6000000000004" table:style-name="ce10">
            <text:p>5.202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C ALLYSON ALVES MARTINS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523.87" table:style-name="ce10">
            <text:p>10.523,87</text:p>
          </table:table-cell>
          <table:table-cell table:number-columns-repeated="2" table:style-name="ce9"/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83.56" table:style-name="ce10">
            <text:p>12.583,56</text:p>
          </table:table-cell>
          <table:table-cell office:value-type="float" office:value="-1313.27" table:style-name="ce12">
            <text:p>-1.313,27</text:p>
          </table:table-cell>
          <table:table-cell office:value-type="float" office:value="-1455.01" table:style-name="ce12">
            <text:p>-1.455,01</text:p>
          </table:table-cell>
          <table:table-cell office:value-type="float" office:value="-2895.79" table:style-name="ce12">
            <text:p>-2.895,79</text:p>
          </table:table-cell>
          <table:table-cell office:value-type="float" office:value="0" table:style-name="ce13">
            <text:p>0,00</text:p>
          </table:table-cell>
          <table:table-cell office:value-type="float" office:value="-5664.07" table:style-name="ce12">
            <text:p>-5.664,07</text:p>
          </table:table-cell>
          <table:table-cell office:value-type="float" office:value="6919.49" table:style-name="ce10">
            <text:p>6.919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KA BARRADAS LEÃ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817.08" table:style-name="ce10">
            <text:p>1.817,08</text:p>
          </table:table-cell>
          <table:table-cell office:value-type="float" office:value="2544.6" table:style-name="ce10">
            <text:p>2.544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03.47" table:style-name="ce10">
            <text:p>23.803,4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19" table:style-name="ce12">
            <text:p>-4.119,0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859.19" table:style-name="ce12">
            <text:p>-6.859,19</text:p>
          </table:table-cell>
          <table:table-cell office:value-type="float" office:value="16944.28" table:style-name="ce10">
            <text:p>16.944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VAL GONÇALVES DE ALBUQUERQUE FI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415.2" table:style-name="ce10">
            <text:p>11.415,2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89.49" table:style-name="ce10">
            <text:p>14.589,4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75.48" table:style-name="ce12">
            <text:p>-2.575,48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890.81" table:style-name="ce12">
            <text:p>-3.890,81</text:p>
          </table:table-cell>
          <table:table-cell office:value-type="float" office:value="10698.68" table:style-name="ce10">
            <text:p>10.698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ONALDO ALMEIDA SILV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938.83" table:style-name="ce10">
            <text:p>1.93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78.72" table:style-name="ce10">
            <text:p>3.878,72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878.72" table:style-name="ce10">
            <text:p>3.878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499.84" table:style-name="ce10">
            <text:p>5.499,8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99.84" table:style-name="ce10">
            <text:p>5.499,84</text:p>
          </table:table-cell>
          <table:table-cell office:value-type="float" office:value="-283.66000000000003" table:style-name="ce11">
            <text:p>-283,66</text:p>
          </table:table-cell>
          <table:table-cell office:value-type="float" office:value="-1434.45" table:style-name="ce12">
            <text:p>-1.434,4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718.11" table:style-name="ce12">
            <text:p>-1.718,11</text:p>
          </table:table-cell>
          <table:table-cell office:value-type="float" office:value="3781.73" table:style-name="ce10">
            <text:p>3.78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712.4" table:style-name="ce14">
            <text:p>712,40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12.05" table:style-name="ce10">
            <text:p>13.612,05</text:p>
          </table:table-cell>
          <table:table-cell office:value-type="float" office:value="-728.42" table:style-name="ce11">
            <text:p>-728,42</text:p>
          </table:table-cell>
          <table:table-cell office:value-type="float" office:value="-1685.06" table:style-name="ce12">
            <text:p>-1.685,06</text:p>
          </table:table-cell>
          <table:table-cell office:value-type="float" office:value="-4018.52" table:style-name="ce12">
            <text:p>-4.018,52</text:p>
          </table:table-cell>
          <table:table-cell office:value-type="float" office:value="0" table:style-name="ce13">
            <text:p>0,00</text:p>
          </table:table-cell>
          <table:table-cell office:value-type="float" office:value="-6432" table:style-name="ce12">
            <text:p>-6.432,00</text:p>
          </table:table-cell>
          <table:table-cell office:value-type="float" office:value="7180.05" table:style-name="ce10">
            <text:p>7.180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O CARDOSO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427.55" table:style-name="ce10">
            <text:p>1.427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54.1" table:style-name="ce10">
            <text:p>2.2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07.48" table:style-name="ce10">
            <text:p>24.907,48</text:p>
          </table:table-cell>
          <table:table-cell office:value-type="float" office:value="-2975.74" table:style-name="ce12">
            <text:p>-2.975,74</text:p>
          </table:table-cell>
          <table:table-cell office:value-type="float" office:value="-4437.72" table:style-name="ce12">
            <text:p>-4.437,72</text:p>
          </table:table-cell>
          <table:table-cell office:value-type="float" office:value="-3327.38" table:style-name="ce12">
            <text:p>-3.327,38</text:p>
          </table:table-cell>
          <table:table-cell office:value-type="float" office:value="0" table:style-name="ce13">
            <text:p>0,00</text:p>
          </table:table-cell>
          <table:table-cell office:value-type="float" office:value="-10740.84" table:style-name="ce12">
            <text:p>-10.740,84</text:p>
          </table:table-cell>
          <table:table-cell office:value-type="float" office:value="14166.64" table:style-name="ce10">
            <text:p>14.166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LINE ARRUDA CAVALCANTE SOUZ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519.71" table:style-name="ce10">
            <text:p>19.519,71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1869.76" table:style-name="ce10">
            <text:p>1.86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31.279999999999" table:style-name="ce10">
            <text:p>24.531,28</text:p>
          </table:table-cell>
          <table:table-cell office:value-type="float" office:value="-3258.59" table:style-name="ce12">
            <text:p>-3.258,59</text:p>
          </table:table-cell>
          <table:table-cell office:value-type="float" office:value="-4414.3100000000004" table:style-name="ce12">
            <text:p>-4.414,31</text:p>
          </table:table-cell>
          <table:table-cell office:value-type="float" office:value="-1416.53" table:style-name="ce12">
            <text:p>-1.416,53</text:p>
          </table:table-cell>
          <table:table-cell office:value-type="float" office:value="0" table:style-name="ce13">
            <text:p>0,00</text:p>
          </table:table-cell>
          <table:table-cell office:value-type="float" office:value="-9089.43" table:style-name="ce12">
            <text:p>-9.089,43</text:p>
          </table:table-cell>
          <table:table-cell office:value-type="float" office:value="15441.85" table:style-name="ce10">
            <text:p>15.441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ALDO CORREIA QUINTELA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7863.3" table:style-name="ce10">
            <text:p>17.863,30</text:p>
          </table:table-cell>
          <table:table-cell table:number-columns-repeated="2" table:style-name="ce9"/>
          <table:table-cell office:value-type="float" office:value="1985.03" table:style-name="ce10">
            <text:p>1.985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48.330000000002" table:style-name="ce10">
            <text:p>19.848,33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311.62" table:style-name="ce12">
            <text:p>-3.311,62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6268.72" table:style-name="ce12">
            <text:p>-6.268,72</text:p>
          </table:table-cell>
          <table:table-cell office:value-type="float" office:value="13579.61" table:style-name="ce10">
            <text:p>13.579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SON ROBERTO ALVES LAGES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AL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66.11" table:style-name="ce10">
            <text:p>1.66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95.56" table:style-name="ce10">
            <text:p>15.795,5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12.99" table:style-name="ce12">
            <text:p>-1.912,99</text:p>
          </table:table-cell>
          <table:table-cell office:value-type="float" office:value="-1112.95" table:style-name="ce12">
            <text:p>-1.112,95</text:p>
          </table:table-cell>
          <table:table-cell office:value-type="float" office:value="0" table:style-name="ce13">
            <text:p>0,00</text:p>
          </table:table-cell>
          <table:table-cell office:value-type="float" office:value="-4531.1099999999997" table:style-name="ce12">
            <text:p>-4.531,11</text:p>
          </table:table-cell>
          <table:table-cell office:value-type="float" office:value="11264.45" table:style-name="ce10">
            <text:p>11.264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TON MENDES TENÓRIO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5015.42" table:style-name="ce10">
            <text:p>15.015,42</text:p>
          </table:table-cell>
          <table:table-cell table:number-columns-repeated="2" table:style-name="ce9"/>
          <table:table-cell office:value-type="float" office:value="2434.9899999999998" table:style-name="ce10">
            <text:p>2.434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50.41" table:style-name="ce10">
            <text:p>17.450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98.82" table:style-name="ce12">
            <text:p>-2.798,82</text:p>
          </table:table-cell>
          <table:table-cell office:value-type="float" office:value="-828.05" table:style-name="ce11">
            <text:p>-828,05</text:p>
          </table:table-cell>
          <table:table-cell office:value-type="float" office:value="0" table:style-name="ce13">
            <text:p>0,00</text:p>
          </table:table-cell>
          <table:table-cell office:value-type="float" office:value="-4455.26" table:style-name="ce12">
            <text:p>-4.455,26</text:p>
          </table:table-cell>
          <table:table-cell office:value-type="float" office:value="12995.15" table:style-name="ce10">
            <text:p>12.995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A FERNANDA CURVELO MARQU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CRETARIA DE AUDITORIA</text:p>
          </table:table-cell>
          <table:table-cell office:value-type="float" office:value="12896.43" table:style-name="ce10">
            <text:p>12.896,43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6.51" table:style-name="ce10">
            <text:p>13.806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49.35" table:style-name="ce12">
            <text:p>-2.449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277.74" table:style-name="ce12">
            <text:p>-3.277,74</text:p>
          </table:table-cell>
          <table:table-cell office:value-type="float" office:value="10528.77" table:style-name="ce10">
            <text:p>10.52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A TEIXEIRA DE MOU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1859.23" table:style-name="ce10">
            <text:p>1.85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74.43" table:style-name="ce10">
            <text:p>21.874,43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3743.9" table:style-name="ce12">
            <text:p>-3.743,90</text:p>
          </table:table-cell>
          <table:table-cell office:value-type="float" office:value="-6936.56" table:style-name="ce12">
            <text:p>-6.936,56</text:p>
          </table:table-cell>
          <table:table-cell office:value-type="float" office:value="0" table:style-name="ce13">
            <text:p>0,00</text:p>
          </table:table-cell>
          <table:table-cell office:value-type="float" office:value="-13540.98" table:style-name="ce12">
            <text:p>-13.540,98</text:p>
          </table:table-cell>
          <table:table-cell office:value-type="float" office:value="8333.4500000000007" table:style-name="ce10">
            <text:p>8.33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O WANDERLEY SANTOS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2149.5100000000002" table:style-name="ce10">
            <text:p>2.14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301.28" table:style-name="ce10">
            <text:p>11.301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69.5999999999999" table:style-name="ce12">
            <text:p>-1.269,60</text:p>
          </table:table-cell>
          <table:table-cell office:value-type="float" office:value="-1778.3" table:style-name="ce12">
            <text:p>-1.778,30</text:p>
          </table:table-cell>
          <table:table-cell office:value-type="float" office:value="0" table:style-name="ce13">
            <text:p>0,00</text:p>
          </table:table-cell>
          <table:table-cell office:value-type="float" office:value="-3876.29" table:style-name="ce12">
            <text:p>-3.876,29</text:p>
          </table:table-cell>
          <table:table-cell office:value-type="float" office:value="7424.99" table:style-name="ce10">
            <text:p>7.42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ALBUQUERQUE DE ARAÚJO CORDEIR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20.3200000000002" table:style-name="ce10">
            <text:p>2.120,3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39.76" table:style-name="ce10">
            <text:p>1.63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47.05" table:style-name="ce10">
            <text:p>17.747,05</text:p>
          </table:table-cell>
          <table:table-cell office:value-type="float" office:value="-1847.37" table:style-name="ce12">
            <text:p>-1.847,37</text:p>
          </table:table-cell>
          <table:table-cell office:value-type="float" office:value="-2690.33" table:style-name="ce12">
            <text:p>-2.690,33</text:p>
          </table:table-cell>
          <table:table-cell office:value-type="float" office:value="-1540.61" table:style-name="ce12">
            <text:p>-1.540,61</text:p>
          </table:table-cell>
          <table:table-cell office:value-type="float" office:value="0" table:style-name="ce13">
            <text:p>0,00</text:p>
          </table:table-cell>
          <table:table-cell office:value-type="float" office:value="-6078.31" table:style-name="ce12">
            <text:p>-6.078,31</text:p>
          </table:table-cell>
          <table:table-cell office:value-type="float" office:value="11668.74" table:style-name="ce10">
            <text:p>11.66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TENÓRIO BARRO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434.31" table:style-name="ce10">
            <text:p>21.434,3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853.63" table:style-name="ce12">
            <text:p>-3.853,63</text:p>
          </table:table-cell>
          <table:table-cell office:value-type="float" office:value="-2958.96" table:style-name="ce12">
            <text:p>-2.958,96</text:p>
          </table:table-cell>
          <table:table-cell office:value-type="float" office:value="0" table:style-name="ce13">
            <text:p>0,00</text:p>
          </table:table-cell>
          <table:table-cell office:value-type="float" office:value="-8317.76" table:style-name="ce12">
            <text:p>-8.317,76</text:p>
          </table:table-cell>
          <table:table-cell office:value-type="float" office:value="13116.55" table:style-name="ce10">
            <text:p>13.11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RÍCIO ROSA MACIEL BARBOS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94.83" table:style-name="ce10">
            <text:p>21.794,8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10.12" table:style-name="ce12">
            <text:p>-4.210,12</text:p>
          </table:table-cell>
          <table:table-cell office:value-type="float" office:value="-4986.25" table:style-name="ce12">
            <text:p>-4.986,25</text:p>
          </table:table-cell>
          <table:table-cell office:value-type="float" office:value="0" table:style-name="ce13">
            <text:p>0,00</text:p>
          </table:table-cell>
          <table:table-cell office:value-type="float" office:value="-10701.54" table:style-name="ce12">
            <text:p>-10.701,54</text:p>
          </table:table-cell>
          <table:table-cell office:value-type="float" office:value="11093.29" table:style-name="ce10">
            <text:p>11.093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GNER MOREIRA DE PAULA GOM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77.92" table:style-name="ce10">
            <text:p>15.777,92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93.9699999999998" table:style-name="ce12">
            <text:p>-2.493,97</text:p>
          </table:table-cell>
          <table:table-cell office:value-type="float" office:value="-4719.28" table:style-name="ce12">
            <text:p>-4.719,28</text:p>
          </table:table-cell>
          <table:table-cell office:value-type="float" office:value="0" table:style-name="ce13">
            <text:p>0,00</text:p>
          </table:table-cell>
          <table:table-cell office:value-type="float" office:value="-8701.2000000000007" table:style-name="ce12">
            <text:p>-8.701,20</text:p>
          </table:table-cell>
          <table:table-cell office:value-type="float" office:value="7076.72" table:style-name="ce10">
            <text:p>7.07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RAH MARIA ALVIM DE SOUZA HOL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3040.95" table:style-name="ce10">
            <text:p>3.040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54.2" table:style-name="ce10">
            <text:p>25.054,2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55.4399999999996" table:style-name="ce12">
            <text:p>-4.555,44</text:p>
          </table:table-cell>
          <table:table-cell office:value-type="float" office:value="-5926.99" table:style-name="ce12">
            <text:p>-5.926,99</text:p>
          </table:table-cell>
          <table:table-cell office:value-type="float" office:value="0" table:style-name="ce13">
            <text:p>0,00</text:p>
          </table:table-cell>
          <table:table-cell office:value-type="float" office:value="-11310.82" table:style-name="ce12">
            <text:p>-11.310,82</text:p>
          </table:table-cell>
          <table:table-cell office:value-type="float" office:value="13743.38" table:style-name="ce10">
            <text:p>13.743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EDNA DE CARVALH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727.08" table:style-name="ce10">
            <text:p>7.727,08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2018.9" table:style-name="ce12">
            <text:p>-2.018,90</text:p>
          </table:table-cell>
          <table:table-cell office:value-type="float" office:value="5708.18" table:style-name="ce10">
            <text:p>5.70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REGINA DA ROCHA JESU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180.97" table:style-name="ce10">
            <text:p>5.180,9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47.04" table:style-name="ce10">
            <text:p>20.947,04</text:p>
          </table:table-cell>
          <table:table-cell office:value-type="float" office:value="-2019.21" table:style-name="ce12">
            <text:p>-2.019,21</text:p>
          </table:table-cell>
          <table:table-cell office:value-type="float" office:value="-3727.03" table:style-name="ce12">
            <text:p>-3.727,03</text:p>
          </table:table-cell>
          <table:table-cell office:value-type="float" office:value="-2527.9" table:style-name="ce12">
            <text:p>-2.527,90</text:p>
          </table:table-cell>
          <table:table-cell office:value-type="float" office:value="0" table:style-name="ce13">
            <text:p>0,00</text:p>
          </table:table-cell>
          <table:table-cell office:value-type="float" office:value="-8274.14" table:style-name="ce12">
            <text:p>-8.274,14</text:p>
          </table:table-cell>
          <table:table-cell office:value-type="float" office:value="12672.9" table:style-name="ce10">
            <text:p>12.672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COSTA LEIT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953.55" table:style-name="ce10">
            <text:p>1.95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62.8" table:style-name="ce10">
            <text:p>15.062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17.0700000000002" table:style-name="ce12">
            <text:p>-2.317,07</text:p>
          </table:table-cell>
          <table:table-cell office:value-type="float" office:value="-1279.05" table:style-name="ce12">
            <text:p>-1.279,05</text:p>
          </table:table-cell>
          <table:table-cell office:value-type="float" office:value="0" table:style-name="ce13">
            <text:p>0,00</text:p>
          </table:table-cell>
          <table:table-cell office:value-type="float" office:value="-4424.51" table:style-name="ce12">
            <text:p>-4.424,51</text:p>
          </table:table-cell>
          <table:table-cell office:value-type="float" office:value="10638.29" table:style-name="ce10">
            <text:p>10.638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RAMALHO DE MORA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8426.13" table:style-name="ce10">
            <text:p>18.426,1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86.33" table:style-name="ce10">
            <text:p>2.18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97.51" table:style-name="ce10">
            <text:p>21.797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43.7700000000004" table:style-name="ce12">
            <text:p>-4.243,77</text:p>
          </table:table-cell>
          <table:table-cell office:value-type="float" office:value="-863.17" table:style-name="ce11">
            <text:p>-863,17</text:p>
          </table:table-cell>
          <table:table-cell office:value-type="float" office:value="0" table:style-name="ce13">
            <text:p>0,00</text:p>
          </table:table-cell>
          <table:table-cell office:value-type="float" office:value="-5935.33" table:style-name="ce12">
            <text:p>-5.935,33</text:p>
          </table:table-cell>
          <table:table-cell office:value-type="float" office:value="15862.18" table:style-name="ce10">
            <text:p>15.862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PEDROSA DE HOLAND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86.62" table:style-name="ce10">
            <text:p>3.486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38.71" table:style-name="ce10">
            <text:p>25.238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84.66" table:style-name="ce12">
            <text:p>-4.884,66</text:p>
          </table:table-cell>
          <table:table-cell office:value-type="float" office:value="-1641.44" table:style-name="ce12">
            <text:p>-1.641,44</text:p>
          </table:table-cell>
          <table:table-cell office:value-type="float" office:value="0" table:style-name="ce13">
            <text:p>0,00</text:p>
          </table:table-cell>
          <table:table-cell office:value-type="float" office:value="-7354.49" table:style-name="ce12">
            <text:p>-7.354,49</text:p>
          </table:table-cell>
          <table:table-cell office:value-type="float" office:value="17884.22" table:style-name="ce10">
            <text:p>17.884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SOARES BASTO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22.96" table:style-name="ce10">
            <text:p>2.52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97.83" table:style-name="ce10">
            <text:p>30.297,8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10.9" table:style-name="ce12">
            <text:p>-5.910,90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10535.18" table:style-name="ce12">
            <text:p>-10.535,18</text:p>
          </table:table-cell>
          <table:table-cell office:value-type="float" office:value="19762.650000000001" table:style-name="ce10">
            <text:p>19.762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E CASTRO CARDOS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79.439999999999" table:style-name="ce10">
            <text:p>18.779,44</text:p>
          </table:table-cell>
          <table:table-cell office:value-type="float" office:value="2364.52" table:style-name="ce10">
            <text:p>2.364,52</text:p>
          </table:table-cell>
          <table:table-cell table:style-name="ce9"/>
          <table:table-cell office:value-type="float" office:value="2044.7" table:style-name="ce10">
            <text:p>2.044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188.66" table:style-name="ce10">
            <text:p>23.188,66</text:p>
          </table:table-cell>
          <table:table-cell office:value-type="float" office:value="-3033.91" table:style-name="ce12">
            <text:p>-3.033,91</text:p>
          </table:table-cell>
          <table:table-cell office:value-type="float" office:value="-4006.63" table:style-name="ce12">
            <text:p>-4.006,63</text:p>
          </table:table-cell>
          <table:table-cell office:value-type="float" office:value="-3178.94" table:style-name="ce12">
            <text:p>-3.178,94</text:p>
          </table:table-cell>
          <table:table-cell office:value-type="float" office:value="0" table:style-name="ce13">
            <text:p>0,00</text:p>
          </table:table-cell>
          <table:table-cell office:value-type="float" office:value="-10219.48" table:style-name="ce12">
            <text:p>-10.219,48</text:p>
          </table:table-cell>
          <table:table-cell office:value-type="float" office:value="12969.18" table:style-name="ce10">
            <text:p>12.969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ONIO FLOERING BELTRÃO DE CAST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885.7900000000009" table:style-name="ce10">
            <text:p>9.885,79</text:p>
          </table:table-cell>
          <table:table-cell table:number-columns-repeated="2" table:style-name="ce9"/>
          <table:table-cell office:value-type="float" office:value="1570.72" table:style-name="ce10">
            <text:p>1.570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456.51" table:style-name="ce10">
            <text:p>11.456,51</text:p>
          </table:table-cell>
          <table:table-cell office:value-type="float" office:value="-405.8" table:style-name="ce11">
            <text:p>-405,80</text:p>
          </table:table-cell>
          <table:table-cell table:style-name="ce9"/>
          <table:table-cell office:value-type="float" office:value="-2123.46" table:style-name="ce12">
            <text:p>-2.123,46</text:p>
          </table:table-cell>
          <table:table-cell office:value-type="float" office:value="0" table:style-name="ce13">
            <text:p>0,00</text:p>
          </table:table-cell>
          <table:table-cell office:value-type="float" office:value="-2529.2600000000002" table:style-name="ce12">
            <text:p>-2.529,26</text:p>
          </table:table-cell>
          <table:table-cell office:value-type="float" office:value="8927.25" table:style-name="ce10">
            <text:p>8.927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BENEDIT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42.51" table:style-name="ce10">
            <text:p>4.542,5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60.71" table:style-name="ce10">
            <text:p>1.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24.13" table:style-name="ce10">
            <text:p>19.024,13</text:p>
          </table:table-cell>
          <table:table-cell office:value-type="float" office:value="-1911.97" table:style-name="ce12">
            <text:p>-1.911,97</text:p>
          </table:table-cell>
          <table:table-cell office:value-type="float" office:value="-3379.79" table:style-name="ce12">
            <text:p>-3.379,79</text:p>
          </table:table-cell>
          <table:table-cell office:value-type="float" office:value="-2227.7399999999998" table:style-name="ce12">
            <text:p>-2.227,74</text:p>
          </table:table-cell>
          <table:table-cell office:value-type="float" office:value="0" table:style-name="ce13">
            <text:p>0,00</text:p>
          </table:table-cell>
          <table:table-cell office:value-type="float" office:value="-7519.5" table:style-name="ce12">
            <text:p>-7.519,50</text:p>
          </table:table-cell>
          <table:table-cell office:value-type="float" office:value="11504.63" table:style-name="ce10">
            <text:p>11.50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AZEVEDO GAZZANÉ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22.85" table:style-name="ce10">
            <text:p>21.622,8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75.32" table:style-name="ce12">
            <text:p>-4.275,32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6525.32" table:style-name="ce12">
            <text:p>-6.525,32</text:p>
          </table:table-cell>
          <table:table-cell office:value-type="float" office:value="15097.53" table:style-name="ce10">
            <text:p>15.097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CAROLINE FONSECA AMORIM</text:p>
          </table:table-cell>
          <table:table-cell office:value-type="string" table:style-name="ce8">
            <text:p>COORDENADOR DE LICITAÇÕES - CJ-02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135.61" table:style-name="ce10">
            <text:p>2.135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76.27" table:style-name="ce10">
            <text:p>28.976,27</text:p>
          </table:table-cell>
          <table:table-cell office:value-type="float" office:value="-828.39" table:style-name="ce11">
            <text:p>-828,39</text:p>
          </table:table-cell>
          <table:table-cell office:value-type="float" office:value="-6179.74" table:style-name="ce12">
            <text:p>-6.179,74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7721" table:style-name="ce12">
            <text:p>-7.721,00</text:p>
          </table:table-cell>
          <table:table-cell office:value-type="float" office:value="21255.27" table:style-name="ce10">
            <text:p>21.255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ROBERTA DE ALMEIDA MULLER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324.32" table:style-name="ce14">
            <text:p>324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08.24" table:style-name="ce10">
            <text:p>4.308,24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941.96" table:style-name="ce11">
            <text:p>-941,96</text:p>
          </table:table-cell>
          <table:table-cell office:value-type="float" office:value="0" table:style-name="ce13">
            <text:p>0,00</text:p>
          </table:table-cell>
          <table:table-cell office:value-type="float" office:value="-1251.7" table:style-name="ce12">
            <text:p>-1.251,70</text:p>
          </table:table-cell>
          <table:table-cell office:value-type="float" office:value="3056.54" table:style-name="ce10">
            <text:p>3.05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COSTA NABUCO DE MELL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57.63" table:style-name="ce10">
            <text:p>18.557,63</text:p>
          </table:table-cell>
          <table:table-cell office:value-type="float" office:value="-1970.36" table:style-name="ce12">
            <text:p>-1.970,36</text:p>
          </table:table-cell>
          <table:table-cell office:value-type="float" office:value="-3014.36" table:style-name="ce12">
            <text:p>-3.014,36</text:p>
          </table:table-cell>
          <table:table-cell office:value-type="float" office:value="-4289.41" table:style-name="ce12">
            <text:p>-4.289,41</text:p>
          </table:table-cell>
          <table:table-cell office:value-type="float" office:value="0" table:style-name="ce13">
            <text:p>0,00</text:p>
          </table:table-cell>
          <table:table-cell office:value-type="float" office:value="-9274.1299999999992" table:style-name="ce12">
            <text:p>-9.274,13</text:p>
          </table:table-cell>
          <table:table-cell office:value-type="float" office:value="9283.5" table:style-name="ce10">
            <text:p>9.283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DE SOUZA CUNHA JÚNIO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A CARLA BARROS VICTAL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9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150.15" table:style-name="ce10">
            <text:p>3.150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90.04" table:style-name="ce10">
            <text:p>5.090,04</text:p>
          </table:table-cell>
          <table:table-cell table:number-columns-repeated="2" table:style-name="ce9"/>
          <table:table-cell office:value-type="float" office:value="-1129.01" table:style-name="ce12">
            <text:p>-1.129,01</text:p>
          </table:table-cell>
          <table:table-cell office:value-type="float" office:value="0" table:style-name="ce13">
            <text:p>0,00</text:p>
          </table:table-cell>
          <table:table-cell office:value-type="float" office:value="-1129.01" table:style-name="ce12">
            <text:p>-1.129,01</text:p>
          </table:table-cell>
          <table:table-cell office:value-type="float" office:value="3961.03" table:style-name="ce10">
            <text:p>3.961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ANTÔNIO CARL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831.63" table:style-name="ce10">
            <text:p>4.831,63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23.830000000002" table:style-name="ce10">
            <text:p>18.123,83</text:p>
          </table:table-cell>
          <table:table-cell office:value-type="float" office:value="-1466.35" table:style-name="ce12">
            <text:p>-1.466,35</text:p>
          </table:table-cell>
          <table:table-cell table:style-name="ce9"/>
          <table:table-cell office:value-type="float" office:value="-3728.67" table:style-name="ce12">
            <text:p>-3.728,67</text:p>
          </table:table-cell>
          <table:table-cell office:value-type="float" office:value="0" table:style-name="ce13">
            <text:p>0,00</text:p>
          </table:table-cell>
          <table:table-cell office:value-type="float" office:value="-5195.0200000000004" table:style-name="ce12">
            <text:p>-5.195,02</text:p>
          </table:table-cell>
          <table:table-cell office:value-type="float" office:value="12928.81" table:style-name="ce10">
            <text:p>12.928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EVANDRO SOUSA MO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40.87" table:style-name="ce10">
            <text:p>11.540,87</text:p>
          </table:table-cell>
          <table:table-cell office:value-type="float" office:value="3491.91" table:style-name="ce10">
            <text:p>3.491,9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980.9" table:style-name="ce10">
            <text:p>3.980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92.75" table:style-name="ce10">
            <text:p>20.392,75</text:p>
          </table:table-cell>
          <table:table-cell office:value-type="float" office:value="-2014.91" table:style-name="ce12">
            <text:p>-2.014,91</text:p>
          </table:table-cell>
          <table:table-cell office:value-type="float" office:value="-2829.11" table:style-name="ce12">
            <text:p>-2.829,11</text:p>
          </table:table-cell>
          <table:table-cell office:value-type="float" office:value="-3732.23" table:style-name="ce12">
            <text:p>-3.732,23</text:p>
          </table:table-cell>
          <table:table-cell office:value-type="float" office:value="0" table:style-name="ce13">
            <text:p>0,00</text:p>
          </table:table-cell>
          <table:table-cell office:value-type="float" office:value="-8576.25" table:style-name="ce12">
            <text:p>-8.576,25</text:p>
          </table:table-cell>
          <table:table-cell office:value-type="float" office:value="11816.5" table:style-name="ce10">
            <text:p>11.816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GUTEMBERG ELIZEU DE LIM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69.49" table:style-name="ce10">
            <text:p>15.469,49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381.31" table:style-name="ce12">
            <text:p>-2.381,31</text:p>
          </table:table-cell>
          <table:table-cell office:value-type="float" office:value="-1469.19" table:style-name="ce12">
            <text:p>-1.469,19</text:p>
          </table:table-cell>
          <table:table-cell office:value-type="float" office:value="0" table:style-name="ce13">
            <text:p>0,00</text:p>
          </table:table-cell>
          <table:table-cell office:value-type="float" office:value="-5396.98" table:style-name="ce12">
            <text:p>-5.396,98</text:p>
          </table:table-cell>
          <table:table-cell office:value-type="float" office:value="10072.51" table:style-name="ce10">
            <text:p>10.072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PEREZ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948.52" table:style-name="ce10">
            <text:p>1.948,5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42.92" table:style-name="ce14">
            <text:p>942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76.49" table:style-name="ce10">
            <text:p>4.076,49</text:p>
          </table:table-cell>
          <table:table-cell office:value-type="float" office:value="-272.79000000000002" table:style-name="ce11">
            <text:p>-272,79</text:p>
          </table:table-cell>
          <table:table-cell office:value-type="float" office:value="-74.319999999999993" table:style-name="ce11">
            <text:p>-74,3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7.11" table:style-name="ce11">
            <text:p>-347,11</text:p>
          </table:table-cell>
          <table:table-cell office:value-type="float" office:value="3729.38" table:style-name="ce10">
            <text:p>3.729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EDERICO GUILHERME DE OLIVEIRA GOM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5582.15" table:style-name="ce10">
            <text:p>5.582,15</text:p>
          </table:table-cell>
          <table:table-cell office:value-type="float" office:value="8411.01" table:style-name="ce10">
            <text:p>8.411,01</text:p>
          </table:table-cell>
          <table:table-cell office:value-type="float" office:value="1871.86" table:style-name="ce10">
            <text:p>1.87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28.879999999997" table:style-name="ce10">
            <text:p>35.228,88</text:p>
          </table:table-cell>
          <table:table-cell office:value-type="float" office:value="-4194.3" table:style-name="ce12">
            <text:p>-4.194,30</text:p>
          </table:table-cell>
          <table:table-cell office:value-type="float" office:value="-4398.4399999999996" table:style-name="ce12">
            <text:p>-4.398,44</text:p>
          </table:table-cell>
          <table:table-cell office:value-type="float" office:value="-1441.78" table:style-name="ce12">
            <text:p>-1.441,78</text:p>
          </table:table-cell>
          <table:table-cell office:value-type="float" office:value="0" table:style-name="ce13">
            <text:p>0,00</text:p>
          </table:table-cell>
          <table:table-cell office:value-type="float" office:value="-10034.52" table:style-name="ce12">
            <text:p>-10.034,52</text:p>
          </table:table-cell>
          <table:table-cell office:value-type="float" office:value="25194.36" table:style-name="ce10">
            <text:p>25.194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BRAGA NETTO COSTA LIBAR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682.58" table:style-name="ce10">
            <text:p>3.682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55.13" table:style-name="ce10">
            <text:p>15.755,13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76.4499999999998" table:style-name="ce12">
            <text:p>-2.076,45</text:p>
          </table:table-cell>
          <table:table-cell office:value-type="float" office:value="-1950.88" table:style-name="ce12">
            <text:p>-1.950,88</text:p>
          </table:table-cell>
          <table:table-cell office:value-type="float" office:value="0" table:style-name="ce13">
            <text:p>0,00</text:p>
          </table:table-cell>
          <table:table-cell office:value-type="float" office:value="-5387.86" table:style-name="ce12">
            <text:p>-5.387,86</text:p>
          </table:table-cell>
          <table:table-cell office:value-type="float" office:value="10367.27" table:style-name="ce10">
            <text:p>10.36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CALHEIROS GOMES RIBEIRO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SECRETARIA <text:s/>(SAN)</text:p>
          </table:table-cell>
          <table:table-cell office:value-type="float" office:value="9060.43" table:style-name="ce10">
            <text:p>9.060,43</text:p>
          </table:table-cell>
          <table:table-cell table:number-columns-repeated="2" table:style-name="ce9"/>
          <table:table-cell office:value-type="float" office:value="1571.03" table:style-name="ce10">
            <text:p>1.571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631.46" table:style-name="ce10">
            <text:p>10.631,4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50.89" table:style-name="ce12">
            <text:p>-1.350,89</text:p>
          </table:table-cell>
          <table:table-cell office:value-type="float" office:value="-877.46" table:style-name="ce11">
            <text:p>-877,46</text:p>
          </table:table-cell>
          <table:table-cell office:value-type="float" office:value="0" table:style-name="ce13">
            <text:p>0,00</text:p>
          </table:table-cell>
          <table:table-cell office:value-type="float" office:value="-3056.74" table:style-name="ce12">
            <text:p>-3.056,74</text:p>
          </table:table-cell>
          <table:table-cell office:value-type="float" office:value="7574.72" table:style-name="ce10">
            <text:p>7.574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ALVES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794.21" table:style-name="ce10">
            <text:p>3.794,2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165.12" table:style-name="ce10">
            <text:p>7.165,12</text:p>
          </table:table-cell>
          <table:table-cell office:value-type="float" office:value="-417.36" table:style-name="ce11">
            <text:p>-417,36</text:p>
          </table:table-cell>
          <table:table-cell office:value-type="float" office:value="-262.33" table:style-name="ce11">
            <text:p>-262,33</text:p>
          </table:table-cell>
          <table:table-cell office:value-type="float" office:value="-2559.9499999999998" table:style-name="ce12">
            <text:p>-2.559,95</text:p>
          </table:table-cell>
          <table:table-cell office:value-type="float" office:value="0" table:style-name="ce13">
            <text:p>0,00</text:p>
          </table:table-cell>
          <table:table-cell office:value-type="float" office:value="-3239.64" table:style-name="ce12">
            <text:p>-3.239,64</text:p>
          </table:table-cell>
          <table:table-cell office:value-type="float" office:value="3925.48" table:style-name="ce10">
            <text:p>3.925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FIRMO SOARES LISBO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ETE FRANCISC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124.52" table:style-name="ce10">
            <text:p>1.124,52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22.91" table:style-name="ce10">
            <text:p>12.522,91</text:p>
          </table:table-cell>
          <table:table-cell office:value-type="float" office:value="-795.9" table:style-name="ce11">
            <text:p>-795,90</text:p>
          </table:table-cell>
          <table:table-cell office:value-type="float" office:value="-1831.97" table:style-name="ce12">
            <text:p>-1.831,97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2741.85" table:style-name="ce12">
            <text:p>-2.741,85</text:p>
          </table:table-cell>
          <table:table-cell office:value-type="float" office:value="9781.06" table:style-name="ce10">
            <text:p>9.78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755.25" table:style-name="ce10">
            <text:p>1.755,25</text:p>
          </table:table-cell>
          <table:table-cell table:style-name="ce9"/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56.05" table:style-name="ce10">
            <text:p>15.256,05</text:p>
          </table:table-cell>
          <table:table-cell office:value-type="float" office:value="-1728.36" table:style-name="ce12">
            <text:p>-1.728,36</text:p>
          </table:table-cell>
          <table:table-cell office:value-type="float" office:value="-2220.4499999999998" table:style-name="ce12">
            <text:p>-2.220,45</text:p>
          </table:table-cell>
          <table:table-cell office:value-type="float" office:value="-1769.52" table:style-name="ce12">
            <text:p>-1.769,52</text:p>
          </table:table-cell>
          <table:table-cell office:value-type="float" office:value="0" table:style-name="ce13">
            <text:p>0,00</text:p>
          </table:table-cell>
          <table:table-cell office:value-type="float" office:value="-5718.33" table:style-name="ce12">
            <text:p>-5.718,33</text:p>
          </table:table-cell>
          <table:table-cell office:value-type="float" office:value="9537.7199999999993" table:style-name="ce10">
            <text:p>9.537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SVAL SAMPAIO DA SILV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3759.61" table:style-name="ce10">
            <text:p>3.759,6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815.13" table:style-name="ce10">
            <text:p>2.815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514.6299999999992" table:style-name="ce10">
            <text:p>8.514,63</text:p>
          </table:table-cell>
          <table:table-cell office:value-type="float" office:value="-413.56" table:style-name="ce11">
            <text:p>-413,56</text:p>
          </table:table-cell>
          <table:table-cell office:value-type="float" office:value="-382.58" table:style-name="ce11">
            <text:p>-382,58</text:p>
          </table:table-cell>
          <table:table-cell office:value-type="float" office:value="-3138.67" table:style-name="ce12">
            <text:p>-3.138,67</text:p>
          </table:table-cell>
          <table:table-cell office:value-type="float" office:value="0" table:style-name="ce13">
            <text:p>0,00</text:p>
          </table:table-cell>
          <table:table-cell office:value-type="float" office:value="-3934.81" table:style-name="ce12">
            <text:p>-3.934,81</text:p>
          </table:table-cell>
          <table:table-cell office:value-type="float" office:value="4579.82" table:style-name="ce10">
            <text:p>4.579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RCINO DE OLIVEIR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320.48" table:style-name="ce10">
            <text:p>1.320,48</text:p>
          </table:table-cell>
          <table:table-cell office:value-type="float" office:value="1379.07" table:style-name="ce10">
            <text:p>1.379,07</text:p>
          </table:table-cell>
          <table:table-cell office:value-type="float" office:value="4465.04" table:style-name="ce10">
            <text:p>4.465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19.18" table:style-name="ce10">
            <text:p>18.919,18</text:p>
          </table:table-cell>
          <table:table-cell office:value-type="float" office:value="-1715.4" table:style-name="ce12">
            <text:p>-1.715,40</text:p>
          </table:table-cell>
          <table:table-cell office:value-type="float" office:value="-2425.2399999999998" table:style-name="ce12">
            <text:p>-2.425,24</text:p>
          </table:table-cell>
          <table:table-cell office:value-type="float" office:value="-3853.54" table:style-name="ce12">
            <text:p>-3.853,54</text:p>
          </table:table-cell>
          <table:table-cell office:value-type="float" office:value="0" table:style-name="ce13">
            <text:p>0,00</text:p>
          </table:table-cell>
          <table:table-cell office:value-type="float" office:value="-7994.18" table:style-name="ce12">
            <text:p>-7.994,18</text:p>
          </table:table-cell>
          <table:table-cell office:value-type="float" office:value="10925" table:style-name="ce10">
            <text:p>10.925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BERTO COTRIM DE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8950.83" table:style-name="ce10">
            <text:p>8.950,8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06.75" table:style-name="ce10">
            <text:p>12.106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08.87" table:style-name="ce12">
            <text:p>-1.808,8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37.26" table:style-name="ce12">
            <text:p>-2.637,26</text:p>
          </table:table-cell>
          <table:table-cell office:value-type="float" office:value="9469.49" table:style-name="ce10">
            <text:p>9.469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GOES MARTINS MEND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67.14" table:style-name="ce10">
            <text:p>2.867,14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217.81" table:style-name="ce12">
            <text:p>-1.217,81</text:p>
          </table:table-cell>
          <table:table-cell office:value-type="float" office:value="1649.33" table:style-name="ce10">
            <text:p>1.64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RENATA ARAÚJO SOARES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9709.08" table:style-name="ce10">
            <text:p>9.709,08</text:p>
          </table:table-cell>
          <table:table-cell table:number-columns-repeated="2" table:style-name="ce9"/>
          <table:table-cell office:value-type="float" office:value="3723.94" table:style-name="ce10">
            <text:p>3.723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33.02" table:style-name="ce10">
            <text:p>13.433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57.85" table:style-name="ce12">
            <text:p>-1.357,85</text:p>
          </table:table-cell>
          <table:table-cell office:value-type="float" office:value="-840.94" table:style-name="ce11">
            <text:p>-840,94</text:p>
          </table:table-cell>
          <table:table-cell office:value-type="float" office:value="0" table:style-name="ce13">
            <text:p>0,00</text:p>
          </table:table-cell>
          <table:table-cell office:value-type="float" office:value="-3027.18" table:style-name="ce12">
            <text:p>-3.027,18</text:p>
          </table:table-cell>
          <table:table-cell office:value-type="float" office:value="10405.84" table:style-name="ce10">
            <text:p>10.405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SON TENÓRI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422.83" table:style-name="ce10">
            <text:p>2.422,83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22.48" table:style-name="ce10">
            <text:p>15.322,48</text:p>
          </table:table-cell>
          <table:table-cell office:value-type="float" office:value="-1010.12" table:style-name="ce12">
            <text:p>-1.010,12</text:p>
          </table:table-cell>
          <table:table-cell table:style-name="ce9"/>
          <table:table-cell office:value-type="float" office:value="-2033.35" table:style-name="ce12">
            <text:p>-2.033,35</text:p>
          </table:table-cell>
          <table:table-cell office:value-type="float" office:value="0" table:style-name="ce13">
            <text:p>0,00</text:p>
          </table:table-cell>
          <table:table-cell office:value-type="float" office:value="-3043.47" table:style-name="ce12">
            <text:p>-3.043,47</text:p>
          </table:table-cell>
          <table:table-cell office:value-type="float" office:value="12279.01" table:style-name="ce10">
            <text:p>12.279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VAN MARTINS DE SOUZA FILH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1UNP)</text:p>
          </table:table-cell>
          <table:table-cell office:value-type="float" office:value="21234.62" table:style-name="ce10">
            <text:p>21.234,62</text:p>
          </table:table-cell>
          <table:table-cell table:number-columns-repeated="2" table:style-name="ce9"/>
          <table:table-cell office:value-type="float" office:value="2481.4499999999998" table:style-name="ce10">
            <text:p>2.481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16.07" table:style-name="ce10">
            <text:p>23.716,07</text:p>
          </table:table-cell>
          <table:table-cell office:value-type="float" office:value="-3024.91" table:style-name="ce12">
            <text:p>-3.024,91</text:p>
          </table:table-cell>
          <table:table-cell office:value-type="float" office:value="-4086.17" table:style-name="ce12">
            <text:p>-4.086,17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8084.96" table:style-name="ce12">
            <text:p>-8.084,96</text:p>
          </table:table-cell>
          <table:table-cell office:value-type="float" office:value="15631.11" table:style-name="ce10">
            <text:p>15.63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RLEIDE CARDOSO DE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01.43" table:style-name="ce10">
            <text:p>12.401,43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1867.43" table:style-name="ce12">
            <text:p>-1.867,43</text:p>
          </table:table-cell>
          <table:table-cell office:value-type="float" office:value="-546.77" table:style-name="ce11">
            <text:p>-546,77</text:p>
          </table:table-cell>
          <table:table-cell office:value-type="float" office:value="0" table:style-name="ce13">
            <text:p>0,00</text:p>
          </table:table-cell>
          <table:table-cell office:value-type="float" office:value="-3647.64" table:style-name="ce12">
            <text:p>-3.647,64</text:p>
          </table:table-cell>
          <table:table-cell office:value-type="float" office:value="8753.7900000000009" table:style-name="ce10">
            <text:p>8.753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LE DE OLIVEIRA LIMA TRENNEPOHL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7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55.93" table:style-name="ce10">
            <text:p>23.655,9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16.05" table:style-name="ce12">
            <text:p>-4.316,05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8715.7900000000009" table:style-name="ce12">
            <text:p>-8.715,79</text:p>
          </table:table-cell>
          <table:table-cell office:value-type="float" office:value="14940.14" table:style-name="ce10">
            <text:p>14.940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MA BATIST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336.63" table:style-name="ce14">
            <text:p>336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971.1400000000003" table:style-name="ce10">
            <text:p>4.971,14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49" table:style-name="ce12">
            <text:p>-2.449,00</text:p>
          </table:table-cell>
          <table:table-cell office:value-type="float" office:value="0" table:style-name="ce13">
            <text:p>0,00</text:p>
          </table:table-cell>
          <table:table-cell office:value-type="float" office:value="-3120.09" table:style-name="ce12">
            <text:p>-3.120,09</text:p>
          </table:table-cell>
          <table:table-cell office:value-type="float" office:value="1851.05" table:style-name="ce10">
            <text:p>1.85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ÁUCIO GIL DE ANDRADE BARR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98.34" table:style-name="ce10">
            <text:p>2.49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74.5" table:style-name="ce10">
            <text:p>15.174,50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202.79" table:style-name="ce12">
            <text:p>-2.202,79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783.1000000000004" table:style-name="ce12">
            <text:p>-4.783,10</text:p>
          </table:table-cell>
          <table:table-cell office:value-type="float" office:value="10391.4" table:style-name="ce10">
            <text:p>10.39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AUDISTONES ESTEVES DO REG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1448.83" table:style-name="ce10">
            <text:p>1.44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8.83" table:style-name="ce10">
            <text:p>1.448,8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448.83" table:style-name="ce10">
            <text:p>1.448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EIDE CAVALCANTE DE MEDEI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7017.75" table:style-name="ce10">
            <text:p>7.017,7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875.61" table:style-name="ce10">
            <text:p>9.875,61</text:p>
          </table:table-cell>
          <table:table-cell office:value-type="float" office:value="-810.79" table:style-name="ce11">
            <text:p>-810,79</text:p>
          </table:table-cell>
          <table:table-cell office:value-type="float" office:value="-1163.44" table:style-name="ce12">
            <text:p>-1.163,44</text:p>
          </table:table-cell>
          <table:table-cell office:value-type="float" office:value="-3408.45" table:style-name="ce12">
            <text:p>-3.408,45</text:p>
          </table:table-cell>
          <table:table-cell office:value-type="float" office:value="0" table:style-name="ce13">
            <text:p>0,00</text:p>
          </table:table-cell>
          <table:table-cell office:value-type="float" office:value="-5382.68" table:style-name="ce12">
            <text:p>-5.382,68</text:p>
          </table:table-cell>
          <table:table-cell office:value-type="float" office:value="4492.93" table:style-name="ce10">
            <text:p>4.492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ÇA KARINE MELO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CV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86.33" table:style-name="ce10">
            <text:p>2.18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99.42" table:style-name="ce10">
            <text:p>22.399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09.3" table:style-name="ce12">
            <text:p>-4.409,30</text:p>
          </table:table-cell>
          <table:table-cell office:value-type="float" office:value="-796.38" table:style-name="ce11">
            <text:p>-796,38</text:p>
          </table:table-cell>
          <table:table-cell office:value-type="float" office:value="0" table:style-name="ce13">
            <text:p>0,00</text:p>
          </table:table-cell>
          <table:table-cell office:value-type="float" office:value="-6034.07" table:style-name="ce12">
            <text:p>-6.034,07</text:p>
          </table:table-cell>
          <table:table-cell office:value-type="float" office:value="16365.35" table:style-name="ce10">
            <text:p>16.365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CIONETO GAM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885.96" table:style-name="ce10">
            <text:p>1.885,96</text:p>
          </table:table-cell>
          <table:table-cell table:style-name="ce9"/>
          <table:table-cell office:value-type="float" office:value="3271.68" table:style-name="ce10">
            <text:p>3.271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18.3" table:style-name="ce10">
            <text:p>18.218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66.86" table:style-name="ce12">
            <text:p>-2.566,86</text:p>
          </table:table-cell>
          <table:table-cell office:value-type="float" office:value="-2797.34" table:style-name="ce12">
            <text:p>-2.797,34</text:p>
          </table:table-cell>
          <table:table-cell office:value-type="float" office:value="0" table:style-name="ce13">
            <text:p>0,00</text:p>
          </table:table-cell>
          <table:table-cell office:value-type="float" office:value="-6192.59" table:style-name="ce12">
            <text:p>-6.192,59</text:p>
          </table:table-cell>
          <table:table-cell office:value-type="float" office:value="12025.71" table:style-name="ce10">
            <text:p>12.025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ANTÔNIO FEITOSA FALCÃ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5802.33" table:style-name="ce10">
            <text:p>5.802,33</text:p>
          </table:table-cell>
          <table:table-cell table:style-name="ce9"/>
          <table:table-cell office:value-type="float" office:value="1446.11" table:style-name="ce10">
            <text:p>1.44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68.15" table:style-name="ce10">
            <text:p>26.768,15</text:p>
          </table:table-cell>
          <table:table-cell office:value-type="float" office:value="-3717.94" table:style-name="ce12">
            <text:p>-3.717,94</text:p>
          </table:table-cell>
          <table:table-cell office:value-type="float" office:value="-3528.89" table:style-name="ce12">
            <text:p>-3.528,89</text:p>
          </table:table-cell>
          <table:table-cell office:value-type="float" office:value="-2872.54" table:style-name="ce12">
            <text:p>-2.872,54</text:p>
          </table:table-cell>
          <table:table-cell office:value-type="float" office:value="0" table:style-name="ce13">
            <text:p>0,00</text:p>
          </table:table-cell>
          <table:table-cell office:value-type="float" office:value="-10119.370000000001" table:style-name="ce12">
            <text:p>-10.119,37</text:p>
          </table:table-cell>
          <table:table-cell office:value-type="float" office:value="16648.78" table:style-name="ce10">
            <text:p>16.648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GABRIEL ALMEIDA ALV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220" table:style-name="ce14">
            <text:p>22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03.92" table:style-name="ce10">
            <text:p>4.203,92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291.33" table:style-name="ce11">
            <text:p>-291,33</text:p>
          </table:table-cell>
          <table:table-cell office:value-type="float" office:value="0" table:style-name="ce13">
            <text:p>0,00</text:p>
          </table:table-cell>
          <table:table-cell office:value-type="float" office:value="-601.07000000000005" table:style-name="ce11">
            <text:p>-601,07</text:p>
          </table:table-cell>
          <table:table-cell office:value-type="float" office:value="3602.85" table:style-name="ce10">
            <text:p>3.602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HENRIQUE CAITANO LOP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983.06" table:style-name="ce10">
            <text:p>1.98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01.8" table:style-name="ce10">
            <text:p>14.701,80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54.1999999999998" table:style-name="ce12">
            <text:p>-2.154,20</text:p>
          </table:table-cell>
          <table:table-cell office:value-type="float" office:value="-927.73" table:style-name="ce11">
            <text:p>-927,73</text:p>
          </table:table-cell>
          <table:table-cell office:value-type="float" office:value="0" table:style-name="ce13">
            <text:p>0,00</text:p>
          </table:table-cell>
          <table:table-cell office:value-type="float" office:value="-4426.71" table:style-name="ce12">
            <text:p>-4.426,71</text:p>
          </table:table-cell>
          <table:table-cell office:value-type="float" office:value="10275.09" table:style-name="ce10">
            <text:p>10.275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NUNES DE MAGALHÃ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79.31" table:style-name="ce10">
            <text:p>2.77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98.05" table:style-name="ce10">
            <text:p>15.498,05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02.0700000000002" table:style-name="ce12">
            <text:p>-2.102,07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3543.64" table:style-name="ce12">
            <text:p>-3.543,64</text:p>
          </table:table-cell>
          <table:table-cell office:value-type="float" office:value="11954.41" table:style-name="ce10">
            <text:p>11.954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CARLOS SILVA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3.04" table:style-name="ce10">
            <text:p>1.763,04</text:p>
          </table:table-cell>
          <table:table-cell table:number-columns-repeated="2" table:style-name="ce9"/>
          <table:table-cell office:value-type="float" office:value="-723.48" table:style-name="ce11">
            <text:p>-723,48</text:p>
          </table:table-cell>
          <table:table-cell office:value-type="float" office:value="0" table:style-name="ce13">
            <text:p>0,00</text:p>
          </table:table-cell>
          <table:table-cell office:value-type="float" office:value="-723.48" table:style-name="ce11">
            <text:p>-723,48</text:p>
          </table:table-cell>
          <table:table-cell office:value-type="float" office:value="1039.56" table:style-name="ce10">
            <text:p>1.039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DER MONTEIRO B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3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384.98" table:style-name="ce10">
            <text:p>1.384,98</text:p>
          </table:table-cell>
          <table:table-cell office:value-type="float" office:value="205.95" table:number-columns-spanned="2" table:number-rows-spanned="1" table:style-name="ce27">
            <text:p>205,95</text:p>
          </table:table-cell>
          <table:covered-table-cell/>
          <table:table-cell table:style-name="ce9"/>
          <table:table-cell office:value-type="float" office:value="15459.17" table:style-name="ce10">
            <text:p>15.459,17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91.86" table:style-name="ce12">
            <text:p>-2.591,86</text:p>
          </table:table-cell>
          <table:table-cell office:value-type="float" office:value="-2962.89" table:style-name="ce12">
            <text:p>-2.962,89</text:p>
          </table:table-cell>
          <table:table-cell office:value-type="float" office:value="0" table:style-name="ce13">
            <text:p>0,00</text:p>
          </table:table-cell>
          <table:table-cell office:value-type="float" office:value="-7042.7" table:style-name="ce12">
            <text:p>-7.042,70</text:p>
          </table:table-cell>
          <table:table-cell office:value-type="float" office:value="8416.4699999999993" table:style-name="ce10">
            <text:p>8.416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BEATRIZ OSÓRIO WESTPHALEN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992.6" table:style-name="ce10">
            <text:p>7.992,60</text:p>
          </table:table-cell>
          <table:table-cell table:style-name="ce9"/>
          <table:table-cell office:value-type="float" office:value="1192.33" table:style-name="ce10">
            <text:p>1.19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470.87" table:style-name="ce10">
            <text:p>28.470,87</text:p>
          </table:table-cell>
          <table:table-cell office:value-type="float" office:value="-3305.7" table:style-name="ce12">
            <text:p>-3.305,70</text:p>
          </table:table-cell>
          <table:table-cell office:value-type="float" office:value="-5723.17" table:style-name="ce12">
            <text:p>-5.723,17</text:p>
          </table:table-cell>
          <table:table-cell office:value-type="float" office:value="-2665.34" table:style-name="ce12">
            <text:p>-2.665,34</text:p>
          </table:table-cell>
          <table:table-cell office:value-type="float" office:value="0" table:style-name="ce13">
            <text:p>0,00</text:p>
          </table:table-cell>
          <table:table-cell office:value-type="float" office:value="-11694.21" table:style-name="ce12">
            <text:p>-11.694,21</text:p>
          </table:table-cell>
          <table:table-cell office:value-type="float" office:value="16776.66" table:style-name="ce10">
            <text:p>16.776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CIEGLES FONSECA PER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808.71" table:style-name="ce10">
            <text:p>7.808,71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2864.11" table:style-name="ce12">
            <text:p>-2.864,11</text:p>
          </table:table-cell>
          <table:table-cell office:value-type="float" office:value="0" table:style-name="ce13">
            <text:p>0,00</text:p>
          </table:table-cell>
          <table:table-cell office:value-type="float" office:value="-4387.66" table:style-name="ce12">
            <text:p>-4.387,66</text:p>
          </table:table-cell>
          <table:table-cell office:value-type="float" office:value="3421.05" table:style-name="ce10">
            <text:p>3.42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VIO DE CASTRO BARBOS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0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92.0300000000002" table:style-name="ce10">
            <text:p>2.09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02.75" table:style-name="ce10">
            <text:p>16.102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5.1799999999998" table:style-name="ce12">
            <text:p>-2.545,18</text:p>
          </table:table-cell>
          <table:table-cell office:value-type="float" office:value="-3319.9" table:style-name="ce12">
            <text:p>-3.319,90</text:p>
          </table:table-cell>
          <table:table-cell office:value-type="float" office:value="0" table:style-name="ce13">
            <text:p>0,00</text:p>
          </table:table-cell>
          <table:table-cell office:value-type="float" office:value="-6693.47" table:style-name="ce12">
            <text:p>-6.693,47</text:p>
          </table:table-cell>
          <table:table-cell office:value-type="float" office:value="9409.2800000000007" table:style-name="ce10">
            <text:p>9.409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ARDOSO MESQUITA MELLO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16.58" table:style-name="ce10">
            <text:p>30.116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5924.36" table:style-name="ce12">
            <text:p>-5.924,36</text:p>
          </table:table-cell>
          <table:table-cell office:value-type="float" office:value="-7525.1" table:style-name="ce12">
            <text:p>-7.525,10</text:p>
          </table:table-cell>
          <table:table-cell office:value-type="float" office:value="0" table:style-name="ce13">
            <text:p>0,00</text:p>
          </table:table-cell>
          <table:table-cell office:value-type="float" office:value="-14277.85" table:style-name="ce12">
            <text:p>-14.277,85</text:p>
          </table:table-cell>
          <table:table-cell office:value-type="float" office:value="15838.73" table:style-name="ce10">
            <text:p>15.838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TADEU DA COSTA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77.88" table:style-name="ce10">
            <text:p>15.577,88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2343.37" table:style-name="ce12">
            <text:p>-2.343,37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369.0600000000004" table:style-name="ce12">
            <text:p>-4.369,06</text:p>
          </table:table-cell>
          <table:table-cell office:value-type="float" office:value="11208.82" table:style-name="ce10">
            <text:p>11.208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RMES GUSTAVO DE AQUINO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67" table:style-name="ce10">
            <text:p>2.76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30.23" table:style-name="ce10">
            <text:p>16.730,23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57.0700000000002" table:style-name="ce12">
            <text:p>-2.457,07</text:p>
          </table:table-cell>
          <table:table-cell office:value-type="float" office:value="-2777.59" table:style-name="ce12">
            <text:p>-2.777,59</text:p>
          </table:table-cell>
          <table:table-cell office:value-type="float" office:value="0" table:style-name="ce13">
            <text:p>0,00</text:p>
          </table:table-cell>
          <table:table-cell office:value-type="float" office:value="-6722.61" table:style-name="ce12">
            <text:p>-6.722,61</text:p>
          </table:table-cell>
          <table:table-cell office:value-type="float" office:value="10007.620000000001" table:style-name="ce10">
            <text:p>10.007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ILDA CLÉA REBELO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13.58999999999997" table:style-name="ce14">
            <text:p>313,59</text:p>
          </table:table-cell>
          <table:table-cell table:style-name="ce9"/>
          <table:table-cell office:value-type="float" office:value="1446.11" table:style-name="ce10">
            <text:p>1.44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58.09" table:style-name="ce10">
            <text:p>13.158,09</text:p>
          </table:table-cell>
          <table:table-cell office:value-type="float" office:value="-1498.99" table:style-name="ce12">
            <text:p>-1.498,99</text:p>
          </table:table-cell>
          <table:table-cell office:value-type="float" office:value="-1939.21" table:style-name="ce12">
            <text:p>-1.939,21</text:p>
          </table:table-cell>
          <table:table-cell office:value-type="float" office:value="-1276.33" table:style-name="ce12">
            <text:p>-1.276,33</text:p>
          </table:table-cell>
          <table:table-cell office:value-type="float" office:value="0" table:style-name="ce13">
            <text:p>0,00</text:p>
          </table:table-cell>
          <table:table-cell office:value-type="float" office:value="-4714.53" table:style-name="ce12">
            <text:p>-4.714,53</text:p>
          </table:table-cell>
          <table:table-cell office:value-type="float" office:value="8443.56" table:style-name="ce10">
            <text:p>8.443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ORTÊNCIO COSTA NET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824.05" table:style-name="ce10">
            <text:p>3.824,05</text:p>
          </table:table-cell>
          <table:table-cell table:style-name="ce9"/>
          <table:table-cell office:value-type="float" office:value="1328.62" table:style-name="ce10">
            <text:p>1.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65.919999999998" table:style-name="ce10">
            <text:p>27.165,92</text:p>
          </table:table-cell>
          <table:table-cell office:value-type="float" office:value="-3031.87" table:style-name="ce12">
            <text:p>-3.031,87</text:p>
          </table:table-cell>
          <table:table-cell table:style-name="ce9"/>
          <table:table-cell office:value-type="float" office:value="-9602.0400000000009" table:style-name="ce12">
            <text:p>-9.602,04</text:p>
          </table:table-cell>
          <table:table-cell office:value-type="float" office:value="0" table:style-name="ce13">
            <text:p>0,00</text:p>
          </table:table-cell>
          <table:table-cell office:value-type="float" office:value="-12633.91" table:style-name="ce12">
            <text:p>-12.633,91</text:p>
          </table:table-cell>
          <table:table-cell office:value-type="float" office:value="14532.01" table:style-name="ce10">
            <text:p>14.53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RODRIGUES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17429.04" table:style-name="ce10">
            <text:p>17.429,0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85.8000000000002" table:style-name="ce10">
            <text:p>2.485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54.73" table:style-name="ce10">
            <text:p>21.854,73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41.19" table:style-name="ce12">
            <text:p>-3.841,19</text:p>
          </table:table-cell>
          <table:table-cell office:value-type="float" office:value="-1255.75" table:style-name="ce12">
            <text:p>-1.255,75</text:p>
          </table:table-cell>
          <table:table-cell office:value-type="float" office:value="0" table:style-name="ce13">
            <text:p>0,00</text:p>
          </table:table-cell>
          <table:table-cell office:value-type="float" office:value="-5925.33" table:style-name="ce12">
            <text:p>-5.925,33</text:p>
          </table:table-cell>
          <table:table-cell office:value-type="float" office:value="15929.4" table:style-name="ce10">
            <text:p>15.92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ÊDO DE FRANÇA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5.13" table:style-name="ce10">
            <text:p>2.095,1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095.13" table:style-name="ce10">
            <text:p>2.095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GOR FONSECA VENTU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230" table:style-name="ce14">
            <text:p>2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460.72" table:style-name="ce10">
            <text:p>7.460,72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3">
            <text:p>0,00</text:p>
          </table:table-cell>
          <table:table-cell office:value-type="float" office:value="-1859.4" table:style-name="ce12">
            <text:p>-1.859,40</text:p>
          </table:table-cell>
          <table:table-cell office:value-type="float" office:value="5601.32" table:style-name="ce10">
            <text:p>5.60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ONEIDE RODRIGUES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92.29" table:style-name="ce10">
            <text:p>1.692,29</text:p>
          </table:table-cell>
          <table:table-cell table:style-name="ce9"/>
          <table:table-cell office:value-type="float" office:value="2250.8000000000002" table:style-name="ce10">
            <text:p>2.250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84.880000000001" table:style-name="ce10">
            <text:p>23.384,88</text:p>
          </table:table-cell>
          <table:table-cell office:value-type="float" office:value="-3019.42" table:style-name="ce12">
            <text:p>-3.019,42</text:p>
          </table:table-cell>
          <table:table-cell office:value-type="float" office:value="-4060.03" table:style-name="ce12">
            <text:p>-4.060,03</text:p>
          </table:table-cell>
          <table:table-cell office:value-type="float" office:value="-7597.8" table:style-name="ce12">
            <text:p>-7.597,80</text:p>
          </table:table-cell>
          <table:table-cell office:value-type="float" office:value="0" table:style-name="ce13">
            <text:p>0,00</text:p>
          </table:table-cell>
          <table:table-cell office:value-type="float" office:value="-14677.25" table:style-name="ce12">
            <text:p>-14.677,25</text:p>
          </table:table-cell>
          <table:table-cell office:value-type="float" office:value="8707.6299999999992" table:style-name="ce10">
            <text:p>8.707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RANI MELO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556.3" table:style-name="ce10">
            <text:p>6.556,30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56.3" table:style-name="ce10">
            <text:p>6.556,30</text:p>
          </table:table-cell>
          <table:table-cell table:style-name="ce9"/>
          <table:table-cell office:value-type="float" office:value="-410.65" table:style-name="ce11">
            <text:p>-410,65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524.52" table:style-name="ce12">
            <text:p>-1.524,52</text:p>
          </table:table-cell>
          <table:table-cell office:value-type="float" office:value="5031.78" table:style-name="ce10">
            <text:p>5.03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 CARVALHO LIMA PIR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6407.77" table:style-name="ce10">
            <text:p>16.407,7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69.849999999999" table:style-name="ce10">
            <text:p>20.269,8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711.28" table:style-name="ce12">
            <text:p>-3.711,2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539.67" table:style-name="ce12">
            <text:p>-4.539,67</text:p>
          </table:table-cell>
          <table:table-cell office:value-type="float" office:value="15730.18" table:style-name="ce10">
            <text:p>15.730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FRANCO LIMA SANTA RIT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7.82" table:style-name="ce10">
            <text:p>16.267,8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4.98" table:style-name="ce12">
            <text:p>-2.484,98</text:p>
          </table:table-cell>
          <table:table-cell office:value-type="float" office:value="-2408.11" table:style-name="ce12">
            <text:p>-2.408,11</text:p>
          </table:table-cell>
          <table:table-cell office:value-type="float" office:value="0" table:style-name="ce13">
            <text:p>0,00</text:p>
          </table:table-cell>
          <table:table-cell office:value-type="float" office:value="-6398.26" table:style-name="ce12">
            <text:p>-6.398,26</text:p>
          </table:table-cell>
          <table:table-cell office:value-type="float" office:value="9869.56" table:style-name="ce10">
            <text:p>9.869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PATRÍCIA PAES DOS SANTO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525.27" table:style-name="ce10">
            <text:p>11.525,2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8.81" table:style-name="ce10">
            <text:p>1.25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23.97" table:style-name="ce10">
            <text:p>14.723,97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433.29" table:style-name="ce12">
            <text:p>-2.433,29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4416.1400000000003" table:style-name="ce12">
            <text:p>-4.416,14</text:p>
          </table:table-cell>
          <table:table-cell office:value-type="float" office:value="10307.83" table:style-name="ce10">
            <text:p>10.307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DOS PASSOS OME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58.81" table:style-name="ce10">
            <text:p>1.25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14.23" table:style-name="ce10">
            <text:p>13.014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35.5700000000002" table:style-name="ce12">
            <text:p>-2.135,57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3491.29" table:style-name="ce12">
            <text:p>-3.491,29</text:p>
          </table:table-cell>
          <table:table-cell office:value-type="float" office:value="9522.94" table:style-name="ce10">
            <text:p>9.522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MARIE REGIS FERR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5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478.81" table:style-name="ce10">
            <text:p>1.47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30.9" table:style-name="ce10">
            <text:p>23.230,9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58.91" table:style-name="ce12">
            <text:p>-4.358,91</text:p>
          </table:table-cell>
          <table:table-cell office:value-type="float" office:value="-818.66" table:style-name="ce11">
            <text:p>-818,66</text:p>
          </table:table-cell>
          <table:table-cell office:value-type="float" office:value="0" table:style-name="ce13">
            <text:p>0,00</text:p>
          </table:table-cell>
          <table:table-cell office:value-type="float" office:value="-7917.76" table:style-name="ce12">
            <text:p>-7.917,76</text:p>
          </table:table-cell>
          <table:table-cell office:value-type="float" office:value="15313.14" table:style-name="ce10">
            <text:p>15.313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ÍTALA CERYNO GAMEL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3ª VT)</text:p>
          </table:table-cell>
          <table:table-cell office:value-type="float" office:value="11778.34" table:style-name="ce10">
            <text:p>11.778,34</text:p>
          </table:table-cell>
          <table:table-cell table:number-columns-repeated="2" table:style-name="ce9"/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27.25" table:style-name="ce10">
            <text:p>14.127,2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1856.22" table:style-name="ce12">
            <text:p>-1.856,22</text:p>
          </table:table-cell>
          <table:table-cell office:value-type="float" office:value="-4726.2299999999996" table:style-name="ce12">
            <text:p>-4.726,23</text:p>
          </table:table-cell>
          <table:table-cell office:value-type="float" office:value="0" table:style-name="ce13">
            <text:p>0,00</text:p>
          </table:table-cell>
          <table:table-cell office:value-type="float" office:value="-8070.4" table:style-name="ce12">
            <text:p>-8.070,40</text:p>
          </table:table-cell>
          <table:table-cell office:value-type="float" office:value="6056.85" table:style-name="ce10">
            <text:p>6.056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A MENEZES VASCONCELOS VIEIR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5463.02" table:style-name="ce10">
            <text:p>5.463,0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86.06" table:style-name="ce10">
            <text:p>2.28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688.9699999999993" table:style-name="ce10">
            <text:p>9.688,97</text:p>
          </table:table-cell>
          <table:table-cell office:value-type="float" office:value="-248.92" table:style-name="ce11">
            <text:p>-248,92</text:p>
          </table:table-cell>
          <table:table-cell office:value-type="float" office:value="-1097.99" table:style-name="ce12">
            <text:p>-1.097,99</text:p>
          </table:table-cell>
          <table:table-cell office:value-type="float" office:value="-3112.34" table:style-name="ce12">
            <text:p>-3.112,34</text:p>
          </table:table-cell>
          <table:table-cell office:value-type="float" office:value="0" table:style-name="ce13">
            <text:p>0,00</text:p>
          </table:table-cell>
          <table:table-cell office:value-type="float" office:value="-4459.25" table:style-name="ce12">
            <text:p>-4.459,25</text:p>
          </table:table-cell>
          <table:table-cell office:value-type="float" office:value="5229.72" table:style-name="ce10">
            <text:p>5.229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O BRITO AZEV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70.81" table:style-name="ce10">
            <text:p>1.670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22.41" table:style-name="ce10">
            <text:p>2.32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76.66" table:style-name="ce10">
            <text:p>16.576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18.48" table:style-name="ce12">
            <text:p>-2.718,48</text:p>
          </table:table-cell>
          <table:table-cell office:value-type="float" office:value="-2034.14" table:style-name="ce12">
            <text:p>-2.034,14</text:p>
          </table:table-cell>
          <table:table-cell office:value-type="float" office:value="0" table:style-name="ce13">
            <text:p>0,00</text:p>
          </table:table-cell>
          <table:table-cell office:value-type="float" office:value="-5581.01" table:style-name="ce12">
            <text:p>-5.581,01</text:p>
          </table:table-cell>
          <table:table-cell office:value-type="float" office:value="10995.65" table:style-name="ce10">
            <text:p>10.99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ONE EMILIAN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2824.1" table:style-name="ce10">
            <text:p>2.824,1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80.39" table:style-name="ce10">
            <text:p>2.38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83.56" table:style-name="ce10">
            <text:p>6.583,56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3.22999999999999" table:style-name="ce11">
            <text:p>-153,23</text:p>
          </table:table-cell>
          <table:table-cell office:value-type="float" office:value="-1901.51" table:style-name="ce12">
            <text:p>-1.901,51</text:p>
          </table:table-cell>
          <table:table-cell office:value-type="float" office:value="0" table:style-name="ce13">
            <text:p>0,00</text:p>
          </table:table-cell>
          <table:table-cell office:value-type="float" office:value="-2443.31" table:style-name="ce12">
            <text:p>-2.443,31</text:p>
          </table:table-cell>
          <table:table-cell office:value-type="float" office:value="4140.25" table:style-name="ce10">
            <text:p>4.140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LTON RODRIGUE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08.21" table:style-name="ce10">
            <text:p>14.208,21</text:p>
          </table:table-cell>
          <table:table-cell office:value-type="float" office:value="-1752.2" table:style-name="ce12">
            <text:p>-1.752,20</text:p>
          </table:table-cell>
          <table:table-cell office:value-type="float" office:value="-2305.77" table:style-name="ce12">
            <text:p>-2.305,77</text:p>
          </table:table-cell>
          <table:table-cell office:value-type="float" office:value="-161.47" table:style-name="ce11">
            <text:p>-161,47</text:p>
          </table:table-cell>
          <table:table-cell office:value-type="float" office:value="0" table:style-name="ce13">
            <text:p>0,00</text:p>
          </table:table-cell>
          <table:table-cell office:value-type="float" office:value="-4219.4399999999996" table:style-name="ce12">
            <text:p>-4.219,44</text:p>
          </table:table-cell>
          <table:table-cell office:value-type="float" office:value="9988.77" table:style-name="ce10">
            <text:p>9.98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ME CHAVES NOBRE FILH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UN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58.91" table:style-name="ce10">
            <text:p>2.358,91</text:p>
          </table:table-cell>
          <table:table-cell office:value-type="float" office:value="19068.07" table:number-columns-spanned="2" table:number-rows-spanned="1" table:style-name="ce26">
            <text:p>19.068,07</text:p>
          </table:table-cell>
          <table:covered-table-cell/>
          <table:table-cell table:style-name="ce9"/>
          <table:table-cell office:value-type="float" office:value="45004.47" table:style-name="ce10">
            <text:p>45.004,47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9220.09" table:style-name="ce12">
            <text:p>-9.220,09</text:p>
          </table:table-cell>
          <table:table-cell office:value-type="float" office:value="-4016.17" table:style-name="ce12">
            <text:p>-4.016,17</text:p>
          </table:table-cell>
          <table:table-cell office:value-type="float" office:value="0" table:style-name="ce13">
            <text:p>0,00</text:p>
          </table:table-cell>
          <table:table-cell office:value-type="float" office:value="-15273.23" table:style-name="ce12">
            <text:p>-15.273,23</text:p>
          </table:table-cell>
          <table:table-cell office:value-type="float" office:value="29731.24" table:style-name="ce10">
            <text:p>29.73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CÉSAR DE AMORIM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35.36" table:style-name="ce10">
            <text:p>2.435,36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46.42" table:style-name="ce10">
            <text:p>3.14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47.38" table:style-name="ce10">
            <text:p>25.747,38</text:p>
          </table:table-cell>
          <table:table-cell office:value-type="float" office:value="-1899.35" table:style-name="ce12">
            <text:p>-1.899,35</text:p>
          </table:table-cell>
          <table:table-cell office:value-type="float" office:value="-4615.03" table:style-name="ce12">
            <text:p>-4.615,03</text:p>
          </table:table-cell>
          <table:table-cell office:value-type="float" office:value="-3367.27" table:style-name="ce12">
            <text:p>-3.367,27</text:p>
          </table:table-cell>
          <table:table-cell office:value-type="float" office:value="0" table:style-name="ce13">
            <text:p>0,00</text:p>
          </table:table-cell>
          <table:table-cell office:value-type="float" office:value="-9881.65" table:style-name="ce12">
            <text:p>-9.881,65</text:p>
          </table:table-cell>
          <table:table-cell office:value-type="float" office:value="15865.73" table:style-name="ce10">
            <text:p>15.865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PINHEIRO DE LYR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159.5200000000004" table:style-name="ce10">
            <text:p>4.159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76.560000000001" table:style-name="ce10">
            <text:p>29.076,5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29.62" table:style-name="ce12">
            <text:p>-4.129,62</text:p>
          </table:table-cell>
          <table:table-cell office:value-type="float" office:value="-6955.24" table:style-name="ce12">
            <text:p>-6.955,24</text:p>
          </table:table-cell>
          <table:table-cell office:value-type="float" office:value="0" table:style-name="ce13">
            <text:p>0,00</text:p>
          </table:table-cell>
          <table:table-cell office:value-type="float" office:value="-11913.25" table:style-name="ce12">
            <text:p>-11.913,25</text:p>
          </table:table-cell>
          <table:table-cell office:value-type="float" office:value="17163.310000000001" table:style-name="ce10">
            <text:p>17.163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JOSÉ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331.36" table:style-name="ce10">
            <text:p>1.331,36</text:p>
          </table:table-cell>
          <table:table-cell table:style-name="ce9"/>
          <table:table-cell office:value-type="float" office:value="2207.2199999999998" table:style-name="ce10">
            <text:p>2.207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46.73" table:style-name="ce10">
            <text:p>16.646,73</text:p>
          </table:table-cell>
          <table:table-cell office:value-type="float" office:value="-1658.42" table:style-name="ce12">
            <text:p>-1.658,42</text:p>
          </table:table-cell>
          <table:table-cell office:value-type="float" office:value="-2541.17" table:style-name="ce12">
            <text:p>-2.541,17</text:p>
          </table:table-cell>
          <table:table-cell office:value-type="float" office:value="-2009.94" table:style-name="ce12">
            <text:p>-2.009,94</text:p>
          </table:table-cell>
          <table:table-cell office:value-type="float" office:value="0" table:style-name="ce13">
            <text:p>0,00</text:p>
          </table:table-cell>
          <table:table-cell office:value-type="float" office:value="-6209.53" table:style-name="ce12">
            <text:p>-6.209,53</text:p>
          </table:table-cell>
          <table:table-cell office:value-type="float" office:value="10437.200000000001" table:style-name="ce10">
            <text:p>10.437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NUNES BARBOS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425.46" table:style-name="ce10">
            <text:p>6.425,46</text:p>
          </table:table-cell>
          <table:table-cell office:value-type="float" office:value="1379.07" table:style-name="ce10">
            <text:p>1.379,07</text:p>
          </table:table-cell>
          <table:table-cell office:value-type="float" office:value="5314.2" table:style-name="ce10">
            <text:p>5.314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54.59" table:style-name="ce10">
            <text:p>24.754,59</text:p>
          </table:table-cell>
          <table:table-cell office:value-type="float" office:value="-2178.65" table:style-name="ce12">
            <text:p>-2.178,65</text:p>
          </table:table-cell>
          <table:table-cell office:value-type="float" office:value="-3721.21" table:style-name="ce12">
            <text:p>-3.721,21</text:p>
          </table:table-cell>
          <table:table-cell office:value-type="float" office:value="-5870.91" table:style-name="ce12">
            <text:p>-5.870,91</text:p>
          </table:table-cell>
          <table:table-cell office:value-type="float" office:value="0" table:style-name="ce13">
            <text:p>0,00</text:p>
          </table:table-cell>
          <table:table-cell office:value-type="float" office:value="-11770.77" table:style-name="ce12">
            <text:p>-11.770,77</text:p>
          </table:table-cell>
          <table:table-cell office:value-type="float" office:value="12983.82" table:style-name="ce10">
            <text:p>12.983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MESSON DE ATAÍDE GUIMARÃ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DIVISÃO DE GESTÃO DO QUADRO DE SERVIDORES (SEGE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947.37" table:style-name="ce10">
            <text:p>2.947,3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29.52" table:style-name="ce10">
            <text:p>19.429,52</text:p>
          </table:table-cell>
          <table:table-cell office:value-type="float" office:value="-1983.83" table:style-name="ce12">
            <text:p>-1.983,83</text:p>
          </table:table-cell>
          <table:table-cell office:value-type="float" office:value="-3202.95" table:style-name="ce12">
            <text:p>-3.202,95</text:p>
          </table:table-cell>
          <table:table-cell office:value-type="float" office:value="-3592.2" table:style-name="ce12">
            <text:p>-3.592,20</text:p>
          </table:table-cell>
          <table:table-cell office:value-type="float" office:value="0" table:style-name="ce13">
            <text:p>0,00</text:p>
          </table:table-cell>
          <table:table-cell office:value-type="float" office:value="-8778.98" table:style-name="ce12">
            <text:p>-8.778,98</text:p>
          </table:table-cell>
          <table:table-cell office:value-type="float" office:value="10650.54" table:style-name="ce10">
            <text:p>10.650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ER CLOVIS DE ALMEIDA LIM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2628.58" table:style-name="ce10">
            <text:p>2.628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545.62" table:style-name="ce10">
            <text:p>27.545,62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917.2" table:style-name="ce12">
            <text:p>-4.917,20</text:p>
          </table:table-cell>
          <table:table-cell office:value-type="float" office:value="-2282.15" table:style-name="ce12">
            <text:p>-2.282,15</text:p>
          </table:table-cell>
          <table:table-cell office:value-type="float" office:value="0" table:style-name="ce13">
            <text:p>0,00</text:p>
          </table:table-cell>
          <table:table-cell office:value-type="float" office:value="-10884.76" table:style-name="ce12">
            <text:p>-10.884,76</text:p>
          </table:table-cell>
          <table:table-cell office:value-type="float" office:value="16660.86" table:style-name="ce10">
            <text:p>16.660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UY SILV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3454.4" table:style-name="ce10">
            <text:p>3.454,40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33.990000000002" table:style-name="ce10">
            <text:p>17.633,99</text:p>
          </table:table-cell>
          <table:table-cell office:value-type="float" office:value="-1513.38" table:style-name="ce12">
            <text:p>-1.513,38</text:p>
          </table:table-cell>
          <table:table-cell office:value-type="float" office:value="-3354.06" table:style-name="ce12">
            <text:p>-3.354,06</text:p>
          </table:table-cell>
          <table:table-cell office:value-type="float" office:value="-1136.1500000000001" table:style-name="ce12">
            <text:p>-1.136,15</text:p>
          </table:table-cell>
          <table:table-cell office:value-type="float" office:value="0" table:style-name="ce13">
            <text:p>0,00</text:p>
          </table:table-cell>
          <table:table-cell office:value-type="float" office:value="-6003.59" table:style-name="ce12">
            <text:p>-6.003,59</text:p>
          </table:table-cell>
          <table:table-cell office:value-type="float" office:value="11630.4" table:style-name="ce10">
            <text:p>11.630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E MARIA BARBOSA DE ARAÚJ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4.63" table:style-name="ce14">
            <text:p>364,63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13.65" table:style-name="ce10">
            <text:p>12.513,65</text:p>
          </table:table-cell>
          <table:table-cell office:value-type="float" office:value="-678" table:style-name="ce11">
            <text:p>-678,00</text:p>
          </table:table-cell>
          <table:table-cell table:style-name="ce9"/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791.87" table:style-name="ce12">
            <text:p>-1.791,87</text:p>
          </table:table-cell>
          <table:table-cell office:value-type="float" office:value="10721.78" table:style-name="ce10">
            <text:p>10.72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LSON MELO GUIMARÃ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393.8" table:style-name="ce10">
            <text:p>1.393,8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05.0500000000002" table:style-name="ce10">
            <text:p>2.50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38.74" table:style-name="ce10">
            <text:p>5.838,74</text:p>
          </table:table-cell>
          <table:table-cell office:value-type="float" office:value="-466.72" table:style-name="ce11">
            <text:p>-466,72</text:p>
          </table:table-cell>
          <table:table-cell office:value-type="float" office:value="-43.79" table:style-name="ce11">
            <text:p>-43,79</text:p>
          </table:table-cell>
          <table:table-cell office:value-type="float" office:value="-1873.71" table:style-name="ce12">
            <text:p>-1.873,71</text:p>
          </table:table-cell>
          <table:table-cell office:value-type="float" office:value="0" table:style-name="ce13">
            <text:p>0,00</text:p>
          </table:table-cell>
          <table:table-cell office:value-type="float" office:value="-2384.2199999999998" table:style-name="ce12">
            <text:p>-2.384,22</text:p>
          </table:table-cell>
          <table:table-cell office:value-type="float" office:value="3454.52" table:style-name="ce10">
            <text:p>3.45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NE BRAGA QUIRINO LIM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380.49" table:style-name="ce10">
            <text:p>10.380,4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54.78" table:style-name="ce10">
            <text:p>13.554,7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69.6" table:style-name="ce12">
            <text:p>-2.169,60</text:p>
          </table:table-cell>
          <table:table-cell office:value-type="float" office:value="-534.42999999999995" table:style-name="ce11">
            <text:p>-534,43</text:p>
          </table:table-cell>
          <table:table-cell office:value-type="float" office:value="0" table:style-name="ce13">
            <text:p>0,00</text:p>
          </table:table-cell>
          <table:table-cell office:value-type="float" office:value="-3532.42" table:style-name="ce12">
            <text:p>-3.532,42</text:p>
          </table:table-cell>
          <table:table-cell office:value-type="float" office:value="10022.36" table:style-name="ce10">
            <text:p>10.02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QUELINE COSTA BERESFORD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187.32" table:style-name="ce10">
            <text:p>10.187,32</text:p>
          </table:table-cell>
          <table:table-cell office:value-type="float" office:value="7139.15" table:style-name="ce10">
            <text:p>7.139,15</text:p>
          </table:table-cell>
          <table:table-cell table:style-name="ce9"/>
          <table:table-cell office:value-type="float" office:value="614.34" table:style-name="ce14">
            <text:p>614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40.810000000001" table:style-name="ce10">
            <text:p>17.940,81</text:p>
          </table:table-cell>
          <table:table-cell office:value-type="float" office:value="-1588.49" table:style-name="ce12">
            <text:p>-1.588,49</text:p>
          </table:table-cell>
          <table:table-cell office:value-type="float" office:value="-3406.45" table:style-name="ce12">
            <text:p>-3.406,45</text:p>
          </table:table-cell>
          <table:table-cell office:value-type="float" office:value="-7008.19" table:style-name="ce12">
            <text:p>-7.008,19</text:p>
          </table:table-cell>
          <table:table-cell office:value-type="float" office:value="0" table:style-name="ce13">
            <text:p>0,00</text:p>
          </table:table-cell>
          <table:table-cell office:value-type="float" office:value="-12003.13" table:style-name="ce12">
            <text:p>-12.003,13</text:p>
          </table:table-cell>
          <table:table-cell office:value-type="float" office:value="5937.68" table:style-name="ce10">
            <text:p>5.937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YRO DE MÉLO CAVALCANTI FILH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448.22" table:style-name="ce10">
            <text:p>3.448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95.24" table:style-name="ce10">
            <text:p>25.695,24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19.13" table:style-name="ce12">
            <text:p>-4.319,13</text:p>
          </table:table-cell>
          <table:table-cell office:value-type="float" office:value="-2013.73" table:style-name="ce12">
            <text:p>-2.013,73</text:p>
          </table:table-cell>
          <table:table-cell office:value-type="float" office:value="0" table:style-name="ce13">
            <text:p>0,00</text:p>
          </table:table-cell>
          <table:table-cell office:value-type="float" office:value="-9523.06" table:style-name="ce12">
            <text:p>-9.523,06</text:p>
          </table:table-cell>
          <table:table-cell office:value-type="float" office:value="16172.18" table:style-name="ce10">
            <text:p>16.172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EFFERSON CARVALHEDO STUDA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9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71.98" table:style-name="ce10">
            <text:p>2.471,9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646.74" table:style-name="ce10">
            <text:p>2.64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52.38" table:style-name="ce10">
            <text:p>18.252,38</text:p>
          </table:table-cell>
          <table:table-cell office:value-type="float" office:value="-1905.39" table:style-name="ce12">
            <text:p>-1.905,39</text:p>
          </table:table-cell>
          <table:table-cell office:value-type="float" office:value="-2793.93" table:style-name="ce12">
            <text:p>-2.793,93</text:p>
          </table:table-cell>
          <table:table-cell office:value-type="float" office:value="-4559.0600000000004" table:style-name="ce12">
            <text:p>-4.559,06</text:p>
          </table:table-cell>
          <table:table-cell office:value-type="float" office:value="0" table:style-name="ce13">
            <text:p>0,00</text:p>
          </table:table-cell>
          <table:table-cell office:value-type="float" office:value="-9258.3799999999992" table:style-name="ce12">
            <text:p>-9.258,38</text:p>
          </table:table-cell>
          <table:table-cell office:value-type="float" office:value="8994" table:style-name="ce10">
            <text:p>8.994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ALBERTO MEZZO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9ª VT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4125.16" table:style-name="ce10">
            <text:p>4.125,16</text:p>
          </table:table-cell>
          <table:table-cell table:style-name="ce9"/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28.919999999998" table:style-name="ce10">
            <text:p>19.428,92</text:p>
          </table:table-cell>
          <table:table-cell office:value-type="float" office:value="-1869.67" table:style-name="ce12">
            <text:p>-1.869,67</text:p>
          </table:table-cell>
          <table:table-cell office:value-type="float" office:value="-3427.58" table:style-name="ce12">
            <text:p>-3.427,58</text:p>
          </table:table-cell>
          <table:table-cell office:value-type="float" office:value="-1688.04" table:style-name="ce12">
            <text:p>-1.688,04</text:p>
          </table:table-cell>
          <table:table-cell office:value-type="float" office:value="0" table:style-name="ce13">
            <text:p>0,00</text:p>
          </table:table-cell>
          <table:table-cell office:value-type="float" office:value="-6985.29" table:style-name="ce12">
            <text:p>-6.985,29</text:p>
          </table:table-cell>
          <table:table-cell office:value-type="float" office:value="12443.63" table:style-name="ce10">
            <text:p>12.443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E VASCONCEL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4206.0200000000004" table:style-name="ce10">
            <text:p>4.206,02</text:p>
          </table:table-cell>
          <table:table-cell table:style-name="ce9"/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52.099999999999" table:style-name="ce10">
            <text:p>18.052,10</text:p>
          </table:table-cell>
          <table:table-cell office:value-type="float" office:value="-1830.68" table:style-name="ce12">
            <text:p>-1.830,68</text:p>
          </table:table-cell>
          <table:table-cell office:value-type="float" office:value="-2350.25" table:style-name="ce12">
            <text:p>-2.350,25</text:p>
          </table:table-cell>
          <table:table-cell office:value-type="float" office:value="-2436.7399999999998" table:style-name="ce12">
            <text:p>-2.436,74</text:p>
          </table:table-cell>
          <table:table-cell office:value-type="float" office:value="0" table:style-name="ce13">
            <text:p>0,00</text:p>
          </table:table-cell>
          <table:table-cell office:value-type="float" office:value="-6617.67" table:style-name="ce12">
            <text:p>-6.617,67</text:p>
          </table:table-cell>
          <table:table-cell office:value-type="float" office:value="11434.43" table:style-name="ce10">
            <text:p>11.434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OSCO PASTOR GONÇALV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44.34" table:style-name="ce10">
            <text:p>3.744,34</text:p>
          </table:table-cell>
          <table:table-cell table:style-name="ce9"/>
          <table:table-cell office:value-type="float" office:value="1757.61" table:style-name="ce10">
            <text:p>1.75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56.54" table:style-name="ce10">
            <text:p>17.256,54</text:p>
          </table:table-cell>
          <table:table-cell office:value-type="float" office:value="-1286.94" table:style-name="ce12">
            <text:p>-1.286,94</text:p>
          </table:table-cell>
          <table:table-cell table:style-name="ce9"/>
          <table:table-cell office:value-type="float" office:value="-2683.35" table:style-name="ce12">
            <text:p>-2.683,35</text:p>
          </table:table-cell>
          <table:table-cell office:value-type="float" office:value="0" table:style-name="ce13">
            <text:p>0,00</text:p>
          </table:table-cell>
          <table:table-cell office:value-type="float" office:value="-3970.29" table:style-name="ce12">
            <text:p>-3.970,29</text:p>
          </table:table-cell>
          <table:table-cell office:value-type="float" office:value="13286.25" table:style-name="ce10">
            <text:p>13.286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CARLO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947.9" table:style-name="ce10">
            <text:p>1.947,90</text:p>
          </table:table-cell>
          <table:table-cell table:style-name="ce9"/>
          <table:table-cell office:value-type="float" office:value="3667.05" table:style-name="ce10">
            <text:p>3.667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12.02" table:style-name="ce10">
            <text:p>17.512,02</text:p>
          </table:table-cell>
          <table:table-cell office:value-type="float" office:value="-1818.92" table:style-name="ce12">
            <text:p>-1.818,92</text:p>
          </table:table-cell>
          <table:table-cell office:value-type="float" office:value="-2229.25" table:style-name="ce12">
            <text:p>-2.229,25</text:p>
          </table:table-cell>
          <table:table-cell office:value-type="float" office:value="-5139.21" table:style-name="ce12">
            <text:p>-5.139,21</text:p>
          </table:table-cell>
          <table:table-cell office:value-type="float" office:value="0" table:style-name="ce13">
            <text:p>0,00</text:p>
          </table:table-cell>
          <table:table-cell office:value-type="float" office:value="-9187.3799999999992" table:style-name="ce12">
            <text:p>-9.187,38</text:p>
          </table:table-cell>
          <table:table-cell office:value-type="float" office:value="8324.64" table:style-name="ce10">
            <text:p>8.324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ELIPE BRAGA VALCÁCER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47" table:style-name="ce10">
            <text:p>2.54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06.6" table:style-name="ce10">
            <text:p>24.006,6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26.34" table:style-name="ce12">
            <text:p>-4.226,34</text:p>
          </table:table-cell>
          <table:table-cell office:value-type="float" office:value="-4855.47" table:style-name="ce12">
            <text:p>-4.855,47</text:p>
          </table:table-cell>
          <table:table-cell office:value-type="float" office:value="0" table:style-name="ce13">
            <text:p>0,00</text:p>
          </table:table-cell>
          <table:table-cell office:value-type="float" office:value="-11822" table:style-name="ce12">
            <text:p>-11.822,00</text:p>
          </table:table-cell>
          <table:table-cell office:value-type="float" office:value="12184.6" table:style-name="ce10">
            <text:p>12.184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ONTES CEZAR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607.83" table:style-name="ce10">
            <text:p>3.607,8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066.06" table:style-name="ce10">
            <text:p>2.06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370.839999999997" table:style-name="ce10">
            <text:p>33.370,84</text:p>
          </table:table-cell>
          <table:table-cell office:value-type="float" office:value="-3335.48" table:style-name="ce12">
            <text:p>-3.335,48</text:p>
          </table:table-cell>
          <table:table-cell office:value-type="float" office:value="-6770.06" table:style-name="ce12">
            <text:p>-6.770,06</text:p>
          </table:table-cell>
          <table:table-cell office:value-type="float" office:value="-3065.84" table:style-name="ce12">
            <text:p>-3.065,84</text:p>
          </table:table-cell>
          <table:table-cell office:value-type="float" office:value="0" table:style-name="ce13">
            <text:p>0,00</text:p>
          </table:table-cell>
          <table:table-cell office:value-type="float" office:value="-13171.38" table:style-name="ce12">
            <text:p>-13.171,38</text:p>
          </table:table-cell>
          <table:table-cell office:value-type="float" office:value="20199.46" table:style-name="ce10">
            <text:p>20.199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GABRIEL CAMPOS DE OLIVEIRA NETO</text:p>
          </table:table-cell>
          <table:table-cell office:value-type="string" table:style-name="ce8">
            <text:p>TÉCNICO JUDICIÁRIO - NÍVEL MÉDIO B9</text:p>
          </table:table-cell>
          <table:table-cell table:style-name="ce9"/>
          <table:table-cell office:value-type="float" office:value="10537.7" table:style-name="ce10">
            <text:p>10.537,70</text:p>
          </table:table-cell>
          <table:table-cell table:number-columns-repeated="2" table:style-name="ce9"/>
          <table:table-cell office:value-type="float" office:value="2522.54" table:style-name="ce10">
            <text:p>2.522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60.24" table:style-name="ce10">
            <text:p>13.060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81.35" table:style-name="ce12">
            <text:p>-1.681,35</text:p>
          </table:table-cell>
          <table:table-cell office:value-type="float" office:value="-1342" table:style-name="ce12">
            <text:p>-1.342,00</text:p>
          </table:table-cell>
          <table:table-cell office:value-type="float" office:value="0" table:style-name="ce13">
            <text:p>0,00</text:p>
          </table:table-cell>
          <table:table-cell office:value-type="float" office:value="-3851.74" table:style-name="ce12">
            <text:p>-3.851,74</text:p>
          </table:table-cell>
          <table:table-cell office:value-type="float" office:value="9208.5" table:style-name="ce10">
            <text:p>9.20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IURI JIVAGO MALHEIROS DE MELL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9363.86" table:style-name="ce10">
            <text:p>19.363,86</text:p>
          </table:table-cell>
          <table:table-cell table:number-columns-repeated="2" table:style-name="ce9"/>
          <table:table-cell office:value-type="float" office:value="2358.91" table:style-name="ce10">
            <text:p>2.35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22.77" table:style-name="ce10">
            <text:p>21.722,7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597.87" table:style-name="ce12">
            <text:p>-3.597,87</text:p>
          </table:table-cell>
          <table:table-cell office:value-type="float" office:value="-2630.52" table:style-name="ce12">
            <text:p>-2.630,52</text:p>
          </table:table-cell>
          <table:table-cell office:value-type="float" office:value="0" table:style-name="ce13">
            <text:p>0,00</text:p>
          </table:table-cell>
          <table:table-cell office:value-type="float" office:value="-8968.58" table:style-name="ce12">
            <text:p>-8.968,58</text:p>
          </table:table-cell>
          <table:table-cell office:value-type="float" office:value="12754.19" table:style-name="ce10">
            <text:p>12.754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JOSÉ DE ALBUQUERQUE SAMPAI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25.05" table:style-name="ce10">
            <text:p>2.72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29.81" table:style-name="ce10">
            <text:p>23.429,8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14.49" table:style-name="ce12">
            <text:p>-3.914,49</text:p>
          </table:table-cell>
          <table:table-cell office:value-type="float" office:value="-1825.32" table:style-name="ce12">
            <text:p>-1.825,32</text:p>
          </table:table-cell>
          <table:table-cell office:value-type="float" office:value="0" table:style-name="ce13">
            <text:p>0,00</text:p>
          </table:table-cell>
          <table:table-cell office:value-type="float" office:value="-8480" table:style-name="ce12">
            <text:p>-8.480,00</text:p>
          </table:table-cell>
          <table:table-cell office:value-type="float" office:value="14949.81" table:style-name="ce10">
            <text:p>14.949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UIZ ARAÚJO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AÇÕES E ORÇAMENTO DE TIC (SETIC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3221.92" table:style-name="ce10">
            <text:p>3.221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29.76" table:style-name="ce10">
            <text:p>1.629,76</text:p>
          </table:table-cell>
          <table:table-cell office:value-type="float" office:value="862.82" table:number-columns-spanned="2" table:number-rows-spanned="1" table:style-name="ce27">
            <text:p>862,82</text:p>
          </table:table-cell>
          <table:covered-table-cell/>
          <table:table-cell table:style-name="ce9"/>
          <table:table-cell office:value-type="float" office:value="19337.740000000002" table:style-name="ce10">
            <text:p>19.337,74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395.57" table:style-name="ce12">
            <text:p>-3.395,57</text:p>
          </table:table-cell>
          <table:table-cell office:value-type="float" office:value="-1217.03" table:style-name="ce12">
            <text:p>-1.217,03</text:p>
          </table:table-cell>
          <table:table-cell office:value-type="float" office:value="0" table:style-name="ce13">
            <text:p>0,00</text:p>
          </table:table-cell>
          <table:table-cell office:value-type="float" office:value="-6622.14" table:style-name="ce12">
            <text:p>-6.622,14</text:p>
          </table:table-cell>
          <table:table-cell office:value-type="float" office:value="12715.6" table:style-name="ce10">
            <text:p>12.715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VITAL DE SANTA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700.2700000000004" table:style-name="ce10">
            <text:p>4.700,2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30.36" table:style-name="ce10">
            <text:p>27.630,36</text:p>
          </table:table-cell>
          <table:table-cell office:value-type="float" office:value="-3087.31" table:style-name="ce12">
            <text:p>-3.087,31</text:p>
          </table:table-cell>
          <table:table-cell office:value-type="float" office:value="-4943.54" table:style-name="ce12">
            <text:p>-4.943,5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445.61" table:style-name="ce12">
            <text:p>-10.445,61</text:p>
          </table:table-cell>
          <table:table-cell office:value-type="float" office:value="17184.75" table:style-name="ce10">
            <text:p>17.184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EL MACHADO DA SILV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312.59" table:style-name="ce10">
            <text:p>10.312,59</text:p>
          </table:table-cell>
          <table:table-cell office:value-type="float" office:value="7398.87" table:style-name="ce10">
            <text:p>7.398,87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741.1" table:style-name="ce10">
            <text:p>31.741,10</text:p>
          </table:table-cell>
          <table:table-cell office:value-type="float" office:value="-2746" table:style-name="ce12">
            <text:p>-2.746,00</text:p>
          </table:table-cell>
          <table:table-cell office:value-type="float" office:value="-6426.52" table:style-name="ce12">
            <text:p>-6.426,52</text:p>
          </table:table-cell>
          <table:table-cell office:value-type="float" office:value="-5074.53" table:style-name="ce12">
            <text:p>-5.074,53</text:p>
          </table:table-cell>
          <table:table-cell office:value-type="float" office:value="0" table:style-name="ce13">
            <text:p>0,00</text:p>
          </table:table-cell>
          <table:table-cell office:value-type="float" office:value="-14247.05" table:style-name="ce12">
            <text:p>-14.247,05</text:p>
          </table:table-cell>
          <table:table-cell office:value-type="float" office:value="17494.05" table:style-name="ce10">
            <text:p>17.494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ALFREDO CALHEIROS SALGU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1035.76" table:style-name="ce10">
            <text:p>1.035,76</text:p>
          </table:table-cell>
          <table:table-cell table:style-name="ce9"/>
          <table:table-cell office:value-type="float" office:value="3887.27" table:style-name="ce10">
            <text:p>3.887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21.16" table:style-name="ce10">
            <text:p>18.221,16</text:p>
          </table:table-cell>
          <table:table-cell office:value-type="float" office:value="-1648.83" table:style-name="ce12">
            <text:p>-1.648,83</text:p>
          </table:table-cell>
          <table:table-cell office:value-type="float" office:value="-2149.52" table:style-name="ce12">
            <text:p>-2.149,52</text:p>
          </table:table-cell>
          <table:table-cell office:value-type="float" office:value="-1197.6300000000001" table:style-name="ce12">
            <text:p>-1.197,63</text:p>
          </table:table-cell>
          <table:table-cell office:value-type="float" office:value="0" table:style-name="ce13">
            <text:p>0,00</text:p>
          </table:table-cell>
          <table:table-cell office:value-type="float" office:value="-4995.9799999999996" table:style-name="ce12">
            <text:p>-4.995,98</text:p>
          </table:table-cell>
          <table:table-cell office:value-type="float" office:value="13225.18" table:style-name="ce10">
            <text:p>13.225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DE MELO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791.35" table:style-name="ce10">
            <text:p>1.791,3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405.79" table:style-name="ce10">
            <text:p>2.40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76.21" table:style-name="ce10">
            <text:p>5.576,21</text:p>
          </table:table-cell>
          <table:table-cell office:value-type="float" office:value="-289.45" table:style-name="ce11">
            <text:p>-289,45</text:p>
          </table:table-cell>
          <table:table-cell office:value-type="float" office:value="-16.399999999999999" table:style-name="ce11">
            <text:p>-16,40</text:p>
          </table:table-cell>
          <table:table-cell office:value-type="float" office:value="-1827.16" table:style-name="ce12">
            <text:p>-1.827,16</text:p>
          </table:table-cell>
          <table:table-cell office:value-type="float" office:value="0" table:style-name="ce13">
            <text:p>0,00</text:p>
          </table:table-cell>
          <table:table-cell office:value-type="float" office:value="-2133.0100000000002" table:style-name="ce12">
            <text:p>-2.133,01</text:p>
          </table:table-cell>
          <table:table-cell office:value-type="float" office:value="3443.2" table:style-name="ce10">
            <text:p>3.443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PEDROSA MENDE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75.76" table:style-name="ce10">
            <text:p>3.775,76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40.17" table:style-name="ce10">
            <text:p>1.94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41.759999999998" table:style-name="ce10">
            <text:p>26.941,76</text:p>
          </table:table-cell>
          <table:table-cell office:value-type="float" office:value="-3363.19" table:style-name="ce12">
            <text:p>-3.363,19</text:p>
          </table:table-cell>
          <table:table-cell office:value-type="float" office:value="-4518.7299999999996" table:style-name="ce12">
            <text:p>-4.518,73</text:p>
          </table:table-cell>
          <table:table-cell office:value-type="float" office:value="-2997.44" table:style-name="ce12">
            <text:p>-2.997,44</text:p>
          </table:table-cell>
          <table:table-cell office:value-type="float" office:value="0" table:style-name="ce13">
            <text:p>0,00</text:p>
          </table:table-cell>
          <table:table-cell office:value-type="float" office:value="-10879.36" table:style-name="ce12">
            <text:p>-10.879,36</text:p>
          </table:table-cell>
          <table:table-cell office:value-type="float" office:value="16062.4" table:style-name="ce10">
            <text:p>16.062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DELSON GOMES ROCH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2825.47" table:style-name="ce10">
            <text:p>2.825,47</text:p>
          </table:table-cell>
          <table:table-cell table:style-name="ce9"/>
          <table:table-cell office:value-type="float" office:value="2949.07" table:style-name="ce10">
            <text:p>2.949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03.37" table:style-name="ce10">
            <text:p>27.203,37</text:p>
          </table:table-cell>
          <table:table-cell office:value-type="float" office:value="-3559.97" table:style-name="ce12">
            <text:p>-3.559,97</text:p>
          </table:table-cell>
          <table:table-cell office:value-type="float" office:value="-4821.58" table:style-name="ce12">
            <text:p>-4.821,58</text:p>
          </table:table-cell>
          <table:table-cell office:value-type="float" office:value="-8339.27" table:style-name="ce12">
            <text:p>-8.339,27</text:p>
          </table:table-cell>
          <table:table-cell office:value-type="float" office:value="0" table:style-name="ce13">
            <text:p>0,00</text:p>
          </table:table-cell>
          <table:table-cell office:value-type="float" office:value="-16720.82" table:style-name="ce12">
            <text:p>-16.720,82</text:p>
          </table:table-cell>
          <table:table-cell office:value-type="float" office:value="10482.549999999999" table:style-name="ce10">
            <text:p>10.48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PATRIOTA DE OLIV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7.61" table:style-name="ce10">
            <text:p>2.847,6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49.76" table:style-name="ce10">
            <text:p>1.84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91.849999999999" table:style-name="ce10">
            <text:p>18.391,85</text:p>
          </table:table-cell>
          <table:table-cell office:value-type="float" office:value="-1967.37" table:style-name="ce12">
            <text:p>-1.967,37</text:p>
          </table:table-cell>
          <table:table-cell office:value-type="float" office:value="-2163.44" table:style-name="ce12">
            <text:p>-2.163,44</text:p>
          </table:table-cell>
          <table:table-cell office:value-type="float" office:value="-2167.6999999999998" table:style-name="ce12">
            <text:p>-2.167,70</text:p>
          </table:table-cell>
          <table:table-cell office:value-type="float" office:value="0" table:style-name="ce13">
            <text:p>0,00</text:p>
          </table:table-cell>
          <table:table-cell office:value-type="float" office:value="-6298.51" table:style-name="ce12">
            <text:p>-6.298,51</text:p>
          </table:table-cell>
          <table:table-cell office:value-type="float" office:value="12093.34" table:style-name="ce10">
            <text:p>12.093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XISTO DE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5452.78" table:style-name="ce10">
            <text:p>5.452,78</text:p>
          </table:table-cell>
          <table:table-cell table:style-name="ce9"/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47.650000000001" table:style-name="ce10">
            <text:p>20.947,65</text:p>
          </table:table-cell>
          <table:table-cell office:value-type="float" office:value="-2040.89" table:style-name="ce12">
            <text:p>-2.040,89</text:p>
          </table:table-cell>
          <table:table-cell office:value-type="float" office:value="-3673.76" table:style-name="ce12">
            <text:p>-3.673,76</text:p>
          </table:table-cell>
          <table:table-cell office:value-type="float" office:value="-2519.48" table:style-name="ce12">
            <text:p>-2.519,48</text:p>
          </table:table-cell>
          <table:table-cell office:value-type="float" office:value="0" table:style-name="ce13">
            <text:p>0,00</text:p>
          </table:table-cell>
          <table:table-cell office:value-type="float" office:value="-8234.1299999999992" table:style-name="ce12">
            <text:p>-8.234,13</text:p>
          </table:table-cell>
          <table:table-cell office:value-type="float" office:value="12713.52" table:style-name="ce10">
            <text:p>12.71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EXANDRE MAGALHÃES DE AZEVE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1787.14" table:style-name="ce10">
            <text:p>1.78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32.76" table:style-name="ce10">
            <text:p>15.132,76</text:p>
          </table:table-cell>
          <table:table-cell office:value-type="float" office:value="-1494.84" table:style-name="ce12">
            <text:p>-1.494,84</text:p>
          </table:table-cell>
          <table:table-cell office:value-type="float" office:value="-2129.42" table:style-name="ce12">
            <text:p>-2.129,42</text:p>
          </table:table-cell>
          <table:table-cell office:value-type="float" office:value="-1446.92" table:style-name="ce12">
            <text:p>-1.446,92</text:p>
          </table:table-cell>
          <table:table-cell office:value-type="float" office:value="0" table:style-name="ce13">
            <text:p>0,00</text:p>
          </table:table-cell>
          <table:table-cell office:value-type="float" office:value="-5071.18" table:style-name="ce12">
            <text:p>-5.071,18</text:p>
          </table:table-cell>
          <table:table-cell office:value-type="float" office:value="10061.58" table:style-name="ce10">
            <text:p>10.061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ISSON PINHEIRO DE ARAÚJ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16.7399999999998" table:style-name="ce10">
            <text:p>2.41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65.59" table:style-name="ce10">
            <text:p>19.665,5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89.85" table:style-name="ce12">
            <text:p>-3.489,85</text:p>
          </table:table-cell>
          <table:table-cell office:value-type="float" office:value="-3574.42" table:style-name="ce12">
            <text:p>-3.574,42</text:p>
          </table:table-cell>
          <table:table-cell office:value-type="float" office:value="0" table:style-name="ce13">
            <text:p>0,00</text:p>
          </table:table-cell>
          <table:table-cell office:value-type="float" office:value="-7892.66" table:style-name="ce12">
            <text:p>-7.892,66</text:p>
          </table:table-cell>
          <table:table-cell office:value-type="float" office:value="11772.93" table:style-name="ce10">
            <text:p>11.772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6745.04" table:style-name="ce10">
            <text:p>16.745,04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82.650000000001" table:style-name="ce10">
            <text:p>18.282,65</text:p>
          </table:table-cell>
          <table:table-cell table:style-name="ce9"/>
          <table:table-cell office:value-type="float" office:value="-827.75" table:style-name="ce11">
            <text:p>-827,75</text:p>
          </table:table-cell>
          <table:table-cell office:value-type="float" office:value="-2859.28" table:style-name="ce12">
            <text:p>-2.859,28</text:p>
          </table:table-cell>
          <table:table-cell office:value-type="float" office:value="0" table:style-name="ce13">
            <text:p>0,00</text:p>
          </table:table-cell>
          <table:table-cell office:value-type="float" office:value="-3687.03" table:style-name="ce12">
            <text:p>-3.687,03</text:p>
          </table:table-cell>
          <table:table-cell office:value-type="float" office:value="14595.62" table:style-name="ce10">
            <text:p>14.595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ÂNGELO DE ARAÚJ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2288.2399999999998" table:style-name="ce10">
            <text:p>2.288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48.25" table:style-name="ce10">
            <text:p>24.948,25</text:p>
          </table:table-cell>
          <table:table-cell office:value-type="float" office:value="-2468.52" table:style-name="ce12">
            <text:p>-2.468,52</text:p>
          </table:table-cell>
          <table:table-cell office:value-type="float" office:value="-4055.43" table:style-name="ce12">
            <text:p>-4.055,43</text:p>
          </table:table-cell>
          <table:table-cell office:value-type="float" office:value="-3200.11" table:style-name="ce12">
            <text:p>-3.200,11</text:p>
          </table:table-cell>
          <table:table-cell office:value-type="float" office:value="0" table:style-name="ce13">
            <text:p>0,00</text:p>
          </table:table-cell>
          <table:table-cell office:value-type="float" office:value="-9724.06" table:style-name="ce12">
            <text:p>-9.724,06</text:p>
          </table:table-cell>
          <table:table-cell office:value-type="float" office:value="15224.19" table:style-name="ce10">
            <text:p>15.224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NTÔNIO JACINTO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491.91" table:style-name="ce10">
            <text:p>3.491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24.42" table:style-name="ce10">
            <text:p>1.52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92.080000000002" table:style-name="ce10">
            <text:p>18.592,08</text:p>
          </table:table-cell>
          <table:table-cell office:value-type="float" office:value="-2054.09" table:style-name="ce12">
            <text:p>-2.054,09</text:p>
          </table:table-cell>
          <table:table-cell office:value-type="float" office:value="-3259.37" table:style-name="ce12">
            <text:p>-3.259,37</text:p>
          </table:table-cell>
          <table:table-cell office:value-type="float" office:value="-4770.6099999999997" table:style-name="ce12">
            <text:p>-4.770,61</text:p>
          </table:table-cell>
          <table:table-cell office:value-type="float" office:value="0" table:style-name="ce13">
            <text:p>0,00</text:p>
          </table:table-cell>
          <table:table-cell office:value-type="float" office:value="-10084.07" table:style-name="ce12">
            <text:p>-10.084,07</text:p>
          </table:table-cell>
          <table:table-cell office:value-type="float" office:value="8508.01" table:style-name="ce10">
            <text:p>8.50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RMANDO DE OLIVEIR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79.21" table:style-name="ce10">
            <text:p>2.979,2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754.42" table:style-name="ce10">
            <text:p>1.75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70.59" table:style-name="ce10">
            <text:p>18.570,59</text:p>
          </table:table-cell>
          <table:table-cell office:value-type="float" office:value="-1989.09" table:style-name="ce12">
            <text:p>-1.989,09</text:p>
          </table:table-cell>
          <table:table-cell office:value-type="float" office:value="-2770.51" table:style-name="ce12">
            <text:p>-2.770,51</text:p>
          </table:table-cell>
          <table:table-cell office:value-type="float" office:value="-3232.79" table:style-name="ce12">
            <text:p>-3.232,79</text:p>
          </table:table-cell>
          <table:table-cell office:value-type="float" office:value="0" table:style-name="ce13">
            <text:p>0,00</text:p>
          </table:table-cell>
          <table:table-cell office:value-type="float" office:value="-7992.39" table:style-name="ce12">
            <text:p>-7.992,39</text:p>
          </table:table-cell>
          <table:table-cell office:value-type="float" office:value="10578.2" table:style-name="ce10">
            <text:p>10.578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ERNARDO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3131.9" table:style-name="ce10">
            <text:p>13.131,90</text:p>
          </table:table-cell>
          <table:table-cell office:value-type="float" office:value="1147.95" table:style-name="ce10">
            <text:p>1.147,95</text:p>
          </table:table-cell>
          <table:table-cell table:style-name="ce9"/>
          <table:table-cell office:value-type="float" office:value="2426.7399999999998" table:style-name="ce10">
            <text:p>2.42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06.59" table:style-name="ce10">
            <text:p>16.706,59</text:p>
          </table:table-cell>
          <table:table-cell office:value-type="float" office:value="-1628.16" table:style-name="ce12">
            <text:p>-1.628,16</text:p>
          </table:table-cell>
          <table:table-cell office:value-type="float" office:value="-2505.58" table:style-name="ce12">
            <text:p>-2.505,58</text:p>
          </table:table-cell>
          <table:table-cell office:value-type="float" office:value="-2457.3000000000002" table:style-name="ce12">
            <text:p>-2.457,30</text:p>
          </table:table-cell>
          <table:table-cell office:value-type="float" office:value="0" table:style-name="ce13">
            <text:p>0,00</text:p>
          </table:table-cell>
          <table:table-cell office:value-type="float" office:value="-6591.04" table:style-name="ce12">
            <text:p>-6.591,04</text:p>
          </table:table-cell>
          <table:table-cell office:value-type="float" office:value="10115.549999999999" table:style-name="ce10">
            <text:p>10.115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OSCO RIBA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169.1" table:style-name="ce10">
            <text:p>22.169,10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3214" table:style-name="ce10">
            <text:p>3.214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39.22" table:style-name="ce10">
            <text:p>29.039,22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27.6400000000003" table:style-name="ce12">
            <text:p>-5.127,64</text:p>
          </table:table-cell>
          <table:table-cell office:value-type="float" office:value="-2657.7" table:style-name="ce12">
            <text:p>-2.657,70</text:p>
          </table:table-cell>
          <table:table-cell office:value-type="float" office:value="0" table:style-name="ce13">
            <text:p>0,00</text:p>
          </table:table-cell>
          <table:table-cell office:value-type="float" office:value="-11613.69" table:style-name="ce12">
            <text:p>-11.613,69</text:p>
          </table:table-cell>
          <table:table-cell office:value-type="float" office:value="17425.53" table:style-name="ce10">
            <text:p>17.425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D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2UNP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333.56" table:style-name="ce10">
            <text:p>3.33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67.03" table:style-name="ce10">
            <text:p>6.167,03</text:p>
          </table:table-cell>
          <table:table-cell office:value-type="float" office:value="-203.62" table:style-name="ce11">
            <text:p>-203,62</text:p>
          </table:table-cell>
          <table:table-cell office:value-type="float" office:value="-40.22" table:style-name="ce11">
            <text:p>-40,22</text:p>
          </table:table-cell>
          <table:table-cell office:value-type="float" office:value="-1598.16" table:style-name="ce12">
            <text:p>-1.598,16</text:p>
          </table:table-cell>
          <table:table-cell office:value-type="float" office:value="0" table:style-name="ce13">
            <text:p>0,00</text:p>
          </table:table-cell>
          <table:table-cell office:value-type="float" office:value="-1842" table:style-name="ce12">
            <text:p>-1.842,00</text:p>
          </table:table-cell>
          <table:table-cell office:value-type="float" office:value="4325.03" table:style-name="ce10">
            <text:p>4.32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NICÁCIO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2389.86" table:style-name="ce10">
            <text:p>2.389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2.39" table:style-name="ce10">
            <text:p>19.052,39</text:p>
          </table:table-cell>
          <table:table-cell office:value-type="float" office:value="-2033.05" table:style-name="ce12">
            <text:p>-2.033,05</text:p>
          </table:table-cell>
          <table:table-cell office:value-type="float" office:value="-3049.47" table:style-name="ce12">
            <text:p>-3.049,47</text:p>
          </table:table-cell>
          <table:table-cell office:value-type="float" office:value="-5233.71" table:style-name="ce12">
            <text:p>-5.233,71</text:p>
          </table:table-cell>
          <table:table-cell office:value-type="float" office:value="0" table:style-name="ce13">
            <text:p>0,00</text:p>
          </table:table-cell>
          <table:table-cell office:value-type="float" office:value="-10316.23" table:style-name="ce12">
            <text:p>-10.316,23</text:p>
          </table:table-cell>
          <table:table-cell office:value-type="float" office:value="8736.16" table:style-name="ce10">
            <text:p>8.736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ÍCERO PEIXOTO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66.11" table:style-name="ce10">
            <text:p>1.66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53.24" table:style-name="ce10">
            <text:p>14.653,2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36.04" table:style-name="ce12">
            <text:p>-2.236,04</text:p>
          </table:table-cell>
          <table:table-cell office:value-type="float" office:value="-891.95" table:style-name="ce11">
            <text:p>-891,95</text:p>
          </table:table-cell>
          <table:table-cell office:value-type="float" office:value="0" table:style-name="ce13">
            <text:p>0,00</text:p>
          </table:table-cell>
          <table:table-cell office:value-type="float" office:value="-4633.16" table:style-name="ce12">
            <text:p>-4.633,16</text:p>
          </table:table-cell>
          <table:table-cell office:value-type="float" office:value="10020.08" table:style-name="ce10">
            <text:p>10.020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RIGLEIDSON D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2087.05" table:style-name="ce10">
            <text:p>12.087,0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696.42" table:style-name="ce10">
            <text:p>2.69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05.39" table:style-name="ce10">
            <text:p>18.005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56.39" table:style-name="ce12">
            <text:p>-2.956,39</text:p>
          </table:table-cell>
          <table:table-cell office:value-type="float" office:value="-3108.96" table:style-name="ce12">
            <text:p>-3.108,96</text:p>
          </table:table-cell>
          <table:table-cell office:value-type="float" office:value="0" table:style-name="ce13">
            <text:p>0,00</text:p>
          </table:table-cell>
          <table:table-cell office:value-type="float" office:value="-6893.74" table:style-name="ce12">
            <text:p>-6.893,74</text:p>
          </table:table-cell>
          <table:table-cell office:value-type="float" office:value="11111.65" table:style-name="ce10">
            <text:p>11.11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XPEDITO DE SÁ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2250.8000000000002" table:style-name="ce10">
            <text:p>2.250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99.26" table:style-name="ce10">
            <text:p>12.899,26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637.01" table:style-name="ce12">
            <text:p>-1.637,01</text:p>
          </table:table-cell>
          <table:table-cell office:value-type="float" office:value="-3420.37" table:style-name="ce12">
            <text:p>-3.420,37</text:p>
          </table:table-cell>
          <table:table-cell office:value-type="float" office:value="0" table:style-name="ce13">
            <text:p>0,00</text:p>
          </table:table-cell>
          <table:table-cell office:value-type="float" office:value="-6402.16" table:style-name="ce12">
            <text:p>-6.402,16</text:p>
          </table:table-cell>
          <table:table-cell office:value-type="float" office:value="6497.1" table:style-name="ce10">
            <text:p>6.497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FEIJÓ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-ARA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774.73" table:style-name="ce10">
            <text:p>2.77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94.78" table:style-name="ce10">
            <text:p>19.294,78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016.76" table:style-name="ce12">
            <text:p>-3.016,76</text:p>
          </table:table-cell>
          <table:table-cell office:value-type="float" office:value="-3341.2" table:style-name="ce12">
            <text:p>-3.341,20</text:p>
          </table:table-cell>
          <table:table-cell office:value-type="float" office:value="0" table:style-name="ce13">
            <text:p>0,00</text:p>
          </table:table-cell>
          <table:table-cell office:value-type="float" office:value="-8367.5" table:style-name="ce12">
            <text:p>-8.367,50</text:p>
          </table:table-cell>
          <table:table-cell office:value-type="float" office:value="10927.28" table:style-name="ce10">
            <text:p>10.927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LDER PAIVA MONTE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777.03" table:style-name="ce10">
            <text:p>7.777,03</text:p>
          </table:table-cell>
          <table:table-cell table:style-name="ce9"/>
          <table:table-cell office:value-type="float" office:value="3661.4" table:style-name="ce10">
            <text:p>3.661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51.68" table:style-name="ce10">
            <text:p>33.451,68</text:p>
          </table:table-cell>
          <table:table-cell office:value-type="float" office:value="-3875.06" table:style-name="ce12">
            <text:p>-3.875,06</text:p>
          </table:table-cell>
          <table:table-cell office:value-type="float" office:value="-4568.22" table:style-name="ce12">
            <text:p>-4.568,22</text:p>
          </table:table-cell>
          <table:table-cell office:value-type="float" office:value="-4533.91" table:style-name="ce12">
            <text:p>-4.533,91</text:p>
          </table:table-cell>
          <table:table-cell office:value-type="float" office:value="0" table:style-name="ce13">
            <text:p>0,00</text:p>
          </table:table-cell>
          <table:table-cell office:value-type="float" office:value="-12977.19" table:style-name="ce12">
            <text:p>-12.977,19</text:p>
          </table:table-cell>
          <table:table-cell office:value-type="float" office:value="20474.490000000002" table:style-name="ce10">
            <text:p>20.47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NRIQUE CARVALHO DE SANT AN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529.91" table:style-name="ce10">
            <text:p>3.529,91</text:p>
          </table:table-cell>
          <table:table-cell table:style-name="ce9"/>
          <table:table-cell office:value-type="float" office:value="3887.33" table:style-name="ce10">
            <text:p>3.887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664.26" table:style-name="ce10">
            <text:p>29.664,26</text:p>
          </table:table-cell>
          <table:table-cell office:value-type="float" office:value="-3804.37" table:style-name="ce12">
            <text:p>-3.804,37</text:p>
          </table:table-cell>
          <table:table-cell office:value-type="float" office:value="-5068.82" table:style-name="ce12">
            <text:p>-5.068,82</text:p>
          </table:table-cell>
          <table:table-cell office:value-type="float" office:value="-2072.3200000000002" table:style-name="ce12">
            <text:p>-2.072,32</text:p>
          </table:table-cell>
          <table:table-cell office:value-type="float" office:value="0" table:style-name="ce13">
            <text:p>0,00</text:p>
          </table:table-cell>
          <table:table-cell office:value-type="float" office:value="-10945.51" table:style-name="ce12">
            <text:p>-10.945,51</text:p>
          </table:table-cell>
          <table:table-cell office:value-type="float" office:value="18718.75" table:style-name="ce10">
            <text:p>18.71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UMBERTO CUNHA VASSA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08.5100000000002" table:style-name="ce10">
            <text:p>2.208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2.400000000001" table:style-name="ce10">
            <text:p>19.172,40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131.27" table:style-name="ce12">
            <text:p>-3.131,27</text:p>
          </table:table-cell>
          <table:table-cell office:value-type="float" office:value="-2831.38" table:style-name="ce12">
            <text:p>-2.831,38</text:p>
          </table:table-cell>
          <table:table-cell office:value-type="float" office:value="0" table:style-name="ce13">
            <text:p>0,00</text:p>
          </table:table-cell>
          <table:table-cell office:value-type="float" office:value="-7999.62" table:style-name="ce12">
            <text:p>-7.999,62</text:p>
          </table:table-cell>
          <table:table-cell office:value-type="float" office:value="11172.78" table:style-name="ce10">
            <text:p>11.172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JUSTINO LIMA FILH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AL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29.4" table:style-name="ce10">
            <text:p>3.629,40</text:p>
          </table:table-cell>
          <table:table-cell office:value-type="float" office:value="1379.07" table:style-name="ce10">
            <text:p>1.379,07</text:p>
          </table:table-cell>
          <table:table-cell office:value-type="float" office:value="3219.99" table:style-name="ce10">
            <text:p>3.219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64.32" table:style-name="ce10">
            <text:p>19.864,32</text:p>
          </table:table-cell>
          <table:table-cell office:value-type="float" office:value="-2076.7800000000002" table:style-name="ce12">
            <text:p>-2.076,78</text:p>
          </table:table-cell>
          <table:table-cell office:value-type="float" office:value="-2661.65" table:style-name="ce12">
            <text:p>-2.661,65</text:p>
          </table:table-cell>
          <table:table-cell office:value-type="float" office:value="-2176.79" table:style-name="ce12">
            <text:p>-2.176,79</text:p>
          </table:table-cell>
          <table:table-cell office:value-type="float" office:value="0" table:style-name="ce13">
            <text:p>0,00</text:p>
          </table:table-cell>
          <table:table-cell office:value-type="float" office:value="-6915.22" table:style-name="ce12">
            <text:p>-6.915,22</text:p>
          </table:table-cell>
          <table:table-cell office:value-type="float" office:value="12949.1" table:style-name="ce10">
            <text:p>12.94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KLEBER TENÓRIO MAGALHÃ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38766.69" table:style-name="ce10">
            <text:p>38.766,69</text:p>
          </table:table-cell>
          <table:table-cell office:value-type="float" office:value="4436.22" table:style-name="ce10">
            <text:p>4.436,22</text:p>
          </table:table-cell>
          <table:table-cell table:style-name="ce9"/>
          <table:table-cell office:value-type="float" office:value="3868.32" table:style-name="ce10">
            <text:p>3.868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071.23" table:style-name="ce10">
            <text:p>47.071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34.2" table:style-name="ce12">
            <text:p>-6.934,20</text:p>
          </table:table-cell>
          <table:table-cell office:value-type="float" office:value="-6087.75" table:style-name="ce12">
            <text:p>-6.087,75</text:p>
          </table:table-cell>
          <table:table-cell office:value-type="float" office:value="-3081.2" table:style-name="ce12">
            <text:p>-3.081,20</text:p>
          </table:table-cell>
          <table:table-cell office:value-type="float" office:value="-16931.54" table:style-name="ce12">
            <text:p>-16.931,54</text:p>
          </table:table-cell>
          <table:table-cell office:value-type="float" office:value="30139.69" table:style-name="ce10">
            <text:p>30.139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ÉCIO PEDROSA MEND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7662.51" table:style-name="ce10">
            <text:p>7.662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67.77" table:style-name="ce10">
            <text:p>2.767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173.21" table:style-name="ce10">
            <text:p>31.173,21</text:p>
          </table:table-cell>
          <table:table-cell office:value-type="float" office:value="-3437.34" table:style-name="ce12">
            <text:p>-3.437,34</text:p>
          </table:table-cell>
          <table:table-cell office:value-type="float" office:value="-5892.59" table:style-name="ce12">
            <text:p>-5.892,59</text:p>
          </table:table-cell>
          <table:table-cell office:value-type="float" office:value="-3788.27" table:style-name="ce12">
            <text:p>-3.788,27</text:p>
          </table:table-cell>
          <table:table-cell office:value-type="float" office:value="0" table:style-name="ce13">
            <text:p>0,00</text:p>
          </table:table-cell>
          <table:table-cell office:value-type="float" office:value="-13118.2" table:style-name="ce12">
            <text:p>-13.118,20</text:p>
          </table:table-cell>
          <table:table-cell office:value-type="float" office:value="18055.009999999998" table:style-name="ce10">
            <text:p>18.055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ESSA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12948.74" table:style-name="ce10">
            <text:p>12.948,74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915.18" table:style-name="ce10">
            <text:p>35.915,18</text:p>
          </table:table-cell>
          <table:table-cell office:value-type="float" office:value="-4654.5200000000004" table:style-name="ce12">
            <text:p>-4.654,52</text:p>
          </table:table-cell>
          <table:table-cell table:style-name="ce9"/>
          <table:table-cell office:value-type="float" office:value="-4569.79" table:style-name="ce12">
            <text:p>-4.569,79</text:p>
          </table:table-cell>
          <table:table-cell office:value-type="float" office:value="0" table:style-name="ce13">
            <text:p>0,00</text:p>
          </table:table-cell>
          <table:table-cell office:value-type="float" office:value="-9224.31" table:style-name="ce12">
            <text:p>-9.224,31</text:p>
          </table:table-cell>
          <table:table-cell office:value-type="float" office:value="26690.87" table:style-name="ce10">
            <text:p>26.690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CIANO DE MENEZES JÚNIOR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409.23" table:style-name="ce10">
            <text:p>1.40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43.69" table:style-name="ce10">
            <text:p>15.443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01.0300000000002" table:style-name="ce12">
            <text:p>-2.601,03</text:p>
          </table:table-cell>
          <table:table-cell office:value-type="float" office:value="-1527.06" table:style-name="ce12">
            <text:p>-1.527,06</text:p>
          </table:table-cell>
          <table:table-cell office:value-type="float" office:value="0" table:style-name="ce13">
            <text:p>0,00</text:p>
          </table:table-cell>
          <table:table-cell office:value-type="float" office:value="-4956.4799999999996" table:style-name="ce12">
            <text:p>-4.956,48</text:p>
          </table:table-cell>
          <table:table-cell office:value-type="float" office:value="10487.21" table:style-name="ce10">
            <text:p>10.487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DE ALMEIDA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COMPANHAMENTO DAS DESPESAS, DA EXECU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627.17999999999995" table:style-name="ce14">
            <text:p>627,1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708.07" table:style-name="ce10">
            <text:p>1.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72.21" table:style-name="ce10">
            <text:p>16.172,21</text:p>
          </table:table-cell>
          <table:table-cell office:value-type="float" office:value="-1601" table:style-name="ce12">
            <text:p>-1.601,00</text:p>
          </table:table-cell>
          <table:table-cell office:value-type="float" office:value="-2615.87" table:style-name="ce12">
            <text:p>-2.615,87</text:p>
          </table:table-cell>
          <table:table-cell office:value-type="float" office:value="-1332.19" table:style-name="ce12">
            <text:p>-1.332,19</text:p>
          </table:table-cell>
          <table:table-cell office:value-type="float" office:value="0" table:style-name="ce13">
            <text:p>0,00</text:p>
          </table:table-cell>
          <table:table-cell office:value-type="float" office:value="-5549.06" table:style-name="ce12">
            <text:p>-5.549,06</text:p>
          </table:table-cell>
          <table:table-cell office:value-type="float" office:value="10623.15" table:style-name="ce10">
            <text:p>10.623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3.810000000001" table:style-name="ce10">
            <text:p>17.973,81</text:p>
          </table:table-cell>
          <table:table-cell office:value-type="float" office:value="-1447.59" table:style-name="ce12">
            <text:p>-1.447,59</text:p>
          </table:table-cell>
          <table:table-cell table:style-name="ce9"/>
          <table:table-cell office:value-type="float" office:value="-2846.77" table:style-name="ce12">
            <text:p>-2.846,77</text:p>
          </table:table-cell>
          <table:table-cell office:value-type="float" office:value="0" table:style-name="ce13">
            <text:p>0,00</text:p>
          </table:table-cell>
          <table:table-cell office:value-type="float" office:value="-4294.3599999999997" table:style-name="ce12">
            <text:p>-4.294,36</text:p>
          </table:table-cell>
          <table:table-cell office:value-type="float" office:value="13679.45" table:style-name="ce10">
            <text:p>13.679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ÁRCIO DE ARAÚJ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264.45" table:style-name="ce10">
            <text:p>1.264,4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012.74" table:style-name="ce10">
            <text:p>2.012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56.26" table:style-name="ce10">
            <text:p>4.656,26</text:p>
          </table:table-cell>
          <table:table-cell office:value-type="float" office:value="-177.02" table:style-name="ce11">
            <text:p>-177,02</text:p>
          </table:table-cell>
          <table:table-cell office:value-type="float" office:value="-13.75" table:style-name="ce11">
            <text:p>-13,75</text:p>
          </table:table-cell>
          <table:table-cell office:value-type="float" office:value="-2334.27" table:style-name="ce12">
            <text:p>-2.334,27</text:p>
          </table:table-cell>
          <table:table-cell office:value-type="float" office:value="0" table:style-name="ce13">
            <text:p>0,00</text:p>
          </table:table-cell>
          <table:table-cell office:value-type="float" office:value="-2525.04" table:style-name="ce12">
            <text:p>-2.525,04</text:p>
          </table:table-cell>
          <table:table-cell office:value-type="float" office:value="2131.2199999999998" table:style-name="ce10">
            <text:p>2.131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247.61" table:style-name="ce10">
            <text:p>5.247,61</text:p>
          </table:table-cell>
          <table:table-cell table:style-name="ce9"/>
          <table:table-cell office:value-type="float" office:value="2411.34" table:style-name="ce10">
            <text:p>2.411,34</text:p>
          </table:table-cell>
          <table:table-cell office:value-type="float" office:value="129.33000000000001" table:number-columns-spanned="2" table:number-rows-spanned="1" table:style-name="ce27">
            <text:p>129,33</text:p>
          </table:table-cell>
          <table:covered-table-cell/>
          <table:table-cell table:style-name="ce9"/>
          <table:table-cell office:value-type="float" office:value="19186.669999999998" table:style-name="ce10">
            <text:p>19.186,67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3147.71" table:style-name="ce12">
            <text:p>-3.147,71</text:p>
          </table:table-cell>
          <table:table-cell office:value-type="float" office:value="-1838.96" table:style-name="ce12">
            <text:p>-1.838,96</text:p>
          </table:table-cell>
          <table:table-cell office:value-type="float" office:value="0" table:style-name="ce13">
            <text:p>0,00</text:p>
          </table:table-cell>
          <table:table-cell office:value-type="float" office:value="-6964.87" table:style-name="ce12">
            <text:p>-6.964,87</text:p>
          </table:table-cell>
          <table:table-cell office:value-type="float" office:value="12221.8" table:style-name="ce10">
            <text:p>12.221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RIEL MORGADO PORTELA GOME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3167.37" table:style-name="ce10">
            <text:p>3.16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91.11" table:style-name="ce10">
            <text:p>20.091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00.45" table:style-name="ce12">
            <text:p>-3.400,45</text:p>
          </table:table-cell>
          <table:table-cell office:value-type="float" office:value="-3444.67" table:style-name="ce12">
            <text:p>-3.444,67</text:p>
          </table:table-cell>
          <table:table-cell office:value-type="float" office:value="0" table:style-name="ce13">
            <text:p>0,00</text:p>
          </table:table-cell>
          <table:table-cell office:value-type="float" office:value="-7673.51" table:style-name="ce12">
            <text:p>-7.673,51</text:p>
          </table:table-cell>
          <table:table-cell office:value-type="float" office:value="12417.6" table:style-name="ce10">
            <text:p>12.417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OTÁVIO MARTINS RODRIGU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340.37" table:style-name="ce10">
            <text:p>2.340,37</text:p>
          </table:table-cell>
          <table:table-cell table:style-name="ce9"/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72.95" table:style-name="ce10">
            <text:p>14.672,95</text:p>
          </table:table-cell>
          <table:table-cell office:value-type="float" office:value="-1055.29" table:style-name="ce12">
            <text:p>-1.055,29</text:p>
          </table:table-cell>
          <table:table-cell table:style-name="ce9"/>
          <table:table-cell office:value-type="float" office:value="-859.99" table:style-name="ce11">
            <text:p>-859,99</text:p>
          </table:table-cell>
          <table:table-cell office:value-type="float" office:value="0" table:style-name="ce13">
            <text:p>0,00</text:p>
          </table:table-cell>
          <table:table-cell office:value-type="float" office:value="-1915.28" table:style-name="ce12">
            <text:p>-1.915,28</text:p>
          </table:table-cell>
          <table:table-cell office:value-type="float" office:value="12757.67" table:style-name="ce10">
            <text:p>12.757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PAULO DO BOMFIM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9"/>
          <table:table-cell office:value-type="float" office:value="3439.33" table:style-name="ce10">
            <text:p>3.4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39.33" table:style-name="ce10">
            <text:p>3.439,33</text:p>
          </table:table-cell>
          <table:table-cell table:number-columns-repeated="2" table:style-name="ce9"/>
          <table:table-cell office:value-type="float" office:value="-957.8" table:style-name="ce11">
            <text:p>-957,80</text:p>
          </table:table-cell>
          <table:table-cell office:value-type="float" office:value="0" table:style-name="ce13">
            <text:p>0,00</text:p>
          </table:table-cell>
          <table:table-cell office:value-type="float" office:value="-957.8" table:style-name="ce11">
            <text:p>-957,80</text:p>
          </table:table-cell>
          <table:table-cell office:value-type="float" office:value="2481.5300000000002" table:style-name="ce10">
            <text:p>2.481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AMIRO MAURÍCI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36.04" table:style-name="ce10">
            <text:p>15.336,0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079.63" table:style-name="ce12">
            <text:p>-2.079,63</text:p>
          </table:table-cell>
          <table:table-cell office:value-type="float" office:value="-2509.84" table:style-name="ce12">
            <text:p>-2.509,84</text:p>
          </table:table-cell>
          <table:table-cell office:value-type="float" office:value="0" table:style-name="ce13">
            <text:p>0,00</text:p>
          </table:table-cell>
          <table:table-cell office:value-type="float" office:value="-6094.64" table:style-name="ce12">
            <text:p>-6.094,64</text:p>
          </table:table-cell>
          <table:table-cell office:value-type="float" office:value="9241.4" table:style-name="ce10">
            <text:p>9.24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BAMAR DE CARVALHO JÚNIOR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02.08" table:style-name="ce10">
            <text:p>11.802,08</text:p>
          </table:table-cell>
          <table:table-cell office:value-type="float" office:value="4104.33" table:style-name="ce10">
            <text:p>4.104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75.0500000000002" table:style-name="ce10">
            <text:p>2.275,05</text:p>
          </table:table-cell>
          <table:table-cell office:value-type="float" office:value="2730.49" table:number-columns-spanned="2" table:number-rows-spanned="1" table:style-name="ce26">
            <text:p>2.730,49</text:p>
          </table:table-cell>
          <table:covered-table-cell/>
          <table:table-cell table:style-name="ce9"/>
          <table:table-cell office:value-type="float" office:value="22851.84" table:style-name="ce10">
            <text:p>22.851,84</text:p>
          </table:table-cell>
          <table:table-cell office:value-type="float" office:value="-2174.73" table:style-name="ce12">
            <text:p>-2.174,73</text:p>
          </table:table-cell>
          <table:table-cell office:value-type="float" office:value="-4139.07" table:style-name="ce12">
            <text:p>-4.139,07</text:p>
          </table:table-cell>
          <table:table-cell office:value-type="float" office:value="-2040.65" table:style-name="ce12">
            <text:p>-2.040,65</text:p>
          </table:table-cell>
          <table:table-cell office:value-type="float" office:value="0" table:style-name="ce13">
            <text:p>0,00</text:p>
          </table:table-cell>
          <table:table-cell office:value-type="float" office:value="-8354.4500000000007" table:style-name="ce12">
            <text:p>-8.354,45</text:p>
          </table:table-cell>
          <table:table-cell office:value-type="float" office:value="14497.39" table:style-name="ce10">
            <text:p>14.49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CARDO COSTA DE OLIVEI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TERIAL E LOGÍSTICA (SA)</text:p>
          </table:table-cell>
          <table:table-cell table:number-columns-repeated="2" table:style-name="ce9"/>
          <table:table-cell office:value-type="float" office:value="11382.88" table:style-name="ce10">
            <text:p>11.382,88</text:p>
          </table:table-cell>
          <table:table-cell office:value-type="float" office:value="2023.34" table:style-name="ce10">
            <text:p>2.02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06.22" table:style-name="ce10">
            <text:p>13.406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33.12" table:style-name="ce12">
            <text:p>-2.033,12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4745.6000000000004" table:style-name="ce12">
            <text:p>-4.745,60</text:p>
          </table:table-cell>
          <table:table-cell office:value-type="float" office:value="8660.6200000000008" table:style-name="ce10">
            <text:p>8.660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NISVAL SAMPAI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-ARA)</text:p>
          </table:table-cell>
          <table:table-cell office:value-type="float" office:value="1702.81" table:style-name="ce10">
            <text:p>1.702,8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00.67" table:style-name="ce10">
            <text:p>2.800,67</text:p>
          </table:table-cell>
          <table:table-cell office:value-type="float" office:value="823.82" table:number-columns-spanned="2" table:number-rows-spanned="1" table:style-name="ce27">
            <text:p>823,82</text:p>
          </table:table-cell>
          <table:covered-table-cell/>
          <table:table-cell table:style-name="ce9"/>
          <table:table-cell office:value-type="float" office:value="7559.68" table:style-name="ce10">
            <text:p>7.559,68</text:p>
          </table:table-cell>
          <table:table-cell office:value-type="float" office:value="-187.31" table:style-name="ce11">
            <text:p>-187,31</text:p>
          </table:table-cell>
          <table:table-cell office:value-type="float" office:value="-307.19" table:style-name="ce11">
            <text:p>-307,19</text:p>
          </table:table-cell>
          <table:table-cell office:value-type="float" office:value="-1604.32" table:style-name="ce12">
            <text:p>-1.604,32</text:p>
          </table:table-cell>
          <table:table-cell office:value-type="float" office:value="0" table:style-name="ce13">
            <text:p>0,00</text:p>
          </table:table-cell>
          <table:table-cell office:value-type="float" office:value="-2098.8200000000002" table:style-name="ce12">
            <text:p>-2.098,82</text:p>
          </table:table-cell>
          <table:table-cell office:value-type="float" office:value="5460.86" table:style-name="ce10">
            <text:p>5.460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ÓSTENES NASCIMENT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4481.2700000000004" table:style-name="ce10">
            <text:p>4.481,27</text:p>
          </table:table-cell>
          <table:table-cell office:value-type="float" office:value="1939.89" table:style-name="ce10">
            <text:p>1.939,89</text:p>
          </table:table-cell>
          <table:table-cell office:value-type="float" office:value="4617.09" table:style-name="ce10">
            <text:p>4.617,09</text:p>
          </table:table-cell>
          <table:table-cell office:value-type="float" office:value="215.7" table:number-columns-spanned="2" table:number-rows-spanned="1" table:style-name="ce27">
            <text:p>215,70</text:p>
          </table:table-cell>
          <table:covered-table-cell/>
          <table:table-cell table:style-name="ce9"/>
          <table:table-cell office:value-type="float" office:value="30695.74" table:style-name="ce10">
            <text:p>30.695,74</text:p>
          </table:table-cell>
          <table:table-cell office:value-type="float" office:value="-3479.6" table:style-name="ce12">
            <text:p>-3.479,60</text:p>
          </table:table-cell>
          <table:table-cell office:value-type="float" office:value="-3880.68" table:style-name="ce12">
            <text:p>-3.880,68</text:p>
          </table:table-cell>
          <table:table-cell office:value-type="float" office:value="-4472.3500000000004" table:style-name="ce12">
            <text:p>-4.472,35</text:p>
          </table:table-cell>
          <table:table-cell office:value-type="float" office:value="0" table:style-name="ce13">
            <text:p>0,00</text:p>
          </table:table-cell>
          <table:table-cell office:value-type="float" office:value="-11832.63" table:style-name="ce12">
            <text:p>-11.832,63</text:p>
          </table:table-cell>
          <table:table-cell office:value-type="float" office:value="18863.11" table:style-name="ce10">
            <text:p>18.863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TADEU DE MENEZES BARROS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554.23" table:style-name="ce10">
            <text:p>10.554,23</text:p>
          </table:table-cell>
          <table:table-cell office:value-type="float" office:value="422.17" table:style-name="ce14">
            <text:p>422,1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77.66" table:style-name="ce10">
            <text:p>12.477,66</text:p>
          </table:table-cell>
          <table:table-cell office:value-type="float" office:value="-563.94000000000005" table:style-name="ce11">
            <text:p>-563,94</text:p>
          </table:table-cell>
          <table:table-cell office:value-type="float" office:value="-751.73" table:style-name="ce11">
            <text:p>-751,73</text:p>
          </table:table-cell>
          <table:table-cell office:value-type="float" office:value="-2918.33" table:style-name="ce12">
            <text:p>-2.918,33</text:p>
          </table:table-cell>
          <table:table-cell office:value-type="float" office:value="0" table:style-name="ce13">
            <text:p>0,00</text:p>
          </table:table-cell>
          <table:table-cell office:value-type="float" office:value="-4234" table:style-name="ce12">
            <text:p>-4.234,00</text:p>
          </table:table-cell>
          <table:table-cell office:value-type="float" office:value="8243.66" table:style-name="ce10">
            <text:p>8.24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NEIDE MARTINS ROCHA MONT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05.0500000000002" table:style-name="ce10">
            <text:p>2.50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99.34" table:style-name="ce10">
            <text:p>5.899,34</text:p>
          </table:table-cell>
          <table:table-cell office:value-type="float" office:value="-475.2" table:style-name="ce11">
            <text:p>-475,20</text:p>
          </table:table-cell>
          <table:table-cell office:value-type="float" office:value="-47.7" table:style-name="ce11">
            <text:p>-47,70</text:p>
          </table:table-cell>
          <table:table-cell office:value-type="float" office:value="-2029.89" table:style-name="ce12">
            <text:p>-2.029,89</text:p>
          </table:table-cell>
          <table:table-cell office:value-type="float" office:value="0" table:style-name="ce13">
            <text:p>0,00</text:p>
          </table:table-cell>
          <table:table-cell office:value-type="float" office:value="-2552.79" table:style-name="ce12">
            <text:p>-2.552,79</text:p>
          </table:table-cell>
          <table:table-cell office:value-type="float" office:value="3346.55" table:style-name="ce10">
            <text:p>3.34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TE MARIA SILVA BAR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860.14" table:style-name="ce10">
            <text:p>10.860,14</text:p>
          </table:table-cell>
          <table:table-cell office:value-type="float" office:value="12282.98" table:style-name="ce10">
            <text:p>12.282,98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05.85" table:style-name="ce10">
            <text:p>23.905,85</text:p>
          </table:table-cell>
          <table:table-cell office:value-type="float" office:value="-2548.23" table:style-name="ce12">
            <text:p>-2.548,23</text:p>
          </table:table-cell>
          <table:table-cell office:value-type="float" office:value="-4270.6400000000003" table:style-name="ce12">
            <text:p>-4.270,64</text:p>
          </table:table-cell>
          <table:table-cell office:value-type="float" office:value="-3478.3" table:style-name="ce12">
            <text:p>-3.478,30</text:p>
          </table:table-cell>
          <table:table-cell office:value-type="float" office:value="0" table:style-name="ce13">
            <text:p>0,00</text:p>
          </table:table-cell>
          <table:table-cell office:value-type="float" office:value="-10297.17" table:style-name="ce12">
            <text:p>-10.297,17</text:p>
          </table:table-cell>
          <table:table-cell office:value-type="float" office:value="13608.68" table:style-name="ce10">
            <text:p>13.608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AS JACINT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1506.66" table:style-name="ce10">
            <text:p>1.506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25.650000000001" table:style-name="ce10">
            <text:p>16.625,65</text:p>
          </table:table-cell>
          <table:table-cell office:value-type="float" office:value="-1224.25" table:style-name="ce12">
            <text:p>-1.224,25</text:p>
          </table:table-cell>
          <table:table-cell office:value-type="float" office:value="-2391.7199999999998" table:style-name="ce12">
            <text:p>-2.391,72</text:p>
          </table:table-cell>
          <table:table-cell office:value-type="float" office:value="-2216.8200000000002" table:style-name="ce12">
            <text:p>-2.216,82</text:p>
          </table:table-cell>
          <table:table-cell office:value-type="float" office:value="0" table:style-name="ce13">
            <text:p>0,00</text:p>
          </table:table-cell>
          <table:table-cell office:value-type="float" office:value="-5832.79" table:style-name="ce12">
            <text:p>-5.832,79</text:p>
          </table:table-cell>
          <table:table-cell office:value-type="float" office:value="10792.86" table:style-name="ce10">
            <text:p>10.792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NALDO <text:s/>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186" table:style-name="ce10">
            <text:p>3.186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81.13" table:style-name="ce10">
            <text:p>5.281,13</text:p>
          </table:table-cell>
          <table:table-cell office:value-type="float" office:value="-350.46" table:style-name="ce11">
            <text:p>-350,46</text:p>
          </table:table-cell>
          <table:table-cell office:value-type="float" office:value="-268.51" table:style-name="ce11">
            <text:p>-268,5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18.97" table:style-name="ce11">
            <text:p>-618,97</text:p>
          </table:table-cell>
          <table:table-cell office:value-type="float" office:value="4662.16" table:style-name="ce10">
            <text:p>4.662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UÉ SOAR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0185.240000000002" table:style-name="ce10">
            <text:p>20.185,2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85.240000000002" table:style-name="ce10">
            <text:p>20.185,24</text:p>
          </table:table-cell>
          <table:table-cell office:value-type="float" office:value="-2060.1799999999998" table:style-name="ce12">
            <text:p>-2.060,18</text:p>
          </table:table-cell>
          <table:table-cell table:number-columns-repeated="2" table:style-name="ce9"/>
          <table:table-cell office:value-type="float" office:value="0" table:style-name="ce13">
            <text:p>0,00</text:p>
          </table:table-cell>
          <table:table-cell office:value-type="float" office:value="-2060.1799999999998" table:style-name="ce12">
            <text:p>-2.060,18</text:p>
          </table:table-cell>
          <table:table-cell office:value-type="float" office:value="18125.060000000001" table:style-name="ce10">
            <text:p>18.12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LIANA ALEJANDRA FARIAS DE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-AR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788.73" table:style-name="ce14">
            <text:p>788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8.62" table:style-name="ce10">
            <text:p>2.728,62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728.62" table:style-name="ce10">
            <text:p>2.728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ÚLIO CABRAL FREITAS DE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39.69" table:style-name="ce10">
            <text:p>1.83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32.89" table:style-name="ce10">
            <text:p>14.432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93.0500000000002" table:style-name="ce12">
            <text:p>-2.193,05</text:p>
          </table:table-cell>
          <table:table-cell office:value-type="float" office:value="-1950.88" table:style-name="ce12">
            <text:p>-1.950,88</text:p>
          </table:table-cell>
          <table:table-cell office:value-type="float" office:value="0" table:style-name="ce13">
            <text:p>0,00</text:p>
          </table:table-cell>
          <table:table-cell office:value-type="float" office:value="-4972.32" table:style-name="ce12">
            <text:p>-4.972,32</text:p>
          </table:table-cell>
          <table:table-cell office:value-type="float" office:value="9460.57" table:style-name="ce10">
            <text:p>9.460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SSARA JOSEDITE DE JESUS CAVALCANTE DE AR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5183.84" table:style-name="ce10">
            <text:p>5.183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18.3" table:style-name="ce10">
            <text:p>19.218,3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5" table:style-name="ce12">
            <text:p>-2.367,65</text:p>
          </table:table-cell>
          <table:table-cell office:value-type="float" office:value="-4204.51" table:style-name="ce12">
            <text:p>-4.204,51</text:p>
          </table:table-cell>
          <table:table-cell office:value-type="float" office:value="0" table:style-name="ce13">
            <text:p>0,00</text:p>
          </table:table-cell>
          <table:table-cell office:value-type="float" office:value="-8077.33" table:style-name="ce12">
            <text:p>-8.077,33</text:p>
          </table:table-cell>
          <table:table-cell office:value-type="float" office:value="11140.97" table:style-name="ce10">
            <text:p>11.140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MILLA AYSSA SILVA BARRET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124.6" table:style-name="ce10">
            <text:p>11.124,6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32.5" table:style-name="ce10">
            <text:p>2.532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96.99" table:style-name="ce10">
            <text:p>15.596,99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232.08" table:style-name="ce12">
            <text:p>-2.232,08</text:p>
          </table:table-cell>
          <table:table-cell office:value-type="float" office:value="-1340.04" table:style-name="ce12">
            <text:p>-1.340,04</text:p>
          </table:table-cell>
          <table:table-cell office:value-type="float" office:value="0" table:style-name="ce13">
            <text:p>0,00</text:p>
          </table:table-cell>
          <table:table-cell office:value-type="float" office:value="-4979.45" table:style-name="ce12">
            <text:p>-4.979,45</text:p>
          </table:table-cell>
          <table:table-cell office:value-type="float" office:value="10617.54" table:style-name="ce10">
            <text:p>10.617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IEN RODRIGUES DA SILVEIRA TRIND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43.5100000000002" table:style-name="ce10">
            <text:p>2.34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80.47" table:style-name="ce10">
            <text:p>16.180,4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2830.94" table:style-name="ce12">
            <text:p>-2.830,94</text:p>
          </table:table-cell>
          <table:table-cell office:value-type="float" office:value="0" table:style-name="ce13">
            <text:p>0,00</text:p>
          </table:table-cell>
          <table:table-cell office:value-type="float" office:value="-6753.72" table:style-name="ce12">
            <text:p>-6.753,72</text:p>
          </table:table-cell>
          <table:table-cell office:value-type="float" office:value="9426.75" table:style-name="ce10">
            <text:p>9.42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AZEVEDO DE ALBUQUERQUE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279.46" table:style-name="ce10">
            <text:p>11.279,4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10.5300000000002" table:style-name="ce10">
            <text:p>2.210,53</text:p>
          </table:table-cell>
          <table:table-cell office:value-type="float" office:value="123.36" table:number-columns-spanned="2" table:number-rows-spanned="1" table:style-name="ce27">
            <text:p>123,36</text:p>
          </table:table-cell>
          <table:covered-table-cell/>
          <table:table-cell table:style-name="ce9"/>
          <table:table-cell office:value-type="float" office:value="15553.24" table:style-name="ce10">
            <text:p>15.553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91.1799999999998" table:style-name="ce12">
            <text:p>-2.391,18</text:p>
          </table:table-cell>
          <table:table-cell office:value-type="float" office:value="-840.94" table:style-name="ce11">
            <text:p>-840,94</text:p>
          </table:table-cell>
          <table:table-cell office:value-type="float" office:value="0" table:style-name="ce13">
            <text:p>0,00</text:p>
          </table:table-cell>
          <table:table-cell office:value-type="float" office:value="-4060.51" table:style-name="ce12">
            <text:p>-4.060,51</text:p>
          </table:table-cell>
          <table:table-cell office:value-type="float" office:value="11492.73" table:style-name="ce10">
            <text:p>11.492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MEIRY MONTE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7.96" table:style-name="ce10">
            <text:p>3.427,96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589.75" table:style-name="ce11">
            <text:p>-589,75</text:p>
          </table:table-cell>
          <table:table-cell office:value-type="float" office:value="0" table:style-name="ce13">
            <text:p>0,00</text:p>
          </table:table-cell>
          <table:table-cell office:value-type="float" office:value="-592.45000000000005" table:style-name="ce11">
            <text:p>-592,45</text:p>
          </table:table-cell>
          <table:table-cell office:value-type="float" office:value="2835.51" table:style-name="ce10">
            <text:p>2.83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NOLASCO SANTOS UCHÔ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EN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1838.16" table:style-name="ce10">
            <text:p>1.838,16</text:p>
          </table:table-cell>
          <table:table-cell office:value-type="float" office:value="8411.01" table:style-name="ce10">
            <text:p>8.411,01</text:p>
          </table:table-cell>
          <table:table-cell office:value-type="float" office:value="1849.23" table:style-name="ce10">
            <text:p>1.84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81.75" table:style-name="ce10">
            <text:p>23.781,75</text:p>
          </table:table-cell>
          <table:table-cell office:value-type="float" office:value="-1781.22" table:style-name="ce12">
            <text:p>-1.781,22</text:p>
          </table:table-cell>
          <table:table-cell office:value-type="float" office:value="-4515.84" table:style-name="ce12">
            <text:p>-4.515,84</text:p>
          </table:table-cell>
          <table:table-cell office:value-type="float" office:value="-7324.94" table:style-name="ce12">
            <text:p>-7.324,94</text:p>
          </table:table-cell>
          <table:table-cell office:value-type="float" office:value="0" table:style-name="ce13">
            <text:p>0,00</text:p>
          </table:table-cell>
          <table:table-cell office:value-type="float" office:value="-13622" table:style-name="ce12">
            <text:p>-13.622,00</text:p>
          </table:table-cell>
          <table:table-cell office:value-type="float" office:value="10159.75" table:style-name="ce10">
            <text:p>10.159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OLINE BERNARDES TENÓRIO CAVALCANT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GESTÃO DO QUADRO DE MAGISTRAD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9.07" table:style-name="ce10">
            <text:p>1.379,0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379.07" table:style-name="ce10">
            <text:p>1.379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Y MENESES FERREIRA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74.47" table:style-name="ce10">
            <text:p>3.474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28.490000000002" table:style-name="ce10">
            <text:p>16.628,49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08.84" table:style-name="ce12">
            <text:p>-2.308,84</text:p>
          </table:table-cell>
          <table:table-cell office:value-type="float" office:value="-2224.09" table:style-name="ce12">
            <text:p>-2.224,09</text:p>
          </table:table-cell>
          <table:table-cell office:value-type="float" office:value="0" table:style-name="ce13">
            <text:p>0,00</text:p>
          </table:table-cell>
          <table:table-cell office:value-type="float" office:value="-5940.26" table:style-name="ce12">
            <text:p>-5.940,26</text:p>
          </table:table-cell>
          <table:table-cell office:value-type="float" office:value="10688.23" table:style-name="ce10">
            <text:p>10.688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Y PRISCILA DE OLIVEIRA TEIXEIR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224.9399999999996" table:style-name="ce10">
            <text:p>4.22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84.54" table:style-name="ce10">
            <text:p>25.684,5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74.2" table:style-name="ce12">
            <text:p>-4.174,20</text:p>
          </table:table-cell>
          <table:table-cell office:value-type="float" office:value="-4398.01" table:style-name="ce12">
            <text:p>-4.398,01</text:p>
          </table:table-cell>
          <table:table-cell office:value-type="float" office:value="0" table:style-name="ce13">
            <text:p>0,00</text:p>
          </table:table-cell>
          <table:table-cell office:value-type="float" office:value="-11312.4" table:style-name="ce12">
            <text:p>-11.312,40</text:p>
          </table:table-cell>
          <table:table-cell office:value-type="float" office:value="14372.14" table:style-name="ce10">
            <text:p>14.372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NNEDY PITA LISBO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1192.33" table:style-name="ce10">
            <text:p>1.19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51.34" table:style-name="ce10">
            <text:p>14.651,34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5409.96" table:style-name="ce12">
            <text:p>-5.409,96</text:p>
          </table:table-cell>
          <table:table-cell office:value-type="float" office:value="0" table:style-name="ce13">
            <text:p>0,00</text:p>
          </table:table-cell>
          <table:table-cell office:value-type="float" office:value="-6360.32" table:style-name="ce12">
            <text:p>-6.360,32</text:p>
          </table:table-cell>
          <table:table-cell office:value-type="float" office:value="8291.02" table:style-name="ce10">
            <text:p>8.291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IZZY MENESES FERREIRA ROCH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CV)</text:p>
          </table:table-cell>
          <table:table-cell office:value-type="float" office:value="10665.39" table:style-name="ce10">
            <text:p>10.665,3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79.31" table:style-name="ce10">
            <text:p>2.77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77.08" table:style-name="ce10">
            <text:p>15.677,08</text:p>
          </table:table-cell>
          <table:table-cell office:value-type="float" office:value="-1328.71" table:style-name="ce12">
            <text:p>-1.328,71</text:p>
          </table:table-cell>
          <table:table-cell office:value-type="float" office:value="-2207.86" table:style-name="ce12">
            <text:p>-2.207,86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5196.12" table:style-name="ce12">
            <text:p>-5.196,12</text:p>
          </table:table-cell>
          <table:table-cell office:value-type="float" office:value="10480.959999999999" table:style-name="ce10">
            <text:p>10.480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LEBER ANTONIO AZEVEDO MOREIRA MELLO</text:p>
          </table:table-cell>
          <table:table-cell office:value-type="string" table:style-name="ce8">
            <text:p>TÉCNICO JUDICIÁRIO - NÍVEL MÉDIO B9</text:p>
          </table:table-cell>
          <table:table-cell office:value-type="string" table:style-name="ce8">
            <text:p>SECRETARIA <text:s/>(1ªVTSMC)</text:p>
          </table:table-cell>
          <table:table-cell office:value-type="float" office:value="10665.39" table:style-name="ce10">
            <text:p>10.665,39</text:p>
          </table:table-cell>
          <table:table-cell table:number-columns-repeated="2" table:style-name="ce9"/>
          <table:table-cell office:value-type="float" office:value="2497.9499999999998" table:style-name="ce10">
            <text:p>2.497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63.34" table:style-name="ce10">
            <text:p>13.163,3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83.68" table:style-name="ce12">
            <text:p>-1.783,68</text:p>
          </table:table-cell>
          <table:table-cell office:value-type="float" office:value="-1277.98" table:style-name="ce12">
            <text:p>-1.277,98</text:p>
          </table:table-cell>
          <table:table-cell office:value-type="float" office:value="0" table:style-name="ce13">
            <text:p>0,00</text:p>
          </table:table-cell>
          <table:table-cell office:value-type="float" office:value="-3890.05" table:style-name="ce12">
            <text:p>-3.890,05</text:p>
          </table:table-cell>
          <table:table-cell office:value-type="float" office:value="9273.2900000000009" table:style-name="ce10">
            <text:p>9.273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ÍS CAVALCANTE COSTA BAND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151.77" table:style-name="ce10">
            <text:p>9.151,7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39.76" table:style-name="ce10">
            <text:p>1.63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976.58" table:style-name="ce10">
            <text:p>11.976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47.62" table:style-name="ce12">
            <text:p>-1.647,62</text:p>
          </table:table-cell>
          <table:table-cell office:value-type="float" office:value="-1006.65" table:style-name="ce12">
            <text:p>-1.006,65</text:p>
          </table:table-cell>
          <table:table-cell office:value-type="float" office:value="0" table:style-name="ce13">
            <text:p>0,00</text:p>
          </table:table-cell>
          <table:table-cell office:value-type="float" office:value="-3482.66" table:style-name="ce12">
            <text:p>-3.482,66</text:p>
          </table:table-cell>
          <table:table-cell office:value-type="float" office:value="8493.92" table:style-name="ce10">
            <text:p>8.493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DE MENEZES ANDRADE BUARQUE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ªVTSMC)</text:p>
          </table:table-cell>
          <table:table-cell office:value-type="float" office:value="17801.189999999999" table:style-name="ce10">
            <text:p>17.801,1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02.92" table:style-name="ce10">
            <text:p>1.802,92</text:p>
          </table:table-cell>
          <table:table-cell office:value-type="float" office:value="2471.4499999999998" table:number-columns-spanned="2" table:number-rows-spanned="1" table:style-name="ce26">
            <text:p>2.471,45</text:p>
          </table:table-cell>
          <table:covered-table-cell/>
          <table:table-cell table:style-name="ce9"/>
          <table:table-cell office:value-type="float" office:value="24307.94" table:style-name="ce10">
            <text:p>24.307,94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4640.2299999999996" table:style-name="ce12">
            <text:p>-4.640,23</text:p>
          </table:table-cell>
          <table:table-cell office:value-type="float" office:value="-1769.7" table:style-name="ce12">
            <text:p>-1.769,70</text:p>
          </table:table-cell>
          <table:table-cell office:value-type="float" office:value="0" table:style-name="ce13">
            <text:p>0,00</text:p>
          </table:table-cell>
          <table:table-cell office:value-type="float" office:value="-8880.09" table:style-name="ce12">
            <text:p>-8.880,09</text:p>
          </table:table-cell>
          <table:table-cell office:value-type="float" office:value="15427.85" table:style-name="ce10">
            <text:p>15.42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KRYSSIA DA ROCHA SOARES SIQU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GESTÃO DE CONTRATOS E TERCEIRIZAÇÃO (SA)</text:p>
          </table:table-cell>
          <table:table-cell office:value-type="float" office:value="10757.11" table:style-name="ce10">
            <text:p>10.757,11</text:p>
          </table:table-cell>
          <table:table-cell table:number-columns-repeated="2" table:style-name="ce9"/>
          <table:table-cell office:value-type="float" office:value="3694.31" table:style-name="ce10">
            <text:p>3.694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51.42" table:style-name="ce10">
            <text:p>14.451,42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558.29" table:style-name="ce12">
            <text:p>-1.558,29</text:p>
          </table:table-cell>
          <table:table-cell office:value-type="float" office:value="-2033.78" table:style-name="ce12">
            <text:p>-2.033,78</text:p>
          </table:table-cell>
          <table:table-cell office:value-type="float" office:value="0" table:style-name="ce13">
            <text:p>0,00</text:p>
          </table:table-cell>
          <table:table-cell office:value-type="float" office:value="-4952.6000000000004" table:style-name="ce12">
            <text:p>-4.952,60</text:p>
          </table:table-cell>
          <table:table-cell office:value-type="float" office:value="9498.82" table:style-name="ce10">
            <text:p>9.498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E ALVES PACHECO LOB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22.54" table:style-name="ce10">
            <text:p>2.522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76.95" table:style-name="ce10">
            <text:p>14.876,95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088.9499999999998" table:style-name="ce12">
            <text:p>-2.088,95</text:p>
          </table:table-cell>
          <table:table-cell office:value-type="float" office:value="-1396.56" table:style-name="ce12">
            <text:p>-1.396,56</text:p>
          </table:table-cell>
          <table:table-cell office:value-type="float" office:value="0" table:style-name="ce13">
            <text:p>0,00</text:p>
          </table:table-cell>
          <table:table-cell office:value-type="float" office:value="-4892.84" table:style-name="ce12">
            <text:p>-4.892,84</text:p>
          </table:table-cell>
          <table:table-cell office:value-type="float" office:value="9984.11" table:style-name="ce10">
            <text:p>9.984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FERREIRA CARNEIRO DE SOUZA PLÁCID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1112.51" table:style-name="ce10">
            <text:p>11.112,5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09.44" table:style-name="ce10">
            <text:p>2.00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07" table:style-name="ce10">
            <text:p>14.307,00</text:p>
          </table:table-cell>
          <table:table-cell office:value-type="float" office:value="-1405.38" table:style-name="ce12">
            <text:p>-1.405,38</text:p>
          </table:table-cell>
          <table:table-cell office:value-type="float" office:value="-2021.72" table:style-name="ce12">
            <text:p>-2.021,72</text:p>
          </table:table-cell>
          <table:table-cell office:value-type="float" office:value="-3901.22" table:style-name="ce12">
            <text:p>-3.901,22</text:p>
          </table:table-cell>
          <table:table-cell office:value-type="float" office:value="0" table:style-name="ce13">
            <text:p>0,00</text:p>
          </table:table-cell>
          <table:table-cell office:value-type="float" office:value="-7328.32" table:style-name="ce12">
            <text:p>-7.328,32</text:p>
          </table:table-cell>
          <table:table-cell office:value-type="float" office:value="6978.68" table:style-name="ce10">
            <text:p>6.978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GONÇALVES QUEIROZ PEIXOTO CAM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539.98" table:style-name="ce10">
            <text:p>2.53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5.03" table:style-name="ce10">
            <text:p>3.725,03</text:p>
          </table:table-cell>
          <table:table-cell table:number-columns-repeated="2" table:style-name="ce9"/>
          <table:table-cell office:value-type="float" office:value="-814.56" table:style-name="ce11">
            <text:p>-814,56</text:p>
          </table:table-cell>
          <table:table-cell office:value-type="float" office:value="0" table:style-name="ce13">
            <text:p>0,00</text:p>
          </table:table-cell>
          <table:table-cell office:value-type="float" office:value="-814.56" table:style-name="ce11">
            <text:p>-814,56</text:p>
          </table:table-cell>
          <table:table-cell office:value-type="float" office:value="2910.47" table:style-name="ce10">
            <text:p>2.910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SANTIAGO TENÓRIO CAVALCANTE MEND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TRIBUNAL PLENO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7.47" table:style-name="ce10">
            <text:p>13.127,4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4144.99" table:style-name="ce12">
            <text:p>-4.144,99</text:p>
          </table:table-cell>
          <table:table-cell office:value-type="float" office:value="8982.48" table:style-name="ce10">
            <text:p>8.98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ISTON CHAVES DE FARIAS JÚNIO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481.21" table:style-name="ce10">
            <text:p>13.481,21</text:p>
          </table:table-cell>
          <table:table-cell office:value-type="float" office:value="4788.8100000000004" table:style-name="ce10">
            <text:p>4.788,81</text:p>
          </table:table-cell>
          <table:table-cell table:style-name="ce9"/>
          <table:table-cell office:value-type="float" office:value="1754.42" table:style-name="ce10">
            <text:p>1.75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24.439999999999" table:style-name="ce10">
            <text:p>20.024,4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46.89" table:style-name="ce12">
            <text:p>-3.446,89</text:p>
          </table:table-cell>
          <table:table-cell office:value-type="float" office:value="-3344.78" table:style-name="ce12">
            <text:p>-3.344,78</text:p>
          </table:table-cell>
          <table:table-cell office:value-type="float" office:value="0" table:style-name="ce13">
            <text:p>0,00</text:p>
          </table:table-cell>
          <table:table-cell office:value-type="float" office:value="-7620.06" table:style-name="ce12">
            <text:p>-7.620,06</text:p>
          </table:table-cell>
          <table:table-cell office:value-type="float" office:value="12404.38" table:style-name="ce10">
            <text:p>12.404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O SÉRGIO OMENA BARBOS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9.19" table:style-name="ce10">
            <text:p>11.759,1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67.69" table:style-name="ce10">
            <text:p>2.66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11.93" table:style-name="ce10">
            <text:p>15.611,9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24.25" table:style-name="ce12">
            <text:p>-2.224,25</text:p>
          </table:table-cell>
          <table:table-cell office:value-type="float" office:value="-4208.95" table:style-name="ce12">
            <text:p>-4.208,95</text:p>
          </table:table-cell>
          <table:table-cell office:value-type="float" office:value="0" table:style-name="ce13">
            <text:p>0,00</text:p>
          </table:table-cell>
          <table:table-cell office:value-type="float" office:value="-7938.37" table:style-name="ce12">
            <text:p>-7.938,37</text:p>
          </table:table-cell>
          <table:table-cell office:value-type="float" office:value="7673.56" table:style-name="ce10">
            <text:p>7.673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BARACUHY SALES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DE PROJETOS E PROCESSOS ADMINIST</text:p>
          </table:table-cell>
          <table:table-cell office:value-type="float" office:value="10735.39" table:style-name="ce10">
            <text:p>10.735,3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75.45" table:style-name="ce10">
            <text:p>14.175,4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88.5300000000002" table:style-name="ce12">
            <text:p>-2.388,53</text:p>
          </table:table-cell>
          <table:table-cell office:value-type="float" office:value="-723.48" table:style-name="ce11">
            <text:p>-723,48</text:p>
          </table:table-cell>
          <table:table-cell office:value-type="float" office:value="0" table:style-name="ce13">
            <text:p>0,00</text:p>
          </table:table-cell>
          <table:table-cell office:value-type="float" office:value="-3940.4" table:style-name="ce12">
            <text:p>-3.940,40</text:p>
          </table:table-cell>
          <table:table-cell office:value-type="float" office:value="10235.049999999999" table:style-name="ce10">
            <text:p>10.23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NISE ALVES MAD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480.75" table:style-name="ce10">
            <text:p>19.480,75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43.48" table:style-name="ce10">
            <text:p>20.243,48</text:p>
          </table:table-cell>
          <table:table-cell office:value-type="float" office:value="-1943.94" table:style-name="ce12">
            <text:p>-1.943,94</text:p>
          </table:table-cell>
          <table:table-cell office:value-type="float" office:value="-3953.26" table:style-name="ce12">
            <text:p>-3.953,26</text:p>
          </table:table-cell>
          <table:table-cell office:value-type="float" office:value="-1168.43" table:style-name="ce12">
            <text:p>-1.168,43</text:p>
          </table:table-cell>
          <table:table-cell office:value-type="float" office:value="0" table:style-name="ce13">
            <text:p>0,00</text:p>
          </table:table-cell>
          <table:table-cell office:value-type="float" office:value="-7065.63" table:style-name="ce12">
            <text:p>-7.065,63</text:p>
          </table:table-cell>
          <table:table-cell office:value-type="float" office:value="13177.85" table:style-name="ce10">
            <text:p>13.17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ALBUQUERQUE DE REZENDE</text:p>
          </table:table-cell>
          <table:table-cell office:value-type="string" table:style-name="ce8">
            <text:p>ASSISTENTE JURÍDICO III - FC-04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52.0300000000002" table:style-name="ce10">
            <text:p>2.55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43.1" table:style-name="ce10">
            <text:p>23.443,10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39.07" table:style-name="ce12">
            <text:p>-3.939,07</text:p>
          </table:table-cell>
          <table:table-cell office:value-type="float" office:value="-2411" table:style-name="ce12">
            <text:p>-2.411,00</text:p>
          </table:table-cell>
          <table:table-cell office:value-type="float" office:value="0" table:style-name="ce13">
            <text:p>0,00</text:p>
          </table:table-cell>
          <table:table-cell office:value-type="float" office:value="-8997.58" table:style-name="ce12">
            <text:p>-8.997,58</text:p>
          </table:table-cell>
          <table:table-cell office:value-type="float" office:value="14445.52" table:style-name="ce10">
            <text:p>14.44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JOSÉ VELOS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285.939999999999" table:style-name="ce10">
            <text:p>19.285,94</text:p>
          </table:table-cell>
          <table:table-cell table:number-columns-repeated="2" table:style-name="ce9"/>
          <table:table-cell office:value-type="float" office:value="2312.5" table:style-name="ce10">
            <text:p>2.312,50</text:p>
          </table:table-cell>
          <table:table-cell office:value-type="float" office:value="711.29" table:number-columns-spanned="2" table:number-rows-spanned="1" table:style-name="ce27">
            <text:p>711,29</text:p>
          </table:table-cell>
          <table:covered-table-cell/>
          <table:table-cell table:style-name="ce9"/>
          <table:table-cell office:value-type="float" office:value="22309.73" table:style-name="ce10">
            <text:p>22.309,7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824.19" table:style-name="ce12">
            <text:p>-3.824,19</text:p>
          </table:table-cell>
          <table:table-cell office:value-type="float" office:value="-981.92" table:style-name="ce11">
            <text:p>-981,92</text:p>
          </table:table-cell>
          <table:table-cell office:value-type="float" office:value="0" table:style-name="ce13">
            <text:p>0,00</text:p>
          </table:table-cell>
          <table:table-cell office:value-type="float" office:value="-7546.3" table:style-name="ce12">
            <text:p>-7.546,30</text:p>
          </table:table-cell>
          <table:table-cell office:value-type="float" office:value="14763.43" table:style-name="ce10">
            <text:p>14.763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EL TEIXEIR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744.58" table:style-name="ce14">
            <text:p>744,58</text:p>
          </table:table-cell>
          <table:table-cell table:style-name="ce9"/>
          <table:table-cell office:value-type="float" office:value="3187.85" table:style-name="ce10">
            <text:p>3.187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49.29" table:style-name="ce10">
            <text:p>17.349,29</text:p>
          </table:table-cell>
          <table:table-cell office:value-type="float" office:value="-1620.37" table:style-name="ce12">
            <text:p>-1.620,37</text:p>
          </table:table-cell>
          <table:table-cell office:value-type="float" office:value="-2370.89" table:style-name="ce12">
            <text:p>-2.370,89</text:p>
          </table:table-cell>
          <table:table-cell office:value-type="float" office:value="-2958.25" table:style-name="ce12">
            <text:p>-2.958,25</text:p>
          </table:table-cell>
          <table:table-cell office:value-type="float" office:value="0" table:style-name="ce13">
            <text:p>0,00</text:p>
          </table:table-cell>
          <table:table-cell office:value-type="float" office:value="-6949.51" table:style-name="ce12">
            <text:p>-6.949,51</text:p>
          </table:table-cell>
          <table:table-cell office:value-type="float" office:value="10399.780000000001" table:style-name="ce10">
            <text:p>10.399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ILSON LIMA DE MIR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3282.31" table:style-name="ce10">
            <text:p>3.282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29.599999999999" table:style-name="ce10">
            <text:p>29.029,60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06.21" table:style-name="ce12">
            <text:p>-5.106,21</text:p>
          </table:table-cell>
          <table:table-cell office:value-type="float" office:value="-4829.6499999999996" table:style-name="ce12">
            <text:p>-4.829,65</text:p>
          </table:table-cell>
          <table:table-cell office:value-type="float" office:value="0" table:style-name="ce13">
            <text:p>0,00</text:p>
          </table:table-cell>
          <table:table-cell office:value-type="float" office:value="-13764.21" table:style-name="ce12">
            <text:p>-13.764,21</text:p>
          </table:table-cell>
          <table:table-cell office:value-type="float" office:value="15265.39" table:style-name="ce10">
            <text:p>15.265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BIA AMÉLIA CHAGAS AMARAL</text:p>
          </table:table-cell>
          <table:table-cell office:value-type="string" table:style-name="ce8">
            <text:p>ASSISTENTE-EXECUTIVO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99.2" table:style-name="ce10">
            <text:p>18.399,20</text:p>
          </table:table-cell>
          <table:table-cell office:value-type="float" office:value="2557.52" table:style-name="ce10">
            <text:p>2.557,5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96" table:style-name="ce10">
            <text:p>1.996,00</text:p>
          </table:table-cell>
          <table:table-cell office:value-type="float" office:value="1242.94" table:number-columns-spanned="2" table:number-rows-spanned="1" table:style-name="ce26">
            <text:p>1.242,94</text:p>
          </table:table-cell>
          <table:covered-table-cell/>
          <table:table-cell table:style-name="ce9"/>
          <table:table-cell office:value-type="float" office:value="26135.55" table:style-name="ce10">
            <text:p>26.135,55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5013.5600000000004" table:style-name="ce12">
            <text:p>-5.013,56</text:p>
          </table:table-cell>
          <table:table-cell office:value-type="float" office:value="-4174.8999999999996" table:style-name="ce12">
            <text:p>-4.174,90</text:p>
          </table:table-cell>
          <table:table-cell office:value-type="float" office:value="0" table:style-name="ce13">
            <text:p>0,00</text:p>
          </table:table-cell>
          <table:table-cell office:value-type="float" office:value="-11745.98" table:style-name="ce12">
            <text:p>-11.745,98</text:p>
          </table:table-cell>
          <table:table-cell office:value-type="float" office:value="14389.57" table:style-name="ce10">
            <text:p>14.38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DIA MARIA SOUTO MAIOR MEDEI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7756.56" table:style-name="ce10">
            <text:p>7.756,56</text:p>
          </table:table-cell>
          <table:table-cell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47.5" table:style-name="ce10">
            <text:p>19.547,50</text:p>
          </table:table-cell>
          <table:table-cell office:value-type="float" office:value="-1948.96" table:style-name="ce12">
            <text:p>-1.948,96</text:p>
          </table:table-cell>
          <table:table-cell table:style-name="ce9"/>
          <table:table-cell office:value-type="float" office:value="-86.79" table:style-name="ce11">
            <text:p>-86,79</text:p>
          </table:table-cell>
          <table:table-cell office:value-type="float" office:value="0" table:style-name="ce13">
            <text:p>0,00</text:p>
          </table:table-cell>
          <table:table-cell office:value-type="float" office:value="-2035.75" table:style-name="ce12">
            <text:p>-2.035,75</text:p>
          </table:table-cell>
          <table:table-cell office:value-type="float" office:value="17511.75" table:style-name="ce10">
            <text:p>17.511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 SIBELY CAVALCANT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AL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2769.6" table:style-name="ce10">
            <text:p>2.769,60</text:p>
          </table:table-cell>
          <table:table-cell table:style-name="ce9"/>
          <table:table-cell office:value-type="float" office:value="2480.4699999999998" table:style-name="ce10">
            <text:p>2.480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33.419999999998" table:style-name="ce10">
            <text:p>16.933,42</text:p>
          </table:table-cell>
          <table:table-cell office:value-type="float" office:value="-1934.91" table:style-name="ce12">
            <text:p>-1.934,91</text:p>
          </table:table-cell>
          <table:table-cell office:value-type="float" office:value="-2416.69" table:style-name="ce12">
            <text:p>-2.416,69</text:p>
          </table:table-cell>
          <table:table-cell office:value-type="float" office:value="-3575.55" table:style-name="ce12">
            <text:p>-3.575,55</text:p>
          </table:table-cell>
          <table:table-cell office:value-type="float" office:value="0" table:style-name="ce13">
            <text:p>0,00</text:p>
          </table:table-cell>
          <table:table-cell office:value-type="float" office:value="-7927.15" table:style-name="ce12">
            <text:p>-7.927,15</text:p>
          </table:table-cell>
          <table:table-cell office:value-type="float" office:value="9006.27" table:style-name="ce10">
            <text:p>9.006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E CRISTINA CALHEIROS DE OLIV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6ª VT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94.02" table:style-name="ce10">
            <text:p>2.39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95.76" table:style-name="ce10">
            <text:p>15.795,76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429.1" table:style-name="ce12">
            <text:p>-2.429,10</text:p>
          </table:table-cell>
          <table:table-cell office:value-type="float" office:value="-889.8" table:style-name="ce11">
            <text:p>-889,80</text:p>
          </table:table-cell>
          <table:table-cell office:value-type="float" office:value="0" table:style-name="ce13">
            <text:p>0,00</text:p>
          </table:table-cell>
          <table:table-cell office:value-type="float" office:value="-4726.2299999999996" table:style-name="ce12">
            <text:p>-4.726,23</text:p>
          </table:table-cell>
          <table:table-cell office:value-type="float" office:value="11069.53" table:style-name="ce10">
            <text:p>11.06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NDAURA VIEIRA DA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841.53" table:style-name="ce10">
            <text:p>1.841,5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516.41" table:style-name="ce10">
            <text:p>2.516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737.01" table:style-name="ce10">
            <text:p>5.737,01</text:p>
          </table:table-cell>
          <table:table-cell office:value-type="float" office:value="-295.47000000000003" table:style-name="ce11">
            <text:p>-295,47</text:p>
          </table:table-cell>
          <table:table-cell office:value-type="float" office:value="-48.15" table:style-name="ce11">
            <text:p>-48,15</text:p>
          </table:table-cell>
          <table:table-cell office:value-type="float" office:value="-1871.16" table:style-name="ce12">
            <text:p>-1.871,16</text:p>
          </table:table-cell>
          <table:table-cell office:value-type="float" office:value="0" table:style-name="ce13">
            <text:p>0,00</text:p>
          </table:table-cell>
          <table:table-cell office:value-type="float" office:value="-2214.7800000000002" table:style-name="ce12">
            <text:p>-2.214,78</text:p>
          </table:table-cell>
          <table:table-cell office:value-type="float" office:value="3522.23" table:style-name="ce10">
            <text:p>3.522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SIANE MARIA SANTOS ARAÚJ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CORREIÇÕES, NORMATIZAÇÃO E PROCESSOS (S</text:p>
          </table:table-cell>
          <table:table-cell table:number-columns-repeated="3" table:style-name="ce9"/>
          <table:table-cell office:value-type="float" office:value="2559.31" table:style-name="ce10">
            <text:p>2.55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9.31" table:style-name="ce10">
            <text:p>2.559,3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559.31" table:style-name="ce10">
            <text:p>2.55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VIA JATOBÁ DE HOLANDA CAVALCANT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7649.37" table:style-name="ce10">
            <text:p>17.649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54.02" table:style-name="ce10">
            <text:p>1.95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88.439999999999" table:style-name="ce10">
            <text:p>20.788,44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578.67" table:style-name="ce12">
            <text:p>-3.578,67</text:p>
          </table:table-cell>
          <table:table-cell office:value-type="float" office:value="-800.55" table:style-name="ce11">
            <text:p>-800,55</text:p>
          </table:table-cell>
          <table:table-cell office:value-type="float" office:value="0" table:style-name="ce13">
            <text:p>0,00</text:p>
          </table:table-cell>
          <table:table-cell office:value-type="float" office:value="-6849.38" table:style-name="ce12">
            <text:p>-6.849,38</text:p>
          </table:table-cell>
          <table:table-cell office:value-type="float" office:value="13939.06" table:style-name="ce10">
            <text:p>13.939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VIANE BEZERRA BUENO BRAZ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0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68.92" table:style-name="ce10">
            <text:p>2.868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65.16" table:style-name="ce10">
            <text:p>24.465,1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11.78" table:style-name="ce12">
            <text:p>-4.211,78</text:p>
          </table:table-cell>
          <table:table-cell office:value-type="float" office:value="-1826.98" table:style-name="ce12">
            <text:p>-1.826,98</text:p>
          </table:table-cell>
          <table:table-cell office:value-type="float" office:value="0" table:style-name="ce13">
            <text:p>0,00</text:p>
          </table:table-cell>
          <table:table-cell office:value-type="float" office:value="-8778.9500000000007" table:style-name="ce12">
            <text:p>-8.778,95</text:p>
          </table:table-cell>
          <table:table-cell office:value-type="float" office:value="15686.21" table:style-name="ce10">
            <text:p>15.686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A DOS SANTOS SILVA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HFI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NA ROSY CARNEIRO DE MORA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3ª VT)</text:p>
          </table:table-cell>
          <table:table-cell office:value-type="float" office:value="11847.9" table:style-name="ce10">
            <text:p>11.847,9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517.63" table:style-name="ce10">
            <text:p>3.517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97.91" table:style-name="ce10">
            <text:p>17.597,91</text:p>
          </table:table-cell>
          <table:table-cell office:value-type="float" office:value="-1511.79" table:style-name="ce12">
            <text:p>-1.511,79</text:p>
          </table:table-cell>
          <table:table-cell office:value-type="float" office:value="-2482.6999999999998" table:style-name="ce12">
            <text:p>-2.482,70</text:p>
          </table:table-cell>
          <table:table-cell office:value-type="float" office:value="-2300.39" table:style-name="ce12">
            <text:p>-2.300,39</text:p>
          </table:table-cell>
          <table:table-cell office:value-type="float" office:value="0" table:style-name="ce13">
            <text:p>0,00</text:p>
          </table:table-cell>
          <table:table-cell office:value-type="float" office:value="-6294.88" table:style-name="ce12">
            <text:p>-6.294,88</text:p>
          </table:table-cell>
          <table:table-cell office:value-type="float" office:value="11303.03" table:style-name="ce10">
            <text:p>11.303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RA ESTER DE BARROS JATOBÁ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0537.66" table:style-name="ce10">
            <text:p>10.537,6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55.65" table:style-name="ce10">
            <text:p>2.155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04.32" table:style-name="ce10">
            <text:p>21.104,3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61.58" table:style-name="ce12">
            <text:p>-4.061,58</text:p>
          </table:table-cell>
          <table:table-cell office:value-type="float" office:value="-2842.88" table:style-name="ce12">
            <text:p>-2.842,88</text:p>
          </table:table-cell>
          <table:table-cell office:value-type="float" office:value="0" table:style-name="ce13">
            <text:p>0,00</text:p>
          </table:table-cell>
          <table:table-cell office:value-type="float" office:value="-7732.85" table:style-name="ce12">
            <text:p>-7.732,85</text:p>
          </table:table-cell>
          <table:table-cell office:value-type="float" office:value="13371.47" table:style-name="ce10">
            <text:p>13.371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 BARBOSA DUART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887.29" table:style-name="ce10">
            <text:p>1.887,29</text:p>
          </table:table-cell>
          <table:table-cell table:style-name="ce9"/>
          <table:table-cell office:value-type="float" office:value="1328.62" table:style-name="ce10">
            <text:p>1.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70.5" table:style-name="ce10">
            <text:p>14.970,50</text:p>
          </table:table-cell>
          <table:table-cell office:value-type="float" office:value="-980.53" table:style-name="ce11">
            <text:p>-980,53</text:p>
          </table:table-cell>
          <table:table-cell office:value-type="float" office:value="-2560.37" table:style-name="ce12">
            <text:p>-2.560,37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5514.76" table:style-name="ce12">
            <text:p>-5.514,76</text:p>
          </table:table-cell>
          <table:table-cell office:value-type="float" office:value="9455.74" table:style-name="ce10">
            <text:p>9.455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CRISTINA DE MELO SOU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66.11" table:style-name="ce10">
            <text:p>16.066,11</text:p>
          </table:table-cell>
          <table:table-cell office:value-type="float" office:value="-1744.47" table:style-name="ce12">
            <text:p>-1.744,47</text:p>
          </table:table-cell>
          <table:table-cell office:value-type="float" office:value="-2568.77" table:style-name="ce12">
            <text:p>-2.568,77</text:p>
          </table:table-cell>
          <table:table-cell office:value-type="float" office:value="-1179.73" table:style-name="ce12">
            <text:p>-1.179,73</text:p>
          </table:table-cell>
          <table:table-cell office:value-type="float" office:value="0" table:style-name="ce13">
            <text:p>0,00</text:p>
          </table:table-cell>
          <table:table-cell office:value-type="float" office:value="-5492.97" table:style-name="ce12">
            <text:p>-5.492,97</text:p>
          </table:table-cell>
          <table:table-cell office:value-type="float" office:value="10573.14" table:style-name="ce10">
            <text:p>10.573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A SILVA TER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59.12" table:style-name="ce10">
            <text:p>2.359,12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71.86" table:style-name="ce10">
            <text:p>1.87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07.12" table:style-name="ce10">
            <text:p>17.507,12</text:p>
          </table:table-cell>
          <table:table-cell office:value-type="float" office:value="-1886.77" table:style-name="ce12">
            <text:p>-1.886,77</text:p>
          </table:table-cell>
          <table:table-cell office:value-type="float" office:value="-2807.2" table:style-name="ce12">
            <text:p>-2.807,20</text:p>
          </table:table-cell>
          <table:table-cell office:value-type="float" office:value="-6147.45" table:style-name="ce12">
            <text:p>-6.147,45</text:p>
          </table:table-cell>
          <table:table-cell office:value-type="float" office:value="0" table:style-name="ce13">
            <text:p>0,00</text:p>
          </table:table-cell>
          <table:table-cell office:value-type="float" office:value="-10841.42" table:style-name="ce12">
            <text:p>-10.841,42</text:p>
          </table:table-cell>
          <table:table-cell office:value-type="float" office:value="6665.7" table:style-name="ce10">
            <text:p>6.665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E CARVALHO SALGUEIRO SILV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582.830000000002" table:style-name="ce10">
            <text:p>18.582,8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90.82" table:style-name="ce10">
            <text:p>1.790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13.54" table:style-name="ce10">
            <text:p>22.313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46.58" table:style-name="ce12">
            <text:p>-4.546,58</text:p>
          </table:table-cell>
          <table:table-cell office:value-type="float" office:value="-1287.49" table:style-name="ce12">
            <text:p>-1.287,49</text:p>
          </table:table-cell>
          <table:table-cell office:value-type="float" office:value="0" table:style-name="ce13">
            <text:p>0,00</text:p>
          </table:table-cell>
          <table:table-cell office:value-type="float" office:value="-6662.46" table:style-name="ce12">
            <text:p>-6.662,46</text:p>
          </table:table-cell>
          <table:table-cell office:value-type="float" office:value="15651.08" table:style-name="ce10">
            <text:p>15.651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FREITAS RIBEIRO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664.73" table:style-name="ce10">
            <text:p>1.664,73</text:p>
          </table:table-cell>
          <table:table-cell office:value-type="float" office:value="1939.89" table:style-name="ce10">
            <text:p>1.939,89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28" table:style-name="ce10">
            <text:p>23.728,00</text:p>
          </table:table-cell>
          <table:table-cell office:value-type="float" office:value="-2918.44" table:style-name="ce12">
            <text:p>-2.918,44</text:p>
          </table:table-cell>
          <table:table-cell office:value-type="float" office:value="-4462.26" table:style-name="ce12">
            <text:p>-4.462,26</text:p>
          </table:table-cell>
          <table:table-cell office:value-type="float" office:value="-4126.3100000000004" table:style-name="ce12">
            <text:p>-4.126,31</text:p>
          </table:table-cell>
          <table:table-cell office:value-type="float" office:value="0" table:style-name="ce13">
            <text:p>0,00</text:p>
          </table:table-cell>
          <table:table-cell office:value-type="float" office:value="-11507.01" table:style-name="ce12">
            <text:p>-11.507,01</text:p>
          </table:table-cell>
          <table:table-cell office:value-type="float" office:value="12220.99" table:style-name="ce10">
            <text:p>12.220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LYRA FIALH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001.86" table:style-name="ce10">
            <text:p>3.001,86</text:p>
          </table:table-cell>
          <table:table-cell table:style-name="ce9"/>
          <table:table-cell office:value-type="float" office:value="954.72" table:style-name="ce14">
            <text:p>954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92.44" table:style-name="ce10">
            <text:p>15.592,44</text:p>
          </table:table-cell>
          <table:table-cell office:value-type="float" office:value="-1973.23" table:style-name="ce12">
            <text:p>-1.973,23</text:p>
          </table:table-cell>
          <table:table-cell office:value-type="float" office:value="-2613.37" table:style-name="ce12">
            <text:p>-2.613,37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5378.92" table:style-name="ce12">
            <text:p>-5.378,92</text:p>
          </table:table-cell>
          <table:table-cell office:value-type="float" office:value="10213.52" table:style-name="ce10">
            <text:p>10.21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IA VASSALO DE VASCONCELLOS TORR</text:p>
          </table:table-cell>
          <table:table-cell office:value-type="string" table:style-name="ce8">
            <text:p>EXERCÍCIO <text:s/>PROVISÓRI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4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4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QUES BESERRA VALE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431" table:style-name="ce10">
            <text:p>1.431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16.22" table:style-name="ce10">
            <text:p>4.116,22</text:p>
          </table:table-cell>
          <table:table-cell office:value-type="float" office:value="-200.34" table:style-name="ce11">
            <text:p>-200,34</text:p>
          </table:table-cell>
          <table:table-cell office:value-type="float" office:value="-38.380000000000003" table:style-name="ce11">
            <text:p>-38,38</text:p>
          </table:table-cell>
          <table:table-cell office:value-type="float" office:value="-1563.44" table:style-name="ce12">
            <text:p>-1.563,44</text:p>
          </table:table-cell>
          <table:table-cell office:value-type="float" office:value="0" table:style-name="ce13">
            <text:p>0,00</text:p>
          </table:table-cell>
          <table:table-cell office:value-type="float" office:value="-1802.16" table:style-name="ce12">
            <text:p>-1.802,16</text:p>
          </table:table-cell>
          <table:table-cell office:value-type="float" office:value="2314.06" table:style-name="ce10">
            <text:p>2.314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OLIVEIRA TEMOTEO JUCÁ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2742.96" table:style-name="ce10">
            <text:p>2.74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42.16" table:style-name="ce10">
            <text:p>21.142,16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382.83" table:style-name="ce12">
            <text:p>-3.382,83</text:p>
          </table:table-cell>
          <table:table-cell office:value-type="float" office:value="-1592.76" table:style-name="ce12">
            <text:p>-1.592,76</text:p>
          </table:table-cell>
          <table:table-cell office:value-type="float" office:value="0" table:style-name="ce13">
            <text:p>0,00</text:p>
          </table:table-cell>
          <table:table-cell office:value-type="float" office:value="-7533.11" table:style-name="ce12">
            <text:p>-7.533,11</text:p>
          </table:table-cell>
          <table:table-cell office:value-type="float" office:value="13609.05" table:style-name="ce10">
            <text:p>13.609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SOUZA SANTANA ALMEID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6498.009999999998" table:style-name="ce10">
            <text:p>16.498,01</text:p>
          </table:table-cell>
          <table:table-cell table:style-name="ce9"/>
          <table:table-cell office:value-type="float" office:value="2342.4699999999998" table:style-name="ce10">
            <text:p>2.342,47</text:p>
          </table:table-cell>
          <table:table-cell office:value-type="float" office:value="2174.02" table:style-name="ce10">
            <text:p>2.174,02</text:p>
          </table:table-cell>
          <table:table-cell office:value-type="float" office:value="6072.22" table:number-columns-spanned="2" table:number-rows-spanned="1" table:style-name="ce26">
            <text:p>6.072,22</text:p>
          </table:table-cell>
          <table:covered-table-cell/>
          <table:table-cell table:style-name="ce9"/>
          <table:table-cell office:value-type="float" office:value="27086.720000000001" table:style-name="ce10">
            <text:p>27.086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80.1899999999996" table:style-name="ce12">
            <text:p>-4.780,19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3">
            <text:p>0,00</text:p>
          </table:table-cell>
          <table:table-cell office:value-type="float" office:value="-6386.85" table:style-name="ce12">
            <text:p>-6.386,85</text:p>
          </table:table-cell>
          <table:table-cell office:value-type="float" office:value="20699.87" table:style-name="ce10">
            <text:p>20.699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TAVARES DE SOUZA BAS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12.0300000000002" table:style-name="ce10">
            <text:p>2.31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86.2" table:style-name="ce10">
            <text:p>23.986,2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33.21" table:style-name="ce12">
            <text:p>-4.233,21</text:p>
          </table:table-cell>
          <table:table-cell office:value-type="float" office:value="-4290.6499999999996" table:style-name="ce12">
            <text:p>-4.290,65</text:p>
          </table:table-cell>
          <table:table-cell office:value-type="float" office:value="0" table:style-name="ce13">
            <text:p>0,00</text:p>
          </table:table-cell>
          <table:table-cell office:value-type="float" office:value="-11264.05" table:style-name="ce12">
            <text:p>-11.264,05</text:p>
          </table:table-cell>
          <table:table-cell office:value-type="float" office:value="12722.15" table:style-name="ce10">
            <text:p>12.722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ONTAN PEDROSA MEL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69.9899999999998" table:style-name="ce10">
            <text:p>2.369,9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82.11" table:style-name="ce10">
            <text:p>2.282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90.38" table:style-name="ce10">
            <text:p>17.990,38</text:p>
          </table:table-cell>
          <table:table-cell office:value-type="float" office:value="-1829.79" table:style-name="ce12">
            <text:p>-1.829,79</text:p>
          </table:table-cell>
          <table:table-cell office:value-type="float" office:value="-2895.08" table:style-name="ce12">
            <text:p>-2.895,08</text:p>
          </table:table-cell>
          <table:table-cell office:value-type="float" office:value="-5561.38" table:style-name="ce12">
            <text:p>-5.561,38</text:p>
          </table:table-cell>
          <table:table-cell office:value-type="float" office:value="0" table:style-name="ce13">
            <text:p>0,00</text:p>
          </table:table-cell>
          <table:table-cell office:value-type="float" office:value="-10286.25" table:style-name="ce12">
            <text:p>-10.286,25</text:p>
          </table:table-cell>
          <table:table-cell office:value-type="float" office:value="7704.13" table:style-name="ce10">
            <text:p>7.704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REIT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04.56" table:style-name="ce10">
            <text:p>2.104,56</text:p>
          </table:table-cell>
          <table:table-cell table:style-name="ce9"/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03.57" table:style-name="ce10">
            <text:p>15.603,57</text:p>
          </table:table-cell>
          <table:table-cell office:value-type="float" office:value="-1844.77" table:style-name="ce12">
            <text:p>-1.844,77</text:p>
          </table:table-cell>
          <table:table-cell office:value-type="float" office:value="-1775.98" table:style-name="ce12">
            <text:p>-1.775,98</text:p>
          </table:table-cell>
          <table:table-cell office:value-type="float" office:value="-1704.37" table:style-name="ce12">
            <text:p>-1.704,37</text:p>
          </table:table-cell>
          <table:table-cell office:value-type="float" office:value="0" table:style-name="ce13">
            <text:p>0,00</text:p>
          </table:table-cell>
          <table:table-cell office:value-type="float" office:value="-5325.12" table:style-name="ce12">
            <text:p>-5.325,12</text:p>
          </table:table-cell>
          <table:table-cell office:value-type="float" office:value="10278.450000000001" table:style-name="ce10">
            <text:p>10.278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PONTES DE ALENCAR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579.54" table:style-name="ce10">
            <text:p>12.579,54</text:p>
          </table:table-cell>
          <table:table-cell table:number-columns-repeated="2" table:style-name="ce9"/>
          <table:table-cell office:value-type="float" office:value="1697.2" table:style-name="ce10">
            <text:p>1.69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76.74" table:style-name="ce10">
            <text:p>14.276,74</text:p>
          </table:table-cell>
          <table:table-cell office:value-type="float" office:value="-1884.78" table:style-name="ce12">
            <text:p>-1.884,78</text:p>
          </table:table-cell>
          <table:table-cell office:value-type="float" office:value="-2071.6999999999998" table:style-name="ce12">
            <text:p>-2.071,70</text:p>
          </table:table-cell>
          <table:table-cell office:value-type="float" office:value="-1177.53" table:style-name="ce12">
            <text:p>-1.177,53</text:p>
          </table:table-cell>
          <table:table-cell office:value-type="float" office:value="0" table:style-name="ce13">
            <text:p>0,00</text:p>
          </table:table-cell>
          <table:table-cell office:value-type="float" office:value="-5134.01" table:style-name="ce12">
            <text:p>-5.134,01</text:p>
          </table:table-cell>
          <table:table-cell office:value-type="float" office:value="9142.73" table:style-name="ce10">
            <text:p>9.142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ÍDIA HELENA MATOS FONTENEL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2.47999999999999" table:style-name="ce14">
            <text:p>142,48</text:p>
          </table:table-cell>
          <table:table-cell table:style-name="ce9"/>
          <table:table-cell office:value-type="float" office:value="1328.62" table:style-name="ce10">
            <text:p>1.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06.96" table:style-name="ce10">
            <text:p>13.106,96</text:p>
          </table:table-cell>
          <table:table-cell office:value-type="float" office:value="-680.22" table:style-name="ce11">
            <text:p>-680,22</text:p>
          </table:table-cell>
          <table:table-cell table:style-name="ce9"/>
          <table:table-cell office:value-type="float" office:value="-2460.8000000000002" table:style-name="ce12">
            <text:p>-2.460,80</text:p>
          </table:table-cell>
          <table:table-cell office:value-type="float" office:value="0" table:style-name="ce13">
            <text:p>0,00</text:p>
          </table:table-cell>
          <table:table-cell office:value-type="float" office:value="-3141.02" table:style-name="ce12">
            <text:p>-3.141,02</text:p>
          </table:table-cell>
          <table:table-cell office:value-type="float" office:value="9965.94" table:style-name="ce10">
            <text:p>9.965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LANDIA BATISTA SALE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5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105.52" table:style-name="ce10">
            <text:p>3.105,5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97.06" table:style-name="ce10">
            <text:p>1.697,06</text:p>
          </table:table-cell>
          <table:table-cell office:value-type="float" office:value="823.82" table:number-columns-spanned="2" table:number-rows-spanned="1" table:style-name="ce27">
            <text:p>823,82</text:p>
          </table:table-cell>
          <table:covered-table-cell/>
          <table:table-cell table:style-name="ce9"/>
          <table:table-cell office:value-type="float" office:value="27144.720000000001" table:style-name="ce10">
            <text:p>27.144,72</text:p>
          </table:table-cell>
          <table:table-cell office:value-type="float" office:value="-2791.93" table:style-name="ce12">
            <text:p>-2.791,93</text:p>
          </table:table-cell>
          <table:table-cell office:value-type="float" office:value="-5360.97" table:style-name="ce12">
            <text:p>-5.360,97</text:p>
          </table:table-cell>
          <table:table-cell office:value-type="float" office:value="-2064.91" table:style-name="ce12">
            <text:p>-2.064,91</text:p>
          </table:table-cell>
          <table:table-cell office:value-type="float" office:value="0" table:style-name="ce13">
            <text:p>0,00</text:p>
          </table:table-cell>
          <table:table-cell office:value-type="float" office:value="-10217.81" table:style-name="ce12">
            <text:p>-10.217,81</text:p>
          </table:table-cell>
          <table:table-cell office:value-type="float" office:value="16926.91" table:style-name="ce10">
            <text:p>16.926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O ANDRÉ LIM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ATA)</text:p>
          </table:table-cell>
          <table:table-cell office:value-type="float" office:value="1972.28" table:style-name="ce10">
            <text:p>1.972,2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62.66" table:style-name="ce10">
            <text:p>3.062,66</text:p>
          </table:table-cell>
          <table:table-cell office:value-type="float" office:value="823.82" table:number-columns-spanned="2" table:number-rows-spanned="1" table:style-name="ce27">
            <text:p>823,82</text:p>
          </table:table-cell>
          <table:covered-table-cell/>
          <table:table-cell table:style-name="ce9"/>
          <table:table-cell office:value-type="float" office:value="8091.14" table:style-name="ce10">
            <text:p>8.091,14</text:p>
          </table:table-cell>
          <table:table-cell office:value-type="float" office:value="-276.13" table:style-name="ce11">
            <text:p>-276,13</text:p>
          </table:table-cell>
          <table:table-cell office:value-type="float" office:value="-390.5" table:style-name="ce11">
            <text:p>-390,50</text:p>
          </table:table-cell>
          <table:table-cell office:value-type="float" office:value="-2602.56" table:style-name="ce12">
            <text:p>-2.602,56</text:p>
          </table:table-cell>
          <table:table-cell office:value-type="float" office:value="0" table:style-name="ce13">
            <text:p>0,00</text:p>
          </table:table-cell>
          <table:table-cell office:value-type="float" office:value="-3269.19" table:style-name="ce12">
            <text:p>-3.269,19</text:p>
          </table:table-cell>
          <table:table-cell office:value-type="float" office:value="4821.95" table:style-name="ce10">
            <text:p>4.821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ALDO TEIXEIRA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774.81" table:style-name="ce10">
            <text:p>2.774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2967.85" table:style-name="ce10">
            <text:p>2.967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26.099999999999" table:style-name="ce10">
            <text:p>18.326,10</text:p>
          </table:table-cell>
          <table:table-cell office:value-type="float" office:value="-1896.59" table:style-name="ce12">
            <text:p>-1.896,59</text:p>
          </table:table-cell>
          <table:table-cell office:value-type="float" office:value="-2216.48" table:style-name="ce12">
            <text:p>-2.216,48</text:p>
          </table:table-cell>
          <table:table-cell office:value-type="float" office:value="-5180.99" table:style-name="ce12">
            <text:p>-5.180,99</text:p>
          </table:table-cell>
          <table:table-cell office:value-type="float" office:value="0" table:style-name="ce13">
            <text:p>0,00</text:p>
          </table:table-cell>
          <table:table-cell office:value-type="float" office:value="-9294.06" table:style-name="ce12">
            <text:p>-9.294,06</text:p>
          </table:table-cell>
          <table:table-cell office:value-type="float" office:value="9032.0400000000009" table:style-name="ce10">
            <text:p>9.032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ÂNIA BATISTA SAL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54.6" table:style-name="ce14">
            <text:p>554,60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72.25" table:style-name="ce10">
            <text:p>15.572,25</text:p>
          </table:table-cell>
          <table:table-cell office:value-type="float" office:value="-1569.44" table:style-name="ce12">
            <text:p>-1.569,44</text:p>
          </table:table-cell>
          <table:table-cell office:value-type="float" office:value="-2325.17" table:style-name="ce12">
            <text:p>-2.325,17</text:p>
          </table:table-cell>
          <table:table-cell office:value-type="float" office:value="-3193.31" table:style-name="ce12">
            <text:p>-3.193,31</text:p>
          </table:table-cell>
          <table:table-cell office:value-type="float" office:value="0" table:style-name="ce13">
            <text:p>0,00</text:p>
          </table:table-cell>
          <table:table-cell office:value-type="float" office:value="-7087.92" table:style-name="ce12">
            <text:p>-7.087,92</text:p>
          </table:table-cell>
          <table:table-cell office:value-type="float" office:value="8484.33" table:style-name="ce10">
            <text:p>8.48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DE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4.4299999999998" table:style-name="ce10">
            <text:p>2.204,43</text:p>
          </table:table-cell>
          <table:table-cell table:style-name="ce9"/>
          <table:table-cell office:value-type="float" office:value="2288.2399999999998" table:style-name="ce10">
            <text:p>2.288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28.53" table:style-name="ce10">
            <text:p>16.128,53</text:p>
          </table:table-cell>
          <table:table-cell office:value-type="float" office:value="-1013.27" table:style-name="ce12">
            <text:p>-1.013,27</text:p>
          </table:table-cell>
          <table:table-cell office:value-type="float" office:value="-2553.8000000000002" table:style-name="ce12">
            <text:p>-2.553,80</text:p>
          </table:table-cell>
          <table:table-cell office:value-type="float" office:value="-3955.17" table:style-name="ce12">
            <text:p>-3.955,17</text:p>
          </table:table-cell>
          <table:table-cell office:value-type="float" office:value="0" table:style-name="ce13">
            <text:p>0,00</text:p>
          </table:table-cell>
          <table:table-cell office:value-type="float" office:value="-7522.24" table:style-name="ce12">
            <text:p>-7.522,24</text:p>
          </table:table-cell>
          <table:table-cell office:value-type="float" office:value="8606.2900000000009" table:style-name="ce10">
            <text:p>8.606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SILVA PIMENTEL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47" table:style-name="ce10">
            <text:p>2.54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51.759999999998" table:style-name="ce10">
            <text:p>23.251,7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70.9" table:style-name="ce12">
            <text:p>-4.070,90</text:p>
          </table:table-cell>
          <table:table-cell office:value-type="float" office:value="-1350.11" table:style-name="ce12">
            <text:p>-1.350,11</text:p>
          </table:table-cell>
          <table:table-cell office:value-type="float" office:value="0" table:style-name="ce13">
            <text:p>0,00</text:p>
          </table:table-cell>
          <table:table-cell office:value-type="float" office:value="-8161.2" table:style-name="ce12">
            <text:p>-8.161,20</text:p>
          </table:table-cell>
          <table:table-cell office:value-type="float" office:value="15090.56" table:style-name="ce10">
            <text:p>15.090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HENRIQUE ALVES SALVAD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119.02" table:style-name="ce10">
            <text:p>22.119,02</text:p>
          </table:table-cell>
          <table:table-cell table:number-columns-repeated="2" table:style-name="ce9"/>
          <table:table-cell office:value-type="float" office:value="1192.33" table:style-name="ce10">
            <text:p>1.19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11.35" table:style-name="ce10">
            <text:p>23.311,35</text:p>
          </table:table-cell>
          <table:table-cell table:style-name="ce9"/>
          <table:table-cell office:value-type="float" office:value="-5161.2299999999996" table:style-name="ce12">
            <text:p>-5.161,23</text:p>
          </table:table-cell>
          <table:table-cell office:value-type="float" office:value="-3570.92" table:style-name="ce12">
            <text:p>-3.570,92</text:p>
          </table:table-cell>
          <table:table-cell office:value-type="float" office:value="0" table:style-name="ce13">
            <text:p>0,00</text:p>
          </table:table-cell>
          <table:table-cell office:value-type="float" office:value="-8732.15" table:style-name="ce12">
            <text:p>-8.732,15</text:p>
          </table:table-cell>
          <table:table-cell office:value-type="float" office:value="14579.2" table:style-name="ce10">
            <text:p>14.57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NTONIO OLIVEIRA TIMÓTE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500.39" table:style-name="ce10">
            <text:p>18.500,3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69.69" table:style-name="ce10">
            <text:p>2.06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09.97" table:style-name="ce10">
            <text:p>22.509,97</text:p>
          </table:table-cell>
          <table:table-cell office:value-type="float" office:value="-2598.29" table:style-name="ce12">
            <text:p>-2.598,29</text:p>
          </table:table-cell>
          <table:table-cell office:value-type="float" office:value="-3932.91" table:style-name="ce12">
            <text:p>-3.932,91</text:p>
          </table:table-cell>
          <table:table-cell office:value-type="float" office:value="-1704.07" table:style-name="ce12">
            <text:p>-1.704,07</text:p>
          </table:table-cell>
          <table:table-cell office:value-type="float" office:value="0" table:style-name="ce13">
            <text:p>0,00</text:p>
          </table:table-cell>
          <table:table-cell office:value-type="float" office:value="-8235.27" table:style-name="ce12">
            <text:p>-8.235,27</text:p>
          </table:table-cell>
          <table:table-cell office:value-type="float" office:value="14274.7" table:style-name="ce10">
            <text:p>14.274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RTHUR BERNARDES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955.09" table:style-name="ce10">
            <text:p>14.955,09</text:p>
          </table:table-cell>
          <table:table-cell table:number-columns-repeated="2" table:style-name="ce9"/>
          <table:table-cell office:value-type="float" office:value="232.1" table:style-name="ce14">
            <text:p>23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87.19" table:style-name="ce10">
            <text:p>15.187,19</text:p>
          </table:table-cell>
          <table:table-cell office:value-type="float" office:value="-584.21" table:style-name="ce11">
            <text:p>-584,21</text:p>
          </table:table-cell>
          <table:table-cell office:value-type="float" office:value="-3082.63" table:style-name="ce12">
            <text:p>-3.082,63</text:p>
          </table:table-cell>
          <table:table-cell office:value-type="float" office:value="-313.61" table:style-name="ce11">
            <text:p>-313,61</text:p>
          </table:table-cell>
          <table:table-cell office:value-type="float" office:value="0" table:style-name="ce13">
            <text:p>0,00</text:p>
          </table:table-cell>
          <table:table-cell office:value-type="float" office:value="-3980.45" table:style-name="ce12">
            <text:p>-3.980,45</text:p>
          </table:table-cell>
          <table:table-cell office:value-type="float" office:value="11206.74" table:style-name="ce10">
            <text:p>11.206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LÁUDIO BARBOSA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LQ)</text:p>
          </table:table-cell>
          <table:table-cell office:value-type="float" office:value="2465.06" table:style-name="ce10">
            <text:p>2.465,0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24.42" table:style-name="ce10">
            <text:p>1.52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929.37" table:style-name="ce10">
            <text:p>5.929,37</text:p>
          </table:table-cell>
          <table:table-cell office:value-type="float" office:value="-345.12" table:style-name="ce11">
            <text:p>-345,12</text:p>
          </table:table-cell>
          <table:table-cell office:value-type="float" office:value="-277.33999999999997" table:style-name="ce11">
            <text:p>-277,34</text:p>
          </table:table-cell>
          <table:table-cell office:value-type="float" office:value="-1815.35" table:style-name="ce12">
            <text:p>-1.815,35</text:p>
          </table:table-cell>
          <table:table-cell office:value-type="float" office:value="0" table:style-name="ce13">
            <text:p>0,00</text:p>
          </table:table-cell>
          <table:table-cell office:value-type="float" office:value="-2437.81" table:style-name="ce12">
            <text:p>-2.437,81</text:p>
          </table:table-cell>
          <table:table-cell office:value-type="float" office:value="3491.56" table:style-name="ce10">
            <text:p>3.491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GONZAGA REVORÊDO FI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411.8" table:style-name="ce10">
            <text:p>3.411,80</text:p>
          </table:table-cell>
          <table:table-cell office:value-type="float" office:value="8411.01" table:style-name="ce10">
            <text:p>8.411,01</text:p>
          </table:table-cell>
          <table:table-cell office:value-type="float" office:value="1987.75" table:style-name="ce10">
            <text:p>1.98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512.080000000002" table:style-name="ce10">
            <text:p>32.512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44.89" table:style-name="ce12">
            <text:p>-7.244,89</text:p>
          </table:table-cell>
          <table:table-cell office:value-type="float" office:value="-1604.82" table:style-name="ce12">
            <text:p>-1.604,82</text:p>
          </table:table-cell>
          <table:table-cell office:value-type="float" office:value="0" table:style-name="ce13">
            <text:p>0,00</text:p>
          </table:table-cell>
          <table:table-cell office:value-type="float" office:value="-9678.1" table:style-name="ce12">
            <text:p>-9.678,10</text:p>
          </table:table-cell>
          <table:table-cell office:value-type="float" office:value="22833.98" table:style-name="ce10">
            <text:p>22.833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AGUIAR DE OLIVEIRA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66.13" table:style-name="ce10">
            <text:p>14.566,1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41.5300000000002" table:style-name="ce12">
            <text:p>-2.341,53</text:p>
          </table:table-cell>
          <table:table-cell office:value-type="float" office:value="-4695.22" table:style-name="ce12">
            <text:p>-4.695,22</text:p>
          </table:table-cell>
          <table:table-cell office:value-type="float" office:value="0" table:style-name="ce13">
            <text:p>0,00</text:p>
          </table:table-cell>
          <table:table-cell office:value-type="float" office:value="-8541.92" table:style-name="ce12">
            <text:p>-8.541,92</text:p>
          </table:table-cell>
          <table:table-cell office:value-type="float" office:value="6024.21" table:style-name="ce10">
            <text:p>6.024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JOSUE DA SILVA FILH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9925.07" table:style-name="ce10">
            <text:p>19.925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9.21" table:style-name="ce10">
            <text:p>1.259,21</text:p>
          </table:table-cell>
          <table:table-cell office:value-type="float" office:value="9.75" table:number-columns-spanned="2" table:number-rows-spanned="1" table:style-name="ce27">
            <text:p>9,75</text:p>
          </table:table-cell>
          <table:covered-table-cell/>
          <table:table-cell table:style-name="ce9"/>
          <table:table-cell office:value-type="float" office:value="23133.919999999998" table:style-name="ce10">
            <text:p>23.133,92</text:p>
          </table:table-cell>
          <table:table-cell office:value-type="float" office:value="-2806.66" table:style-name="ce12">
            <text:p>-2.806,66</text:p>
          </table:table-cell>
          <table:table-cell office:value-type="float" office:value="-4322.22" table:style-name="ce12">
            <text:p>-4.322,22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7402.28" table:style-name="ce12">
            <text:p>-7.402,28</text:p>
          </table:table-cell>
          <table:table-cell office:value-type="float" office:value="15731.64" table:style-name="ce10">
            <text:p>15.731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A AMÁLIA GONÇALVES LEITE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8ª VT)</text:p>
          </table:table-cell>
          <table:table-cell office:value-type="float" office:value="10704.96" table:style-name="ce10">
            <text:p>10.704,9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53.37" table:style-name="ce10">
            <text:p>14.153,37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318.59" table:style-name="ce12">
            <text:p>-2.318,59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123.3" table:style-name="ce12">
            <text:p>-4.123,30</text:p>
          </table:table-cell>
          <table:table-cell office:value-type="float" office:value="10030.07" table:style-name="ce10">
            <text:p>10.030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ZIANA FRAGÔSO BUARQUE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624.61" table:style-name="ce10">
            <text:p>1.624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56.99" table:style-name="ce10">
            <text:p>3.856,99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332" table:style-name="ce12">
            <text:p>-1.332,00</text:p>
          </table:table-cell>
          <table:table-cell office:value-type="float" office:value="0" table:style-name="ce13">
            <text:p>0,00</text:p>
          </table:table-cell>
          <table:table-cell office:value-type="float" office:value="-1356.63" table:style-name="ce12">
            <text:p>-1.356,63</text:p>
          </table:table-cell>
          <table:table-cell office:value-type="float" office:value="2500.36" table:style-name="ce10">
            <text:p>2.500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GIA MACIEL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560.72" table:style-name="ce10">
            <text:p>6.560,72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12.87" table:style-name="ce10">
            <text:p>26.012,87</text:p>
          </table:table-cell>
          <table:table-cell office:value-type="float" office:value="-2922.61" table:style-name="ce12">
            <text:p>-2.922,61</text:p>
          </table:table-cell>
          <table:table-cell office:value-type="float" office:value="-4750.4399999999996" table:style-name="ce12">
            <text:p>-4.750,4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087.81" table:style-name="ce12">
            <text:p>-10.087,81</text:p>
          </table:table-cell>
          <table:table-cell office:value-type="float" office:value="15925.06" table:style-name="ce10">
            <text:p>15.92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S SILVEIRA CORAD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ATA)</text:p>
          </table:table-cell>
          <table:table-cell office:value-type="float" office:value="11943.26" table:style-name="ce10">
            <text:p>11.943,2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486.62" table:style-name="ce10">
            <text:p>3.486,62</text:p>
          </table:table-cell>
          <table:table-cell office:value-type="float" office:value="115.5" table:number-columns-spanned="2" table:number-rows-spanned="1" table:style-name="ce27">
            <text:p>115,50</text:p>
          </table:table-cell>
          <table:covered-table-cell/>
          <table:table-cell table:style-name="ce9"/>
          <table:table-cell office:value-type="float" office:value="23956.39" table:style-name="ce10">
            <text:p>23.956,39</text:p>
          </table:table-cell>
          <table:table-cell office:value-type="float" office:value="-1511.79" table:style-name="ce12">
            <text:p>-1.511,79</text:p>
          </table:table-cell>
          <table:table-cell office:value-type="float" office:value="-4208.05" table:style-name="ce12">
            <text:p>-4.208,05</text:p>
          </table:table-cell>
          <table:table-cell office:value-type="float" office:value="-3296.81" table:style-name="ce12">
            <text:p>-3.296,81</text:p>
          </table:table-cell>
          <table:table-cell office:value-type="float" office:value="0" table:style-name="ce13">
            <text:p>0,00</text:p>
          </table:table-cell>
          <table:table-cell office:value-type="float" office:value="-9016.65" table:style-name="ce12">
            <text:p>-9.016,65</text:p>
          </table:table-cell>
          <table:table-cell office:value-type="float" office:value="14939.74" table:style-name="ce10">
            <text:p>14.939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BEL RÔSE CAVALCANTI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16452.53" table:style-name="ce10">
            <text:p>16.452,53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11.81" table:style-name="ce10">
            <text:p>26.911,81</text:p>
          </table:table-cell>
          <table:table-cell office:value-type="float" office:value="-3091.11" table:style-name="ce12">
            <text:p>-3.091,11</text:p>
          </table:table-cell>
          <table:table-cell office:value-type="float" office:value="-4947.99" table:style-name="ce12">
            <text:p>-4.947,99</text:p>
          </table:table-cell>
          <table:table-cell office:value-type="float" office:value="-5638.37" table:style-name="ce12">
            <text:p>-5.638,37</text:p>
          </table:table-cell>
          <table:table-cell office:value-type="float" office:value="0" table:style-name="ce13">
            <text:p>0,00</text:p>
          </table:table-cell>
          <table:table-cell office:value-type="float" office:value="-13677.47" table:style-name="ce12">
            <text:p>-13.677,47</text:p>
          </table:table-cell>
          <table:table-cell office:value-type="float" office:value="13234.34" table:style-name="ce10">
            <text:p>13.234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LNS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37.08" table:style-name="ce10">
            <text:p>14.637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09.1999999999998" table:style-name="ce12">
            <text:p>-2.409,20</text:p>
          </table:table-cell>
          <table:table-cell office:value-type="float" office:value="-4683.33" table:style-name="ce12">
            <text:p>-4.683,33</text:p>
          </table:table-cell>
          <table:table-cell office:value-type="float" office:value="0" table:style-name="ce13">
            <text:p>0,00</text:p>
          </table:table-cell>
          <table:table-cell office:value-type="float" office:value="-7920.92" table:style-name="ce12">
            <text:p>-7.920,92</text:p>
          </table:table-cell>
          <table:table-cell office:value-type="float" office:value="6716.16" table:style-name="ce10">
            <text:p>6.716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ANTÔNIO DOS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31.76" table:style-name="ce10">
            <text:p>4.531,76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05.23" table:style-name="ce10">
            <text:p>17.705,23</text:p>
          </table:table-cell>
          <table:table-cell office:value-type="float" office:value="-1397.28" table:style-name="ce12">
            <text:p>-1.397,28</text:p>
          </table:table-cell>
          <table:table-cell office:value-type="float" office:value="-2616.75" table:style-name="ce12">
            <text:p>-2.616,75</text:p>
          </table:table-cell>
          <table:table-cell office:value-type="float" office:value="-2342.02" table:style-name="ce12">
            <text:p>-2.342,02</text:p>
          </table:table-cell>
          <table:table-cell office:value-type="float" office:value="0" table:style-name="ce13">
            <text:p>0,00</text:p>
          </table:table-cell>
          <table:table-cell office:value-type="float" office:value="-6356.05" table:style-name="ce12">
            <text:p>-6.356,05</text:p>
          </table:table-cell>
          <table:table-cell office:value-type="float" office:value="11349.18" table:style-name="ce10">
            <text:p>11.349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ITOZA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254.1" table:style-name="ce10">
            <text:p>2.254,10</text:p>
          </table:table-cell>
          <table:table-cell office:value-type="float" office:value="1392.64" table:number-columns-spanned="2" table:number-rows-spanned="1" table:style-name="ce26">
            <text:p>1.392,64</text:p>
          </table:table-cell>
          <table:covered-table-cell/>
          <table:table-cell table:style-name="ce9"/>
          <table:table-cell office:value-type="float" office:value="31499.54" table:style-name="ce10">
            <text:p>31.499,5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6315.31" table:style-name="ce12">
            <text:p>-6.315,31</text:p>
          </table:table-cell>
          <table:table-cell office:value-type="float" office:value="-2403.8200000000002" table:style-name="ce12">
            <text:p>-2.403,82</text:p>
          </table:table-cell>
          <table:table-cell office:value-type="float" office:value="0" table:style-name="ce13">
            <text:p>0,00</text:p>
          </table:table-cell>
          <table:table-cell office:value-type="float" office:value="-11459.32" table:style-name="ce12">
            <text:p>-11.459,32</text:p>
          </table:table-cell>
          <table:table-cell office:value-type="float" office:value="20040.22" table:style-name="ce10">
            <text:p>20.040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RREIRA REI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821.44" table:style-name="ce10">
            <text:p>1.821,4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6.57" table:style-name="ce10">
            <text:p>3.916,57</text:p>
          </table:table-cell>
          <table:table-cell office:value-type="float" office:value="-269.77999999999997" table:style-name="ce11">
            <text:p>-269,78</text:p>
          </table:table-cell>
          <table:table-cell office:value-type="float" office:value="-19.8" table:style-name="ce11">
            <text:p>-19,8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89.58" table:style-name="ce11">
            <text:p>-289,58</text:p>
          </table:table-cell>
          <table:table-cell office:value-type="float" office:value="3626.99" table:style-name="ce10">
            <text:p>3.62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A PASSOS DE MEDEIROS BELTRÃ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6ª VT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22.36" table:style-name="ce10">
            <text:p>2.722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25.55" table:style-name="ce10">
            <text:p>22.525,55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845.09" table:style-name="ce12">
            <text:p>-3.845,09</text:p>
          </table:table-cell>
          <table:table-cell office:value-type="float" office:value="-1640.28" table:style-name="ce12">
            <text:p>-1.640,28</text:p>
          </table:table-cell>
          <table:table-cell office:value-type="float" office:value="0" table:style-name="ce13">
            <text:p>0,00</text:p>
          </table:table-cell>
          <table:table-cell office:value-type="float" office:value="-7955.53" table:style-name="ce12">
            <text:p>-7.955,53</text:p>
          </table:table-cell>
          <table:table-cell office:value-type="float" office:value="14570.02" table:style-name="ce10">
            <text:p>14.570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A ROSA COUTIN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9"/>
          <table:table-cell office:value-type="float" office:value="1390.97" table:style-name="ce10">
            <text:p>1.390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0.97" table:style-name="ce10">
            <text:p>1.390,97</text:p>
          </table:table-cell>
          <table:table-cell table:number-columns-repeated="2" table:style-name="ce9"/>
          <table:table-cell office:value-type="float" office:value="-30" table:style-name="ce11">
            <text:p>-30,00</text:p>
          </table:table-cell>
          <table:table-cell office:value-type="float" office:value="0" table:style-name="ce13">
            <text:p>0,00</text:p>
          </table:table-cell>
          <table:table-cell office:value-type="float" office:value="-30" table:style-name="ce11">
            <text:p>-30,00</text:p>
          </table:table-cell>
          <table:table-cell office:value-type="float" office:value="1360.97" table:style-name="ce10">
            <text:p>1.360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O RÊGO RAPOS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AGAMENTO (SOF)</text:p>
          </table:table-cell>
          <table:table-cell office:value-type="float" office:value="1151.77" table:style-name="ce10">
            <text:p>1.151,7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03.72" table:style-name="ce10">
            <text:p>3.903,72</text:p>
          </table:table-cell>
          <table:table-cell office:value-type="float" office:value="-161.25" table:style-name="ce11">
            <text:p>-161,25</text:p>
          </table:table-cell>
          <table:table-cell office:value-type="float" office:value="-34.93" table:style-name="ce11">
            <text:p>-34,9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96.18" table:style-name="ce11">
            <text:p>-196,18</text:p>
          </table:table-cell>
          <table:table-cell office:value-type="float" office:value="3707.54" table:style-name="ce10">
            <text:p>3.707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FRAXE PESSO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LQ)</text:p>
          </table:table-cell>
          <table:table-cell office:value-type="float" office:value="19595.03" table:style-name="ce10">
            <text:p>19.595,03</text:p>
          </table:table-cell>
          <table:table-cell office:value-type="float" office:value="10452.56" table:style-name="ce10">
            <text:p>10.452,56</text:p>
          </table:table-cell>
          <table:table-cell office:value-type="float" office:value="8411.01" table:style-name="ce10">
            <text:p>8.411,01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155.660000000003" table:style-name="ce10">
            <text:p>40.155,66</text:p>
          </table:table-cell>
          <table:table-cell office:value-type="float" office:value="-3866.79" table:style-name="ce12">
            <text:p>-3.866,79</text:p>
          </table:table-cell>
          <table:table-cell office:value-type="float" office:value="-8643.39" table:style-name="ce12">
            <text:p>-8.643,39</text:p>
          </table:table-cell>
          <table:table-cell office:value-type="float" office:value="-2357.37" table:style-name="ce12">
            <text:p>-2.357,37</text:p>
          </table:table-cell>
          <table:table-cell office:value-type="float" office:value="0" table:style-name="ce13">
            <text:p>0,00</text:p>
          </table:table-cell>
          <table:table-cell office:value-type="float" office:value="-14867.55" table:style-name="ce12">
            <text:p>-14.867,55</text:p>
          </table:table-cell>
          <table:table-cell office:value-type="float" office:value="25288.11" table:style-name="ce10">
            <text:p>25.288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VITORIANO TORRES</text:p>
          </table:table-cell>
          <table:table-cell office:value-type="string" table:style-name="ce8">
            <text:p>COORDENADOR DE POLÍCIA JUDICIAL - CJ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316.9" table:style-name="ce10">
            <text:p>3.316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2533.37" table:style-name="ce10">
            <text:p>2.53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98.720000000001" table:style-name="ce10">
            <text:p>25.098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14.6400000000003" table:style-name="ce12">
            <text:p>-4.814,64</text:p>
          </table:table-cell>
          <table:table-cell office:value-type="float" office:value="-2205.34" table:style-name="ce12">
            <text:p>-2.205,34</text:p>
          </table:table-cell>
          <table:table-cell office:value-type="float" office:value="0" table:style-name="ce13">
            <text:p>0,00</text:p>
          </table:table-cell>
          <table:table-cell office:value-type="float" office:value="-7848.37" table:style-name="ce12">
            <text:p>-7.848,37</text:p>
          </table:table-cell>
          <table:table-cell office:value-type="float" office:value="17250.349999999999" table:style-name="ce10">
            <text:p>17.25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XAVIER DO NASCIMEN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920.81" table:style-name="ce10">
            <text:p>11.920,81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27" table:style-name="ce10">
            <text:p>2.32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26.88" table:style-name="ce10">
            <text:p>15.626,8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45.81" table:style-name="ce12">
            <text:p>-1.945,81</text:p>
          </table:table-cell>
          <table:table-cell office:value-type="float" office:value="-1663.77" table:style-name="ce12">
            <text:p>-1.663,77</text:p>
          </table:table-cell>
          <table:table-cell office:value-type="float" office:value="0" table:style-name="ce13">
            <text:p>0,00</text:p>
          </table:table-cell>
          <table:table-cell office:value-type="float" office:value="-4437.97" table:style-name="ce12">
            <text:p>-4.437,97</text:p>
          </table:table-cell>
          <table:table-cell office:value-type="float" office:value="11188.91" table:style-name="ce10">
            <text:p>11.188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CRISTINA LEITE DE OLIV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33.69" table:style-name="ce10">
            <text:p>2.03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42.05" table:style-name="ce10">
            <text:p>19.142,05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267.45" table:style-name="ce12">
            <text:p>-3.267,45</text:p>
          </table:table-cell>
          <table:table-cell office:value-type="float" office:value="-4684.2" table:style-name="ce12">
            <text:p>-4.684,20</text:p>
          </table:table-cell>
          <table:table-cell office:value-type="float" office:value="0" table:style-name="ce13">
            <text:p>0,00</text:p>
          </table:table-cell>
          <table:table-cell office:value-type="float" office:value="-9827.49" table:style-name="ce12">
            <text:p>-9.827,49</text:p>
          </table:table-cell>
          <table:table-cell office:value-type="float" office:value="9314.56" table:style-name="ce10">
            <text:p>9.314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 CRISTINA SANGREMAN DE ALMEIDA MURITI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1341.87" table:style-name="ce10">
            <text:p>1.341,87</text:p>
          </table:table-cell>
          <table:table-cell office:value-type="float" office:value="293.01" table:number-columns-spanned="2" table:number-rows-spanned="1" table:style-name="ce27">
            <text:p>293,01</text:p>
          </table:table-cell>
          <table:covered-table-cell/>
          <table:table-cell table:style-name="ce9"/>
          <table:table-cell office:value-type="float" office:value="18885.72" table:style-name="ce10">
            <text:p>18.885,72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439.34" table:style-name="ce12">
            <text:p>-3.439,34</text:p>
          </table:table-cell>
          <table:table-cell office:value-type="float" office:value="-2064.0100000000002" table:style-name="ce12">
            <text:p>-2.064,01</text:p>
          </table:table-cell>
          <table:table-cell office:value-type="float" office:value="0" table:style-name="ce13">
            <text:p>0,00</text:p>
          </table:table-cell>
          <table:table-cell office:value-type="float" office:value="-7379.19" table:style-name="ce12">
            <text:p>-7.379,19</text:p>
          </table:table-cell>
          <table:table-cell office:value-type="float" office:value="11506.53" table:style-name="ce10">
            <text:p>11.50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PACÍFICO VIEIRA LÔB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8779.439999999999" table:style-name="ce10">
            <text:p>18.779,44</text:p>
          </table:table-cell>
          <table:table-cell office:value-type="float" office:value="1696.03" table:style-name="ce10">
            <text:p>1.696,0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64.1" table:style-name="ce10">
            <text:p>2.46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24.62" table:style-name="ce10">
            <text:p>24.124,62</text:p>
          </table:table-cell>
          <table:table-cell office:value-type="float" office:value="-2923.61" table:style-name="ce12">
            <text:p>-2.923,61</text:p>
          </table:table-cell>
          <table:table-cell office:value-type="float" office:value="-4283.29" table:style-name="ce12">
            <text:p>-4.283,29</text:p>
          </table:table-cell>
          <table:table-cell office:value-type="float" office:value="-5045.3500000000004" table:style-name="ce12">
            <text:p>-5.045,35</text:p>
          </table:table-cell>
          <table:table-cell office:value-type="float" office:value="0" table:style-name="ce13">
            <text:p>0,00</text:p>
          </table:table-cell>
          <table:table-cell office:value-type="float" office:value="-12252.25" table:style-name="ce12">
            <text:p>-12.252,25</text:p>
          </table:table-cell>
          <table:table-cell office:value-type="float" office:value="11872.37" table:style-name="ce10">
            <text:p>11.872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NO <text:s/>FREITA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office:value-type="float" office:value="2922.64" table:style-name="ce10">
            <text:p>2.922,64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76.76" table:style-name="ce10">
            <text:p>6.576,76</text:p>
          </table:table-cell>
          <table:table-cell office:value-type="float" office:value="-409.18" table:style-name="ce11">
            <text:p>-409,18</text:p>
          </table:table-cell>
          <table:table-cell office:value-type="float" office:value="-239.7" table:style-name="ce11">
            <text:p>-239,70</text:p>
          </table:table-cell>
          <table:table-cell office:value-type="float" office:value="-1914.22" table:style-name="ce12">
            <text:p>-1.914,22</text:p>
          </table:table-cell>
          <table:table-cell office:value-type="float" office:value="0" table:style-name="ce13">
            <text:p>0,00</text:p>
          </table:table-cell>
          <table:table-cell office:value-type="float" office:value="-2563.1" table:style-name="ce12">
            <text:p>-2.563,10</text:p>
          </table:table-cell>
          <table:table-cell office:value-type="float" office:value="4013.66" table:style-name="ce10">
            <text:p>4.01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AUGUSTO FERNANDES DE OLIVEIRA FRANÇ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AGAMENTO (SOF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989.66" table:style-name="ce10">
            <text:p>2.989,6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22.41" table:style-name="ce10">
            <text:p>2.32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0.349999999999" table:style-name="ce10">
            <text:p>18.650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24.88" table:style-name="ce12">
            <text:p>-3.124,88</text:p>
          </table:table-cell>
          <table:table-cell office:value-type="float" office:value="-2474.46" table:style-name="ce12">
            <text:p>-2.474,46</text:p>
          </table:table-cell>
          <table:table-cell office:value-type="float" office:value="0" table:style-name="ce13">
            <text:p>0,00</text:p>
          </table:table-cell>
          <table:table-cell office:value-type="float" office:value="-6427.73" table:style-name="ce12">
            <text:p>-6.427,73</text:p>
          </table:table-cell>
          <table:table-cell office:value-type="float" office:value="12222.62" table:style-name="ce10">
            <text:p>12.222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272.5999999999999" table:style-name="ce10">
            <text:p>1.272,6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73.68" table:style-name="ce10">
            <text:p>3.673,68</text:p>
          </table:table-cell>
          <table:table-cell office:value-type="float" office:value="-203.92" table:style-name="ce11">
            <text:p>-203,92</text:p>
          </table:table-cell>
          <table:table-cell office:value-type="float" office:value="-26.24" table:style-name="ce11">
            <text:p>-26,24</text:p>
          </table:table-cell>
          <table:table-cell office:value-type="float" office:value="-376.28" table:style-name="ce11">
            <text:p>-376,28</text:p>
          </table:table-cell>
          <table:table-cell office:value-type="float" office:value="0" table:style-name="ce13">
            <text:p>0,00</text:p>
          </table:table-cell>
          <table:table-cell office:value-type="float" office:value="-606.44000000000005" table:style-name="ce11">
            <text:p>-606,44</text:p>
          </table:table-cell>
          <table:table-cell office:value-type="float" office:value="3067.24" table:style-name="ce10">
            <text:p>3.067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FERNANDO FARIAS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625.03" table:style-name="ce10">
            <text:p>2.625,03</text:p>
          </table:table-cell>
          <table:table-cell table:style-name="ce9"/>
          <table:table-cell office:value-type="float" office:value="1859.76" table:style-name="ce10">
            <text:p>1.85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01.650000000001" table:style-name="ce10">
            <text:p>17.901,65</text:p>
          </table:table-cell>
          <table:table-cell office:value-type="float" office:value="-1930.65" table:style-name="ce12">
            <text:p>-1.930,65</text:p>
          </table:table-cell>
          <table:table-cell office:value-type="float" office:value="-2064.96" table:style-name="ce12">
            <text:p>-2.064,96</text:p>
          </table:table-cell>
          <table:table-cell office:value-type="float" office:value="-4043.6" table:style-name="ce12">
            <text:p>-4.043,60</text:p>
          </table:table-cell>
          <table:table-cell office:value-type="float" office:value="0" table:style-name="ce13">
            <text:p>0,00</text:p>
          </table:table-cell>
          <table:table-cell office:value-type="float" office:value="-8039.21" table:style-name="ce12">
            <text:p>-8.039,21</text:p>
          </table:table-cell>
          <table:table-cell office:value-type="float" office:value="9862.44" table:style-name="ce10">
            <text:p>9.86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HENRIQUE TENÓRIO CAVALCANTI ELIZIÁR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6ª VT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03.34" table:style-name="ce10">
            <text:p>1.80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88.02" table:style-name="ce10">
            <text:p>22.288,02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08.47" table:style-name="ce12">
            <text:p>-4.008,47</text:p>
          </table:table-cell>
          <table:table-cell office:value-type="float" office:value="-2746.38" table:style-name="ce12">
            <text:p>-2.746,38</text:p>
          </table:table-cell>
          <table:table-cell office:value-type="float" office:value="0" table:style-name="ce13">
            <text:p>0,00</text:p>
          </table:table-cell>
          <table:table-cell office:value-type="float" office:value="-9312.3700000000008" table:style-name="ce12">
            <text:p>-9.312,37</text:p>
          </table:table-cell>
          <table:table-cell office:value-type="float" office:value="12975.65" table:style-name="ce10">
            <text:p>12.97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LUCIANO FERREIRA DE SÁ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8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589.78" table:style-name="ce10">
            <text:p>3.589,78</text:p>
          </table:table-cell>
          <table:table-cell office:value-type="float" office:value="2232.38" table:style-name="ce10">
            <text:p>2.232,38</text:p>
          </table:table-cell>
          <table:table-cell office:value-type="float" office:value="3444.67" table:style-name="ce10">
            <text:p>3.444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52.77" table:style-name="ce10">
            <text:p>28.552,77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5092.3100000000004" table:style-name="ce12">
            <text:p>-5.092,31</text:p>
          </table:table-cell>
          <table:table-cell office:value-type="float" office:value="-4537.4799999999996" table:style-name="ce12">
            <text:p>-4.537,48</text:p>
          </table:table-cell>
          <table:table-cell office:value-type="float" office:value="0" table:style-name="ce13">
            <text:p>0,00</text:p>
          </table:table-cell>
          <table:table-cell office:value-type="float" office:value="-12490.31" table:style-name="ce12">
            <text:p>-12.490,31</text:p>
          </table:table-cell>
          <table:table-cell office:value-type="float" office:value="16062.46" table:style-name="ce10">
            <text:p>16.062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APOLONIO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RETORIA-GERAL <text:s/>(PRES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934.24" table:style-name="ce10">
            <text:p>3.934,24</text:p>
          </table:table-cell>
          <table:table-cell office:value-type="float" office:value="1379.07" table:style-name="ce10">
            <text:p>1.379,07</text:p>
          </table:table-cell>
          <table:table-cell office:value-type="float" office:value="2002.74" table:style-name="ce10">
            <text:p>2.002,74</text:p>
          </table:table-cell>
          <table:table-cell office:value-type="float" office:value="860.52" table:number-columns-spanned="2" table:number-rows-spanned="1" table:style-name="ce27">
            <text:p>860,52</text:p>
          </table:table-cell>
          <table:covered-table-cell/>
          <table:table-cell table:style-name="ce9"/>
          <table:table-cell office:value-type="float" office:value="20073.64" table:style-name="ce10">
            <text:p>20.073,6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86.89" table:style-name="ce12">
            <text:p>-3.586,89</text:p>
          </table:table-cell>
          <table:table-cell office:value-type="float" office:value="-4295.92" table:style-name="ce12">
            <text:p>-4.295,92</text:p>
          </table:table-cell>
          <table:table-cell office:value-type="float" office:value="0" table:style-name="ce13">
            <text:p>0,00</text:p>
          </table:table-cell>
          <table:table-cell office:value-type="float" office:value="-8711.2000000000007" table:style-name="ce12">
            <text:p>-8.711,20</text:p>
          </table:table-cell>
          <table:table-cell office:value-type="float" office:value="11362.44" table:style-name="ce10">
            <text:p>11.36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MOREIRA BARBOS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4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35.88" table:style-name="ce10">
            <text:p>16.335,8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06.7199999999998" table:style-name="ce12">
            <text:p>-2.406,72</text:p>
          </table:table-cell>
          <table:table-cell office:value-type="float" office:value="-3922.22" table:style-name="ce12">
            <text:p>-3.922,22</text:p>
          </table:table-cell>
          <table:table-cell office:value-type="float" office:value="0" table:style-name="ce13">
            <text:p>0,00</text:p>
          </table:table-cell>
          <table:table-cell office:value-type="float" office:value="-7834.11" table:style-name="ce12">
            <text:p>-7.834,11</text:p>
          </table:table-cell>
          <table:table-cell office:value-type="float" office:value="8501.77" table:style-name="ce10">
            <text:p>8.501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XAVIER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45.79" table:style-name="ce10">
            <text:p>1.94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32.92" table:style-name="ce10">
            <text:p>14.932,9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74.29" table:style-name="ce12">
            <text:p>-2.474,29</text:p>
          </table:table-cell>
          <table:table-cell office:value-type="float" office:value="-1556.45" table:style-name="ce12">
            <text:p>-1.556,45</text:p>
          </table:table-cell>
          <table:table-cell office:value-type="float" office:value="0" table:style-name="ce13">
            <text:p>0,00</text:p>
          </table:table-cell>
          <table:table-cell office:value-type="float" office:value="-4859.13" table:style-name="ce12">
            <text:p>-4.859,13</text:p>
          </table:table-cell>
          <table:table-cell office:value-type="float" office:value="10073.790000000001" table:style-name="ce10">
            <text:p>10.073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FRANCISCO SOARES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8.9" table:style-name="ce10">
            <text:p>15.438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48.1799999999998" table:style-name="ce12">
            <text:p>-2.248,18</text:p>
          </table:table-cell>
          <table:table-cell office:value-type="float" office:value="-3720.35" table:style-name="ce12">
            <text:p>-3.720,35</text:p>
          </table:table-cell>
          <table:table-cell office:value-type="float" office:value="0" table:style-name="ce13">
            <text:p>0,00</text:p>
          </table:table-cell>
          <table:table-cell office:value-type="float" office:value="-6796.92" table:style-name="ce12">
            <text:p>-6.796,92</text:p>
          </table:table-cell>
          <table:table-cell office:value-type="float" office:value="8641.98" table:style-name="ce10">
            <text:p>8.641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JOSÉ SARMENTO FARIAS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COMUNICAÇÃO SOCIAL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4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4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PAULO VERÍSSIMO DE SOUZ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002.74" table:style-name="ce10">
            <text:p>2.002,74</text:p>
          </table:table-cell>
          <table:table-cell office:value-type="float" office:value="1904.89" table:number-columns-spanned="2" table:number-rows-spanned="1" table:style-name="ce26">
            <text:p>1.904,89</text:p>
          </table:table-cell>
          <table:covered-table-cell/>
          <table:table-cell table:style-name="ce9"/>
          <table:table-cell office:value-type="float" office:value="30181.94" table:style-name="ce10">
            <text:p>30.181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547.84" table:style-name="ce12">
            <text:p>-6.547,84</text:p>
          </table:table-cell>
          <table:table-cell office:value-type="float" office:value="-1662.84" table:style-name="ce12">
            <text:p>-1.662,84</text:p>
          </table:table-cell>
          <table:table-cell office:value-type="float" office:value="0" table:style-name="ce13">
            <text:p>0,00</text:p>
          </table:table-cell>
          <table:table-cell office:value-type="float" office:value="-9039.07" table:style-name="ce12">
            <text:p>-9.039,07</text:p>
          </table:table-cell>
          <table:table-cell office:value-type="float" office:value="21142.87" table:style-name="ce10">
            <text:p>21.14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VINÍCIUS DE BRITO CAMEL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5.65" table:style-name="ce10">
            <text:p>2.065,6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222.7399999999998" table:style-name="ce10">
            <text:p>2.222,74</text:p>
          </table:table-cell>
          <table:table-cell office:value-type="float" office:value="1647.63" table:number-columns-spanned="2" table:number-rows-spanned="1" table:style-name="ce26">
            <text:p>1.647,63</text:p>
          </table:table-cell>
          <table:covered-table-cell/>
          <table:table-cell table:style-name="ce9"/>
          <table:table-cell office:value-type="float" office:value="19804.259999999998" table:style-name="ce10">
            <text:p>19.804,26</text:p>
          </table:table-cell>
          <table:table-cell office:value-type="float" office:value="-1818.76" table:style-name="ce12">
            <text:p>-1.818,76</text:p>
          </table:table-cell>
          <table:table-cell office:value-type="float" office:value="-3308.99" table:style-name="ce12">
            <text:p>-3.308,99</text:p>
          </table:table-cell>
          <table:table-cell office:value-type="float" office:value="-3092.97" table:style-name="ce12">
            <text:p>-3.092,97</text:p>
          </table:table-cell>
          <table:table-cell office:value-type="float" office:value="0" table:style-name="ce13">
            <text:p>0,00</text:p>
          </table:table-cell>
          <table:table-cell office:value-type="float" office:value="-8220.7199999999993" table:style-name="ce12">
            <text:p>-8.220,72</text:p>
          </table:table-cell>
          <table:table-cell office:value-type="float" office:value="11583.54" table:style-name="ce10">
            <text:p>11.583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GARETE CASTRO REBELO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6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96.58" table:style-name="ce10">
            <text:p>2.596,5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35.05" table:style-name="ce10">
            <text:p>2.73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07.38" table:style-name="ce10">
            <text:p>18.907,38</text:p>
          </table:table-cell>
          <table:table-cell office:value-type="float" office:value="-1906.36" table:style-name="ce12">
            <text:p>-1.906,36</text:p>
          </table:table-cell>
          <table:table-cell office:value-type="float" office:value="-3053.78" table:style-name="ce12">
            <text:p>-3.053,78</text:p>
          </table:table-cell>
          <table:table-cell office:value-type="float" office:value="-3108.71" table:style-name="ce12">
            <text:p>-3.108,71</text:p>
          </table:table-cell>
          <table:table-cell office:value-type="float" office:value="0" table:style-name="ce13">
            <text:p>0,00</text:p>
          </table:table-cell>
          <table:table-cell office:value-type="float" office:value="-8068.85" table:style-name="ce12">
            <text:p>-8.068,85</text:p>
          </table:table-cell>
          <table:table-cell office:value-type="float" office:value="10838.53" table:style-name="ce10">
            <text:p>10.83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MÉLIA PINHEIRO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3597.11" table:style-name="ce10">
            <text:p>3.597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14.15" table:style-name="ce10">
            <text:p>28.514,15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812.93" table:style-name="ce12">
            <text:p>-4.812,93</text:p>
          </table:table-cell>
          <table:table-cell office:value-type="float" office:value="-4197.8900000000003" table:style-name="ce12">
            <text:p>-4.197,89</text:p>
          </table:table-cell>
          <table:table-cell office:value-type="float" office:value="0" table:style-name="ce13">
            <text:p>0,00</text:p>
          </table:table-cell>
          <table:table-cell office:value-type="float" office:value="-12696.23" table:style-name="ce12">
            <text:p>-12.696,23</text:p>
          </table:table-cell>
          <table:table-cell office:value-type="float" office:value="15817.92" table:style-name="ce10">
            <text:p>15.817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PARECIDA DE ARAÚJ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78.61" table:style-name="ce10">
            <text:p>1.978,61</text:p>
          </table:table-cell>
          <table:table-cell office:value-type="float" office:value="277.01" table:style-name="ce14">
            <text:p>277,0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724.92" table:style-name="ce10">
            <text:p>1.724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65.59" table:style-name="ce10">
            <text:p>5.165,59</text:p>
          </table:table-cell>
          <table:table-cell office:value-type="float" office:value="-277.01" table:style-name="ce11">
            <text:p>-277,01</text:p>
          </table:table-cell>
          <table:table-cell office:value-type="float" office:value="-119.76" table:style-name="ce11">
            <text:p>-119,76</text:p>
          </table:table-cell>
          <table:table-cell office:value-type="float" office:value="-1596.86" table:style-name="ce12">
            <text:p>-1.596,86</text:p>
          </table:table-cell>
          <table:table-cell office:value-type="float" office:value="0" table:style-name="ce13">
            <text:p>0,00</text:p>
          </table:table-cell>
          <table:table-cell office:value-type="float" office:value="-1993.63" table:style-name="ce12">
            <text:p>-1.993,63</text:p>
          </table:table-cell>
          <table:table-cell office:value-type="float" office:value="3171.96" table:style-name="ce10">
            <text:p>3.171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ATRIZ MOURA NUNES LOP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415.47" table:style-name="ce10">
            <text:p>1.415,47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64.49" table:style-name="ce10">
            <text:p>13.564,49</text:p>
          </table:table-cell>
          <table:table-cell office:value-type="float" office:value="-843.91" table:style-name="ce11">
            <text:p>-843,91</text:p>
          </table:table-cell>
          <table:table-cell office:value-type="float" office:value="-2422.38" table:style-name="ce12">
            <text:p>-2.422,38</text:p>
          </table:table-cell>
          <table:table-cell office:value-type="float" office:value="-1890.19" table:style-name="ce12">
            <text:p>-1.890,19</text:p>
          </table:table-cell>
          <table:table-cell office:value-type="float" office:value="0" table:style-name="ce13">
            <text:p>0,00</text:p>
          </table:table-cell>
          <table:table-cell office:value-type="float" office:value="-5156.4799999999996" table:style-name="ce12">
            <text:p>-5.156,48</text:p>
          </table:table-cell>
          <table:table-cell office:value-type="float" office:value="8408.01" table:style-name="ce10">
            <text:p>8.40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RNADETE DE ARAÚJ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677.36" table:style-name="ce10">
            <text:p>13.677,36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40.09" table:style-name="ce10">
            <text:p>14.440,09</text:p>
          </table:table-cell>
          <table:table-cell office:value-type="float" office:value="-986.38" table:style-name="ce11">
            <text:p>-986,38</text:p>
          </table:table-cell>
          <table:table-cell office:value-type="float" office:value="-2097.0700000000002" table:style-name="ce12">
            <text:p>-2.097,07</text:p>
          </table:table-cell>
          <table:table-cell office:value-type="float" office:value="-2018.42" table:style-name="ce12">
            <text:p>-2.018,42</text:p>
          </table:table-cell>
          <table:table-cell office:value-type="float" office:value="0" table:style-name="ce13">
            <text:p>0,00</text:p>
          </table:table-cell>
          <table:table-cell office:value-type="float" office:value="-5101.87" table:style-name="ce12">
            <text:p>-5.101,87</text:p>
          </table:table-cell>
          <table:table-cell office:value-type="float" office:value="9338.2199999999993" table:style-name="ce10">
            <text:p>9.338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TANIA LEMOS DE CARVA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7.78" table:style-name="ce10">
            <text:p>1.947,78</text:p>
          </table:table-cell>
          <table:table-cell table:number-columns-repeated="2" table:style-name="ce9"/>
          <table:table-cell office:value-type="float" office:value="-722.37" table:style-name="ce11">
            <text:p>-722,37</text:p>
          </table:table-cell>
          <table:table-cell office:value-type="float" office:value="0" table:style-name="ce13">
            <text:p>0,00</text:p>
          </table:table-cell>
          <table:table-cell office:value-type="float" office:value="-722.37" table:style-name="ce11">
            <text:p>-722,37</text:p>
          </table:table-cell>
          <table:table-cell office:value-type="float" office:value="1225.4100000000001" table:style-name="ce10">
            <text:p>1.225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ÍCERA BEZERRA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77.81" table:style-name="ce10">
            <text:p>1.977,81</text:p>
          </table:table-cell>
          <table:table-cell office:value-type="float" office:value="276.89" table:style-name="ce14">
            <text:p>27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30.83" table:style-name="ce10">
            <text:p>5.330,83</text:p>
          </table:table-cell>
          <table:table-cell office:value-type="float" office:value="-276.89" table:style-name="ce11">
            <text:p>-276,89</text:p>
          </table:table-cell>
          <table:table-cell office:value-type="float" office:value="-148.74" table:style-name="ce11">
            <text:p>-148,74</text:p>
          </table:table-cell>
          <table:table-cell office:value-type="float" office:value="-1650.21" table:style-name="ce12">
            <text:p>-1.650,21</text:p>
          </table:table-cell>
          <table:table-cell office:value-type="float" office:value="0" table:style-name="ce13">
            <text:p>0,00</text:p>
          </table:table-cell>
          <table:table-cell office:value-type="float" office:value="-2075.84" table:style-name="ce12">
            <text:p>-2.075,84</text:p>
          </table:table-cell>
          <table:table-cell office:value-type="float" office:value="3254.99" table:style-name="ce10">
            <text:p>3.25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LARA INOJOSA MARCOLIN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7398.87" table:style-name="ce10">
            <text:p>7.398,8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98.87" table:style-name="ce10">
            <text:p>7.398,87</text:p>
          </table:table-cell>
          <table:table-cell table:style-name="ce9"/>
          <table:table-cell office:value-type="float" office:value="-1165.33" table:style-name="ce12">
            <text:p>-1.165,3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165.33" table:style-name="ce12">
            <text:p>-1.165,33</text:p>
          </table:table-cell>
          <table:table-cell office:value-type="float" office:value="6233.54" table:style-name="ce10">
            <text:p>6.233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 SOLEDADE PACIFICO DANTA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6646.98" table:style-name="ce10">
            <text:p>6.646,98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97.84" table:style-name="ce10">
            <text:p>30.197,84</text:p>
          </table:table-cell>
          <table:table-cell office:value-type="float" office:value="-3568.22" table:style-name="ce12">
            <text:p>-3.568,22</text:p>
          </table:table-cell>
          <table:table-cell office:value-type="float" office:value="-5978.81" table:style-name="ce12">
            <text:p>-5.978,81</text:p>
          </table:table-cell>
          <table:table-cell office:value-type="float" office:value="-3741.16" table:style-name="ce12">
            <text:p>-3.741,16</text:p>
          </table:table-cell>
          <table:table-cell office:value-type="float" office:value="0" table:style-name="ce13">
            <text:p>0,00</text:p>
          </table:table-cell>
          <table:table-cell office:value-type="float" office:value="-13288.19" table:style-name="ce12">
            <text:p>-13.288,19</text:p>
          </table:table-cell>
          <table:table-cell office:value-type="float" office:value="16909.650000000001" table:style-name="ce10">
            <text:p>16.90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NIELA COSTA ACIOLI DE OLIV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0844.04" table:style-name="ce10">
            <text:p>10.844,04</text:p>
          </table:table-cell>
          <table:table-cell table:number-columns-repeated="2" table:style-name="ce9"/>
          <table:table-cell office:value-type="float" office:value="1246.71" table:style-name="ce10">
            <text:p>1.24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090.75" table:style-name="ce10">
            <text:p>12.090,75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38.61" table:style-name="ce12">
            <text:p>-1.738,61</text:p>
          </table:table-cell>
          <table:table-cell office:value-type="float" office:value="-505.05" table:style-name="ce11">
            <text:p>-505,05</text:p>
          </table:table-cell>
          <table:table-cell office:value-type="float" office:value="0" table:style-name="ce13">
            <text:p>0,00</text:p>
          </table:table-cell>
          <table:table-cell office:value-type="float" office:value="-3604.19" table:style-name="ce12">
            <text:p>-3.604,19</text:p>
          </table:table-cell>
          <table:table-cell office:value-type="float" office:value="8486.56" table:style-name="ce10">
            <text:p>8.486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S GRAÇAS DA SILVA CABRAL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5839.15" table:style-name="ce10">
            <text:p>15.839,15</text:p>
          </table:table-cell>
          <table:table-cell table:number-columns-repeated="2" table:style-name="ce9"/>
          <table:table-cell office:value-type="float" office:value="590.09" table:style-name="ce14">
            <text:p>590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29.240000000002" table:style-name="ce10">
            <text:p>16.429,24</text:p>
          </table:table-cell>
          <table:table-cell office:value-type="float" office:value="-1343.08" table:style-name="ce12">
            <text:p>-1.343,08</text:p>
          </table:table-cell>
          <table:table-cell office:value-type="float" office:value="-3117.06" table:style-name="ce12">
            <text:p>-3.117,06</text:p>
          </table:table-cell>
          <table:table-cell office:value-type="float" office:value="-1687" table:style-name="ce12">
            <text:p>-1.687,00</text:p>
          </table:table-cell>
          <table:table-cell office:value-type="float" office:value="0" table:style-name="ce13">
            <text:p>0,00</text:p>
          </table:table-cell>
          <table:table-cell office:value-type="float" office:value="-6147.14" table:style-name="ce12">
            <text:p>-6.147,14</text:p>
          </table:table-cell>
          <table:table-cell office:value-type="float" office:value="10282.1" table:style-name="ce10">
            <text:p>10.282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DA CONCEIÇÃO REMIGI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209.15" table:style-name="ce10">
            <text:p>7.209,15</text:p>
          </table:table-cell>
          <table:table-cell table:style-name="ce9"/>
          <table:table-cell office:value-type="float" office:value="590.09" table:style-name="ce14">
            <text:p>590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12.49" table:style-name="ce10">
            <text:p>29.812,49</text:p>
          </table:table-cell>
          <table:table-cell office:value-type="float" office:value="-3675.04" table:style-name="ce12">
            <text:p>-3.675,04</text:p>
          </table:table-cell>
          <table:table-cell office:value-type="float" office:value="-6156.16" table:style-name="ce12">
            <text:p>-6.156,16</text:p>
          </table:table-cell>
          <table:table-cell office:value-type="float" office:value="-3693.39" table:style-name="ce12">
            <text:p>-3.693,39</text:p>
          </table:table-cell>
          <table:table-cell office:value-type="float" office:value="0" table:style-name="ce13">
            <text:p>0,00</text:p>
          </table:table-cell>
          <table:table-cell office:value-type="float" office:value="-13524.59" table:style-name="ce12">
            <text:p>-13.524,59</text:p>
          </table:table-cell>
          <table:table-cell office:value-type="float" office:value="16287.9" table:style-name="ce10">
            <text:p>16.28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NOBRE RIBEIRO UCHÔ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497.16" table:style-name="ce10">
            <text:p>19.497,16</text:p>
          </table:table-cell>
          <table:table-cell table:number-columns-repeated="2"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84.14" table:style-name="ce10">
            <text:p>20.284,14</text:p>
          </table:table-cell>
          <table:table-cell office:value-type="float" office:value="-1946.65" table:style-name="ce12">
            <text:p>-1.946,65</text:p>
          </table:table-cell>
          <table:table-cell office:value-type="float" office:value="-3957.03" table:style-name="ce12">
            <text:p>-3.957,03</text:p>
          </table:table-cell>
          <table:table-cell office:value-type="float" office:value="-2641.89" table:style-name="ce12">
            <text:p>-2.641,89</text:p>
          </table:table-cell>
          <table:table-cell office:value-type="float" office:value="0" table:style-name="ce13">
            <text:p>0,00</text:p>
          </table:table-cell>
          <table:table-cell office:value-type="float" office:value="-8545.57" table:style-name="ce12">
            <text:p>-8.545,57</text:p>
          </table:table-cell>
          <table:table-cell office:value-type="float" office:value="11738.57" table:style-name="ce10">
            <text:p>11.738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OLIVEIRA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953.47" table:style-name="ce10">
            <text:p>3.953,47</text:p>
          </table:table-cell>
          <table:table-cell office:value-type="float" office:value="1185.05" table:style-name="ce10">
            <text:p>1.185,05</text:p>
          </table:table-cell>
          <table:table-cell office:value-type="float" office:value="3042.03" table:style-name="ce10">
            <text:p>3.04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35.14" table:style-name="ce10">
            <text:p>19.935,14</text:p>
          </table:table-cell>
          <table:table-cell office:value-type="float" office:value="-1845.36" table:style-name="ce12">
            <text:p>-1.845,36</text:p>
          </table:table-cell>
          <table:table-cell office:value-type="float" office:value="-3216.63" table:style-name="ce12">
            <text:p>-3.216,63</text:p>
          </table:table-cell>
          <table:table-cell office:value-type="float" office:value="-2733.63" table:style-name="ce12">
            <text:p>-2.733,63</text:p>
          </table:table-cell>
          <table:table-cell office:value-type="float" office:value="0" table:style-name="ce13">
            <text:p>0,00</text:p>
          </table:table-cell>
          <table:table-cell office:value-type="float" office:value="-7795.62" table:style-name="ce12">
            <text:p>-7.795,62</text:p>
          </table:table-cell>
          <table:table-cell office:value-type="float" office:value="12139.52" table:style-name="ce10">
            <text:p>12.139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LOURDES GONZAG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590.09" table:style-name="ce14">
            <text:p>590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47.78" table:style-name="ce10">
            <text:p>14.547,78</text:p>
          </table:table-cell>
          <table:table-cell office:value-type="float" office:value="-1032.6400000000001" table:style-name="ce12">
            <text:p>-1.032,64</text:p>
          </table:table-cell>
          <table:table-cell office:value-type="float" office:value="-2632.89" table:style-name="ce12">
            <text:p>-2.632,89</text:p>
          </table:table-cell>
          <table:table-cell office:value-type="float" office:value="-2014.39" table:style-name="ce12">
            <text:p>-2.014,39</text:p>
          </table:table-cell>
          <table:table-cell office:value-type="float" office:value="0" table:style-name="ce13">
            <text:p>0,00</text:p>
          </table:table-cell>
          <table:table-cell office:value-type="float" office:value="-5679.92" table:style-name="ce12">
            <text:p>-5.679,92</text:p>
          </table:table-cell>
          <table:table-cell office:value-type="float" office:value="8867.86" table:style-name="ce10">
            <text:p>8.867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FEITOSA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7908.91" table:style-name="ce10">
            <text:p>7.908,9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23.34" table:style-name="ce10">
            <text:p>2.02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117.3" table:style-name="ce10">
            <text:p>11.117,30</text:p>
          </table:table-cell>
          <table:table-cell office:value-type="float" office:value="-869.98" table:style-name="ce11">
            <text:p>-869,98</text:p>
          </table:table-cell>
          <table:table-cell office:value-type="float" office:value="-1235.82" table:style-name="ce12">
            <text:p>-1.235,82</text:p>
          </table:table-cell>
          <table:table-cell office:value-type="float" office:value="-2706.63" table:style-name="ce12">
            <text:p>-2.706,63</text:p>
          </table:table-cell>
          <table:table-cell office:value-type="float" office:value="0" table:style-name="ce13">
            <text:p>0,00</text:p>
          </table:table-cell>
          <table:table-cell office:value-type="float" office:value="-4812.43" table:style-name="ce12">
            <text:p>-4.812,43</text:p>
          </table:table-cell>
          <table:table-cell office:value-type="float" office:value="6304.87" table:style-name="ce10">
            <text:p>6.304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GÓES MARTINS PINH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27.98" table:style-name="ce10">
            <text:p>17.627,98</text:p>
          </table:table-cell>
          <table:table-cell office:value-type="float" office:value="1193.78" table:style-name="ce10">
            <text:p>1.193,78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84.490000000002" table:style-name="ce10">
            <text:p>19.584,49</text:p>
          </table:table-cell>
          <table:table-cell office:value-type="float" office:value="-1835.21" table:style-name="ce12">
            <text:p>-1.835,21</text:p>
          </table:table-cell>
          <table:table-cell office:value-type="float" office:value="-3278.35" table:style-name="ce12">
            <text:p>-3.278,35</text:p>
          </table:table-cell>
          <table:table-cell office:value-type="float" office:value="-6200.95" table:style-name="ce12">
            <text:p>-6.200,95</text:p>
          </table:table-cell>
          <table:table-cell office:value-type="float" office:value="0" table:style-name="ce13">
            <text:p>0,00</text:p>
          </table:table-cell>
          <table:table-cell office:value-type="float" office:value="-11314.51" table:style-name="ce12">
            <text:p>-11.314,51</text:p>
          </table:table-cell>
          <table:table-cell office:value-type="float" office:value="8269.98" table:style-name="ce10">
            <text:p>8.269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ALÉCIO BARB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443.24" table:style-name="ce10">
            <text:p>12.443,24</text:p>
          </table:table-cell>
          <table:table-cell office:value-type="float" office:value="2273.88" table:style-name="ce10">
            <text:p>2.273,88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97.06" table:style-name="ce10">
            <text:p>1.697,06</text:p>
          </table:table-cell>
          <table:table-cell office:value-type="float" office:value="50.32" table:number-columns-spanned="2" table:number-rows-spanned="1" table:style-name="ce27">
            <text:p>50,32</text:p>
          </table:table-cell>
          <table:covered-table-cell/>
          <table:table-cell table:style-name="ce9"/>
          <table:table-cell office:value-type="float" office:value="17649.55" table:style-name="ce10">
            <text:p>17.649,55</text:p>
          </table:table-cell>
          <table:table-cell office:value-type="float" office:value="-1624.29" table:style-name="ce12">
            <text:p>-1.624,29</text:p>
          </table:table-cell>
          <table:table-cell office:value-type="float" office:value="-3018.76" table:style-name="ce12">
            <text:p>-3.018,76</text:p>
          </table:table-cell>
          <table:table-cell office:value-type="float" office:value="-1427.11" table:style-name="ce12">
            <text:p>-1.427,11</text:p>
          </table:table-cell>
          <table:table-cell office:value-type="float" office:value="0" table:style-name="ce13">
            <text:p>0,00</text:p>
          </table:table-cell>
          <table:table-cell office:value-type="float" office:value="-6070.16" table:style-name="ce12">
            <text:p>-6.070,16</text:p>
          </table:table-cell>
          <table:table-cell office:value-type="float" office:value="11579.39" table:style-name="ce10">
            <text:p>11.579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FER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20.7" table:style-name="ce14">
            <text:p>820,70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19.29" table:style-name="ce10">
            <text:p>13.219,29</text:p>
          </table:table-cell>
          <table:table-cell office:value-type="float" office:value="-784.95" table:style-name="ce11">
            <text:p>-784,95</text:p>
          </table:table-cell>
          <table:table-cell office:value-type="float" office:value="-2340.33" table:style-name="ce12">
            <text:p>-2.340,33</text:p>
          </table:table-cell>
          <table:table-cell office:value-type="float" office:value="-2700.89" table:style-name="ce12">
            <text:p>-2.700,89</text:p>
          </table:table-cell>
          <table:table-cell office:value-type="float" office:value="0" table:style-name="ce13">
            <text:p>0,00</text:p>
          </table:table-cell>
          <table:table-cell office:value-type="float" office:value="-5826.17" table:style-name="ce12">
            <text:p>-5.826,17</text:p>
          </table:table-cell>
          <table:table-cell office:value-type="float" office:value="7393.12" table:style-name="ce10">
            <text:p>7.393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ELANEIDE BERNARDINO DE SOUZ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49.58" table:style-name="ce10">
            <text:p>11.849,58</text:p>
          </table:table-cell>
          <table:table-cell office:value-type="float" office:value="4176.34" table:style-name="ce10">
            <text:p>4.176,34</text:p>
          </table:table-cell>
          <table:table-cell table:style-name="ce9"/>
          <table:table-cell office:value-type="float" office:value="2968.38" table:style-name="ce10">
            <text:p>2.96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94.3" table:style-name="ce10">
            <text:p>18.994,30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17.34" table:style-name="ce12">
            <text:p>-2.917,34</text:p>
          </table:table-cell>
          <table:table-cell office:value-type="float" office:value="-3625.55" table:style-name="ce12">
            <text:p>-3.625,55</text:p>
          </table:table-cell>
          <table:table-cell office:value-type="float" office:value="0" table:style-name="ce13">
            <text:p>0,00</text:p>
          </table:table-cell>
          <table:table-cell office:value-type="float" office:value="-8419.81" table:style-name="ce12">
            <text:p>-8.419,81</text:p>
          </table:table-cell>
          <table:table-cell office:value-type="float" office:value="10574.49" table:style-name="ce10">
            <text:p>10.57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FLÁVIA BEZERRA FEITOS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PESQUISA PATRIMONIAL (SEPP)</text:p>
          </table:table-cell>
          <table:table-cell office:value-type="float" office:value="21433.69" table:style-name="ce10">
            <text:p>21.433,69</text:p>
          </table:table-cell>
          <table:table-cell office:value-type="float" office:value="686.89" table:style-name="ce14">
            <text:p>68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29.41" table:style-name="ce10">
            <text:p>25.129,41</text:p>
          </table:table-cell>
          <table:table-cell office:value-type="float" office:value="-3195.05" table:style-name="ce12">
            <text:p>-3.195,05</text:p>
          </table:table-cell>
          <table:table-cell office:value-type="float" office:value="-4662.2700000000004" table:style-name="ce12">
            <text:p>-4.662,27</text:p>
          </table:table-cell>
          <table:table-cell office:value-type="float" office:value="-1036.1600000000001" table:style-name="ce12">
            <text:p>-1.036,16</text:p>
          </table:table-cell>
          <table:table-cell office:value-type="float" office:value="0" table:style-name="ce13">
            <text:p>0,00</text:p>
          </table:table-cell>
          <table:table-cell office:value-type="float" office:value="-8893.48" table:style-name="ce12">
            <text:p>-8.893,48</text:p>
          </table:table-cell>
          <table:table-cell office:value-type="float" office:value="16235.93" table:style-name="ce10">
            <text:p>16.235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GORETE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56.85" table:style-name="ce10">
            <text:p>3.656,85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23.44" table:style-name="ce10">
            <text:p>2.423,44</text:p>
          </table:table-cell>
          <table:table-cell office:value-type="float" office:value="4829.13" table:number-columns-spanned="2" table:number-rows-spanned="1" table:style-name="ce26">
            <text:p>4.829,13</text:p>
          </table:table-cell>
          <table:covered-table-cell/>
          <table:table-cell table:style-name="ce9"/>
          <table:table-cell office:value-type="float" office:value="23492.86" table:style-name="ce10">
            <text:p>23.492,86</text:p>
          </table:table-cell>
          <table:table-cell office:value-type="float" office:value="-1752.9" table:style-name="ce12">
            <text:p>-1.752,90</text:p>
          </table:table-cell>
          <table:table-cell office:value-type="float" office:value="-3470.31" table:style-name="ce12">
            <text:p>-3.470,31</text:p>
          </table:table-cell>
          <table:table-cell office:value-type="float" office:value="-3365.3" table:style-name="ce12">
            <text:p>-3.365,30</text:p>
          </table:table-cell>
          <table:table-cell office:value-type="float" office:value="0" table:style-name="ce13">
            <text:p>0,00</text:p>
          </table:table-cell>
          <table:table-cell office:value-type="float" office:value="-8588.51" table:style-name="ce12">
            <text:p>-8.588,51</text:p>
          </table:table-cell>
          <table:table-cell office:value-type="float" office:value="14904.35" table:style-name="ce10">
            <text:p>14.904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HELENA VENÂNCIO DA CRUZ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973.75" table:style-name="ce10">
            <text:p>1.973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95.0500000000002" table:style-name="ce10">
            <text:p>2.49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08.69" table:style-name="ce10">
            <text:p>6.408,69</text:p>
          </table:table-cell>
          <table:table-cell office:value-type="float" office:value="-384.09" table:style-name="ce11">
            <text:p>-384,09</text:p>
          </table:table-cell>
          <table:table-cell office:value-type="float" office:value="-117.76" table:style-name="ce11">
            <text:p>-117,76</text:p>
          </table:table-cell>
          <table:table-cell office:value-type="float" office:value="-1992.64" table:style-name="ce12">
            <text:p>-1.992,64</text:p>
          </table:table-cell>
          <table:table-cell office:value-type="float" office:value="0" table:style-name="ce13">
            <text:p>0,00</text:p>
          </table:table-cell>
          <table:table-cell office:value-type="float" office:value="-2494.4899999999998" table:style-name="ce12">
            <text:p>-2.494,49</text:p>
          </table:table-cell>
          <table:table-cell office:value-type="float" office:value="3914.2" table:style-name="ce10">
            <text:p>3.914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ITACIRA DE OLIVEIRA NASCIMENTO E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795.72" table:style-name="ce10">
            <text:p>7.795,72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44.39" table:style-name="ce10">
            <text:p>27.844,39</text:p>
          </table:table-cell>
          <table:table-cell office:value-type="float" office:value="-3268.3" table:style-name="ce12">
            <text:p>-3.268,30</text:p>
          </table:table-cell>
          <table:table-cell office:value-type="float" office:value="-5155.72" table:style-name="ce12">
            <text:p>-5.155,72</text:p>
          </table:table-cell>
          <table:table-cell office:value-type="float" office:value="-2282.3000000000002" table:style-name="ce12">
            <text:p>-2.282,30</text:p>
          </table:table-cell>
          <table:table-cell office:value-type="float" office:value="0" table:style-name="ce13">
            <text:p>0,00</text:p>
          </table:table-cell>
          <table:table-cell office:value-type="float" office:value="-10706.32" table:style-name="ce12">
            <text:p>-10.706,32</text:p>
          </table:table-cell>
          <table:table-cell office:value-type="float" office:value="17138.07" table:style-name="ce10">
            <text:p>17.138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É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904.95" table:style-name="ce10">
            <text:p>1.904,9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0.08" table:style-name="ce10">
            <text:p>4.000,08</text:p>
          </table:table-cell>
          <table:table-cell office:value-type="float" office:value="-279.8" table:style-name="ce11">
            <text:p>-279,80</text:p>
          </table:table-cell>
          <table:table-cell office:value-type="float" office:value="-67.97" table:style-name="ce11">
            <text:p>-67,9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7.77" table:style-name="ce11">
            <text:p>-347,77</text:p>
          </table:table-cell>
          <table:table-cell office:value-type="float" office:value="3652.31" table:style-name="ce10">
            <text:p>3.652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ILENE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1508.92" table:style-name="ce10">
            <text:p>1.508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16.17" table:style-name="ce10">
            <text:p>14.816,1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24.0700000000002" table:style-name="ce12">
            <text:p>-2.324,07</text:p>
          </table:table-cell>
          <table:table-cell office:value-type="float" office:value="-208.89" table:style-name="ce11">
            <text:p>-208,89</text:p>
          </table:table-cell>
          <table:table-cell office:value-type="float" office:value="0" table:style-name="ce13">
            <text:p>0,00</text:p>
          </table:table-cell>
          <table:table-cell office:value-type="float" office:value="-4038.13" table:style-name="ce12">
            <text:p>-4.038,13</text:p>
          </table:table-cell>
          <table:table-cell office:value-type="float" office:value="10778.04" table:style-name="ce10">
            <text:p>10.77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ÚCIA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974.33" table:style-name="ce10">
            <text:p>3.974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24.599999999999" table:style-name="ce10">
            <text:p>18.424,60</text:p>
          </table:table-cell>
          <table:table-cell office:value-type="float" office:value="-1797.86" table:style-name="ce12">
            <text:p>-1.797,86</text:p>
          </table:table-cell>
          <table:table-cell office:value-type="float" office:value="-3242.97" table:style-name="ce12">
            <text:p>-3.242,97</text:p>
          </table:table-cell>
          <table:table-cell office:value-type="float" office:value="-1263.92" table:style-name="ce12">
            <text:p>-1.263,92</text:p>
          </table:table-cell>
          <table:table-cell office:value-type="float" office:value="0" table:style-name="ce13">
            <text:p>0,00</text:p>
          </table:table-cell>
          <table:table-cell office:value-type="float" office:value="-6304.75" table:style-name="ce12">
            <text:p>-6.304,75</text:p>
          </table:table-cell>
          <table:table-cell office:value-type="float" office:value="12119.85" table:style-name="ce10">
            <text:p>12.119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ÍZA DOS REIS CLETO FREIRE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794.19" table:style-name="ce10">
            <text:p>1.794,1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06.89" table:style-name="ce10">
            <text:p>5.406,89</text:p>
          </table:table-cell>
          <table:table-cell office:value-type="float" office:value="-251.19" table:style-name="ce11">
            <text:p>-251,19</text:p>
          </table:table-cell>
          <table:table-cell office:value-type="float" office:value="-167.63" table:style-name="ce11">
            <text:p>-167,63</text:p>
          </table:table-cell>
          <table:table-cell office:value-type="float" office:value="-1980.62" table:style-name="ce12">
            <text:p>-1.980,62</text:p>
          </table:table-cell>
          <table:table-cell office:value-type="float" office:value="0" table:style-name="ce13">
            <text:p>0,00</text:p>
          </table:table-cell>
          <table:table-cell office:value-type="float" office:value="-2399.44" table:style-name="ce12">
            <text:p>-2.399,44</text:p>
          </table:table-cell>
          <table:table-cell office:value-type="float" office:value="3007.45" table:style-name="ce10">
            <text:p>3.00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ILZA DE MELO SÁ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8463.61" table:style-name="ce10">
            <text:p>8.463,61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10.94" table:style-name="ce10">
            <text:p>24.810,94</text:p>
          </table:table-cell>
          <table:table-cell office:value-type="float" office:value="-2697.57" table:style-name="ce12">
            <text:p>-2.697,57</text:p>
          </table:table-cell>
          <table:table-cell office:value-type="float" office:value="-4478.47" table:style-name="ce12">
            <text:p>-4.478,47</text:p>
          </table:table-cell>
          <table:table-cell office:value-type="float" office:value="-3032.66" table:style-name="ce12">
            <text:p>-3.032,66</text:p>
          </table:table-cell>
          <table:table-cell office:value-type="float" office:value="0" table:style-name="ce13">
            <text:p>0,00</text:p>
          </table:table-cell>
          <table:table-cell office:value-type="float" office:value="-10208.700000000001" table:style-name="ce12">
            <text:p>-10.208,70</text:p>
          </table:table-cell>
          <table:table-cell office:value-type="float" office:value="14602.24" table:style-name="ce10">
            <text:p>14.602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TALIE GUERRA SILVA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787.12" table:style-name="ce14">
            <text:p>787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2.17" table:style-name="ce10">
            <text:p>1.972,1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972.17" table:style-name="ce10">
            <text:p>1.972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ZARÉ MEL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3413.74" table:style-name="ce10">
            <text:p>13.413,74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12.33" table:style-name="ce10">
            <text:p>25.812,33</text:p>
          </table:table-cell>
          <table:table-cell office:value-type="float" office:value="-2882.2" table:style-name="ce12">
            <text:p>-2.882,20</text:p>
          </table:table-cell>
          <table:table-cell office:value-type="float" office:value="-4703.08" table:style-name="ce12">
            <text:p>-4.703,08</text:p>
          </table:table-cell>
          <table:table-cell office:value-type="float" office:value="-3442.98" table:style-name="ce12">
            <text:p>-3.442,98</text:p>
          </table:table-cell>
          <table:table-cell office:value-type="float" office:value="0" table:style-name="ce13">
            <text:p>0,00</text:p>
          </table:table-cell>
          <table:table-cell office:value-type="float" office:value="-11028.26" table:style-name="ce12">
            <text:p>-11.028,26</text:p>
          </table:table-cell>
          <table:table-cell office:value-type="float" office:value="14784.07" table:style-name="ce10">
            <text:p>14.784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ELY DUARTE RIB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66.650000000001" table:style-name="ce10">
            <text:p>16.666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73.61" table:style-name="ce12">
            <text:p>-3.073,61</text:p>
          </table:table-cell>
          <table:table-cell office:value-type="float" office:value="-3297.51" table:style-name="ce12">
            <text:p>-3.297,51</text:p>
          </table:table-cell>
          <table:table-cell office:value-type="float" office:value="0" table:style-name="ce13">
            <text:p>0,00</text:p>
          </table:table-cell>
          <table:table-cell office:value-type="float" office:value="-7199.51" table:style-name="ce12">
            <text:p>-7.199,51</text:p>
          </table:table-cell>
          <table:table-cell office:value-type="float" office:value="9467.14" table:style-name="ce10">
            <text:p>9.467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EJANE PIMENTEL GOM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UNP)</text:p>
          </table:table-cell>
          <table:table-cell office:value-type="float" office:value="1100" table:style-name="ce10">
            <text:p>1.100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54.12" table:style-name="ce10">
            <text:p>4.754,12</text:p>
          </table:table-cell>
          <table:table-cell office:value-type="float" office:value="-154" table:style-name="ce11">
            <text:p>-154,00</text:p>
          </table:table-cell>
          <table:table-cell office:value-type="float" office:value="-17.37" table:style-name="ce11">
            <text:p>-17,37</text:p>
          </table:table-cell>
          <table:table-cell office:value-type="float" office:value="-1493.97" table:style-name="ce12">
            <text:p>-1.493,97</text:p>
          </table:table-cell>
          <table:table-cell office:value-type="float" office:value="0" table:style-name="ce13">
            <text:p>0,00</text:p>
          </table:table-cell>
          <table:table-cell office:value-type="float" office:value="-1665.34" table:style-name="ce12">
            <text:p>-1.665,34</text:p>
          </table:table-cell>
          <table:table-cell office:value-type="float" office:value="3088.78" table:style-name="ce10">
            <text:p>3.088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ONILDA AGUIAR MELO TAVAR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UNP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626.66" table:style-name="ce10">
            <text:p>2.626,6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208.5100000000002" table:style-name="ce10">
            <text:p>2.208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95.759999999998" table:style-name="ce10">
            <text:p>25.095,76</text:p>
          </table:table-cell>
          <table:table-cell office:value-type="float" office:value="-1930.92" table:style-name="ce12">
            <text:p>-1.930,92</text:p>
          </table:table-cell>
          <table:table-cell office:value-type="float" office:value="-4841.49" table:style-name="ce12">
            <text:p>-4.841,49</text:p>
          </table:table-cell>
          <table:table-cell office:value-type="float" office:value="-4868.24" table:style-name="ce12">
            <text:p>-4.868,24</text:p>
          </table:table-cell>
          <table:table-cell office:value-type="float" office:value="0" table:style-name="ce13">
            <text:p>0,00</text:p>
          </table:table-cell>
          <table:table-cell office:value-type="float" office:value="-11640.65" table:style-name="ce12">
            <text:p>-11.640,65</text:p>
          </table:table-cell>
          <table:table-cell office:value-type="float" office:value="13455.11" table:style-name="ce10">
            <text:p>13.455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ALETE FERREIR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4064.13" table:style-name="ce10">
            <text:p>4.064,13</text:p>
          </table:table-cell>
          <table:table-cell office:value-type="float" office:value="2232.38" table:style-name="ce10">
            <text:p>2.232,38</text:p>
          </table:table-cell>
          <table:table-cell office:value-type="float" office:value="1488.07" table:style-name="ce10">
            <text:p>1.488,07</text:p>
          </table:table-cell>
          <table:table-cell office:value-type="float" office:value="1441.68" table:number-columns-spanned="2" table:number-rows-spanned="1" table:style-name="ce26">
            <text:p>1.441,68</text:p>
          </table:table-cell>
          <table:covered-table-cell/>
          <table:table-cell table:style-name="ce9"/>
          <table:table-cell office:value-type="float" office:value="21028.34" table:style-name="ce10">
            <text:p>21.028,34</text:p>
          </table:table-cell>
          <table:table-cell office:value-type="float" office:value="-1861.03" table:style-name="ce12">
            <text:p>-1.861,03</text:p>
          </table:table-cell>
          <table:table-cell office:value-type="float" office:value="-3992.43" table:style-name="ce12">
            <text:p>-3.992,43</text:p>
          </table:table-cell>
          <table:table-cell office:value-type="float" office:value="-2331.9899999999998" table:style-name="ce12">
            <text:p>-2.331,99</text:p>
          </table:table-cell>
          <table:table-cell office:value-type="float" office:value="0" table:style-name="ce13">
            <text:p>0,00</text:p>
          </table:table-cell>
          <table:table-cell office:value-type="float" office:value="-8185.45" table:style-name="ce12">
            <text:p>-8.185,45</text:p>
          </table:table-cell>
          <table:table-cell office:value-type="float" office:value="12842.89" table:style-name="ce10">
            <text:p>12.842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TELA DE ALENCA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665.14" table:style-name="ce10">
            <text:p>6.665,14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13.81" table:style-name="ce10">
            <text:p>26.713,81</text:p>
          </table:table-cell>
          <table:table-cell office:value-type="float" office:value="-3053.49" table:style-name="ce12">
            <text:p>-3.053,49</text:p>
          </table:table-cell>
          <table:table-cell table:style-name="ce9"/>
          <table:table-cell office:value-type="float" office:value="-2942.09" table:style-name="ce12">
            <text:p>-2.942,09</text:p>
          </table:table-cell>
          <table:table-cell office:value-type="float" office:value="0" table:style-name="ce13">
            <text:p>0,00</text:p>
          </table:table-cell>
          <table:table-cell office:value-type="float" office:value="-5995.58" table:style-name="ce12">
            <text:p>-5.995,58</text:p>
          </table:table-cell>
          <table:table-cell office:value-type="float" office:value="20718.23" table:style-name="ce10">
            <text:p>20.718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HOLANDA CARVALHO VILE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09.68" table:style-name="ce10">
            <text:p>15.309,6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01.2399999999998" table:style-name="ce12">
            <text:p>-2.301,24</text:p>
          </table:table-cell>
          <table:table-cell office:value-type="float" office:value="-3961.54" table:style-name="ce12">
            <text:p>-3.961,54</text:p>
          </table:table-cell>
          <table:table-cell office:value-type="float" office:value="0" table:style-name="ce13">
            <text:p>0,00</text:p>
          </table:table-cell>
          <table:table-cell office:value-type="float" office:value="-7767.95" table:style-name="ce12">
            <text:p>-7.767,95</text:p>
          </table:table-cell>
          <table:table-cell office:value-type="float" office:value="7541.73" table:style-name="ce10">
            <text:p>7.54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RICARDO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020.93" table:style-name="ce10">
            <text:p>14.020,93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71.56" table:style-name="ce10">
            <text:p>14.771,56</text:p>
          </table:table-cell>
          <table:table-cell office:value-type="float" office:value="-1043.07" table:style-name="ce12">
            <text:p>-1.043,07</text:p>
          </table:table-cell>
          <table:table-cell table:style-name="ce9"/>
          <table:table-cell office:value-type="float" office:value="-2033.73" table:style-name="ce12">
            <text:p>-2.033,73</text:p>
          </table:table-cell>
          <table:table-cell office:value-type="float" office:value="0" table:style-name="ce13">
            <text:p>0,00</text:p>
          </table:table-cell>
          <table:table-cell office:value-type="float" office:value="-3076.8" table:style-name="ce12">
            <text:p>-3.076,80</text:p>
          </table:table-cell>
          <table:table-cell office:value-type="float" office:value="11694.76" table:style-name="ce10">
            <text:p>11.69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ANUZIA GA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806.42" table:style-name="ce10">
            <text:p>1.80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91.47" table:style-name="ce10">
            <text:p>2.991,47</text:p>
          </table:table-cell>
          <table:table-cell table:number-columns-repeated="2" table:style-name="ce9"/>
          <table:table-cell office:value-type="float" office:value="-792.67" table:style-name="ce11">
            <text:p>-792,67</text:p>
          </table:table-cell>
          <table:table-cell office:value-type="float" office:value="0" table:style-name="ce13">
            <text:p>0,00</text:p>
          </table:table-cell>
          <table:table-cell office:value-type="float" office:value="-792.67" table:style-name="ce11">
            <text:p>-792,67</text:p>
          </table:table-cell>
          <table:table-cell office:value-type="float" office:value="2198.8000000000002" table:style-name="ce10">
            <text:p>2.198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ERÔNICA TORRES LOPES PEREIRA</text:p>
          </table:table-cell>
          <table:table-cell office:value-type="string" table:style-name="ce8">
            <text:p>ASSISTENTE FINANCEIRO - FC-05</text:p>
          </table:table-cell>
          <table:table-cell office:value-type="string" table:style-name="ce8">
            <text:p>DIVISÃO DE PLANEJAMENTO E CONTROLE ORÇAMENTÁRIO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58.91" table:style-name="ce10">
            <text:p>2.35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88.36" table:style-name="ce10">
            <text:p>16.488,3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45.91" table:style-name="ce12">
            <text:p>-2.445,91</text:p>
          </table:table-cell>
          <table:table-cell office:value-type="float" office:value="-2074.94" table:style-name="ce12">
            <text:p>-2.074,94</text:p>
          </table:table-cell>
          <table:table-cell office:value-type="float" office:value="0" table:style-name="ce13">
            <text:p>0,00</text:p>
          </table:table-cell>
          <table:table-cell office:value-type="float" office:value="-6026.02" table:style-name="ce12">
            <text:p>-6.026,02</text:p>
          </table:table-cell>
          <table:table-cell office:value-type="float" office:value="10462.34" table:style-name="ce10">
            <text:p>10.462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IVIANE BARROS COST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74.4" table:style-name="ce10">
            <text:p>1.67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57.96" table:style-name="ce10">
            <text:p>22.857,9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52.0200000000004" table:style-name="ce12">
            <text:p>-4.352,02</text:p>
          </table:table-cell>
          <table:table-cell office:value-type="float" office:value="-1069.5999999999999" table:style-name="ce12">
            <text:p>-1.069,60</text:p>
          </table:table-cell>
          <table:table-cell office:value-type="float" office:value="0" table:style-name="ce13">
            <text:p>0,00</text:p>
          </table:table-cell>
          <table:table-cell office:value-type="float" office:value="-6250.01" table:style-name="ce12">
            <text:p>-6.250,01</text:p>
          </table:table-cell>
          <table:table-cell office:value-type="float" office:value="16607.95" table:style-name="ce10">
            <text:p>16.607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ILÁ ANTAS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52.91" table:style-name="ce10">
            <text:p>1.852,91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26.38" table:style-name="ce10">
            <text:p>15.026,38</text:p>
          </table:table-cell>
          <table:table-cell office:value-type="float" office:value="-955.27" table:style-name="ce11">
            <text:p>-955,27</text:p>
          </table:table-cell>
          <table:table-cell office:value-type="float" office:value="-2053.7600000000002" table:style-name="ce12">
            <text:p>-2.053,76</text:p>
          </table:table-cell>
          <table:table-cell office:value-type="float" office:value="-2754.4" table:style-name="ce12">
            <text:p>-2.754,40</text:p>
          </table:table-cell>
          <table:table-cell office:value-type="float" office:value="0" table:style-name="ce13">
            <text:p>0,00</text:p>
          </table:table-cell>
          <table:table-cell office:value-type="float" office:value="-5763.43" table:style-name="ce12">
            <text:p>-5.763,43</text:p>
          </table:table-cell>
          <table:table-cell office:value-type="float" office:value="9262.9500000000007" table:style-name="ce10">
            <text:p>9.262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ULEIDE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280.35" table:style-name="ce10">
            <text:p>2.280,35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41.47" table:style-name="ce10">
            <text:p>14.441,47</text:p>
          </table:table-cell>
          <table:table-cell office:value-type="float" office:value="-986.61" table:style-name="ce11">
            <text:p>-986,61</text:p>
          </table:table-cell>
          <table:table-cell table:style-name="ce9"/>
          <table:table-cell office:value-type="float" office:value="-3397.92" table:style-name="ce12">
            <text:p>-3.397,92</text:p>
          </table:table-cell>
          <table:table-cell office:value-type="float" office:value="0" table:style-name="ce13">
            <text:p>0,00</text:p>
          </table:table-cell>
          <table:table-cell office:value-type="float" office:value="-4384.53" table:style-name="ce12">
            <text:p>-4.384,53</text:p>
          </table:table-cell>
          <table:table-cell office:value-type="float" office:value="10056.94" table:style-name="ce10">
            <text:p>10.056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H DE MESQUITA MONTEIRO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28.900000000001" table:style-name="ce10">
            <text:p>20.028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62.61" table:style-name="ce12">
            <text:p>-3.962,6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91" table:style-name="ce12">
            <text:p>-4.791,00</text:p>
          </table:table-cell>
          <table:table-cell office:value-type="float" office:value="15237.9" table:style-name="ce10">
            <text:p>15.23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NASCIMENTO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186.12" table:style-name="ce10">
            <text:p>2.186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78.31" table:style-name="ce10">
            <text:p>22.378,31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980.17" table:style-name="ce12">
            <text:p>-3.980,17</text:p>
          </table:table-cell>
          <table:table-cell office:value-type="float" office:value="-800.55" table:style-name="ce11">
            <text:p>-800,55</text:p>
          </table:table-cell>
          <table:table-cell office:value-type="float" office:value="0" table:style-name="ce13">
            <text:p>0,00</text:p>
          </table:table-cell>
          <table:table-cell office:value-type="float" office:value="-7338.24" table:style-name="ce12">
            <text:p>-7.338,24</text:p>
          </table:table-cell>
          <table:table-cell office:value-type="float" office:value="15040.07" table:style-name="ce10">
            <text:p>15.040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TORRES DE LIMA OLIVEIR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9920.51" table:style-name="ce10">
            <text:p>9.920,5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87.29" table:style-name="ce10">
            <text:p>13.387,29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2133.4899999999998" table:style-name="ce12">
            <text:p>-2.133,49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853.87" table:style-name="ce12">
            <text:p>-3.853,87</text:p>
          </table:table-cell>
          <table:table-cell office:value-type="float" office:value="9533.42" table:style-name="ce10">
            <text:p>9.533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IZE BENTO PATITUCCI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105.92" table:style-name="ce10">
            <text:p>2.105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15.73" table:style-name="ce10">
            <text:p>2.615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63.62" table:style-name="ce10">
            <text:p>18.463,62</text:p>
          </table:table-cell>
          <table:table-cell office:value-type="float" office:value="-1844.99" table:style-name="ce12">
            <text:p>-1.844,99</text:p>
          </table:table-cell>
          <table:table-cell office:value-type="float" office:value="-2877.16" table:style-name="ce12">
            <text:p>-2.877,16</text:p>
          </table:table-cell>
          <table:table-cell office:value-type="float" office:value="-2346.2800000000002" table:style-name="ce12">
            <text:p>-2.346,28</text:p>
          </table:table-cell>
          <table:table-cell office:value-type="float" office:value="0" table:style-name="ce13">
            <text:p>0,00</text:p>
          </table:table-cell>
          <table:table-cell office:value-type="float" office:value="-7068.43" table:style-name="ce12">
            <text:p>-7.068,43</text:p>
          </table:table-cell>
          <table:table-cell office:value-type="float" office:value="11395.19" table:style-name="ce10">
            <text:p>11.395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NALVA DIAS DE ARAÚJO MED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AGAMENTO (SOF)</text:p>
          </table:table-cell>
          <table:table-cell office:value-type="float" office:value="1989" table:style-name="ce10">
            <text:p>1.989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46.8599999999997" table:style-name="ce10">
            <text:p>4.846,86</text:p>
          </table:table-cell>
          <table:table-cell office:value-type="float" office:value="-218.79" table:style-name="ce11">
            <text:p>-218,79</text:p>
          </table:table-cell>
          <table:table-cell office:value-type="float" office:value="-64.63" table:style-name="ce11">
            <text:p>-64,63</text:p>
          </table:table-cell>
          <table:table-cell office:value-type="float" office:value="-1677.65" table:style-name="ce12">
            <text:p>-1.677,65</text:p>
          </table:table-cell>
          <table:table-cell office:value-type="float" office:value="0" table:style-name="ce13">
            <text:p>0,00</text:p>
          </table:table-cell>
          <table:table-cell office:value-type="float" office:value="-1961.07" table:style-name="ce12">
            <text:p>-1.961,07</text:p>
          </table:table-cell>
          <table:table-cell office:value-type="float" office:value="2885.79" table:style-name="ce10">
            <text:p>2.88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BRUNO SANTOS FARIAS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3188.8" table:style-name="ce10">
            <text:p>3.188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567.87" table:style-name="ce10">
            <text:p>4.567,87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732.92" table:style-name="ce11">
            <text:p>-732,92</text:p>
          </table:table-cell>
          <table:table-cell office:value-type="float" office:value="0" table:style-name="ce13">
            <text:p>0,00</text:p>
          </table:table-cell>
          <table:table-cell office:value-type="float" office:value="-838.86" table:style-name="ce11">
            <text:p>-838,86</text:p>
          </table:table-cell>
          <table:table-cell office:value-type="float" office:value="3729.01" table:style-name="ce10">
            <text:p>3.729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 JORGE DE ALENCAR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7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860.95" table:style-name="ce14">
            <text:p>860,9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359.44" table:style-name="ce10">
            <text:p>2.359,44</text:p>
          </table:table-cell>
          <table:table-cell office:value-type="float" office:value="617.86" table:number-columns-spanned="2" table:number-rows-spanned="1" table:style-name="ce27">
            <text:p>617,86</text:p>
          </table:table-cell>
          <table:covered-table-cell/>
          <table:table-cell table:style-name="ce9"/>
          <table:table-cell office:value-type="float" office:value="25356.57" table:style-name="ce10">
            <text:p>25.356,57</text:p>
          </table:table-cell>
          <table:table-cell office:value-type="float" office:value="-2882.25" table:style-name="ce12">
            <text:p>-2.882,25</text:p>
          </table:table-cell>
          <table:table-cell office:value-type="float" office:value="-4662.2299999999996" table:style-name="ce12">
            <text:p>-4.662,23</text:p>
          </table:table-cell>
          <table:table-cell office:value-type="float" office:value="-1537.15" table:style-name="ce12">
            <text:p>-1.537,15</text:p>
          </table:table-cell>
          <table:table-cell office:value-type="float" office:value="0" table:style-name="ce13">
            <text:p>0,00</text:p>
          </table:table-cell>
          <table:table-cell office:value-type="float" office:value="-9081.6299999999992" table:style-name="ce12">
            <text:p>-9.081,63</text:p>
          </table:table-cell>
          <table:table-cell office:value-type="float" office:value="16274.94" table:style-name="ce10">
            <text:p>16.274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PEREIRA DE SOUS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4980.8100000000004" table:style-name="ce10">
            <text:p>4.980,81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756.79" table:style-name="ce10">
            <text:p>27.756,79</text:p>
          </table:table-cell>
          <table:table-cell office:value-type="float" office:value="-3251.65" table:style-name="ce12">
            <text:p>-3.251,65</text:p>
          </table:table-cell>
          <table:table-cell office:value-type="float" office:value="-5136.21" table:style-name="ce12">
            <text:p>-5.136,21</text:p>
          </table:table-cell>
          <table:table-cell office:value-type="float" office:value="-4969.5600000000004" table:style-name="ce12">
            <text:p>-4.969,56</text:p>
          </table:table-cell>
          <table:table-cell office:value-type="float" office:value="0" table:style-name="ce13">
            <text:p>0,00</text:p>
          </table:table-cell>
          <table:table-cell office:value-type="float" office:value="-13357.42" table:style-name="ce12">
            <text:p>-13.357,42</text:p>
          </table:table-cell>
          <table:table-cell office:value-type="float" office:value="14399.37" table:style-name="ce10">
            <text:p>14.399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TS HAMAD KENNEDY SILVA TRINDAD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1278.67" table:style-name="ce10">
            <text:p>11.278,6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128.91" table:style-name="ce10">
            <text:p>2.12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86.65" table:style-name="ce10">
            <text:p>14.786,65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133.1" table:style-name="ce12">
            <text:p>-2.133,10</text:p>
          </table:table-cell>
          <table:table-cell office:value-type="float" office:value="-1793.54" table:style-name="ce12">
            <text:p>-1.793,54</text:p>
          </table:table-cell>
          <table:table-cell office:value-type="float" office:value="0" table:style-name="ce13">
            <text:p>0,00</text:p>
          </table:table-cell>
          <table:table-cell office:value-type="float" office:value="-5287.17" table:style-name="ce12">
            <text:p>-5.287,17</text:p>
          </table:table-cell>
          <table:table-cell office:value-type="float" office:value="9499.48" table:style-name="ce10">
            <text:p>9.499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PELLENZ CASADO</text:p>
          </table:table-cell>
          <table:table-cell office:value-type="string" table:style-name="ce8">
            <text:p>SECRETÁRIO DA ESCOLA JUDICIAL - CJ-03</text:p>
          </table:table-cell>
          <table:table-cell office:value-type="string" table:style-name="ce8">
            <text:p>ESCOL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505.17" table:style-name="ce10">
            <text:p>1.505,17</text:p>
          </table:table-cell>
          <table:table-cell office:value-type="float" office:value="8411.01" table:style-name="ce10">
            <text:p>8.411,01</text:p>
          </table:table-cell>
          <table:table-cell office:value-type="float" office:value="2542.41" table:style-name="ce10">
            <text:p>2.54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55.66" table:style-name="ce10">
            <text:p>24.355,6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611.09" table:style-name="ce12">
            <text:p>-4.611,09</text:p>
          </table:table-cell>
          <table:table-cell office:value-type="float" office:value="-1950.41" table:style-name="ce12">
            <text:p>-1.950,41</text:p>
          </table:table-cell>
          <table:table-cell office:value-type="float" office:value="0" table:style-name="ce13">
            <text:p>0,00</text:p>
          </table:table-cell>
          <table:table-cell office:value-type="float" office:value="-8066.67" table:style-name="ce12">
            <text:p>-8.066,67</text:p>
          </table:table-cell>
          <table:table-cell office:value-type="float" office:value="16288.99" table:style-name="ce10">
            <text:p>16.288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SANTOS JAPIASSU ALMEIDA DE ALENC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2ª VT-ARA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2359.44" table:style-name="ce10">
            <text:p>2.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29.39" table:style-name="ce10">
            <text:p>23.329,39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77.41" table:style-name="ce12">
            <text:p>-4.077,41</text:p>
          </table:table-cell>
          <table:table-cell office:value-type="float" office:value="-2116.84" table:style-name="ce12">
            <text:p>-2.116,84</text:p>
          </table:table-cell>
          <table:table-cell office:value-type="float" office:value="0" table:style-name="ce13">
            <text:p>0,00</text:p>
          </table:table-cell>
          <table:table-cell office:value-type="float" office:value="-9175.94" table:style-name="ce12">
            <text:p>-9.175,94</text:p>
          </table:table-cell>
          <table:table-cell office:value-type="float" office:value="14153.45" table:style-name="ce10">
            <text:p>14.15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ALMEIDA SOA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869.64" table:style-name="ce10">
            <text:p>1.869,6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27.5" table:style-name="ce10">
            <text:p>4.727,50</text:p>
          </table:table-cell>
          <table:table-cell office:value-type="float" office:value="-261.75" table:style-name="ce11">
            <text:p>-261,75</text:p>
          </table:table-cell>
          <table:table-cell office:value-type="float" office:value="-66.680000000000007" table:style-name="ce11">
            <text:p>-66,68</text:p>
          </table:table-cell>
          <table:table-cell office:value-type="float" office:value="-1236.93" table:style-name="ce12">
            <text:p>-1.236,93</text:p>
          </table:table-cell>
          <table:table-cell office:value-type="float" office:value="0" table:style-name="ce13">
            <text:p>0,00</text:p>
          </table:table-cell>
          <table:table-cell office:value-type="float" office:value="-1565.36" table:style-name="ce12">
            <text:p>-1.565,36</text:p>
          </table:table-cell>
          <table:table-cell office:value-type="float" office:value="3162.14" table:style-name="ce10">
            <text:p>3.162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BRANDÃO DE LIM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6750.55" table:style-name="ce10">
            <text:p>6.750,55</text:p>
          </table:table-cell>
          <table:table-cell office:value-type="float" office:value="781.26" table:style-name="ce14">
            <text:p>781,26</text:p>
          </table:table-cell>
          <table:table-cell office:value-type="float" office:value="2232.38" table:style-name="ce10">
            <text:p>2.232,38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788.29" table:style-name="ce10">
            <text:p>11.788,29</text:p>
          </table:table-cell>
          <table:table-cell office:value-type="float" office:value="-781.26" table:style-name="ce11">
            <text:p>-781,26</text:p>
          </table:table-cell>
          <table:table-cell office:value-type="float" office:value="-1600.95" table:style-name="ce12">
            <text:p>-1.600,95</text:p>
          </table:table-cell>
          <table:table-cell office:value-type="float" office:value="-3173.42" table:style-name="ce12">
            <text:p>-3.173,42</text:p>
          </table:table-cell>
          <table:table-cell office:value-type="float" office:value="0" table:style-name="ce13">
            <text:p>0,00</text:p>
          </table:table-cell>
          <table:table-cell office:value-type="float" office:value="-5555.63" table:style-name="ce12">
            <text:p>-5.555,63</text:p>
          </table:table-cell>
          <table:table-cell office:value-type="float" office:value="6232.66" table:style-name="ce10">
            <text:p>6.23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ROCHA CALAZANS DE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RECURSOS (SEJ)</text:p>
          </table:table-cell>
          <table:table-cell office:value-type="float" office:value="18935.29" table:style-name="ce10">
            <text:p>18.935,29</text:p>
          </table:table-cell>
          <table:table-cell office:value-type="float" office:value="3374.07" table:style-name="ce10">
            <text:p>3.374,0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95.79" table:style-name="ce10">
            <text:p>2.39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45.040000000001" table:style-name="ce10">
            <text:p>26.645,04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866.91" table:style-name="ce12">
            <text:p>-4.866,91</text:p>
          </table:table-cell>
          <table:table-cell office:value-type="float" office:value="-2896.5" table:style-name="ce12">
            <text:p>-2.896,50</text:p>
          </table:table-cell>
          <table:table-cell office:value-type="float" office:value="0" table:style-name="ce13">
            <text:p>0,00</text:p>
          </table:table-cell>
          <table:table-cell office:value-type="float" office:value="-10963.89" table:style-name="ce12">
            <text:p>-10.963,89</text:p>
          </table:table-cell>
          <table:table-cell office:value-type="float" office:value="15681.15" table:style-name="ce10">
            <text:p>15.681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A ANGÉLICA DE OLIVEIRA SANTOS MARTIN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19.33" table:style-name="ce10">
            <text:p>3.21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56.29" table:style-name="ce10">
            <text:p>17.056,2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4743.5" table:style-name="ce12">
            <text:p>-4.743,50</text:p>
          </table:table-cell>
          <table:table-cell office:value-type="float" office:value="0" table:style-name="ce13">
            <text:p>0,00</text:p>
          </table:table-cell>
          <table:table-cell office:value-type="float" office:value="-8666.2800000000007" table:style-name="ce12">
            <text:p>-8.666,28</text:p>
          </table:table-cell>
          <table:table-cell office:value-type="float" office:value="8390.01" table:style-name="ce10">
            <text:p>8.390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GRACE MONTE DE ALBUQUERQU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93.63" table:style-name="ce10">
            <text:p>13.593,63</text:p>
          </table:table-cell>
          <table:table-cell office:value-type="float" office:value="-1529.27" table:style-name="ce12">
            <text:p>-1.529,27</text:p>
          </table:table-cell>
          <table:table-cell office:value-type="float" office:value="-1988.32" table:style-name="ce12">
            <text:p>-1.988,32</text:p>
          </table:table-cell>
          <table:table-cell office:value-type="float" office:value="-1297.6199999999999" table:style-name="ce12">
            <text:p>-1.297,62</text:p>
          </table:table-cell>
          <table:table-cell office:value-type="float" office:value="0" table:style-name="ce13">
            <text:p>0,00</text:p>
          </table:table-cell>
          <table:table-cell office:value-type="float" office:value="-4815.21" table:style-name="ce12">
            <text:p>-4.815,21</text:p>
          </table:table-cell>
          <table:table-cell office:value-type="float" office:value="8778.42" table:style-name="ce10">
            <text:p>8.778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MARIA COUTINHO MOURA ALV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744.97" table:style-name="ce10">
            <text:p>1.744,97</text:p>
          </table:table-cell>
          <table:table-cell table:style-name="ce9"/>
          <table:table-cell office:value-type="float" office:value="1938.07" table:style-name="ce10">
            <text:p>1.93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02.75" table:style-name="ce10">
            <text:p>23.202,75</text:p>
          </table:table-cell>
          <table:table-cell office:value-type="float" office:value="-3028.11" table:style-name="ce12">
            <text:p>-3.028,11</text:p>
          </table:table-cell>
          <table:table-cell office:value-type="float" office:value="-4041.42" table:style-name="ce12">
            <text:p>-4.041,42</text:p>
          </table:table-cell>
          <table:table-cell office:value-type="float" office:value="-134.66" table:style-name="ce11">
            <text:p>-134,66</text:p>
          </table:table-cell>
          <table:table-cell office:value-type="float" office:value="0" table:style-name="ce13">
            <text:p>0,00</text:p>
          </table:table-cell>
          <table:table-cell office:value-type="float" office:value="-7204.19" table:style-name="ce12">
            <text:p>-7.204,19</text:p>
          </table:table-cell>
          <table:table-cell office:value-type="float" office:value="15998.56" table:style-name="ce10">
            <text:p>15.998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Y LIDIAN DE LIMA FERRAZ</text:p>
          </table:table-cell>
          <table:table-cell office:value-type="string" table:style-name="ce8">
            <text:p>DIRETOR GERAL - CJ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618.11" table:style-name="ce10">
            <text:p>1.618,11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446.11" table:style-name="ce10">
            <text:p>1.44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078.959999999999" table:style-name="ce10">
            <text:p>32.078,96</text:p>
          </table:table-cell>
          <table:table-cell office:value-type="float" office:value="-3007.18" table:style-name="ce12">
            <text:p>-3.007,18</text:p>
          </table:table-cell>
          <table:table-cell office:value-type="float" office:value="-6727.7" table:style-name="ce12">
            <text:p>-6.727,70</text:p>
          </table:table-cell>
          <table:table-cell office:value-type="float" office:value="-1860.79" table:style-name="ce12">
            <text:p>-1.860,79</text:p>
          </table:table-cell>
          <table:table-cell office:value-type="float" office:value="0" table:style-name="ce13">
            <text:p>0,00</text:p>
          </table:table-cell>
          <table:table-cell office:value-type="float" office:value="-11595.67" table:style-name="ce12">
            <text:p>-11.595,67</text:p>
          </table:table-cell>
          <table:table-cell office:value-type="float" office:value="20483.29" table:style-name="ce10">
            <text:p>20.483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LEXANDER CORREIA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31.4" table:style-name="ce10">
            <text:p>23.331,40</text:p>
          </table:table-cell>
          <table:table-cell office:value-type="float" office:value="-3162.16" table:style-name="ce12">
            <text:p>-3.162,16</text:p>
          </table:table-cell>
          <table:table-cell office:value-type="float" office:value="-4267.96" table:style-name="ce12">
            <text:p>-4.267,96</text:p>
          </table:table-cell>
          <table:table-cell office:value-type="float" office:value="-1716.28" table:style-name="ce12">
            <text:p>-1.716,28</text:p>
          </table:table-cell>
          <table:table-cell office:value-type="float" office:value="0" table:style-name="ce13">
            <text:p>0,00</text:p>
          </table:table-cell>
          <table:table-cell office:value-type="float" office:value="-9146.4" table:style-name="ce12">
            <text:p>-9.146,40</text:p>
          </table:table-cell>
          <table:table-cell office:value-type="float" office:value="14185" table:style-name="ce10">
            <text:p>14.185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UGUSTO FIGUEIRED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AÇÕES E ORÇAMENTO DE TIC (SETIC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348.73" table:style-name="ce14">
            <text:p>348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7.8" table:style-name="ce10">
            <text:p>1.727,80</text:p>
          </table:table-cell>
          <table:table-cell table:number-columns-repeated="2" table:style-name="ce9"/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1200.47" table:style-name="ce10">
            <text:p>1.200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NUNES MARQU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868.59" table:style-name="ce10">
            <text:p>1.868,5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58.91" table:style-name="ce10">
            <text:p>2.35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09.18" table:style-name="ce10">
            <text:p>25.609,1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66.08" table:style-name="ce12">
            <text:p>-4.766,08</text:p>
          </table:table-cell>
          <table:table-cell office:value-type="float" office:value="-2176.88" table:style-name="ce12">
            <text:p>-2.176,88</text:p>
          </table:table-cell>
          <table:table-cell office:value-type="float" office:value="0" table:style-name="ce13">
            <text:p>0,00</text:p>
          </table:table-cell>
          <table:table-cell office:value-type="float" office:value="-7771.35" table:style-name="ce12">
            <text:p>-7.771,35</text:p>
          </table:table-cell>
          <table:table-cell office:value-type="float" office:value="17837.830000000002" table:style-name="ce10">
            <text:p>17.837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PEREIRA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JL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36.63" table:style-name="ce10">
            <text:p>4.136,63</text:p>
          </table:table-cell>
          <table:table-cell table:number-columns-repeated="2" table:style-name="ce9"/>
          <table:table-cell office:value-type="float" office:value="-1356.28" table:style-name="ce12">
            <text:p>-1.356,28</text:p>
          </table:table-cell>
          <table:table-cell office:value-type="float" office:value="0" table:style-name="ce13">
            <text:p>0,00</text:p>
          </table:table-cell>
          <table:table-cell office:value-type="float" office:value="-1356.28" table:style-name="ce12">
            <text:p>-1.356,28</text:p>
          </table:table-cell>
          <table:table-cell office:value-type="float" office:value="2780.35" table:style-name="ce10">
            <text:p>2.78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QUINTELLA MALTA LESS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739.37" table:style-name="ce14">
            <text:p>739,37</text:p>
          </table:table-cell>
          <table:table-cell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47.84" table:style-name="ce10">
            <text:p>13.047,84</text:p>
          </table:table-cell>
          <table:table-cell office:value-type="float" office:value="-1560.74" table:style-name="ce12">
            <text:p>-1.560,74</text:p>
          </table:table-cell>
          <table:table-cell office:value-type="float" office:value="-1935.05" table:style-name="ce12">
            <text:p>-1.935,0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95.79" table:style-name="ce12">
            <text:p>-3.495,79</text:p>
          </table:table-cell>
          <table:table-cell office:value-type="float" office:value="9552.0499999999993" table:style-name="ce10">
            <text:p>9.552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XIMILIANO MEDEIROS DE LEM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409.76" table:style-name="ce10">
            <text:p>1.409,76</text:p>
          </table:table-cell>
          <table:table-cell office:value-type="float" office:value="5212.12" table:number-columns-spanned="2" table:number-rows-spanned="1" table:style-name="ce26">
            <text:p>5.212,12</text:p>
          </table:table-cell>
          <table:covered-table-cell/>
          <table:table-cell table:style-name="ce9"/>
          <table:table-cell office:value-type="float" office:value="22258.25" table:style-name="ce10">
            <text:p>22.258,25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3494.68" table:style-name="ce12">
            <text:p>-3.494,68</text:p>
          </table:table-cell>
          <table:table-cell office:value-type="float" office:value="-3045.06" table:style-name="ce12">
            <text:p>-3.045,06</text:p>
          </table:table-cell>
          <table:table-cell office:value-type="float" office:value="0" table:style-name="ce13">
            <text:p>0,00</text:p>
          </table:table-cell>
          <table:table-cell office:value-type="float" office:value="-8357.67" table:style-name="ce12">
            <text:p>-8.357,67</text:p>
          </table:table-cell>
          <table:table-cell office:value-type="float" office:value="13900.58" table:style-name="ce10">
            <text:p>13.900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YRA FERREIRA DE ARAGÃO LISBÔA FREIR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30.37" table:style-name="ce10">
            <text:p>2.43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85.79" table:style-name="ce10">
            <text:p>14.185,79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1897.45" table:style-name="ce12">
            <text:p>-1.897,45</text:p>
          </table:table-cell>
          <table:table-cell office:value-type="float" office:value="-2142.5500000000002" table:style-name="ce12">
            <text:p>-2.142,55</text:p>
          </table:table-cell>
          <table:table-cell office:value-type="float" office:value="0" table:style-name="ce13">
            <text:p>0,00</text:p>
          </table:table-cell>
          <table:table-cell office:value-type="float" office:value="-5355.1" table:style-name="ce12">
            <text:p>-5.355,10</text:p>
          </table:table-cell>
          <table:table-cell office:value-type="float" office:value="8830.69" table:style-name="ce10">
            <text:p>8.830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ÉRCIA DE FÁTIMA BRANDÃO PEIXOTO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7933.75" table:style-name="ce10">
            <text:p>7.933,75</text:p>
          </table:table-cell>
          <table:table-cell table:style-name="ce9"/>
          <table:table-cell office:value-type="float" office:value="3985.58" table:style-name="ce10">
            <text:p>3.98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010.5" table:style-name="ce10">
            <text:p>34.010,50</text:p>
          </table:table-cell>
          <table:table-cell office:value-type="float" office:value="-3900.08" table:style-name="ce12">
            <text:p>-3.900,08</text:p>
          </table:table-cell>
          <table:table-cell office:value-type="float" office:value="-6262.83" table:style-name="ce12">
            <text:p>-6.262,83</text:p>
          </table:table-cell>
          <table:table-cell office:value-type="float" office:value="-4372.72" table:style-name="ce12">
            <text:p>-4.372,72</text:p>
          </table:table-cell>
          <table:table-cell office:value-type="float" office:value="0" table:style-name="ce13">
            <text:p>0,00</text:p>
          </table:table-cell>
          <table:table-cell office:value-type="float" office:value="-14535.63" table:style-name="ce12">
            <text:p>-14.535,63</text:p>
          </table:table-cell>
          <table:table-cell office:value-type="float" office:value="19474.87" table:style-name="ce10">
            <text:p>19.474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AEL GALBIATTI MENDES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079.83" table:style-name="ce10">
            <text:p>11.079,83</text:p>
          </table:table-cell>
          <table:table-cell table:number-columns-repeated="2" table:style-name="ce9"/>
          <table:table-cell office:value-type="float" office:value="2498.34" table:style-name="ce10">
            <text:p>2.49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78.17" table:style-name="ce10">
            <text:p>13.578,17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738.44" table:style-name="ce12">
            <text:p>-1.738,44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410.9799999999996" table:style-name="ce12">
            <text:p>-4.410,98</text:p>
          </table:table-cell>
          <table:table-cell office:value-type="float" office:value="9167.19" table:style-name="ce10">
            <text:p>9.167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ELLE SHEYLA TENÓRIO CARVALH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1.99" table:style-name="ce10">
            <text:p>1.951,99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32.28" table:style-name="ce11">
            <text:p>-32,28</text:p>
          </table:table-cell>
          <table:table-cell office:value-type="float" office:value="0" table:style-name="ce13">
            <text:p>0,00</text:p>
          </table:table-cell>
          <table:table-cell office:value-type="float" office:value="-34.979999999999997" table:style-name="ce11">
            <text:p>-34,98</text:p>
          </table:table-cell>
          <table:table-cell office:value-type="float" office:value="1917.01" table:style-name="ce10">
            <text:p>1.917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CORTEZ NOLASC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96.15" table:style-name="ce14">
            <text:p>896,15</text:p>
          </table:table-cell>
          <table:table-cell office:value-type="float" office:value="1379.07" table:style-name="ce10">
            <text:p>1.379,07</text:p>
          </table:table-cell>
          <table:table-cell office:value-type="float" office:value="3819.91" table:style-name="ce10">
            <text:p>3.819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30.990000000002" table:style-name="ce10">
            <text:p>17.730,99</text:p>
          </table:table-cell>
          <table:table-cell office:value-type="float" office:value="-1625.79" table:style-name="ce12">
            <text:p>-1.625,79</text:p>
          </table:table-cell>
          <table:table-cell office:value-type="float" office:value="-2352.6799999999998" table:style-name="ce12">
            <text:p>-2.352,68</text:p>
          </table:table-cell>
          <table:table-cell office:value-type="float" office:value="-5638.82" table:style-name="ce12">
            <text:p>-5.638,82</text:p>
          </table:table-cell>
          <table:table-cell office:value-type="float" office:value="0" table:style-name="ce13">
            <text:p>0,00</text:p>
          </table:table-cell>
          <table:table-cell office:value-type="float" office:value="-9617.2900000000009" table:style-name="ce12">
            <text:p>-9.617,29</text:p>
          </table:table-cell>
          <table:table-cell office:value-type="float" office:value="8113.7" table:style-name="ce10">
            <text:p>8.113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WANDERLEY DE OMENA JÚ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614.34" table:style-name="ce14">
            <text:p>614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89.93" table:style-name="ce10">
            <text:p>22.689,93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321.3" table:style-name="ce12">
            <text:p>-4.321,30</text:p>
          </table:table-cell>
          <table:table-cell office:value-type="float" office:value="-2092.9299999999998" table:style-name="ce12">
            <text:p>-2.092,93</text:p>
          </table:table-cell>
          <table:table-cell office:value-type="float" office:value="0" table:style-name="ce13">
            <text:p>0,00</text:p>
          </table:table-cell>
          <table:table-cell office:value-type="float" office:value="-9614.7099999999991" table:style-name="ce12">
            <text:p>-9.614,71</text:p>
          </table:table-cell>
          <table:table-cell office:value-type="float" office:value="13075.22" table:style-name="ce10">
            <text:p>13.075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RIAM GUIMARÃES BERNARD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8209.4599999999991" table:style-name="ce10">
            <text:p>8.209,46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960.09" table:style-name="ce10">
            <text:p>8.960,09</text:p>
          </table:table-cell>
          <table:table-cell office:value-type="float" office:value="-162.72999999999999" table:style-name="ce11">
            <text:p>-162,73</text:p>
          </table:table-cell>
          <table:table-cell office:value-type="float" office:value="-1343.49" table:style-name="ce12">
            <text:p>-1.343,49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553.71" table:style-name="ce12">
            <text:p>-1.553,71</text:p>
          </table:table-cell>
          <table:table-cell office:value-type="float" office:value="7406.38" table:style-name="ce10">
            <text:p>7.40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BB TAVARES VEIGA DOS ANJ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92.66" table:style-name="ce10">
            <text:p>3.29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82.13" table:style-name="ce10">
            <text:p>17.082,1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2168.9499999999998" table:style-name="ce12">
            <text:p>-2.168,95</text:p>
          </table:table-cell>
          <table:table-cell office:value-type="float" office:value="0" table:style-name="ce13">
            <text:p>0,00</text:p>
          </table:table-cell>
          <table:table-cell office:value-type="float" office:value="-5922.26" table:style-name="ce12">
            <text:p>-5.922,26</text:p>
          </table:table-cell>
          <table:table-cell office:value-type="float" office:value="11159.87" table:style-name="ce10">
            <text:p>11.159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CIR MEDEIROS DE SANT AN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ATA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3511.91" table:style-name="ce10">
            <text:p>3.511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25.16" table:style-name="ce10">
            <text:p>25.525,16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06.9799999999996" table:style-name="ce12">
            <text:p>-4.306,9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497.18" table:style-name="ce12">
            <text:p>-7.497,18</text:p>
          </table:table-cell>
          <table:table-cell office:value-type="float" office:value="18027.98" table:style-name="ce10">
            <text:p>18.027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APARECIDA RODRIGUES CALHEIRO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227.54" table:style-name="ce10">
            <text:p>1.227,5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91.53" table:style-name="ce10">
            <text:p>5.191,53</text:p>
          </table:table-cell>
          <table:table-cell office:value-type="float" office:value="-171.86" table:style-name="ce11">
            <text:p>-171,86</text:p>
          </table:table-cell>
          <table:table-cell office:value-type="float" office:value="-67.650000000000006" table:style-name="ce11">
            <text:p>-67,65</text:p>
          </table:table-cell>
          <table:table-cell office:value-type="float" office:value="-1374.77" table:style-name="ce12">
            <text:p>-1.374,77</text:p>
          </table:table-cell>
          <table:table-cell office:value-type="float" office:value="0" table:style-name="ce13">
            <text:p>0,00</text:p>
          </table:table-cell>
          <table:table-cell office:value-type="float" office:value="-1614.28" table:style-name="ce12">
            <text:p>-1.614,28</text:p>
          </table:table-cell>
          <table:table-cell office:value-type="float" office:value="3577.25" table:style-name="ce10">
            <text:p>3.577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DE PAULA DA ROCHA RAMOS CRUZ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193.78" table:style-name="ce10">
            <text:p>1.193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38.83" table:style-name="ce10">
            <text:p>1.93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31.39" table:style-name="ce10">
            <text:p>24.031,39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4294.1000000000004" table:style-name="ce12">
            <text:p>-4.294,10</text:p>
          </table:table-cell>
          <table:table-cell office:value-type="float" office:value="-2213.0700000000002" table:style-name="ce12">
            <text:p>-2.213,07</text:p>
          </table:table-cell>
          <table:table-cell office:value-type="float" office:value="0" table:style-name="ce13">
            <text:p>0,00</text:p>
          </table:table-cell>
          <table:table-cell office:value-type="float" office:value="-9444.33" table:style-name="ce12">
            <text:p>-9.444,33</text:p>
          </table:table-cell>
          <table:table-cell office:value-type="float" office:value="14587.06" table:style-name="ce10">
            <text:p>14.587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 RÊGO RAPOS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842.8" table:style-name="ce10">
            <text:p>3.842,80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9.93" table:style-name="ce10">
            <text:p>19.179,93</text:p>
          </table:table-cell>
          <table:table-cell office:value-type="float" office:value="-1829.68" table:style-name="ce12">
            <text:p>-1.829,68</text:p>
          </table:table-cell>
          <table:table-cell office:value-type="float" office:value="-3489.41" table:style-name="ce12">
            <text:p>-3.489,41</text:p>
          </table:table-cell>
          <table:table-cell office:value-type="float" office:value="-1642.63" table:style-name="ce12">
            <text:p>-1.642,63</text:p>
          </table:table-cell>
          <table:table-cell office:value-type="float" office:value="0" table:style-name="ce13">
            <text:p>0,00</text:p>
          </table:table-cell>
          <table:table-cell office:value-type="float" office:value="-6961.72" table:style-name="ce12">
            <text:p>-6.961,72</text:p>
          </table:table-cell>
          <table:table-cell office:value-type="float" office:value="12218.21" table:style-name="ce10">
            <text:p>12.218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S SANTOS BARROS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0844.400000000001" table:style-name="ce10">
            <text:p>20.844,40</text:p>
          </table:table-cell>
          <table:table-cell office:value-type="float" office:value="1195.29" table:style-name="ce10">
            <text:p>1.195,29</text:p>
          </table:table-cell>
          <table:table-cell office:value-type="float" office:value="1185.05" table:style-name="ce10">
            <text:p>1.185,05</text:p>
          </table:table-cell>
          <table:table-cell office:value-type="float" office:value="966.82" table:style-name="ce14">
            <text:p>966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91.56" table:style-name="ce10">
            <text:p>24.191,56</text:p>
          </table:table-cell>
          <table:table-cell office:value-type="float" office:value="-2937.41" table:style-name="ce12">
            <text:p>-2.937,41</text:p>
          </table:table-cell>
          <table:table-cell office:value-type="float" office:value="-4709.66" table:style-name="ce12">
            <text:p>-4.709,66</text:p>
          </table:table-cell>
          <table:table-cell office:value-type="float" office:value="-2149.62" table:style-name="ce12">
            <text:p>-2.149,62</text:p>
          </table:table-cell>
          <table:table-cell office:value-type="float" office:value="0" table:style-name="ce13">
            <text:p>0,00</text:p>
          </table:table-cell>
          <table:table-cell office:value-type="float" office:value="-9796.69" table:style-name="ce12">
            <text:p>-9.796,69</text:p>
          </table:table-cell>
          <table:table-cell office:value-type="float" office:value="14394.87" table:style-name="ce10">
            <text:p>14.394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VIEIRA NOVA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0ª VT)</text:p>
          </table:table-cell>
          <table:table-cell office:value-type="float" office:value="19429.22" table:style-name="ce10">
            <text:p>19.429,2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37.52" table:style-name="ce10">
            <text:p>22.437,5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47.23" table:style-name="ce12">
            <text:p>-4.047,23</text:p>
          </table:table-cell>
          <table:table-cell office:value-type="float" office:value="-1048.72" table:style-name="ce12">
            <text:p>-1.048,72</text:p>
          </table:table-cell>
          <table:table-cell office:value-type="float" office:value="0" table:style-name="ce13">
            <text:p>0,00</text:p>
          </table:table-cell>
          <table:table-cell office:value-type="float" office:value="-7836.14" table:style-name="ce12">
            <text:p>-7.836,14</text:p>
          </table:table-cell>
          <table:table-cell office:value-type="float" office:value="14601.38" table:style-name="ce10">
            <text:p>14.601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NIQUE DE MENDONÇA HOUL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559.31" table:style-name="ce10">
            <text:p>2.55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477.89" table:style-name="ce10">
            <text:p>29.477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53.31" table:style-name="ce12">
            <text:p>-6.253,31</text:p>
          </table:table-cell>
          <table:table-cell office:value-type="float" office:value="-2287.6999999999998" table:style-name="ce12">
            <text:p>-2.287,70</text:p>
          </table:table-cell>
          <table:table-cell office:value-type="float" office:value="0" table:style-name="ce13">
            <text:p>0,00</text:p>
          </table:table-cell>
          <table:table-cell office:value-type="float" office:value="-9369.4" table:style-name="ce12">
            <text:p>-9.369,40</text:p>
          </table:table-cell>
          <table:table-cell office:value-type="float" office:value="20108.490000000002" table:style-name="ce10">
            <text:p>20.108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ÚCIO DE ARAÚJO AMARINH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9.19" table:style-name="ce10">
            <text:p>11.759,19</text:p>
          </table:table-cell>
          <table:table-cell table:number-columns-repeated="2" table:style-name="ce9"/>
          <table:table-cell office:value-type="float" office:value="1283.06" table:style-name="ce10">
            <text:p>1.283,06</text:p>
          </table:table-cell>
          <table:table-cell office:value-type="float" office:value="3918.2" table:number-columns-spanned="2" table:number-rows-spanned="1" table:style-name="ce26">
            <text:p>3.918,20</text:p>
          </table:table-cell>
          <table:covered-table-cell/>
          <table:table-cell table:style-name="ce9"/>
          <table:table-cell office:value-type="float" office:value="16960.45" table:style-name="ce10">
            <text:p>16.960,4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02.85" table:style-name="ce12">
            <text:p>-2.102,85</text:p>
          </table:table-cell>
          <table:table-cell office:value-type="float" office:value="-2874.14" table:style-name="ce12">
            <text:p>-2.874,14</text:p>
          </table:table-cell>
          <table:table-cell office:value-type="float" office:value="0" table:style-name="ce13">
            <text:p>0,00</text:p>
          </table:table-cell>
          <table:table-cell office:value-type="float" office:value="-6482.16" table:style-name="ce12">
            <text:p>-6.482,16</text:p>
          </table:table-cell>
          <table:table-cell office:value-type="float" office:value="10478.290000000001" table:style-name="ce10">
            <text:p>10.478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DJA MARIA FERNANDES LIMA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254.21" table:style-name="ce10">
            <text:p>11.254,21</text:p>
          </table:table-cell>
          <table:table-cell table:number-columns-repeated="2" table:style-name="ce9"/>
          <table:table-cell office:value-type="float" office:value="1384.98" table:style-name="ce10">
            <text:p>1.384,98</text:p>
          </table:table-cell>
          <table:table-cell office:value-type="float" office:value="108.01" table:number-columns-spanned="2" table:number-rows-spanned="1" table:style-name="ce27">
            <text:p>108,01</text:p>
          </table:table-cell>
          <table:covered-table-cell/>
          <table:table-cell table:style-name="ce9"/>
          <table:table-cell office:value-type="float" office:value="12747.2" table:style-name="ce10">
            <text:p>12.747,20</text:p>
          </table:table-cell>
          <table:table-cell office:value-type="float" office:value="-1426.05" table:style-name="ce12">
            <text:p>-1.426,05</text:p>
          </table:table-cell>
          <table:table-cell office:value-type="float" office:value="-1833.38" table:style-name="ce12">
            <text:p>-1.833,38</text:p>
          </table:table-cell>
          <table:table-cell office:value-type="float" office:value="-32.28" table:style-name="ce11">
            <text:p>-32,28</text:p>
          </table:table-cell>
          <table:table-cell office:value-type="float" office:value="0" table:style-name="ce13">
            <text:p>0,00</text:p>
          </table:table-cell>
          <table:table-cell office:value-type="float" office:value="-3291.71" table:style-name="ce12">
            <text:p>-3.291,71</text:p>
          </table:table-cell>
          <table:table-cell office:value-type="float" office:value="9455.49" table:style-name="ce10">
            <text:p>9.455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NCI PIRES SANTOS SOUZ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470.59" table:style-name="ce10">
            <text:p>9.470,59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008.2" table:style-name="ce10">
            <text:p>11.008,20</text:p>
          </table:table-cell>
          <table:table-cell office:value-type="float" office:value="-345.6" table:style-name="ce11">
            <text:p>-345,60</text:p>
          </table:table-cell>
          <table:table-cell table:style-name="ce9"/>
          <table:table-cell office:value-type="float" office:value="-3977.45" table:style-name="ce12">
            <text:p>-3.977,45</text:p>
          </table:table-cell>
          <table:table-cell office:value-type="float" office:value="0" table:style-name="ce13">
            <text:p>0,00</text:p>
          </table:table-cell>
          <table:table-cell office:value-type="float" office:value="-4323.05" table:style-name="ce12">
            <text:p>-4.323,05</text:p>
          </table:table-cell>
          <table:table-cell office:value-type="float" office:value="6685.15" table:style-name="ce10">
            <text:p>6.685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RCISO MENEZES BEZERR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3166.79" table:style-name="ce10">
            <text:p>3.166,79</text:p>
          </table:table-cell>
          <table:table-cell table:style-name="ce9"/>
          <table:table-cell office:value-type="float" office:value="1660.71" table:style-name="ce10">
            <text:p>1.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13.439999999999" table:style-name="ce10">
            <text:p>24.113,44</text:p>
          </table:table-cell>
          <table:table-cell office:value-type="float" office:value="-3262.71" table:style-name="ce12">
            <text:p>-3.262,71</text:p>
          </table:table-cell>
          <table:table-cell office:value-type="float" office:value="-4355.76" table:style-name="ce12">
            <text:p>-4.355,76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9592.33" table:style-name="ce12">
            <text:p>-9.592,33</text:p>
          </table:table-cell>
          <table:table-cell office:value-type="float" office:value="14521.11" table:style-name="ce10">
            <text:p>14.52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LENE MACÁRIO SIMÕES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6186.52" table:style-name="ce10">
            <text:p>16.186,52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85.11" table:style-name="ce10">
            <text:p>28.585,11</text:p>
          </table:table-cell>
          <table:table-cell office:value-type="float" office:value="-3409.03" table:style-name="ce12">
            <text:p>-3.409,03</text:p>
          </table:table-cell>
          <table:table-cell office:value-type="float" office:value="-5320.72" table:style-name="ce12">
            <text:p>-5.320,72</text:p>
          </table:table-cell>
          <table:table-cell office:value-type="float" office:value="-5334.89" table:style-name="ce12">
            <text:p>-5.334,89</text:p>
          </table:table-cell>
          <table:table-cell office:value-type="float" office:value="0" table:style-name="ce13">
            <text:p>0,00</text:p>
          </table:table-cell>
          <table:table-cell office:value-type="float" office:value="-14064.64" table:style-name="ce12">
            <text:p>-14.064,64</text:p>
          </table:table-cell>
          <table:table-cell office:value-type="float" office:value="14520.47" table:style-name="ce10">
            <text:p>14.520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SHA SARMENTO DE MORAES SIQUEIRA JUC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305.95" table:style-name="ce14">
            <text:p>305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8.33" table:style-name="ce10">
            <text:p>2.538,33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513.6999999999998" table:style-name="ce10">
            <text:p>2.513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LTON TENÓRIO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947.37" table:style-name="ce10">
            <text:p>2.947,37</text:p>
          </table:table-cell>
          <table:table-cell table:style-name="ce9"/>
          <table:table-cell office:value-type="float" office:value="1114.02" table:style-name="ce10">
            <text:p>1.11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15.98" table:style-name="ce10">
            <text:p>15.815,98</text:p>
          </table:table-cell>
          <table:table-cell office:value-type="float" office:value="-1155.44" table:style-name="ce12">
            <text:p>-1.155,44</text:p>
          </table:table-cell>
          <table:table-cell table:style-name="ce9"/>
          <table:table-cell office:value-type="float" office:value="-2150.4899999999998" table:style-name="ce12">
            <text:p>-2.150,49</text:p>
          </table:table-cell>
          <table:table-cell office:value-type="float" office:value="0" table:style-name="ce13">
            <text:p>0,00</text:p>
          </table:table-cell>
          <table:table-cell office:value-type="float" office:value="-3305.93" table:style-name="ce12">
            <text:p>-3.305,93</text:p>
          </table:table-cell>
          <table:table-cell office:value-type="float" office:value="12510.05" table:style-name="ce10">
            <text:p>12.510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VALDO TENÓRI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5146.46" table:style-name="ce10">
            <text:p>5.146,4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22.41" table:style-name="ce10">
            <text:p>2.32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305.83" table:style-name="ce10">
            <text:p>21.305,83</text:p>
          </table:table-cell>
          <table:table-cell office:value-type="float" office:value="-2014.32" table:style-name="ce12">
            <text:p>-2.014,32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3946.35" table:style-name="ce12">
            <text:p>-3.946,35</text:p>
          </table:table-cell>
          <table:table-cell office:value-type="float" office:value="0" table:style-name="ce13">
            <text:p>0,00</text:p>
          </table:table-cell>
          <table:table-cell office:value-type="float" office:value="-9653.5400000000009" table:style-name="ce12">
            <text:p>-9.653,54</text:p>
          </table:table-cell>
          <table:table-cell office:value-type="float" office:value="11652.29" table:style-name="ce10">
            <text:p>11.652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RCY JANNAYZZE DE MELO NE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UNP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47" table:style-name="ce10">
            <text:p>2.547,00</text:p>
          </table:table-cell>
          <table:table-cell office:value-type="float" office:value="3501.22" table:number-columns-spanned="2" table:number-rows-spanned="1" table:style-name="ce26">
            <text:p>3.501,22</text:p>
          </table:table-cell>
          <table:covered-table-cell/>
          <table:table-cell table:style-name="ce9"/>
          <table:table-cell office:value-type="float" office:value="20082.68" table:style-name="ce10">
            <text:p>20.082,6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486.89" table:style-name="ce12">
            <text:p>-3.486,89</text:p>
          </table:table-cell>
          <table:table-cell office:value-type="float" office:value="-1327.88" table:style-name="ce12">
            <text:p>-1.327,88</text:p>
          </table:table-cell>
          <table:table-cell office:value-type="float" office:value="0" table:style-name="ce13">
            <text:p>0,00</text:p>
          </table:table-cell>
          <table:table-cell office:value-type="float" office:value="-6319.94" table:style-name="ce12">
            <text:p>-6.319,94</text:p>
          </table:table-cell>
          <table:table-cell office:value-type="float" office:value="13762.74" table:style-name="ce10">
            <text:p>13.762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USA MARI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04.89" table:style-name="ce10">
            <text:p>2.804,89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91.38" table:style-name="ce10">
            <text:p>15.191,38</text:p>
          </table:table-cell>
          <table:table-cell office:value-type="float" office:value="-1112.3399999999999" table:style-name="ce12">
            <text:p>-1.112,34</text:p>
          </table:table-cell>
          <table:table-cell table:style-name="ce9"/>
          <table:table-cell office:value-type="float" office:value="-1858.7" table:style-name="ce12">
            <text:p>-1.858,70</text:p>
          </table:table-cell>
          <table:table-cell office:value-type="float" office:value="0" table:style-name="ce13">
            <text:p>0,00</text:p>
          </table:table-cell>
          <table:table-cell office:value-type="float" office:value="-2971.04" table:style-name="ce12">
            <text:p>-2.971,04</text:p>
          </table:table-cell>
          <table:table-cell office:value-type="float" office:value="12220.34" table:style-name="ce10">
            <text:p>12.22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HIRLEY MAILY MARTINS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6.72" table:style-name="ce10">
            <text:p>2.846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86.11" table:style-name="ce10">
            <text:p>1.88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14.95" table:style-name="ce10">
            <text:p>17.814,95</text:p>
          </table:table-cell>
          <table:table-cell office:value-type="float" office:value="-1967.23" table:style-name="ce12">
            <text:p>-1.967,23</text:p>
          </table:table-cell>
          <table:table-cell office:value-type="float" office:value="-2865.81" table:style-name="ce12">
            <text:p>-2.865,81</text:p>
          </table:table-cell>
          <table:table-cell office:value-type="float" office:value="-2508.15" table:style-name="ce12">
            <text:p>-2.508,15</text:p>
          </table:table-cell>
          <table:table-cell office:value-type="float" office:value="0" table:style-name="ce13">
            <text:p>0,00</text:p>
          </table:table-cell>
          <table:table-cell office:value-type="float" office:value="-7341.19" table:style-name="ce12">
            <text:p>-7.341,19</text:p>
          </table:table-cell>
          <table:table-cell office:value-type="float" office:value="10473.76" table:style-name="ce10">
            <text:p>10.473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CANOR ROCHA JÚNI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7547.12" table:style-name="ce10">
            <text:p>7.547,12</text:p>
          </table:table-cell>
          <table:table-cell table:style-name="ce9"/>
          <table:table-cell office:value-type="float" office:value="1705.71" table:style-name="ce10">
            <text:p>1.705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54.35" table:style-name="ce10">
            <text:p>27.954,35</text:p>
          </table:table-cell>
          <table:table-cell office:value-type="float" office:value="-3110.02" table:style-name="ce12">
            <text:p>-3.110,02</text:p>
          </table:table-cell>
          <table:table-cell table:style-name="ce9"/>
          <table:table-cell office:value-type="float" office:value="-4447.99" table:style-name="ce12">
            <text:p>-4.447,99</text:p>
          </table:table-cell>
          <table:table-cell office:value-type="float" office:value="0" table:style-name="ce13">
            <text:p>0,00</text:p>
          </table:table-cell>
          <table:table-cell office:value-type="float" office:value="-7558.01" table:style-name="ce12">
            <text:p>-7.558,01</text:p>
          </table:table-cell>
          <table:table-cell office:value-type="float" office:value="20396.34" table:style-name="ce10">
            <text:p>20.396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A WANDERLEY MARTIN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336.26" table:style-name="ce10">
            <text:p>1.336,26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85.28" table:style-name="ce10">
            <text:p>13.485,28</text:p>
          </table:table-cell>
          <table:table-cell office:value-type="float" office:value="-830.84" table:style-name="ce11">
            <text:p>-830,84</text:p>
          </table:table-cell>
          <table:table-cell office:value-type="float" office:value="-1880.59" table:style-name="ce12">
            <text:p>-1.880,59</text:p>
          </table:table-cell>
          <table:table-cell office:value-type="float" office:value="-1227.8499999999999" table:style-name="ce12">
            <text:p>-1.227,85</text:p>
          </table:table-cell>
          <table:table-cell office:value-type="float" office:value="0" table:style-name="ce13">
            <text:p>0,00</text:p>
          </table:table-cell>
          <table:table-cell office:value-type="float" office:value="-3939.28" table:style-name="ce12">
            <text:p>-3.939,28</text:p>
          </table:table-cell>
          <table:table-cell office:value-type="float" office:value="9546" table:style-name="ce10">
            <text:p>9.54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SON JORGE SOUSA FRANÇA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2448.71" table:style-name="ce10">
            <text:p>2.448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600.48" table:style-name="ce10">
            <text:p>11.600,48</text:p>
          </table:table-cell>
          <table:table-cell office:value-type="float" office:value="-1111.8599999999999" table:style-name="ce12">
            <text:p>-1.111,86</text:p>
          </table:table-cell>
          <table:table-cell office:value-type="float" office:value="-1289.48" table:style-name="ce12">
            <text:p>-1.289,4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01.34" table:style-name="ce12">
            <text:p>-2.401,34</text:p>
          </table:table-cell>
          <table:table-cell office:value-type="float" office:value="9199.14" table:style-name="ce10">
            <text:p>9.199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DE SOUZA BOMFIM JÚNIOR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54.1" table:style-name="ce10">
            <text:p>2.2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60.47" table:style-name="ce10">
            <text:p>19.360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35.31" table:style-name="ce12">
            <text:p>-2.935,31</text:p>
          </table:table-cell>
          <table:table-cell office:value-type="float" office:value="-3587.46" table:style-name="ce12">
            <text:p>-3.587,46</text:p>
          </table:table-cell>
          <table:table-cell office:value-type="float" office:value="0" table:style-name="ce13">
            <text:p>0,00</text:p>
          </table:table-cell>
          <table:table-cell office:value-type="float" office:value="-7351.16" table:style-name="ce12">
            <text:p>-7.351,16</text:p>
          </table:table-cell>
          <table:table-cell office:value-type="float" office:value="12009.31" table:style-name="ce10">
            <text:p>12.00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SARMENTO PEIXOT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EAPB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7.49" table:style-name="ce11">
            <text:p>-47,49</text:p>
          </table:table-cell>
          <table:table-cell office:value-type="float" office:value="2184.89" table:style-name="ce10">
            <text:p>2.18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ADEGA CAVALCANTE JÚNIOR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124.6" table:style-name="ce10">
            <text:p>11.124,60</text:p>
          </table:table-cell>
          <table:table-cell table:number-columns-repeated="2" table:style-name="ce9"/>
          <table:table-cell office:value-type="float" office:value="2736.32" table:style-name="ce10">
            <text:p>2.736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60.92" table:style-name="ce10">
            <text:p>13.860,92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646.48" table:style-name="ce12">
            <text:p>-1.646,48</text:p>
          </table:table-cell>
          <table:table-cell office:value-type="float" office:value="-1703.76" table:style-name="ce12">
            <text:p>-1.703,76</text:p>
          </table:table-cell>
          <table:table-cell office:value-type="float" office:value="0" table:style-name="ce13">
            <text:p>0,00</text:p>
          </table:table-cell>
          <table:table-cell office:value-type="float" office:value="-4757.57" table:style-name="ce12">
            <text:p>-4.757,57</text:p>
          </table:table-cell>
          <table:table-cell office:value-type="float" office:value="9103.35" table:style-name="ce10">
            <text:p>9.103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EZERRA QUEIROZ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21.38" table:style-name="ce10">
            <text:p>2.021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00.23" table:style-name="ce10">
            <text:p>17.800,23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17.76" table:style-name="ce12">
            <text:p>-2.917,76</text:p>
          </table:table-cell>
          <table:table-cell office:value-type="float" office:value="-4947.7" table:style-name="ce12">
            <text:p>-4.947,70</text:p>
          </table:table-cell>
          <table:table-cell office:value-type="float" office:value="0" table:style-name="ce13">
            <text:p>0,00</text:p>
          </table:table-cell>
          <table:table-cell office:value-type="float" office:value="-9683.39" table:style-name="ce12">
            <text:p>-9.683,39</text:p>
          </table:table-cell>
          <table:table-cell office:value-type="float" office:value="8116.84" table:style-name="ce10">
            <text:p>8.116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OEL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36.57" table:style-name="ce10">
            <text:p>3.636,57</text:p>
          </table:table-cell>
          <table:table-cell table:style-name="ce9"/>
          <table:table-cell office:value-type="float" office:value="2159.86" table:style-name="ce10">
            <text:p>2.159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32.29" table:style-name="ce10">
            <text:p>17.432,29</text:p>
          </table:table-cell>
          <table:table-cell office:value-type="float" office:value="-1783.66" table:style-name="ce12">
            <text:p>-1.783,66</text:p>
          </table:table-cell>
          <table:table-cell office:value-type="float" office:value="-2787.91" table:style-name="ce12">
            <text:p>-2.787,91</text:p>
          </table:table-cell>
          <table:table-cell office:value-type="float" office:value="-2411.0100000000002" table:style-name="ce12">
            <text:p>-2.411,01</text:p>
          </table:table-cell>
          <table:table-cell office:value-type="float" office:value="0" table:style-name="ce13">
            <text:p>0,00</text:p>
          </table:table-cell>
          <table:table-cell office:value-type="float" office:value="-6982.58" table:style-name="ce12">
            <text:p>-6.982,58</text:p>
          </table:table-cell>
          <table:table-cell office:value-type="float" office:value="10449.709999999999" table:style-name="ce10">
            <text:p>10.449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ÚBIA SORAIA DE MAGALHÃES SANTOS REI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751.15" table:style-name="ce10">
            <text:p>1.751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30.22" table:style-name="ce10">
            <text:p>3.130,22</text:p>
          </table:table-cell>
          <table:table-cell table:number-columns-repeated="2" table:style-name="ce9"/>
          <table:table-cell office:value-type="float" office:value="-299.41000000000003" table:style-name="ce11">
            <text:p>-299,41</text:p>
          </table:table-cell>
          <table:table-cell office:value-type="float" office:value="0" table:style-name="ce13">
            <text:p>0,00</text:p>
          </table:table-cell>
          <table:table-cell office:value-type="float" office:value="-299.41000000000003" table:style-name="ce11">
            <text:p>-299,41</text:p>
          </table:table-cell>
          <table:table-cell office:value-type="float" office:value="2830.81" table:style-name="ce10">
            <text:p>2.830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DILON HENRIQUE FERRO CORDEIR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7ª VT)</text:p>
          </table:table-cell>
          <table:table-cell office:value-type="float" office:value="18951.18" table:style-name="ce10">
            <text:p>18.951,18</text:p>
          </table:table-cell>
          <table:table-cell table:number-columns-repeated="2" table:style-name="ce9"/>
          <table:table-cell office:value-type="float" office:value="1758.49" table:style-name="ce10">
            <text:p>1.758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09.669999999998" table:style-name="ce10">
            <text:p>20.709,67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614.15" table:style-name="ce12">
            <text:p>-3.614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261.66" table:style-name="ce12">
            <text:p>-6.261,66</text:p>
          </table:table-cell>
          <table:table-cell office:value-type="float" office:value="14448.01" table:style-name="ce10">
            <text:p>14.44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SIANEIDE CARVALHO DE ALENCAR</text:p>
          </table:table-cell>
          <table:table-cell office:value-type="string" table:style-name="ce8">
            <text:p>ASSISTENTE - FOLHA DE PAGAMENTO I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836.45" table:style-name="ce14">
            <text:p>836,4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51.419999999998" table:style-name="ce10">
            <text:p>16.751,42</text:p>
          </table:table-cell>
          <table:table-cell office:value-type="float" office:value="-1615.94" table:style-name="ce12">
            <text:p>-1.615,94</text:p>
          </table:table-cell>
          <table:table-cell office:value-type="float" office:value="-2532.38" table:style-name="ce12">
            <text:p>-2.532,38</text:p>
          </table:table-cell>
          <table:table-cell office:value-type="float" office:value="-3597.85" table:style-name="ce12">
            <text:p>-3.597,85</text:p>
          </table:table-cell>
          <table:table-cell office:value-type="float" office:value="0" table:style-name="ce13">
            <text:p>0,00</text:p>
          </table:table-cell>
          <table:table-cell office:value-type="float" office:value="-7746.17" table:style-name="ce12">
            <text:p>-7.746,17</text:p>
          </table:table-cell>
          <table:table-cell office:value-type="float" office:value="9005.25" table:style-name="ce10">
            <text:p>9.005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WALDO ZAIDAN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159.86" table:style-name="ce10">
            <text:p>2.159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8.93" table:style-name="ce10">
            <text:p>3.538,93</text:p>
          </table:table-cell>
          <table:table-cell table:number-columns-repeated="2" table:style-name="ce9"/>
          <table:table-cell office:value-type="float" office:value="-1125.9000000000001" table:style-name="ce12">
            <text:p>-1.125,90</text:p>
          </table:table-cell>
          <table:table-cell office:value-type="float" office:value="0" table:style-name="ce13">
            <text:p>0,00</text:p>
          </table:table-cell>
          <table:table-cell office:value-type="float" office:value="-1125.9000000000001" table:style-name="ce12">
            <text:p>-1.125,90</text:p>
          </table:table-cell>
          <table:table-cell office:value-type="float" office:value="2413.0300000000002" table:style-name="ce10">
            <text:p>2.413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ZENIR ALEXANDRE FERREIRA BERNAR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)</text:p>
          </table:table-cell>
          <table:table-cell office:value-type="float" office:value="11841.92" table:style-name="ce10">
            <text:p>11.841,92</text:p>
          </table:table-cell>
          <table:table-cell office:value-type="float" office:value="1852.91" table:style-name="ce10">
            <text:p>1.852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77.37" table:style-name="ce10">
            <text:p>3.17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12.09" table:style-name="ce10">
            <text:p>18.812,09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2777.88" table:style-name="ce12">
            <text:p>-2.777,88</text:p>
          </table:table-cell>
          <table:table-cell office:value-type="float" office:value="-3413.51" table:style-name="ce12">
            <text:p>-3.413,51</text:p>
          </table:table-cell>
          <table:table-cell office:value-type="float" office:value="0" table:style-name="ce13">
            <text:p>0,00</text:p>
          </table:table-cell>
          <table:table-cell office:value-type="float" office:value="-7994.64" table:style-name="ce12">
            <text:p>-7.994,64</text:p>
          </table:table-cell>
          <table:table-cell office:value-type="float" office:value="10817.45" table:style-name="ce10">
            <text:p>10.81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ICIA CRISOSTOMO DOS SANTO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5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283.78" table:style-name="ce10">
            <text:p>1.283,7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86.53" table:style-name="ce10">
            <text:p>17.286,53</text:p>
          </table:table-cell>
          <table:table-cell office:value-type="float" office:value="-1709.34" table:style-name="ce12">
            <text:p>-1.709,34</text:p>
          </table:table-cell>
          <table:table-cell office:value-type="float" office:value="-2766.64" table:style-name="ce12">
            <text:p>-2.766,64</text:p>
          </table:table-cell>
          <table:table-cell office:value-type="float" office:value="-2945.65" table:style-name="ce12">
            <text:p>-2.945,65</text:p>
          </table:table-cell>
          <table:table-cell office:value-type="float" office:value="0" table:style-name="ce13">
            <text:p>0,00</text:p>
          </table:table-cell>
          <table:table-cell office:value-type="float" office:value="-7421.63" table:style-name="ce12">
            <text:p>-7.421,63</text:p>
          </table:table-cell>
          <table:table-cell office:value-type="float" office:value="9864.9" table:style-name="ce10">
            <text:p>9.864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ÍCIA TEIXEIRA CASSEL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9294.61" table:style-name="ce10">
            <text:p>9.294,6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04.1" table:style-name="ce10">
            <text:p>2.70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83.76" table:style-name="ce10">
            <text:p>13.183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550.79" table:style-name="ce12">
            <text:p>-1.550,79</text:p>
          </table:table-cell>
          <table:table-cell office:value-type="float" office:value="-2905.28" table:style-name="ce12">
            <text:p>-2.905,28</text:p>
          </table:table-cell>
          <table:table-cell office:value-type="float" office:value="0" table:style-name="ce13">
            <text:p>0,00</text:p>
          </table:table-cell>
          <table:table-cell office:value-type="float" office:value="-5284.46" table:style-name="ce12">
            <text:p>-5.284,46</text:p>
          </table:table-cell>
          <table:table-cell office:value-type="float" office:value="7899.3" table:style-name="ce10">
            <text:p>7.899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RAVENALA BRANDÃO MALTA LOP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UNP)</text:p>
          </table:table-cell>
          <table:table-cell office:value-type="float" office:value="11435.28" table:style-name="ce10">
            <text:p>11.435,2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50.27" table:style-name="ce10">
            <text:p>3.450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25.439999999999" table:style-name="ce10">
            <text:p>16.825,44</text:p>
          </table:table-cell>
          <table:table-cell office:value-type="float" office:value="-1438.81" table:style-name="ce12">
            <text:p>-1.438,81</text:p>
          </table:table-cell>
          <table:table-cell office:value-type="float" office:value="-2308.86" table:style-name="ce12">
            <text:p>-2.308,8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747.67" table:style-name="ce12">
            <text:p>-3.747,67</text:p>
          </table:table-cell>
          <table:table-cell office:value-type="float" office:value="13077.77" table:style-name="ce10">
            <text:p>13.077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TACIANA CAVALCANTE LINS DE LIM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043.29" table:style-name="ce10">
            <text:p>4.043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32.759999999998" table:style-name="ce10">
            <text:p>17.832,7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4651.71" table:style-name="ce12">
            <text:p>-4.651,71</text:p>
          </table:table-cell>
          <table:table-cell office:value-type="float" office:value="0" table:style-name="ce13">
            <text:p>0,00</text:p>
          </table:table-cell>
          <table:table-cell office:value-type="float" office:value="-8405.02" table:style-name="ce12">
            <text:p>-8.405,02</text:p>
          </table:table-cell>
          <table:table-cell office:value-type="float" office:value="9427.74" table:style-name="ce10">
            <text:p>9.42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BATISTA SANTOS FILH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5164.68" table:style-name="ce10">
            <text:p>5.164,68</text:p>
          </table:table-cell>
          <table:table-cell office:value-type="float" office:value="2591.04" table:number-columns-spanned="2" table:number-rows-spanned="1" table:style-name="ce26">
            <text:p>2.591,04</text:p>
          </table:table-cell>
          <table:covered-table-cell/>
          <table:table-cell table:style-name="ce9"/>
          <table:table-cell office:value-type="float" office:value="11442.5" table:style-name="ce10">
            <text:p>11.442,50</text:p>
          </table:table-cell>
          <table:table-cell office:value-type="float" office:value="-878.89" table:style-name="ce11">
            <text:p>-878,89</text:p>
          </table:table-cell>
          <table:table-cell office:value-type="float" office:value="-511.07" table:style-name="ce11">
            <text:p>-511,07</text:p>
          </table:table-cell>
          <table:table-cell office:value-type="float" office:value="-2236.14" table:style-name="ce12">
            <text:p>-2.236,14</text:p>
          </table:table-cell>
          <table:table-cell office:value-type="float" office:value="0" table:style-name="ce13">
            <text:p>0,00</text:p>
          </table:table-cell>
          <table:table-cell office:value-type="float" office:value="-3626.1" table:style-name="ce12">
            <text:p>-3.626,10</text:p>
          </table:table-cell>
          <table:table-cell office:value-type="float" office:value="7816.4" table:style-name="ce10">
            <text:p>7.816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CÉSAR SOUZA CAVALCANTI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CV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47" table:style-name="ce10">
            <text:p>2.547,00</text:p>
          </table:table-cell>
          <table:table-cell office:value-type="float" office:value="2059.54" table:number-columns-spanned="2" table:number-rows-spanned="1" table:style-name="ce26">
            <text:p>2.059,54</text:p>
          </table:table-cell>
          <table:covered-table-cell/>
          <table:table-cell table:style-name="ce9"/>
          <table:table-cell office:value-type="float" office:value="17726.419999999998" table:style-name="ce10">
            <text:p>17.726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72.9" table:style-name="ce12">
            <text:p>-2.972,90</text:p>
          </table:table-cell>
          <table:table-cell office:value-type="float" office:value="-1327.88" table:style-name="ce12">
            <text:p>-1.327,88</text:p>
          </table:table-cell>
          <table:table-cell office:value-type="float" office:value="0" table:style-name="ce13">
            <text:p>0,00</text:p>
          </table:table-cell>
          <table:table-cell office:value-type="float" office:value="-5129.17" table:style-name="ce12">
            <text:p>-5.129,17</text:p>
          </table:table-cell>
          <table:table-cell office:value-type="float" office:value="12597.25" table:style-name="ce10">
            <text:p>12.597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DE TARSO LEMOS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5776.06" table:style-name="ce10">
            <text:p>5.776,06</text:p>
          </table:table-cell>
          <table:table-cell table:style-name="ce9"/>
          <table:table-cell office:value-type="float" office:value="2674.06" table:style-name="ce10">
            <text:p>2.674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91.91" table:style-name="ce10">
            <text:p>27.891,91</text:p>
          </table:table-cell>
          <table:table-cell office:value-type="float" office:value="-3170.16" table:style-name="ce12">
            <text:p>-3.170,16</text:p>
          </table:table-cell>
          <table:table-cell office:value-type="float" office:value="-5089.4799999999996" table:style-name="ce12">
            <text:p>-5.089,48</text:p>
          </table:table-cell>
          <table:table-cell office:value-type="float" office:value="-4828.7700000000004" table:style-name="ce12">
            <text:p>-4.828,77</text:p>
          </table:table-cell>
          <table:table-cell office:value-type="float" office:value="0" table:style-name="ce13">
            <text:p>0,00</text:p>
          </table:table-cell>
          <table:table-cell office:value-type="float" office:value="-13088.41" table:style-name="ce12">
            <text:p>-13.088,41</text:p>
          </table:table-cell>
          <table:table-cell office:value-type="float" office:value="14803.5" table:style-name="ce10">
            <text:p>14.803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FERNANDO DE ATHAYDE SILVA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359.44" table:style-name="ce10">
            <text:p>2.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57.5" table:style-name="ce10">
            <text:p>18.857,50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005.32" table:style-name="ce12">
            <text:p>-3.005,32</text:p>
          </table:table-cell>
          <table:table-cell office:value-type="float" office:value="-3695.11" table:style-name="ce12">
            <text:p>-3.695,11</text:p>
          </table:table-cell>
          <table:table-cell office:value-type="float" office:value="0" table:style-name="ce13">
            <text:p>0,00</text:p>
          </table:table-cell>
          <table:table-cell office:value-type="float" office:value="-8729.56" table:style-name="ce12">
            <text:p>-8.729,56</text:p>
          </table:table-cell>
          <table:table-cell office:value-type="float" office:value="10127.94" table:style-name="ce10">
            <text:p>10.12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GOMES DE MELLO JÚNIOR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<text:s/>JUDICIÁRIA</text:p>
          </table:table-cell>
          <table:table-cell office:value-type="float" office:value="18559.97" table:style-name="ce10">
            <text:p>18.559,97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81.06" table:style-name="ce10">
            <text:p>27.881,06</text:p>
          </table:table-cell>
          <table:table-cell office:value-type="float" office:value="-2583.7199999999998" table:style-name="ce12">
            <text:p>-2.583,72</text:p>
          </table:table-cell>
          <table:table-cell office:value-type="float" office:value="-5785" table:style-name="ce12">
            <text:p>-5.785,0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368.7199999999993" table:style-name="ce12">
            <text:p>-8.368,72</text:p>
          </table:table-cell>
          <table:table-cell office:value-type="float" office:value="19512.34" table:style-name="ce10">
            <text:p>19.512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OLIVEIRA DE MORA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221.92" table:style-name="ce10">
            <text:p>3.221,92</text:p>
          </table:table-cell>
          <table:table-cell office:value-type="float" office:value="8411.01" table:style-name="ce10">
            <text:p>8.411,01</text:p>
          </table:table-cell>
          <table:table-cell office:value-type="float" office:value="3224.73" table:style-name="ce10">
            <text:p>3.22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59.74" table:style-name="ce10">
            <text:p>26.659,74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4808.71" table:style-name="ce12">
            <text:p>-4.808,71</text:p>
          </table:table-cell>
          <table:table-cell office:value-type="float" office:value="-2855.75" table:style-name="ce12">
            <text:p>-2.855,75</text:p>
          </table:table-cell>
          <table:table-cell office:value-type="float" office:value="0" table:style-name="ce13">
            <text:p>0,00</text:p>
          </table:table-cell>
          <table:table-cell office:value-type="float" office:value="-9693.59" table:style-name="ce12">
            <text:p>-9.693,59</text:p>
          </table:table-cell>
          <table:table-cell office:value-type="float" office:value="16966.150000000001" table:style-name="ce10">
            <text:p>16.966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ROBERTO VIEIRA RI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53.37" table:style-name="ce10">
            <text:p>2.75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93.01" table:style-name="ce10">
            <text:p>15.693,0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18.71" table:style-name="ce12">
            <text:p>-2.118,71</text:p>
          </table:table-cell>
          <table:table-cell office:value-type="float" office:value="-2330.4699999999998" table:style-name="ce12">
            <text:p>-2.330,47</text:p>
          </table:table-cell>
          <table:table-cell office:value-type="float" office:value="0" table:style-name="ce13">
            <text:p>0,00</text:p>
          </table:table-cell>
          <table:table-cell office:value-type="float" office:value="-5954.35" table:style-name="ce12">
            <text:p>-5.954,35</text:p>
          </table:table-cell>
          <table:table-cell office:value-type="float" office:value="9738.66" table:style-name="ce10">
            <text:p>9.73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SOARES TEIXEIRA FILHO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9558.490000000002" table:style-name="ce10">
            <text:p>19.558,49</text:p>
          </table:table-cell>
          <table:table-cell table:number-columns-repeated="2" table:style-name="ce9"/>
          <table:table-cell office:value-type="float" office:value="3429.84" table:style-name="ce10">
            <text:p>3.429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88.33" table:style-name="ce10">
            <text:p>22.988,33</text:p>
          </table:table-cell>
          <table:table-cell office:value-type="float" office:value="-2785.16" table:style-name="ce12">
            <text:p>-2.785,16</text:p>
          </table:table-cell>
          <table:table-cell office:value-type="float" office:value="-3639.03" table:style-name="ce12">
            <text:p>-3.639,03</text:p>
          </table:table-cell>
          <table:table-cell office:value-type="float" office:value="-1517.56" table:style-name="ce12">
            <text:p>-1.517,56</text:p>
          </table:table-cell>
          <table:table-cell office:value-type="float" office:value="0" table:style-name="ce13">
            <text:p>0,00</text:p>
          </table:table-cell>
          <table:table-cell office:value-type="float" office:value="-7941.75" table:style-name="ce12">
            <text:p>-7.941,75</text:p>
          </table:table-cell>
          <table:table-cell office:value-type="float" office:value="15046.58" table:style-name="ce10">
            <text:p>15.046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THEONES COSTA TEMOTE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6ª VT)</text:p>
          </table:table-cell>
          <table:table-cell office:value-type="float" office:value="18724.22" table:style-name="ce10">
            <text:p>18.724,2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430.12" table:style-name="ce10">
            <text:p>4.430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86.720000000001" table:style-name="ce10">
            <text:p>25.386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62.1000000000004" table:style-name="ce12">
            <text:p>-4.162,10</text:p>
          </table:table-cell>
          <table:table-cell office:value-type="float" office:value="-1914.66" table:style-name="ce12">
            <text:p>-1.914,66</text:p>
          </table:table-cell>
          <table:table-cell office:value-type="float" office:value="0" table:style-name="ce13">
            <text:p>0,00</text:p>
          </table:table-cell>
          <table:table-cell office:value-type="float" office:value="-6905.15" table:style-name="ce12">
            <text:p>-6.905,15</text:p>
          </table:table-cell>
          <table:table-cell office:value-type="float" office:value="18481.57" table:style-name="ce10">
            <text:p>18.481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DA SILVA COST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58.87" table:style-name="ce10">
            <text:p>14.458,87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049.12" table:style-name="ce12">
            <text:p>-2.049,12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5116" table:style-name="ce12">
            <text:p>-5.116,00</text:p>
          </table:table-cell>
          <table:table-cell office:value-type="float" office:value="9342.8700000000008" table:style-name="ce10">
            <text:p>9.34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OLLYANA MARIA FARIAS DE GOUVEI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868.59" table:style-name="ce10">
            <text:p>1.868,59</text:p>
          </table:table-cell>
          <table:table-cell table:style-name="ce9"/>
          <table:table-cell office:value-type="float" office:value="2578.91" table:style-name="ce10">
            <text:p>2.57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33.439999999999" table:style-name="ce10">
            <text:p>23.733,44</text:p>
          </table:table-cell>
          <table:table-cell office:value-type="float" office:value="-3048.51" table:style-name="ce12">
            <text:p>-3.048,51</text:p>
          </table:table-cell>
          <table:table-cell office:value-type="float" office:value="-3953.38" table:style-name="ce12">
            <text:p>-3.953,38</text:p>
          </table:table-cell>
          <table:table-cell office:value-type="float" office:value="-4416.8599999999997" table:style-name="ce12">
            <text:p>-4.416,86</text:p>
          </table:table-cell>
          <table:table-cell office:value-type="float" office:value="0" table:style-name="ce13">
            <text:p>0,00</text:p>
          </table:table-cell>
          <table:table-cell office:value-type="float" office:value="-11418.75" table:style-name="ce12">
            <text:p>-11.418,75</text:p>
          </table:table-cell>
          <table:table-cell office:value-type="float" office:value="12314.69" table:style-name="ce10">
            <text:p>12.314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DA CRUZ OLIVEIR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0665.39" table:style-name="ce10">
            <text:p>10.665,3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497.9499999999998" table:style-name="ce10">
            <text:p>2.497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42.41" table:style-name="ce10">
            <text:p>14.542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02.17" table:style-name="ce12">
            <text:p>-2.102,17</text:p>
          </table:table-cell>
          <table:table-cell office:value-type="float" office:value="-1124.52" table:style-name="ce12">
            <text:p>-1.124,52</text:p>
          </table:table-cell>
          <table:table-cell office:value-type="float" office:value="0" table:style-name="ce13">
            <text:p>0,00</text:p>
          </table:table-cell>
          <table:table-cell office:value-type="float" office:value="-4055.08" table:style-name="ce12">
            <text:p>-4.055,08</text:p>
          </table:table-cell>
          <table:table-cell office:value-type="float" office:value="10487.33" table:style-name="ce10">
            <text:p>10.487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IGOR ALEXANDRE VASC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454.4" table:style-name="ce10">
            <text:p>1.45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89.03" table:style-name="ce10">
            <text:p>14.489,0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01.2399999999998" table:style-name="ce12">
            <text:p>-2.301,24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3903.2" table:style-name="ce12">
            <text:p>-3.903,20</text:p>
          </table:table-cell>
          <table:table-cell office:value-type="float" office:value="10585.83" table:style-name="ce10">
            <text:p>10.585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QUIRINO SANTOS MOT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)</text:p>
          </table:table-cell>
          <table:table-cell office:value-type="float" office:value="2832.79" table:style-name="ce10">
            <text:p>2.832,7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65.13" table:style-name="ce10">
            <text:p>2.365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76.99" table:style-name="ce10">
            <text:p>6.576,99</text:p>
          </table:table-cell>
          <table:table-cell office:value-type="float" office:value="-396.59" table:style-name="ce11">
            <text:p>-396,59</text:p>
          </table:table-cell>
          <table:table-cell office:value-type="float" office:value="-132.18" table:style-name="ce11">
            <text:p>-132,18</text:p>
          </table:table-cell>
          <table:table-cell office:value-type="float" office:value="-2192.09" table:style-name="ce12">
            <text:p>-2.192,09</text:p>
          </table:table-cell>
          <table:table-cell office:value-type="float" office:value="0" table:style-name="ce13">
            <text:p>0,00</text:p>
          </table:table-cell>
          <table:table-cell office:value-type="float" office:value="-2720.86" table:style-name="ce12">
            <text:p>-2.720,86</text:p>
          </table:table-cell>
          <table:table-cell office:value-type="float" office:value="3856.13" table:style-name="ce10">
            <text:p>3.85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SANTOS BITENCOU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7ª VT)</text:p>
          </table:table-cell>
          <table:table-cell office:value-type="float" office:value="11102.22" table:style-name="ce10">
            <text:p>11.102,2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283.06" table:style-name="ce10">
            <text:p>1.28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64.35" table:style-name="ce10">
            <text:p>13.764,35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180.44" table:style-name="ce12">
            <text:p>-2.180,44</text:p>
          </table:table-cell>
          <table:table-cell office:value-type="float" office:value="-446.6" table:style-name="ce11">
            <text:p>-446,60</text:p>
          </table:table-cell>
          <table:table-cell office:value-type="float" office:value="0" table:style-name="ce13">
            <text:p>0,00</text:p>
          </table:table-cell>
          <table:table-cell office:value-type="float" office:value="-4018.14" table:style-name="ce12">
            <text:p>-4.018,14</text:p>
          </table:table-cell>
          <table:table-cell office:value-type="float" office:value="9746.2099999999991" table:style-name="ce10">
            <text:p>9.746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A DE FREITA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8875.53" table:style-name="ce10">
            <text:p>18.875,53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33.040000000001" table:style-name="ce10">
            <text:p>28.533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82.89" table:style-name="ce12">
            <text:p>-2.782,89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4120.5" table:style-name="ce12">
            <text:p>-4.120,50</text:p>
          </table:table-cell>
          <table:table-cell office:value-type="float" office:value="24412.54" table:style-name="ce10">
            <text:p>24.412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ANE CUNHA GOM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PRECATÓRIOS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2898.75" table:style-name="ce10">
            <text:p>2.898,75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69.76" table:style-name="ce10">
            <text:p>1.86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89.37" table:style-name="ce10">
            <text:p>25.589,37</text:p>
          </table:table-cell>
          <table:table-cell office:value-type="float" office:value="-3218.48" table:style-name="ce12">
            <text:p>-3.218,48</text:p>
          </table:table-cell>
          <table:table-cell office:value-type="float" office:value="-4664.18" table:style-name="ce12">
            <text:p>-4.664,18</text:p>
          </table:table-cell>
          <table:table-cell office:value-type="float" office:value="-3644.27" table:style-name="ce12">
            <text:p>-3.644,27</text:p>
          </table:table-cell>
          <table:table-cell office:value-type="float" office:value="0" table:style-name="ce13">
            <text:p>0,00</text:p>
          </table:table-cell>
          <table:table-cell office:value-type="float" office:value="-11526.93" table:style-name="ce12">
            <text:p>-11.526,93</text:p>
          </table:table-cell>
          <table:table-cell office:value-type="float" office:value="14062.44" table:style-name="ce10">
            <text:p>14.06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5291.31" table:style-name="ce10">
            <text:p>5.291,31</text:p>
          </table:table-cell>
          <table:table-cell table:style-name="ce9"/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49.03" table:style-name="ce10">
            <text:p>20.049,03</text:p>
          </table:table-cell>
          <table:table-cell office:value-type="float" office:value="-1984.39" table:style-name="ce12">
            <text:p>-1.984,39</text:p>
          </table:table-cell>
          <table:table-cell office:value-type="float" office:value="-3052.08" table:style-name="ce12">
            <text:p>-3.052,08</text:p>
          </table:table-cell>
          <table:table-cell office:value-type="float" office:value="-1794.97" table:style-name="ce12">
            <text:p>-1.794,97</text:p>
          </table:table-cell>
          <table:table-cell office:value-type="float" office:value="0" table:style-name="ce13">
            <text:p>0,00</text:p>
          </table:table-cell>
          <table:table-cell office:value-type="float" office:value="-6831.44" table:style-name="ce12">
            <text:p>-6.831,44</text:p>
          </table:table-cell>
          <table:table-cell office:value-type="float" office:value="13217.59" table:style-name="ce10">
            <text:p>13.217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 FI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568.73" table:style-name="ce14">
            <text:p>568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1.11" table:style-name="ce10">
            <text:p>2.801,11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761.9" table:style-name="ce11">
            <text:p>-761,90</text:p>
          </table:table-cell>
          <table:table-cell office:value-type="float" office:value="0" table:style-name="ce13">
            <text:p>0,00</text:p>
          </table:table-cell>
          <table:table-cell office:value-type="float" office:value="-786.53" table:style-name="ce11">
            <text:p>-786,53</text:p>
          </table:table-cell>
          <table:table-cell office:value-type="float" office:value="2014.58" table:style-name="ce10">
            <text:p>2.014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ONI DE MATT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1949.04" table:style-name="ce10">
            <text:p>1.949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89.06" table:style-name="ce10">
            <text:p>14.889,0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1.34" table:style-name="ce12">
            <text:p>-2.461,34</text:p>
          </table:table-cell>
          <table:table-cell office:value-type="float" office:value="-1556.54" table:style-name="ce12">
            <text:p>-1.556,54</text:p>
          </table:table-cell>
          <table:table-cell office:value-type="float" office:value="0" table:style-name="ce13">
            <text:p>0,00</text:p>
          </table:table-cell>
          <table:table-cell office:value-type="float" office:value="-4846.2700000000004" table:style-name="ce12">
            <text:p>-4.846,27</text:p>
          </table:table-cell>
          <table:table-cell office:value-type="float" office:value="10042.790000000001" table:style-name="ce10">
            <text:p>10.042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PHAELA CINTYA MATOS CARVA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369.22" table:style-name="ce10">
            <text:p>7.369,22</text:p>
          </table:table-cell>
          <table:table-cell office:value-type="float" office:value="8411.01" table:style-name="ce10">
            <text:p>8.411,01</text:p>
          </table:table-cell>
          <table:table-cell office:value-type="float" office:value="2217.75" table:style-name="ce10">
            <text:p>2.21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83.919999999998" table:style-name="ce10">
            <text:p>37.283,92</text:p>
          </table:table-cell>
          <table:table-cell office:value-type="float" office:value="-4533.84" table:style-name="ce12">
            <text:p>-4.533,84</text:p>
          </table:table-cell>
          <table:table-cell office:value-type="float" office:value="-7474.89" table:style-name="ce12">
            <text:p>-7.474,89</text:p>
          </table:table-cell>
          <table:table-cell office:value-type="float" office:value="-5156.0200000000004" table:style-name="ce12">
            <text:p>-5.156,02</text:p>
          </table:table-cell>
          <table:table-cell office:value-type="float" office:value="0" table:style-name="ce13">
            <text:p>0,00</text:p>
          </table:table-cell>
          <table:table-cell office:value-type="float" office:value="-17164.75" table:style-name="ce12">
            <text:p>-17.164,75</text:p>
          </table:table-cell>
          <table:table-cell office:value-type="float" office:value="20119.169999999998" table:style-name="ce10">
            <text:p>20.11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UL JOSÉ DA SILVA JÚNIOR</text:p>
          </table:table-cell>
          <table:table-cell office:value-type="string" table:style-name="ce8">
            <text:p>SECRETÁRIO GERAL DA PRESIDÊNCIA - CJ-0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1920.81" table:style-name="ce10">
            <text:p>11.920,81</text:p>
          </table:table-cell>
          <table:table-cell office:value-type="float" office:value="6848.99" table:style-name="ce10">
            <text:p>6.848,99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964.42" table:style-name="ce10">
            <text:p>1.96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29.25" table:style-name="ce10">
            <text:p>30.229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99.42" table:style-name="ce12">
            <text:p>-6.299,42</text:p>
          </table:table-cell>
          <table:table-cell office:value-type="float" office:value="-1581.93" table:style-name="ce12">
            <text:p>-1.581,93</text:p>
          </table:table-cell>
          <table:table-cell office:value-type="float" office:value="0" table:style-name="ce13">
            <text:p>0,00</text:p>
          </table:table-cell>
          <table:table-cell office:value-type="float" office:value="-8709.74" table:style-name="ce12">
            <text:p>-8.709,74</text:p>
          </table:table-cell>
          <table:table-cell office:value-type="float" office:value="21519.51" table:style-name="ce10">
            <text:p>21.519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JANE VIEIRA CAM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2350" table:style-name="ce10">
            <text:p>2.350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23.12" table:style-name="ce10">
            <text:p>5.023,12</text:p>
          </table:table-cell>
          <table:table-cell office:value-type="float" office:value="-329" table:style-name="ce11">
            <text:p>-329,00</text:p>
          </table:table-cell>
          <table:table-cell office:value-type="float" office:value="-97.68" table:style-name="ce11">
            <text:p>-97,68</text:p>
          </table:table-cell>
          <table:table-cell office:value-type="float" office:value="-2829.1" table:style-name="ce12">
            <text:p>-2.829,10</text:p>
          </table:table-cell>
          <table:table-cell office:value-type="float" office:value="0" table:style-name="ce13">
            <text:p>0,00</text:p>
          </table:table-cell>
          <table:table-cell office:value-type="float" office:value="-3255.78" table:style-name="ce12">
            <text:p>-3.255,78</text:p>
          </table:table-cell>
          <table:table-cell office:value-type="float" office:value="1767.34" table:style-name="ce10">
            <text:p>1.767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LDO JOAQUIM PER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49.36" table:style-name="ce10">
            <text:p>3.649,3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20.71" table:style-name="ce10">
            <text:p>2.12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09.71" table:style-name="ce10">
            <text:p>18.709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13.99" table:style-name="ce12">
            <text:p>-3.113,99</text:p>
          </table:table-cell>
          <table:table-cell office:value-type="float" office:value="-5700.79" table:style-name="ce12">
            <text:p>-5.700,79</text:p>
          </table:table-cell>
          <table:table-cell office:value-type="float" office:value="0" table:style-name="ce13">
            <text:p>0,00</text:p>
          </table:table-cell>
          <table:table-cell office:value-type="float" office:value="-9643.17" table:style-name="ce12">
            <text:p>-9.643,17</text:p>
          </table:table-cell>
          <table:table-cell office:value-type="float" office:value="9066.5400000000009" table:style-name="ce10">
            <text:p>9.06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CAVALCANTE FERNANDES CORREIA SANT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11683.35" table:style-name="ce10">
            <text:p>11.683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42.96" table:style-name="ce10">
            <text:p>2.74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66.2" table:style-name="ce10">
            <text:p>16.366,20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63.5700000000002" table:style-name="ce12">
            <text:p>-2.363,57</text:p>
          </table:table-cell>
          <table:table-cell office:value-type="float" office:value="-1087.71" table:style-name="ce12">
            <text:p>-1.087,71</text:p>
          </table:table-cell>
          <table:table-cell office:value-type="float" office:value="0" table:style-name="ce13">
            <text:p>0,00</text:p>
          </table:table-cell>
          <table:table-cell office:value-type="float" office:value="-4939.2299999999996" table:style-name="ce12">
            <text:p>-4.939,23</text:p>
          </table:table-cell>
          <table:table-cell office:value-type="float" office:value="11426.97" table:style-name="ce10">
            <text:p>11.426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MENDES RIBEIRO BARRO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55.6799999999998" table:style-name="ce10">
            <text:p>2.05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85.13" table:style-name="ce10">
            <text:p>16.185,1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36.29" table:style-name="ce12">
            <text:p>-2.736,29</text:p>
          </table:table-cell>
          <table:table-cell office:value-type="float" office:value="-1720" table:style-name="ce12">
            <text:p>-1.720,00</text:p>
          </table:table-cell>
          <table:table-cell office:value-type="float" office:value="0" table:style-name="ce13">
            <text:p>0,00</text:p>
          </table:table-cell>
          <table:table-cell office:value-type="float" office:value="-5284.68" table:style-name="ce12">
            <text:p>-5.284,68</text:p>
          </table:table-cell>
          <table:table-cell office:value-type="float" office:value="10900.45" table:style-name="ce10">
            <text:p>10.900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PINTO RAMOS LAMENHA LIN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12.0300000000002" table:style-name="ce10">
            <text:p>2.31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21.95" table:style-name="ce10">
            <text:p>15.421,9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26.6799999999998" table:style-name="ce12">
            <text:p>-2.326,68</text:p>
          </table:table-cell>
          <table:table-cell office:value-type="float" office:value="-2030.63" table:style-name="ce12">
            <text:p>-2.030,63</text:p>
          </table:table-cell>
          <table:table-cell office:value-type="float" office:value="0" table:style-name="ce13">
            <text:p>0,00</text:p>
          </table:table-cell>
          <table:table-cell office:value-type="float" office:value="-5845.26" table:style-name="ce12">
            <text:p>-5.845,26</text:p>
          </table:table-cell>
          <table:table-cell office:value-type="float" office:value="9576.69" table:style-name="ce10">
            <text:p>9.57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SIMPLÍCIO DA SILVA LUCÊNA</text:p>
          </table:table-cell>
          <table:table-cell office:value-type="string" table:style-name="ce8">
            <text:p>ANALISTA JUDICIÁRIO - NÍVEL SUPERIOR B7</text:p>
          </table:table-cell>
          <table:table-cell office:value-type="string" table:style-name="ce8">
            <text:p>SETOR DE SAÚDE (SEGESP)</text:p>
          </table:table-cell>
          <table:table-cell office:value-type="float" office:value="15866.27" table:style-name="ce10">
            <text:p>15.866,27</text:p>
          </table:table-cell>
          <table:table-cell table:number-columns-repeated="2" table:style-name="ce9"/>
          <table:table-cell office:value-type="float" office:value="1718.98" table:style-name="ce10">
            <text:p>1.718,98</text:p>
          </table:table-cell>
          <table:table-cell office:value-type="float" office:value="5288.76" table:number-columns-spanned="2" table:number-rows-spanned="1" table:style-name="ce26">
            <text:p>5.288,76</text:p>
          </table:table-cell>
          <table:covered-table-cell/>
          <table:table-cell table:style-name="ce9"/>
          <table:table-cell office:value-type="float" office:value="22874.01" table:style-name="ce10">
            <text:p>22.874,0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92.18" table:style-name="ce12">
            <text:p>-3.592,18</text:p>
          </table:table-cell>
          <table:table-cell office:value-type="float" office:value="-930.89" table:style-name="ce11">
            <text:p>-930,89</text:p>
          </table:table-cell>
          <table:table-cell office:value-type="float" office:value="0" table:style-name="ce13">
            <text:p>0,00</text:p>
          </table:table-cell>
          <table:table-cell office:value-type="float" office:value="-5351.46" table:style-name="ce12">
            <text:p>-5.351,46</text:p>
          </table:table-cell>
          <table:table-cell office:value-type="float" office:value="17522.55" table:style-name="ce10">
            <text:p>17.52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EÉ CLÁUDIO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3567.32" table:style-name="ce10">
            <text:p>3.567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29.759999999998" table:style-name="ce10">
            <text:p>19.329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93.37" table:style-name="ce12">
            <text:p>-2.893,37</text:p>
          </table:table-cell>
          <table:table-cell office:value-type="float" office:value="-5087.21" table:style-name="ce12">
            <text:p>-5.087,21</text:p>
          </table:table-cell>
          <table:table-cell office:value-type="float" office:value="0" table:style-name="ce13">
            <text:p>0,00</text:p>
          </table:table-cell>
          <table:table-cell office:value-type="float" office:value="-8808.9699999999993" table:style-name="ce12">
            <text:p>-8.808,97</text:p>
          </table:table-cell>
          <table:table-cell office:value-type="float" office:value="10520.79" table:style-name="ce10">
            <text:p>10.520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ILSON DE SOUZA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1806.68" table:style-name="ce10">
            <text:p>11.806,6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2434.5" table:style-name="ce10">
            <text:p>2.434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46.35" table:style-name="ce10">
            <text:p>15.746,3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21.0700000000002" table:style-name="ce12">
            <text:p>-2.221,07</text:p>
          </table:table-cell>
          <table:table-cell office:value-type="float" office:value="-3068.53" table:style-name="ce12">
            <text:p>-3.068,53</text:p>
          </table:table-cell>
          <table:table-cell office:value-type="float" office:value="0" table:style-name="ce13">
            <text:p>0,00</text:p>
          </table:table-cell>
          <table:table-cell office:value-type="float" office:value="-6794.77" table:style-name="ce12">
            <text:p>-6.794,77</text:p>
          </table:table-cell>
          <table:table-cell office:value-type="float" office:value="8951.58" table:style-name="ce10">
            <text:p>8.951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CARLOS MEDEIROS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863.3" table:style-name="ce10">
            <text:p>17.863,30</text:p>
          </table:table-cell>
          <table:table-cell table:number-columns-repeated="2" table:style-name="ce9"/>
          <table:table-cell office:value-type="float" office:value="1812.88" table:style-name="ce10">
            <text:p>1.81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76.18" table:style-name="ce10">
            <text:p>19.676,18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311.62" table:style-name="ce12">
            <text:p>-3.311,6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781.78" table:style-name="ce12">
            <text:p>-5.781,78</text:p>
          </table:table-cell>
          <table:table-cell office:value-type="float" office:value="13894.4" table:style-name="ce10">
            <text:p>13.894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SÉRGIO MOURA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LMOXARIFADO (CML)</text:p>
          </table:table-cell>
          <table:table-cell office:value-type="float" office:value="11909.73" table:style-name="ce10">
            <text:p>11.909,73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52.41" table:style-name="ce10">
            <text:p>2.55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13.919999999998" table:style-name="ce10">
            <text:p>19.813,92</text:p>
          </table:table-cell>
          <table:table-cell office:value-type="float" office:value="-2060.48" table:style-name="ce12">
            <text:p>-2.060,48</text:p>
          </table:table-cell>
          <table:table-cell office:value-type="float" office:value="-2637.02" table:style-name="ce12">
            <text:p>-2.637,02</text:p>
          </table:table-cell>
          <table:table-cell office:value-type="float" office:value="-3083.55" table:style-name="ce12">
            <text:p>-3.083,55</text:p>
          </table:table-cell>
          <table:table-cell office:value-type="float" office:value="0" table:style-name="ce13">
            <text:p>0,00</text:p>
          </table:table-cell>
          <table:table-cell office:value-type="float" office:value="-7781.05" table:style-name="ce12">
            <text:p>-7.781,05</text:p>
          </table:table-cell>
          <table:table-cell office:value-type="float" office:value="12032.87" table:style-name="ce10">
            <text:p>12.03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VÂNIA MARIA BARBOSA DE FARIAS</text:p>
          </table:table-cell>
          <table:table-cell office:value-type="string" table:style-name="ce8">
            <text:p>ASSISTENTE - FOLHA DE PAGAMENTO - FC-0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46.72" table:style-name="ce10">
            <text:p>15.246,7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1.88" table:style-name="ce12">
            <text:p>-2.521,88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4819.37" table:style-name="ce12">
            <text:p>-4.819,37</text:p>
          </table:table-cell>
          <table:table-cell office:value-type="float" office:value="10427.35" table:style-name="ce10">
            <text:p>10.427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A SANTIAGO BARBOSA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(2ª VT-ARA)</text:p>
          </table:table-cell>
          <table:table-cell office:value-type="float" office:value="17649.37" table:style-name="ce10">
            <text:p>17.649,3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67" table:style-name="ce10">
            <text:p>2.76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48.75" table:style-name="ce10">
            <text:p>22.648,75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200.65" table:style-name="ce12">
            <text:p>-3.200,65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5767.6" table:style-name="ce12">
            <text:p>-5.767,60</text:p>
          </table:table-cell>
          <table:table-cell office:value-type="float" office:value="16881.150000000001" table:style-name="ce10">
            <text:p>16.881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CARLOS MOREIRA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66.88" table:style-name="ce10">
            <text:p>3.766,88</text:p>
          </table:table-cell>
          <table:table-cell table:style-name="ce9"/>
          <table:table-cell office:value-type="float" office:value="2983.37" table:style-name="ce10">
            <text:p>2.98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04.84" table:style-name="ce10">
            <text:p>18.504,84</text:p>
          </table:table-cell>
          <table:table-cell office:value-type="float" office:value="-2119.0500000000002" table:style-name="ce12">
            <text:p>-2.119,05</text:p>
          </table:table-cell>
          <table:table-cell office:value-type="float" office:value="-2607.7600000000002" table:style-name="ce12">
            <text:p>-2.607,76</text:p>
          </table:table-cell>
          <table:table-cell office:value-type="float" office:value="-3850.04" table:style-name="ce12">
            <text:p>-3.850,04</text:p>
          </table:table-cell>
          <table:table-cell office:value-type="float" office:value="0" table:style-name="ce13">
            <text:p>0,00</text:p>
          </table:table-cell>
          <table:table-cell office:value-type="float" office:value="-8576.85" table:style-name="ce12">
            <text:p>-8.576,85</text:p>
          </table:table-cell>
          <table:table-cell office:value-type="float" office:value="9927.99" table:style-name="ce10">
            <text:p>9.927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OLIVEIRA FÉLIX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752.25" table:style-name="ce10">
            <text:p>5.752,25</text:p>
          </table:table-cell>
          <table:table-cell office:value-type="float" office:value="8411.01" table:style-name="ce10">
            <text:p>8.411,01</text:p>
          </table:table-cell>
          <table:table-cell office:value-type="float" office:value="2416.7399999999998" table:style-name="ce10">
            <text:p>2.41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334.59" table:style-name="ce10">
            <text:p>28.334,59</text:p>
          </table:table-cell>
          <table:table-cell office:value-type="float" office:value="-2446.64" table:style-name="ce12">
            <text:p>-2.446,64</text:p>
          </table:table-cell>
          <table:table-cell office:value-type="float" office:value="-5428.81" table:style-name="ce12">
            <text:p>-5.428,81</text:p>
          </table:table-cell>
          <table:table-cell office:value-type="float" office:value="-2226.8200000000002" table:style-name="ce12">
            <text:p>-2.226,82</text:p>
          </table:table-cell>
          <table:table-cell office:value-type="float" office:value="0" table:style-name="ce13">
            <text:p>0,00</text:p>
          </table:table-cell>
          <table:table-cell office:value-type="float" office:value="-10102.27" table:style-name="ce12">
            <text:p>-10.102,27</text:p>
          </table:table-cell>
          <table:table-cell office:value-type="float" office:value="18232.32" table:style-name="ce10">
            <text:p>18.232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ODRIGUES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5527.7" table:style-name="ce10">
            <text:p>5.527,70</text:p>
          </table:table-cell>
          <table:table-cell table:style-name="ce9"/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19.61" table:style-name="ce10">
            <text:p>21.219,61</text:p>
          </table:table-cell>
          <table:table-cell office:value-type="float" office:value="-2068.3200000000002" table:style-name="ce12">
            <text:p>-2.068,32</text:p>
          </table:table-cell>
          <table:table-cell office:value-type="float" office:value="-3667.33" table:style-name="ce12">
            <text:p>-3.667,33</text:p>
          </table:table-cell>
          <table:table-cell office:value-type="float" office:value="-1926.48" table:style-name="ce12">
            <text:p>-1.926,48</text:p>
          </table:table-cell>
          <table:table-cell office:value-type="float" office:value="0" table:style-name="ce13">
            <text:p>0,00</text:p>
          </table:table-cell>
          <table:table-cell office:value-type="float" office:value="-7662.13" table:style-name="ce12">
            <text:p>-7.662,13</text:p>
          </table:table-cell>
          <table:table-cell office:value-type="float" office:value="13557.48" table:style-name="ce10">
            <text:p>13.55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UBENS MORONI VALENÇ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633.25" table:style-name="ce14">
            <text:p>633,25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679.73" table:style-name="ce10">
            <text:p>9.679,73</text:p>
          </table:table-cell>
          <table:table-cell office:value-type="float" office:value="-375.92" table:style-name="ce11">
            <text:p>-375,92</text:p>
          </table:table-cell>
          <table:table-cell office:value-type="float" office:value="-1113.46" table:style-name="ce12">
            <text:p>-1.113,46</text:p>
          </table:table-cell>
          <table:table-cell office:value-type="float" office:value="-163.71" table:style-name="ce11">
            <text:p>-163,71</text:p>
          </table:table-cell>
          <table:table-cell office:value-type="float" office:value="0" table:style-name="ce13">
            <text:p>0,00</text:p>
          </table:table-cell>
          <table:table-cell office:value-type="float" office:value="-1653.09" table:style-name="ce12">
            <text:p>-1.653,09</text:p>
          </table:table-cell>
          <table:table-cell office:value-type="float" office:value="8026.64" table:style-name="ce10">
            <text:p>8.026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TENÓ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465.04" table:style-name="ce10">
            <text:p>4.465,04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18.44" table:style-name="ce10">
            <text:p>26.218,44</text:p>
          </table:table-cell>
          <table:table-cell office:value-type="float" office:value="-2901.71" table:style-name="ce12">
            <text:p>-2.901,71</text:p>
          </table:table-cell>
          <table:table-cell office:value-type="float" office:value="-5082.72" table:style-name="ce12">
            <text:p>-5.082,72</text:p>
          </table:table-cell>
          <table:table-cell office:value-type="float" office:value="-2297.5100000000002" table:style-name="ce12">
            <text:p>-2.297,51</text:p>
          </table:table-cell>
          <table:table-cell office:value-type="float" office:value="0" table:style-name="ce13">
            <text:p>0,00</text:p>
          </table:table-cell>
          <table:table-cell office:value-type="float" office:value="-10281.94" table:style-name="ce12">
            <text:p>-10.281,94</text:p>
          </table:table-cell>
          <table:table-cell office:value-type="float" office:value="15936.5" table:style-name="ce10">
            <text:p>15.936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CHELLE LIMA CORADO CARN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6ª VT)</text:p>
          </table:table-cell>
          <table:table-cell table:number-columns-repeated="3" table:style-name="ce9"/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2.41" table:style-name="ce10">
            <text:p>2.102,41</text:p>
          </table:table-cell>
          <table:table-cell table:number-columns-repeated="2" table:style-name="ce9"/>
          <table:table-cell office:value-type="float" office:value="-540.70000000000005" table:style-name="ce11">
            <text:p>-540,70</text:p>
          </table:table-cell>
          <table:table-cell office:value-type="float" office:value="0" table:style-name="ce13">
            <text:p>0,00</text:p>
          </table:table-cell>
          <table:table-cell office:value-type="float" office:value="-540.70000000000005" table:style-name="ce11">
            <text:p>-540,70</text:p>
          </table:table-cell>
          <table:table-cell office:value-type="float" office:value="1561.71" table:style-name="ce10">
            <text:p>1.561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 COSTA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84.68" table:style-name="ce10">
            <text:p>21.584,68</text:p>
          </table:table-cell>
          <table:table-cell office:value-type="float" office:value="233.77" table:style-name="ce14">
            <text:p>233,77</text:p>
          </table:table-cell>
          <table:table-cell table:style-name="ce9"/>
          <table:table-cell office:value-type="float" office:value="2922.87" table:style-name="ce10">
            <text:p>2.922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41.32" table:style-name="ce10">
            <text:p>24.741,32</text:p>
          </table:table-cell>
          <table:table-cell office:value-type="float" office:value="-3132.34" table:style-name="ce12">
            <text:p>-3.132,34</text:p>
          </table:table-cell>
          <table:table-cell office:value-type="float" office:value="-4269.32" table:style-name="ce12">
            <text:p>-4.269,32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8114.53" table:style-name="ce12">
            <text:p>-8.114,53</text:p>
          </table:table-cell>
          <table:table-cell office:value-type="float" office:value="16626.79" table:style-name="ce10">
            <text:p>16.62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NTAS FEIT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APOIO ADMINISTRATIVO (SA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499.15" table:style-name="ce14">
            <text:p>499,15</text:p>
          </table:table-cell>
          <table:table-cell office:value-type="float" office:value="1204.33" table:number-columns-spanned="2" table:number-rows-spanned="1" table:style-name="ce26">
            <text:p>1.204,33</text:p>
          </table:table-cell>
          <table:covered-table-cell/>
          <table:table-cell table:style-name="ce9"/>
          <table:table-cell office:value-type="float" office:value="2888.53" table:style-name="ce10">
            <text:p>2.888,53</text:p>
          </table:table-cell>
          <table:table-cell table:style-name="ce9"/>
          <table:table-cell office:value-type="float" office:value="-22.19" table:style-name="ce11">
            <text:p>-22,19</text:p>
          </table:table-cell>
          <table:table-cell office:value-type="float" office:value="-764.56" table:style-name="ce11">
            <text:p>-764,56</text:p>
          </table:table-cell>
          <table:table-cell office:value-type="float" office:value="0" table:style-name="ce13">
            <text:p>0,00</text:p>
          </table:table-cell>
          <table:table-cell office:value-type="float" office:value="-786.75" table:style-name="ce11">
            <text:p>-786,75</text:p>
          </table:table-cell>
          <table:table-cell office:value-type="float" office:value="2101.7800000000002" table:style-name="ce10">
            <text:p>2.10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JOSÉ RODRIGUES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9958.27" table:style-name="ce10">
            <text:p>9.958,27</text:p>
          </table:table-cell>
          <table:table-cell table:number-columns-repeated="2" table:style-name="ce9"/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017.96" table:style-name="ce10">
            <text:p>12.017,96</text:p>
          </table:table-cell>
          <table:table-cell office:value-type="float" office:value="-1244.7" table:style-name="ce12">
            <text:p>-1.244,70</text:p>
          </table:table-cell>
          <table:table-cell office:value-type="float" office:value="-1474.73" table:style-name="ce12">
            <text:p>-1.474,73</text:p>
          </table:table-cell>
          <table:table-cell office:value-type="float" office:value="-1404.44" table:style-name="ce12">
            <text:p>-1.404,44</text:p>
          </table:table-cell>
          <table:table-cell office:value-type="float" office:value="0" table:style-name="ce13">
            <text:p>0,00</text:p>
          </table:table-cell>
          <table:table-cell office:value-type="float" office:value="-4123.87" table:style-name="ce12">
            <text:p>-4.123,87</text:p>
          </table:table-cell>
          <table:table-cell office:value-type="float" office:value="7894.09" table:style-name="ce10">
            <text:p>7.894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PARAHYBA DE ARAÚJO PE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1599.05" table:style-name="ce10">
            <text:p>21.599,05</text:p>
          </table:table-cell>
          <table:table-cell table:number-columns-repeated="2" table:style-name="ce9"/>
          <table:table-cell office:value-type="float" office:value="5575.75" table:style-name="ce10">
            <text:p>5.575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74.799999999999" table:style-name="ce10">
            <text:p>27.174,80</text:p>
          </table:table-cell>
          <table:table-cell office:value-type="float" office:value="-3084.4" table:style-name="ce12">
            <text:p>-3.084,40</text:p>
          </table:table-cell>
          <table:table-cell office:value-type="float" office:value="-4117.8900000000003" table:style-name="ce12">
            <text:p>-4.117,89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8776.94" table:style-name="ce12">
            <text:p>-8.776,94</text:p>
          </table:table-cell>
          <table:table-cell office:value-type="float" office:value="18397.86" table:style-name="ce10">
            <text:p>18.397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ERIO ALVES DE OLIVEIRA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820.7099999999991" table:style-name="ce10">
            <text:p>9.820,71</text:p>
          </table:table-cell>
          <table:table-cell table:number-columns-repeated="2" table:style-name="ce9"/>
          <table:table-cell office:value-type="float" office:value="2742.96" table:style-name="ce10">
            <text:p>2.74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63.67" table:style-name="ce10">
            <text:p>12.563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03.53" table:style-name="ce12">
            <text:p>-1.603,5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31.92" table:style-name="ce12">
            <text:p>-2.431,92</text:p>
          </table:table-cell>
          <table:table-cell office:value-type="float" office:value="10131.75" table:style-name="ce10">
            <text:p>10.131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ÉRIO DA SILVA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025.68" table:style-name="ce10">
            <text:p>3.02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9.45" table:style-name="ce10">
            <text:p>19.759,45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070.14" table:style-name="ce12">
            <text:p>-3.070,14</text:p>
          </table:table-cell>
          <table:table-cell office:value-type="float" office:value="-6314.38" table:style-name="ce12">
            <text:p>-6.314,38</text:p>
          </table:table-cell>
          <table:table-cell office:value-type="float" office:value="0" table:style-name="ce13">
            <text:p>0,00</text:p>
          </table:table-cell>
          <table:table-cell office:value-type="float" office:value="-11413.65" table:style-name="ce12">
            <text:p>-11.413,65</text:p>
          </table:table-cell>
          <table:table-cell office:value-type="float" office:value="8345.7999999999993" table:style-name="ce10">
            <text:p>8.345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ERO MEDEIROS SOUTO MAIOR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8.81" table:style-name="ce10">
            <text:p>1.25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0.78" table:style-name="ce10">
            <text:p>15.000,7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3512.5" table:style-name="ce12">
            <text:p>-3.512,50</text:p>
          </table:table-cell>
          <table:table-cell office:value-type="float" office:value="0" table:style-name="ce13">
            <text:p>0,00</text:p>
          </table:table-cell>
          <table:table-cell office:value-type="float" office:value="-7513.43" table:style-name="ce12">
            <text:p>-7.513,43</text:p>
          </table:table-cell>
          <table:table-cell office:value-type="float" office:value="7487.35" table:style-name="ce10">
            <text:p>7.487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MEL FERREIRA CORREI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96.62" table:style-name="ce10">
            <text:p>14.996,62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2650.42" table:style-name="ce12">
            <text:p>-2.650,42</text:p>
          </table:table-cell>
          <table:table-cell office:value-type="float" office:value="0" table:style-name="ce13">
            <text:p>0,00</text:p>
          </table:table-cell>
          <table:table-cell office:value-type="float" office:value="-3600.78" table:style-name="ce12">
            <text:p>-3.600,78</text:p>
          </table:table-cell>
          <table:table-cell office:value-type="float" office:value="11395.84" table:style-name="ce10">
            <text:p>11.395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NALDO ANDRADE DA SILV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5957.63" table:style-name="ce10">
            <text:p>5.957,6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77.69" table:style-name="ce10">
            <text:p>2.67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61.15" table:style-name="ce10">
            <text:p>29.861,15</text:p>
          </table:table-cell>
          <table:table-cell office:value-type="float" office:value="-3195.88" table:style-name="ce12">
            <text:p>-3.195,88</text:p>
          </table:table-cell>
          <table:table-cell office:value-type="float" office:value="-5675.09" table:style-name="ce12">
            <text:p>-5.675,09</text:p>
          </table:table-cell>
          <table:table-cell office:value-type="float" office:value="-3026.74" table:style-name="ce12">
            <text:p>-3.026,74</text:p>
          </table:table-cell>
          <table:table-cell office:value-type="float" office:value="0" table:style-name="ce13">
            <text:p>0,00</text:p>
          </table:table-cell>
          <table:table-cell office:value-type="float" office:value="-11897.71" table:style-name="ce12">
            <text:p>-11.897,71</text:p>
          </table:table-cell>
          <table:table-cell office:value-type="float" office:value="17963.439999999999" table:style-name="ce10">
            <text:p>17.96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ELIANE BARROS MO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168.1" table:style-name="ce10">
            <text:p>7.168,10</text:p>
          </table:table-cell>
          <table:table-cell table:style-name="ce9"/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008.27" table:style-name="ce10">
            <text:p>31.008,27</text:p>
          </table:table-cell>
          <table:table-cell office:value-type="float" office:value="-3684.53" table:style-name="ce12">
            <text:p>-3.684,53</text:p>
          </table:table-cell>
          <table:table-cell office:value-type="float" office:value="-5929.41" table:style-name="ce12">
            <text:p>-5.929,41</text:p>
          </table:table-cell>
          <table:table-cell office:value-type="float" office:value="-6222.54" table:style-name="ce12">
            <text:p>-6.222,54</text:p>
          </table:table-cell>
          <table:table-cell office:value-type="float" office:value="0" table:style-name="ce13">
            <text:p>0,00</text:p>
          </table:table-cell>
          <table:table-cell office:value-type="float" office:value="-15836.48" table:style-name="ce12">
            <text:p>-15.836,48</text:p>
          </table:table-cell>
          <table:table-cell office:value-type="float" office:value="15171.79" table:style-name="ce10">
            <text:p>15.171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ARIA MENDONÇA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64.72" table:style-name="ce10">
            <text:p>15.764,72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318.46" table:style-name="ce12">
            <text:p>-2.318,46</text:p>
          </table:table-cell>
          <table:table-cell office:value-type="float" office:value="-5734.25" table:style-name="ce12">
            <text:p>-5.734,25</text:p>
          </table:table-cell>
          <table:table-cell office:value-type="float" office:value="0" table:style-name="ce13">
            <text:p>0,00</text:p>
          </table:table-cell>
          <table:table-cell office:value-type="float" office:value="-9814.0300000000007" table:style-name="ce12">
            <text:p>-9.814,03</text:p>
          </table:table-cell>
          <table:table-cell office:value-type="float" office:value="5950.69" table:style-name="ce10">
            <text:p>5.950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EDEIROS PONTES DE ALMEID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06.54" table:style-name="ce10">
            <text:p>18.606,54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274.73" table:style-name="ce12">
            <text:p>-3.274,73</text:p>
          </table:table-cell>
          <table:table-cell office:value-type="float" office:value="-6442.82" table:style-name="ce12">
            <text:p>-6.442,82</text:p>
          </table:table-cell>
          <table:table-cell office:value-type="float" office:value="0" table:style-name="ce13">
            <text:p>0,00</text:p>
          </table:table-cell>
          <table:table-cell office:value-type="float" office:value="-11754.52" table:style-name="ce12">
            <text:p>-11.754,52</text:p>
          </table:table-cell>
          <table:table-cell office:value-type="float" office:value="6852.02" table:style-name="ce10">
            <text:p>6.852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NA MARIA FERREIRA DE MAC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RECURSOS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82.79" table:style-name="ce10">
            <text:p>2.382,79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03.01" table:style-name="ce10">
            <text:p>2.003,01</text:p>
          </table:table-cell>
          <table:table-cell office:value-type="float" office:value="50.32" table:number-columns-spanned="2" table:number-rows-spanned="1" table:style-name="ce27">
            <text:p>50,32</text:p>
          </table:table-cell>
          <table:covered-table-cell/>
          <table:table-cell table:style-name="ce9"/>
          <table:table-cell office:value-type="float" office:value="17518.240000000002" table:style-name="ce10">
            <text:p>17.518,24</text:p>
          </table:table-cell>
          <table:table-cell office:value-type="float" office:value="-1622.9" table:style-name="ce12">
            <text:p>-1.622,90</text:p>
          </table:table-cell>
          <table:table-cell office:value-type="float" office:value="-2898.89" table:style-name="ce12">
            <text:p>-2.898,89</text:p>
          </table:table-cell>
          <table:table-cell office:value-type="float" office:value="-2127.58" table:style-name="ce12">
            <text:p>-2.127,58</text:p>
          </table:table-cell>
          <table:table-cell office:value-type="float" office:value="0" table:style-name="ce13">
            <text:p>0,00</text:p>
          </table:table-cell>
          <table:table-cell office:value-type="float" office:value="-6649.37" table:style-name="ce12">
            <text:p>-6.649,37</text:p>
          </table:table-cell>
          <table:table-cell office:value-type="float" office:value="10868.87" table:style-name="ce10">
            <text:p>10.868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RODRIGUES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333.36" table:style-name="ce10">
            <text:p>13.333,36</text:p>
          </table:table-cell>
          <table:table-cell table:number-columns-repeated="2" table:style-name="ce9"/>
          <table:table-cell office:value-type="float" office:value="729.15" table:style-name="ce14">
            <text:p>729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62.51" table:style-name="ce10">
            <text:p>14.062,51</text:p>
          </table:table-cell>
          <table:table-cell office:value-type="float" office:value="-929.62" table:style-name="ce11">
            <text:p>-929,62</text:p>
          </table:table-cell>
          <table:table-cell office:value-type="float" office:value="-2541.67" table:style-name="ce12">
            <text:p>-2.541,67</text:p>
          </table:table-cell>
          <table:table-cell office:value-type="float" office:value="-4677.03" table:style-name="ce12">
            <text:p>-4.677,03</text:p>
          </table:table-cell>
          <table:table-cell office:value-type="float" office:value="0" table:style-name="ce13">
            <text:p>0,00</text:p>
          </table:table-cell>
          <table:table-cell office:value-type="float" office:value="-8148.32" table:style-name="ce12">
            <text:p>-8.148,32</text:p>
          </table:table-cell>
          <table:table-cell office:value-type="float" office:value="5914.19" table:style-name="ce10">
            <text:p>5.914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SANTOS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64.63" table:style-name="ce14">
            <text:p>364,6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16.7399999999998" table:style-name="ce10">
            <text:p>2.41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86.13" table:style-name="ce10">
            <text:p>23.486,13</text:p>
          </table:table-cell>
          <table:table-cell office:value-type="float" office:value="-2800.35" table:style-name="ce12">
            <text:p>-2.800,35</text:p>
          </table:table-cell>
          <table:table-cell office:value-type="float" office:value="-4050.35" table:style-name="ce12">
            <text:p>-4.050,35</text:p>
          </table:table-cell>
          <table:table-cell office:value-type="float" office:value="-5352.3" table:style-name="ce12">
            <text:p>-5.352,30</text:p>
          </table:table-cell>
          <table:table-cell office:value-type="float" office:value="0" table:style-name="ce13">
            <text:p>0,00</text:p>
          </table:table-cell>
          <table:table-cell office:value-type="float" office:value="-12203" table:style-name="ce12">
            <text:p>-12.203,00</text:p>
          </table:table-cell>
          <table:table-cell office:value-type="float" office:value="11283.13" table:style-name="ce10">
            <text:p>11.283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MARY MENEZES DE FRANÇA MEZZOM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OUVIDORIA REGIONAL - TRT19</text:p>
          </table:table-cell>
          <table:table-cell office:value-type="float" office:value="1540.04" table:style-name="ce10">
            <text:p>1.540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34.8500000000004" table:style-name="ce10">
            <text:p>4.134,85</text:p>
          </table:table-cell>
          <table:table-cell office:value-type="float" office:value="-381.51" table:style-name="ce11">
            <text:p>-381,51</text:p>
          </table:table-cell>
          <table:table-cell office:value-type="float" office:value="-32.97" table:style-name="ce11">
            <text:p>-32,97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1159.31" table:style-name="ce12">
            <text:p>-1.159,31</text:p>
          </table:table-cell>
          <table:table-cell office:value-type="float" office:value="2975.54" table:style-name="ce10">
            <text:p>2.975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VÂNIA LEITE DE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21721.03" table:style-name="ce10">
            <text:p>21.721,0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19" table:style-name="ce10">
            <text:p>26.619,00</text:p>
          </table:table-cell>
          <table:table-cell office:value-type="float" office:value="-3740.93" table:style-name="ce12">
            <text:p>-3.740,93</text:p>
          </table:table-cell>
          <table:table-cell office:value-type="float" office:value="-5034.43" table:style-name="ce12">
            <text:p>-5.034,43</text:p>
          </table:table-cell>
          <table:table-cell office:value-type="float" office:value="-4407.99" table:style-name="ce12">
            <text:p>-4.407,99</text:p>
          </table:table-cell>
          <table:table-cell office:value-type="float" office:value="0" table:style-name="ce13">
            <text:p>0,00</text:p>
          </table:table-cell>
          <table:table-cell office:value-type="float" office:value="-13183.35" table:style-name="ce12">
            <text:p>-13.183,35</text:p>
          </table:table-cell>
          <table:table-cell office:value-type="float" office:value="13435.65" table:style-name="ce10">
            <text:p>13.43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ANE CAVALCANTE DE FREITAS ESTREL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5027.07" table:style-name="ce10">
            <text:p>15.027,07</text:p>
          </table:table-cell>
          <table:table-cell table:number-columns-repeated="2" table:style-name="ce9"/>
          <table:table-cell office:value-type="float" office:value="1182.48" table:style-name="ce10">
            <text:p>1.182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09.55" table:style-name="ce10">
            <text:p>16.209,55</text:p>
          </table:table-cell>
          <table:table-cell office:value-type="float" office:value="-1209.0899999999999" table:style-name="ce12">
            <text:p>-1.209,09</text:p>
          </table:table-cell>
          <table:table-cell office:value-type="float" office:value="-2722.04" table:style-name="ce12">
            <text:p>-2.722,04</text:p>
          </table:table-cell>
          <table:table-cell office:value-type="float" office:value="-3677.77" table:style-name="ce12">
            <text:p>-3.677,77</text:p>
          </table:table-cell>
          <table:table-cell office:value-type="float" office:value="0" table:style-name="ce13">
            <text:p>0,00</text:p>
          </table:table-cell>
          <table:table-cell office:value-type="float" office:value="-7608.9" table:style-name="ce12">
            <text:p>-7.608,90</text:p>
          </table:table-cell>
          <table:table-cell office:value-type="float" office:value="8600.65" table:style-name="ce10">
            <text:p>8.600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USE VILAR OLIVEIRA DE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999.31" table:style-name="ce10">
            <text:p>2.99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17.63" table:style-name="ce10">
            <text:p>24.517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30.95" table:style-name="ce12">
            <text:p>-4.430,95</text:p>
          </table:table-cell>
          <table:table-cell office:value-type="float" office:value="-4210.8999999999996" table:style-name="ce12">
            <text:p>-4.210,90</text:p>
          </table:table-cell>
          <table:table-cell office:value-type="float" office:value="0" table:style-name="ce13">
            <text:p>0,00</text:p>
          </table:table-cell>
          <table:table-cell office:value-type="float" office:value="-9470.24" table:style-name="ce12">
            <text:p>-9.470,24</text:p>
          </table:table-cell>
          <table:table-cell office:value-type="float" office:value="15047.39" table:style-name="ce10">
            <text:p>15.04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XANA ISLE WANDERLEY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516.35" table:style-name="ce10">
            <text:p>11.516,35</text:p>
          </table:table-cell>
          <table:table-cell table:number-columns-repeated="2" table:style-name="ce9"/>
          <table:table-cell office:value-type="float" office:value="1822.88" table:style-name="ce10">
            <text:p>1.82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39.23" table:style-name="ce10">
            <text:p>13.339,23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1740.96" table:style-name="ce12">
            <text:p>-1.740,96</text:p>
          </table:table-cell>
          <table:table-cell office:value-type="float" office:value="-1662.87" table:style-name="ce12">
            <text:p>-1.662,87</text:p>
          </table:table-cell>
          <table:table-cell office:value-type="float" office:value="0" table:style-name="ce13">
            <text:p>0,00</text:p>
          </table:table-cell>
          <table:table-cell office:value-type="float" office:value="-4859.3500000000004" table:style-name="ce12">
            <text:p>-4.859,35</text:p>
          </table:table-cell>
          <table:table-cell office:value-type="float" office:value="8479.8799999999992" table:style-name="ce10">
            <text:p>8.479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BENS SOUZA FERRAZ JÚNIOR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1960.68" table:style-name="ce10">
            <text:p>1.960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0.68" table:style-name="ce10">
            <text:p>1.960,6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960.68" table:style-name="ce10">
            <text:p>1.960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TE EVARISTO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31.71" table:style-name="ce10">
            <text:p>6.431,71</text:p>
          </table:table-cell>
          <table:table-cell office:value-type="float" office:value="-309.94" table:style-name="ce11">
            <text:p>-309,94</text:p>
          </table:table-cell>
          <table:table-cell office:value-type="float" office:value="-165.28" table:style-name="ce11">
            <text:p>-165,28</text:p>
          </table:table-cell>
          <table:table-cell office:value-type="float" office:value="-1510.23" table:style-name="ce12">
            <text:p>-1.510,23</text:p>
          </table:table-cell>
          <table:table-cell office:value-type="float" office:value="0" table:style-name="ce13">
            <text:p>0,00</text:p>
          </table:table-cell>
          <table:table-cell office:value-type="float" office:value="-1985.45" table:style-name="ce12">
            <text:p>-1.985,45</text:p>
          </table:table-cell>
          <table:table-cell office:value-type="float" office:value="4446.26" table:style-name="ce10">
            <text:p>4.446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MYER MOURA TENÓRIO BITENCOURT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2ª VT)</text:p>
          </table:table-cell>
          <table:table-cell office:value-type="float" office:value="10757.11" table:style-name="ce10">
            <text:p>10.757,1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99.57" table:style-name="ce10">
            <text:p>13.899,5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328.6" table:style-name="ce12">
            <text:p>-2.328,6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689.13" table:style-name="ce12">
            <text:p>-3.689,13</text:p>
          </table:table-cell>
          <table:table-cell office:value-type="float" office:value="10210.44" table:style-name="ce10">
            <text:p>10.21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UEL ESTEVES VI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316.9" table:style-name="ce10">
            <text:p>3.316,90</text:p>
          </table:table-cell>
          <table:table-cell table:style-name="ce9"/>
          <table:table-cell office:value-type="float" office:value="1454.94" table:style-name="ce10">
            <text:p>1.45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32.5" table:style-name="ce10">
            <text:p>17.832,50</text:p>
          </table:table-cell>
          <table:table-cell office:value-type="float" office:value="-1986.03" table:style-name="ce12">
            <text:p>-1.986,03</text:p>
          </table:table-cell>
          <table:table-cell office:value-type="float" office:value="-3088.31" table:style-name="ce12">
            <text:p>-3.088,31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5188.32" table:style-name="ce12">
            <text:p>-5.188,32</text:p>
          </table:table-cell>
          <table:table-cell office:value-type="float" office:value="12644.18" table:style-name="ce10">
            <text:p>12.644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ER DANTAS CAVALCANTE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-ARA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425.71" table:style-name="ce10">
            <text:p>6.425,71</text:p>
          </table:table-cell>
          <table:table-cell office:value-type="float" office:value="8411.01" table:style-name="ce10">
            <text:p>8.411,01</text:p>
          </table:table-cell>
          <table:table-cell office:value-type="float" office:value="3525.36" table:style-name="ce10">
            <text:p>3.525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648.019999999997" table:style-name="ce10">
            <text:p>37.648,02</text:p>
          </table:table-cell>
          <table:table-cell office:value-type="float" office:value="-3836.38" table:style-name="ce12">
            <text:p>-3.836,38</text:p>
          </table:table-cell>
          <table:table-cell office:value-type="float" office:value="-7302.96" table:style-name="ce12">
            <text:p>-7.302,96</text:p>
          </table:table-cell>
          <table:table-cell office:value-type="float" office:value="-3909.9" table:style-name="ce12">
            <text:p>-3.909,90</text:p>
          </table:table-cell>
          <table:table-cell office:value-type="float" office:value="0" table:style-name="ce13">
            <text:p>0,00</text:p>
          </table:table-cell>
          <table:table-cell office:value-type="float" office:value="-15049.24" table:style-name="ce12">
            <text:p>-15.049,24</text:p>
          </table:table-cell>
          <table:table-cell office:value-type="float" office:value="22598.78" table:style-name="ce10">
            <text:p>22.598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DE BARROS FURLAN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1271.7" table:style-name="ce10">
            <text:p>1.271,70</text:p>
          </table:table-cell>
          <table:table-cell table:style-name="ce9"/>
          <table:table-cell office:value-type="float" office:value="2159.86" table:style-name="ce10">
            <text:p>2.159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78.58" table:style-name="ce10">
            <text:p>25.678,58</text:p>
          </table:table-cell>
          <table:table-cell office:value-type="float" office:value="-3400.03" table:style-name="ce12">
            <text:p>-3.400,03</text:p>
          </table:table-cell>
          <table:table-cell office:value-type="float" office:value="-4611.1400000000003" table:style-name="ce12">
            <text:p>-4.611,14</text:p>
          </table:table-cell>
          <table:table-cell office:value-type="float" office:value="-3007.4" table:style-name="ce12">
            <text:p>-3.007,40</text:p>
          </table:table-cell>
          <table:table-cell office:value-type="float" office:value="0" table:style-name="ce13">
            <text:p>0,00</text:p>
          </table:table-cell>
          <table:table-cell office:value-type="float" office:value="-11018.57" table:style-name="ce12">
            <text:p>-11.018,57</text:p>
          </table:table-cell>
          <table:table-cell office:value-type="float" office:value="14660.01" table:style-name="ce10">
            <text:p>14.660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GALHÃES SALGA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6107.26" table:style-name="ce10">
            <text:p>6.107,26</text:p>
          </table:table-cell>
          <table:table-cell table:style-name="ce9"/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11.75" table:style-name="ce10">
            <text:p>20.011,75</text:p>
          </table:table-cell>
          <table:table-cell office:value-type="float" office:value="-2150.4" table:style-name="ce12">
            <text:p>-2.150,40</text:p>
          </table:table-cell>
          <table:table-cell office:value-type="float" office:value="-3464.35" table:style-name="ce12">
            <text:p>-3.464,35</text:p>
          </table:table-cell>
          <table:table-cell office:value-type="float" office:value="-2934.39" table:style-name="ce12">
            <text:p>-2.934,39</text:p>
          </table:table-cell>
          <table:table-cell office:value-type="float" office:value="0" table:style-name="ce13">
            <text:p>0,00</text:p>
          </table:table-cell>
          <table:table-cell office:value-type="float" office:value="-8549.14" table:style-name="ce12">
            <text:p>-8.549,14</text:p>
          </table:table-cell>
          <table:table-cell office:value-type="float" office:value="11462.61" table:style-name="ce10">
            <text:p>11.462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RGARETH SANTOS DA SILVA MARINH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92.0300000000002" table:style-name="ce10">
            <text:p>2.09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34" table:style-name="ce10">
            <text:p>15.834,0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43.62" table:style-name="ce12">
            <text:p>-2.443,62</text:p>
          </table:table-cell>
          <table:table-cell office:value-type="float" office:value="-5080.91" table:style-name="ce12">
            <text:p>-5.080,91</text:p>
          </table:table-cell>
          <table:table-cell office:value-type="float" office:value="0" table:style-name="ce13">
            <text:p>0,00</text:p>
          </table:table-cell>
          <table:table-cell office:value-type="float" office:value="-9029.7000000000007" table:style-name="ce12">
            <text:p>-9.029,70</text:p>
          </table:table-cell>
          <table:table-cell office:value-type="float" office:value="6804.3" table:style-name="ce10">
            <text:p>6.804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REGINA OLIVEIRA SALAZA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BIBLIOTECA (EJ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193.78" table:style-name="ce10">
            <text:p>1.193,78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79.89" table:style-name="ce10">
            <text:p>21.979,89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3902.71" table:style-name="ce12">
            <text:p>-3.902,71</text:p>
          </table:table-cell>
          <table:table-cell office:value-type="float" office:value="-4184.5600000000004" table:style-name="ce12">
            <text:p>-4.184,56</text:p>
          </table:table-cell>
          <table:table-cell office:value-type="float" office:value="0" table:style-name="ce13">
            <text:p>0,00</text:p>
          </table:table-cell>
          <table:table-cell office:value-type="float" office:value="-11024.43" table:style-name="ce12">
            <text:p>-11.024,43</text:p>
          </table:table-cell>
          <table:table-cell office:value-type="float" office:value="10955.46" table:style-name="ce10">
            <text:p>10.955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WANDERLEY PERSIANO MAL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155.2299999999996" table:style-name="ce10">
            <text:p>5.155,23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75.79" table:style-name="ce10">
            <text:p>2.17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317.99" table:style-name="ce10">
            <text:p>21.317,99</text:p>
          </table:table-cell>
          <table:table-cell office:value-type="float" office:value="-2348.13" table:style-name="ce12">
            <text:p>-2.348,13</text:p>
          </table:table-cell>
          <table:table-cell office:value-type="float" office:value="-3696.87" table:style-name="ce12">
            <text:p>-3.696,87</text:p>
          </table:table-cell>
          <table:table-cell office:value-type="float" office:value="-3934.03" table:style-name="ce12">
            <text:p>-3.934,03</text:p>
          </table:table-cell>
          <table:table-cell office:value-type="float" office:value="0" table:style-name="ce13">
            <text:p>0,00</text:p>
          </table:table-cell>
          <table:table-cell office:value-type="float" office:value="-9979.0300000000007" table:style-name="ce12">
            <text:p>-9.979,03</text:p>
          </table:table-cell>
          <table:table-cell office:value-type="float" office:value="11338.96" table:style-name="ce10">
            <text:p>11.338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AQUÍNO RODRIGU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3.1" table:style-name="ce10">
            <text:p>2.203,10</text:p>
          </table:table-cell>
          <table:table-cell office:value-type="float" office:value="2232.38" table:style-name="ce10">
            <text:p>2.232,38</text:p>
          </table:table-cell>
          <table:table-cell office:value-type="float" office:value="3724" table:style-name="ce10">
            <text:p>3.724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95.34" table:style-name="ce10">
            <text:p>19.795,34</text:p>
          </table:table-cell>
          <table:table-cell office:value-type="float" office:value="-1841.44" table:style-name="ce12">
            <text:p>-1.841,44</text:p>
          </table:table-cell>
          <table:table-cell office:value-type="float" office:value="-2783.18" table:style-name="ce12">
            <text:p>-2.783,18</text:p>
          </table:table-cell>
          <table:table-cell office:value-type="float" office:value="-3418.07" table:style-name="ce12">
            <text:p>-3.418,07</text:p>
          </table:table-cell>
          <table:table-cell office:value-type="float" office:value="0" table:style-name="ce13">
            <text:p>0,00</text:p>
          </table:table-cell>
          <table:table-cell office:value-type="float" office:value="-8042.69" table:style-name="ce12">
            <text:p>-8.042,69</text:p>
          </table:table-cell>
          <table:table-cell office:value-type="float" office:value="11752.65" table:style-name="ce10">
            <text:p>11.752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ROGÉRIO DA COST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8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916.42" table:style-name="ce10">
            <text:p>2.91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691.29" table:style-name="ce10">
            <text:p>30.691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99.37" table:style-name="ce12">
            <text:p>-6.099,37</text:p>
          </table:table-cell>
          <table:table-cell office:value-type="float" office:value="-4309.42" table:style-name="ce12">
            <text:p>-4.309,42</text:p>
          </table:table-cell>
          <table:table-cell office:value-type="float" office:value="0" table:style-name="ce13">
            <text:p>0,00</text:p>
          </table:table-cell>
          <table:table-cell office:value-type="float" office:value="-11237.18" table:style-name="ce12">
            <text:p>-11.237,18</text:p>
          </table:table-cell>
          <table:table-cell office:value-type="float" office:value="19454.11" table:style-name="ce10">
            <text:p>19.454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OLIVEIRA DOS SANTOS PINT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1384.1" table:style-name="ce10">
            <text:p>1.38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4.1" table:style-name="ce10">
            <text:p>1.384,1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384.1" table:style-name="ce10">
            <text:p>1.384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TVA SOUZA DA HORA FARIAS MOREI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75.6799999999998" table:style-name="ce10">
            <text:p>2.27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51.43" table:style-name="ce10">
            <text:p>15.851,43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50.5100000000002" table:style-name="ce12">
            <text:p>-2.350,51</text:p>
          </table:table-cell>
          <table:table-cell office:value-type="float" office:value="-1963.85" table:style-name="ce12">
            <text:p>-1.963,85</text:p>
          </table:table-cell>
          <table:table-cell office:value-type="float" office:value="0" table:style-name="ce13">
            <text:p>0,00</text:p>
          </table:table-cell>
          <table:table-cell office:value-type="float" office:value="-5802.31" table:style-name="ce12">
            <text:p>-5.802,31</text:p>
          </table:table-cell>
          <table:table-cell office:value-type="float" office:value="10049.120000000001" table:style-name="ce10">
            <text:p>10.049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UL RAMOS DOS SANTOS FIL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59.44" table:style-name="ce10">
            <text:p>2.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508.379999999997" table:style-name="ce10">
            <text:p>33.508,3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12.38" table:style-name="ce12">
            <text:p>-7.312,38</text:p>
          </table:table-cell>
          <table:table-cell office:value-type="float" office:value="-2647.86" table:style-name="ce12">
            <text:p>-2.647,86</text:p>
          </table:table-cell>
          <table:table-cell office:value-type="float" office:value="0" table:style-name="ce13">
            <text:p>0,00</text:p>
          </table:table-cell>
          <table:table-cell office:value-type="float" office:value="-10788.63" table:style-name="ce12">
            <text:p>-10.788,63</text:p>
          </table:table-cell>
          <table:table-cell office:value-type="float" office:value="22719.75" table:style-name="ce10">
            <text:p>22.719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ÁVIA MENEZES ALVES DA LUZ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4983.75" table:style-name="ce10">
            <text:p>4.983,75</text:p>
          </table:table-cell>
          <table:table-cell table:style-name="ce9"/>
          <table:table-cell office:value-type="float" office:value="1221.07" table:style-name="ce10">
            <text:p>1.221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24.53" table:style-name="ce10">
            <text:p>25.724,53</text:p>
          </table:table-cell>
          <table:table-cell office:value-type="float" office:value="-3562.51" table:style-name="ce12">
            <text:p>-3.562,51</text:p>
          </table:table-cell>
          <table:table-cell office:value-type="float" office:value="-4889.3999999999996" table:style-name="ce12">
            <text:p>-4.889,40</text:p>
          </table:table-cell>
          <table:table-cell office:value-type="float" office:value="-1730.85" table:style-name="ce12">
            <text:p>-1.730,85</text:p>
          </table:table-cell>
          <table:table-cell office:value-type="float" office:value="0" table:style-name="ce13">
            <text:p>0,00</text:p>
          </table:table-cell>
          <table:table-cell office:value-type="float" office:value="-10182.76" table:style-name="ce12">
            <text:p>-10.182,76</text:p>
          </table:table-cell>
          <table:table-cell office:value-type="float" office:value="15541.77" table:style-name="ce10">
            <text:p>15.541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S LISBOA CALHEI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4005.37" table:style-name="ce10">
            <text:p>4.005,37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25.79" table:style-name="ce10">
            <text:p>2.62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91.75" table:style-name="ce10">
            <text:p>26.891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23.38" table:style-name="ce12">
            <text:p>-4.723,38</text:p>
          </table:table-cell>
          <table:table-cell office:value-type="float" office:value="-4131.76" table:style-name="ce12">
            <text:p>-4.131,76</text:p>
          </table:table-cell>
          <table:table-cell office:value-type="float" office:value="0" table:style-name="ce13">
            <text:p>0,00</text:p>
          </table:table-cell>
          <table:table-cell office:value-type="float" office:value="-9683.5300000000007" table:style-name="ce12">
            <text:p>-9.683,53</text:p>
          </table:table-cell>
          <table:table-cell office:value-type="float" office:value="17208.22" table:style-name="ce10">
            <text:p>17.208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Z ARAÚJO DA COSTA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BANCO DE DADOS (SETIC)</text:p>
          </table:table-cell>
          <table:table-cell office:value-type="float" office:value="19480.75" table:style-name="ce10">
            <text:p>19.480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21.86" table:style-name="ce10">
            <text:p>1.421,86</text:p>
          </table:table-cell>
          <table:table-cell office:value-type="float" office:value="3320.2" table:number-columns-spanned="2" table:number-rows-spanned="1" table:style-name="ce26">
            <text:p>3.320,20</text:p>
          </table:table-cell>
          <table:covered-table-cell/>
          <table:table-cell table:style-name="ce9"/>
          <table:table-cell office:value-type="float" office:value="26162.7" table:style-name="ce10">
            <text:p>26.162,70</text:p>
          </table:table-cell>
          <table:table-cell office:value-type="float" office:value="-2772.33" table:style-name="ce12">
            <text:p>-2.772,33</text:p>
          </table:table-cell>
          <table:table-cell office:value-type="float" office:value="-5171.9799999999996" table:style-name="ce12">
            <text:p>-5.171,98</text:p>
          </table:table-cell>
          <table:table-cell office:value-type="float" office:value="-676.55" table:style-name="ce11">
            <text:p>-676,55</text:p>
          </table:table-cell>
          <table:table-cell office:value-type="float" office:value="0" table:style-name="ce13">
            <text:p>0,00</text:p>
          </table:table-cell>
          <table:table-cell office:value-type="float" office:value="-8620.86" table:style-name="ce12">
            <text:p>-8.620,86</text:p>
          </table:table-cell>
          <table:table-cell office:value-type="float" office:value="17541.84" table:style-name="ce10">
            <text:p>17.541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LA SANTOS ROLIM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NÁLISE DE PROCESSOS ADMINISTRATIVOS (C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3.09" table:style-name="ce10">
            <text:p>3.143,09</text:p>
          </table:table-cell>
          <table:table-cell office:value-type="float" office:value="2232.38" table:style-name="ce10">
            <text:p>2.232,38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52.04" table:style-name="ce10">
            <text:p>26.352,04</text:p>
          </table:table-cell>
          <table:table-cell office:value-type="float" office:value="-3619.83" table:style-name="ce12">
            <text:p>-3.619,83</text:p>
          </table:table-cell>
          <table:table-cell office:value-type="float" office:value="-4756.3599999999997" table:style-name="ce12">
            <text:p>-4.756,36</text:p>
          </table:table-cell>
          <table:table-cell office:value-type="float" office:value="-7035.92" table:style-name="ce12">
            <text:p>-7.035,92</text:p>
          </table:table-cell>
          <table:table-cell office:value-type="float" office:value="0" table:style-name="ce13">
            <text:p>0,00</text:p>
          </table:table-cell>
          <table:table-cell office:value-type="float" office:value="-15412.11" table:style-name="ce12">
            <text:p>-15.412,11</text:p>
          </table:table-cell>
          <table:table-cell office:value-type="float" office:value="10939.93" table:style-name="ce10">
            <text:p>10.93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RLEY <text:s/>VASCONCELOS <text:s/>ALBUQUERQU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00.01" table:style-name="ce10">
            <text:p>3.100,01</text:p>
          </table:table-cell>
          <table:table-cell office:value-type="float" office:value="1455.73" table:number-columns-spanned="2" table:number-rows-spanned="1" table:style-name="ce26">
            <text:p>1.455,73</text:p>
          </table:table-cell>
          <table:covered-table-cell/>
          <table:table-cell table:style-name="ce9"/>
          <table:table-cell office:value-type="float" office:value="21472.13" table:style-name="ce10">
            <text:p>21.472,13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3522.84" table:style-name="ce12">
            <text:p>-3.522,84</text:p>
          </table:table-cell>
          <table:table-cell office:value-type="float" office:value="-2464.54" table:style-name="ce12">
            <text:p>-2.464,54</text:p>
          </table:table-cell>
          <table:table-cell office:value-type="float" office:value="0" table:style-name="ce13">
            <text:p>0,00</text:p>
          </table:table-cell>
          <table:table-cell office:value-type="float" office:value="-8008.68" table:style-name="ce12">
            <text:p>-8.008,68</text:p>
          </table:table-cell>
          <table:table-cell office:value-type="float" office:value="13463.45" table:style-name="ce10">
            <text:p>13.46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IRLEY MIRANDA LOPES LUN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2921.34" table:style-name="ce10">
            <text:p>2.921,3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62.03" table:style-name="ce10">
            <text:p>2.76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68.42" table:style-name="ce10">
            <text:p>6.868,42</text:p>
          </table:table-cell>
          <table:table-cell office:value-type="float" office:value="-388.57" table:style-name="ce11">
            <text:p>-388,57</text:p>
          </table:table-cell>
          <table:table-cell office:value-type="float" office:value="-54" table:style-name="ce11">
            <text:p>-54,00</text:p>
          </table:table-cell>
          <table:table-cell office:value-type="float" office:value="-2290.61" table:style-name="ce12">
            <text:p>-2.290,61</text:p>
          </table:table-cell>
          <table:table-cell office:value-type="float" office:value="0" table:style-name="ce13">
            <text:p>0,00</text:p>
          </table:table-cell>
          <table:table-cell office:value-type="float" office:value="-2733.18" table:style-name="ce12">
            <text:p>-2.733,18</text:p>
          </table:table-cell>
          <table:table-cell office:value-type="float" office:value="4135.24" table:style-name="ce10">
            <text:p>4.13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A PONTES FER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085.76" table:style-name="ce10">
            <text:p>5.085,76</text:p>
          </table:table-cell>
          <table:table-cell table:style-name="ce9"/>
          <table:table-cell office:value-type="float" office:value="1948.53" table:style-name="ce10">
            <text:p>1.948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70.150000000001" table:style-name="ce10">
            <text:p>18.670,15</text:p>
          </table:table-cell>
          <table:table-cell office:value-type="float" office:value="-1988.91" table:style-name="ce12">
            <text:p>-1.988,91</text:p>
          </table:table-cell>
          <table:table-cell office:value-type="float" office:value="-3130" table:style-name="ce12">
            <text:p>-3.130,00</text:p>
          </table:table-cell>
          <table:table-cell office:value-type="float" office:value="-3271.08" table:style-name="ce12">
            <text:p>-3.271,08</text:p>
          </table:table-cell>
          <table:table-cell office:value-type="float" office:value="0" table:style-name="ce13">
            <text:p>0,00</text:p>
          </table:table-cell>
          <table:table-cell office:value-type="float" office:value="-8389.99" table:style-name="ce12">
            <text:p>-8.389,99</text:p>
          </table:table-cell>
          <table:table-cell office:value-type="float" office:value="10280.16" table:style-name="ce10">
            <text:p>10.280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Y MARIA MENDES PI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33.26" table:style-name="ce10">
            <text:p>1.833,2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17.14" table:style-name="ce10">
            <text:p>2.01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33.84" table:style-name="ce10">
            <text:p>16.433,84</text:p>
          </table:table-cell>
          <table:table-cell office:value-type="float" office:value="-1741.23" table:style-name="ce12">
            <text:p>-1.741,23</text:p>
          </table:table-cell>
          <table:table-cell office:value-type="float" office:value="-2512.12" table:style-name="ce12">
            <text:p>-2.512,12</text:p>
          </table:table-cell>
          <table:table-cell office:value-type="float" office:value="-2940.87" table:style-name="ce12">
            <text:p>-2.940,87</text:p>
          </table:table-cell>
          <table:table-cell office:value-type="float" office:value="0" table:style-name="ce13">
            <text:p>0,00</text:p>
          </table:table-cell>
          <table:table-cell office:value-type="float" office:value="-7194.22" table:style-name="ce12">
            <text:p>-7.194,22</text:p>
          </table:table-cell>
          <table:table-cell office:value-type="float" office:value="9239.6200000000008" table:style-name="ce10">
            <text:p>9.239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A RAFAELA TENORIO NOGUEIRA TEIX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(2ª VT-ARA)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67.16" table:style-name="ce10">
            <text:p>2.767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43.32" table:style-name="ce10">
            <text:p>15.443,32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150.66" table:style-name="ce12">
            <text:p>-2.150,66</text:p>
          </table:table-cell>
          <table:table-cell office:value-type="float" office:value="-1132.27" table:style-name="ce12">
            <text:p>-1.132,27</text:p>
          </table:table-cell>
          <table:table-cell office:value-type="float" office:value="0" table:style-name="ce13">
            <text:p>0,00</text:p>
          </table:table-cell>
          <table:table-cell office:value-type="float" office:value="-4598.03" table:style-name="ce12">
            <text:p>-4.598,03</text:p>
          </table:table-cell>
          <table:table-cell office:value-type="float" office:value="10845.29" table:style-name="ce10">
            <text:p>10.845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ANTÔNIO SILVA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52.41" table:style-name="ce10">
            <text:p>2.752,41</text:p>
          </table:table-cell>
          <table:table-cell table:style-name="ce9"/>
          <table:table-cell office:value-type="float" office:value="1016.98" table:style-name="ce10">
            <text:p>1.01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23.98" table:style-name="ce10">
            <text:p>15.523,98</text:p>
          </table:table-cell>
          <table:table-cell office:value-type="float" office:value="-1123.28" table:style-name="ce12">
            <text:p>-1.123,28</text:p>
          </table:table-cell>
          <table:table-cell office:value-type="float" office:value="-1938.92" table:style-name="ce12">
            <text:p>-1.938,92</text:p>
          </table:table-cell>
          <table:table-cell office:value-type="float" office:value="-1459.34" table:style-name="ce12">
            <text:p>-1.459,34</text:p>
          </table:table-cell>
          <table:table-cell office:value-type="float" office:value="0" table:style-name="ce13">
            <text:p>0,00</text:p>
          </table:table-cell>
          <table:table-cell office:value-type="float" office:value="-4521.54" table:style-name="ce12">
            <text:p>-4.521,54</text:p>
          </table:table-cell>
          <table:table-cell office:value-type="float" office:value="11002.44" table:style-name="ce10">
            <text:p>11.00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CÉSAR DE FIGUEIREDO SANTO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6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242.7800000000002" table:style-name="ce10">
            <text:p>2.242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092.56" table:style-name="ce10">
            <text:p>2.09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15.93" table:style-name="ce10">
            <text:p>24.415,93</text:p>
          </table:table-cell>
          <table:table-cell office:value-type="float" office:value="-3013.82" table:style-name="ce12">
            <text:p>-3.013,82</text:p>
          </table:table-cell>
          <table:table-cell office:value-type="float" office:value="-4336.49" table:style-name="ce12">
            <text:p>-4.336,49</text:p>
          </table:table-cell>
          <table:table-cell office:value-type="float" office:value="-2975.28" table:style-name="ce12">
            <text:p>-2.975,28</text:p>
          </table:table-cell>
          <table:table-cell office:value-type="float" office:value="0" table:style-name="ce13">
            <text:p>0,00</text:p>
          </table:table-cell>
          <table:table-cell office:value-type="float" office:value="-10325.59" table:style-name="ce12">
            <text:p>-10.325,59</text:p>
          </table:table-cell>
          <table:table-cell office:value-type="float" office:value="14090.34" table:style-name="ce10">
            <text:p>14.09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JOSÉ DE OLIVEIRA TENÓRIO PRAD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704.24" table:style-name="ce10">
            <text:p>2.704,2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28.5100000000002" table:style-name="ce10">
            <text:p>2.428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74.72" table:style-name="ce10">
            <text:p>18.874,72</text:p>
          </table:table-cell>
          <table:table-cell office:value-type="float" office:value="-1943.72" table:style-name="ce12">
            <text:p>-1.943,72</text:p>
          </table:table-cell>
          <table:table-cell office:value-type="float" office:value="-3014.55" table:style-name="ce12">
            <text:p>-3.014,55</text:p>
          </table:table-cell>
          <table:table-cell office:value-type="float" office:value="-3011.25" table:style-name="ce12">
            <text:p>-3.011,25</text:p>
          </table:table-cell>
          <table:table-cell office:value-type="float" office:value="0" table:style-name="ce13">
            <text:p>0,00</text:p>
          </table:table-cell>
          <table:table-cell office:value-type="float" office:value="-7969.52" table:style-name="ce12">
            <text:p>-7.969,52</text:p>
          </table:table-cell>
          <table:table-cell office:value-type="float" office:value="10905.2" table:style-name="ce10">
            <text:p>10.905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SILVA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745.62" table:style-name="ce10">
            <text:p>4.745,62</text:p>
          </table:table-cell>
          <table:table-cell table:style-name="ce9"/>
          <table:table-cell office:value-type="float" office:value="1892.81" table:style-name="ce10">
            <text:p>1.89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74.29" table:style-name="ce10">
            <text:p>18.274,29</text:p>
          </table:table-cell>
          <table:table-cell office:value-type="float" office:value="-1940.73" table:style-name="ce12">
            <text:p>-1.940,73</text:p>
          </table:table-cell>
          <table:table-cell office:value-type="float" office:value="-3049.71" table:style-name="ce12">
            <text:p>-3.049,71</text:p>
          </table:table-cell>
          <table:table-cell office:value-type="float" office:value="-3132" table:style-name="ce12">
            <text:p>-3.132,00</text:p>
          </table:table-cell>
          <table:table-cell office:value-type="float" office:value="0" table:style-name="ce13">
            <text:p>0,00</text:p>
          </table:table-cell>
          <table:table-cell office:value-type="float" office:value="-8122.44" table:style-name="ce12">
            <text:p>-8.122,44</text:p>
          </table:table-cell>
          <table:table-cell office:value-type="float" office:value="10151.85" table:style-name="ce10">
            <text:p>10.151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MOURA E MEND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-AR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3234.53" table:style-name="ce10">
            <text:p>3.234,5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86.36" table:style-name="ce10">
            <text:p>2.386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73.69" table:style-name="ce10">
            <text:p>33.473,69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6906.85" table:style-name="ce12">
            <text:p>-6.906,85</text:p>
          </table:table-cell>
          <table:table-cell office:value-type="float" office:value="-5208.43" table:style-name="ce12">
            <text:p>-5.208,43</text:p>
          </table:table-cell>
          <table:table-cell office:value-type="float" office:value="0" table:style-name="ce13">
            <text:p>0,00</text:p>
          </table:table-cell>
          <table:table-cell office:value-type="float" office:value="-14925.48" table:style-name="ce12">
            <text:p>-14.925,48</text:p>
          </table:table-cell>
          <table:table-cell office:value-type="float" office:value="18548.21" table:style-name="ce10">
            <text:p>18.548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PORTO MENEZ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29.23" table:style-name="ce10">
            <text:p>1.629,23</text:p>
          </table:table-cell>
          <table:table-cell office:value-type="float" office:value="7153.2" table:number-columns-spanned="2" table:number-rows-spanned="1" table:style-name="ce26">
            <text:p>7.153,20</text:p>
          </table:table-cell>
          <table:covered-table-cell/>
          <table:table-cell table:style-name="ce9"/>
          <table:table-cell office:value-type="float" office:value="30242.03" table:style-name="ce10">
            <text:p>30.242,0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271.97" table:style-name="ce12">
            <text:p>-5.271,97</text:p>
          </table:table-cell>
          <table:table-cell office:value-type="float" office:value="-2667.63" table:style-name="ce12">
            <text:p>-2.667,63</text:p>
          </table:table-cell>
          <table:table-cell office:value-type="float" office:value="0" table:style-name="ce13">
            <text:p>0,00</text:p>
          </table:table-cell>
          <table:table-cell office:value-type="float" office:value="-10679.79" table:style-name="ce12">
            <text:p>-10.679,79</text:p>
          </table:table-cell>
          <table:table-cell office:value-type="float" office:value="19562.240000000002" table:style-name="ce10">
            <text:p>19.562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SNELZE MARIA LIMA RIBEIR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39.81" table:style-name="ce10">
            <text:p>14.439,8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75.12" table:style-name="ce12">
            <text:p>-2.275,12</text:p>
          </table:table-cell>
          <table:table-cell office:value-type="float" office:value="-1810.78" table:style-name="ce12">
            <text:p>-1.810,78</text:p>
          </table:table-cell>
          <table:table-cell office:value-type="float" office:value="0" table:style-name="ce13">
            <text:p>0,00</text:p>
          </table:table-cell>
          <table:table-cell office:value-type="float" office:value="-5591.07" table:style-name="ce12">
            <text:p>-5.591,07</text:p>
          </table:table-cell>
          <table:table-cell office:value-type="float" office:value="8848.74" table:style-name="ce10">
            <text:p>8.84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LANGE DE OLIVEIRA MECHAILEH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2245.38" table:style-name="ce10">
            <text:p>2.245,38</text:p>
          </table:table-cell>
          <table:table-cell table:style-name="ce9"/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88.04" table:style-name="ce10">
            <text:p>15.488,04</text:p>
          </table:table-cell>
          <table:table-cell office:value-type="float" office:value="-1868.01" table:style-name="ce12">
            <text:p>-1.868,01</text:p>
          </table:table-cell>
          <table:table-cell office:value-type="float" office:value="-2466.9299999999998" table:style-name="ce12">
            <text:p>-2.466,93</text:p>
          </table:table-cell>
          <table:table-cell office:value-type="float" office:value="-2641.9" table:style-name="ce12">
            <text:p>-2.641,90</text:p>
          </table:table-cell>
          <table:table-cell office:value-type="float" office:value="0" table:style-name="ce13">
            <text:p>0,00</text:p>
          </table:table-cell>
          <table:table-cell office:value-type="float" office:value="-6976.84" table:style-name="ce12">
            <text:p>-6.976,84</text:p>
          </table:table-cell>
          <table:table-cell office:value-type="float" office:value="8511.2000000000007" table:style-name="ce10">
            <text:p>8.51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ÔNIA VALDEZ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568.82" table:style-name="ce10">
            <text:p>1.568,82</text:p>
          </table:table-cell>
          <table:table-cell table:style-name="ce9"/>
          <table:table-cell office:value-type="float" office:value="1364.97" table:style-name="ce10">
            <text:p>1.364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69.65" table:style-name="ce10">
            <text:p>14.569,65</text:p>
          </table:table-cell>
          <table:table-cell office:value-type="float" office:value="-908.39" table:style-name="ce11">
            <text:p>-908,39</text:p>
          </table:table-cell>
          <table:table-cell office:value-type="float" office:value="-2459.98" table:style-name="ce12">
            <text:p>-2.459,98</text:p>
          </table:table-cell>
          <table:table-cell office:value-type="float" office:value="-3265.4" table:style-name="ce12">
            <text:p>-3.265,40</text:p>
          </table:table-cell>
          <table:table-cell office:value-type="float" office:value="0" table:style-name="ce13">
            <text:p>0,00</text:p>
          </table:table-cell>
          <table:table-cell office:value-type="float" office:value="-6633.77" table:style-name="ce12">
            <text:p>-6.633,77</text:p>
          </table:table-cell>
          <table:table-cell office:value-type="float" office:value="7935.88" table:style-name="ce10">
            <text:p>7.93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IA CRISTINA NUNES TENO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8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98" table:style-name="ce10">
            <text:p>14.698,0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6" table:style-name="ce12">
            <text:p>-2.367,66</text:p>
          </table:table-cell>
          <table:table-cell office:value-type="float" office:value="-2386.0300000000002" table:style-name="ce12">
            <text:p>-2.386,03</text:p>
          </table:table-cell>
          <table:table-cell office:value-type="float" office:value="0" table:style-name="ce13">
            <text:p>0,00</text:p>
          </table:table-cell>
          <table:table-cell office:value-type="float" office:value="-6258.86" table:style-name="ce12">
            <text:p>-6.258,86</text:p>
          </table:table-cell>
          <table:table-cell office:value-type="float" office:value="8439.14" table:style-name="ce10">
            <text:p>8.439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YA SANTA ROSA DE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35.68" table:style-name="ce10">
            <text:p>1.83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74.77" table:style-name="ce10">
            <text:p>22.174,77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20.57" table:style-name="ce12">
            <text:p>-4.020,57</text:p>
          </table:table-cell>
          <table:table-cell office:value-type="float" office:value="-1403.46" table:style-name="ce12">
            <text:p>-1.403,46</text:p>
          </table:table-cell>
          <table:table-cell office:value-type="float" office:value="0" table:style-name="ce13">
            <text:p>0,00</text:p>
          </table:table-cell>
          <table:table-cell office:value-type="float" office:value="-7981.55" table:style-name="ce12">
            <text:p>-7.981,55</text:p>
          </table:table-cell>
          <table:table-cell office:value-type="float" office:value="14193.22" table:style-name="ce10">
            <text:p>14.193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TEVES LUCAS BARB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5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92.88" table:style-name="ce10">
            <text:p>2.292,8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07.98" table:style-name="ce10">
            <text:p>16.807,98</text:p>
          </table:table-cell>
          <table:table-cell office:value-type="float" office:value="-1856.25" table:style-name="ce12">
            <text:p>-1.856,25</text:p>
          </table:table-cell>
          <table:table-cell office:value-type="float" office:value="-2829.82" table:style-name="ce12">
            <text:p>-2.829,82</text:p>
          </table:table-cell>
          <table:table-cell office:value-type="float" office:value="-4252.28" table:style-name="ce12">
            <text:p>-4.252,28</text:p>
          </table:table-cell>
          <table:table-cell office:value-type="float" office:value="0" table:style-name="ce13">
            <text:p>0,00</text:p>
          </table:table-cell>
          <table:table-cell office:value-type="float" office:value="-8938.35" table:style-name="ce12">
            <text:p>-8.938,35</text:p>
          </table:table-cell>
          <table:table-cell office:value-type="float" office:value="7869.63" table:style-name="ce10">
            <text:p>7.869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UELY GOM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367.4" table:style-name="ce10">
            <text:p>5.367,40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03.400000000001" table:style-name="ce10">
            <text:p>18.303,40</text:p>
          </table:table-cell>
          <table:table-cell office:value-type="float" office:value="-1495.98" table:style-name="ce12">
            <text:p>-1.495,98</text:p>
          </table:table-cell>
          <table:table-cell office:value-type="float" office:value="-2806.24" table:style-name="ce12">
            <text:p>-2.806,24</text:p>
          </table:table-cell>
          <table:table-cell office:value-type="float" office:value="-4468.76" table:style-name="ce12">
            <text:p>-4.468,76</text:p>
          </table:table-cell>
          <table:table-cell office:value-type="float" office:value="0" table:style-name="ce13">
            <text:p>0,00</text:p>
          </table:table-cell>
          <table:table-cell office:value-type="float" office:value="-8770.98" table:style-name="ce12">
            <text:p>-8.770,98</text:p>
          </table:table-cell>
          <table:table-cell office:value-type="float" office:value="9532.42" table:style-name="ce10">
            <text:p>9.532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KELLY TENÓRIO DE ALENCAR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969.95" table:style-name="ce10">
            <text:p>20.969,95</text:p>
          </table:table-cell>
          <table:table-cell office:value-type="float" office:value="1167.3399999999999" table:style-name="ce10">
            <text:p>1.167,34</text:p>
          </table:table-cell>
          <table:table-cell table:style-name="ce9"/>
          <table:table-cell office:value-type="float" office:value="5235.29" table:style-name="ce10">
            <text:p>5.235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372.58" table:style-name="ce10">
            <text:p>27.372,58</text:p>
          </table:table-cell>
          <table:table-cell office:value-type="float" office:value="-3174.31" table:style-name="ce12">
            <text:p>-3.174,31</text:p>
          </table:table-cell>
          <table:table-cell office:value-type="float" office:value="-4241.1899999999996" table:style-name="ce12">
            <text:p>-4.241,19</text:p>
          </table:table-cell>
          <table:table-cell office:value-type="float" office:value="-3025.76" table:style-name="ce12">
            <text:p>-3.025,76</text:p>
          </table:table-cell>
          <table:table-cell office:value-type="float" office:value="0" table:style-name="ce13">
            <text:p>0,00</text:p>
          </table:table-cell>
          <table:table-cell office:value-type="float" office:value="-10441.26" table:style-name="ce12">
            <text:p>-10.441,26</text:p>
          </table:table-cell>
          <table:table-cell office:value-type="float" office:value="16931.32" table:style-name="ce10">
            <text:p>16.93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MEDEIROS DE LUNA LES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12.58" table:style-name="ce10">
            <text:p>1.512,58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68.43" table:style-name="ce10">
            <text:p>14.768,43</text:p>
          </table:table-cell>
          <table:table-cell office:value-type="float" office:value="-918.7" table:style-name="ce11">
            <text:p>-918,70</text:p>
          </table:table-cell>
          <table:table-cell office:value-type="float" office:value="-2526.4699999999998" table:style-name="ce12">
            <text:p>-2.526,47</text:p>
          </table:table-cell>
          <table:table-cell office:value-type="float" office:value="-5721.61" table:style-name="ce12">
            <text:p>-5.721,61</text:p>
          </table:table-cell>
          <table:table-cell office:value-type="float" office:value="0" table:style-name="ce13">
            <text:p>0,00</text:p>
          </table:table-cell>
          <table:table-cell office:value-type="float" office:value="-9166.7800000000007" table:style-name="ce12">
            <text:p>-9.166,78</text:p>
          </table:table-cell>
          <table:table-cell office:value-type="float" office:value="5601.65" table:style-name="ce10">
            <text:p>5.60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DEU DE ANDRADE AMORIM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1ª VT-ARA)</text:p>
          </table:table-cell>
          <table:table-cell office:value-type="float" office:value="20359.169999999998" table:style-name="ce10">
            <text:p>20.359,17</text:p>
          </table:table-cell>
          <table:table-cell table:number-columns-repeated="2" table:style-name="ce9"/>
          <table:table-cell office:value-type="float" office:value="4811.0600000000004" table:style-name="ce10">
            <text:p>4.811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70.23" table:style-name="ce10">
            <text:p>25.170,23</text:p>
          </table:table-cell>
          <table:table-cell office:value-type="float" office:value="-2881.97" table:style-name="ce12">
            <text:p>-2.881,97</text:p>
          </table:table-cell>
          <table:table-cell office:value-type="float" office:value="-3780.46" table:style-name="ce12">
            <text:p>-3.780,4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662.43" table:style-name="ce12">
            <text:p>-6.662,43</text:p>
          </table:table-cell>
          <table:table-cell office:value-type="float" office:value="18507.8" table:style-name="ce10">
            <text:p>18.507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ÍS FIGUEIRÊD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GESTÃO DO QUADRO DE SERVIDORES (SEGES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336.63" table:style-name="ce14">
            <text:p>336,63</text:p>
          </table:table-cell>
          <table:table-cell office:value-type="float" office:value="628.4" table:number-columns-spanned="2" table:number-rows-spanned="1" table:style-name="ce27">
            <text:p>628,40</text:p>
          </table:table-cell>
          <table:covered-table-cell/>
          <table:table-cell table:style-name="ce9"/>
          <table:table-cell office:value-type="float" office:value="2150.08" table:style-name="ce10">
            <text:p>2.150,0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150.08" table:style-name="ce10">
            <text:p>2.150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IS SACRAMENTO LOPES RAMA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37.59" table:style-name="ce10">
            <text:p>21.037,5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48.71" table:style-name="ce12">
            <text:p>-4.348,71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5664.04" table:style-name="ce12">
            <text:p>-5.664,04</text:p>
          </table:table-cell>
          <table:table-cell office:value-type="float" office:value="15373.55" table:style-name="ce10">
            <text:p>15.373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LITA CAVALCANTE SEIXAS BATIST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PESQUISA PATRIMONIAL (SEP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684.57" table:style-name="ce10">
            <text:p>2.684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24.46" table:style-name="ce10">
            <text:p>4.624,46</text:p>
          </table:table-cell>
          <table:table-cell table:number-columns-repeated="2" table:style-name="ce9"/>
          <table:table-cell office:value-type="float" office:value="-1356.28" table:style-name="ce12">
            <text:p>-1.356,28</text:p>
          </table:table-cell>
          <table:table-cell office:value-type="float" office:value="0" table:style-name="ce13">
            <text:p>0,00</text:p>
          </table:table-cell>
          <table:table-cell office:value-type="float" office:value="-1356.28" table:style-name="ce12">
            <text:p>-1.356,28</text:p>
          </table:table-cell>
          <table:table-cell office:value-type="float" office:value="3268.18" table:style-name="ce10">
            <text:p>3.26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MARA BARROS FRAGOSO DE ARAÚJ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06.75" table:style-name="ce10">
            <text:p>21.506,75</text:p>
          </table:table-cell>
          <table:table-cell office:value-type="float" office:value="6068.7" table:style-name="ce10">
            <text:p>6.068,70</text:p>
          </table:table-cell>
          <table:table-cell table:style-name="ce9"/>
          <table:table-cell office:value-type="float" office:value="2870.76" table:style-name="ce10">
            <text:p>2.870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46.21" table:style-name="ce10">
            <text:p>30.446,21</text:p>
          </table:table-cell>
          <table:table-cell office:value-type="float" office:value="-4175.7" table:style-name="ce12">
            <text:p>-4.175,70</text:p>
          </table:table-cell>
          <table:table-cell office:value-type="float" office:value="-5513.43" table:style-name="ce12">
            <text:p>-5.513,43</text:p>
          </table:table-cell>
          <table:table-cell office:value-type="float" office:value="-979.34" table:style-name="ce11">
            <text:p>-979,34</text:p>
          </table:table-cell>
          <table:table-cell office:value-type="float" office:value="0" table:style-name="ce13">
            <text:p>0,00</text:p>
          </table:table-cell>
          <table:table-cell office:value-type="float" office:value="-10668.47" table:style-name="ce12">
            <text:p>-10.668,47</text:p>
          </table:table-cell>
          <table:table-cell office:value-type="float" office:value="19777.740000000002" table:style-name="ce10">
            <text:p>19.77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DE MORAES RODRIGU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-ARA)</text:p>
          </table:table-cell>
          <table:table-cell office:value-type="float" office:value="3008.27" table:style-name="ce10">
            <text:p>3.008,2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308.22" table:style-name="ce10">
            <text:p>3.308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501.54" table:style-name="ce10">
            <text:p>7.501,54</text:p>
          </table:table-cell>
          <table:table-cell office:value-type="float" office:value="-421.16" table:style-name="ce11">
            <text:p>-421,16</text:p>
          </table:table-cell>
          <table:table-cell office:value-type="float" office:value="-154.15" table:style-name="ce11">
            <text:p>-154,15</text:p>
          </table:table-cell>
          <table:table-cell office:value-type="float" office:value="-2200" table:style-name="ce12">
            <text:p>-2.200,00</text:p>
          </table:table-cell>
          <table:table-cell office:value-type="float" office:value="0" table:style-name="ce13">
            <text:p>0,00</text:p>
          </table:table-cell>
          <table:table-cell office:value-type="float" office:value="-2775.31" table:style-name="ce12">
            <text:p>-2.775,31</text:p>
          </table:table-cell>
          <table:table-cell office:value-type="float" office:value="4726.2299999999996" table:style-name="ce10">
            <text:p>4.726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SALES REB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5898.74" table:style-name="ce10">
            <text:p>5.898,74</text:p>
          </table:table-cell>
          <table:table-cell office:value-type="float" office:value="825.82" table:style-name="ce14">
            <text:p>825,8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357.299999999999" table:style-name="ce10">
            <text:p>10.357,30</text:p>
          </table:table-cell>
          <table:table-cell office:value-type="float" office:value="-825.82" table:style-name="ce11">
            <text:p>-825,82</text:p>
          </table:table-cell>
          <table:table-cell office:value-type="float" office:value="-1026.55" table:style-name="ce12">
            <text:p>-1.026,55</text:p>
          </table:table-cell>
          <table:table-cell office:value-type="float" office:value="-3530.05" table:style-name="ce12">
            <text:p>-3.530,05</text:p>
          </table:table-cell>
          <table:table-cell office:value-type="float" office:value="0" table:style-name="ce13">
            <text:p>0,00</text:p>
          </table:table-cell>
          <table:table-cell office:value-type="float" office:value="-5382.42" table:style-name="ce12">
            <text:p>-5.382,42</text:p>
          </table:table-cell>
          <table:table-cell office:value-type="float" office:value="4974.88" table:style-name="ce10">
            <text:p>4.974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NÁDIA DA SILVA CHAG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716.31" table:style-name="ce10">
            <text:p>3.716,31</text:p>
          </table:table-cell>
          <table:table-cell table:style-name="ce9"/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62.39" table:style-name="ce10">
            <text:p>17.562,39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750.68" table:style-name="ce12">
            <text:p>-2.750,68</text:p>
          </table:table-cell>
          <table:table-cell office:value-type="float" office:value="-4244.01" table:style-name="ce12">
            <text:p>-4.244,01</text:p>
          </table:table-cell>
          <table:table-cell office:value-type="float" office:value="0" table:style-name="ce13">
            <text:p>0,00</text:p>
          </table:table-cell>
          <table:table-cell office:value-type="float" office:value="-8756.01" table:style-name="ce12">
            <text:p>-8.756,01</text:p>
          </table:table-cell>
          <table:table-cell office:value-type="float" office:value="8806.3799999999992" table:style-name="ce10">
            <text:p>8.80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TENÓRIO DE LIMA RODRIGU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692.71" table:style-name="ce10">
            <text:p>4.692,71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44.86" table:style-name="ce10">
            <text:p>24.144,86</text:p>
          </table:table-cell>
          <table:table-cell office:value-type="float" office:value="-2589.67" table:style-name="ce12">
            <text:p>-2.589,67</text:p>
          </table:table-cell>
          <table:table-cell office:value-type="float" office:value="-4851.8900000000003" table:style-name="ce12">
            <text:p>-4.851,89</text:p>
          </table:table-cell>
          <table:table-cell office:value-type="float" office:value="-2624.1" table:style-name="ce12">
            <text:p>-2.624,10</text:p>
          </table:table-cell>
          <table:table-cell office:value-type="float" office:value="0" table:style-name="ce13">
            <text:p>0,00</text:p>
          </table:table-cell>
          <table:table-cell office:value-type="float" office:value="-10065.66" table:style-name="ce12">
            <text:p>-10.065,66</text:p>
          </table:table-cell>
          <table:table-cell office:value-type="float" office:value="14079.2" table:style-name="ce10">
            <text:p>14.07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HIANA FERREIRA COUT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72.88" table:style-name="ce10">
            <text:p>1.372,88</text:p>
          </table:table-cell>
          <table:table-cell office:value-type="float" office:value="1023.55" table:number-columns-spanned="2" table:number-rows-spanned="1" table:style-name="ce26">
            <text:p>1.023,55</text:p>
          </table:table-cell>
          <table:covered-table-cell/>
          <table:table-cell table:style-name="ce9"/>
          <table:table-cell office:value-type="float" office:value="22867.42" table:style-name="ce10">
            <text:p>22.867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00.99" table:style-name="ce12">
            <text:p>-4.500,99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6019.97" table:style-name="ce12">
            <text:p>-6.019,97</text:p>
          </table:table-cell>
          <table:table-cell office:value-type="float" office:value="16847.45" table:style-name="ce10">
            <text:p>16.84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IENE REGINA BITENCOURT RABELO LIMA TENÓR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9ª VT)</text:p>
          </table:table-cell>
          <table:table-cell office:value-type="float" office:value="19439.07" table:style-name="ce10">
            <text:p>19.439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10.32" table:style-name="ce10">
            <text:p>2.810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81.77" table:style-name="ce10">
            <text:p>24.481,7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19.18" table:style-name="ce12">
            <text:p>-4.419,18</text:p>
          </table:table-cell>
          <table:table-cell office:value-type="float" office:value="-3666.74" table:style-name="ce12">
            <text:p>-3.666,74</text:p>
          </table:table-cell>
          <table:table-cell office:value-type="float" office:value="0" table:style-name="ce13">
            <text:p>0,00</text:p>
          </table:table-cell>
          <table:table-cell office:value-type="float" office:value="-8914.31" table:style-name="ce12">
            <text:p>-8.914,31</text:p>
          </table:table-cell>
          <table:table-cell office:value-type="float" office:value="15567.46" table:style-name="ce10">
            <text:p>15.567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ESA LUÍSA RODRIGUES DE ALENCAR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505.17" table:style-name="ce10">
            <text:p>1.505,17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60.71" table:style-name="ce10">
            <text:p>1.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94.53" table:style-name="ce10">
            <text:p>16.394,5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768.52" table:style-name="ce12">
            <text:p>-2.768,52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5387.56" table:style-name="ce12">
            <text:p>-5.387,56</text:p>
          </table:table-cell>
          <table:table-cell office:value-type="float" office:value="11006.97" table:style-name="ce10">
            <text:p>11.006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TULINO BERNARDO DE OLIVEIRA NET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656.74" table:style-name="ce10">
            <text:p>2.656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3025.68" table:style-name="ce10">
            <text:p>3.02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20.7" table:style-name="ce10">
            <text:p>19.020,70</text:p>
          </table:table-cell>
          <table:table-cell office:value-type="float" office:value="-1877.11" table:style-name="ce12">
            <text:p>-1.877,11</text:p>
          </table:table-cell>
          <table:table-cell office:value-type="float" office:value="-2908.79" table:style-name="ce12">
            <text:p>-2.908,79</text:p>
          </table:table-cell>
          <table:table-cell office:value-type="float" office:value="-3522.65" table:style-name="ce12">
            <text:p>-3.522,65</text:p>
          </table:table-cell>
          <table:table-cell office:value-type="float" office:value="0" table:style-name="ce13">
            <text:p>0,00</text:p>
          </table:table-cell>
          <table:table-cell office:value-type="float" office:value="-8308.5499999999993" table:style-name="ce12">
            <text:p>-8.308,55</text:p>
          </table:table-cell>
          <table:table-cell office:value-type="float" office:value="10712.15" table:style-name="ce10">
            <text:p>10.712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LITA MARIA CAVALCANTI RAMOS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5ª VT)</text:p>
          </table:table-cell>
          <table:table-cell office:value-type="float" office:value="16211.27" table:style-name="ce10">
            <text:p>16.211,2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15.07" table:style-name="ce10">
            <text:p>1.81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58.72" table:style-name="ce10">
            <text:p>20.258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74.84" table:style-name="ce12">
            <text:p>-3.974,84</text:p>
          </table:table-cell>
          <table:table-cell office:value-type="float" office:value="-1396.56" table:style-name="ce12">
            <text:p>-1.396,56</text:p>
          </table:table-cell>
          <table:table-cell office:value-type="float" office:value="0" table:style-name="ce13">
            <text:p>0,00</text:p>
          </table:table-cell>
          <table:table-cell office:value-type="float" office:value="-6199.79" table:style-name="ce12">
            <text:p>-6.199,79</text:p>
          </table:table-cell>
          <table:table-cell office:value-type="float" office:value="14058.93" table:style-name="ce10">
            <text:p>14.058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WMEDES DA SILVA PORCIÚNCUL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53.9699999999998" table:style-name="ce10">
            <text:p>2.553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65.2" table:style-name="ce10">
            <text:p>15.565,20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234.64" table:style-name="ce12">
            <text:p>-2.234,64</text:p>
          </table:table-cell>
          <table:table-cell office:value-type="float" office:value="-1111.53" table:style-name="ce12">
            <text:p>-1.111,53</text:p>
          </table:table-cell>
          <table:table-cell office:value-type="float" office:value="0" table:style-name="ce13">
            <text:p>0,00</text:p>
          </table:table-cell>
          <table:table-cell office:value-type="float" office:value="-4690.95" table:style-name="ce12">
            <text:p>-4.690,95</text:p>
          </table:table-cell>
          <table:table-cell office:value-type="float" office:value="10874.25" table:style-name="ce10">
            <text:p>10.874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YSE FERNANDES CARDOS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ATA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210.37" table:style-name="ce10">
            <text:p>2.21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41.95" table:style-name="ce10">
            <text:p>22.841,95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101.01" table:style-name="ce12">
            <text:p>-4.101,01</text:p>
          </table:table-cell>
          <table:table-cell office:value-type="float" office:value="-1905.78" table:style-name="ce12">
            <text:p>-1.905,78</text:p>
          </table:table-cell>
          <table:table-cell office:value-type="float" office:value="0" table:style-name="ce13">
            <text:p>0,00</text:p>
          </table:table-cell>
          <table:table-cell office:value-type="float" office:value="-8564.31" table:style-name="ce12">
            <text:p>-8.564,31</text:p>
          </table:table-cell>
          <table:table-cell office:value-type="float" office:value="14277.64" table:style-name="ce10">
            <text:p>14.277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CAMÊLO FONSECA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POIO ADMINISTRATIVO (SA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98.05" table:style-name="ce10">
            <text:p>2.698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72.22" table:style-name="ce10">
            <text:p>24.372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26.6899999999996" table:style-name="ce12">
            <text:p>-4.426,69</text:p>
          </table:table-cell>
          <table:table-cell office:value-type="float" office:value="-574.82000000000005" table:style-name="ce11">
            <text:p>-574,82</text:p>
          </table:table-cell>
          <table:table-cell office:value-type="float" office:value="0" table:style-name="ce13">
            <text:p>0,00</text:p>
          </table:table-cell>
          <table:table-cell office:value-type="float" office:value="-5829.9" table:style-name="ce12">
            <text:p>-5.829,90</text:p>
          </table:table-cell>
          <table:table-cell office:value-type="float" office:value="18542.32" table:style-name="ce10">
            <text:p>18.542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DAVIS EVARISTO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number-columns-repeated="2" table:style-name="ce9"/>
          <table:table-cell office:value-type="float" office:value="2406.33" table:style-name="ce10">
            <text:p>2.40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4.72" table:style-name="ce10">
            <text:p>13.804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31.13" table:style-name="ce12">
            <text:p>-1.631,13</text:p>
          </table:table-cell>
          <table:table-cell office:value-type="float" office:value="-1087.72" table:style-name="ce12">
            <text:p>-1.087,72</text:p>
          </table:table-cell>
          <table:table-cell office:value-type="float" office:value="0" table:style-name="ce13">
            <text:p>0,00</text:p>
          </table:table-cell>
          <table:table-cell office:value-type="float" office:value="-3547.24" table:style-name="ce12">
            <text:p>-3.547,24</text:p>
          </table:table-cell>
          <table:table-cell office:value-type="float" office:value="10257.48" table:style-name="ce10">
            <text:p>10.25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DE BARROS VANDERLEI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71.91" table:style-name="ce10">
            <text:p>2.671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54.849999999999" table:style-name="ce10">
            <text:p>16.454,85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364.27" table:style-name="ce12">
            <text:p>-2.364,27</text:p>
          </table:table-cell>
          <table:table-cell office:value-type="float" office:value="-2587.2600000000002" table:style-name="ce12">
            <text:p>-2.587,26</text:p>
          </table:table-cell>
          <table:table-cell office:value-type="float" office:value="0" table:style-name="ce13">
            <text:p>0,00</text:p>
          </table:table-cell>
          <table:table-cell office:value-type="float" office:value="-6407.05" table:style-name="ce12">
            <text:p>-6.407,05</text:p>
          </table:table-cell>
          <table:table-cell office:value-type="float" office:value="10047.799999999999" table:style-name="ce10">
            <text:p>10.047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SOUZA MUNT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109.54" table:style-name="ce10">
            <text:p>3.109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17.62" table:style-name="ce10">
            <text:p>23.417,6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092.89" table:style-name="ce12">
            <text:p>-4.092,89</text:p>
          </table:table-cell>
          <table:table-cell office:value-type="float" office:value="-3644.13" table:style-name="ce12">
            <text:p>-3.644,13</text:p>
          </table:table-cell>
          <table:table-cell office:value-type="float" office:value="0" table:style-name="ce13">
            <text:p>0,00</text:p>
          </table:table-cell>
          <table:table-cell office:value-type="float" office:value="-9242.19" table:style-name="ce12">
            <text:p>-9.242,19</text:p>
          </table:table-cell>
          <table:table-cell office:value-type="float" office:value="14175.43" table:style-name="ce10">
            <text:p>14.175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HILIPPE CORDEIRO DE BARRO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2610.99" table:style-name="ce10">
            <text:p>12.610,99</text:p>
          </table:table-cell>
          <table:table-cell table:number-columns-repeated="2" table:style-name="ce9"/>
          <table:table-cell office:value-type="float" office:value="2808.36" table:style-name="ce10">
            <text:p>2.80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19.35" table:style-name="ce10">
            <text:p>15.419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41.1" table:style-name="ce12">
            <text:p>-2.141,10</text:p>
          </table:table-cell>
          <table:table-cell office:value-type="float" office:value="-855.06" table:style-name="ce11">
            <text:p>-855,06</text:p>
          </table:table-cell>
          <table:table-cell office:value-type="float" office:value="0" table:style-name="ce13">
            <text:p>0,00</text:p>
          </table:table-cell>
          <table:table-cell office:value-type="float" office:value="-3824.55" table:style-name="ce12">
            <text:p>-3.824,55</text:p>
          </table:table-cell>
          <table:table-cell office:value-type="float" office:value="11594.8" table:style-name="ce10">
            <text:p>11.594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ONTES DE ALENCA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table:number-columns-repeated="2" table:style-name="ce9"/>
          <table:table-cell office:value-type="float" office:value="2047.38" table:style-name="ce10">
            <text:p>2.047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59.23" table:style-name="ce10">
            <text:p>15.559,23</text:p>
          </table:table-cell>
          <table:table-cell office:value-type="float" office:value="-1771.79" table:style-name="ce12">
            <text:p>-1.771,79</text:p>
          </table:table-cell>
          <table:table-cell office:value-type="float" office:value="-2254.88" table:style-name="ce12">
            <text:p>-2.254,88</text:p>
          </table:table-cell>
          <table:table-cell office:value-type="float" office:value="-1713.94" table:style-name="ce12">
            <text:p>-1.713,94</text:p>
          </table:table-cell>
          <table:table-cell office:value-type="float" office:value="0" table:style-name="ce13">
            <text:p>0,00</text:p>
          </table:table-cell>
          <table:table-cell office:value-type="float" office:value="-5740.61" table:style-name="ce12">
            <text:p>-5.740,61</text:p>
          </table:table-cell>
          <table:table-cell office:value-type="float" office:value="9818.6200000000008" table:style-name="ce10">
            <text:p>9.818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JOSÉ SANTANA CABRAL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408.71" table:style-name="ce10">
            <text:p>12.408,71</text:p>
          </table:table-cell>
          <table:table-cell table:number-columns-repeated="2" table:style-name="ce9"/>
          <table:table-cell office:value-type="float" office:value="2756.15" table:style-name="ce10">
            <text:p>2.756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64.86" table:style-name="ce10">
            <text:p>15.164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41.75" table:style-name="ce12">
            <text:p>-2.141,75</text:p>
          </table:table-cell>
          <table:table-cell office:value-type="float" office:value="-1110" table:style-name="ce12">
            <text:p>-1.110,00</text:p>
          </table:table-cell>
          <table:table-cell office:value-type="float" office:value="0" table:style-name="ce13">
            <text:p>0,00</text:p>
          </table:table-cell>
          <table:table-cell office:value-type="float" office:value="-4080.14" table:style-name="ce12">
            <text:p>-4.080,14</text:p>
          </table:table-cell>
          <table:table-cell office:value-type="float" office:value="11084.72" table:style-name="ce10">
            <text:p>11.084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PIMENTEL GOM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368.89" table:style-name="ce10">
            <text:p>19.368,89</text:p>
          </table:table-cell>
          <table:table-cell table:number-columns-repeated="2" table:style-name="ce9"/>
          <table:table-cell office:value-type="float" office:value="2754.69" table:style-name="ce10">
            <text:p>2.754,69</text:p>
          </table:table-cell>
          <table:table-cell office:value-type="float" office:value="1793.18" table:number-columns-spanned="2" table:number-rows-spanned="1" table:style-name="ce26">
            <text:p>1.793,18</text:p>
          </table:table-cell>
          <table:covered-table-cell/>
          <table:table-cell table:style-name="ce9"/>
          <table:table-cell office:value-type="float" office:value="23916.76" table:style-name="ce10">
            <text:p>23.916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65.99" table:style-name="ce12">
            <text:p>-4.565,99</text:p>
          </table:table-cell>
          <table:table-cell office:value-type="float" office:value="-1623.33" table:style-name="ce12">
            <text:p>-1.623,33</text:p>
          </table:table-cell>
          <table:table-cell office:value-type="float" office:value="0" table:style-name="ce13">
            <text:p>0,00</text:p>
          </table:table-cell>
          <table:table-cell office:value-type="float" office:value="-7017.71" table:style-name="ce12">
            <text:p>-7.017,71</text:p>
          </table:table-cell>
          <table:table-cell office:value-type="float" office:value="16899.05" table:style-name="ce10">
            <text:p>16.899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ÚLIO MÁRCIO FREITAS LIN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857.22" table:style-name="ce10">
            <text:p>5.857,22</text:p>
          </table:table-cell>
          <table:table-cell table:style-name="ce9"/>
          <table:table-cell office:value-type="float" office:value="1364.97" table:style-name="ce10">
            <text:p>1.364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20.580000000002" table:style-name="ce10">
            <text:p>18.620,58</text:p>
          </table:table-cell>
          <table:table-cell office:value-type="float" office:value="-1576.8" table:style-name="ce12">
            <text:p>-1.576,80</text:p>
          </table:table-cell>
          <table:table-cell table:style-name="ce9"/>
          <table:table-cell office:value-type="float" office:value="-4010.81" table:style-name="ce12">
            <text:p>-4.010,81</text:p>
          </table:table-cell>
          <table:table-cell office:value-type="float" office:value="0" table:style-name="ce13">
            <text:p>0,00</text:p>
          </table:table-cell>
          <table:table-cell office:value-type="float" office:value="-5587.61" table:style-name="ce12">
            <text:p>-5.587,61</text:p>
          </table:table-cell>
          <table:table-cell office:value-type="float" office:value="13032.97" table:style-name="ce10">
            <text:p>13.032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ULISSES SILVA MEL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522.75" table:style-name="ce10">
            <text:p>2.52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01.02" table:style-name="ce10">
            <text:p>22.301,02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814.21" table:style-name="ce12">
            <text:p>-3.814,21</text:p>
          </table:table-cell>
          <table:table-cell office:value-type="float" office:value="-1327.89" table:style-name="ce12">
            <text:p>-1.327,89</text:p>
          </table:table-cell>
          <table:table-cell office:value-type="float" office:value="0" table:style-name="ce13">
            <text:p>0,00</text:p>
          </table:table-cell>
          <table:table-cell office:value-type="float" office:value="-7699.62" table:style-name="ce12">
            <text:p>-7.699,62</text:p>
          </table:table-cell>
          <table:table-cell office:value-type="float" office:value="14601.4" table:style-name="ce10">
            <text:p>14.60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ÊNIO SANTOS COST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95.79" table:style-name="ce10">
            <text:p>2.39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14.02" table:style-name="ce10">
            <text:p>16.114,02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37.56" table:style-name="ce12">
            <text:p>-2.337,56</text:p>
          </table:table-cell>
          <table:table-cell office:value-type="float" office:value="-3633.33" table:style-name="ce12">
            <text:p>-3.633,33</text:p>
          </table:table-cell>
          <table:table-cell office:value-type="float" office:value="0" table:style-name="ce13">
            <text:p>0,00</text:p>
          </table:table-cell>
          <table:table-cell office:value-type="float" office:value="-7458.84" table:style-name="ce12">
            <text:p>-7.458,84</text:p>
          </table:table-cell>
          <table:table-cell office:value-type="float" office:value="8655.18" table:style-name="ce10">
            <text:p>8.655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O ROSTAN DOS SANTOS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893.17" table:style-name="ce10">
            <text:p>2.893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19" table:style-name="ce10">
            <text:p>24.119,0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57.78" table:style-name="ce12">
            <text:p>-4.057,78</text:p>
          </table:table-cell>
          <table:table-cell office:value-type="float" office:value="-1826.99" table:style-name="ce12">
            <text:p>-1.826,99</text:p>
          </table:table-cell>
          <table:table-cell office:value-type="float" office:value="0" table:style-name="ce13">
            <text:p>0,00</text:p>
          </table:table-cell>
          <table:table-cell office:value-type="float" office:value="-8624.9599999999991" table:style-name="ce12">
            <text:p>-8.624,96</text:p>
          </table:table-cell>
          <table:table-cell office:value-type="float" office:value="15494.04" table:style-name="ce10">
            <text:p>15.494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ALVES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395.67" table:style-name="ce10">
            <text:p>7.395,67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575.13" table:style-name="ce10">
            <text:p>29.575,13</text:p>
          </table:table-cell>
          <table:table-cell office:value-type="float" office:value="-3599.44" table:style-name="ce12">
            <text:p>-3.599,44</text:p>
          </table:table-cell>
          <table:table-cell office:value-type="float" office:value="-6067.53" table:style-name="ce12">
            <text:p>-6.067,53</text:p>
          </table:table-cell>
          <table:table-cell office:value-type="float" office:value="-1881" table:style-name="ce12">
            <text:p>-1.881,00</text:p>
          </table:table-cell>
          <table:table-cell office:value-type="float" office:value="0" table:style-name="ce13">
            <text:p>0,00</text:p>
          </table:table-cell>
          <table:table-cell office:value-type="float" office:value="-11547.97" table:style-name="ce12">
            <text:p>-11.547,97</text:p>
          </table:table-cell>
          <table:table-cell office:value-type="float" office:value="18027.16" table:style-name="ce10">
            <text:p>18.027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PERDIGÃO GOMES SOARES BEZER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753.22" table:style-name="ce10">
            <text:p>1.753,2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95.0500000000002" table:style-name="ce10">
            <text:p>2.49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29.95" table:style-name="ce10">
            <text:p>25.629,95</text:p>
          </table:table-cell>
          <table:table-cell office:value-type="float" office:value="-3029.47" table:style-name="ce12">
            <text:p>-3.029,47</text:p>
          </table:table-cell>
          <table:table-cell office:value-type="float" office:value="-4555.3599999999997" table:style-name="ce12">
            <text:p>-4.555,36</text:p>
          </table:table-cell>
          <table:table-cell office:value-type="float" office:value="-3515.62" table:style-name="ce12">
            <text:p>-3.515,62</text:p>
          </table:table-cell>
          <table:table-cell office:value-type="float" office:value="0" table:style-name="ce13">
            <text:p>0,00</text:p>
          </table:table-cell>
          <table:table-cell office:value-type="float" office:value="-11100.45" table:style-name="ce12">
            <text:p>-11.100,45</text:p>
          </table:table-cell>
          <table:table-cell office:value-type="float" office:value="14529.5" table:style-name="ce10">
            <text:p>14.529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ESKA RODRIGUES MEDEIROS TORRES MULLER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0844.04" table:style-name="ce10">
            <text:p>10.844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07.54" table:style-name="ce10">
            <text:p>1.607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36.63" table:style-name="ce10">
            <text:p>13.636,63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64.4899999999998" table:style-name="ce12">
            <text:p>-2.064,49</text:p>
          </table:table-cell>
          <table:table-cell office:value-type="float" office:value="-2193.64" table:style-name="ce12">
            <text:p>-2.193,64</text:p>
          </table:table-cell>
          <table:table-cell office:value-type="float" office:value="0" table:style-name="ce13">
            <text:p>0,00</text:p>
          </table:table-cell>
          <table:table-cell office:value-type="float" office:value="-5618.66" table:style-name="ce12">
            <text:p>-5.618,66</text:p>
          </table:table-cell>
          <table:table-cell office:value-type="float" office:value="8017.97" table:style-name="ce10">
            <text:p>8.017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COSTA D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AL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202.79" table:style-name="ce10">
            <text:p>2.202,79</text:p>
          </table:table-cell>
          <table:table-cell office:value-type="float" office:value="8411.01" table:style-name="ce10">
            <text:p>8.411,01</text:p>
          </table:table-cell>
          <table:table-cell office:value-type="float" office:value="4043.29" table:style-name="ce10">
            <text:p>4.043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35.43" table:style-name="ce10">
            <text:p>26.435,43</text:p>
          </table:table-cell>
          <table:table-cell office:value-type="float" office:value="-1841.39" table:style-name="ce12">
            <text:p>-1.841,39</text:p>
          </table:table-cell>
          <table:table-cell office:value-type="float" office:value="-4469.2700000000004" table:style-name="ce12">
            <text:p>-4.469,27</text:p>
          </table:table-cell>
          <table:table-cell office:value-type="float" office:value="-3930.76" table:style-name="ce12">
            <text:p>-3.930,76</text:p>
          </table:table-cell>
          <table:table-cell office:value-type="float" office:value="0" table:style-name="ce13">
            <text:p>0,00</text:p>
          </table:table-cell>
          <table:table-cell office:value-type="float" office:value="-10241.42" table:style-name="ce12">
            <text:p>-10.241,42</text:p>
          </table:table-cell>
          <table:table-cell office:value-type="float" office:value="16194.01" table:style-name="ce10">
            <text:p>16.194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MEL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224.05" table:style-name="ce10">
            <text:p>4.224,0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198.32" table:style-name="ce10">
            <text:p>3.198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62.009999999998" table:style-name="ce10">
            <text:p>20.362,01</text:p>
          </table:table-cell>
          <table:table-cell office:value-type="float" office:value="-1883.68" table:style-name="ce12">
            <text:p>-1.883,68</text:p>
          </table:table-cell>
          <table:table-cell office:value-type="float" office:value="-3228.37" table:style-name="ce12">
            <text:p>-3.228,37</text:p>
          </table:table-cell>
          <table:table-cell office:value-type="float" office:value="-4399.83" table:style-name="ce12">
            <text:p>-4.399,83</text:p>
          </table:table-cell>
          <table:table-cell office:value-type="float" office:value="0" table:style-name="ce13">
            <text:p>0,00</text:p>
          </table:table-cell>
          <table:table-cell office:value-type="float" office:value="-9511.8799999999992" table:style-name="ce12">
            <text:p>-9.511,88</text:p>
          </table:table-cell>
          <table:table-cell office:value-type="float" office:value="10850.13" table:style-name="ce10">
            <text:p>10.850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AGRA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5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755.21" table:style-name="ce10">
            <text:p>2.755,2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033.53" table:style-name="ce10">
            <text:p>32.033,53</text:p>
          </table:table-cell>
          <table:table-cell office:value-type="float" office:value="-3098.37" table:style-name="ce12">
            <text:p>-3.098,37</text:p>
          </table:table-cell>
          <table:table-cell office:value-type="float" office:value="-6440.08" table:style-name="ce12">
            <text:p>-6.440,08</text:p>
          </table:table-cell>
          <table:table-cell office:value-type="float" office:value="-5518.71" table:style-name="ce12">
            <text:p>-5.518,71</text:p>
          </table:table-cell>
          <table:table-cell office:value-type="float" office:value="0" table:style-name="ce13">
            <text:p>0,00</text:p>
          </table:table-cell>
          <table:table-cell office:value-type="float" office:value="-15057.16" table:style-name="ce12">
            <text:p>-15.057,16</text:p>
          </table:table-cell>
          <table:table-cell office:value-type="float" office:value="16976.37" table:style-name="ce10">
            <text:p>16.976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DE ALMEIDA PINTO MONTEIRO</text:p>
          </table:table-cell>
          <table:table-cell office:value-type="string" table:style-name="ce8">
            <text:p>ANALISTA JUDICIÁRIO - NÍVEL SUPERIOR A4</text:p>
          </table:table-cell>
          <table:table-cell office:value-type="string" table:style-name="ce8">
            <text:p>SETOR DE SAÚDE (SEGESP)</text:p>
          </table:table-cell>
          <table:table-cell office:value-type="float" office:value="14342.5" table:style-name="ce10">
            <text:p>14.342,50</text:p>
          </table:table-cell>
          <table:table-cell table:number-columns-repeated="2" table:style-name="ce9"/>
          <table:table-cell office:value-type="float" office:value="1820.64" table:style-name="ce10">
            <text:p>1.820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3.14" table:style-name="ce10">
            <text:p>16.163,14</text:p>
          </table:table-cell>
          <table:table-cell office:value-type="float" office:value="-1806.42" table:style-name="ce12">
            <text:p>-1.806,42</text:p>
          </table:table-cell>
          <table:table-cell office:value-type="float" office:value="-2578.06" table:style-name="ce12">
            <text:p>-2.578,0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384.4799999999996" table:style-name="ce12">
            <text:p>-4.384,48</text:p>
          </table:table-cell>
          <table:table-cell office:value-type="float" office:value="11778.66" table:style-name="ce10">
            <text:p>11.77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GARIDA SILVA DE CARVA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99.42" table:style-name="ce10">
            <text:p>2.299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28.91" table:style-name="ce10">
            <text:p>2.12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65.29" table:style-name="ce10">
            <text:p>18.265,29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99.85" table:style-name="ce12">
            <text:p>-2.999,85</text:p>
          </table:table-cell>
          <table:table-cell office:value-type="float" office:value="-2189.91" table:style-name="ce12">
            <text:p>-2.189,91</text:p>
          </table:table-cell>
          <table:table-cell office:value-type="float" office:value="0" table:style-name="ce13">
            <text:p>0,00</text:p>
          </table:table-cell>
          <table:table-cell office:value-type="float" office:value="-7066.68" table:style-name="ce12">
            <text:p>-7.066,68</text:p>
          </table:table-cell>
          <table:table-cell office:value-type="float" office:value="11198.61" table:style-name="ce10">
            <text:p>11.198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ERCENAS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PLANEJAMENTO E CONTROLE ORÇAMENTÁRIO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509.5100000000002" table:style-name="ce10">
            <text:p>2.50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4.56" table:style-name="ce10">
            <text:p>3.694,56</text:p>
          </table:table-cell>
          <table:table-cell table:number-columns-repeated="2" table:style-name="ce9"/>
          <table:table-cell office:value-type="float" office:value="-382.78" table:style-name="ce11">
            <text:p>-382,78</text:p>
          </table:table-cell>
          <table:table-cell office:value-type="float" office:value="0" table:style-name="ce13">
            <text:p>0,00</text:p>
          </table:table-cell>
          <table:table-cell office:value-type="float" office:value="-382.78" table:style-name="ce11">
            <text:p>-382,78</text:p>
          </table:table-cell>
          <table:table-cell office:value-type="float" office:value="3311.78" table:style-name="ce10">
            <text:p>3.31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499.84" table:style-name="ce10">
            <text:p>5.499,84</text:p>
          </table:table-cell>
          <table:table-cell table:number-columns-repeated="2" table:style-name="ce9"/>
          <table:table-cell office:value-type="float" office:value="230" table:style-name="ce14">
            <text:p>2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729.84" table:style-name="ce10">
            <text:p>5.729,84</text:p>
          </table:table-cell>
          <table:table-cell office:value-type="float" office:value="-283.66000000000003" table:style-name="ce11">
            <text:p>-283,66</text:p>
          </table:table-cell>
          <table:table-cell office:value-type="float" office:value="-565.09" table:style-name="ce11">
            <text:p>-565,09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3">
            <text:p>0,00</text:p>
          </table:table-cell>
          <table:table-cell office:value-type="float" office:value="-1184.5999999999999" table:style-name="ce12">
            <text:p>-1.184,60</text:p>
          </table:table-cell>
          <table:table-cell office:value-type="float" office:value="4545.24" table:style-name="ce10">
            <text:p>4.54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ÂNIA FLORÊNCIO DA COSTA CAVALCAN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229.52" table:style-name="ce10">
            <text:p>12.229,52</text:p>
          </table:table-cell>
          <table:table-cell office:value-type="float" office:value="2560.16" table:style-name="ce10">
            <text:p>2.560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3397.37" table:style-name="ce10">
            <text:p>3.39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72.099999999999" table:style-name="ce10">
            <text:p>19.372,10</text:p>
          </table:table-cell>
          <table:table-cell office:value-type="float" office:value="-1648.02" table:style-name="ce12">
            <text:p>-1.648,02</text:p>
          </table:table-cell>
          <table:table-cell office:value-type="float" office:value="-2966.21" table:style-name="ce12">
            <text:p>-2.966,21</text:p>
          </table:table-cell>
          <table:table-cell office:value-type="float" office:value="-6262.97" table:style-name="ce12">
            <text:p>-6.262,97</text:p>
          </table:table-cell>
          <table:table-cell office:value-type="float" office:value="0" table:style-name="ce13">
            <text:p>0,00</text:p>
          </table:table-cell>
          <table:table-cell office:value-type="float" office:value="-10877.2" table:style-name="ce12">
            <text:p>-10.877,20</text:p>
          </table:table-cell>
          <table:table-cell office:value-type="float" office:value="8494.9" table:style-name="ce10">
            <text:p>8.494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UZA NICÁCIO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CONTABILIDADE (SOF)</text:p>
          </table:table-cell>
          <table:table-cell office:value-type="float" office:value="19498.939999999999" table:style-name="ce10">
            <text:p>19.498,94</text:p>
          </table:table-cell>
          <table:table-cell office:value-type="float" office:value="424.33" table:style-name="ce14">
            <text:p>424,33</text:p>
          </table:table-cell>
          <table:table-cell table:style-name="ce9"/>
          <table:table-cell office:value-type="float" office:value="1906.11" table:style-name="ce10">
            <text:p>1.90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29.38" table:style-name="ce10">
            <text:p>21.829,38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3732.46" table:style-name="ce12">
            <text:p>-3.732,46</text:p>
          </table:table-cell>
          <table:table-cell office:value-type="float" office:value="-1483.32" table:style-name="ce12">
            <text:p>-1.483,32</text:p>
          </table:table-cell>
          <table:table-cell office:value-type="float" office:value="0" table:style-name="ce13">
            <text:p>0,00</text:p>
          </table:table-cell>
          <table:table-cell office:value-type="float" office:value="-8025.98" table:style-name="ce12">
            <text:p>-8.025,98</text:p>
          </table:table-cell>
          <table:table-cell office:value-type="float" office:value="13803.4" table:style-name="ce10">
            <text:p>13.803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BOMFIM LOUREIR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727.08" table:style-name="ce10">
            <text:p>7.727,08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2785.48" table:style-name="ce12">
            <text:p>-2.785,48</text:p>
          </table:table-cell>
          <table:table-cell office:value-type="float" office:value="0" table:style-name="ce13">
            <text:p>0,00</text:p>
          </table:table-cell>
          <table:table-cell office:value-type="float" office:value="-3690.51" table:style-name="ce12">
            <text:p>-3.690,51</text:p>
          </table:table-cell>
          <table:table-cell office:value-type="float" office:value="4036.57" table:style-name="ce10">
            <text:p>4.036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LÚCIA GAMA DE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38182.269999999997" table:style-name="ce10">
            <text:p>38.182,27</text:p>
          </table:table-cell>
          <table:table-cell office:value-type="float" office:value="754.25" table:style-name="ce14">
            <text:p>754,25</text:p>
          </table:table-cell>
          <table:table-cell table:style-name="ce9"/>
          <table:table-cell office:value-type="float" office:value="844.34" table:style-name="ce14">
            <text:p>844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780.86" table:style-name="ce10">
            <text:p>39.780,86</text:p>
          </table:table-cell>
          <table:table-cell office:value-type="float" office:value="-5520.72" table:style-name="ce12">
            <text:p>-5.520,72</text:p>
          </table:table-cell>
          <table:table-cell office:value-type="float" office:value="-8267.85" table:style-name="ce12">
            <text:p>-8.267,85</text:p>
          </table:table-cell>
          <table:table-cell office:value-type="float" office:value="-1272.6300000000001" table:style-name="ce12">
            <text:p>-1.272,63</text:p>
          </table:table-cell>
          <table:table-cell office:value-type="float" office:value="0" table:style-name="ce13">
            <text:p>0,00</text:p>
          </table:table-cell>
          <table:table-cell office:value-type="float" office:value="-15061.2" table:style-name="ce12">
            <text:p>-15.061,20</text:p>
          </table:table-cell>
          <table:table-cell office:value-type="float" office:value="24719.66" table:style-name="ce10">
            <text:p>24.719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CRISTINA SOB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3313.86" table:style-name="ce10">
            <text:p>3.313,86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11.67" table:style-name="ce10">
            <text:p>14.511,67</text:p>
          </table:table-cell>
          <table:table-cell office:value-type="float" office:value="-876.34" table:style-name="ce11">
            <text:p>-876,34</text:p>
          </table:table-cell>
          <table:table-cell office:value-type="float" office:value="-1891.78" table:style-name="ce12">
            <text:p>-1.891,78</text:p>
          </table:table-cell>
          <table:table-cell office:value-type="float" office:value="-4254.32" table:style-name="ce12">
            <text:p>-4.254,32</text:p>
          </table:table-cell>
          <table:table-cell office:value-type="float" office:value="0" table:style-name="ce13">
            <text:p>0,00</text:p>
          </table:table-cell>
          <table:table-cell office:value-type="float" office:value="-7022.44" table:style-name="ce12">
            <text:p>-7.022,44</text:p>
          </table:table-cell>
          <table:table-cell office:value-type="float" office:value="7489.23" table:style-name="ce10">
            <text:p>7.489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MANOEL MÁXI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590.36" table:style-name="ce10">
            <text:p>1.590,36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98.68" table:style-name="ce10">
            <text:p>16.198,68</text:p>
          </table:table-cell>
          <table:table-cell office:value-type="float" office:value="-1701.15" table:style-name="ce12">
            <text:p>-1.701,15</text:p>
          </table:table-cell>
          <table:table-cell office:value-type="float" office:value="-2204.96" table:style-name="ce12">
            <text:p>-2.204,96</text:p>
          </table:table-cell>
          <table:table-cell office:value-type="float" office:value="-1648.69" table:style-name="ce12">
            <text:p>-1.648,69</text:p>
          </table:table-cell>
          <table:table-cell office:value-type="float" office:value="0" table:style-name="ce13">
            <text:p>0,00</text:p>
          </table:table-cell>
          <table:table-cell office:value-type="float" office:value="-5554.8" table:style-name="ce12">
            <text:p>-5.554,80</text:p>
          </table:table-cell>
          <table:table-cell office:value-type="float" office:value="10643.88" table:style-name="ce10">
            <text:p>10.643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REZENDE DORE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8557.05" table:style-name="ce10">
            <text:p>18.557,05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490.91" table:style-name="ce10">
            <text:p>1.490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458.97" table:style-name="ce10">
            <text:p>28.458,97</text:p>
          </table:table-cell>
          <table:table-cell office:value-type="float" office:value="-828.39" table:style-name="ce11">
            <text:p>-828,39</text:p>
          </table:table-cell>
          <table:table-cell office:value-type="float" office:value="-5722.15" table:style-name="ce12">
            <text:p>-5.722,15</text:p>
          </table:table-cell>
          <table:table-cell office:value-type="float" office:value="-840.95" table:style-name="ce11">
            <text:p>-840,95</text:p>
          </table:table-cell>
          <table:table-cell office:value-type="float" office:value="0" table:style-name="ce13">
            <text:p>0,00</text:p>
          </table:table-cell>
          <table:table-cell office:value-type="float" office:value="-7391.49" table:style-name="ce12">
            <text:p>-7.391,49</text:p>
          </table:table-cell>
          <table:table-cell office:value-type="float" office:value="21067.48" table:style-name="ce10">
            <text:p>21.06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A MENEZES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873.32" table:style-name="ce10">
            <text:p>11.873,32</text:p>
          </table:table-cell>
          <table:table-cell office:value-type="float" office:value="551.05999999999995" table:style-name="ce14">
            <text:p>551,06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75.01" table:style-name="ce10">
            <text:p>13.175,01</text:p>
          </table:table-cell>
          <table:table-cell office:value-type="float" office:value="-779.64" table:style-name="ce11">
            <text:p>-779,64</text:p>
          </table:table-cell>
          <table:table-cell office:value-type="float" office:value="-2332.94" table:style-name="ce12">
            <text:p>-2.332,94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4686.38" table:style-name="ce12">
            <text:p>-4.686,38</text:p>
          </table:table-cell>
          <table:table-cell office:value-type="float" office:value="8488.6299999999992" table:style-name="ce10">
            <text:p>8.48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E RODRIGUES MAIA NOBRE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78.69" table:style-name="ce10">
            <text:p>11.878,69</text:p>
          </table:table-cell>
          <table:table-cell office:value-type="float" office:value="1974.29" table:style-name="ce10">
            <text:p>1.974,2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05.0500000000002" table:style-name="ce10">
            <text:p>2.50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97.919999999998" table:style-name="ce10">
            <text:p>18.297,92</text:p>
          </table:table-cell>
          <table:table-cell office:value-type="float" office:value="-1823.28" table:style-name="ce12">
            <text:p>-1.823,28</text:p>
          </table:table-cell>
          <table:table-cell office:value-type="float" office:value="-2972.28" table:style-name="ce12">
            <text:p>-2.972,28</text:p>
          </table:table-cell>
          <table:table-cell office:value-type="float" office:value="-4697.72" table:style-name="ce12">
            <text:p>-4.697,72</text:p>
          </table:table-cell>
          <table:table-cell office:value-type="float" office:value="0" table:style-name="ce13">
            <text:p>0,00</text:p>
          </table:table-cell>
          <table:table-cell office:value-type="float" office:value="-9493.2800000000007" table:style-name="ce12">
            <text:p>-9.493,28</text:p>
          </table:table-cell>
          <table:table-cell office:value-type="float" office:value="8804.64" table:style-name="ce10">
            <text:p>8.804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LDIK DA PAIXÃO MARQUES CANTANHEDE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3649.36" table:style-name="ce10">
            <text:p>3.649,36</text:p>
          </table:table-cell>
          <table:table-cell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57.83" table:style-name="ce10">
            <text:p>15.957,83</text:p>
          </table:table-cell>
          <table:table-cell office:value-type="float" office:value="-2040.89" table:style-name="ce12">
            <text:p>-2.040,89</text:p>
          </table:table-cell>
          <table:table-cell office:value-type="float" office:value="-2050.4" table:style-name="ce12">
            <text:p>-2.050,4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091.29" table:style-name="ce12">
            <text:p>-4.091,29</text:p>
          </table:table-cell>
          <table:table-cell office:value-type="float" office:value="11866.54" table:style-name="ce10">
            <text:p>11.86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A GODEIRO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919.53" table:style-name="ce10">
            <text:p>3.919,53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56.1" table:style-name="ce10">
            <text:p>23.956,10</text:p>
          </table:table-cell>
          <table:table-cell office:value-type="float" office:value="-2558.52" table:style-name="ce12">
            <text:p>-2.558,52</text:p>
          </table:table-cell>
          <table:table-cell office:value-type="float" office:value="-4808.55" table:style-name="ce12">
            <text:p>-4.808,55</text:p>
          </table:table-cell>
          <table:table-cell office:value-type="float" office:value="-2417.71" table:style-name="ce12">
            <text:p>-2.417,71</text:p>
          </table:table-cell>
          <table:table-cell office:value-type="float" office:value="0" table:style-name="ce13">
            <text:p>0,00</text:p>
          </table:table-cell>
          <table:table-cell office:value-type="float" office:value="-9784.7800000000007" table:style-name="ce12">
            <text:p>-9.784,78</text:p>
          </table:table-cell>
          <table:table-cell office:value-type="float" office:value="14171.32" table:style-name="ce10">
            <text:p>14.17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ERLÉA DA SILVA SOA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71.9" table:style-name="ce10">
            <text:p>3.671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3036.69" table:style-name="ce10">
            <text:p>3.036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909.54" table:style-name="ce10">
            <text:p>25.909,54</text:p>
          </table:table-cell>
          <table:table-cell office:value-type="float" office:value="-2103.38" table:style-name="ce12">
            <text:p>-2.103,38</text:p>
          </table:table-cell>
          <table:table-cell office:value-type="float" office:value="-4737.97" table:style-name="ce12">
            <text:p>-4.737,97</text:p>
          </table:table-cell>
          <table:table-cell office:value-type="float" office:value="-5731.61" table:style-name="ce12">
            <text:p>-5.731,61</text:p>
          </table:table-cell>
          <table:table-cell office:value-type="float" office:value="0" table:style-name="ce13">
            <text:p>0,00</text:p>
          </table:table-cell>
          <table:table-cell office:value-type="float" office:value="-12572.96" table:style-name="ce12">
            <text:p>-12.572,96</text:p>
          </table:table-cell>
          <table:table-cell office:value-type="float" office:value="13336.58" table:style-name="ce10">
            <text:p>13.336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ESSA KIEV FERNANDES ALBUQUERQUE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1461" table:style-name="ce10">
            <text:p>1.461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1" table:style-name="ce10">
            <text:p>1.461,0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461" table:style-name="ce10">
            <text:p>1.461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SHINGTON LUIZ DE FRA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office:value-type="float" office:value="1917" table:style-name="ce10">
            <text:p>1.917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49.74" table:style-name="ce10">
            <text:p>5.549,74</text:p>
          </table:table-cell>
          <table:table-cell office:value-type="float" office:value="-210.87" table:style-name="ce11">
            <text:p>-210,87</text:p>
          </table:table-cell>
          <table:table-cell office:value-type="float" office:value="-59.83" table:style-name="ce11">
            <text:p>-59,83</text:p>
          </table:table-cell>
          <table:table-cell office:value-type="float" office:value="-1926.95" table:style-name="ce12">
            <text:p>-1.926,95</text:p>
          </table:table-cell>
          <table:table-cell office:value-type="float" office:value="0" table:style-name="ce13">
            <text:p>0,00</text:p>
          </table:table-cell>
          <table:table-cell office:value-type="float" office:value="-2197.65" table:style-name="ce12">
            <text:p>-2.197,65</text:p>
          </table:table-cell>
          <table:table-cell office:value-type="float" office:value="3352.09" table:style-name="ce10">
            <text:p>3.352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BER GUIMARÃES ARARU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34.06" table:style-name="ce10">
            <text:p>3.734,06</text:p>
          </table:table-cell>
          <table:table-cell table:style-name="ce9"/>
          <table:table-cell office:value-type="float" office:value="499.68" table:style-name="ce14">
            <text:p>499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19.68" table:style-name="ce10">
            <text:p>23.519,68</text:p>
          </table:table-cell>
          <table:table-cell office:value-type="float" office:value="-2527.92" table:style-name="ce12">
            <text:p>-2.527,92</text:p>
          </table:table-cell>
          <table:table-cell table:style-name="ce9"/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3272.75" table:style-name="ce12">
            <text:p>-3.272,75</text:p>
          </table:table-cell>
          <table:table-cell office:value-type="float" office:value="20246.93" table:style-name="ce10">
            <text:p>20.246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MARCONDE PINHEIRO DE ALMEID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3860.17" table:style-name="ce10">
            <text:p>3.860,17</text:p>
          </table:table-cell>
          <table:table-cell office:value-type="float" office:value="1099.27" table:number-columns-spanned="2" table:number-rows-spanned="1" table:style-name="ce26">
            <text:p>1.099,27</text:p>
          </table:table-cell>
          <table:covered-table-cell/>
          <table:table-cell table:style-name="ce9"/>
          <table:table-cell office:value-type="float" office:value="4959.4399999999996" table:style-name="ce10">
            <text:p>4.959,44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959.4399999999996" table:style-name="ce10">
            <text:p>4.959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VASCONCELOS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20.07" table:style-name="ce10">
            <text:p>3.120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36.46" table:style-name="ce10">
            <text:p>20.036,46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3018.24" table:style-name="ce12">
            <text:p>-3.018,24</text:p>
          </table:table-cell>
          <table:table-cell office:value-type="float" office:value="-4430.37" table:style-name="ce12">
            <text:p>-4.430,37</text:p>
          </table:table-cell>
          <table:table-cell office:value-type="float" office:value="0" table:style-name="ce13">
            <text:p>0,00</text:p>
          </table:table-cell>
          <table:table-cell office:value-type="float" office:value="-9469.91" table:style-name="ce12">
            <text:p>-9.469,91</text:p>
          </table:table-cell>
          <table:table-cell office:value-type="float" office:value="10566.55" table:style-name="ce10">
            <text:p>10.56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NDELL SILVA SOAR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13026.17" table:style-name="ce10">
            <text:p>13.026,17</text:p>
          </table:table-cell>
          <table:table-cell table:number-columns-repeated="2" table:style-name="ce9"/>
          <table:table-cell office:value-type="float" office:value="3455.94" table:style-name="ce10">
            <text:p>3.455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82.11" table:style-name="ce10">
            <text:p>16.482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28.62" table:style-name="ce12">
            <text:p>-2.328,62</text:p>
          </table:table-cell>
          <table:table-cell office:value-type="float" office:value="-1643.82" table:style-name="ce12">
            <text:p>-1.643,82</text:p>
          </table:table-cell>
          <table:table-cell office:value-type="float" office:value="0" table:style-name="ce13">
            <text:p>0,00</text:p>
          </table:table-cell>
          <table:table-cell office:value-type="float" office:value="-4800.83" table:style-name="ce12">
            <text:p>-4.800,83</text:p>
          </table:table-cell>
          <table:table-cell office:value-type="float" office:value="11681.28" table:style-name="ce10">
            <text:p>11.681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RTHER JOSÉ AMARAL BORG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PAGAMENTO (SOF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table:style-name="ce9"/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62.03" table:style-name="ce10">
            <text:p>24.762,03</text:p>
          </table:table-cell>
          <table:table-cell office:value-type="float" office:value="-3309.77" table:style-name="ce12">
            <text:p>-3.309,77</text:p>
          </table:table-cell>
          <table:table-cell office:value-type="float" office:value="-4421.25" table:style-name="ce12">
            <text:p>-4.421,25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7837.81" table:style-name="ce12">
            <text:p>-7.837,81</text:p>
          </table:table-cell>
          <table:table-cell office:value-type="float" office:value="16924.22" table:style-name="ce10">
            <text:p>16.924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SLEY SIMPLÍCIO MEL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29.4" table:style-name="ce10">
            <text:p>3.629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46.42" table:style-name="ce10">
            <text:p>3.14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88.91" table:style-name="ce10">
            <text:p>26.988,91</text:p>
          </table:table-cell>
          <table:table-cell office:value-type="float" office:value="-2096.37" table:style-name="ce12">
            <text:p>-2.096,37</text:p>
          </table:table-cell>
          <table:table-cell office:value-type="float" office:value="-4902.2700000000004" table:style-name="ce12">
            <text:p>-4.902,27</text:p>
          </table:table-cell>
          <table:table-cell office:value-type="float" office:value="-3297.5" table:style-name="ce12">
            <text:p>-3.297,50</text:p>
          </table:table-cell>
          <table:table-cell office:value-type="float" office:value="0" table:style-name="ce13">
            <text:p>0,00</text:p>
          </table:table-cell>
          <table:table-cell office:value-type="float" office:value="-10296.14" table:style-name="ce12">
            <text:p>-10.296,14</text:p>
          </table:table-cell>
          <table:table-cell office:value-type="float" office:value="16692.77" table:style-name="ce10">
            <text:p>16.69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MBERGH HOLANDA BR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770.21" table:style-name="ce10">
            <text:p>1.770,21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17.759999999998" table:style-name="ce10">
            <text:p>24.917,76</text:p>
          </table:table-cell>
          <table:table-cell office:value-type="float" office:value="-3032.27" table:style-name="ce12">
            <text:p>-3.032,27</text:p>
          </table:table-cell>
          <table:table-cell office:value-type="float" office:value="-3548.33" table:style-name="ce12">
            <text:p>-3.548,33</text:p>
          </table:table-cell>
          <table:table-cell office:value-type="float" office:value="-2801.43" table:style-name="ce12">
            <text:p>-2.801,43</text:p>
          </table:table-cell>
          <table:table-cell office:value-type="float" office:value="0" table:style-name="ce13">
            <text:p>0,00</text:p>
          </table:table-cell>
          <table:table-cell office:value-type="float" office:value="-9382.0300000000007" table:style-name="ce12">
            <text:p>-9.382,03</text:p>
          </table:table-cell>
          <table:table-cell office:value-type="float" office:value="15535.73" table:style-name="ce10">
            <text:p>15.535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NY REGINA ALVES DA SILVA LOPES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7113.38" table:style-name="ce10">
            <text:p>17.113,38</text:p>
          </table:table-cell>
          <table:table-cell table:number-columns-repeated="2" table:style-name="ce9"/>
          <table:table-cell office:value-type="float" office:value="3485.88" table:style-name="ce10">
            <text:p>3.485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99.259999999998" table:style-name="ce10">
            <text:p>20.599,26</text:p>
          </table:table-cell>
          <table:table-cell office:value-type="float" office:value="-2352.0500000000002" table:style-name="ce12">
            <text:p>-2.352,05</text:p>
          </table:table-cell>
          <table:table-cell office:value-type="float" office:value="-3085.73" table:style-name="ce12">
            <text:p>-3.085,7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37.78" table:style-name="ce12">
            <text:p>-5.437,78</text:p>
          </table:table-cell>
          <table:table-cell office:value-type="float" office:value="15161.48" table:style-name="ce10">
            <text:p>15.161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SON AUGUSTO OURIVES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UN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52.96" table:style-name="ce10">
            <text:p>2.75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06.98" table:style-name="ce10">
            <text:p>15.906,98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60.98" table:style-name="ce12">
            <text:p>-2.360,98</text:p>
          </table:table-cell>
          <table:table-cell office:value-type="float" office:value="-1301.44" table:style-name="ce12">
            <text:p>-1.301,44</text:p>
          </table:table-cell>
          <table:table-cell office:value-type="float" office:value="0" table:style-name="ce13">
            <text:p>0,00</text:p>
          </table:table-cell>
          <table:table-cell office:value-type="float" office:value="-5069.75" table:style-name="ce12">
            <text:p>-5.069,75</text:p>
          </table:table-cell>
          <table:table-cell office:value-type="float" office:value="10837.23" table:style-name="ce10">
            <text:p>10.837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RA MARIA DA COSTA BARBOZA ROCHA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47.87" table:style-name="ce10">
            <text:p>1.447,8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84.99" table:style-name="ce10">
            <text:p>14.584,99</text:p>
          </table:table-cell>
          <table:table-cell office:value-type="float" office:value="-888.44" table:style-name="ce11">
            <text:p>-888,44</text:p>
          </table:table-cell>
          <table:table-cell office:value-type="float" office:value="-1908.61" table:style-name="ce12">
            <text:p>-1.908,61</text:p>
          </table:table-cell>
          <table:table-cell office:value-type="float" office:value="-5861.94" table:style-name="ce12">
            <text:p>-5.861,94</text:p>
          </table:table-cell>
          <table:table-cell office:value-type="float" office:value="0" table:style-name="ce13">
            <text:p>0,00</text:p>
          </table:table-cell>
          <table:table-cell office:value-type="float" office:value="-8658.99" table:style-name="ce12">
            <text:p>-8.658,99</text:p>
          </table:table-cell>
          <table:table-cell office:value-type="float" office:value="5926" table:style-name="ce10">
            <text:p>5.92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SMIN BARBOSA FONTES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81.08" table:style-name="ce10">
            <text:p>5.681,08</text:p>
          </table:table-cell>
          <table:table-cell office:value-type="float" office:value="-309.94" table:style-name="ce11">
            <text:p>-309,94</text:p>
          </table:table-cell>
          <table:table-cell office:value-type="float" office:value="-607.70000000000005" table:style-name="ce11">
            <text:p>-607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917.64" table:style-name="ce11">
            <text:p>-917,64</text:p>
          </table:table-cell>
          <table:table-cell office:value-type="float" office:value="4763.4399999999996" table:style-name="ce10">
            <text:p>4.76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LANDA ARAUJO ALVES BALBIN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212" table:style-name="ce10">
            <text:p>1.212,0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54.3499999999999" table:style-name="ce10">
            <text:p>1.254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98.7299999999996" table:style-name="ce10">
            <text:p>4.698,73</text:p>
          </table:table-cell>
          <table:table-cell office:value-type="float" office:value="-169.68" table:style-name="ce11">
            <text:p>-169,68</text:p>
          </table:table-cell>
          <table:table-cell office:value-type="float" office:value="-136.41" table:style-name="ce11">
            <text:p>-136,4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6.08999999999997" table:style-name="ce11">
            <text:p>-306,09</text:p>
          </table:table-cell>
          <table:table-cell office:value-type="float" office:value="4392.6400000000003" table:style-name="ce10">
            <text:p>4.392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NALDO CARLOS ESTEVÃO DA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3559.34" table:style-name="ce10">
            <text:p>13.559,34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7.66" table:style-name="ce10">
            <text:p>19.177,66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2693.82" table:style-name="ce12">
            <text:p>-2.693,82</text:p>
          </table:table-cell>
          <table:table-cell office:value-type="float" office:value="-2084.88" table:style-name="ce12">
            <text:p>-2.084,88</text:p>
          </table:table-cell>
          <table:table-cell office:value-type="float" office:value="0" table:style-name="ce13">
            <text:p>0,00</text:p>
          </table:table-cell>
          <table:table-cell office:value-type="float" office:value="-6815.67" table:style-name="ce12">
            <text:p>-6.815,67</text:p>
          </table:table-cell>
          <table:table-cell office:value-type="float" office:value="12361.99" table:style-name="ce10">
            <text:p>12.361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ILDA CARDOS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5.68" table:style-name="ce10">
            <text:p>1.935,68</text:p>
          </table:table-cell>
          <table:table-cell table:number-columns-repeated="2"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111.8699999999999" table:style-name="ce12">
            <text:p>-1.111,87</text:p>
          </table:table-cell>
          <table:table-cell office:value-type="float" office:value="823.81" table:style-name="ce14">
            <text:p>823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NELI MALTA PRAT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56.4799999999996" table:style-name="ce10">
            <text:p>4.256,4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923.48" table:style-name="ce12">
            <text:p>-1.923,48</text:p>
          </table:table-cell>
          <table:table-cell office:value-type="float" office:value="0" table:style-name="ce13">
            <text:p>0,00</text:p>
          </table:table-cell>
          <table:table-cell office:value-type="float" office:value="-1948.11" table:style-name="ce12">
            <text:p>-1.948,11</text:p>
          </table:table-cell>
          <table:table-cell office:value-type="float" office:value="2308.37" table:style-name="ce10">
            <text:p>2.308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ENAIDE MONTE SOARES DE OLIVEIRA RAM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247.99" table:style-name="ce10">
            <text:p>11.247,99</text:p>
          </table:table-cell>
          <table:table-cell office:value-type="float" office:value="12532.19" table:style-name="ce10">
            <text:p>12.532,19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17.79" table:style-name="ce10">
            <text:p>25.317,79</text:p>
          </table:table-cell>
          <table:table-cell office:value-type="float" office:value="-2653.35" table:style-name="ce12">
            <text:p>-2.653,35</text:p>
          </table:table-cell>
          <table:table-cell office:value-type="float" office:value="-4416.92" table:style-name="ce12">
            <text:p>-4.416,92</text:p>
          </table:table-cell>
          <table:table-cell office:value-type="float" office:value="-2932.04" table:style-name="ce12">
            <text:p>-2.932,04</text:p>
          </table:table-cell>
          <table:table-cell office:value-type="float" office:value="0" table:style-name="ce13">
            <text:p>0,00</text:p>
          </table:table-cell>
          <table:table-cell office:value-type="float" office:value="-10002.31" table:style-name="ce12">
            <text:p>-10.002,31</text:p>
          </table:table-cell>
          <table:table-cell office:value-type="float" office:value="15315.48" table:style-name="ce10">
            <text:p>15.315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ULEIDE ALVES DOS SANTO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7904.03" table:style-name="ce10">
            <text:p>17.904,03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66.759999999998" table:style-name="ce10">
            <text:p>18.666,76</text:p>
          </table:table-cell>
          <table:table-cell office:value-type="float" office:value="-1683.78" table:style-name="ce12">
            <text:p>-1.683,78</text:p>
          </table:table-cell>
          <table:table-cell office:value-type="float" office:value="-3067.61" table:style-name="ce12">
            <text:p>-3.067,61</text:p>
          </table:table-cell>
          <table:table-cell office:value-type="float" office:value="-1782.33" table:style-name="ce12">
            <text:p>-1.782,33</text:p>
          </table:table-cell>
          <table:table-cell office:value-type="float" office:value="0" table:style-name="ce13">
            <text:p>0,00</text:p>
          </table:table-cell>
          <table:table-cell office:value-type="float" office:value="-6533.72" table:style-name="ce12">
            <text:p>-6.533,72</text:p>
          </table:table-cell>
          <table:table-cell office:value-type="float" office:value="12133.04" table:style-name="ce10">
            <text:p>12.133,04</text:p>
          </table:table-cell>
          <table:table-cell table:number-columns-repeated="2" table:style-name="ce9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28">
            <text:p>TOTAL</text:p>
          </table:table-cell>
          <table:covered-table-cell table:number-columns-repeated="2"/>
          <table:table-cell office:value-type="float" office:value="9687588.6999999993" table:style-name="ce16">
            <text:p>9.687.588,70</text:p>
          </table:table-cell>
          <table:table-cell office:value-type="float" office:value="1243815.1000000001" table:style-name="ce16">
            <text:p>1.243.815,10</text:p>
          </table:table-cell>
          <table:table-cell office:value-type="float" office:value="2833742.88" table:style-name="ce16">
            <text:p>2.833.742,88</text:p>
          </table:table-cell>
          <table:table-cell office:value-type="float" office:value="1626691.41" table:style-name="ce16">
            <text:p>1.626.691,41</text:p>
          </table:table-cell>
          <table:table-cell office:value-type="float" office:value="332690.67" table:number-columns-spanned="2" table:number-rows-spanned="1" table:style-name="ce29">
            <text:p>332.690,67</text:p>
          </table:table-cell>
          <table:covered-table-cell/>
          <table:table-cell office:value-type="float" office:value="78285.55" table:style-name="ce16">
            <text:p>78.285,55</text:p>
          </table:table-cell>
          <table:table-cell office:value-type="float" office:value="15802814.310000001" table:style-name="ce16">
            <text:p>15.802.814,31</text:p>
          </table:table-cell>
          <table:table-cell office:value-type="float" office:value="-1391020.81" table:style-name="ce17">
            <text:p>-1.391.020,81</text:p>
          </table:table-cell>
          <table:table-cell office:value-type="float" office:value="-2518904.44" table:style-name="ce17">
            <text:p>-2.518.904,44</text:p>
          </table:table-cell>
          <table:table-cell office:value-type="float" office:value="-1940430.47" table:style-name="ce17">
            <text:p>-1.940.430,47</text:p>
          </table:table-cell>
          <table:table-cell office:value-type="float" office:value="-68830.11" table:style-name="ce17">
            <text:p>-68.830,11</text:p>
          </table:table-cell>
          <table:table-cell office:value-type="float" office:value="-5919185.8300000001" table:style-name="ce17">
            <text:p>-5.919.185,83</text:p>
          </table:table-cell>
          <table:table-cell office:value-type="float" office:value="9883628.4800000004" table:style-name="ce16">
            <text:p>9.883.628,48</text:p>
          </table:table-cell>
          <table:table-cell office:value-type="float" office:value="0" table:style-name="ce18">
            <text:p>0,00</text:p>
          </table:table-cell>
          <table:table-cell office:value-type="float" office:value="0" table:style-name="ce18">
            <text:p>0,00</text:p>
          </table:table-cell>
          <table:table-cell table:number-columns-repeated="16365"/>
        </table:table-row>
        <table:table-row table:style-name="ro2">
          <table:table-cell office:value-type="string" table:style-name="ce19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] V.P.N.I., Adicional por tempo de serviço, quintos, décimos e vantagens decorrentes de sentença judicial ou extensão administrativa, abono de permanênci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 text:c="2"/>[v] Gratificações de qualquer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] Total dos rendimentos pag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1 Total dos descontos efetuad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2 Rendimento líquido após os descontos referidos nos itens anteriores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/>
        </table:table-row>
        <table:table-row table:number-rows-repeated="104774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/>
    </number:number-style>
    <number:number-style style:name="N36">
      <number:number number:decimal-places="2" number:min-integer-digits="1"/>
      <style:map style:condition="value()&gt;=0" style:apply-style-name="N36P0"/>
    </number:number-style>
    <number:number-style style:name="N37P0">
      <number:number number:decimal-places="2" number:min-integer-digits="1" number:grouping="true"/>
    </number:number-style>
    <number:number-style style:name="N37">
      <number:number number:decimal-places="2" number:min-integer-digits="1" number:grouping="true"/>
      <style:map style:condition="value()&gt;=0" style:apply-style-name="N37P0"/>
    </number:number-style>
    <number:number-style style:name="N38">
      <style:text-properties fo:color="#FF0000"/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3-01-05T00:47:57Z</meta:creation-date>
    <dc:date>2023-01-04T23:48:39Z</dc:date>
    <meta:editing-duration>PT0S</meta:editing-duration>
  </office:meta>
</office:document-meta>
</file>