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1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2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3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5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6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7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fo:border="thin solid #000000" fo:background-color="transparent"/>
    </style:style>
    <style:style style:name="ce26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7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29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3.889375cm"/>
    </style:style>
    <style:style style:name="co2" style:family="table-column">
      <style:table-column-properties fo:break-before="auto" style:column-width="3.30729166666667cm"/>
    </style:style>
    <style:style style:name="co3" style:family="table-column">
      <style:table-column-properties fo:break-before="auto" style:column-width="4.23333333333333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1.08479166666667cm"/>
    </style:style>
    <style:style style:name="co6" style:family="table-column">
      <style:table-column-properties fo:break-before="auto" style:column-width="1.48166666666667cm"/>
    </style:style>
    <style:style style:name="co7" style:family="table-column">
      <style:table-column-properties fo:break-before="auto" style:column-width="0.529166666666667cm"/>
    </style:style>
    <style:style style:name="co8" style:family="table-column">
      <style:table-column-properties fo:break-before="auto" style:column-width="1.666875cm"/>
    </style:style>
    <style:style style:name="co9" style:family="table-column">
      <style:table-column-properties fo:break-before="auto" style:column-width="1.27cm"/>
    </style:style>
    <style:style style:name="co10" style:family="table-column">
      <style:table-column-properties fo:break-before="auto" style:column-width="0.926041666666667cm"/>
    </style:style>
    <style:style style:name="co11" style:family="table-column">
      <style:table-column-properties fo:break-before="auto" style:column-width="0.185208333333333cm"/>
    </style:style>
    <style:style style:name="ro1" style:family="table-row">
      <style:table-row-properties style:row-height="8.1pt" style:use-optimal-row-height="false" fo:break-before="auto"/>
    </style:style>
    <style:style style:name="ro2" style:family="table-row">
      <style:table-row-properties style:row-height="5.1pt" style:use-optimal-row-height="false" fo:break-before="auto"/>
    </style:style>
    <style:style style:name="ro3" style:family="table-row">
      <style:table-row-properties style:row-height="29.1pt" style:use-optimal-row-height="false" fo:break-before="auto"/>
    </style:style>
    <style:style style:name="ro4" style:family="table-row">
      <style:table-row-properties style:row-height="15.9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Table_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2" table:default-cell-style-name="ce3"/>
        <table:table-column table:style-name="co7" table:default-cell-style-name="ce3"/>
        <table:table-column table:style-name="co5" table:default-cell-style-name="ce3"/>
        <table:table-column table:style-name="co8" table:default-cell-style-name="ce3"/>
        <table:table-column table:style-name="co5" table:number-columns-repeated="2" table:default-cell-style-name="ce3"/>
        <table:table-column table:style-name="co9" table:default-cell-style-name="ce3"/>
        <table:table-column table:style-name="co5" table:number-columns-repeated="2" table:default-cell-style-name="ce3"/>
        <table:table-column table:style-name="co10" table:default-cell-style-name="ce3"/>
        <table:table-column table:style-name="co5" table:number-columns-repeated="3" table:default-cell-style-name="ce3"/>
        <table:table-column table:style-name="co11" table:default-cell-style-name="ce3"/>
        <table:table-column table:style-name="co6" table:number-columns-repeated="16364" table:default-cell-style-name="ce3"/>
        <table:table-row table:style-name="ro1">
          <table:table-cell office:value-type="string" table:style-name="ce2">
            <text:p>Detalhamento da folha de pagamento de pessoal – Resolução CNJ nº 102 de 15/12/2009 e Resolução CNJ Nº 215 de 16/12/2015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2">
            <text:p>SETEMBRO DE 2022</text:p>
          </table:table-cell>
          <table:table-cell table:number-columns-repeated="16383" table:style-name="ce3"/>
        </table:table-row>
        <table:table-row table:style-name="ro2">
          <table:table-cell office:value-type="string" table:number-columns-spanned="1" table:number-rows-spanned="2" table:style-name="ce20">
            <text:p>Nome</text:p>
          </table:table-cell>
          <table:table-cell office:value-type="string" table:number-columns-spanned="1" table:number-rows-spanned="2" table:style-name="ce20">
            <text:p>CARGO</text:p>
          </table:table-cell>
          <table:table-cell office:value-type="string" table:number-columns-spanned="1" table:number-rows-spanned="2" table:style-name="ce20">
            <text:p>LOTAÇÃO</text:p>
          </table:table-cell>
          <table:table-cell office:value-type="string" table:number-columns-spanned="8" table:number-rows-spanned="1" table:style-name="ce21">
            <text:p>RENDIMENTOS</text:p>
          </table:table-cell>
          <table:covered-table-cell table:number-columns-repeated="7"/>
          <table:table-cell office:value-type="string" table:number-columns-spanned="5" table:number-rows-spanned="1" table:style-name="ce21">
            <text:p>DESCONTOS</text:p>
          </table:table-cell>
          <table:covered-table-cell table:number-columns-repeated="4"/>
          <table:table-cell office:value-type="string" table:number-columns-spanned="1" table:number-rows-spanned="2" table:style-name="ce22">
            <text:p><text:span text:style-name="T1">Rendimento Líquido</text:span><text:span text:style-name="T1"/></text:p>
            <text:p><text:span text:style-name="T1">12</text:span></text:p>
          </table:table-cell>
          <table:table-cell office:value-type="string" table:number-columns-spanned="1" table:number-rows-spanned="2" table:style-name="ce22">
            <text:p><text:span text:style-name="T1">Remuneração do Órgão de origem</text:span><text:span text:style-name="T1"/></text:p>
            <text:p><text:span text:style-name="T1">13</text:span></text:p>
          </table:table-cell>
          <table:table-cell office:value-type="string" table:number-columns-spanned="1" table:number-rows-spanned="2" table:style-name="ce23">
            <text:p>Diárias 14</text:p>
          </table:table-cell>
          <table:table-cell table:number-columns-repeated="16365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<text:span text:style-name="T1">Remuneração Paradigma</text:span><text:span text:style-name="T1"/></text:p>
            <text:p><text:span text:style-name="T1">(I)</text:span></text:p>
          </table:table-cell>
          <table:table-cell office:value-type="string" table:style-name="ce4">
            <text:p>Vantagens Pessoais (II)</text:p>
          </table:table-cell>
          <table:table-cell office:value-type="string" table:style-name="ce4">
            <text:p>Subsídio, Diferença de Subsídio, Função de confiança ou Cargo em comissão</text:p>
          </table:table-cell>
          <table:table-cell office:value-type="string" table:style-name="ce6">
            <text:p>Indenizações (III)</text:p>
          </table:table-cell>
          <table:table-cell office:value-type="string" table:number-columns-spanned="2" table:number-rows-spanned="1" table:style-name="ce24">
            <text:p>Vantagens <text:s/>Eventuais (IV)</text:p>
          </table:table-cell>
          <table:covered-table-cell/>
          <table:table-cell office:value-type="string" table:style-name="ce6">
            <text:p>Gratificações (V)</text:p>
          </table:table-cell>
          <table:table-cell office:value-type="string" table:style-name="ce7">
            <text:p>Total do Crédito (VI)</text:p>
          </table:table-cell>
          <table:table-cell office:value-type="string" table:style-name="ce5">
            <text:p><text:span text:style-name="T1">Previdência Pública</text:span><text:span text:style-name="T1"/></text:p>
            <text:p><text:span text:style-name="T1">(VII)</text:span></text:p>
          </table:table-cell>
          <table:table-cell office:value-type="string" table:style-name="ce6">
            <text:p>Imposto de Renda (VIII)</text:p>
          </table:table-cell>
          <table:table-cell office:value-type="string" table:style-name="ce4">
            <text:p>Descontos Diversos (IX)</text:p>
          </table:table-cell>
          <table:table-cell office:value-type="string" table:style-name="ce4">
            <text:p>Retenção por Teto Constitucional (X)</text:p>
          </table:table-cell>
          <table:table-cell office:value-type="string" table:style-name="ce7">
            <text:p>Total do Desconto 11</text:p>
          </table:table-cell>
          <table:covered-table-cell/>
          <table:covered-table-cell/>
          <table:covered-table-cell/>
          <table:table-cell table:number-columns-repeated="16365"/>
        </table:table-row>
        <table:table-row table:style-name="ro4">
          <table:table-cell office:value-type="string" table:style-name="ce8">
            <text:p>ADRIANA MARIA CÂMARA DE OLIVEIR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UNIÃO DOS PALMARE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894.77" table:style-name="ce10">
            <text:p>1.894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583.879999999997" table:style-name="ce10">
            <text:p>35.583,88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67.34" table:style-name="ce12">
            <text:p>-8.167,34</text:p>
          </table:table-cell>
          <table:table-cell office:value-type="float" office:value="-3189.22" table:style-name="ce12">
            <text:p>-3.189,22</text:p>
          </table:table-cell>
          <table:table-cell office:value-type="float" office:value="0" table:style-name="ce13">
            <text:p>0,00</text:p>
          </table:table-cell>
          <table:table-cell office:value-type="float" office:value="-12184.95" table:style-name="ce12">
            <text:p>-12.184,95</text:p>
          </table:table-cell>
          <table:table-cell office:value-type="float" office:value="23398.93" table:style-name="ce10">
            <text:p>23.398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AN DA SILVA ESTEVE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7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3672.96" table:style-name="ce10">
            <text:p>3.672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362.07" table:style-name="ce10">
            <text:p>37.362,07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766.91" table:style-name="ce12">
            <text:p>-6.766,91</text:p>
          </table:table-cell>
          <table:table-cell office:value-type="float" office:value="-2544.98" table:style-name="ce12">
            <text:p>-2.544,98</text:p>
          </table:table-cell>
          <table:table-cell office:value-type="float" office:value="0" table:style-name="ce13">
            <text:p>0,00</text:p>
          </table:table-cell>
          <table:table-cell office:value-type="float" office:value="-14663.99" table:style-name="ce12">
            <text:p>-14.663,99</text:p>
          </table:table-cell>
          <table:table-cell office:value-type="float" office:value="22698.080000000002" table:style-name="ce10">
            <text:p>22.698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INO PLÁCIDO NETO JÚNIOR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SÃO MIGUEL DOS CAMPO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214.37" table:style-name="ce10">
            <text:p>2.214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903.480000000003" table:style-name="ce10">
            <text:p>35.903,48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5690.56" table:style-name="ce12">
            <text:p>-5.690,56</text:p>
          </table:table-cell>
          <table:table-cell office:value-type="float" office:value="-2253.65" table:style-name="ce12">
            <text:p>-2.253,65</text:p>
          </table:table-cell>
          <table:table-cell office:value-type="float" office:value="0" table:style-name="ce13">
            <text:p>0,00</text:p>
          </table:table-cell>
          <table:table-cell office:value-type="float" office:value="-13296.31" table:style-name="ce12">
            <text:p>-13.296,31</text:p>
          </table:table-cell>
          <table:table-cell office:value-type="float" office:value="22607.17" table:style-name="ce10">
            <text:p>22.607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DA DE BARROS ARAÚJO CABÚ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9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3288.46" table:style-name="ce10">
            <text:p>3.288,46</text:p>
          </table:table-cell>
          <table:table-cell office:value-type="float" office:value="972.35" table:number-columns-spanned="2" table:number-rows-spanned="1" table:style-name="ce26">
            <text:p>972,35</text:p>
          </table:table-cell>
          <table:covered-table-cell/>
          <table:table-cell office:value-type="float" office:value="6363.5" table:style-name="ce10">
            <text:p>6.363,50</text:p>
          </table:table-cell>
          <table:table-cell office:value-type="float" office:value="44313.42" table:style-name="ce10">
            <text:p>44.313,42</text:p>
          </table:table-cell>
          <table:table-cell office:value-type="float" office:value="-828.39" table:style-name="ce11">
            <text:p>-828,39</text:p>
          </table:table-cell>
          <table:table-cell office:value-type="float" office:value="-9552.08" table:style-name="ce12">
            <text:p>-9.552,08</text:p>
          </table:table-cell>
          <table:table-cell office:value-type="float" office:value="-2269.46" table:style-name="ce12">
            <text:p>-2.269,46</text:p>
          </table:table-cell>
          <table:table-cell office:value-type="float" office:value="-1731.64" table:style-name="ce12">
            <text:p>-1.731,64</text:p>
          </table:table-cell>
          <table:table-cell office:value-type="float" office:value="-14381.57" table:style-name="ce12">
            <text:p>-14.381,57</text:p>
          </table:table-cell>
          <table:table-cell office:value-type="float" office:value="29931.85" table:style-name="ce10">
            <text:p>29.931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ONSO CAVALCANTE DE ALBUQUERQUE FILH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0ª VARA DO TRABALHO DE MACEIÓ/AL</text:p>
          </table:table-cell>
          <table:table-cell table:style-name="ce9"/>
          <table:table-cell office:value-type="float" office:value="828.39" table:style-name="ce14">
            <text:p>828,39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6394.62" table:style-name="ce10">
            <text:p>6.394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912.120000000003" table:style-name="ce10">
            <text:p>40.912,12</text:p>
          </table:table-cell>
          <table:table-cell office:value-type="float" office:value="-828.39" table:style-name="ce11">
            <text:p>-828,39</text:p>
          </table:table-cell>
          <table:table-cell office:value-type="float" office:value="-7485.28" table:style-name="ce12">
            <text:p>-7.485,28</text:p>
          </table:table-cell>
          <table:table-cell office:value-type="float" office:value="-5972.94" table:style-name="ce12">
            <text:p>-5.972,94</text:p>
          </table:table-cell>
          <table:table-cell office:value-type="float" office:value="0" table:style-name="ce13">
            <text:p>0,00</text:p>
          </table:table-cell>
          <table:table-cell office:value-type="float" office:value="-14286.61" table:style-name="ce12">
            <text:p>-14.286,61</text:p>
          </table:table-cell>
          <table:table-cell office:value-type="float" office:value="26625.51" table:style-name="ce10">
            <text:p>26.625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RISTINA MAGALHÃES BARBOS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5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3528.25" table:style-name="ce10">
            <text:p>3.528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217.360000000001" table:style-name="ce10">
            <text:p>37.217,36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871.18" table:style-name="ce12">
            <text:p>-6.871,18</text:p>
          </table:table-cell>
          <table:table-cell office:value-type="float" office:value="-5442.4" table:style-name="ce12">
            <text:p>-5.442,40</text:p>
          </table:table-cell>
          <table:table-cell office:value-type="float" office:value="0" table:style-name="ce13">
            <text:p>0,00</text:p>
          </table:table-cell>
          <table:table-cell office:value-type="float" office:value="-17665.68" table:style-name="ce12">
            <text:p>-17.665,68</text:p>
          </table:table-cell>
          <table:table-cell office:value-type="float" office:value="19551.68" table:style-name="ce10">
            <text:p>19.551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UISA DE MORAIS AMORIM FIGUEIRED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4423.57" table:style-name="ce10">
            <text:p>4.423,57</text:p>
          </table:table-cell>
          <table:table-cell office:value-type="float" office:value="1684.46" table:number-columns-spanned="2" table:number-rows-spanned="1" table:style-name="ce27">
            <text:p>1.684,46</text:p>
          </table:table-cell>
          <table:covered-table-cell/>
          <table:table-cell table:style-name="ce9"/>
          <table:table-cell office:value-type="float" office:value="38112.68" table:style-name="ce10">
            <text:p>38.112,68</text:p>
          </table:table-cell>
          <table:table-cell office:value-type="float" office:value="-828.39" table:style-name="ce11">
            <text:p>-828,39</text:p>
          </table:table-cell>
          <table:table-cell office:value-type="float" office:value="-8010.93" table:style-name="ce12">
            <text:p>-8.010,93</text:p>
          </table:table-cell>
          <table:table-cell office:value-type="float" office:value="-6350.94" table:style-name="ce12">
            <text:p>-6.350,94</text:p>
          </table:table-cell>
          <table:table-cell office:value-type="float" office:value="0" table:style-name="ce13">
            <text:p>0,00</text:p>
          </table:table-cell>
          <table:table-cell office:value-type="float" office:value="-15190.26" table:style-name="ce12">
            <text:p>-15.190,26</text:p>
          </table:table-cell>
          <table:table-cell office:value-type="float" office:value="22922.42" table:style-name="ce10">
            <text:p>22.922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OLÍMPIA CELSO DE MIRANDA SEVE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0" table:style-name="ce13">
            <text:p>0,00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ANTONIO GALINDO SOBRAL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5061.7" table:style-name="ce10">
            <text:p>5.061,70</text:p>
          </table:table-cell>
          <table:table-cell office:value-type="float" office:value="1684.46" table:number-columns-spanned="2" table:number-rows-spanned="1" table:style-name="ce27">
            <text:p>1.684,46</text:p>
          </table:table-cell>
          <table:covered-table-cell/>
          <table:table-cell table:style-name="ce9"/>
          <table:table-cell office:value-type="float" office:value="38750.81" table:style-name="ce10">
            <text:p>38.750,81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36.97" table:style-name="ce12">
            <text:p>-7.336,97</text:p>
          </table:table-cell>
          <table:table-cell office:value-type="float" office:value="-5240.9399999999996" table:style-name="ce12">
            <text:p>-5.240,94</text:p>
          </table:table-cell>
          <table:table-cell office:value-type="float" office:value="0" table:style-name="ce13">
            <text:p>0,00</text:p>
          </table:table-cell>
          <table:table-cell office:value-type="float" office:value="-13406.3" table:style-name="ce12">
            <text:p>-13.406,30</text:p>
          </table:table-cell>
          <table:table-cell office:value-type="float" office:value="25344.51" table:style-name="ce10">
            <text:p>25.344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NE HELENA FISCHER INOJOS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A DESEMBARGADORA ANNE HELENA FISCHER I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3868.44" table:style-name="ce10">
            <text:p>3.868,44</text:p>
          </table:table-cell>
          <table:table-cell table:number-columns-spanned="2" table:number-rows-spanned="1" table:style-name="ce25"/>
          <table:covered-table-cell/>
          <table:table-cell office:value-type="float" office:value="12214.76" table:style-name="ce10">
            <text:p>12.214,76</text:p>
          </table:table-cell>
          <table:table-cell office:value-type="float" office:value="57234.41" table:style-name="ce10">
            <text:p>57.234,41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9936.2999999999993" table:style-name="ce12">
            <text:p>-9.936,30</text:p>
          </table:table-cell>
          <table:table-cell office:value-type="float" office:value="-4072.21" table:style-name="ce12">
            <text:p>-4.072,21</text:p>
          </table:table-cell>
          <table:table-cell office:value-type="float" office:value="-8383.66" table:style-name="ce12">
            <text:p>-8.383,66</text:p>
          </table:table-cell>
          <table:table-cell office:value-type="float" office:value="-28081.16" table:style-name="ce12">
            <text:p>-28.081,16</text:p>
          </table:table-cell>
          <table:table-cell office:value-type="float" office:value="29153.25" table:style-name="ce10">
            <text:p>29.153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ADRUALDO ALCOFORADO CATÃO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ANTÔNIO ADRUALDO A. C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512.25" table:style-name="ce10">
            <text:p>35.512,25</text:p>
          </table:table-cell>
          <table:table-cell office:value-type="float" office:value="3904.79" table:style-name="ce10">
            <text:p>3.904,79</text:p>
          </table:table-cell>
          <table:table-cell table:number-columns-spanned="2" table:number-rows-spanned="1" table:style-name="ce25"/>
          <table:covered-table-cell/>
          <table:table-cell office:value-type="float" office:value="3781.07" table:style-name="ce10">
            <text:p>3.781,07</text:p>
          </table:table-cell>
          <table:table-cell office:value-type="float" office:value="48887.1" table:style-name="ce10">
            <text:p>48.887,10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9950.06" table:style-name="ce12">
            <text:p>-9.950,06</text:p>
          </table:table-cell>
          <table:table-cell office:value-type="float" office:value="-4830.8500000000004" table:style-name="ce12">
            <text:p>-4.830,85</text:p>
          </table:table-cell>
          <table:table-cell office:value-type="float" office:value="-8383.66" table:style-name="ce12">
            <text:p>-8.383,66</text:p>
          </table:table-cell>
          <table:table-cell office:value-type="float" office:value="-28853.56" table:style-name="ce12">
            <text:p>-28.853,56</text:p>
          </table:table-cell>
          <table:table-cell office:value-type="float" office:value="20033.54" table:style-name="ce10">
            <text:p>20.033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CARLOS DUARTE DE FIGUEREDO CAMP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1573.47" table:style-name="ce10">
            <text:p>1.573,47</text:p>
          </table:table-cell>
          <table:table-cell office:value-type="float" office:value="1684.46" table:number-columns-spanned="2" table:number-rows-spanned="1" table:style-name="ce27">
            <text:p>1.684,46</text:p>
          </table:table-cell>
          <table:covered-table-cell/>
          <table:table-cell table:style-name="ce9"/>
          <table:table-cell office:value-type="float" office:value="35262.58" table:style-name="ce10">
            <text:p>35.262,58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923.32" table:style-name="ce12">
            <text:p>-6.923,32</text:p>
          </table:table-cell>
          <table:table-cell office:value-type="float" office:value="-892.57" table:style-name="ce11">
            <text:p>-892,57</text:p>
          </table:table-cell>
          <table:table-cell office:value-type="float" office:value="0" table:style-name="ce13">
            <text:p>0,00</text:p>
          </table:table-cell>
          <table:table-cell office:value-type="float" office:value="-13167.99" table:style-name="ce12">
            <text:p>-13.167,99</text:p>
          </table:table-cell>
          <table:table-cell office:value-type="float" office:value="22094.59" table:style-name="ce10">
            <text:p>22.094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MANDO SILVA PINTO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2994.71" table:style-name="ce10">
            <text:p>2.994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683.82" table:style-name="ce10">
            <text:p>36.683,82</text:p>
          </table:table-cell>
          <table:table-cell office:value-type="float" office:value="-4523.71" table:style-name="ce12">
            <text:p>-4.523,71</text:p>
          </table:table-cell>
          <table:table-cell table:style-name="ce9"/>
          <table:table-cell office:value-type="float" office:value="-3179.36" table:style-name="ce12">
            <text:p>-3.179,36</text:p>
          </table:table-cell>
          <table:table-cell office:value-type="float" office:value="0" table:style-name="ce13">
            <text:p>0,00</text:p>
          </table:table-cell>
          <table:table-cell office:value-type="float" office:value="-7703.07" table:style-name="ce12">
            <text:p>-7.703,07</text:p>
          </table:table-cell>
          <table:table-cell office:value-type="float" office:value="28980.75" table:style-name="ce10">
            <text:p>28.980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IANCA TENÓRIO CALAÇ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3482.31" table:style-name="ce10">
            <text:p>3.482,31</text:p>
          </table:table-cell>
          <table:table-cell office:value-type="float" office:value="26202.639999999999" table:number-columns-spanned="2" table:number-rows-spanned="1" table:style-name="ce27">
            <text:p>26.202,64</text:p>
          </table:table-cell>
          <table:covered-table-cell/>
          <table:table-cell table:style-name="ce9"/>
          <table:table-cell office:value-type="float" office:value="63374.06" table:style-name="ce10">
            <text:p>63.374,06</text:p>
          </table:table-cell>
          <table:table-cell office:value-type="float" office:value="-828.39" table:style-name="ce11">
            <text:p>-828,39</text:p>
          </table:table-cell>
          <table:table-cell office:value-type="float" office:value="-9702.09" table:style-name="ce12">
            <text:p>-9.702,09</text:p>
          </table:table-cell>
          <table:table-cell office:value-type="float" office:value="-5446.92" table:style-name="ce12">
            <text:p>-5.446,92</text:p>
          </table:table-cell>
          <table:table-cell office:value-type="float" office:value="0" table:style-name="ce13">
            <text:p>0,00</text:p>
          </table:table-cell>
          <table:table-cell office:value-type="float" office:value="-15977.4" table:style-name="ce12">
            <text:p>-15.977,40</text:p>
          </table:table-cell>
          <table:table-cell office:value-type="float" office:value="47396.66" table:style-name="ce10">
            <text:p>47.396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RTHUR DE MACEDO FIGUEIRED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1573.47" table:style-name="ce10">
            <text:p>1.573,47</text:p>
          </table:table-cell>
          <table:table-cell office:value-type="float" office:value="1684.46" table:number-columns-spanned="2" table:number-rows-spanned="1" table:style-name="ce27">
            <text:p>1.684,46</text:p>
          </table:table-cell>
          <table:covered-table-cell/>
          <table:table-cell table:style-name="ce9"/>
          <table:table-cell office:value-type="float" office:value="35262.58" table:style-name="ce10">
            <text:p>35.262,58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67.34" table:style-name="ce12">
            <text:p>-8.167,34</text:p>
          </table:table-cell>
          <table:table-cell office:value-type="float" office:value="-1153.8800000000001" table:style-name="ce12">
            <text:p>-1.153,88</text:p>
          </table:table-cell>
          <table:table-cell office:value-type="float" office:value="0" table:style-name="ce13">
            <text:p>0,00</text:p>
          </table:table-cell>
          <table:table-cell office:value-type="float" office:value="-10149.61" table:style-name="ce12">
            <text:p>-10.149,61</text:p>
          </table:table-cell>
          <table:table-cell office:value-type="float" office:value="25112.97" table:style-name="ce10">
            <text:p>25.112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OLINA BERTRAND RODRIGUES OLIVEIR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ALMEIRA DOS ÍNDIO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350.9299999999998" table:style-name="ce10">
            <text:p>2.350,9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040.04" table:style-name="ce10">
            <text:p>36.040,04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871.18" table:style-name="ce12">
            <text:p>-6.871,18</text:p>
          </table:table-cell>
          <table:table-cell office:value-type="float" office:value="-4161.3500000000004" table:style-name="ce12">
            <text:p>-4.161,35</text:p>
          </table:table-cell>
          <table:table-cell office:value-type="float" office:value="0" table:style-name="ce13">
            <text:p>0,00</text:p>
          </table:table-cell>
          <table:table-cell office:value-type="float" office:value="-16384.63" table:style-name="ce12">
            <text:p>-16.384,63</text:p>
          </table:table-cell>
          <table:table-cell office:value-type="float" office:value="19655.41" table:style-name="ce10">
            <text:p>19.655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ÍCERO ALANIO TENÓRIO DE MEL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409.61" table:style-name="ce10">
            <text:p>3.409,61</text:p>
          </table:table-cell>
          <table:table-cell office:value-type="float" office:value="1684.46" table:number-columns-spanned="2" table:number-rows-spanned="1" table:style-name="ce27">
            <text:p>1.684,46</text:p>
          </table:table-cell>
          <table:covered-table-cell/>
          <table:table-cell table:style-name="ce9"/>
          <table:table-cell office:value-type="float" office:value="37098.720000000001" table:style-name="ce10">
            <text:p>37.098,72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22.43" table:style-name="ce12">
            <text:p>-7.322,43</text:p>
          </table:table-cell>
          <table:table-cell office:value-type="float" office:value="-4660.43" table:style-name="ce12">
            <text:p>-4.660,43</text:p>
          </table:table-cell>
          <table:table-cell office:value-type="float" office:value="0" table:style-name="ce13">
            <text:p>0,00</text:p>
          </table:table-cell>
          <table:table-cell office:value-type="float" office:value="-12811.25" table:style-name="ce12">
            <text:p>-12.811,25</text:p>
          </table:table-cell>
          <table:table-cell office:value-type="float" office:value="24287.47" table:style-name="ce10">
            <text:p>24.287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EVÂNIA PEREIRA MARTIN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809.63" table:style-name="ce10">
            <text:p>3.809,63</text:p>
          </table:table-cell>
          <table:table-cell office:value-type="float" office:value="760.73" table:number-columns-spanned="2" table:number-rows-spanned="1" table:style-name="ce26">
            <text:p>760,73</text:p>
          </table:table-cell>
          <table:covered-table-cell/>
          <table:table-cell table:style-name="ce9"/>
          <table:table-cell office:value-type="float" office:value="36575.01" table:style-name="ce10">
            <text:p>36.575,01</text:p>
          </table:table-cell>
          <table:table-cell office:value-type="float" office:value="-5176.59" table:style-name="ce12">
            <text:p>-5.176,59</text:p>
          </table:table-cell>
          <table:table-cell office:value-type="float" office:value="-6613.28" table:style-name="ce12">
            <text:p>-6.613,28</text:p>
          </table:table-cell>
          <table:table-cell office:value-type="float" office:value="-6210.71" table:style-name="ce12">
            <text:p>-6.210,71</text:p>
          </table:table-cell>
          <table:table-cell office:value-type="float" office:value="0" table:style-name="ce13">
            <text:p>0,00</text:p>
          </table:table-cell>
          <table:table-cell office:value-type="float" office:value="-18000.580000000002" table:style-name="ce12">
            <text:p>-18.000,58</text:p>
          </table:table-cell>
          <table:table-cell office:value-type="float" office:value="18574.43" table:style-name="ce10">
            <text:p>18.574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O MÁRCIO LIMA DOS SANT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180.89" table:style-name="ce10">
            <text:p>3.180,89</text:p>
          </table:table-cell>
          <table:table-cell office:value-type="float" office:value="1684.46" table:number-columns-spanned="2" table:number-rows-spanned="1" table:style-name="ce27">
            <text:p>1.684,46</text:p>
          </table:table-cell>
          <table:covered-table-cell/>
          <table:table-cell table:style-name="ce9"/>
          <table:table-cell office:value-type="float" office:value="36870" table:style-name="ce10">
            <text:p>36.870,00</text:p>
          </table:table-cell>
          <table:table-cell office:value-type="float" office:value="-828.39" table:style-name="ce11">
            <text:p>-828,39</text:p>
          </table:table-cell>
          <table:table-cell office:value-type="float" office:value="-7441.24" table:style-name="ce12">
            <text:p>-7.441,24</text:p>
          </table:table-cell>
          <table:table-cell office:value-type="float" office:value="-1630.75" table:style-name="ce12">
            <text:p>-1.630,75</text:p>
          </table:table-cell>
          <table:table-cell office:value-type="float" office:value="0" table:style-name="ce13">
            <text:p>0,00</text:p>
          </table:table-cell>
          <table:table-cell office:value-type="float" office:value="-9900.3799999999992" table:style-name="ce12">
            <text:p>-9.900,38</text:p>
          </table:table-cell>
          <table:table-cell office:value-type="float" office:value="26969.62" table:style-name="ce10">
            <text:p>26.969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IVINA TIAGO BEZER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27728.85" table:style-name="ce10">
            <text:p>27.728,85</text:p>
          </table:table-cell>
          <table:table-cell table:number-columns-repeated="2" table:style-name="ce9"/>
          <table:table-cell office:value-type="float" office:value="1515.53" table:style-name="ce10">
            <text:p>1.515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244.38" table:style-name="ce10">
            <text:p>29.244,38</text:p>
          </table:table-cell>
          <table:table-cell office:value-type="float" office:value="-3391.26" table:style-name="ce12">
            <text:p>-3.391,26</text:p>
          </table:table-cell>
          <table:table-cell office:value-type="float" office:value="-5823.48" table:style-name="ce12">
            <text:p>-5.823,48</text:p>
          </table:table-cell>
          <table:table-cell office:value-type="float" office:value="-2670.85" table:style-name="ce12">
            <text:p>-2.670,85</text:p>
          </table:table-cell>
          <table:table-cell office:value-type="float" office:value="0" table:style-name="ce13">
            <text:p>0,00</text:p>
          </table:table-cell>
          <table:table-cell office:value-type="float" office:value="-11885.59" table:style-name="ce12">
            <text:p>-11.885,59</text:p>
          </table:table-cell>
          <table:table-cell office:value-type="float" office:value="17358.79" table:style-name="ce10">
            <text:p>17.358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NALDO DA SILVA LIMA</text:p>
          </table:table-cell>
          <table:table-cell office:value-type="string" table:style-name="ce8">
            <text:p>JUIZ DO TRABALHO SUBSTITUTO - NÍVEL SUP</text:p>
          </table:table-cell>
          <table:table-cell table:number-columns-repeated="3" table:style-name="ce9"/>
          <table:table-cell office:value-type="float" office:value="32004.65" table:style-name="ce10">
            <text:p>32.004,65</text:p>
          </table:table-cell>
          <table:table-cell office:value-type="float" office:value="2634.18" table:style-name="ce10">
            <text:p>2.634,18</text:p>
          </table:table-cell>
          <table:table-cell office:value-type="float" office:value="26576.97" table:number-columns-spanned="2" table:number-rows-spanned="1" table:style-name="ce27">
            <text:p>26.576,97</text:p>
          </table:table-cell>
          <table:covered-table-cell/>
          <table:table-cell table:style-name="ce9"/>
          <table:table-cell office:value-type="float" office:value="61215.8" table:style-name="ce10">
            <text:p>61.215,80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8055.09" table:style-name="ce12">
            <text:p>-8.055,09</text:p>
          </table:table-cell>
          <table:table-cell office:value-type="float" office:value="-2087.63" table:style-name="ce12">
            <text:p>-2.087,63</text:p>
          </table:table-cell>
          <table:table-cell office:value-type="float" office:value="0" table:style-name="ce13">
            <text:p>0,00</text:p>
          </table:table-cell>
          <table:table-cell office:value-type="float" office:value="-15494.82" table:style-name="ce12">
            <text:p>-15.494,82</text:p>
          </table:table-cell>
          <table:table-cell office:value-type="float" office:value="45720.98" table:style-name="ce10">
            <text:p>45.720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SON <text:s/>FRANÇOS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3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4183.21" table:style-name="ce10">
            <text:p>4.183,2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872.32" table:style-name="ce10">
            <text:p>37.872,32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89.11" table:style-name="ce12">
            <text:p>-7.389,11</text:p>
          </table:table-cell>
          <table:table-cell office:value-type="float" office:value="-3018.26" table:style-name="ce12">
            <text:p>-3.018,26</text:p>
          </table:table-cell>
          <table:table-cell office:value-type="float" office:value="0" table:style-name="ce13">
            <text:p>0,00</text:p>
          </table:table-cell>
          <table:table-cell office:value-type="float" office:value="-11235.76" table:style-name="ce12">
            <text:p>-11.235,76</text:p>
          </table:table-cell>
          <table:table-cell office:value-type="float" office:value="26636.560000000001" table:style-name="ce10">
            <text:p>26.636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E ARÔXA PEREIRA RAMOS BARRETO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A DESEMBARGADORA ELIANE ARÔXA PEREIRA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425.61" table:style-name="ce10">
            <text:p>2.425,61</text:p>
          </table:table-cell>
          <table:table-cell table:number-columns-spanned="2" table:number-rows-spanned="1" table:style-name="ce25"/>
          <table:covered-table-cell/>
          <table:table-cell office:value-type="float" office:value="12214.76" table:style-name="ce10">
            <text:p>12.214,76</text:p>
          </table:table-cell>
          <table:table-cell office:value-type="float" office:value="55791.58" table:style-name="ce10">
            <text:p>55.791,58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9936.2999999999993" table:style-name="ce12">
            <text:p>-9.936,30</text:p>
          </table:table-cell>
          <table:table-cell office:value-type="float" office:value="-3209.14" table:style-name="ce12">
            <text:p>-3.209,14</text:p>
          </table:table-cell>
          <table:table-cell office:value-type="float" office:value="-8383.66" table:style-name="ce12">
            <text:p>-8.383,66</text:p>
          </table:table-cell>
          <table:table-cell office:value-type="float" office:value="-27218.09" table:style-name="ce12">
            <text:p>-27.218,09</text:p>
          </table:table-cell>
          <table:table-cell office:value-type="float" office:value="28573.49" table:style-name="ce10">
            <text:p>28.573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ANTÔNIO DA SILVA FALCÃ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ARAPIRACA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4466.97" table:style-name="ce10">
            <text:p>4.466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156.080000000002" table:style-name="ce10">
            <text:p>38.156,08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766.91" table:style-name="ce12">
            <text:p>-6.766,91</text:p>
          </table:table-cell>
          <table:table-cell office:value-type="float" office:value="-2662.72" table:style-name="ce12">
            <text:p>-2.662,72</text:p>
          </table:table-cell>
          <table:table-cell office:value-type="float" office:value="0" table:style-name="ce13">
            <text:p>0,00</text:p>
          </table:table-cell>
          <table:table-cell office:value-type="float" office:value="-14781.73" table:style-name="ce12">
            <text:p>-14.781,73</text:p>
          </table:table-cell>
          <table:table-cell office:value-type="float" office:value="23374.35" table:style-name="ce10">
            <text:p>23.374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O LUIZ DA COST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4249.92" table:style-name="ce10">
            <text:p>4.249,92</text:p>
          </table:table-cell>
          <table:table-cell office:value-type="float" office:value="5657.57" table:number-columns-spanned="2" table:number-rows-spanned="1" table:style-name="ce27">
            <text:p>5.657,57</text:p>
          </table:table-cell>
          <table:covered-table-cell/>
          <table:table-cell office:value-type="float" office:value="6756.54" table:style-name="ce10">
            <text:p>6.756,54</text:p>
          </table:table-cell>
          <table:table-cell office:value-type="float" office:value="48668.68" table:style-name="ce10">
            <text:p>48.668,68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8820.42" table:style-name="ce12">
            <text:p>-8.820,42</text:p>
          </table:table-cell>
          <table:table-cell office:value-type="float" office:value="-3034.46" table:style-name="ce12">
            <text:p>-3.034,46</text:p>
          </table:table-cell>
          <table:table-cell office:value-type="float" office:value="-2925.44" table:style-name="ce12">
            <text:p>-2.925,44</text:p>
          </table:table-cell>
          <table:table-cell office:value-type="float" office:value="-20469.310000000001" table:style-name="ce12">
            <text:p>-20.469,31</text:p>
          </table:table-cell>
          <table:table-cell office:value-type="float" office:value="28199.37" table:style-name="ce10">
            <text:p>28.199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OSANI DE LAVOR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2958.36" table:style-name="ce10">
            <text:p>2.958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420.58" table:style-name="ce10">
            <text:p>38.420,58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6970.35" table:style-name="ce12">
            <text:p>-6.970,35</text:p>
          </table:table-cell>
          <table:table-cell office:value-type="float" office:value="-2632.76" table:style-name="ce12">
            <text:p>-2.632,76</text:p>
          </table:table-cell>
          <table:table-cell office:value-type="float" office:value="0" table:style-name="ce13">
            <text:p>0,00</text:p>
          </table:table-cell>
          <table:table-cell office:value-type="float" office:value="-14463.71" table:style-name="ce12">
            <text:p>-14.463,71</text:p>
          </table:table-cell>
          <table:table-cell office:value-type="float" office:value="23956.87" table:style-name="ce10">
            <text:p>23.956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TAVARES NORONHA NET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161.01" table:style-name="ce10">
            <text:p>3.161,01</text:p>
          </table:table-cell>
          <table:table-cell office:value-type="float" office:value="26576.97" table:number-columns-spanned="2" table:number-rows-spanned="1" table:style-name="ce27">
            <text:p>26.576,97</text:p>
          </table:table-cell>
          <table:covered-table-cell/>
          <table:table-cell table:style-name="ce9"/>
          <table:table-cell office:value-type="float" office:value="61742.63" table:style-name="ce10">
            <text:p>61.742,63</text:p>
          </table:table-cell>
          <table:table-cell office:value-type="float" office:value="-828.39" table:style-name="ce11">
            <text:p>-828,39</text:p>
          </table:table-cell>
          <table:table-cell office:value-type="float" office:value="-9297.1" table:style-name="ce12">
            <text:p>-9.297,10</text:p>
          </table:table-cell>
          <table:table-cell office:value-type="float" office:value="-2202.59" table:style-name="ce12">
            <text:p>-2.202,59</text:p>
          </table:table-cell>
          <table:table-cell office:value-type="float" office:value="0" table:style-name="ce13">
            <text:p>0,00</text:p>
          </table:table-cell>
          <table:table-cell office:value-type="float" office:value="-12328.08" table:style-name="ce12">
            <text:p>-12.328,08</text:p>
          </table:table-cell>
          <table:table-cell office:value-type="float" office:value="49414.55" table:style-name="ce10">
            <text:p>49.414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STAVO TENÓRIO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SÃO MIGUEL DOS CAMPO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877.76" table:style-name="ce10">
            <text:p>2.877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566.870000000003" table:style-name="ce10">
            <text:p>36.566,87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871.18" table:style-name="ce12">
            <text:p>-6.871,18</text:p>
          </table:table-cell>
          <table:table-cell office:value-type="float" office:value="-3012.58" table:style-name="ce12">
            <text:p>-3.012,58</text:p>
          </table:table-cell>
          <table:table-cell office:value-type="float" office:value="0" table:style-name="ce13">
            <text:p>0,00</text:p>
          </table:table-cell>
          <table:table-cell office:value-type="float" office:value="-15235.86" table:style-name="ce12">
            <text:p>-15.235,86</text:p>
          </table:table-cell>
          <table:table-cell office:value-type="float" office:value="21331.01" table:style-name="ce10">
            <text:p>21.331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AMILTON APARECIDO MALHEIRO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8ª VARA DO TRABALHO DE MACEIÓ/AL</text:p>
          </table:table-cell>
          <table:table-cell table:style-name="ce9"/>
          <table:table-cell office:value-type="float" office:value="5352.1" table:style-name="ce10">
            <text:p>5.352,10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4932.08" table:style-name="ce10">
            <text:p>4.932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973.29" table:style-name="ce10">
            <text:p>43.973,29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8343.01" table:style-name="ce12">
            <text:p>-8.343,01</text:p>
          </table:table-cell>
          <table:table-cell office:value-type="float" office:value="-5383.22" table:style-name="ce12">
            <text:p>-5.383,22</text:p>
          </table:table-cell>
          <table:table-cell office:value-type="float" office:value="0" table:style-name="ce13">
            <text:p>0,00</text:p>
          </table:table-cell>
          <table:table-cell office:value-type="float" office:value="-19078.330000000002" table:style-name="ce12">
            <text:p>-19.078,33</text:p>
          </table:table-cell>
          <table:table-cell office:value-type="float" office:value="24894.959999999999" table:style-name="ce10">
            <text:p>24.894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ENA SOBRAL DE ALBUQUERQUE E MELLO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941.4" table:style-name="ce10">
            <text:p>36.941,40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7022.49" table:style-name="ce12">
            <text:p>-7.022,49</text:p>
          </table:table-cell>
          <table:table-cell office:value-type="float" office:value="-2263.69" table:style-name="ce12">
            <text:p>-2.263,69</text:p>
          </table:table-cell>
          <table:table-cell office:value-type="float" office:value="0" table:style-name="ce13">
            <text:p>0,00</text:p>
          </table:table-cell>
          <table:table-cell office:value-type="float" office:value="-14146.78" table:style-name="ce12">
            <text:p>-14.146,78</text:p>
          </table:table-cell>
          <table:table-cell office:value-type="float" office:value="22794.62" table:style-name="ce10">
            <text:p>22.794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NRIQUE COSTA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SANTANA DO IPANEMA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894.77" table:style-name="ce10">
            <text:p>1.894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583.879999999997" table:style-name="ce10">
            <text:p>35.583,88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923.32" table:style-name="ce12">
            <text:p>-6.923,32</text:p>
          </table:table-cell>
          <table:table-cell office:value-type="float" office:value="-1847.16" table:style-name="ce12">
            <text:p>-1.847,16</text:p>
          </table:table-cell>
          <table:table-cell office:value-type="float" office:value="0" table:style-name="ce13">
            <text:p>0,00</text:p>
          </table:table-cell>
          <table:table-cell office:value-type="float" office:value="-14122.58" table:style-name="ce12">
            <text:p>-14.122,58</text:p>
          </table:table-cell>
          <table:table-cell office:value-type="float" office:value="21461.3" table:style-name="ce10">
            <text:p>21.461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UGO DE MIRANDA SEVE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6863.689999999999" table:style-name="ce10">
            <text:p>16.863,69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63.689999999999" table:style-name="ce10">
            <text:p>16.863,69</text:p>
          </table:table-cell>
          <table:table-cell office:value-type="float" office:value="-2265.4899999999998" table:style-name="ce12">
            <text:p>-2.265,49</text:p>
          </table:table-cell>
          <table:table-cell office:value-type="float" office:value="-3145.15" table:style-name="ce12">
            <text:p>-3.145,1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410.64" table:style-name="ce12">
            <text:p>-5.410,64</text:p>
          </table:table-cell>
          <table:table-cell office:value-type="float" office:value="11453.05" table:style-name="ce10">
            <text:p>11.453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 RAIMUNDA PEREIRA DE LIMA</text:p>
          </table:table-cell>
          <table:table-cell office:value-type="string" table:style-name="ce8">
            <text:p>JUIZ DO TRABALHO SUBSTITUTO</text:p>
          </table:table-cell>
          <table:table-cell office:value-type="string" table:style-name="ce8">
            <text:p>INATIVO</text:p>
          </table:table-cell>
          <table:table-cell office:value-type="float" office:value="32004.65" table:style-name="ce10">
            <text:p>32.004,65</text:p>
          </table:table-cell>
          <table:table-cell table:number-columns-repeated="2" table:style-name="ce9"/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483.83" table:style-name="ce10">
            <text:p>33.483,83</text:p>
          </table:table-cell>
          <table:table-cell office:value-type="float" office:value="-4203.66" table:style-name="ce12">
            <text:p>-4.203,66</text:p>
          </table:table-cell>
          <table:table-cell office:value-type="float" office:value="-6252.32" table:style-name="ce12">
            <text:p>-6.252,32</text:p>
          </table:table-cell>
          <table:table-cell office:value-type="float" office:value="-357.5" table:style-name="ce11">
            <text:p>-357,50</text:p>
          </table:table-cell>
          <table:table-cell office:value-type="float" office:value="0" table:style-name="ce13">
            <text:p>0,00</text:p>
          </table:table-cell>
          <table:table-cell office:value-type="float" office:value="-10813.48" table:style-name="ce12">
            <text:p>-10.813,48</text:p>
          </table:table-cell>
          <table:table-cell office:value-type="float" office:value="22670.35" table:style-name="ce10">
            <text:p>22.670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ETE MOREIRA ANGEL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1609.65" table:style-name="ce10">
            <text:p>31.609,65</text:p>
          </table:table-cell>
          <table:table-cell table:number-columns-repeated="2" table:style-name="ce9"/>
          <table:table-cell office:value-type="float" office:value="1491.28" table:style-name="ce10">
            <text:p>1.49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100.93" table:style-name="ce10">
            <text:p>33.100,93</text:p>
          </table:table-cell>
          <table:table-cell office:value-type="float" office:value="-3752.76" table:style-name="ce12">
            <text:p>-3.752,76</text:p>
          </table:table-cell>
          <table:table-cell office:value-type="float" office:value="-5723.7" table:style-name="ce12">
            <text:p>-5.723,70</text:p>
          </table:table-cell>
          <table:table-cell office:value-type="float" office:value="-1314.9" table:style-name="ce12">
            <text:p>-1.314,90</text:p>
          </table:table-cell>
          <table:table-cell office:value-type="float" office:value="-1978.16" table:style-name="ce12">
            <text:p>-1.978,16</text:p>
          </table:table-cell>
          <table:table-cell office:value-type="float" office:value="-12769.52" table:style-name="ce12">
            <text:p>-12.769,52</text:p>
          </table:table-cell>
          <table:table-cell office:value-type="float" office:value="20331.41" table:style-name="ce10">
            <text:p>20.331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SIEL IV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ENEDO/AL</text:p>
          </table:table-cell>
          <table:table-cell table:style-name="ce9"/>
          <table:table-cell office:value-type="float" office:value="5352.1" table:style-name="ce10">
            <text:p>5.352,10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4125.6099999999997" table:style-name="ce10">
            <text:p>4.125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166.82" table:style-name="ce10">
            <text:p>43.166,82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8395.15" table:style-name="ce12">
            <text:p>-8.395,15</text:p>
          </table:table-cell>
          <table:table-cell office:value-type="float" office:value="-3944.79" table:style-name="ce12">
            <text:p>-3.944,79</text:p>
          </table:table-cell>
          <table:table-cell office:value-type="float" office:value="0" table:style-name="ce13">
            <text:p>0,00</text:p>
          </table:table-cell>
          <table:table-cell office:value-type="float" office:value="-17692.04" table:style-name="ce12">
            <text:p>-17.692,04</text:p>
          </table:table-cell>
          <table:table-cell office:value-type="float" office:value="25474.78" table:style-name="ce10">
            <text:p>25.474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BATISTA DA SILVA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941.4" table:style-name="ce10">
            <text:p>36.941,40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5124.7299999999996" table:style-name="ce12">
            <text:p>-5.124,73</text:p>
          </table:table-cell>
          <table:table-cell office:value-type="float" office:value="-1976.42" table:style-name="ce12">
            <text:p>-1.976,42</text:p>
          </table:table-cell>
          <table:table-cell office:value-type="float" office:value="0" table:style-name="ce13">
            <text:p>0,00</text:p>
          </table:table-cell>
          <table:table-cell office:value-type="float" office:value="-11961.75" table:style-name="ce12">
            <text:p>-11.961,75</text:p>
          </table:table-cell>
          <table:table-cell office:value-type="float" office:value="24979.65" table:style-name="ce10">
            <text:p>24.979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LEITE DE ARRUDA ALENCAR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JOÃO LEITE DE ARRUDA A</text:p>
          </table:table-cell>
          <table:table-cell office:value-type="float" office:value="131.27000000000001" table:style-name="ce13">
            <text:p>131,27</text:p>
          </table:table-cell>
          <table:table-cell table:style-name="ce9"/>
          <table:table-cell office:value-type="float" office:value="35787.440000000002" table:style-name="ce10">
            <text:p>35.787,44</text:p>
          </table:table-cell>
          <table:table-cell office:value-type="float" office:value="3224.41" table:style-name="ce10">
            <text:p>3.224,41</text:p>
          </table:table-cell>
          <table:table-cell table:number-columns-spanned="2" table:number-rows-spanned="1" table:style-name="ce25"/>
          <table:covered-table-cell/>
          <table:table-cell office:value-type="float" office:value="8487.4599999999991" table:style-name="ce10">
            <text:p>8.487,46</text:p>
          </table:table-cell>
          <table:table-cell office:value-type="float" office:value="47630.58" table:style-name="ce10">
            <text:p>47.630,58</text:p>
          </table:table-cell>
          <table:table-cell office:value-type="float" office:value="-828.39" table:style-name="ce11">
            <text:p>-828,39</text:p>
          </table:table-cell>
          <table:table-cell office:value-type="float" office:value="-10090.39" table:style-name="ce12">
            <text:p>-10.090,39</text:p>
          </table:table-cell>
          <table:table-cell office:value-type="float" office:value="-3848.6" table:style-name="ce12">
            <text:p>-3.848,60</text:p>
          </table:table-cell>
          <table:table-cell office:value-type="float" office:value="-12288.89" table:style-name="ce12">
            <text:p>-12.288,89</text:p>
          </table:table-cell>
          <table:table-cell office:value-type="float" office:value="-27056.27" table:style-name="ce12">
            <text:p>-27.056,27</text:p>
          </table:table-cell>
          <table:table-cell office:value-type="float" office:value="20574.310000000001" table:style-name="ce10">
            <text:p>20.574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BASTOS DA NOVA MOREIRA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2958.36" table:style-name="ce10">
            <text:p>2.958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420.58" table:style-name="ce10">
            <text:p>38.420,58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7022.49" table:style-name="ce12">
            <text:p>-7.022,49</text:p>
          </table:table-cell>
          <table:table-cell office:value-type="float" office:value="-457.5" table:style-name="ce11">
            <text:p>-457,50</text:p>
          </table:table-cell>
          <table:table-cell office:value-type="float" office:value="0" table:style-name="ce13">
            <text:p>0,00</text:p>
          </table:table-cell>
          <table:table-cell office:value-type="float" office:value="-12340.59" table:style-name="ce12">
            <text:p>-12.340,59</text:p>
          </table:table-cell>
          <table:table-cell office:value-type="float" office:value="26079.99" table:style-name="ce10">
            <text:p>26.079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DOS SANTOS JUNIOR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4888.79" table:style-name="ce10">
            <text:p>4.888,79</text:p>
          </table:table-cell>
          <table:table-cell office:value-type="float" office:value="1684.46" table:number-columns-spanned="2" table:number-rows-spanned="1" table:style-name="ce27">
            <text:p>1.684,46</text:p>
          </table:table-cell>
          <table:covered-table-cell/>
          <table:table-cell table:style-name="ce9"/>
          <table:table-cell office:value-type="float" office:value="38577.9" table:style-name="ce10">
            <text:p>38.577,90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89.11" table:style-name="ce12">
            <text:p>-7.389,11</text:p>
          </table:table-cell>
          <table:table-cell office:value-type="float" office:value="-5026.03" table:style-name="ce12">
            <text:p>-5.026,03</text:p>
          </table:table-cell>
          <table:table-cell office:value-type="float" office:value="0" table:style-name="ce13">
            <text:p>0,00</text:p>
          </table:table-cell>
          <table:table-cell office:value-type="float" office:value="-13243.53" table:style-name="ce12">
            <text:p>-13.243,53</text:p>
          </table:table-cell>
          <table:table-cell office:value-type="float" office:value="25334.37" table:style-name="ce10">
            <text:p>25.334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ARCELO VIEIRA DE ARAÚJO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JOSÉ MARCELO VIEIRA D</text:p>
          </table:table-cell>
          <table:table-cell office:value-type="float" office:value="0.46" table:style-name="ce13">
            <text:p>0,46</text:p>
          </table:table-cell>
          <table:table-cell table:style-name="ce9"/>
          <table:table-cell office:value-type="float" office:value="36237.75" table:style-name="ce10">
            <text:p>36.237,7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office:value-type="float" office:value="11032.69" table:style-name="ce10">
            <text:p>11.032,69</text:p>
          </table:table-cell>
          <table:table-cell office:value-type="float" office:value="48180.98" table:style-name="ce10">
            <text:p>48.180,98</text:p>
          </table:table-cell>
          <table:table-cell office:value-type="float" office:value="-828.39" table:style-name="ce11">
            <text:p>-828,39</text:p>
          </table:table-cell>
          <table:table-cell office:value-type="float" office:value="-9046.75" table:style-name="ce12">
            <text:p>-9.046,75</text:p>
          </table:table-cell>
          <table:table-cell office:value-type="float" office:value="-357.5" table:style-name="ce11">
            <text:p>-357,50</text:p>
          </table:table-cell>
          <table:table-cell office:value-type="float" office:value="-7972.06" table:style-name="ce12">
            <text:p>-7.972,06</text:p>
          </table:table-cell>
          <table:table-cell office:value-type="float" office:value="-18204.7" table:style-name="ce12">
            <text:p>-18.204,70</text:p>
          </table:table-cell>
          <table:table-cell office:value-type="float" office:value="29976.28" table:style-name="ce10">
            <text:p>29.976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SOARES FILHO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2921.33" table:style-name="ce10">
            <text:p>2.921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383.550000000003" table:style-name="ce10">
            <text:p>38.383,55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6970.35" table:style-name="ce12">
            <text:p>-6.970,3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1830.95" table:style-name="ce12">
            <text:p>-11.830,95</text:p>
          </table:table-cell>
          <table:table-cell office:value-type="float" office:value="26552.6" table:style-name="ce10">
            <text:p>26.552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IMAR BATISTA DOS SANTOS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50310.99" table:style-name="ce10">
            <text:p>50.310,99</text:p>
          </table:table-cell>
          <table:table-cell table:number-columns-repeated="2" table:style-name="ce9"/>
          <table:table-cell office:value-type="float" office:value="2734.14" table:style-name="ce10">
            <text:p>2.734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3045.13" table:style-name="ce10">
            <text:p>53.045,13</text:p>
          </table:table-cell>
          <table:table-cell table:style-name="ce9"/>
          <table:table-cell office:value-type="float" office:value="-1027.49" table:style-name="ce12">
            <text:p>-1.027,49</text:p>
          </table:table-cell>
          <table:table-cell office:value-type="float" office:value="-3677.04" table:style-name="ce12">
            <text:p>-3.677,04</text:p>
          </table:table-cell>
          <table:table-cell office:value-type="float" office:value="0" table:style-name="ce13">
            <text:p>0,00</text:p>
          </table:table-cell>
          <table:table-cell office:value-type="float" office:value="-4704.53" table:style-name="ce12">
            <text:p>-4.704,53</text:p>
          </table:table-cell>
          <table:table-cell office:value-type="float" office:value="48340.6" table:style-name="ce10">
            <text:p>48.340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SSANDRA NATALY DE ANDRADE CARVALHO E LIM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482.31" table:style-name="ce10">
            <text:p>3.482,31</text:p>
          </table:table-cell>
          <table:table-cell office:value-type="float" office:value="1684.46" table:number-columns-spanned="2" table:number-rows-spanned="1" table:style-name="ce27">
            <text:p>1.684,46</text:p>
          </table:table-cell>
          <table:covered-table-cell/>
          <table:table-cell table:style-name="ce9"/>
          <table:table-cell office:value-type="float" office:value="37171.42" table:style-name="ce10">
            <text:p>37.171,42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89.11" table:style-name="ce12">
            <text:p>-7.389,11</text:p>
          </table:table-cell>
          <table:table-cell office:value-type="float" office:value="-2442.37" table:style-name="ce12">
            <text:p>-2.442,37</text:p>
          </table:table-cell>
          <table:table-cell office:value-type="float" office:value="0" table:style-name="ce13">
            <text:p>0,00</text:p>
          </table:table-cell>
          <table:table-cell office:value-type="float" office:value="-10659.87" table:style-name="ce12">
            <text:p>-10.659,87</text:p>
          </table:table-cell>
          <table:table-cell office:value-type="float" office:value="26511.55" table:style-name="ce10">
            <text:p>26.511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LLEN YOKO NAKA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627.63" table:style-name="ce10">
            <text:p>3.627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632.28" table:style-name="ce10">
            <text:p>35.632,28</text:p>
          </table:table-cell>
          <table:table-cell office:value-type="float" office:value="-828.39" table:style-name="ce11">
            <text:p>-828,39</text:p>
          </table:table-cell>
          <table:table-cell office:value-type="float" office:value="-7017.39" table:style-name="ce12">
            <text:p>-7.017,39</text:p>
          </table:table-cell>
          <table:table-cell office:value-type="float" office:value="-1427.1" table:style-name="ce12">
            <text:p>-1.427,10</text:p>
          </table:table-cell>
          <table:table-cell office:value-type="float" office:value="0" table:style-name="ce13">
            <text:p>0,00</text:p>
          </table:table-cell>
          <table:table-cell office:value-type="float" office:value="-9272.8799999999992" table:style-name="ce12">
            <text:p>-9.272,88</text:p>
          </table:table-cell>
          <table:table-cell office:value-type="float" office:value="26359.4" table:style-name="ce10">
            <text:p>26.359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ERTE NEVES DE SOUZ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LAERTE NEVES DE SOUZA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389.2600000000002" table:style-name="ce10">
            <text:p>2.389,26</text:p>
          </table:table-cell>
          <table:table-cell table:number-columns-spanned="2" table:number-rows-spanned="1" table:style-name="ce25"/>
          <table:covered-table-cell/>
          <table:table-cell office:value-type="float" office:value="12214.76" table:style-name="ce10">
            <text:p>12.214,76</text:p>
          </table:table-cell>
          <table:table-cell office:value-type="float" office:value="55755.23" table:style-name="ce10">
            <text:p>55.755,23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9936.2999999999993" table:style-name="ce12">
            <text:p>-9.936,30</text:p>
          </table:table-cell>
          <table:table-cell office:value-type="float" office:value="-357.5" table:style-name="ce11">
            <text:p>-357,50</text:p>
          </table:table-cell>
          <table:table-cell office:value-type="float" office:value="-8383.66" table:style-name="ce12">
            <text:p>-8.383,66</text:p>
          </table:table-cell>
          <table:table-cell office:value-type="float" office:value="-24366.45" table:style-name="ce12">
            <text:p>-24.366,45</text:p>
          </table:table-cell>
          <table:table-cell office:value-type="float" office:value="31388.78" table:style-name="ce10">
            <text:p>31.388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ÚCIA COSTA LIM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191.99" table:style-name="ce10">
            <text:p>33.191,99</text:p>
          </table:table-cell>
          <table:table-cell table:number-columns-repeated="2" table:style-name="ce9"/>
          <table:table-cell office:value-type="float" office:value="2994.71" table:style-name="ce10">
            <text:p>2.994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186.699999999997" table:style-name="ce10">
            <text:p>36.186,70</text:p>
          </table:table-cell>
          <table:table-cell office:value-type="float" office:value="-4429.26" table:style-name="ce12">
            <text:p>-4.429,26</text:p>
          </table:table-cell>
          <table:table-cell office:value-type="float" office:value="-6516.8" table:style-name="ce12">
            <text:p>-6.516,80</text:p>
          </table:table-cell>
          <table:table-cell office:value-type="float" office:value="-5892.64" table:style-name="ce12">
            <text:p>-5.892,64</text:p>
          </table:table-cell>
          <table:table-cell office:value-type="float" office:value="0" table:style-name="ce13">
            <text:p>0,00</text:p>
          </table:table-cell>
          <table:table-cell office:value-type="float" office:value="-16838.7" table:style-name="ce12">
            <text:p>-16.838,70</text:p>
          </table:table-cell>
          <table:table-cell office:value-type="float" office:value="19348" table:style-name="ce10">
            <text:p>19.348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ESPÍRITO SANTO SILVEIR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809.63" table:style-name="ce10">
            <text:p>3.809,63</text:p>
          </table:table-cell>
          <table:table-cell office:value-type="float" office:value="489.04" table:number-columns-spanned="2" table:number-rows-spanned="1" table:style-name="ce26">
            <text:p>489,04</text:p>
          </table:table-cell>
          <table:covered-table-cell/>
          <table:table-cell table:style-name="ce9"/>
          <table:table-cell office:value-type="float" office:value="36303.32" table:style-name="ce10">
            <text:p>36.303,32</text:p>
          </table:table-cell>
          <table:table-cell office:value-type="float" office:value="-828.39" table:style-name="ce11">
            <text:p>-828,39</text:p>
          </table:table-cell>
          <table:table-cell office:value-type="float" office:value="-7786.46" table:style-name="ce12">
            <text:p>-7.786,46</text:p>
          </table:table-cell>
          <table:table-cell office:value-type="float" office:value="-2388.13" table:style-name="ce12">
            <text:p>-2.388,13</text:p>
          </table:table-cell>
          <table:table-cell office:value-type="float" office:value="0" table:style-name="ce13">
            <text:p>0,00</text:p>
          </table:table-cell>
          <table:table-cell office:value-type="float" office:value="-11002.98" table:style-name="ce12">
            <text:p>-11.002,98</text:p>
          </table:table-cell>
          <table:table-cell office:value-type="float" office:value="25300.34" table:style-name="ce10">
            <text:p>25.300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CARLOS MONTEIRO COUTINH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SÃO LUÍS DO QUITUNDE/AL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3830.11" table:style-name="ce10">
            <text:p>3.830,11</text:p>
          </table:table-cell>
          <table:table-cell office:value-type="float" office:value="1773.11" table:number-columns-spanned="2" table:number-rows-spanned="1" table:style-name="ce27">
            <text:p>1.773,11</text:p>
          </table:table-cell>
          <table:covered-table-cell/>
          <table:table-cell table:style-name="ce9"/>
          <table:table-cell office:value-type="float" office:value="44981.32" table:style-name="ce10">
            <text:p>44.981,32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8778.48" table:style-name="ce12">
            <text:p>-8.778,48</text:p>
          </table:table-cell>
          <table:table-cell office:value-type="float" office:value="-5120.34" table:style-name="ce12">
            <text:p>-5.120,34</text:p>
          </table:table-cell>
          <table:table-cell office:value-type="float" office:value="0" table:style-name="ce13">
            <text:p>0,00</text:p>
          </table:table-cell>
          <table:table-cell office:value-type="float" office:value="-19587.810000000001" table:style-name="ce12">
            <text:p>-19.587,81</text:p>
          </table:table-cell>
          <table:table-cell office:value-type="float" office:value="25393.51" table:style-name="ce10">
            <text:p>25.393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HENRIQUE CÂNDIDO DA SILV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7853.93" table:style-name="ce10">
            <text:p>7.853,93</text:p>
          </table:table-cell>
          <table:table-cell office:value-type="float" office:value="38985.43" table:number-columns-spanned="2" table:number-rows-spanned="1" table:style-name="ce27">
            <text:p>38.985,43</text:p>
          </table:table-cell>
          <table:covered-table-cell/>
          <table:table-cell table:style-name="ce9"/>
          <table:table-cell office:value-type="float" office:value="78844.009999999995" table:style-name="ce10">
            <text:p>78.844,01</text:p>
          </table:table-cell>
          <table:table-cell office:value-type="float" office:value="-828.39" table:style-name="ce11">
            <text:p>-828,39</text:p>
          </table:table-cell>
          <table:table-cell office:value-type="float" office:value="-11830.72" table:style-name="ce12">
            <text:p>-11.830,72</text:p>
          </table:table-cell>
          <table:table-cell office:value-type="float" office:value="-4748.1099999999997" table:style-name="ce12">
            <text:p>-4.748,11</text:p>
          </table:table-cell>
          <table:table-cell office:value-type="float" office:value="0" table:style-name="ce13">
            <text:p>0,00</text:p>
          </table:table-cell>
          <table:table-cell office:value-type="float" office:value="-17407.22" table:style-name="ce12">
            <text:p>-17.407,22</text:p>
          </table:table-cell>
          <table:table-cell office:value-type="float" office:value="61436.79" table:style-name="ce10">
            <text:p>61.436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SÁVIO DE LIMA GAZZANÉ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UNIÃO DOS PALMARES/AL</text:p>
          </table:table-cell>
          <table:table-cell table:style-name="ce9"/>
          <table:table-cell office:value-type="float" office:value="5352.1" table:style-name="ce10">
            <text:p>5.352,10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3022.95" table:style-name="ce10">
            <text:p>3.022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2064.160000000003" table:style-name="ce10">
            <text:p>42.064,16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8290.8700000000008" table:style-name="ce12">
            <text:p>-8.290,87</text:p>
          </table:table-cell>
          <table:table-cell office:value-type="float" office:value="-3990.35" table:style-name="ce12">
            <text:p>-3.990,35</text:p>
          </table:table-cell>
          <table:table-cell office:value-type="float" office:value="0" table:style-name="ce13">
            <text:p>0,00</text:p>
          </table:table-cell>
          <table:table-cell office:value-type="float" office:value="-17633.32" table:style-name="ce12">
            <text:p>-17.633,32</text:p>
          </table:table-cell>
          <table:table-cell office:value-type="float" office:value="24430.84" table:style-name="ce10">
            <text:p>24.430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HERMES DE LIM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3314.31" table:style-name="ce10">
            <text:p>3.314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003.42" table:style-name="ce10">
            <text:p>37.003,42</text:p>
          </table:table-cell>
          <table:table-cell office:value-type="float" office:value="-4523.71" table:style-name="ce12">
            <text:p>-4.523,71</text:p>
          </table:table-cell>
          <table:table-cell office:value-type="float" office:value="-6575.39" table:style-name="ce12">
            <text:p>-6.575,39</text:p>
          </table:table-cell>
          <table:table-cell office:value-type="float" office:value="-6223.31" table:style-name="ce12">
            <text:p>-6.223,31</text:p>
          </table:table-cell>
          <table:table-cell office:value-type="float" office:value="0" table:style-name="ce13">
            <text:p>0,00</text:p>
          </table:table-cell>
          <table:table-cell office:value-type="float" office:value="-17322.41" table:style-name="ce12">
            <text:p>-17.322,41</text:p>
          </table:table-cell>
          <table:table-cell office:value-type="float" office:value="19681.009999999998" table:style-name="ce10">
            <text:p>19.681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TÁLIA AZEVEDO SENA</text:p>
          </table:table-cell>
          <table:table-cell office:value-type="string" table:style-name="ce8">
            <text:p>JUIZ DO TRABALHO SUBSTITUTO - NÍVEL SUP</text:p>
          </table:table-cell>
          <table:table-cell table:number-columns-repeated="3" table:style-name="ce9"/>
          <table:table-cell office:value-type="float" office:value="32004.65" table:style-name="ce10">
            <text:p>32.004,65</text:p>
          </table:table-cell>
          <table:table-cell office:value-type="float" office:value="1893.07" table:style-name="ce10">
            <text:p>1.893,07</text:p>
          </table:table-cell>
          <table:table-cell office:value-type="float" office:value="12352.68" table:number-columns-spanned="2" table:number-rows-spanned="1" table:style-name="ce27">
            <text:p>12.352,68</text:p>
          </table:table-cell>
          <table:covered-table-cell/>
          <table:table-cell table:style-name="ce9"/>
          <table:table-cell office:value-type="float" office:value="46250.400000000001" table:style-name="ce10">
            <text:p>46.250,40</text:p>
          </table:table-cell>
          <table:table-cell office:value-type="float" office:value="-828.39" table:style-name="ce11">
            <text:p>-828,39</text:p>
          </table:table-cell>
          <table:table-cell office:value-type="float" office:value="-9505.64" table:style-name="ce12">
            <text:p>-9.505,64</text:p>
          </table:table-cell>
          <table:table-cell office:value-type="float" office:value="-527.33000000000004" table:style-name="ce11">
            <text:p>-527,33</text:p>
          </table:table-cell>
          <table:table-cell office:value-type="float" office:value="0" table:style-name="ce13">
            <text:p>0,00</text:p>
          </table:table-cell>
          <table:table-cell office:value-type="float" office:value="-10861.36" table:style-name="ce12">
            <text:p>-10.861,36</text:p>
          </table:table-cell>
          <table:table-cell office:value-type="float" office:value="35389.040000000001" table:style-name="ce10">
            <text:p>35.389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TON BELTRÃO DE ALBUQUERQUE JÚNIOR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1573.47" table:style-name="ce10">
            <text:p>1.573,47</text:p>
          </table:table-cell>
          <table:table-cell office:value-type="float" office:value="28350.080000000002" table:number-columns-spanned="2" table:number-rows-spanned="1" table:style-name="ce27">
            <text:p>28.350,08</text:p>
          </table:table-cell>
          <table:covered-table-cell/>
          <table:table-cell office:value-type="float" office:value="11023.83" table:style-name="ce10">
            <text:p>11.023,83</text:p>
          </table:table-cell>
          <table:table-cell office:value-type="float" office:value="72952.03" table:style-name="ce10">
            <text:p>72.952,03</text:p>
          </table:table-cell>
          <table:table-cell office:value-type="float" office:value="-828.39" table:style-name="ce11">
            <text:p>-828,39</text:p>
          </table:table-cell>
          <table:table-cell office:value-type="float" office:value="-11109.63" table:style-name="ce12">
            <text:p>-11.109,63</text:p>
          </table:table-cell>
          <table:table-cell office:value-type="float" office:value="-3868.56" table:style-name="ce12">
            <text:p>-3.868,56</text:p>
          </table:table-cell>
          <table:table-cell office:value-type="float" office:value="-7192.73" table:style-name="ce12">
            <text:p>-7.192,73</text:p>
          </table:table-cell>
          <table:table-cell office:value-type="float" office:value="-22999.31" table:style-name="ce12">
            <text:p>-22.999,31</text:p>
          </table:table-cell>
          <table:table-cell office:value-type="float" office:value="49952.72" table:style-name="ce10">
            <text:p>49.952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RLANDO JACQUES DA SILV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2958.36" table:style-name="ce10">
            <text:p>2.958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647.47" table:style-name="ce10">
            <text:p>36.647,47</text:p>
          </table:table-cell>
          <table:table-cell office:value-type="float" office:value="-4523.71" table:style-name="ce12">
            <text:p>-4.523,71</text:p>
          </table:table-cell>
          <table:table-cell table:style-name="ce9"/>
          <table:table-cell office:value-type="float" office:value="-3504.72" table:style-name="ce12">
            <text:p>-3.504,72</text:p>
          </table:table-cell>
          <table:table-cell office:value-type="float" office:value="0" table:style-name="ce13">
            <text:p>0,00</text:p>
          </table:table-cell>
          <table:table-cell office:value-type="float" office:value="-8028.43" table:style-name="ce12">
            <text:p>-8.028,43</text:p>
          </table:table-cell>
          <table:table-cell office:value-type="float" office:value="28619.040000000001" table:style-name="ce10">
            <text:p>28.619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EDRO INÁCIO DA SILV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PEDRO INÁCIO DA SILVA (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87.24" table:style-name="ce10">
            <text:p>35.487,24</text:p>
          </table:table-cell>
          <table:table-cell office:value-type="float" office:value="3657.2" table:style-name="ce10">
            <text:p>3.657,20</text:p>
          </table:table-cell>
          <table:table-cell table:number-columns-spanned="2" table:number-rows-spanned="1" table:style-name="ce25"/>
          <table:covered-table-cell/>
          <table:table-cell office:value-type="float" office:value="3806.08" table:style-name="ce10">
            <text:p>3.806,08</text:p>
          </table:table-cell>
          <table:table-cell office:value-type="float" office:value="48639.51" table:style-name="ce10">
            <text:p>48.639,51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9891.0499999999993" table:style-name="ce12">
            <text:p>-9.891,05</text:p>
          </table:table-cell>
          <table:table-cell office:value-type="float" office:value="-3634" table:style-name="ce12">
            <text:p>-3.634,00</text:p>
          </table:table-cell>
          <table:table-cell office:value-type="float" office:value="-2473.29" table:style-name="ce12">
            <text:p>-2.473,29</text:p>
          </table:table-cell>
          <table:table-cell office:value-type="float" office:value="-21687.33" table:style-name="ce12">
            <text:p>-21.687,33</text:p>
          </table:table-cell>
          <table:table-cell office:value-type="float" office:value="26952.18" table:style-name="ce10">
            <text:p>26.952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CARDO TENÓRIO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ATALAIA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3199.06" table:style-name="ce10">
            <text:p>3.199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888.17" table:style-name="ce10">
            <text:p>36.888,17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819.04" table:style-name="ce12">
            <text:p>-6.819,04</text:p>
          </table:table-cell>
          <table:table-cell office:value-type="float" office:value="-2138.4899999999998" table:style-name="ce12">
            <text:p>-2.138,49</text:p>
          </table:table-cell>
          <table:table-cell office:value-type="float" office:value="0" table:style-name="ce13">
            <text:p>0,00</text:p>
          </table:table-cell>
          <table:table-cell office:value-type="float" office:value="-14309.63" table:style-name="ce12">
            <text:p>-14.309,63</text:p>
          </table:table-cell>
          <table:table-cell office:value-type="float" office:value="22578.54" table:style-name="ce10">
            <text:p>22.578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NALDO GUEDES RAPASSI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4332.71" table:style-name="ce10">
            <text:p>4.332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337.360000000001" table:style-name="ce10">
            <text:p>36.337,36</text:p>
          </table:table-cell>
          <table:table-cell office:value-type="float" office:value="-5032.05" table:style-name="ce12">
            <text:p>-5.032,05</text:p>
          </table:table-cell>
          <table:table-cell office:value-type="float" office:value="-6443.83" table:style-name="ce12">
            <text:p>-6.443,83</text:p>
          </table:table-cell>
          <table:table-cell office:value-type="float" office:value="-106.79" table:style-name="ce11">
            <text:p>-106,79</text:p>
          </table:table-cell>
          <table:table-cell office:value-type="float" office:value="0" table:style-name="ce13">
            <text:p>0,00</text:p>
          </table:table-cell>
          <table:table-cell office:value-type="float" office:value="-11582.67" table:style-name="ce12">
            <text:p>-11.582,67</text:p>
          </table:table-cell>
          <table:table-cell office:value-type="float" office:value="24754.69" table:style-name="ce10">
            <text:p>24.754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RICARDO GUIMARÃES GOUVEI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ORTO CALVO/AL</text:p>
          </table:table-cell>
          <table:table-cell table:style-name="ce9"/>
          <table:table-cell office:value-type="float" office:value="828.39" table:style-name="ce14">
            <text:p>828,39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3904.79" table:style-name="ce10">
            <text:p>3.904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422.29" table:style-name="ce10">
            <text:p>38.422,29</text:p>
          </table:table-cell>
          <table:table-cell office:value-type="float" office:value="-828.39" table:style-name="ce11">
            <text:p>-828,39</text:p>
          </table:table-cell>
          <table:table-cell office:value-type="float" office:value="-8343.01" table:style-name="ce12">
            <text:p>-8.343,01</text:p>
          </table:table-cell>
          <table:table-cell office:value-type="float" office:value="-5120.57" table:style-name="ce12">
            <text:p>-5.120,57</text:p>
          </table:table-cell>
          <table:table-cell office:value-type="float" office:value="0" table:style-name="ce13">
            <text:p>0,00</text:p>
          </table:table-cell>
          <table:table-cell office:value-type="float" office:value="-14291.97" table:style-name="ce12">
            <text:p>-14.291,97</text:p>
          </table:table-cell>
          <table:table-cell office:value-type="float" office:value="24130.32" table:style-name="ce10">
            <text:p>24.130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RA VICENTE DA SILV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461.27" table:style-name="ce10">
            <text:p>2.461,27</text:p>
          </table:table-cell>
          <table:table-cell office:value-type="float" office:value="35302.050000000003" table:number-columns-spanned="2" table:number-rows-spanned="1" table:style-name="ce27">
            <text:p>35.302,05</text:p>
          </table:table-cell>
          <table:covered-table-cell/>
          <table:table-cell table:style-name="ce9"/>
          <table:table-cell office:value-type="float" office:value="69767.97" table:style-name="ce10">
            <text:p>69.767,97</text:p>
          </table:table-cell>
          <table:table-cell office:value-type="float" office:value="-5032.05" table:style-name="ce12">
            <text:p>-5.032,05</text:p>
          </table:table-cell>
          <table:table-cell office:value-type="float" office:value="-11475.13" table:style-name="ce12">
            <text:p>-11.475,13</text:p>
          </table:table-cell>
          <table:table-cell office:value-type="float" office:value="-8858.33" table:style-name="ce12">
            <text:p>-8.858,33</text:p>
          </table:table-cell>
          <table:table-cell office:value-type="float" office:value="0" table:style-name="ce13">
            <text:p>0,00</text:p>
          </table:table-cell>
          <table:table-cell office:value-type="float" office:value="-25365.51" table:style-name="ce12">
            <text:p>-25.365,51</text:p>
          </table:table-cell>
          <table:table-cell office:value-type="float" office:value="44402.46" table:style-name="ce10">
            <text:p>44.402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RAH VANESSA ARAUJO PAIXÃO FERR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4303.09" table:style-name="ce10">
            <text:p>4.303,09</text:p>
          </table:table-cell>
          <table:table-cell office:value-type="float" office:value="1684.46" table:number-columns-spanned="2" table:number-rows-spanned="1" table:style-name="ce27">
            <text:p>1.684,46</text:p>
          </table:table-cell>
          <table:covered-table-cell/>
          <table:table-cell table:style-name="ce9"/>
          <table:table-cell office:value-type="float" office:value="37992.199999999997" table:style-name="ce10">
            <text:p>37.992,20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15.2" table:style-name="ce12">
            <text:p>-8.115,20</text:p>
          </table:table-cell>
          <table:table-cell office:value-type="float" office:value="-508.85" table:style-name="ce11">
            <text:p>-508,85</text:p>
          </table:table-cell>
          <table:table-cell office:value-type="float" office:value="0" table:style-name="ce13">
            <text:p>0,00</text:p>
          </table:table-cell>
          <table:table-cell office:value-type="float" office:value="-9452.44" table:style-name="ce12">
            <text:p>-9.452,44</text:p>
          </table:table-cell>
          <table:table-cell office:value-type="float" office:value="28539.759999999998" table:style-name="ce10">
            <text:p>28.539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ÉRGIO ROBERTO DE MELLO QUEIROZ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ARAPIRACA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3909.73" table:style-name="ce10">
            <text:p>3.909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598.839999999997" table:style-name="ce10">
            <text:p>37.598,84</text:p>
          </table:table-cell>
          <table:table-cell office:value-type="float" office:value="-828.39" table:style-name="ce11">
            <text:p>-828,39</text:p>
          </table:table-cell>
          <table:table-cell office:value-type="float" office:value="-8010.93" table:style-name="ce12">
            <text:p>-8.010,93</text:p>
          </table:table-cell>
          <table:table-cell office:value-type="float" office:value="-2700.81" table:style-name="ce12">
            <text:p>-2.700,81</text:p>
          </table:table-cell>
          <table:table-cell office:value-type="float" office:value="0" table:style-name="ce13">
            <text:p>0,00</text:p>
          </table:table-cell>
          <table:table-cell office:value-type="float" office:value="-11540.13" table:style-name="ce12">
            <text:p>-11.540,13</text:p>
          </table:table-cell>
          <table:table-cell office:value-type="float" office:value="26058.71" table:style-name="ce10">
            <text:p>26.058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EVERINO RODRIGUES DOS SANTOS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2154.73" table:style-name="ce10">
            <text:p>2.154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616.949999999997" table:style-name="ce10">
            <text:p>37.616,95</text:p>
          </table:table-cell>
          <table:table-cell office:value-type="float" office:value="-4860.6000000000004" table:style-name="ce12">
            <text:p>-4.860,60</text:p>
          </table:table-cell>
          <table:table-cell table:style-name="ce9"/>
          <table:table-cell office:value-type="float" office:value="-5379.82" table:style-name="ce12">
            <text:p>-5.379,82</text:p>
          </table:table-cell>
          <table:table-cell office:value-type="float" office:value="0" table:style-name="ce13">
            <text:p>0,00</text:p>
          </table:table-cell>
          <table:table-cell office:value-type="float" office:value="-10240.42" table:style-name="ce12">
            <text:p>-10.240,42</text:p>
          </table:table-cell>
          <table:table-cell office:value-type="float" office:value="27376.53" table:style-name="ce10">
            <text:p>27.376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MARIA PIMENTEL SOUS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3691.39" table:style-name="ce10">
            <text:p>43.691,39</text:p>
          </table:table-cell>
          <table:table-cell table:number-columns-repeated="2" table:style-name="ce9"/>
          <table:table-cell office:value-type="float" office:value="1515.53" table:style-name="ce10">
            <text:p>1.515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5206.92" table:style-name="ce10">
            <text:p>45.206,92</text:p>
          </table:table-cell>
          <table:table-cell office:value-type="float" office:value="-3752.76" table:style-name="ce12">
            <text:p>-3.752,76</text:p>
          </table:table-cell>
          <table:table-cell office:value-type="float" office:value="-5723.7" table:style-name="ce12">
            <text:p>-5.723,70</text:p>
          </table:table-cell>
          <table:table-cell office:value-type="float" office:value="-2626.13" table:style-name="ce12">
            <text:p>-2.626,13</text:p>
          </table:table-cell>
          <table:table-cell office:value-type="float" office:value="-14059.9" table:style-name="ce12">
            <text:p>-14.059,90</text:p>
          </table:table-cell>
          <table:table-cell office:value-type="float" office:value="-26162.49" table:style-name="ce12">
            <text:p>-26.162,49</text:p>
          </table:table-cell>
          <table:table-cell office:value-type="float" office:value="19044.43" table:style-name="ce10">
            <text:p>19.044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ÍS COSTA GONDIM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6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178.02" table:style-name="ce10">
            <text:p>2.178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867.129999999997" table:style-name="ce10">
            <text:p>35.867,13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15.2" table:style-name="ce12">
            <text:p>-8.115,20</text:p>
          </table:table-cell>
          <table:table-cell office:value-type="float" office:value="-1048.72" table:style-name="ce12">
            <text:p>-1.048,72</text:p>
          </table:table-cell>
          <table:table-cell office:value-type="float" office:value="0" table:style-name="ce13">
            <text:p>0,00</text:p>
          </table:table-cell>
          <table:table-cell office:value-type="float" office:value="-9992.31" table:style-name="ce12">
            <text:p>-9.992,31</text:p>
          </table:table-cell>
          <table:table-cell office:value-type="float" office:value="25874.82" table:style-name="ce10">
            <text:p>25.874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TER SOUZA PUGLIESI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4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3555.01" table:style-name="ce10">
            <text:p>3.555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244.120000000003" table:style-name="ce10">
            <text:p>37.244,12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89.11" table:style-name="ce12">
            <text:p>-7.389,11</text:p>
          </table:table-cell>
          <table:table-cell office:value-type="float" office:value="-4824.3500000000004" table:style-name="ce12">
            <text:p>-4.824,35</text:p>
          </table:table-cell>
          <table:table-cell office:value-type="float" office:value="0" table:style-name="ce13">
            <text:p>0,00</text:p>
          </table:table-cell>
          <table:table-cell office:value-type="float" office:value="-13041.85" table:style-name="ce12">
            <text:p>-13.041,85</text:p>
          </table:table-cell>
          <table:table-cell office:value-type="float" office:value="24202.27" table:style-name="ce10">
            <text:p>24.202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DA MARIA FERREIRA LUSTOS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A DESEMBARGADORA VANDA MARIA FERREIRA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3904.79" table:style-name="ce10">
            <text:p>3.904,79</text:p>
          </table:table-cell>
          <table:table-cell table:number-columns-spanned="2" table:number-rows-spanned="1" table:style-name="ce25"/>
          <table:covered-table-cell/>
          <table:table-cell office:value-type="float" office:value="12214.76" table:style-name="ce10">
            <text:p>12.214,76</text:p>
          </table:table-cell>
          <table:table-cell office:value-type="float" office:value="57270.76" table:style-name="ce10">
            <text:p>57.270,76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9832.0300000000007" table:style-name="ce12">
            <text:p>-9.832,03</text:p>
          </table:table-cell>
          <table:table-cell office:value-type="float" office:value="-4116.17" table:style-name="ce12">
            <text:p>-4.116,17</text:p>
          </table:table-cell>
          <table:table-cell office:value-type="float" office:value="-8383.66" table:style-name="ce12">
            <text:p>-8.383,66</text:p>
          </table:table-cell>
          <table:table-cell office:value-type="float" office:value="-28020.85" table:style-name="ce12">
            <text:p>-28.020,85</text:p>
          </table:table-cell>
          <table:table-cell office:value-type="float" office:value="29249.91" table:style-name="ce10">
            <text:p>29.249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MARIA SAMPAIO VILLANOVA MAT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911.29" table:style-name="ce10">
            <text:p>3.911,2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915.94" table:style-name="ce10">
            <text:p>35.915,94</text:p>
          </table:table-cell>
          <table:table-cell office:value-type="float" office:value="-828.39" table:style-name="ce11">
            <text:p>-828,39</text:p>
          </table:table-cell>
          <table:table-cell office:value-type="float" office:value="-6913.12" table:style-name="ce12">
            <text:p>-6.913,12</text:p>
          </table:table-cell>
          <table:table-cell office:value-type="float" office:value="-332.96" table:style-name="ce11">
            <text:p>-332,96</text:p>
          </table:table-cell>
          <table:table-cell office:value-type="float" office:value="0" table:style-name="ce13">
            <text:p>0,00</text:p>
          </table:table-cell>
          <table:table-cell office:value-type="float" office:value="-8074.47" table:style-name="ce12">
            <text:p>-8.074,47</text:p>
          </table:table-cell>
          <table:table-cell office:value-type="float" office:value="27841.47" table:style-name="ce10">
            <text:p>27.841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ILZA MARIA VANDERLEI LINS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2958.36" table:style-name="ce10">
            <text:p>2.958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647.47" table:style-name="ce10">
            <text:p>36.647,47</text:p>
          </table:table-cell>
          <table:table-cell office:value-type="float" office:value="-4523.71" table:style-name="ce12">
            <text:p>-4.523,71</text:p>
          </table:table-cell>
          <table:table-cell office:value-type="float" office:value="-6575.39" table:style-name="ce12">
            <text:p>-6.575,39</text:p>
          </table:table-cell>
          <table:table-cell office:value-type="float" office:value="-2585.2399999999998" table:style-name="ce12">
            <text:p>-2.585,24</text:p>
          </table:table-cell>
          <table:table-cell office:value-type="float" office:value="0" table:style-name="ce13">
            <text:p>0,00</text:p>
          </table:table-cell>
          <table:table-cell office:value-type="float" office:value="-13684.34" table:style-name="ce12">
            <text:p>-13.684,34</text:p>
          </table:table-cell>
          <table:table-cell office:value-type="float" office:value="22963.13" table:style-name="ce10">
            <text:p>22.963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ÔNICA GUEDES DE ANDRAD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5628.89" table:style-name="ce10">
            <text:p>5.628,8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318" table:style-name="ce10">
            <text:p>39.318,00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714.77" table:style-name="ce12">
            <text:p>-6.714,77</text:p>
          </table:table-cell>
          <table:table-cell office:value-type="float" office:value="-11055.34" table:style-name="ce12">
            <text:p>-11.055,34</text:p>
          </table:table-cell>
          <table:table-cell office:value-type="float" office:value="0" table:style-name="ce13">
            <text:p>0,00</text:p>
          </table:table-cell>
          <table:table-cell office:value-type="float" office:value="-23122.21" table:style-name="ce12">
            <text:p>-23.122,21</text:p>
          </table:table-cell>
          <table:table-cell office:value-type="float" office:value="16195.79" table:style-name="ce10">
            <text:p>16.195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AIL BENEDITO DOS SANTOS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201.51" table:style-name="ce10">
            <text:p>3.201,51</text:p>
          </table:table-cell>
          <table:table-cell office:value-type="float" office:value="1939.89" table:style-name="ce10">
            <text:p>1.939,89</text:p>
          </table:table-cell>
          <table:table-cell office:value-type="float" office:value="4487.12" table:style-name="ce10">
            <text:p>4.487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330.04" table:style-name="ce10">
            <text:p>28.330,04</text:p>
          </table:table-cell>
          <table:table-cell office:value-type="float" office:value="-3172.01" table:style-name="ce12">
            <text:p>-3.172,01</text:p>
          </table:table-cell>
          <table:table-cell office:value-type="float" office:value="-4658.7299999999996" table:style-name="ce12">
            <text:p>-4.658,73</text:p>
          </table:table-cell>
          <table:table-cell office:value-type="float" office:value="-2436.89" table:style-name="ce12">
            <text:p>-2.436,89</text:p>
          </table:table-cell>
          <table:table-cell office:value-type="float" office:value="0" table:style-name="ce13">
            <text:p>0,00</text:p>
          </table:table-cell>
          <table:table-cell office:value-type="float" office:value="-10267.629999999999" table:style-name="ce12">
            <text:p>-10.267,63</text:p>
          </table:table-cell>
          <table:table-cell office:value-type="float" office:value="18062.41" table:style-name="ce10">
            <text:p>18.062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ALGISA JATUBA PARAIZO DE CARVALHO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SEÇÃO DE SEGUNDA TURMA (SET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0091.27" table:style-name="ce10">
            <text:p>10.091,27</text:p>
          </table:table-cell>
          <table:table-cell office:value-type="float" office:value="7398.87" table:style-name="ce10">
            <text:p>7.398,87</text:p>
          </table:table-cell>
          <table:table-cell office:value-type="float" office:value="3892.64" table:style-name="ce10">
            <text:p>3.892,64</text:p>
          </table:table-cell>
          <table:table-cell office:value-type="float" office:value="195.9" table:number-columns-spanned="2" table:number-rows-spanned="1" table:style-name="ce26">
            <text:p>195,90</text:p>
          </table:table-cell>
          <table:covered-table-cell/>
          <table:table-cell table:style-name="ce9"/>
          <table:table-cell office:value-type="float" office:value="33333.269999999997" table:style-name="ce10">
            <text:p>33.333,27</text:p>
          </table:table-cell>
          <table:table-cell office:value-type="float" office:value="-2714.66" table:style-name="ce12">
            <text:p>-2.714,66</text:p>
          </table:table-cell>
          <table:table-cell office:value-type="float" office:value="-6480.28" table:style-name="ce12">
            <text:p>-6.480,28</text:p>
          </table:table-cell>
          <table:table-cell office:value-type="float" office:value="-3765.79" table:style-name="ce12">
            <text:p>-3.765,79</text:p>
          </table:table-cell>
          <table:table-cell office:value-type="float" office:value="0" table:style-name="ce13">
            <text:p>0,00</text:p>
          </table:table-cell>
          <table:table-cell office:value-type="float" office:value="-12960.73" table:style-name="ce12">
            <text:p>-12.960,73</text:p>
          </table:table-cell>
          <table:table-cell office:value-type="float" office:value="20372.54" table:style-name="ce10">
            <text:p>20.372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NA MARIA SACRAMENTO MESSIAS MARTIN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SOLIDAÇÃO DE DADOS (SECR)</text:p>
          </table:table-cell>
          <table:table-cell office:value-type="float" office:value="11730.85" table:style-name="ce10">
            <text:p>11.730,85</text:p>
          </table:table-cell>
          <table:table-cell office:value-type="float" office:value="2359.12" table:style-name="ce10">
            <text:p>2.359,12</text:p>
          </table:table-cell>
          <table:table-cell office:value-type="float" office:value="1185.05" table:style-name="ce10">
            <text:p>1.185,05</text:p>
          </table:table-cell>
          <table:table-cell office:value-type="float" office:value="3709.31" table:style-name="ce10">
            <text:p>3.709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84.330000000002" table:style-name="ce10">
            <text:p>18.984,33</text:p>
          </table:table-cell>
          <table:table-cell office:value-type="float" office:value="-1867.18" table:style-name="ce12">
            <text:p>-1.867,18</text:p>
          </table:table-cell>
          <table:table-cell office:value-type="float" office:value="-2661.38" table:style-name="ce12">
            <text:p>-2.661,38</text:p>
          </table:table-cell>
          <table:table-cell office:value-type="float" office:value="-3422.7" table:style-name="ce12">
            <text:p>-3.422,70</text:p>
          </table:table-cell>
          <table:table-cell office:value-type="float" office:value="0" table:style-name="ce13">
            <text:p>0,00</text:p>
          </table:table-cell>
          <table:table-cell office:value-type="float" office:value="-7951.26" table:style-name="ce12">
            <text:p>-7.951,26</text:p>
          </table:table-cell>
          <table:table-cell office:value-type="float" office:value="11033.07" table:style-name="ce10">
            <text:p>11.033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CARDOSO BARBOSA DE OLIVEIR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906.87" table:style-name="ce10">
            <text:p>1.906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48.84" table:style-name="ce10">
            <text:p>15.648,84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95.7600000000002" table:style-name="ce12">
            <text:p>-2.495,76</text:p>
          </table:table-cell>
          <table:table-cell office:value-type="float" office:value="-863.95" table:style-name="ce11">
            <text:p>-863,95</text:p>
          </table:table-cell>
          <table:table-cell office:value-type="float" office:value="0" table:style-name="ce13">
            <text:p>0,00</text:p>
          </table:table-cell>
          <table:table-cell office:value-type="float" office:value="-4864.88" table:style-name="ce12">
            <text:p>-4.864,88</text:p>
          </table:table-cell>
          <table:table-cell office:value-type="float" office:value="10783.96" table:style-name="ce10">
            <text:p>10.783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DE OLIVEIRA SARMENTO COEL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408.58" table:style-name="ce14">
            <text:p>408,58</text:p>
          </table:table-cell>
          <table:table-cell office:value-type="float" office:value="1185.05" table:style-name="ce10">
            <text:p>1.185,05</text:p>
          </table:table-cell>
          <table:table-cell office:value-type="float" office:value="3235.41" table:style-name="ce10">
            <text:p>3.235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26.11" table:style-name="ce10">
            <text:p>16.726,11</text:p>
          </table:table-cell>
          <table:table-cell office:value-type="float" office:value="-1564.93" table:style-name="ce12">
            <text:p>-1.564,93</text:p>
          </table:table-cell>
          <table:table-cell office:value-type="float" office:value="-2358.09" table:style-name="ce12">
            <text:p>-2.358,09</text:p>
          </table:table-cell>
          <table:table-cell office:value-type="float" office:value="-3292.62" table:style-name="ce12">
            <text:p>-3.292,62</text:p>
          </table:table-cell>
          <table:table-cell office:value-type="float" office:value="0" table:style-name="ce13">
            <text:p>0,00</text:p>
          </table:table-cell>
          <table:table-cell office:value-type="float" office:value="-7215.64" table:style-name="ce12">
            <text:p>-7.215,64</text:p>
          </table:table-cell>
          <table:table-cell office:value-type="float" office:value="9510.4699999999993" table:style-name="ce10">
            <text:p>9.510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MARIA FELIX DE FREITAS CARNEIR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7791.990000000002" table:style-name="ce10">
            <text:p>17.791,99</text:p>
          </table:table-cell>
          <table:table-cell table:style-name="ce9"/>
          <table:table-cell office:value-type="float" office:value="1429.14" table:style-name="ce10">
            <text:p>1.429,14</text:p>
          </table:table-cell>
          <table:table-cell office:value-type="float" office:value="2165.87" table:style-name="ce10">
            <text:p>2.165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387" table:style-name="ce10">
            <text:p>21.387,00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685.02" table:style-name="ce12">
            <text:p>-3.685,02</text:p>
          </table:table-cell>
          <table:table-cell office:value-type="float" office:value="-129.07" table:style-name="ce11">
            <text:p>-129,07</text:p>
          </table:table-cell>
          <table:table-cell office:value-type="float" office:value="0" table:style-name="ce13">
            <text:p>0,00</text:p>
          </table:table-cell>
          <table:table-cell office:value-type="float" office:value="-6284.25" table:style-name="ce12">
            <text:p>-6.284,25</text:p>
          </table:table-cell>
          <table:table-cell office:value-type="float" office:value="15102.75" table:style-name="ce10">
            <text:p>15.102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PINTO DE BARROS DIA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2ªVTSMC)</text:p>
          </table:table-cell>
          <table:table-cell office:value-type="float" office:value="11458.34" table:style-name="ce10">
            <text:p>11.458,34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382.5" table:style-name="ce10">
            <text:p>3.382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73.22" table:style-name="ce10">
            <text:p>17.073,22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14.5500000000002" table:style-name="ce12">
            <text:p>-2.514,55</text:p>
          </table:table-cell>
          <table:table-cell office:value-type="float" office:value="-1426.19" table:style-name="ce12">
            <text:p>-1.426,19</text:p>
          </table:table-cell>
          <table:table-cell office:value-type="float" office:value="0" table:style-name="ce13">
            <text:p>0,00</text:p>
          </table:table-cell>
          <table:table-cell office:value-type="float" office:value="-4769.13" table:style-name="ce12">
            <text:p>-4.769,13</text:p>
          </table:table-cell>
          <table:table-cell office:value-type="float" office:value="12304.09" table:style-name="ce10">
            <text:p>12.304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BRITO DA ROCHA PEREIR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2UNP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3656.75" table:style-name="ce10">
            <text:p>3.656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596.64" table:style-name="ce10">
            <text:p>5.596,64</text:p>
          </table:table-cell>
          <table:table-cell table:number-columns-repeated="2" table:style-name="ce9"/>
          <table:table-cell office:value-type="float" office:value="-1381.7" table:style-name="ce12">
            <text:p>-1.381,70</text:p>
          </table:table-cell>
          <table:table-cell office:value-type="float" office:value="0" table:style-name="ce13">
            <text:p>0,00</text:p>
          </table:table-cell>
          <table:table-cell office:value-type="float" office:value="-1381.7" table:style-name="ce12">
            <text:p>-1.381,70</text:p>
          </table:table-cell>
          <table:table-cell office:value-type="float" office:value="4214.9399999999996" table:style-name="ce10">
            <text:p>4.214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DA ROCHA LIM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office:value-type="float" office:value="11493.38" table:style-name="ce10">
            <text:p>11.493,3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558.85" table:style-name="ce10">
            <text:p>2.558,8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37.28" table:style-name="ce10">
            <text:p>15.237,28</text:p>
          </table:table-cell>
          <table:table-cell office:value-type="float" office:value="-1453.52" table:style-name="ce12">
            <text:p>-1.453,52</text:p>
          </table:table-cell>
          <table:table-cell office:value-type="float" office:value="-2165.35" table:style-name="ce12">
            <text:p>-2.165,35</text:p>
          </table:table-cell>
          <table:table-cell office:value-type="float" office:value="-845.4" table:style-name="ce11">
            <text:p>-845,40</text:p>
          </table:table-cell>
          <table:table-cell office:value-type="float" office:value="0" table:style-name="ce13">
            <text:p>0,00</text:p>
          </table:table-cell>
          <table:table-cell office:value-type="float" office:value="-4464.2700000000004" table:style-name="ce12">
            <text:p>-4.464,27</text:p>
          </table:table-cell>
          <table:table-cell office:value-type="float" office:value="10773.01" table:style-name="ce10">
            <text:p>10.773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MENDES BRI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ÇÃO DE SEGUNDA TURMA (SETP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6347.79" table:style-name="ce10">
            <text:p>6.347,79</text:p>
          </table:table-cell>
          <table:table-cell office:value-type="float" office:value="1379.07" table:style-name="ce10">
            <text:p>1.379,07</text:p>
          </table:table-cell>
          <table:table-cell office:value-type="float" office:value="5007.43" table:style-name="ce10">
            <text:p>5.007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435.81" table:style-name="ce10">
            <text:p>31.435,81</text:p>
          </table:table-cell>
          <table:table-cell office:value-type="float" office:value="-3710.54" table:style-name="ce12">
            <text:p>-3.710,54</text:p>
          </table:table-cell>
          <table:table-cell office:value-type="float" office:value="-5273.77" table:style-name="ce12">
            <text:p>-5.273,77</text:p>
          </table:table-cell>
          <table:table-cell office:value-type="float" office:value="-3365.08" table:style-name="ce12">
            <text:p>-3.365,08</text:p>
          </table:table-cell>
          <table:table-cell office:value-type="float" office:value="0" table:style-name="ce13">
            <text:p>0,00</text:p>
          </table:table-cell>
          <table:table-cell office:value-type="float" office:value="-12349.39" table:style-name="ce12">
            <text:p>-12.349,39</text:p>
          </table:table-cell>
          <table:table-cell office:value-type="float" office:value="19086.419999999998" table:style-name="ce10">
            <text:p>19.086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WEBER MOTTA DE CARVALH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GESTÃO DOCUMENTAL E MEMÓRIA (S</text:p>
          </table:table-cell>
          <table:table-cell table:number-columns-repeated="3" table:style-name="ce9"/>
          <table:table-cell office:value-type="float" office:value="996.79" table:style-name="ce14">
            <text:p>996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996.79" table:style-name="ce14">
            <text:p>996,79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996.79" table:style-name="ce14">
            <text:p>996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GUILÁ ALVES MENEZES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3089" table:style-name="ce10">
            <text:p>3.089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336.02" table:style-name="ce10">
            <text:p>25.336,0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968.63" table:style-name="ce12">
            <text:p>-4.968,63</text:p>
          </table:table-cell>
          <table:table-cell office:value-type="float" office:value="-2821.86" table:style-name="ce12">
            <text:p>-2.821,86</text:p>
          </table:table-cell>
          <table:table-cell office:value-type="float" office:value="0" table:style-name="ce13">
            <text:p>0,00</text:p>
          </table:table-cell>
          <table:table-cell office:value-type="float" office:value="-8618.8799999999992" table:style-name="ce12">
            <text:p>-8.618,88</text:p>
          </table:table-cell>
          <table:table-cell office:value-type="float" office:value="16717.14" table:style-name="ce10">
            <text:p>16.717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ÍDA RACHEL TAVARES CAVALCANTI ROSSITER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9569.650000000001" table:style-name="ce10">
            <text:p>19.569,6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4482.28" table:style-name="ce10">
            <text:p>4.482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991.82" table:style-name="ce10">
            <text:p>25.991,8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65.82" table:style-name="ce12">
            <text:p>-4.765,82</text:p>
          </table:table-cell>
          <table:table-cell office:value-type="float" office:value="-1164.5" table:style-name="ce12">
            <text:p>-1.164,50</text:p>
          </table:table-cell>
          <table:table-cell office:value-type="float" office:value="0" table:style-name="ce13">
            <text:p>0,00</text:p>
          </table:table-cell>
          <table:table-cell office:value-type="float" office:value="-6758.71" table:style-name="ce12">
            <text:p>-6.758,71</text:p>
          </table:table-cell>
          <table:table-cell office:value-type="float" office:value="19233.11" table:style-name="ce10">
            <text:p>19.233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ILTON LUÍS DA SILV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2235.46" table:style-name="ce10">
            <text:p>2.235,4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4306.26" table:style-name="ce10">
            <text:p>4.306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774.1" table:style-name="ce10">
            <text:p>8.774,10</text:p>
          </table:table-cell>
          <table:table-cell office:value-type="float" office:value="-312.95999999999998" table:style-name="ce11">
            <text:p>-312,96</text:p>
          </table:table-cell>
          <table:table-cell office:value-type="float" office:value="-213.41" table:style-name="ce11">
            <text:p>-213,41</text:p>
          </table:table-cell>
          <table:table-cell office:value-type="float" office:value="-2118.34" table:style-name="ce12">
            <text:p>-2.118,34</text:p>
          </table:table-cell>
          <table:table-cell office:value-type="float" office:value="0" table:style-name="ce13">
            <text:p>0,00</text:p>
          </table:table-cell>
          <table:table-cell office:value-type="float" office:value="-2644.71" table:style-name="ce12">
            <text:p>-2.644,71</text:p>
          </table:table-cell>
          <table:table-cell office:value-type="float" office:value="6129.39" table:style-name="ce10">
            <text:p>6.129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AN LINS AZEVED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002.33" table:style-name="ce10">
            <text:p>2.002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42.22" table:style-name="ce10">
            <text:p>3.942,22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1353.63" table:style-name="ce12">
            <text:p>-1.353,63</text:p>
          </table:table-cell>
          <table:table-cell office:value-type="float" office:value="0" table:style-name="ce13">
            <text:p>0,00</text:p>
          </table:table-cell>
          <table:table-cell office:value-type="float" office:value="-1356.33" table:style-name="ce12">
            <text:p>-1.356,33</text:p>
          </table:table-cell>
          <table:table-cell office:value-type="float" office:value="2585.89" table:style-name="ce10">
            <text:p>2.585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A VALÉRIA DE ALBUQUERQUE E SILVA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A PRESIDÊNCIA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019.25" table:style-name="ce10">
            <text:p>4.019,25</text:p>
          </table:table-cell>
          <table:table-cell office:value-type="float" office:value="1939.89" table:style-name="ce10">
            <text:p>1.939,89</text:p>
          </table:table-cell>
          <table:table-cell office:value-type="float" office:value="6540.88" table:style-name="ce10">
            <text:p>6.540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254.61" table:style-name="ce10">
            <text:p>24.254,61</text:p>
          </table:table-cell>
          <table:table-cell office:value-type="float" office:value="-828.39" table:style-name="ce11">
            <text:p>-828,39</text:p>
          </table:table-cell>
          <table:table-cell office:value-type="float" office:value="-3317.17" table:style-name="ce12">
            <text:p>-3.317,17</text:p>
          </table:table-cell>
          <table:table-cell office:value-type="float" office:value="-7061" table:style-name="ce12">
            <text:p>-7.061,00</text:p>
          </table:table-cell>
          <table:table-cell office:value-type="float" office:value="0" table:style-name="ce13">
            <text:p>0,00</text:p>
          </table:table-cell>
          <table:table-cell office:value-type="float" office:value="-11206.56" table:style-name="ce12">
            <text:p>-11.206,56</text:p>
          </table:table-cell>
          <table:table-cell office:value-type="float" office:value="13048.05" table:style-name="ce10">
            <text:p>13.048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ERTO GUSTAVO NORBERTO ROCHA LIM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ÇÃO DE PRIMEIRA TURMA (SETP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572.63" table:style-name="ce10">
            <text:p>2.572,63</text:p>
          </table:table-cell>
          <table:table-cell office:value-type="float" office:value="1379.07" table:style-name="ce10">
            <text:p>1.379,07</text:p>
          </table:table-cell>
          <table:table-cell office:value-type="float" office:value="3199.06" table:style-name="ce10">
            <text:p>3.199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86.62" table:style-name="ce10">
            <text:p>18.786,62</text:p>
          </table:table-cell>
          <table:table-cell office:value-type="float" office:value="-1902.41" table:style-name="ce12">
            <text:p>-1.902,41</text:p>
          </table:table-cell>
          <table:table-cell office:value-type="float" office:value="-2424.46" table:style-name="ce12">
            <text:p>-2.424,46</text:p>
          </table:table-cell>
          <table:table-cell office:value-type="float" office:value="-1170.8" table:style-name="ce12">
            <text:p>-1.170,80</text:p>
          </table:table-cell>
          <table:table-cell office:value-type="float" office:value="0" table:style-name="ce13">
            <text:p>0,00</text:p>
          </table:table-cell>
          <table:table-cell office:value-type="float" office:value="-5497.67" table:style-name="ce12">
            <text:p>-5.497,67</text:p>
          </table:table-cell>
          <table:table-cell office:value-type="float" office:value="13288.95" table:style-name="ce10">
            <text:p>13.288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ERTO MIRINDIBA BONFIM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JORNALISMO (CCOM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317.29" table:style-name="ce10">
            <text:p>2.317,29</text:p>
          </table:table-cell>
          <table:table-cell table:style-name="ce9"/>
          <table:table-cell office:value-type="float" office:value="6504.53" table:style-name="ce10">
            <text:p>6.504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457.68" table:style-name="ce10">
            <text:p>20.457,68</text:p>
          </table:table-cell>
          <table:table-cell office:value-type="float" office:value="-1860.28" table:style-name="ce12">
            <text:p>-1.860,28</text:p>
          </table:table-cell>
          <table:table-cell office:value-type="float" office:value="-2195.4899999999998" table:style-name="ce12">
            <text:p>-2.195,49</text:p>
          </table:table-cell>
          <table:table-cell office:value-type="float" office:value="-4875.41" table:style-name="ce12">
            <text:p>-4.875,41</text:p>
          </table:table-cell>
          <table:table-cell office:value-type="float" office:value="0" table:style-name="ce13">
            <text:p>0,00</text:p>
          </table:table-cell>
          <table:table-cell office:value-type="float" office:value="-8931.18" table:style-name="ce12">
            <text:p>-8.931,18</text:p>
          </table:table-cell>
          <table:table-cell office:value-type="float" office:value="11526.5" table:style-name="ce10">
            <text:p>11.526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ERTO PESSOA ALBUQUERQUE SILV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97.07" table:style-name="ce10">
            <text:p>11.897,07</text:p>
          </table:table-cell>
          <table:table-cell table:number-columns-repeated="2" table:style-name="ce9"/>
          <table:table-cell office:value-type="float" office:value="2971.06" table:style-name="ce10">
            <text:p>2.971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68.13" table:style-name="ce10">
            <text:p>14.868,1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36.28" table:style-name="ce12">
            <text:p>-1.936,28</text:p>
          </table:table-cell>
          <table:table-cell office:value-type="float" office:value="-1592.75" table:style-name="ce12">
            <text:p>-1.592,75</text:p>
          </table:table-cell>
          <table:table-cell office:value-type="float" office:value="0" table:style-name="ce13">
            <text:p>0,00</text:p>
          </table:table-cell>
          <table:table-cell office:value-type="float" office:value="-5034.2" table:style-name="ce12">
            <text:p>-5.034,20</text:p>
          </table:table-cell>
          <table:table-cell office:value-type="float" office:value="9833.93" table:style-name="ce10">
            <text:p>9.833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DENILSON GOMES DE LIM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680.14" table:style-name="ce10">
            <text:p>1.680,14</text:p>
          </table:table-cell>
          <table:table-cell office:value-type="float" office:value="1185.05" table:style-name="ce10">
            <text:p>1.185,05</text:p>
          </table:table-cell>
          <table:table-cell office:value-type="float" office:value="2458.7199999999998" table:style-name="ce10">
            <text:p>2.458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22.3" table:style-name="ce10">
            <text:p>16.722,30</text:p>
          </table:table-cell>
          <table:table-cell office:value-type="float" office:value="-1715.97" table:style-name="ce12">
            <text:p>-1.715,97</text:p>
          </table:table-cell>
          <table:table-cell office:value-type="float" office:value="-2529.1" table:style-name="ce12">
            <text:p>-2.529,10</text:p>
          </table:table-cell>
          <table:table-cell office:value-type="float" office:value="-5738.69" table:style-name="ce12">
            <text:p>-5.738,69</text:p>
          </table:table-cell>
          <table:table-cell office:value-type="float" office:value="0" table:style-name="ce13">
            <text:p>0,00</text:p>
          </table:table-cell>
          <table:table-cell office:value-type="float" office:value="-9983.76" table:style-name="ce12">
            <text:p>-9.983,76</text:p>
          </table:table-cell>
          <table:table-cell office:value-type="float" office:value="6738.54" table:style-name="ce10">
            <text:p>6.738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DO ARRUDA ROCH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967.98" table:style-name="ce10">
            <text:p>1.967,98</text:p>
          </table:table-cell>
          <table:table-cell table:style-name="ce9"/>
          <table:table-cell office:value-type="float" office:value="3709.31" table:style-name="ce10">
            <text:p>3.709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31.88" table:style-name="ce10">
            <text:p>17.431,88</text:p>
          </table:table-cell>
          <table:table-cell office:value-type="float" office:value="-1822.23" table:style-name="ce12">
            <text:p>-1.822,23</text:p>
          </table:table-cell>
          <table:table-cell office:value-type="float" office:value="-2298.96" table:style-name="ce12">
            <text:p>-2.298,96</text:p>
          </table:table-cell>
          <table:table-cell office:value-type="float" office:value="-2274.27" table:style-name="ce12">
            <text:p>-2.274,27</text:p>
          </table:table-cell>
          <table:table-cell office:value-type="float" office:value="0" table:style-name="ce13">
            <text:p>0,00</text:p>
          </table:table-cell>
          <table:table-cell office:value-type="float" office:value="-6395.46" table:style-name="ce12">
            <text:p>-6.395,46</text:p>
          </table:table-cell>
          <table:table-cell office:value-type="float" office:value="11036.42" table:style-name="ce10">
            <text:p>11.036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SSANDRO DE LIMA SOAR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8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165.87" table:style-name="ce10">
            <text:p>2.165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55.34" table:style-name="ce10">
            <text:p>15.955,34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71.17" table:style-name="ce12">
            <text:p>-1.971,17</text:p>
          </table:table-cell>
          <table:table-cell office:value-type="float" office:value="-1048.71" table:style-name="ce12">
            <text:p>-1.048,71</text:p>
          </table:table-cell>
          <table:table-cell office:value-type="float" office:value="0" table:style-name="ce13">
            <text:p>0,00</text:p>
          </table:table-cell>
          <table:table-cell office:value-type="float" office:value="-4525.05" table:style-name="ce12">
            <text:p>-4.525,05</text:p>
          </table:table-cell>
          <table:table-cell office:value-type="float" office:value="11430.29" table:style-name="ce10">
            <text:p>11.430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SSANDRO LANUSSO AZEVEDO DE MACÊDO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2UNP)</text:p>
          </table:table-cell>
          <table:table-cell office:value-type="float" office:value="19666.43" table:style-name="ce10">
            <text:p>19.666,43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570.3200000000002" table:style-name="ce10">
            <text:p>2.570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69.13" table:style-name="ce10">
            <text:p>24.469,13</text:p>
          </table:table-cell>
          <table:table-cell office:value-type="float" office:value="-2764.1" table:style-name="ce12">
            <text:p>-2.764,10</text:p>
          </table:table-cell>
          <table:table-cell office:value-type="float" office:value="-4340.55" table:style-name="ce12">
            <text:p>-4.340,55</text:p>
          </table:table-cell>
          <table:table-cell office:value-type="float" office:value="-1122.95" table:style-name="ce12">
            <text:p>-1.122,95</text:p>
          </table:table-cell>
          <table:table-cell office:value-type="float" office:value="0" table:style-name="ce13">
            <text:p>0,00</text:p>
          </table:table-cell>
          <table:table-cell office:value-type="float" office:value="-8227.6" table:style-name="ce12">
            <text:p>-8.227,60</text:p>
          </table:table-cell>
          <table:table-cell office:value-type="float" office:value="16241.53" table:style-name="ce10">
            <text:p>16.241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THEA MARIE TAVARES DA CRUZ DANTA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3611.28" table:style-name="ce10">
            <text:p>3.61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796.33" table:style-name="ce10">
            <text:p>4.796,33</text:p>
          </table:table-cell>
          <table:table-cell table:number-columns-repeated="2" table:style-name="ce9"/>
          <table:table-cell office:value-type="float" office:value="-1560.7" table:style-name="ce12">
            <text:p>-1.560,70</text:p>
          </table:table-cell>
          <table:table-cell office:value-type="float" office:value="0" table:style-name="ce13">
            <text:p>0,00</text:p>
          </table:table-cell>
          <table:table-cell office:value-type="float" office:value="-1560.7" table:style-name="ce12">
            <text:p>-1.560,70</text:p>
          </table:table-cell>
          <table:table-cell office:value-type="float" office:value="3235.63" table:style-name="ce10">
            <text:p>3.235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XANDRE GRANJA MEDEIR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9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215.3000000000002" table:style-name="ce10">
            <text:p>2.215,30</text:p>
          </table:table-cell>
          <table:table-cell office:value-type="float" office:value="1939.89" table:style-name="ce10">
            <text:p>1.939,89</text:p>
          </table:table-cell>
          <table:table-cell office:value-type="float" office:value="3902.12" table:style-name="ce10">
            <text:p>3.902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954.38" table:style-name="ce10">
            <text:p>19.954,38</text:p>
          </table:table-cell>
          <table:table-cell office:value-type="float" office:value="-1863.04" table:style-name="ce12">
            <text:p>-1.863,04</text:p>
          </table:table-cell>
          <table:table-cell office:value-type="float" office:value="-2928.4" table:style-name="ce12">
            <text:p>-2.928,40</text:p>
          </table:table-cell>
          <table:table-cell office:value-type="float" office:value="-2485.2800000000002" table:style-name="ce12">
            <text:p>-2.485,28</text:p>
          </table:table-cell>
          <table:table-cell office:value-type="float" office:value="0" table:style-name="ce13">
            <text:p>0,00</text:p>
          </table:table-cell>
          <table:table-cell office:value-type="float" office:value="-7276.72" table:style-name="ce12">
            <text:p>-7.276,72</text:p>
          </table:table-cell>
          <table:table-cell office:value-type="float" office:value="12677.66" table:style-name="ce10">
            <text:p>12.677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CE KELLY DE LIMA RIBEI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634.51" table:style-name="ce10">
            <text:p>4.634,51</text:p>
          </table:table-cell>
          <table:table-cell table:number-columns-repeated="2" table:style-name="ce9"/>
          <table:table-cell office:value-type="float" office:value="342.27" table:style-name="ce14">
            <text:p>342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976.78" table:style-name="ce10">
            <text:p>4.976,78</text:p>
          </table:table-cell>
          <table:table-cell office:value-type="float" office:value="-341.23" table:style-name="ce11">
            <text:p>-341,23</text:p>
          </table:table-cell>
          <table:table-cell office:value-type="float" office:value="-329.86" table:style-name="ce11">
            <text:p>-329,86</text:p>
          </table:table-cell>
          <table:table-cell office:value-type="float" office:value="-273.39999999999998" table:style-name="ce11">
            <text:p>-273,40</text:p>
          </table:table-cell>
          <table:table-cell office:value-type="float" office:value="0" table:style-name="ce13">
            <text:p>0,00</text:p>
          </table:table-cell>
          <table:table-cell office:value-type="float" office:value="-944.49" table:style-name="ce11">
            <text:p>-944,49</text:p>
          </table:table-cell>
          <table:table-cell office:value-type="float" office:value="4032.29" table:style-name="ce10">
            <text:p>4.032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NE KEYLA DE LIMA RIBEI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634.51" table:style-name="ce10">
            <text:p>4.634,51</text:p>
          </table:table-cell>
          <table:table-cell table:number-columns-repeated="2" table:style-name="ce9"/>
          <table:table-cell office:value-type="float" office:value="263.93" table:style-name="ce14">
            <text:p>263,9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898.4399999999996" table:style-name="ce10">
            <text:p>4.898,44</text:p>
          </table:table-cell>
          <table:table-cell office:value-type="float" office:value="-341.23" table:style-name="ce11">
            <text:p>-341,23</text:p>
          </table:table-cell>
          <table:table-cell office:value-type="float" office:value="-329.86" table:style-name="ce11">
            <text:p>-329,86</text:p>
          </table:table-cell>
          <table:table-cell office:value-type="float" office:value="-240.61" table:style-name="ce11">
            <text:p>-240,61</text:p>
          </table:table-cell>
          <table:table-cell office:value-type="float" office:value="0" table:style-name="ce13">
            <text:p>0,00</text:p>
          </table:table-cell>
          <table:table-cell office:value-type="float" office:value="-911.7" table:style-name="ce11">
            <text:p>-911,70</text:p>
          </table:table-cell>
          <table:table-cell office:value-type="float" office:value="3986.74" table:style-name="ce10">
            <text:p>3.986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NE PIRES SANTOS SOUZ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1ªVTSMC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602.91999999999996" table:style-name="ce14">
            <text:p>602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35.3" table:style-name="ce10">
            <text:p>2.835,30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459.93" table:style-name="ce11">
            <text:p>-459,93</text:p>
          </table:table-cell>
          <table:table-cell office:value-type="float" office:value="0" table:style-name="ce13">
            <text:p>0,00</text:p>
          </table:table-cell>
          <table:table-cell office:value-type="float" office:value="-484.56" table:style-name="ce11">
            <text:p>-484,56</text:p>
          </table:table-cell>
          <table:table-cell office:value-type="float" office:value="2350.7399999999998" table:style-name="ce10">
            <text:p>2.350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NE SOUSA PENAFORT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1ªVTSMC)</text:p>
          </table:table-cell>
          <table:table-cell office:value-type="float" office:value="12198.86" table:style-name="ce10">
            <text:p>12.198,8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929.05" table:style-name="ce10">
            <text:p>3.929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67.8" table:style-name="ce10">
            <text:p>18.067,80</text:p>
          </table:table-cell>
          <table:table-cell office:value-type="float" office:value="-1548.41" table:style-name="ce12">
            <text:p>-1.548,41</text:p>
          </table:table-cell>
          <table:table-cell office:value-type="float" office:value="-2592.98" table:style-name="ce12">
            <text:p>-2.592,98</text:p>
          </table:table-cell>
          <table:table-cell office:value-type="float" office:value="-1881.22" table:style-name="ce12">
            <text:p>-1.881,22</text:p>
          </table:table-cell>
          <table:table-cell office:value-type="float" office:value="0" table:style-name="ce13">
            <text:p>0,00</text:p>
          </table:table-cell>
          <table:table-cell office:value-type="float" office:value="-6022.61" table:style-name="ce12">
            <text:p>-6.022,61</text:p>
          </table:table-cell>
          <table:table-cell office:value-type="float" office:value="12045.19" table:style-name="ce10">
            <text:p>12.045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LAN VICTOR FERREIRA LUSTOS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DESIGN GRÁFICO E GESTÃO DE MÍDIAS SOCIAIS</text:p>
          </table:table-cell>
          <table:table-cell office:value-type="float" office:value="9426.32" table:style-name="ce10">
            <text:p>9.426,32</text:p>
          </table:table-cell>
          <table:table-cell table:style-name="ce9"/>
          <table:table-cell office:value-type="float" office:value="2941.12" table:style-name="ce10">
            <text:p>2.941,12</text:p>
          </table:table-cell>
          <table:table-cell office:value-type="float" office:value="1549.19" table:style-name="ce10">
            <text:p>1.549,19</text:p>
          </table:table-cell>
          <table:table-cell office:value-type="float" office:value="646.63" table:number-columns-spanned="2" table:number-rows-spanned="1" table:style-name="ce26">
            <text:p>646,63</text:p>
          </table:table-cell>
          <table:covered-table-cell/>
          <table:table-cell table:style-name="ce9"/>
          <table:table-cell office:value-type="float" office:value="14563.26" table:style-name="ce10">
            <text:p>14.563,2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251.84" table:style-name="ce12">
            <text:p>-2.251,84</text:p>
          </table:table-cell>
          <table:table-cell office:value-type="float" office:value="-509.22" table:style-name="ce11">
            <text:p>-509,22</text:p>
          </table:table-cell>
          <table:table-cell office:value-type="float" office:value="0" table:style-name="ce13">
            <text:p>0,00</text:p>
          </table:table-cell>
          <table:table-cell office:value-type="float" office:value="-3589.45" table:style-name="ce12">
            <text:p>-3.589,45</text:p>
          </table:table-cell>
          <table:table-cell office:value-type="float" office:value="10973.81" table:style-name="ce10">
            <text:p>10.973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MERINDA DE SOUS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908.58" table:style-name="ce14">
            <text:p>908,58</text:p>
          </table:table-cell>
          <table:table-cell table:style-name="ce9"/>
          <table:table-cell office:value-type="float" office:value="922.18" table:style-name="ce14">
            <text:p>922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116.7" table:style-name="ce10">
            <text:p>21.116,70</text:p>
          </table:table-cell>
          <table:table-cell office:value-type="float" office:value="-2890.11" table:style-name="ce12">
            <text:p>-2.890,11</text:p>
          </table:table-cell>
          <table:table-cell office:value-type="float" office:value="-3785.08" table:style-name="ce12">
            <text:p>-3.785,08</text:p>
          </table:table-cell>
          <table:table-cell office:value-type="float" office:value="-2437.04" table:style-name="ce12">
            <text:p>-2.437,04</text:p>
          </table:table-cell>
          <table:table-cell office:value-type="float" office:value="0" table:style-name="ce13">
            <text:p>0,00</text:p>
          </table:table-cell>
          <table:table-cell office:value-type="float" office:value="-9112.23" table:style-name="ce12">
            <text:p>-9.112,23</text:p>
          </table:table-cell>
          <table:table-cell office:value-type="float" office:value="12004.47" table:style-name="ce10">
            <text:p>12.004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MIR MUNIZ DE SOUZA JUNIOR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5122.67" table:style-name="ce10">
            <text:p>5.122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369.69" table:style-name="ce10">
            <text:p>27.369,69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266.99" table:style-name="ce12">
            <text:p>-4.266,99</text:p>
          </table:table-cell>
          <table:table-cell office:value-type="float" office:value="-2352.92" table:style-name="ce12">
            <text:p>-2.352,92</text:p>
          </table:table-cell>
          <table:table-cell office:value-type="float" office:value="0" table:style-name="ce13">
            <text:p>0,00</text:p>
          </table:table-cell>
          <table:table-cell office:value-type="float" office:value="-9810.11" table:style-name="ce12">
            <text:p>-9.810,11</text:p>
          </table:table-cell>
          <table:table-cell office:value-type="float" office:value="17559.580000000002" table:style-name="ce10">
            <text:p>17.559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OISIO BALBINO DA SILVA JÚNIOR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2ªVTSMC)</text:p>
          </table:table-cell>
          <table:table-cell office:value-type="float" office:value="10648.46" table:style-name="ce10">
            <text:p>10.648,4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841.41" table:style-name="ce10">
            <text:p>2.841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22.25" table:style-name="ce10">
            <text:p>15.722,2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257.5" table:style-name="ce12">
            <text:p>-2.257,50</text:p>
          </table:table-cell>
          <table:table-cell office:value-type="float" office:value="-2156.42" table:style-name="ce12">
            <text:p>-2.156,42</text:p>
          </table:table-cell>
          <table:table-cell office:value-type="float" office:value="0" table:style-name="ce13">
            <text:p>0,00</text:p>
          </table:table-cell>
          <table:table-cell office:value-type="float" office:value="-5242.3100000000004" table:style-name="ce12">
            <text:p>-5.242,31</text:p>
          </table:table-cell>
          <table:table-cell office:value-type="float" office:value="10479.94" table:style-name="ce10">
            <text:p>10.479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OÍSIO PLÁCIDO LIMA LEITE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191.84" table:style-name="ce10">
            <text:p>3.191,84</text:p>
          </table:table-cell>
          <table:table-cell office:value-type="float" office:value="1379.07" table:style-name="ce10">
            <text:p>1.379,07</text:p>
          </table:table-cell>
          <table:table-cell office:value-type="float" office:value="4891.25" table:style-name="ce10">
            <text:p>4.891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216.75" table:style-name="ce10">
            <text:p>21.216,75</text:p>
          </table:table-cell>
          <table:table-cell office:value-type="float" office:value="-2024.17" table:style-name="ce12">
            <text:p>-2.024,17</text:p>
          </table:table-cell>
          <table:table-cell office:value-type="float" office:value="-2959.23" table:style-name="ce12">
            <text:p>-2.959,23</text:p>
          </table:table-cell>
          <table:table-cell office:value-type="float" office:value="-5455.73" table:style-name="ce12">
            <text:p>-5.455,73</text:p>
          </table:table-cell>
          <table:table-cell office:value-type="float" office:value="0" table:style-name="ce13">
            <text:p>0,00</text:p>
          </table:table-cell>
          <table:table-cell office:value-type="float" office:value="-10439.129999999999" table:style-name="ce12">
            <text:p>-10.439,13</text:p>
          </table:table-cell>
          <table:table-cell office:value-type="float" office:value="10777.62" table:style-name="ce10">
            <text:p>10.777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YSSON WAGNER BRITO FERREIRA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SAN)</text:p>
          </table:table-cell>
          <table:table-cell office:value-type="float" office:value="9042.17" table:style-name="ce10">
            <text:p>9.042,1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397.02" table:style-name="ce10">
            <text:p>1.397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671.57" table:style-name="ce10">
            <text:p>12.671,57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05.46" table:style-name="ce12">
            <text:p>-1.905,46</text:p>
          </table:table-cell>
          <table:table-cell office:value-type="float" office:value="-398.56" table:style-name="ce11">
            <text:p>-398,56</text:p>
          </table:table-cell>
          <table:table-cell office:value-type="float" office:value="0" table:style-name="ce13">
            <text:p>0,00</text:p>
          </table:table-cell>
          <table:table-cell office:value-type="float" office:value="-3132.41" table:style-name="ce12">
            <text:p>-3.132,41</text:p>
          </table:table-cell>
          <table:table-cell office:value-type="float" office:value="9539.16" table:style-name="ce10">
            <text:p>9.539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LIA LUISA ALVES CEZAR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GABINETE DA PRESIDÊNCIA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office:value-type="float" office:value="5551.7" table:number-columns-spanned="2" table:number-rows-spanned="1" table:style-name="ce27">
            <text:p>5.551,70</text:p>
          </table:table-cell>
          <table:covered-table-cell/>
          <table:table-cell table:style-name="ce9"/>
          <table:table-cell office:value-type="float" office:value="7784.08" table:style-name="ce10">
            <text:p>7.784,08</text:p>
          </table:table-cell>
          <table:table-cell table:style-name="ce9"/>
          <table:table-cell office:value-type="float" office:value="-1219.1199999999999" table:style-name="ce12">
            <text:p>-1.219,12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219.1199999999999" table:style-name="ce12">
            <text:p>-1.219,12</text:p>
          </table:table-cell>
          <table:table-cell office:value-type="float" office:value="6564.96" table:style-name="ce10">
            <text:p>6.564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NDA CAROLINE NUNES FREIRE RIBEIR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9426.32" table:style-name="ce10">
            <text:p>9.426,32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608.6999999999998" table:style-name="ce10">
            <text:p>2.60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220.07" table:style-name="ce10">
            <text:p>13.220,07</text:p>
          </table:table-cell>
          <table:table-cell office:value-type="float" office:value="-1151.2" table:style-name="ce12">
            <text:p>-1.151,20</text:p>
          </table:table-cell>
          <table:table-cell office:value-type="float" office:value="-1680.05" table:style-name="ce12">
            <text:p>-1.680,05</text:p>
          </table:table-cell>
          <table:table-cell office:value-type="float" office:value="-796.38" table:style-name="ce11">
            <text:p>-796,38</text:p>
          </table:table-cell>
          <table:table-cell office:value-type="float" office:value="0" table:style-name="ce13">
            <text:p>0,00</text:p>
          </table:table-cell>
          <table:table-cell office:value-type="float" office:value="-3627.63" table:style-name="ce12">
            <text:p>-3.627,63</text:p>
          </table:table-cell>
          <table:table-cell office:value-type="float" office:value="9592.44" table:style-name="ce10">
            <text:p>9.592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NDA VITORINO LOPES ALVES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GOVERNANÇA INSTITUCIONAL</text:p>
          </table:table-cell>
          <table:table-cell office:value-type="float" office:value="18779.439999999999" table:style-name="ce10">
            <text:p>18.779,44</text:p>
          </table:table-cell>
          <table:table-cell table:style-name="ce9"/>
          <table:table-cell office:value-type="float" office:value="7203.3" table:style-name="ce10">
            <text:p>7.203,30</text:p>
          </table:table-cell>
          <table:table-cell office:value-type="float" office:value="3780.64" table:style-name="ce10">
            <text:p>3.780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763.38" table:style-name="ce10">
            <text:p>29.763,38</text:p>
          </table:table-cell>
          <table:table-cell office:value-type="float" office:value="-2643.76" table:style-name="ce12">
            <text:p>-2.643,76</text:p>
          </table:table-cell>
          <table:table-cell office:value-type="float" office:value="-5444.59" table:style-name="ce12">
            <text:p>-5.444,59</text:p>
          </table:table-cell>
          <table:table-cell office:value-type="float" office:value="-3395.78" table:style-name="ce12">
            <text:p>-3.395,78</text:p>
          </table:table-cell>
          <table:table-cell office:value-type="float" office:value="0" table:style-name="ce13">
            <text:p>0,00</text:p>
          </table:table-cell>
          <table:table-cell office:value-type="float" office:value="-11484.13" table:style-name="ce12">
            <text:p>-11.484,13</text:p>
          </table:table-cell>
          <table:table-cell office:value-type="float" office:value="18279.25" table:style-name="ce10">
            <text:p>18.279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RA LUIZA TEIXEIRA DA SILV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5255.5" table:style-name="ce10">
            <text:p>5.255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076.36" table:style-name="ce10">
            <text:p>26.076,36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998.55" table:style-name="ce12">
            <text:p>-3.998,55</text:p>
          </table:table-cell>
          <table:table-cell office:value-type="float" office:value="-2926.67" table:style-name="ce12">
            <text:p>-2.926,67</text:p>
          </table:table-cell>
          <table:table-cell office:value-type="float" office:value="0" table:style-name="ce13">
            <text:p>0,00</text:p>
          </table:table-cell>
          <table:table-cell office:value-type="float" office:value="-9665.41" table:style-name="ce12">
            <text:p>-9.665,41</text:p>
          </table:table-cell>
          <table:table-cell office:value-type="float" office:value="16410.95" table:style-name="ce10">
            <text:p>16.410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URY VALENÇA FRANÇ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3644.06" table:style-name="ce10">
            <text:p>3.644,06</text:p>
          </table:table-cell>
          <table:table-cell table:style-name="ce9"/>
          <table:table-cell office:value-type="float" office:value="4606.3" table:style-name="ce10">
            <text:p>4.606,3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263.61" table:style-name="ce10">
            <text:p>30.263,61</text:p>
          </table:table-cell>
          <table:table-cell office:value-type="float" office:value="-3826.06" table:style-name="ce12">
            <text:p>-3.826,06</text:p>
          </table:table-cell>
          <table:table-cell office:value-type="float" office:value="-5029.96" table:style-name="ce12">
            <text:p>-5.029,96</text:p>
          </table:table-cell>
          <table:table-cell office:value-type="float" office:value="-2168.42" table:style-name="ce12">
            <text:p>-2.168,42</text:p>
          </table:table-cell>
          <table:table-cell office:value-type="float" office:value="0" table:style-name="ce13">
            <text:p>0,00</text:p>
          </table:table-cell>
          <table:table-cell office:value-type="float" office:value="-11024.44" table:style-name="ce12">
            <text:p>-11.024,44</text:p>
          </table:table-cell>
          <table:table-cell office:value-type="float" office:value="19239.169999999998" table:style-name="ce10">
            <text:p>19.239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ARINA COSTA ALVES BARRETO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1451.69" table:style-name="ce10">
            <text:p>1.451,69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37.63" table:style-name="ce10">
            <text:p>20.737,63</text:p>
          </table:table-cell>
          <table:table-cell office:value-type="float" office:value="-2979.72" table:style-name="ce12">
            <text:p>-2.979,72</text:p>
          </table:table-cell>
          <table:table-cell office:value-type="float" office:value="-4014.07" table:style-name="ce12">
            <text:p>-4.014,07</text:p>
          </table:table-cell>
          <table:table-cell office:value-type="float" office:value="-3299.33" table:style-name="ce12">
            <text:p>-3.299,33</text:p>
          </table:table-cell>
          <table:table-cell office:value-type="float" office:value="0" table:style-name="ce13">
            <text:p>0,00</text:p>
          </table:table-cell>
          <table:table-cell office:value-type="float" office:value="-10293.120000000001" table:style-name="ce12">
            <text:p>-10.293,12</text:p>
          </table:table-cell>
          <table:table-cell office:value-type="float" office:value="10444.51" table:style-name="ce10">
            <text:p>10.444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AROLINA ALMEIDA DE AZEVEDO SANTAN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9960.43" table:style-name="ce10">
            <text:p>9.960,43</text:p>
          </table:table-cell>
          <table:table-cell table:style-name="ce9"/>
          <table:table-cell office:value-type="float" office:value="1567.32" table:style-name="ce10">
            <text:p>1.567,32</text:p>
          </table:table-cell>
          <table:table-cell office:value-type="float" office:value="1549.19" table:style-name="ce10">
            <text:p>1.549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076.94" table:style-name="ce10">
            <text:p>13.076,94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71.03" table:style-name="ce12">
            <text:p>-1.971,03</text:p>
          </table:table-cell>
          <table:table-cell office:value-type="float" office:value="-541.5" table:style-name="ce11">
            <text:p>-541,50</text:p>
          </table:table-cell>
          <table:table-cell office:value-type="float" office:value="0" table:style-name="ce13">
            <text:p>0,00</text:p>
          </table:table-cell>
          <table:table-cell office:value-type="float" office:value="-3340.92" table:style-name="ce12">
            <text:p>-3.340,92</text:p>
          </table:table-cell>
          <table:table-cell office:value-type="float" office:value="9736.02" table:style-name="ce10">
            <text:p>9.736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AROLINA PINHEIRO DE FRANÇA SANTAN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3195.66" table:style-name="ce10">
            <text:p>3.19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442.68" table:style-name="ce10">
            <text:p>25.442,68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214.8500000000004" table:style-name="ce12">
            <text:p>-4.214,85</text:p>
          </table:table-cell>
          <table:table-cell office:value-type="float" office:value="-1884.11" table:style-name="ce12">
            <text:p>-1.884,11</text:p>
          </table:table-cell>
          <table:table-cell office:value-type="float" office:value="0" table:style-name="ce13">
            <text:p>0,00</text:p>
          </table:table-cell>
          <table:table-cell office:value-type="float" office:value="-9289.16" table:style-name="ce12">
            <text:p>-9.289,16</text:p>
          </table:table-cell>
          <table:table-cell office:value-type="float" office:value="16153.52" table:style-name="ce10">
            <text:p>16.153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LÁUDIA BARBOSA FLORÊNCIO CALIFE DA SILV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9218.650000000001" table:style-name="ce10">
            <text:p>19.218,65</text:p>
          </table:table-cell>
          <table:table-cell table:number-columns-repeated="2" table:style-name="ce9"/>
          <table:table-cell office:value-type="float" office:value="1021.04" table:style-name="ce10">
            <text:p>1.021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39.689999999999" table:style-name="ce10">
            <text:p>20.239,69</text:p>
          </table:table-cell>
          <table:table-cell office:value-type="float" office:value="-1900.7" table:style-name="ce12">
            <text:p>-1.900,70</text:p>
          </table:table-cell>
          <table:table-cell office:value-type="float" office:value="-3840.94" table:style-name="ce12">
            <text:p>-3.840,94</text:p>
          </table:table-cell>
          <table:table-cell office:value-type="float" office:value="-2283.4699999999998" table:style-name="ce12">
            <text:p>-2.283,47</text:p>
          </table:table-cell>
          <table:table-cell office:value-type="float" office:value="0" table:style-name="ce13">
            <text:p>0,00</text:p>
          </table:table-cell>
          <table:table-cell office:value-type="float" office:value="-8025.11" table:style-name="ce12">
            <text:p>-8.025,11</text:p>
          </table:table-cell>
          <table:table-cell office:value-type="float" office:value="12214.58" table:style-name="ce10">
            <text:p>12.214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LÁUDIA COSTA FORTES CAVALCANTI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UBLICIDADE</text:p>
          </table:table-cell>
          <table:table-cell office:value-type="float" office:value="2258.61" table:style-name="ce10">
            <text:p>2.258,6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528.25" table:style-name="ce10">
            <text:p>3.528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726.75" table:style-name="ce10">
            <text:p>7.726,75</text:p>
          </table:table-cell>
          <table:table-cell office:value-type="float" office:value="-316.20999999999998" table:style-name="ce11">
            <text:p>-316,21</text:p>
          </table:table-cell>
          <table:table-cell office:value-type="float" office:value="-237.39" table:style-name="ce11">
            <text:p>-237,39</text:p>
          </table:table-cell>
          <table:table-cell office:value-type="float" office:value="-2417.5500000000002" table:style-name="ce12">
            <text:p>-2.417,55</text:p>
          </table:table-cell>
          <table:table-cell office:value-type="float" office:value="0" table:style-name="ce13">
            <text:p>0,00</text:p>
          </table:table-cell>
          <table:table-cell office:value-type="float" office:value="-2971.15" table:style-name="ce12">
            <text:p>-2.971,15</text:p>
          </table:table-cell>
          <table:table-cell office:value-type="float" office:value="4755.6000000000004" table:style-name="ce10">
            <text:p>4.755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RISTINA DE OLIVEIRA PEIXOTO</text:p>
          </table:table-cell>
          <table:table-cell office:value-type="string" table:style-name="ce8">
            <text:p>TÉCNICO JUDICIÁRIO - NÍVEL MÉDIO C11</text:p>
          </table:table-cell>
          <table:table-cell office:value-type="string" table:style-name="ce8">
            <text:p>SETOR DE PAGAMENTO (SOF)</text:p>
          </table:table-cell>
          <table:table-cell office:value-type="float" office:value="10887.5" table:style-name="ce10">
            <text:p>10.887,50</text:p>
          </table:table-cell>
          <table:table-cell table:number-columns-repeated="2" table:style-name="ce9"/>
          <table:table-cell office:value-type="float" office:value="1573.47" table:style-name="ce10">
            <text:p>1.573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460.97" table:style-name="ce10">
            <text:p>12.460,97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750.56" table:style-name="ce12">
            <text:p>-1.750,56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111.09" table:style-name="ce12">
            <text:p>-3.111,09</text:p>
          </table:table-cell>
          <table:table-cell office:value-type="float" office:value="9349.8799999999992" table:style-name="ce10">
            <text:p>9.349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FLÁVIA TEIXEIRA CINTRA BARBOS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2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141.67" table:style-name="ce10">
            <text:p>2.141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36.15" table:style-name="ce10">
            <text:p>15.836,15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30.56" table:style-name="ce12">
            <text:p>-2.430,56</text:p>
          </table:table-cell>
          <table:table-cell office:value-type="float" office:value="-2095.79" table:style-name="ce12">
            <text:p>-2.095,79</text:p>
          </table:table-cell>
          <table:table-cell office:value-type="float" office:value="0" table:style-name="ce13">
            <text:p>0,00</text:p>
          </table:table-cell>
          <table:table-cell office:value-type="float" office:value="-6031.52" table:style-name="ce12">
            <text:p>-6.031,52</text:p>
          </table:table-cell>
          <table:table-cell office:value-type="float" office:value="9804.6299999999992" table:style-name="ce10">
            <text:p>9.804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IZABEL BEZERRA DE ALBUQUERQU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412.23" table:style-name="ce10">
            <text:p>11.412,23</text:p>
          </table:table-cell>
          <table:table-cell table:number-columns-repeated="2" table:style-name="ce9"/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891.41" table:style-name="ce10">
            <text:p>12.891,41</text:p>
          </table:table-cell>
          <table:table-cell office:value-type="float" office:value="-627.13" table:style-name="ce11">
            <text:p>-627,13</text:p>
          </table:table-cell>
          <table:table-cell table:style-name="ce9"/>
          <table:table-cell office:value-type="float" office:value="-1962.51" table:style-name="ce12">
            <text:p>-1.962,51</text:p>
          </table:table-cell>
          <table:table-cell office:value-type="float" office:value="0" table:style-name="ce13">
            <text:p>0,00</text:p>
          </table:table-cell>
          <table:table-cell office:value-type="float" office:value="-2589.64" table:style-name="ce12">
            <text:p>-2.589,64</text:p>
          </table:table-cell>
          <table:table-cell office:value-type="float" office:value="10301.77" table:style-name="ce10">
            <text:p>10.301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ÚCIA DOS SANTOS SILVA BATIST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-ARA)</text:p>
          </table:table-cell>
          <table:table-cell office:value-type="float" office:value="11849.58" table:style-name="ce10">
            <text:p>11.849,58</text:p>
          </table:table-cell>
          <table:table-cell table:number-columns-repeated="2" table:style-name="ce9"/>
          <table:table-cell office:value-type="float" office:value="2964.59" table:style-name="ce10">
            <text:p>2.964,5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14.17" table:style-name="ce10">
            <text:p>14.814,1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23.22" table:style-name="ce12">
            <text:p>-1.923,22</text:p>
          </table:table-cell>
          <table:table-cell office:value-type="float" office:value="-1535.18" table:style-name="ce12">
            <text:p>-1.535,18</text:p>
          </table:table-cell>
          <table:table-cell office:value-type="float" office:value="0" table:style-name="ce13">
            <text:p>0,00</text:p>
          </table:table-cell>
          <table:table-cell office:value-type="float" office:value="-4963.57" table:style-name="ce12">
            <text:p>-4.963,57</text:p>
          </table:table-cell>
          <table:table-cell office:value-type="float" office:value="9850.6" table:style-name="ce10">
            <text:p>9.850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ÚCIA MONTEIRO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218.68" table:style-name="ce10">
            <text:p>4.218,68</text:p>
          </table:table-cell>
          <table:table-cell table:style-name="ce9"/>
          <table:table-cell office:value-type="float" office:value="5347.62" table:style-name="ce10">
            <text:p>5.347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202.16" table:style-name="ce10">
            <text:p>21.202,16</text:p>
          </table:table-cell>
          <table:table-cell office:value-type="float" office:value="-1866.1" table:style-name="ce12">
            <text:p>-1.866,10</text:p>
          </table:table-cell>
          <table:table-cell office:value-type="float" office:value="-2873.19" table:style-name="ce12">
            <text:p>-2.873,19</text:p>
          </table:table-cell>
          <table:table-cell office:value-type="float" office:value="-1499.18" table:style-name="ce12">
            <text:p>-1.499,18</text:p>
          </table:table-cell>
          <table:table-cell office:value-type="float" office:value="0" table:style-name="ce13">
            <text:p>0,00</text:p>
          </table:table-cell>
          <table:table-cell office:value-type="float" office:value="-6238.47" table:style-name="ce12">
            <text:p>-6.238,47</text:p>
          </table:table-cell>
          <table:table-cell office:value-type="float" office:value="14963.69" table:style-name="ce10">
            <text:p>14.963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UIZA FERREIRA BARROS CORRÊ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729.26" table:style-name="ce14">
            <text:p>729,26</text:p>
          </table:table-cell>
          <table:table-cell table:style-name="ce9"/>
          <table:table-cell office:value-type="float" office:value="3884.2" table:style-name="ce10">
            <text:p>3.884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91.8" table:style-name="ce10">
            <text:p>16.391,80</text:p>
          </table:table-cell>
          <table:table-cell office:value-type="float" office:value="-1598.25" table:style-name="ce12">
            <text:p>-1.598,25</text:p>
          </table:table-cell>
          <table:table-cell office:value-type="float" office:value="-2078.5700000000002" table:style-name="ce12">
            <text:p>-2.078,57</text:p>
          </table:table-cell>
          <table:table-cell office:value-type="float" office:value="-4925.8900000000003" table:style-name="ce12">
            <text:p>-4.925,89</text:p>
          </table:table-cell>
          <table:table-cell office:value-type="float" office:value="0" table:style-name="ce13">
            <text:p>0,00</text:p>
          </table:table-cell>
          <table:table-cell office:value-type="float" office:value="-8602.7099999999991" table:style-name="ce12">
            <text:p>-8.602,71</text:p>
          </table:table-cell>
          <table:table-cell office:value-type="float" office:value="7789.09" table:style-name="ce10">
            <text:p>7.789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PAULA BARRETO TEIXEIR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GESTÃO DOCUMENTAL E MEMÓRIA (S</text:p>
          </table:table-cell>
          <table:table-cell table:number-columns-repeated="3" table:style-name="ce9"/>
          <table:table-cell office:value-type="float" office:value="2874.54" table:style-name="ce10">
            <text:p>2.874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74.54" table:style-name="ce10">
            <text:p>2.874,54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874.54" table:style-name="ce10">
            <text:p>2.874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MARIA SOARES MARINH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636.33" table:style-name="ce10">
            <text:p>1.636,33</text:p>
          </table:table-cell>
          <table:table-cell office:value-type="float" office:value="8411.01" table:style-name="ce10">
            <text:p>8.411,01</text:p>
          </table:table-cell>
          <table:table-cell office:value-type="float" office:value="4156.63" table:style-name="ce10">
            <text:p>4.156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645.760000000002" table:style-name="ce10">
            <text:p>33.645,76</text:p>
          </table:table-cell>
          <table:table-cell office:value-type="float" office:value="-3010.18" table:style-name="ce12">
            <text:p>-3.010,18</text:p>
          </table:table-cell>
          <table:table-cell office:value-type="float" office:value="-6255.94" table:style-name="ce12">
            <text:p>-6.255,94</text:p>
          </table:table-cell>
          <table:table-cell office:value-type="float" office:value="-5693.64" table:style-name="ce12">
            <text:p>-5.693,64</text:p>
          </table:table-cell>
          <table:table-cell office:value-type="float" office:value="0" table:style-name="ce13">
            <text:p>0,00</text:p>
          </table:table-cell>
          <table:table-cell office:value-type="float" office:value="-14959.76" table:style-name="ce12">
            <text:p>-14.959,76</text:p>
          </table:table-cell>
          <table:table-cell office:value-type="float" office:value="18686" table:style-name="ce10">
            <text:p>18.686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CORREIA VIVEIR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APOIO AO USUÁRIO (SETIC)</text:p>
          </table:table-cell>
          <table:table-cell office:value-type="float" office:value="9621.1" table:style-name="ce10">
            <text:p>9.621,1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834.17" table:style-name="ce10">
            <text:p>1.834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640.32" table:style-name="ce10">
            <text:p>12.640,32</text:p>
          </table:table-cell>
          <table:table-cell office:value-type="float" office:value="-1190.02" table:style-name="ce12">
            <text:p>-1.190,02</text:p>
          </table:table-cell>
          <table:table-cell office:value-type="float" office:value="-1775.08" table:style-name="ce12">
            <text:p>-1.775,08</text:p>
          </table:table-cell>
          <table:table-cell office:value-type="float" office:value="-712.87" table:style-name="ce11">
            <text:p>-712,87</text:p>
          </table:table-cell>
          <table:table-cell office:value-type="float" office:value="0" table:style-name="ce13">
            <text:p>0,00</text:p>
          </table:table-cell>
          <table:table-cell office:value-type="float" office:value="-3677.97" table:style-name="ce12">
            <text:p>-3.677,97</text:p>
          </table:table-cell>
          <table:table-cell office:value-type="float" office:value="8962.35" table:style-name="ce10">
            <text:p>8.962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GUSTAVO MELO DE SOUZ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E PRECATÓRIOS</text:p>
          </table:table-cell>
          <table:table-cell office:value-type="float" office:value="19519.71" table:style-name="ce10">
            <text:p>19.519,71</text:p>
          </table:table-cell>
          <table:table-cell table:number-columns-repeated="2" table:style-name="ce9"/>
          <table:table-cell office:value-type="float" office:value="4612.8999999999996" table:style-name="ce10">
            <text:p>4.612,9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32.61" table:style-name="ce10">
            <text:p>24.132,61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692.87" table:style-name="ce12">
            <text:p>-3.692,87</text:p>
          </table:table-cell>
          <table:table-cell office:value-type="float" office:value="-2344.21" table:style-name="ce12">
            <text:p>-2.344,21</text:p>
          </table:table-cell>
          <table:table-cell office:value-type="float" office:value="0" table:style-name="ce13">
            <text:p>0,00</text:p>
          </table:table-cell>
          <table:table-cell office:value-type="float" office:value="-8777.27" table:style-name="ce12">
            <text:p>-8.777,27</text:p>
          </table:table-cell>
          <table:table-cell office:value-type="float" office:value="15355.34" table:style-name="ce10">
            <text:p>15.355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HENRIQUE DE LIMA ANTUNES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1730.85" table:style-name="ce10">
            <text:p>11.730,85</text:p>
          </table:table-cell>
          <table:table-cell office:value-type="float" office:value="3221.92" table:style-name="ce10">
            <text:p>3.221,92</text:p>
          </table:table-cell>
          <table:table-cell office:value-type="float" office:value="2084.62" table:style-name="ce10">
            <text:p>2.084,62</text:p>
          </table:table-cell>
          <table:table-cell office:value-type="float" office:value="2879.46" table:style-name="ce10">
            <text:p>2.879,4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916.849999999999" table:style-name="ce10">
            <text:p>19.916,85</text:p>
          </table:table-cell>
          <table:table-cell office:value-type="float" office:value="-2009.54" table:style-name="ce12">
            <text:p>-2.009,54</text:p>
          </table:table-cell>
          <table:table-cell office:value-type="float" office:value="-3263.3" table:style-name="ce12">
            <text:p>-3.263,30</text:p>
          </table:table-cell>
          <table:table-cell office:value-type="float" office:value="-4510" table:style-name="ce12">
            <text:p>-4.510,00</text:p>
          </table:table-cell>
          <table:table-cell office:value-type="float" office:value="0" table:style-name="ce13">
            <text:p>0,00</text:p>
          </table:table-cell>
          <table:table-cell office:value-type="float" office:value="-9782.84" table:style-name="ce12">
            <text:p>-9.782,84</text:p>
          </table:table-cell>
          <table:table-cell office:value-type="float" office:value="10134.01" table:style-name="ce10">
            <text:p>10.134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LUIZ DE ARAÚJO CUNH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997.09" table:style-name="ce10">
            <text:p>2.997,09</text:p>
          </table:table-cell>
          <table:table-cell office:value-type="float" office:value="1939.89" table:style-name="ce10">
            <text:p>1.939,89</text:p>
          </table:table-cell>
          <table:table-cell office:value-type="float" office:value="4714.59" table:style-name="ce10">
            <text:p>4.714,5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548.639999999999" table:style-name="ce10">
            <text:p>21.548,64</text:p>
          </table:table-cell>
          <table:table-cell office:value-type="float" office:value="-1992.04" table:style-name="ce12">
            <text:p>-1.992,04</text:p>
          </table:table-cell>
          <table:table-cell office:value-type="float" office:value="-3107.92" table:style-name="ce12">
            <text:p>-3.107,92</text:p>
          </table:table-cell>
          <table:table-cell office:value-type="float" office:value="-3358.01" table:style-name="ce12">
            <text:p>-3.358,01</text:p>
          </table:table-cell>
          <table:table-cell office:value-type="float" office:value="0" table:style-name="ce13">
            <text:p>0,00</text:p>
          </table:table-cell>
          <table:table-cell office:value-type="float" office:value="-8457.9699999999993" table:style-name="ce12">
            <text:p>-8.457,97</text:p>
          </table:table-cell>
          <table:table-cell office:value-type="float" office:value="13090.67" table:style-name="ce10">
            <text:p>13.090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LUIZ FERREIRA SANTO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9714.52" table:style-name="ce10">
            <text:p>19.714,52</text:p>
          </table:table-cell>
          <table:table-cell office:value-type="float" office:value="369.69" table:style-name="ce14">
            <text:p>369,69</text:p>
          </table:table-cell>
          <table:table-cell office:value-type="float" office:value="1939.89" table:style-name="ce10">
            <text:p>1.939,89</text:p>
          </table:table-cell>
          <table:table-cell office:value-type="float" office:value="4174.92" table:style-name="ce10">
            <text:p>4.174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199.02" table:style-name="ce10">
            <text:p>26.199,02</text:p>
          </table:table-cell>
          <table:table-cell office:value-type="float" office:value="-2833.33" table:style-name="ce12">
            <text:p>-2.833,33</text:p>
          </table:table-cell>
          <table:table-cell office:value-type="float" office:value="-4303.83" table:style-name="ce12">
            <text:p>-4.303,83</text:p>
          </table:table-cell>
          <table:table-cell office:value-type="float" office:value="-4234.79" table:style-name="ce12">
            <text:p>-4.234,79</text:p>
          </table:table-cell>
          <table:table-cell office:value-type="float" office:value="0" table:style-name="ce13">
            <text:p>0,00</text:p>
          </table:table-cell>
          <table:table-cell office:value-type="float" office:value="-11371.95" table:style-name="ce12">
            <text:p>-11.371,95</text:p>
          </table:table-cell>
          <table:table-cell office:value-type="float" office:value="14827.07" table:style-name="ce10">
            <text:p>14.827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NOVAES SANTIAG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851.78" table:style-name="ce10">
            <text:p>2.851,7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988.01" table:style-name="ce10">
            <text:p>22.988,01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3940.04" table:style-name="ce12">
            <text:p>-3.940,04</text:p>
          </table:table-cell>
          <table:table-cell office:value-type="float" office:value="-1574.65" table:style-name="ce12">
            <text:p>-1.574,65</text:p>
          </table:table-cell>
          <table:table-cell office:value-type="float" office:value="0" table:style-name="ce13">
            <text:p>0,00</text:p>
          </table:table-cell>
          <table:table-cell office:value-type="float" office:value="-8162.2" table:style-name="ce12">
            <text:p>-8.162,20</text:p>
          </table:table-cell>
          <table:table-cell office:value-type="float" office:value="14825.81" table:style-name="ce10">
            <text:p>14.825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PORTO TRONCHINI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3000.22" table:style-name="ce10">
            <text:p>13.000,22</text:p>
          </table:table-cell>
          <table:table-cell table:number-columns-repeated="2" table:style-name="ce9"/>
          <table:table-cell office:value-type="float" office:value="2236.86" table:style-name="ce10">
            <text:p>2.236,86</text:p>
          </table:table-cell>
          <table:table-cell office:value-type="float" office:value="4333.41" table:number-columns-spanned="2" table:number-rows-spanned="1" table:style-name="ce27">
            <text:p>4.333,41</text:p>
          </table:table-cell>
          <table:covered-table-cell/>
          <table:table-cell table:style-name="ce9"/>
          <table:table-cell office:value-type="float" office:value="19570.490000000002" table:style-name="ce10">
            <text:p>19.570,4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682.21" table:style-name="ce12">
            <text:p>-2.682,21</text:p>
          </table:table-cell>
          <table:table-cell office:value-type="float" office:value="-1054.6600000000001" table:style-name="ce12">
            <text:p>-1.054,66</text:p>
          </table:table-cell>
          <table:table-cell office:value-type="float" office:value="0" table:style-name="ce13">
            <text:p>0,00</text:p>
          </table:table-cell>
          <table:table-cell office:value-type="float" office:value="-4565.26" table:style-name="ce12">
            <text:p>-4.565,26</text:p>
          </table:table-cell>
          <table:table-cell office:value-type="float" office:value="15005.23" table:style-name="ce10">
            <text:p>15.005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DE VASCONCELOS COST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office:value-type="float" office:value="1954.99" table:style-name="ce10">
            <text:p>1.954,99</text:p>
          </table:table-cell>
          <table:table-cell table:style-name="ce9"/>
          <table:table-cell office:value-type="float" office:value="3258.41" table:style-name="ce10">
            <text:p>3.258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967.990000000002" table:style-name="ce10">
            <text:p>16.967,99</text:p>
          </table:table-cell>
          <table:table-cell office:value-type="float" office:value="-1820.09" table:style-name="ce12">
            <text:p>-1.820,09</text:p>
          </table:table-cell>
          <table:table-cell office:value-type="float" office:value="-2295.98" table:style-name="ce12">
            <text:p>-2.295,98</text:p>
          </table:table-cell>
          <table:table-cell office:value-type="float" office:value="-1799.66" table:style-name="ce12">
            <text:p>-1.799,66</text:p>
          </table:table-cell>
          <table:table-cell office:value-type="float" office:value="0" table:style-name="ce13">
            <text:p>0,00</text:p>
          </table:table-cell>
          <table:table-cell office:value-type="float" office:value="-5915.73" table:style-name="ce12">
            <text:p>-5.915,73</text:p>
          </table:table-cell>
          <table:table-cell office:value-type="float" office:value="11052.26" table:style-name="ce10">
            <text:p>11.052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LEÃO BARBOS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266.08" table:style-name="ce10">
            <text:p>2.266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60.56" table:style-name="ce10">
            <text:p>15.960,5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30.56" table:style-name="ce12">
            <text:p>-2.430,56</text:p>
          </table:table-cell>
          <table:table-cell office:value-type="float" office:value="-3761.89" table:style-name="ce12">
            <text:p>-3.761,89</text:p>
          </table:table-cell>
          <table:table-cell office:value-type="float" office:value="0" table:style-name="ce13">
            <text:p>0,00</text:p>
          </table:table-cell>
          <table:table-cell office:value-type="float" office:value="-7697.62" table:style-name="ce12">
            <text:p>-7.697,62</text:p>
          </table:table-cell>
          <table:table-cell office:value-type="float" office:value="8262.94" table:style-name="ce10">
            <text:p>8.262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LUCENA DE MEDEIROS LEITE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2775.48" table:style-name="ce10">
            <text:p>2.775,4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642.88" table:style-name="ce10">
            <text:p>2.64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603.41" table:style-name="ce10">
            <text:p>6.603,41</text:p>
          </table:table-cell>
          <table:table-cell office:value-type="float" office:value="-388.57" table:style-name="ce11">
            <text:p>-388,57</text:p>
          </table:table-cell>
          <table:table-cell office:value-type="float" office:value="-152.56" table:style-name="ce11">
            <text:p>-152,56</text:p>
          </table:table-cell>
          <table:table-cell office:value-type="float" office:value="-1699.11" table:style-name="ce12">
            <text:p>-1.699,11</text:p>
          </table:table-cell>
          <table:table-cell office:value-type="float" office:value="0" table:style-name="ce13">
            <text:p>0,00</text:p>
          </table:table-cell>
          <table:table-cell office:value-type="float" office:value="-2240.2399999999998" table:style-name="ce12">
            <text:p>-2.240,24</text:p>
          </table:table-cell>
          <table:table-cell office:value-type="float" office:value="4363.17" table:style-name="ce10">
            <text:p>4.363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SILVA FONSÊCA</text:p>
          </table:table-cell>
          <table:table-cell office:value-type="string" table:style-name="ce8">
            <text:p>ASSISTENTE - FOLHA DE PAGAMENTO I - FC-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642.88" table:style-name="ce10">
            <text:p>2.64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37.36" table:style-name="ce10">
            <text:p>16.337,3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82.6999999999998" table:style-name="ce12">
            <text:p>-2.482,70</text:p>
          </table:table-cell>
          <table:table-cell office:value-type="float" office:value="-3228.64" table:style-name="ce12">
            <text:p>-3.228,64</text:p>
          </table:table-cell>
          <table:table-cell office:value-type="float" office:value="0" table:style-name="ce13">
            <text:p>0,00</text:p>
          </table:table-cell>
          <table:table-cell office:value-type="float" office:value="-7216.51" table:style-name="ce12">
            <text:p>-7.216,51</text:p>
          </table:table-cell>
          <table:table-cell office:value-type="float" office:value="9120.85" table:style-name="ce10">
            <text:p>9.120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ALVES LOURENÇO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3235.41" table:style-name="ce10">
            <text:p>3.235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90" table:style-name="ce10">
            <text:p>14.990,0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897.09" table:style-name="ce12">
            <text:p>-1.897,09</text:p>
          </table:table-cell>
          <table:table-cell office:value-type="float" office:value="-1847.78" table:style-name="ce12">
            <text:p>-1.847,78</text:p>
          </table:table-cell>
          <table:table-cell office:value-type="float" office:value="0" table:style-name="ce13">
            <text:p>0,00</text:p>
          </table:table-cell>
          <table:table-cell office:value-type="float" office:value="-5250.04" table:style-name="ce12">
            <text:p>-5.250,04</text:p>
          </table:table-cell>
          <table:table-cell office:value-type="float" office:value="9739.9599999999991" table:style-name="ce10">
            <text:p>9.739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CHRISTINA BEZERRA LIN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0887.5" table:style-name="ce10">
            <text:p>10.887,5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765.55" table:style-name="ce10">
            <text:p>2.765,5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38.1" table:style-name="ce10">
            <text:p>14.838,10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867.9" table:style-name="ce12">
            <text:p>-1.867,90</text:p>
          </table:table-cell>
          <table:table-cell office:value-type="float" office:value="-2765.9" table:style-name="ce12">
            <text:p>-2.765,90</text:p>
          </table:table-cell>
          <table:table-cell office:value-type="float" office:value="0" table:style-name="ce13">
            <text:p>0,00</text:p>
          </table:table-cell>
          <table:table-cell office:value-type="float" office:value="-5994.33" table:style-name="ce12">
            <text:p>-5.994,33</text:p>
          </table:table-cell>
          <table:table-cell office:value-type="float" office:value="8843.77" table:style-name="ce10">
            <text:p>8.843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MARIA CARNEIRO NOVA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15927.64" table:style-name="ce10">
            <text:p>15.927,64</text:p>
          </table:table-cell>
          <table:table-cell table:style-name="ce9"/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108.339999999997" table:style-name="ce10">
            <text:p>36.108,34</text:p>
          </table:table-cell>
          <table:table-cell office:value-type="float" office:value="-4702.32" table:style-name="ce12">
            <text:p>-4.702,32</text:p>
          </table:table-cell>
          <table:table-cell office:value-type="float" office:value="-6836.93" table:style-name="ce12">
            <text:p>-6.836,93</text:p>
          </table:table-cell>
          <table:table-cell office:value-type="float" office:value="-4586.22" table:style-name="ce12">
            <text:p>-4.586,22</text:p>
          </table:table-cell>
          <table:table-cell office:value-type="float" office:value="0" table:style-name="ce13">
            <text:p>0,00</text:p>
          </table:table-cell>
          <table:table-cell office:value-type="float" office:value="-16125.47" table:style-name="ce12">
            <text:p>-16.125,47</text:p>
          </table:table-cell>
          <table:table-cell office:value-type="float" office:value="19982.87" table:style-name="ce10">
            <text:p>19.982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MARIA LUSTOSA COELH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464.07" table:style-name="ce10">
            <text:p>3.464,07</text:p>
          </table:table-cell>
          <table:table-cell table:style-name="ce9"/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229.19" table:style-name="ce10">
            <text:p>24.229,19</text:p>
          </table:table-cell>
          <table:table-cell office:value-type="float" office:value="-2483.37" table:style-name="ce12">
            <text:p>-2.483,37</text:p>
          </table:table-cell>
          <table:table-cell office:value-type="float" office:value="-4180.37" table:style-name="ce12">
            <text:p>-4.180,37</text:p>
          </table:table-cell>
          <table:table-cell office:value-type="float" office:value="-3201.62" table:style-name="ce12">
            <text:p>-3.201,62</text:p>
          </table:table-cell>
          <table:table-cell office:value-type="float" office:value="0" table:style-name="ce13">
            <text:p>0,00</text:p>
          </table:table-cell>
          <table:table-cell office:value-type="float" office:value="-9865.36" table:style-name="ce12">
            <text:p>-9.865,36</text:p>
          </table:table-cell>
          <table:table-cell office:value-type="float" office:value="14363.83" table:style-name="ce10">
            <text:p>14.363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GELINA CAVALCANTE DE MEL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4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524.87" table:style-name="ce10">
            <text:p>2.524,87</text:p>
          </table:table-cell>
          <table:table-cell office:value-type="float" office:value="1939.89" table:style-name="ce10">
            <text:p>1.939,89</text:p>
          </table:table-cell>
          <table:table-cell office:value-type="float" office:value="3552.45" table:style-name="ce10">
            <text:p>3.552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914.28" table:style-name="ce10">
            <text:p>19.914,28</text:p>
          </table:table-cell>
          <table:table-cell office:value-type="float" office:value="-1643.02" table:style-name="ce12">
            <text:p>-1.643,02</text:p>
          </table:table-cell>
          <table:table-cell office:value-type="float" office:value="-3126.18" table:style-name="ce12">
            <text:p>-3.126,18</text:p>
          </table:table-cell>
          <table:table-cell office:value-type="float" office:value="-3423.35" table:style-name="ce12">
            <text:p>-3.423,35</text:p>
          </table:table-cell>
          <table:table-cell office:value-type="float" office:value="0" table:style-name="ce13">
            <text:p>0,00</text:p>
          </table:table-cell>
          <table:table-cell office:value-type="float" office:value="-8192.5499999999993" table:style-name="ce12">
            <text:p>-8.192,55</text:p>
          </table:table-cell>
          <table:table-cell office:value-type="float" office:value="11721.73" table:style-name="ce10">
            <text:p>11.721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NE BRITO FARIAS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4706.79" table:style-name="ce10">
            <text:p>4.706,79</text:p>
          </table:table-cell>
          <table:table-cell office:value-type="float" office:value="18677.3" table:number-columns-spanned="2" table:number-rows-spanned="1" table:style-name="ce27">
            <text:p>18.677,30</text:p>
          </table:table-cell>
          <table:covered-table-cell/>
          <table:table-cell table:style-name="ce9"/>
          <table:table-cell office:value-type="float" office:value="45631.11" table:style-name="ce10">
            <text:p>45.631,11</text:p>
          </table:table-cell>
          <table:table-cell office:value-type="float" office:value="-828.39" table:style-name="ce11">
            <text:p>-828,39</text:p>
          </table:table-cell>
          <table:table-cell office:value-type="float" office:value="-8870.56" table:style-name="ce12">
            <text:p>-8.870,56</text:p>
          </table:table-cell>
          <table:table-cell office:value-type="float" office:value="-4093.72" table:style-name="ce12">
            <text:p>-4.093,72</text:p>
          </table:table-cell>
          <table:table-cell office:value-type="float" office:value="0" table:style-name="ce13">
            <text:p>0,00</text:p>
          </table:table-cell>
          <table:table-cell office:value-type="float" office:value="-13792.67" table:style-name="ce12">
            <text:p>-13.792,67</text:p>
          </table:table-cell>
          <table:table-cell office:value-type="float" office:value="31838.44" table:style-name="ce10">
            <text:p>31.838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NE CAROLINE PEDROSA DE OLIVEIRA BRASIL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GESTÃO DE CONTRATOS E TERCEIRIZAÇÃO (SA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314.66" table:style-name="ce10">
            <text:p>1.314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54.55" table:style-name="ce10">
            <text:p>3.254,55</text:p>
          </table:table-cell>
          <table:table-cell table:number-columns-repeated="2" table:style-name="ce9"/>
          <table:table-cell office:value-type="float" office:value="-1136.3900000000001" table:style-name="ce12">
            <text:p>-1.136,39</text:p>
          </table:table-cell>
          <table:table-cell office:value-type="float" office:value="0" table:style-name="ce13">
            <text:p>0,00</text:p>
          </table:table-cell>
          <table:table-cell office:value-type="float" office:value="-1136.3900000000001" table:style-name="ce12">
            <text:p>-1.136,39</text:p>
          </table:table-cell>
          <table:table-cell office:value-type="float" office:value="2118.16" table:style-name="ce10">
            <text:p>2.118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ALVES DE ME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776.75" table:style-name="ce14">
            <text:p>776,75</text:p>
          </table:table-cell>
          <table:table-cell office:value-type="float" office:value="1185.05" table:style-name="ce10">
            <text:p>1.185,05</text:p>
          </table:table-cell>
          <table:table-cell office:value-type="float" office:value="4794.55" table:style-name="ce10">
            <text:p>4.794,5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53.419999999998" table:style-name="ce10">
            <text:p>18.653,42</text:p>
          </table:table-cell>
          <table:table-cell office:value-type="float" office:value="-1625.68" table:style-name="ce12">
            <text:p>-1.625,68</text:p>
          </table:table-cell>
          <table:table-cell office:value-type="float" office:value="-2338.36" table:style-name="ce12">
            <text:p>-2.338,36</text:p>
          </table:table-cell>
          <table:table-cell office:value-type="float" office:value="-2659.07" table:style-name="ce12">
            <text:p>-2.659,07</text:p>
          </table:table-cell>
          <table:table-cell office:value-type="float" office:value="0" table:style-name="ce13">
            <text:p>0,00</text:p>
          </table:table-cell>
          <table:table-cell office:value-type="float" office:value="-6623.11" table:style-name="ce12">
            <text:p>-6.623,11</text:p>
          </table:table-cell>
          <table:table-cell office:value-type="float" office:value="12030.31" table:style-name="ce10">
            <text:p>12.030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ONIO CAETANO PEREIR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.398,3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4688.6099999999997" table:style-name="ce10">
            <text:p>4.688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72.05" table:style-name="ce10">
            <text:p>17.272,05</text:p>
          </table:table-cell>
          <table:table-cell office:value-type="float" office:value="-1453.52" table:style-name="ce12">
            <text:p>-1.453,52</text:p>
          </table:table-cell>
          <table:table-cell office:value-type="float" office:value="-1982.82" table:style-name="ce12">
            <text:p>-1.982,82</text:p>
          </table:table-cell>
          <table:table-cell office:value-type="float" office:value="-2995.09" table:style-name="ce12">
            <text:p>-2.995,09</text:p>
          </table:table-cell>
          <table:table-cell office:value-type="float" office:value="0" table:style-name="ce13">
            <text:p>0,00</text:p>
          </table:table-cell>
          <table:table-cell office:value-type="float" office:value="-6431.43" table:style-name="ce12">
            <text:p>-6.431,43</text:p>
          </table:table-cell>
          <table:table-cell office:value-type="float" office:value="10840.62" table:style-name="ce10">
            <text:p>10.840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DA SILVA PIR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632.87" table:style-name="ce10">
            <text:p>17.632,87</text:p>
          </table:table-cell>
          <table:table-cell office:value-type="float" office:value="6056.43" table:style-name="ce10">
            <text:p>6.056,43</text:p>
          </table:table-cell>
          <table:table-cell table:style-name="ce9"/>
          <table:table-cell office:value-type="float" office:value="2958.36" table:style-name="ce10">
            <text:p>2.958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647.66" table:style-name="ce10">
            <text:p>26.647,66</text:p>
          </table:table-cell>
          <table:table-cell office:value-type="float" office:value="-2638.35" table:style-name="ce12">
            <text:p>-2.638,35</text:p>
          </table:table-cell>
          <table:table-cell office:value-type="float" office:value="-4396.0600000000004" table:style-name="ce12">
            <text:p>-4.396,06</text:p>
          </table:table-cell>
          <table:table-cell office:value-type="float" office:value="-3511.07" table:style-name="ce12">
            <text:p>-3.511,07</text:p>
          </table:table-cell>
          <table:table-cell office:value-type="float" office:value="0" table:style-name="ce13">
            <text:p>0,00</text:p>
          </table:table-cell>
          <table:table-cell office:value-type="float" office:value="-10545.48" table:style-name="ce12">
            <text:p>-10.545,48</text:p>
          </table:table-cell>
          <table:table-cell office:value-type="float" office:value="16102.18" table:style-name="ce10">
            <text:p>16.102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ONIO DE ARAÚJO AGUIAR FILH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6838.99" table:style-name="ce10">
            <text:p>6.838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873.62" table:style-name="ce10">
            <text:p>19.873,6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144.83" table:style-name="ce12">
            <text:p>-2.144,83</text:p>
          </table:table-cell>
          <table:table-cell office:value-type="float" office:value="-4796.3100000000004" table:style-name="ce12">
            <text:p>-4.796,31</text:p>
          </table:table-cell>
          <table:table-cell office:value-type="float" office:value="0" table:style-name="ce13">
            <text:p>0,00</text:p>
          </table:table-cell>
          <table:table-cell office:value-type="float" office:value="-8446.31" table:style-name="ce12">
            <text:p>-8.446,31</text:p>
          </table:table-cell>
          <table:table-cell office:value-type="float" office:value="11427.31" table:style-name="ce10">
            <text:p>11.427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DE PÁDUA OLIVEIR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6176.58" table:style-name="ce10">
            <text:p>6.176,58</text:p>
          </table:table-cell>
          <table:table-cell table:style-name="ce9"/>
          <table:table-cell office:value-type="float" office:value="3314.31" table:style-name="ce10">
            <text:p>3.314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126.75" table:style-name="ce10">
            <text:p>21.126,75</text:p>
          </table:table-cell>
          <table:table-cell office:value-type="float" office:value="-1668.67" table:style-name="ce12">
            <text:p>-1.668,67</text:p>
          </table:table-cell>
          <table:table-cell office:value-type="float" office:value="-2994.45" table:style-name="ce12">
            <text:p>-2.994,45</text:p>
          </table:table-cell>
          <table:table-cell office:value-type="float" office:value="-5055.45" table:style-name="ce12">
            <text:p>-5.055,45</text:p>
          </table:table-cell>
          <table:table-cell office:value-type="float" office:value="0" table:style-name="ce13">
            <text:p>0,00</text:p>
          </table:table-cell>
          <table:table-cell office:value-type="float" office:value="-9718.57" table:style-name="ce12">
            <text:p>-9.718,57</text:p>
          </table:table-cell>
          <table:table-cell office:value-type="float" office:value="11408.18" table:style-name="ce10">
            <text:p>11.408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FÉLIX NET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529.04" table:style-name="ce10">
            <text:p>3.529,04</text:p>
          </table:table-cell>
          <table:table-cell table:style-name="ce9"/>
          <table:table-cell office:value-type="float" office:value="2478.56" table:style-name="ce10">
            <text:p>2.478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05.990000000002" table:style-name="ce10">
            <text:p>17.405,99</text:p>
          </table:table-cell>
          <table:table-cell office:value-type="float" office:value="-1192.6500000000001" table:style-name="ce12">
            <text:p>-1.192,65</text:p>
          </table:table-cell>
          <table:table-cell office:value-type="float" office:value="-2018.4" table:style-name="ce12">
            <text:p>-2.018,40</text:p>
          </table:table-cell>
          <table:table-cell office:value-type="float" office:value="-5859.45" table:style-name="ce12">
            <text:p>-5.859,45</text:p>
          </table:table-cell>
          <table:table-cell office:value-type="float" office:value="0" table:style-name="ce13">
            <text:p>0,00</text:p>
          </table:table-cell>
          <table:table-cell office:value-type="float" office:value="-9070.5" table:style-name="ce12">
            <text:p>-9.070,50</text:p>
          </table:table-cell>
          <table:table-cell office:value-type="float" office:value="8335.49" table:style-name="ce10">
            <text:p>8.335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HENRIQUE TEIXEIRA NET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2482.5500000000002" table:style-name="ce10">
            <text:p>2.482,55</text:p>
          </table:table-cell>
          <table:table-cell table:style-name="ce9"/>
          <table:table-cell office:value-type="float" office:value="2392.87" table:style-name="ce10">
            <text:p>2.392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92.28" table:style-name="ce10">
            <text:p>18.292,28</text:p>
          </table:table-cell>
          <table:table-cell office:value-type="float" office:value="-1907.14" table:style-name="ce12">
            <text:p>-1.907,14</text:p>
          </table:table-cell>
          <table:table-cell office:value-type="float" office:value="-2317.75" table:style-name="ce12">
            <text:p>-2.317,75</text:p>
          </table:table-cell>
          <table:table-cell office:value-type="float" office:value="-2558.36" table:style-name="ce12">
            <text:p>-2.558,36</text:p>
          </table:table-cell>
          <table:table-cell office:value-type="float" office:value="0" table:style-name="ce13">
            <text:p>0,00</text:p>
          </table:table-cell>
          <table:table-cell office:value-type="float" office:value="-6783.25" table:style-name="ce12">
            <text:p>-6.783,25</text:p>
          </table:table-cell>
          <table:table-cell office:value-type="float" office:value="11509.03" table:style-name="ce10">
            <text:p>11.509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IDALINO DOS SANTOS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2290.69" table:style-name="ce10">
            <text:p>2.290,69</text:p>
          </table:table-cell>
          <table:table-cell office:value-type="float" office:value="8411.01" table:style-name="ce10">
            <text:p>8.411,01</text:p>
          </table:table-cell>
          <table:table-cell office:value-type="float" office:value="4134.04" table:style-name="ce10">
            <text:p>4.134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199.599999999999" table:style-name="ce10">
            <text:p>34.199,60</text:p>
          </table:table-cell>
          <table:table-cell office:value-type="float" office:value="-3118.15" table:style-name="ce12">
            <text:p>-3.118,15</text:p>
          </table:table-cell>
          <table:table-cell office:value-type="float" office:value="-6436.9" table:style-name="ce12">
            <text:p>-6.436,90</text:p>
          </table:table-cell>
          <table:table-cell office:value-type="float" office:value="-3924.67" table:style-name="ce12">
            <text:p>-3.924,67</text:p>
          </table:table-cell>
          <table:table-cell office:value-type="float" office:value="0" table:style-name="ce13">
            <text:p>0,00</text:p>
          </table:table-cell>
          <table:table-cell office:value-type="float" office:value="-13479.72" table:style-name="ce12">
            <text:p>-13.479,72</text:p>
          </table:table-cell>
          <table:table-cell office:value-type="float" office:value="20719.88" table:style-name="ce10">
            <text:p>20.719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JORGE CAVALCANTE SANTOS</text:p>
          </table:table-cell>
          <table:table-cell office:value-type="string" table:style-name="ce8">
            <text:p>ASSISTENTE DE CÁLCULOS - FC-04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478.74" table:style-name="ce10">
            <text:p>1.478,74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46.65" table:style-name="ce10">
            <text:p>2.646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63.669999999998" table:style-name="ce10">
            <text:p>17.463,67</text:p>
          </table:table-cell>
          <table:table-cell office:value-type="float" office:value="-1682.74" table:style-name="ce12">
            <text:p>-1.682,74</text:p>
          </table:table-cell>
          <table:table-cell office:value-type="float" office:value="-1823.36" table:style-name="ce12">
            <text:p>-1.823,36</text:p>
          </table:table-cell>
          <table:table-cell office:value-type="float" office:value="-2910.56" table:style-name="ce12">
            <text:p>-2.910,56</text:p>
          </table:table-cell>
          <table:table-cell office:value-type="float" office:value="0" table:style-name="ce13">
            <text:p>0,00</text:p>
          </table:table-cell>
          <table:table-cell office:value-type="float" office:value="-6416.66" table:style-name="ce12">
            <text:p>-6.416,66</text:p>
          </table:table-cell>
          <table:table-cell office:value-type="float" office:value="11047.01" table:style-name="ce10">
            <text:p>11.047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SERRA PINTO NETO</text:p>
          </table:table-cell>
          <table:table-cell office:value-type="string" table:style-name="ce8">
            <text:p>ASSISTENTE - FOLHA DE PAGAMENTO III - FC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482.31" table:style-name="ce10">
            <text:p>3.482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786.06" table:style-name="ce10">
            <text:p>24.786,06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131.34" table:style-name="ce12">
            <text:p>-4.131,34</text:p>
          </table:table-cell>
          <table:table-cell office:value-type="float" office:value="-2581.23" table:style-name="ce12">
            <text:p>-2.581,23</text:p>
          </table:table-cell>
          <table:table-cell office:value-type="float" office:value="0" table:style-name="ce13">
            <text:p>0,00</text:p>
          </table:table-cell>
          <table:table-cell office:value-type="float" office:value="-9452.76" table:style-name="ce12">
            <text:p>-9.452,76</text:p>
          </table:table-cell>
          <table:table-cell office:value-type="float" office:value="15333.3" table:style-name="ce10">
            <text:p>15.333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VICENTE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1077.03" table:style-name="ce10">
            <text:p>1.077,03</text:p>
          </table:table-cell>
          <table:table-cell table:style-name="ce9"/>
          <table:table-cell office:value-type="float" office:value="2982.56" table:style-name="ce10">
            <text:p>2.98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120.25" table:style-name="ce10">
            <text:p>17.120,25</text:p>
          </table:table-cell>
          <table:table-cell office:value-type="float" office:value="-1062.3399999999999" table:style-name="ce12">
            <text:p>-1.062,34</text:p>
          </table:table-cell>
          <table:table-cell table:style-name="ce9"/>
          <table:table-cell office:value-type="float" office:value="-2408.5100000000002" table:style-name="ce12">
            <text:p>-2.408,51</text:p>
          </table:table-cell>
          <table:table-cell office:value-type="float" office:value="0" table:style-name="ce13">
            <text:p>0,00</text:p>
          </table:table-cell>
          <table:table-cell office:value-type="float" office:value="-3470.85" table:style-name="ce12">
            <text:p>-3.470,85</text:p>
          </table:table-cell>
          <table:table-cell office:value-type="float" office:value="13649.4" table:style-name="ce10">
            <text:p>13.649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EOVALDO CORDEIRO DA SILVA</text:p>
          </table:table-cell>
          <table:table-cell office:value-type="string" table:style-name="ce8">
            <text:p>ASSISTENTE DE CÁLCULOS - FC-04</text:p>
          </table:table-cell>
          <table:table-cell office:value-type="string" table:style-name="ce8">
            <text:p>SECRETARIA DE PRECATÓRIOS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077.07" table:style-name="ce10">
            <text:p>1.077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16.96" table:style-name="ce10">
            <text:p>3.016,96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701.2" table:style-name="ce11">
            <text:p>-701,20</text:p>
          </table:table-cell>
          <table:table-cell office:value-type="float" office:value="0" table:style-name="ce13">
            <text:p>0,00</text:p>
          </table:table-cell>
          <table:table-cell office:value-type="float" office:value="-703.9" table:style-name="ce11">
            <text:p>-703,90</text:p>
          </table:table-cell>
          <table:table-cell office:value-type="float" office:value="2313.06" table:style-name="ce10">
            <text:p>2.313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ISTÓTELES TEODÓSIO DA SILVA SOBRIN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2452.66" table:style-name="ce10">
            <text:p>2.452,6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421.4" table:style-name="ce10">
            <text:p>3.421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059.11" table:style-name="ce10">
            <text:p>7.059,11</text:p>
          </table:table-cell>
          <table:table-cell office:value-type="float" office:value="-343.37" table:style-name="ce11">
            <text:p>-343,37</text:p>
          </table:table-cell>
          <table:table-cell office:value-type="float" office:value="-82.48" table:style-name="ce11">
            <text:p>-82,48</text:p>
          </table:table-cell>
          <table:table-cell office:value-type="float" office:value="-2196.5700000000002" table:style-name="ce12">
            <text:p>-2.196,57</text:p>
          </table:table-cell>
          <table:table-cell office:value-type="float" office:value="0" table:style-name="ce13">
            <text:p>0,00</text:p>
          </table:table-cell>
          <table:table-cell office:value-type="float" office:value="-2622.42" table:style-name="ce12">
            <text:p>-2.622,42</text:p>
          </table:table-cell>
          <table:table-cell office:value-type="float" office:value="4436.6899999999996" table:style-name="ce10">
            <text:p>4.436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NÓBIO JOSÉ REIS DE ARAUJ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7ª VT)</text:p>
          </table:table-cell>
          <table:table-cell office:value-type="float" office:value="11852.74" table:style-name="ce10">
            <text:p>11.852,74</text:p>
          </table:table-cell>
          <table:table-cell office:value-type="float" office:value="4324.29" table:style-name="ce10">
            <text:p>4.324,29</text:p>
          </table:table-cell>
          <table:table-cell office:value-type="float" office:value="8411.01" table:style-name="ce10">
            <text:p>8.411,01</text:p>
          </table:table-cell>
          <table:table-cell office:value-type="float" office:value="3445.96" table:style-name="ce10">
            <text:p>3.445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034" table:style-name="ce10">
            <text:p>28.034,00</text:p>
          </table:table-cell>
          <table:table-cell office:value-type="float" office:value="-828.39" table:style-name="ce11">
            <text:p>-828,39</text:p>
          </table:table-cell>
          <table:table-cell office:value-type="float" office:value="-5245.82" table:style-name="ce12">
            <text:p>-5.245,82</text:p>
          </table:table-cell>
          <table:table-cell office:value-type="float" office:value="-2065.5700000000002" table:style-name="ce12">
            <text:p>-2.065,57</text:p>
          </table:table-cell>
          <table:table-cell office:value-type="float" office:value="0" table:style-name="ce13">
            <text:p>0,00</text:p>
          </table:table-cell>
          <table:table-cell office:value-type="float" office:value="-8139.78" table:style-name="ce12">
            <text:p>-8.139,78</text:p>
          </table:table-cell>
          <table:table-cell office:value-type="float" office:value="19894.22" table:style-name="ce10">
            <text:p>19.894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THUR AMORIM ALVES DA CRUZ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EXECUÇÃO E DE PESQUISA PATRIMONIAL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1320.48" table:style-name="ce10">
            <text:p>1.320,48</text:p>
          </table:table-cell>
          <table:table-cell table:style-name="ce9"/>
          <table:table-cell office:value-type="float" office:value="1919.57" table:style-name="ce10">
            <text:p>1.919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42.13" table:style-name="ce10">
            <text:p>15.042,13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11.54" table:style-name="ce12">
            <text:p>-2.511,54</text:p>
          </table:table-cell>
          <table:table-cell office:value-type="float" office:value="-5140.1899999999996" table:style-name="ce12">
            <text:p>-5.140,19</text:p>
          </table:table-cell>
          <table:table-cell office:value-type="float" office:value="0" table:style-name="ce13">
            <text:p>0,00</text:p>
          </table:table-cell>
          <table:table-cell office:value-type="float" office:value="-8480.1200000000008" table:style-name="ce12">
            <text:p>-8.480,12</text:p>
          </table:table-cell>
          <table:table-cell office:value-type="float" office:value="6562.01" table:style-name="ce10">
            <text:p>6.562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TUR LEANDRO COST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AT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269.41" table:style-name="ce10">
            <text:p>3.269,41</text:p>
          </table:table-cell>
          <table:table-cell office:value-type="float" office:value="1379.07" table:style-name="ce10">
            <text:p>1.379,07</text:p>
          </table:table-cell>
          <table:table-cell office:value-type="float" office:value="4181.33" table:style-name="ce10">
            <text:p>4.181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465.669999999998" table:style-name="ce10">
            <text:p>20.465,67</text:p>
          </table:table-cell>
          <table:table-cell office:value-type="float" office:value="-2017.38" table:style-name="ce12">
            <text:p>-2.017,38</text:p>
          </table:table-cell>
          <table:table-cell office:value-type="float" office:value="-3001.92" table:style-name="ce12">
            <text:p>-3.001,92</text:p>
          </table:table-cell>
          <table:table-cell office:value-type="float" office:value="-1493.5" table:style-name="ce12">
            <text:p>-1.493,50</text:p>
          </table:table-cell>
          <table:table-cell office:value-type="float" office:value="0" table:style-name="ce13">
            <text:p>0,00</text:p>
          </table:table-cell>
          <table:table-cell office:value-type="float" office:value="-6512.8" table:style-name="ce12">
            <text:p>-6.512,80</text:p>
          </table:table-cell>
          <table:table-cell office:value-type="float" office:value="13952.87" table:style-name="ce10">
            <text:p>13.952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DELÍRIO PIMENTA CARNEIR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531.6799999999998" table:style-name="ce10">
            <text:p>2.531,68</text:p>
          </table:table-cell>
          <table:table-cell office:value-type="float" office:value="1939.89" table:style-name="ce10">
            <text:p>1.939,89</text:p>
          </table:table-cell>
          <table:table-cell office:value-type="float" office:value="2308.84" table:style-name="ce10">
            <text:p>2.308,8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77.48" table:style-name="ce10">
            <text:p>18.677,48</text:p>
          </table:table-cell>
          <table:table-cell office:value-type="float" office:value="-1915.24" table:style-name="ce12">
            <text:p>-1.915,24</text:p>
          </table:table-cell>
          <table:table-cell office:value-type="float" office:value="-3001.05" table:style-name="ce12">
            <text:p>-3.001,05</text:p>
          </table:table-cell>
          <table:table-cell office:value-type="float" office:value="-2694.6" table:style-name="ce12">
            <text:p>-2.694,60</text:p>
          </table:table-cell>
          <table:table-cell office:value-type="float" office:value="0" table:style-name="ce13">
            <text:p>0,00</text:p>
          </table:table-cell>
          <table:table-cell office:value-type="float" office:value="-7610.89" table:style-name="ce12">
            <text:p>-7.610,89</text:p>
          </table:table-cell>
          <table:table-cell office:value-type="float" office:value="11066.59" table:style-name="ce10">
            <text:p>11.066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GUSTO MARCELO DE OLIVEIRA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9519.71" table:style-name="ce10">
            <text:p>19.519,71</text:p>
          </table:table-cell>
          <table:table-cell table:number-columns-repeated="2" table:style-name="ce9"/>
          <table:table-cell office:value-type="float" office:value="1898.96" table:style-name="ce10">
            <text:p>1.898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418.67" table:style-name="ce10">
            <text:p>21.418,67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745.01" table:style-name="ce12">
            <text:p>-3.745,01</text:p>
          </table:table-cell>
          <table:table-cell office:value-type="float" office:value="-857.25" table:style-name="ce11">
            <text:p>-857,25</text:p>
          </table:table-cell>
          <table:table-cell office:value-type="float" office:value="0" table:style-name="ce13">
            <text:p>0,00</text:p>
          </table:table-cell>
          <table:table-cell office:value-type="float" office:value="-7342.45" table:style-name="ce12">
            <text:p>-7.342,45</text:p>
          </table:table-cell>
          <table:table-cell office:value-type="float" office:value="14076.22" table:style-name="ce10">
            <text:p>14.076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REA CRISTINA CORRÊA MONTENEGR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7ª VT)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61.33" table:style-name="ce10">
            <text:p>1.361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252.400000000001" table:style-name="ce10">
            <text:p>22.252,40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4095.48" table:style-name="ce12">
            <text:p>-4.095,48</text:p>
          </table:table-cell>
          <table:table-cell office:value-type="float" office:value="-106.79" table:style-name="ce11">
            <text:p>-106,79</text:p>
          </table:table-cell>
          <table:table-cell office:value-type="float" office:value="0" table:style-name="ce13">
            <text:p>0,00</text:p>
          </table:table-cell>
          <table:table-cell office:value-type="float" office:value="-6849.78" table:style-name="ce12">
            <text:p>-6.849,78</text:p>
          </table:table-cell>
          <table:table-cell office:value-type="float" office:value="15402.62" table:style-name="ce10">
            <text:p>15.402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RICÉLIO FERREIRA LEITE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ADMINISTRAÇÃO (D.G.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364.4" table:style-name="ce10">
            <text:p>3.364,40</text:p>
          </table:table-cell>
          <table:table-cell office:value-type="float" office:value="8411.01" table:style-name="ce10">
            <text:p>8.411,01</text:p>
          </table:table-cell>
          <table:table-cell office:value-type="float" office:value="3552.45" table:style-name="ce10">
            <text:p>3.552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224.93" table:style-name="ce10">
            <text:p>27.224,93</text:p>
          </table:table-cell>
          <table:table-cell office:value-type="float" office:value="-2052.64" table:style-name="ce12">
            <text:p>-2.052,64</text:p>
          </table:table-cell>
          <table:table-cell office:value-type="float" office:value="-5023.96" table:style-name="ce12">
            <text:p>-5.023,96</text:p>
          </table:table-cell>
          <table:table-cell office:value-type="float" office:value="-4331.33" table:style-name="ce12">
            <text:p>-4.331,33</text:p>
          </table:table-cell>
          <table:table-cell office:value-type="float" office:value="0" table:style-name="ce13">
            <text:p>0,00</text:p>
          </table:table-cell>
          <table:table-cell office:value-type="float" office:value="-11407.93" table:style-name="ce12">
            <text:p>-11.407,93</text:p>
          </table:table-cell>
          <table:table-cell office:value-type="float" office:value="15817" table:style-name="ce10">
            <text:p>15.817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ARBARA DO REGO BARROS E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978.93" table:style-name="ce14">
            <text:p>978,93</text:p>
          </table:table-cell>
          <table:table-cell table:style-name="ce9"/>
          <table:table-cell office:value-type="float" office:value="1340.64" table:style-name="ce10">
            <text:p>1.340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074.16" table:style-name="ce10">
            <text:p>14.074,16</text:p>
          </table:table-cell>
          <table:table-cell office:value-type="float" office:value="-1659.04" table:style-name="ce12">
            <text:p>-1.659,04</text:p>
          </table:table-cell>
          <table:table-cell office:value-type="float" office:value="-2071.85" table:style-name="ce12">
            <text:p>-2.071,85</text:p>
          </table:table-cell>
          <table:table-cell office:value-type="float" office:value="-2353.08" table:style-name="ce12">
            <text:p>-2.353,08</text:p>
          </table:table-cell>
          <table:table-cell office:value-type="float" office:value="0" table:style-name="ce13">
            <text:p>0,00</text:p>
          </table:table-cell>
          <table:table-cell office:value-type="float" office:value="-6083.97" table:style-name="ce12">
            <text:p>-6.083,97</text:p>
          </table:table-cell>
          <table:table-cell office:value-type="float" office:value="7990.19" table:style-name="ce10">
            <text:p>7.990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ÁRBARA ESTANISLAU FIALHO</text:p>
          </table:table-cell>
          <table:table-cell office:value-type="string" table:style-name="ce8">
            <text:p>TÉCNICO JUDICIÁRIO - NÍVEL MÉDIO B10</text:p>
          </table:table-cell>
          <table:table-cell table:style-name="ce9"/>
          <table:table-cell office:value-type="float" office:value="10648.46" table:style-name="ce10">
            <text:p>10.648,46</text:p>
          </table:table-cell>
          <table:table-cell table:number-columns-repeated="2" table:style-name="ce9"/>
          <table:table-cell office:value-type="float" office:value="1629.7" table:style-name="ce10">
            <text:p>1.629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278.16" table:style-name="ce10">
            <text:p>12.278,16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1689.15" table:style-name="ce12">
            <text:p>-1.689,1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033.93" table:style-name="ce12">
            <text:p>-3.033,93</text:p>
          </table:table-cell>
          <table:table-cell office:value-type="float" office:value="9244.23" table:style-name="ce10">
            <text:p>9.244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ENEDITO BRAZ DA SILVA NETO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SAN)</text:p>
          </table:table-cell>
          <table:table-cell office:value-type="float" office:value="10380.49" table:style-name="ce10">
            <text:p>10.380,4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409.12" table:style-name="ce10">
            <text:p>1.409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729.5" table:style-name="ce10">
            <text:p>13.729,5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290.94" table:style-name="ce12">
            <text:p>-2.290,94</text:p>
          </table:table-cell>
          <table:table-cell office:value-type="float" office:value="-527.67999999999995" table:style-name="ce11">
            <text:p>-527,68</text:p>
          </table:table-cell>
          <table:table-cell office:value-type="float" office:value="0" table:style-name="ce13">
            <text:p>0,00</text:p>
          </table:table-cell>
          <table:table-cell office:value-type="float" office:value="-3647.01" table:style-name="ce12">
            <text:p>-3.647,01</text:p>
          </table:table-cell>
          <table:table-cell office:value-type="float" office:value="10082.49" table:style-name="ce10">
            <text:p>10.082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ÁULIO CLEMENTINO MARTINS MENDES SOARES</text:p>
          </table:table-cell>
          <table:table-cell office:value-type="string" table:style-name="ce8">
            <text:p>SECRETÁRIO DE AUDITORIA - CJ-03</text:p>
          </table:table-cell>
          <table:table-cell office:value-type="string" table:style-name="ce8">
            <text:p>SECRETARIA DE AUDITORIA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532.1799999999998" table:style-name="ce10">
            <text:p>2.532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462.9" table:style-name="ce10">
            <text:p>30.462,90</text:p>
          </table:table-cell>
          <table:table-cell office:value-type="float" office:value="-828.39" table:style-name="ce11">
            <text:p>-828,39</text:p>
          </table:table-cell>
          <table:table-cell office:value-type="float" office:value="-6030.2" table:style-name="ce12">
            <text:p>-6.030,2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858.59" table:style-name="ce12">
            <text:p>-6.858,59</text:p>
          </table:table-cell>
          <table:table-cell office:value-type="float" office:value="23604.31" table:style-name="ce10">
            <text:p>23.604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ENO ROBERTO PIMENTEL SANDES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PRECATÓRIOS</text:p>
          </table:table-cell>
          <table:table-cell office:value-type="float" office:value="11864.9" table:style-name="ce10">
            <text:p>11.864,90</text:p>
          </table:table-cell>
          <table:table-cell table:style-name="ce9"/>
          <table:table-cell office:value-type="float" office:value="9064" table:style-name="ce10">
            <text:p>9.064,00</text:p>
          </table:table-cell>
          <table:table-cell office:value-type="float" office:value="2454.8200000000002" table:style-name="ce10">
            <text:p>2.454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383.72" table:style-name="ce10">
            <text:p>23.383,7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420.03" table:style-name="ce12">
            <text:p>-4.420,03</text:p>
          </table:table-cell>
          <table:table-cell office:value-type="float" office:value="-2174.75" table:style-name="ce12">
            <text:p>-2.174,75</text:p>
          </table:table-cell>
          <table:table-cell office:value-type="float" office:value="0" table:style-name="ce13">
            <text:p>0,00</text:p>
          </table:table-cell>
          <table:table-cell office:value-type="float" office:value="-8099.95" table:style-name="ce12">
            <text:p>-8.099,95</text:p>
          </table:table-cell>
          <table:table-cell office:value-type="float" office:value="15283.77" table:style-name="ce10">
            <text:p>15.283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A NUNES LUBAMBO DE SOUZA</text:p>
          </table:table-cell>
          <table:table-cell office:value-type="string" table:style-name="ce8">
            <text:p>TÉCNICO JUDICIÁRIO - NÍVEL MÉDIO B7</text:p>
          </table:table-cell>
          <table:table-cell table:style-name="ce9"/>
          <table:table-cell office:value-type="float" office:value="9670.32" table:style-name="ce10">
            <text:p>9.670,32</text:p>
          </table:table-cell>
          <table:table-cell table:number-columns-repeated="2" table:style-name="ce9"/>
          <table:table-cell office:value-type="float" office:value="3227.52" table:style-name="ce10">
            <text:p>3.227,5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897.84" table:style-name="ce10">
            <text:p>12.897,84</text:p>
          </table:table-cell>
          <table:table-cell office:value-type="float" office:value="-828.39" table:style-name="ce11">
            <text:p>-828,39</text:p>
          </table:table-cell>
          <table:table-cell office:value-type="float" office:value="-1451.47" table:style-name="ce12">
            <text:p>-1.451,4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279.86" table:style-name="ce12">
            <text:p>-2.279,86</text:p>
          </table:table-cell>
          <table:table-cell office:value-type="float" office:value="10617.98" table:style-name="ce10">
            <text:p>10.617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O GUILHERME ALBUQUERQUE CASSIMIR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<text:s/>(PCV)</text:p>
          </table:table-cell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6576.29" table:style-name="ce10">
            <text:p>6.576,2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823.31" table:style-name="ce10">
            <text:p>28.823,31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214.8500000000004" table:style-name="ce12">
            <text:p>-4.214,85</text:p>
          </table:table-cell>
          <table:table-cell office:value-type="float" office:value="-3806.56" table:style-name="ce12">
            <text:p>-3.806,56</text:p>
          </table:table-cell>
          <table:table-cell office:value-type="float" office:value="0" table:style-name="ce13">
            <text:p>0,00</text:p>
          </table:table-cell>
          <table:table-cell office:value-type="float" office:value="-11211.61" table:style-name="ce12">
            <text:p>-11.211,61</text:p>
          </table:table-cell>
          <table:table-cell office:value-type="float" office:value="17611.7" table:style-name="ce10">
            <text:p>17.611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O HELDER GOMES TEOFI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185.05" table:style-name="ce10">
            <text:p>1.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O JOSÉ SARMENTO PEIXOTO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SOLUÇÕES E APLICAÇÕES DE TECNOLOGIA DA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8415.7099999999991" table:style-name="ce10">
            <text:p>8.415,71</text:p>
          </table:table-cell>
          <table:table-cell office:value-type="float" office:value="946.43" table:style-name="ce14">
            <text:p>946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726" table:style-name="ce10">
            <text:p>28.726,00</text:p>
          </table:table-cell>
          <table:table-cell office:value-type="float" office:value="-828.39" table:style-name="ce11">
            <text:p>-828,39</text:p>
          </table:table-cell>
          <table:table-cell office:value-type="float" office:value="-6542.21" table:style-name="ce12">
            <text:p>-6.542,21</text:p>
          </table:table-cell>
          <table:table-cell office:value-type="float" office:value="-1845.09" table:style-name="ce12">
            <text:p>-1.845,09</text:p>
          </table:table-cell>
          <table:table-cell office:value-type="float" office:value="0" table:style-name="ce13">
            <text:p>0,00</text:p>
          </table:table-cell>
          <table:table-cell office:value-type="float" office:value="-9215.69" table:style-name="ce12">
            <text:p>-9.215,69</text:p>
          </table:table-cell>
          <table:table-cell office:value-type="float" office:value="19510.310000000001" table:style-name="ce10">
            <text:p>19.510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MILA ALMEIDA CORREI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.232,38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4.63" table:style-name="ce11">
            <text:p>-24,63</text:p>
          </table:table-cell>
          <table:table-cell office:value-type="float" office:value="2207.75" table:style-name="ce10">
            <text:p>2.207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MILA MOTER BARBIERI QUEIROZ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8035.349999999999" table:style-name="ce10">
            <text:p>18.035,3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188.39" table:style-name="ce10">
            <text:p>2.188,39</text:p>
          </table:table-cell>
          <table:table-cell office:value-type="float" office:value="276.89999999999998" table:number-columns-spanned="2" table:number-rows-spanned="1" table:style-name="ce26">
            <text:p>276,90</text:p>
          </table:table-cell>
          <table:covered-table-cell/>
          <table:table-cell table:style-name="ce9"/>
          <table:table-cell office:value-type="float" office:value="21685.69" table:style-name="ce10">
            <text:p>21.685,69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25.44" table:style-name="ce12">
            <text:p>-3.925,44</text:p>
          </table:table-cell>
          <table:table-cell office:value-type="float" office:value="-1146.3900000000001" table:style-name="ce12">
            <text:p>-1.146,39</text:p>
          </table:table-cell>
          <table:table-cell office:value-type="float" office:value="0" table:style-name="ce13">
            <text:p>0,00</text:p>
          </table:table-cell>
          <table:table-cell office:value-type="float" office:value="-5900.22" table:style-name="ce12">
            <text:p>-5.900,22</text:p>
          </table:table-cell>
          <table:table-cell office:value-type="float" office:value="15785.47" table:style-name="ce10">
            <text:p>15.785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A AZEVEDO BATISTA DOS SANTOS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SECRETARIA DO TRIBUNAL PLEN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099.1400000000001" table:style-name="ce10">
            <text:p>1.099,14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70.53" table:style-name="ce10">
            <text:p>2.670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995.5" table:style-name="ce10">
            <text:p>24.995,50</text:p>
          </table:table-cell>
          <table:table-cell office:value-type="float" office:value="-2921.55" table:style-name="ce12">
            <text:p>-2.921,55</text:p>
          </table:table-cell>
          <table:table-cell office:value-type="float" office:value="-4362.3100000000004" table:style-name="ce12">
            <text:p>-4.362,31</text:p>
          </table:table-cell>
          <table:table-cell office:value-type="float" office:value="-1518.57" table:style-name="ce12">
            <text:p>-1.518,57</text:p>
          </table:table-cell>
          <table:table-cell office:value-type="float" office:value="0" table:style-name="ce13">
            <text:p>0,00</text:p>
          </table:table-cell>
          <table:table-cell office:value-type="float" office:value="-8802.43" table:style-name="ce12">
            <text:p>-8.802,43</text:p>
          </table:table-cell>
          <table:table-cell office:value-type="float" office:value="16193.07" table:style-name="ce10">
            <text:p>16.193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A FERNANDA DÓRIA DA CUNH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8554.79" table:style-name="ce10">
            <text:p>18.554,7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165.87" table:style-name="ce10">
            <text:p>2.165,87</text:p>
          </table:table-cell>
          <table:table-cell office:value-type="float" office:value="47.64" table:number-columns-spanned="2" table:number-rows-spanned="1" table:style-name="ce26">
            <text:p>47,64</text:p>
          </table:table-cell>
          <table:covered-table-cell/>
          <table:table-cell table:style-name="ce9"/>
          <table:table-cell office:value-type="float" office:value="23000.68" table:style-name="ce10">
            <text:p>23.000,68</text:p>
          </table:table-cell>
          <table:table-cell office:value-type="float" office:value="-2582.88" table:style-name="ce12">
            <text:p>-2.582,88</text:p>
          </table:table-cell>
          <table:table-cell office:value-type="float" office:value="-4084.68" table:style-name="ce12">
            <text:p>-4.084,68</text:p>
          </table:table-cell>
          <table:table-cell office:value-type="float" office:value="-1565.82" table:style-name="ce12">
            <text:p>-1.565,82</text:p>
          </table:table-cell>
          <table:table-cell office:value-type="float" office:value="0" table:style-name="ce13">
            <text:p>0,00</text:p>
          </table:table-cell>
          <table:table-cell office:value-type="float" office:value="-8233.3799999999992" table:style-name="ce12">
            <text:p>-8.233,38</text:p>
          </table:table-cell>
          <table:table-cell office:value-type="float" office:value="14767.3" table:style-name="ce10">
            <text:p>14.767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A TER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363.91" table:style-name="ce10">
            <text:p>22.363,91</text:p>
          </table:table-cell>
          <table:table-cell office:value-type="float" office:value="8326.82" table:style-name="ce10">
            <text:p>8.326,82</text:p>
          </table:table-cell>
          <table:table-cell table:style-name="ce9"/>
          <table:table-cell office:value-type="float" office:value="2909.45" table:style-name="ce10">
            <text:p>2.909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600.18" table:style-name="ce10">
            <text:p>33.600,18</text:p>
          </table:table-cell>
          <table:table-cell office:value-type="float" office:value="-3993.95" table:style-name="ce12">
            <text:p>-3.993,95</text:p>
          </table:table-cell>
          <table:table-cell office:value-type="float" office:value="-6420.12" table:style-name="ce12">
            <text:p>-6.420,12</text:p>
          </table:table-cell>
          <table:table-cell office:value-type="float" office:value="-5590.38" table:style-name="ce12">
            <text:p>-5.590,38</text:p>
          </table:table-cell>
          <table:table-cell office:value-type="float" office:value="0" table:style-name="ce13">
            <text:p>0,00</text:p>
          </table:table-cell>
          <table:table-cell office:value-type="float" office:value="-16004.45" table:style-name="ce12">
            <text:p>-16.004,45</text:p>
          </table:table-cell>
          <table:table-cell office:value-type="float" office:value="17595.73" table:style-name="ce10">
            <text:p>17.595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BERTO AMARAL LEITE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098.53" table:style-name="ce10">
            <text:p>17.098,53</text:p>
          </table:table-cell>
          <table:table-cell office:value-type="float" office:value="15573.95" table:style-name="ce10">
            <text:p>15.573,95</text:p>
          </table:table-cell>
          <table:table-cell table:style-name="ce9"/>
          <table:table-cell office:value-type="float" office:value="2958.36" table:style-name="ce10">
            <text:p>2.958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630.839999999997" table:style-name="ce10">
            <text:p>35.630,84</text:p>
          </table:table-cell>
          <table:table-cell office:value-type="float" office:value="-4330.55" table:style-name="ce12">
            <text:p>-4.330,55</text:p>
          </table:table-cell>
          <table:table-cell office:value-type="float" office:value="-6401.08" table:style-name="ce12">
            <text:p>-6.401,08</text:p>
          </table:table-cell>
          <table:table-cell office:value-type="float" office:value="-3191.05" table:style-name="ce12">
            <text:p>-3.191,05</text:p>
          </table:table-cell>
          <table:table-cell office:value-type="float" office:value="0" table:style-name="ce13">
            <text:p>0,00</text:p>
          </table:table-cell>
          <table:table-cell office:value-type="float" office:value="-13922.68" table:style-name="ce12">
            <text:p>-13.922,68</text:p>
          </table:table-cell>
          <table:table-cell office:value-type="float" office:value="21708.16" table:style-name="ce10">
            <text:p>21.708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BERTO LIMA XAVIER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8701.52" table:style-name="ce10">
            <text:p>18.701,52</text:p>
          </table:table-cell>
          <table:table-cell office:value-type="float" office:value="11181.11" table:style-name="ce10">
            <text:p>11.181,11</text:p>
          </table:table-cell>
          <table:table-cell table:style-name="ce9"/>
          <table:table-cell office:value-type="float" office:value="3904.79" table:style-name="ce10">
            <text:p>3.904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787.42" table:style-name="ce10">
            <text:p>33.787,42</text:p>
          </table:table-cell>
          <table:table-cell office:value-type="float" office:value="-3889.81" table:style-name="ce12">
            <text:p>-3.889,81</text:p>
          </table:table-cell>
          <table:table-cell office:value-type="float" office:value="-6226.53" table:style-name="ce12">
            <text:p>-6.226,53</text:p>
          </table:table-cell>
          <table:table-cell office:value-type="float" office:value="-3499.99" table:style-name="ce12">
            <text:p>-3.499,99</text:p>
          </table:table-cell>
          <table:table-cell office:value-type="float" office:value="0" table:style-name="ce13">
            <text:p>0,00</text:p>
          </table:table-cell>
          <table:table-cell office:value-type="float" office:value="-13616.33" table:style-name="ce12">
            <text:p>-13.616,33</text:p>
          </table:table-cell>
          <table:table-cell office:value-type="float" office:value="20171.09" table:style-name="ce10">
            <text:p>20.171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EXANDRE FERREIRA COST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0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004.03" table:style-name="ce10">
            <text:p>2.004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43.92" table:style-name="ce10">
            <text:p>3.943,92</text:p>
          </table:table-cell>
          <table:table-cell table:number-columns-repeated="2" table:style-name="ce9"/>
          <table:table-cell office:value-type="float" office:value="-1371.7" table:style-name="ce12">
            <text:p>-1.371,70</text:p>
          </table:table-cell>
          <table:table-cell office:value-type="float" office:value="0" table:style-name="ce13">
            <text:p>0,00</text:p>
          </table:table-cell>
          <table:table-cell office:value-type="float" office:value="-1371.7" table:style-name="ce12">
            <text:p>-1.371,70</text:p>
          </table:table-cell>
          <table:table-cell office:value-type="float" office:value="2572.2199999999998" table:style-name="ce10">
            <text:p>2.572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EXANDRE RODRIGUES VENTURA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PRECEDENTES, AÇÕES COLETIVAS E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579.17" table:style-name="ce10">
            <text:p>2.579,17</text:p>
          </table:table-cell>
          <table:table-cell office:value-type="float" office:value="10920.79" table:style-name="ce10">
            <text:p>10.920,79</text:p>
          </table:table-cell>
          <table:table-cell office:value-type="float" office:value="4393.29" table:style-name="ce10">
            <text:p>4.393,29</text:p>
          </table:table-cell>
          <table:table-cell office:value-type="float" office:value="1217.6199999999999" table:number-columns-spanned="2" table:number-rows-spanned="1" table:style-name="ce27">
            <text:p>1.217,62</text:p>
          </table:table-cell>
          <table:covered-table-cell/>
          <table:table-cell table:style-name="ce9"/>
          <table:table-cell office:value-type="float" office:value="31007.94" table:style-name="ce10">
            <text:p>31.007,94</text:p>
          </table:table-cell>
          <table:table-cell office:value-type="float" office:value="-1923.08" table:style-name="ce12">
            <text:p>-1.923,08</text:p>
          </table:table-cell>
          <table:table-cell office:value-type="float" office:value="-5564.25" table:style-name="ce12">
            <text:p>-5.564,25</text:p>
          </table:table-cell>
          <table:table-cell office:value-type="float" office:value="-4013.47" table:style-name="ce12">
            <text:p>-4.013,47</text:p>
          </table:table-cell>
          <table:table-cell office:value-type="float" office:value="0" table:style-name="ce13">
            <text:p>0,00</text:p>
          </table:table-cell>
          <table:table-cell office:value-type="float" office:value="-11500.8" table:style-name="ce12">
            <text:p>-11.500,80</text:p>
          </table:table-cell>
          <table:table-cell office:value-type="float" office:value="19507.14" table:style-name="ce10">
            <text:p>19.507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FÉLIX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22234.15" table:style-name="ce10">
            <text:p>22.234,15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3959.08" table:style-name="ce10">
            <text:p>3.959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415.15" table:style-name="ce10">
            <text:p>29.415,15</text:p>
          </table:table-cell>
          <table:table-cell office:value-type="float" office:value="-10751.43" table:style-name="ce12">
            <text:p>-10.751,43</text:p>
          </table:table-cell>
          <table:table-cell office:value-type="float" office:value="-2398.63" table:style-name="ce12">
            <text:p>-2.398,63</text:p>
          </table:table-cell>
          <table:table-cell office:value-type="float" office:value="-2168.2800000000002" table:style-name="ce12">
            <text:p>-2.168,28</text:p>
          </table:table-cell>
          <table:table-cell office:value-type="float" office:value="0" table:style-name="ce13">
            <text:p>0,00</text:p>
          </table:table-cell>
          <table:table-cell office:value-type="float" office:value="-15318.34" table:style-name="ce12">
            <text:p>-15.318,34</text:p>
          </table:table-cell>
          <table:table-cell office:value-type="float" office:value="14096.81" table:style-name="ce10">
            <text:p>14.096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HENRIQUE DA SILVA FALCÃ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085.9699999999998" table:style-name="ce10">
            <text:p>2.085,97</text:p>
          </table:table-cell>
          <table:table-cell table:style-name="ce9"/>
          <table:table-cell office:value-type="float" office:value="3315.37" table:style-name="ce10">
            <text:p>3.315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155.93" table:style-name="ce10">
            <text:p>17.155,93</text:p>
          </table:table-cell>
          <table:table-cell office:value-type="float" office:value="-1841.7" table:style-name="ce12">
            <text:p>-1.841,70</text:p>
          </table:table-cell>
          <table:table-cell office:value-type="float" office:value="-2273.91" table:style-name="ce12">
            <text:p>-2.273,91</text:p>
          </table:table-cell>
          <table:table-cell office:value-type="float" office:value="-2035.55" table:style-name="ce12">
            <text:p>-2.035,55</text:p>
          </table:table-cell>
          <table:table-cell office:value-type="float" office:value="0" table:style-name="ce13">
            <text:p>0,00</text:p>
          </table:table-cell>
          <table:table-cell office:value-type="float" office:value="-6151.16" table:style-name="ce12">
            <text:p>-6.151,16</text:p>
          </table:table-cell>
          <table:table-cell office:value-type="float" office:value="11004.77" table:style-name="ce10">
            <text:p>11.004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HUMBERTO HONÓRIO DE MENDONÇ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6403.61" table:style-name="ce10">
            <text:p>6.403,61</text:p>
          </table:table-cell>
          <table:table-cell office:value-type="float" office:value="1379.07" table:style-name="ce10">
            <text:p>1.379,07</text:p>
          </table:table-cell>
          <table:table-cell office:value-type="float" office:value="3317.01" table:style-name="ce10">
            <text:p>3.317,01</text:p>
          </table:table-cell>
          <table:table-cell office:value-type="float" office:value="3301.18" table:number-columns-spanned="2" table:number-rows-spanned="1" table:style-name="ce27">
            <text:p>3.301,18</text:p>
          </table:table-cell>
          <table:covered-table-cell/>
          <table:table-cell table:style-name="ce9"/>
          <table:table-cell office:value-type="float" office:value="26155.46" table:style-name="ce10">
            <text:p>26.155,46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10.95" table:style-name="ce12">
            <text:p>-4.710,95</text:p>
          </table:table-cell>
          <table:table-cell office:value-type="float" office:value="-3203.81" table:style-name="ce12">
            <text:p>-3.203,81</text:p>
          </table:table-cell>
          <table:table-cell office:value-type="float" office:value="0" table:style-name="ce13">
            <text:p>0,00</text:p>
          </table:table-cell>
          <table:table-cell office:value-type="float" office:value="-8743.15" table:style-name="ce12">
            <text:p>-8.743,15</text:p>
          </table:table-cell>
          <table:table-cell office:value-type="float" office:value="17412.310000000001" table:style-name="ce10">
            <text:p>17.412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JORGE DOS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2643.76" table:style-name="ce10">
            <text:p>2.643,76</text:p>
          </table:table-cell>
          <table:table-cell table:style-name="ce9"/>
          <table:table-cell office:value-type="float" office:value="4203.8" table:style-name="ce10">
            <text:p>4.203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49.08" table:style-name="ce10">
            <text:p>25.549,08</text:p>
          </table:table-cell>
          <table:table-cell office:value-type="float" office:value="-2643.76" table:style-name="ce12">
            <text:p>-2.643,76</text:p>
          </table:table-cell>
          <table:table-cell office:value-type="float" office:value="-4169.28" table:style-name="ce12">
            <text:p>-4.169,28</text:p>
          </table:table-cell>
          <table:table-cell office:value-type="float" office:value="-3267.17" table:style-name="ce12">
            <text:p>-3.267,17</text:p>
          </table:table-cell>
          <table:table-cell office:value-type="float" office:value="0" table:style-name="ce13">
            <text:p>0,00</text:p>
          </table:table-cell>
          <table:table-cell office:value-type="float" office:value="-10080.209999999999" table:style-name="ce12">
            <text:p>-10.080,21</text:p>
          </table:table-cell>
          <table:table-cell office:value-type="float" office:value="15468.87" table:style-name="ce10">
            <text:p>15.468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WESLEY DE CASTRO ANÍBAL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2245.04" table:style-name="ce10">
            <text:p>12.245,04</text:p>
          </table:table-cell>
          <table:table-cell office:value-type="float" office:value="4001.67" table:style-name="ce10">
            <text:p>4.001,67</text:p>
          </table:table-cell>
          <table:table-cell table:style-name="ce9"/>
          <table:table-cell office:value-type="float" office:value="2958.36" table:style-name="ce10">
            <text:p>2.958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05.07" table:style-name="ce10">
            <text:p>19.205,07</text:p>
          </table:table-cell>
          <table:table-cell office:value-type="float" office:value="-1410.33" table:style-name="ce12">
            <text:p>-1.410,33</text:p>
          </table:table-cell>
          <table:table-cell office:value-type="float" office:value="-2687.05" table:style-name="ce12">
            <text:p>-2.687,05</text:p>
          </table:table-cell>
          <table:table-cell office:value-type="float" office:value="-2275.23" table:style-name="ce12">
            <text:p>-2.275,23</text:p>
          </table:table-cell>
          <table:table-cell office:value-type="float" office:value="0" table:style-name="ce13">
            <text:p>0,00</text:p>
          </table:table-cell>
          <table:table-cell office:value-type="float" office:value="-6372.61" table:style-name="ce12">
            <text:p>-6.372,61</text:p>
          </table:table-cell>
          <table:table-cell office:value-type="float" office:value="12832.46" table:style-name="ce10">
            <text:p>12.832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OLINE ALVES BONELÁ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<text:s/>(PEN)</text:p>
          </table:table-cell>
          <table:table-cell office:value-type="float" office:value="20823.05" table:style-name="ce10">
            <text:p>20.823,05</text:p>
          </table:table-cell>
          <table:table-cell table:number-columns-repeated="2" table:style-name="ce9"/>
          <table:table-cell office:value-type="float" office:value="4170.37" table:style-name="ce10">
            <text:p>4.170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993.42" table:style-name="ce10">
            <text:p>24.993,42</text:p>
          </table:table-cell>
          <table:table-cell office:value-type="float" office:value="-2981.69" table:style-name="ce12">
            <text:p>-2.981,69</text:p>
          </table:table-cell>
          <table:table-cell office:value-type="float" office:value="-4037.01" table:style-name="ce12">
            <text:p>-4.037,0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7018.7" table:style-name="ce12">
            <text:p>-7.018,70</text:p>
          </table:table-cell>
          <table:table-cell office:value-type="float" office:value="17974.72" table:style-name="ce10">
            <text:p>17.974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OLINE DE FÁTIMA SOARES ALBUQUERQUE PADI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0911.3" table:style-name="ce10">
            <text:p>10.911,3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61.29" table:style-name="ce10">
            <text:p>1.561,29</text:p>
          </table:table-cell>
          <table:table-cell office:value-type="float" office:value="189.35" table:number-columns-spanned="2" table:number-rows-spanned="1" table:style-name="ce26">
            <text:p>189,35</text:p>
          </table:table-cell>
          <table:covered-table-cell/>
          <table:table-cell table:style-name="ce9"/>
          <table:table-cell office:value-type="float" office:value="14601.83" table:style-name="ce10">
            <text:p>14.601,83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36.91" table:style-name="ce12">
            <text:p>-2.436,91</text:p>
          </table:table-cell>
          <table:table-cell office:value-type="float" office:value="-509.22" table:style-name="ce11">
            <text:p>-509,22</text:p>
          </table:table-cell>
          <table:table-cell office:value-type="float" office:value="0" table:style-name="ce13">
            <text:p>0,00</text:p>
          </table:table-cell>
          <table:table-cell office:value-type="float" office:value="-3774.52" table:style-name="ce12">
            <text:p>-3.774,52</text:p>
          </table:table-cell>
          <table:table-cell office:value-type="float" office:value="10827.31" table:style-name="ce10">
            <text:p>10.827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TARINA SAMPAIO DE SOUZA CARNEIRO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PEN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.232,38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232.38" table:style-name="ce10">
            <text:p>2.232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ÉLIO RICARDO MARINHO ELEUTÉRI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(2ª VT-ARA)</text:p>
          </table:table-cell>
          <table:table-cell office:value-type="float" office:value="18399.2" table:style-name="ce10">
            <text:p>18.399,20</text:p>
          </table:table-cell>
          <table:table-cell office:value-type="float" office:value="313.58999999999997" table:style-name="ce14">
            <text:p>313,59</text:p>
          </table:table-cell>
          <table:table-cell office:value-type="float" office:value="2232.38" table:style-name="ce10">
            <text:p>2.232,38</text:p>
          </table:table-cell>
          <table:table-cell office:value-type="float" office:value="7025.73" table:style-name="ce10">
            <text:p>7.025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970.9" table:style-name="ce10">
            <text:p>27.970,90</text:p>
          </table:table-cell>
          <table:table-cell office:value-type="float" office:value="-2609.2600000000002" table:style-name="ce12">
            <text:p>-2.609,26</text:p>
          </table:table-cell>
          <table:table-cell office:value-type="float" office:value="-3912.33" table:style-name="ce12">
            <text:p>-3.912,33</text:p>
          </table:table-cell>
          <table:table-cell office:value-type="float" office:value="-3435.83" table:style-name="ce12">
            <text:p>-3.435,83</text:p>
          </table:table-cell>
          <table:table-cell office:value-type="float" office:value="0" table:style-name="ce13">
            <text:p>0,00</text:p>
          </table:table-cell>
          <table:table-cell office:value-type="float" office:value="-9957.42" table:style-name="ce12">
            <text:p>-9.957,42</text:p>
          </table:table-cell>
          <table:table-cell office:value-type="float" office:value="18013.48" table:style-name="ce10">
            <text:p>18.013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ESAR ROGERIO LAMENHA DE VERÇOS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12.1" table:style-name="ce13">
            <text:p>12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1.17" table:style-name="ce10">
            <text:p>1.391,17</text:p>
          </table:table-cell>
          <table:table-cell table:number-columns-repeated="2" table:style-name="ce9"/>
          <table:table-cell office:value-type="float" office:value="-96.84" table:style-name="ce11">
            <text:p>-96,84</text:p>
          </table:table-cell>
          <table:table-cell office:value-type="float" office:value="0" table:style-name="ce13">
            <text:p>0,00</text:p>
          </table:table-cell>
          <table:table-cell office:value-type="float" office:value="-96.84" table:style-name="ce11">
            <text:p>-96,84</text:p>
          </table:table-cell>
          <table:table-cell office:value-type="float" office:value="1294.33" table:style-name="ce10">
            <text:p>1.294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HARLES SILVA LINS</text:p>
          </table:table-cell>
          <table:table-cell office:value-type="string" table:style-name="ce8">
            <text:p>TÉCNICO JUDICIÁRIO - NÍVEL MÉDIO A5</text:p>
          </table:table-cell>
          <table:table-cell table:style-name="ce9"/>
          <table:table-cell office:value-type="float" office:value="9042.17" table:style-name="ce10">
            <text:p>9.042,17</text:p>
          </table:table-cell>
          <table:table-cell table:number-columns-repeated="2" table:style-name="ce9"/>
          <table:table-cell office:value-type="float" office:value="1929.42" table:style-name="ce10">
            <text:p>1.929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971.59" table:style-name="ce10">
            <text:p>10.971,59</text:p>
          </table:table-cell>
          <table:table-cell office:value-type="float" office:value="-828.39" table:style-name="ce11">
            <text:p>-828,39</text:p>
          </table:table-cell>
          <table:table-cell office:value-type="float" office:value="-1291.5999999999999" table:style-name="ce12">
            <text:p>-1.291,60</text:p>
          </table:table-cell>
          <table:table-cell office:value-type="float" office:value="-1082.28" table:style-name="ce12">
            <text:p>-1.082,28</text:p>
          </table:table-cell>
          <table:table-cell office:value-type="float" office:value="0" table:style-name="ce13">
            <text:p>0,00</text:p>
          </table:table-cell>
          <table:table-cell office:value-type="float" office:value="-3202.27" table:style-name="ce12">
            <text:p>-3.202,27</text:p>
          </table:table-cell>
          <table:table-cell office:value-type="float" office:value="7769.32" table:style-name="ce10">
            <text:p>7.769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HARLES WALBERTO GOMES DE ARAÚ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361.18" table:style-name="ce10">
            <text:p>1.361,18</text:p>
          </table:table-cell>
          <table:table-cell office:value-type="float" office:value="3090.01" table:style-name="ce10">
            <text:p>3.090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48.26" table:style-name="ce10">
            <text:p>16.348,2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62.7399999999998" table:style-name="ce12">
            <text:p>-2.362,74</text:p>
          </table:table-cell>
          <table:table-cell office:value-type="float" office:value="-1739.3" table:style-name="ce12">
            <text:p>-1.739,30</text:p>
          </table:table-cell>
          <table:table-cell office:value-type="float" office:value="0" table:style-name="ce13">
            <text:p>0,00</text:p>
          </table:table-cell>
          <table:table-cell office:value-type="float" office:value="-5607.21" table:style-name="ce12">
            <text:p>-5.607,21</text:p>
          </table:table-cell>
          <table:table-cell office:value-type="float" office:value="10741.05" table:style-name="ce10">
            <text:p>10.741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HRISTIANA MOURA PAES VIANN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8411.01" table:style-name="ce10">
            <text:p>8.411,01</text:p>
          </table:table-cell>
          <table:table-cell office:value-type="float" office:value="2730.25" table:style-name="ce10">
            <text:p>2.730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141.26" table:style-name="ce10">
            <text:p>11.141,26</text:p>
          </table:table-cell>
          <table:table-cell table:style-name="ce9"/>
          <table:table-cell office:value-type="float" office:value="-1339.39" table:style-name="ce12">
            <text:p>-1.339,39</text:p>
          </table:table-cell>
          <table:table-cell office:value-type="float" office:value="-3455.34" table:style-name="ce12">
            <text:p>-3.455,34</text:p>
          </table:table-cell>
          <table:table-cell office:value-type="float" office:value="0" table:style-name="ce13">
            <text:p>0,00</text:p>
          </table:table-cell>
          <table:table-cell office:value-type="float" office:value="-4794.7299999999996" table:style-name="ce12">
            <text:p>-4.794,73</text:p>
          </table:table-cell>
          <table:table-cell office:value-type="float" office:value="6346.53" table:style-name="ce10">
            <text:p>6.346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ÍCERA ARAÚJO DE ASSI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4559.3500000000004" table:style-name="ce10">
            <text:p>4.559,35</text:p>
          </table:table-cell>
          <table:table-cell office:value-type="float" office:value="503.56" table:style-name="ce14">
            <text:p>503,56</text:p>
          </table:table-cell>
          <table:table-cell table:style-name="ce9"/>
          <table:table-cell office:value-type="float" office:value="1271.99" table:style-name="ce10">
            <text:p>1.271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334.9" table:style-name="ce10">
            <text:p>6.334,90</text:p>
          </table:table-cell>
          <table:table-cell table:style-name="ce9"/>
          <table:table-cell office:value-type="float" office:value="-470.8" table:style-name="ce11">
            <text:p>-470,80</text:p>
          </table:table-cell>
          <table:table-cell office:value-type="float" office:value="-1112.24" table:style-name="ce12">
            <text:p>-1.112,24</text:p>
          </table:table-cell>
          <table:table-cell office:value-type="float" office:value="0" table:style-name="ce13">
            <text:p>0,00</text:p>
          </table:table-cell>
          <table:table-cell office:value-type="float" office:value="-1583.04" table:style-name="ce12">
            <text:p>-1.583,04</text:p>
          </table:table-cell>
          <table:table-cell office:value-type="float" office:value="4751.8599999999997" table:style-name="ce10">
            <text:p>4.751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ÍCERO FERREIRA DE LIMA FILH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TROLE, MANUTENÇÃO E CONSERVAÇÃO DE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69.41" table:style-name="ce10">
            <text:p>3.269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3508.81" table:style-name="ce10">
            <text:p>3.508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615.18" table:style-name="ce10">
            <text:p>20.615,18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54.95" table:style-name="ce12">
            <text:p>-3.554,95</text:p>
          </table:table-cell>
          <table:table-cell office:value-type="float" office:value="-3027.48" table:style-name="ce12">
            <text:p>-3.027,48</text:p>
          </table:table-cell>
          <table:table-cell office:value-type="float" office:value="0" table:style-name="ce13">
            <text:p>0,00</text:p>
          </table:table-cell>
          <table:table-cell office:value-type="float" office:value="-7410.82" table:style-name="ce12">
            <text:p>-7.410,82</text:p>
          </table:table-cell>
          <table:table-cell office:value-type="float" office:value="13204.36" table:style-name="ce10">
            <text:p>13.204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RISSA TENÓRIO DE AMORIM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DIRETORIA-GERAL <text:s/>(PRES)</text:p>
          </table:table-cell>
          <table:table-cell office:value-type="float" office:value="18325.75" table:style-name="ce10">
            <text:p>18.325,75</text:p>
          </table:table-cell>
          <table:table-cell table:style-name="ce9"/>
          <table:table-cell office:value-type="float" office:value="2565.66" table:style-name="ce10">
            <text:p>2.565,66</text:p>
          </table:table-cell>
          <table:table-cell office:value-type="float" office:value="1573.47" table:style-name="ce10">
            <text:p>1.573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464.880000000001" table:style-name="ce10">
            <text:p>22.464,88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172.46" table:style-name="ce12">
            <text:p>-4.172,46</text:p>
          </table:table-cell>
          <table:table-cell office:value-type="float" office:value="-4254.3500000000004" table:style-name="ce12">
            <text:p>-4.254,35</text:p>
          </table:table-cell>
          <table:table-cell office:value-type="float" office:value="0" table:style-name="ce13">
            <text:p>0,00</text:p>
          </table:table-cell>
          <table:table-cell office:value-type="float" office:value="-10984.33" table:style-name="ce12">
            <text:p>-10.984,33</text:p>
          </table:table-cell>
          <table:table-cell office:value-type="float" office:value="11480.55" table:style-name="ce10">
            <text:p>11.480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ÊNCIO BATISTA DA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AL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2990.13" table:style-name="ce10">
            <text:p>2.990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222.51" table:style-name="ce10">
            <text:p>5.222,51</text:p>
          </table:table-cell>
          <table:table-cell table:number-columns-repeated="2" table:style-name="ce9"/>
          <table:table-cell office:value-type="float" office:value="-1562.66" table:style-name="ce12">
            <text:p>-1.562,66</text:p>
          </table:table-cell>
          <table:table-cell office:value-type="float" office:value="0" table:style-name="ce13">
            <text:p>0,00</text:p>
          </table:table-cell>
          <table:table-cell office:value-type="float" office:value="-1562.66" table:style-name="ce12">
            <text:p>-1.562,66</text:p>
          </table:table-cell>
          <table:table-cell office:value-type="float" office:value="3659.85" table:style-name="ce10">
            <text:p>3.659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EVAN VICENTE VELOSO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0896.5" table:style-name="ce10">
            <text:p>20.896,50</text:p>
          </table:table-cell>
          <table:table-cell table:number-columns-repeated="2" table:style-name="ce9"/>
          <table:table-cell office:value-type="float" office:value="6872.46" table:style-name="ce10">
            <text:p>6.872,4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768.959999999999" table:style-name="ce10">
            <text:p>27.768,96</text:p>
          </table:table-cell>
          <table:table-cell office:value-type="float" office:value="-2981.69" table:style-name="ce12">
            <text:p>-2.981,69</text:p>
          </table:table-cell>
          <table:table-cell office:value-type="float" office:value="-3796.53" table:style-name="ce12">
            <text:p>-3.796,53</text:p>
          </table:table-cell>
          <table:table-cell office:value-type="float" office:value="-1433.19" table:style-name="ce12">
            <text:p>-1.433,19</text:p>
          </table:table-cell>
          <table:table-cell office:value-type="float" office:value="0" table:style-name="ce13">
            <text:p>0,00</text:p>
          </table:table-cell>
          <table:table-cell office:value-type="float" office:value="-8211.41" table:style-name="ce12">
            <text:p>-8.211,41</text:p>
          </table:table-cell>
          <table:table-cell office:value-type="float" office:value="19557.55" table:style-name="ce10">
            <text:p>19.557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A COSTA RODAS</text:p>
          </table:table-cell>
          <table:table-cell office:value-type="string" table:style-name="ce8">
            <text:p>ASSISTENTE-JURÍDICO - FC-04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636.33" table:style-name="ce10">
            <text:p>1.636,33</text:p>
          </table:table-cell>
          <table:table-cell office:value-type="float" office:value="2301.71" table:style-name="ce10">
            <text:p>2.301,71</text:p>
          </table:table-cell>
          <table:table-cell office:value-type="float" office:value="2670.53" table:style-name="ce10">
            <text:p>2.670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050.36" table:style-name="ce10">
            <text:p>26.050,36</text:p>
          </table:table-cell>
          <table:table-cell office:value-type="float" office:value="-3010.18" table:style-name="ce12">
            <text:p>-3.010,18</text:p>
          </table:table-cell>
          <table:table-cell office:value-type="float" office:value="-4628.0200000000004" table:style-name="ce12">
            <text:p>-4.628,02</text:p>
          </table:table-cell>
          <table:table-cell office:value-type="float" office:value="-6850.3" table:style-name="ce12">
            <text:p>-6.850,30</text:p>
          </table:table-cell>
          <table:table-cell office:value-type="float" office:value="0" table:style-name="ce13">
            <text:p>0,00</text:p>
          </table:table-cell>
          <table:table-cell office:value-type="float" office:value="-14488.5" table:style-name="ce12">
            <text:p>-14.488,50</text:p>
          </table:table-cell>
          <table:table-cell office:value-type="float" office:value="11561.86" table:style-name="ce10">
            <text:p>11.561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IA DE HOLANDA BARBOSA MEDIN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485.939999999999" table:style-name="ce10">
            <text:p>19.485,94</text:p>
          </table:table-cell>
          <table:table-cell table:number-columns-repeated="2" table:style-name="ce9"/>
          <table:table-cell office:value-type="float" office:value="3524.68" table:style-name="ce10">
            <text:p>3.524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010.62" table:style-name="ce10">
            <text:p>23.010,62</text:p>
          </table:table-cell>
          <table:table-cell office:value-type="float" office:value="-828.39" table:style-name="ce11">
            <text:p>-828,39</text:p>
          </table:table-cell>
          <table:table-cell office:value-type="float" office:value="-1755.51" table:style-name="ce12">
            <text:p>-1.755,51</text:p>
          </table:table-cell>
          <table:table-cell office:value-type="float" office:value="-4175.49" table:style-name="ce12">
            <text:p>-4.175,49</text:p>
          </table:table-cell>
          <table:table-cell office:value-type="float" office:value="0" table:style-name="ce13">
            <text:p>0,00</text:p>
          </table:table-cell>
          <table:table-cell office:value-type="float" office:value="-6759.39" table:style-name="ce12">
            <text:p>-6.759,39</text:p>
          </table:table-cell>
          <table:table-cell office:value-type="float" office:value="16251.23" table:style-name="ce10">
            <text:p>16.251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IA DE MEDEIROS PAES DE L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3418.74" table:style-name="ce10">
            <text:p>13.418,74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18.74" table:style-name="ce10">
            <text:p>13.418,74</text:p>
          </table:table-cell>
          <table:table-cell office:value-type="float" office:value="-943.71" table:style-name="ce11">
            <text:p>-943,71</text:p>
          </table:table-cell>
          <table:table-cell office:value-type="float" office:value="-2561.27" table:style-name="ce12">
            <text:p>-2.561,27</text:p>
          </table:table-cell>
          <table:table-cell office:value-type="float" office:value="-1999.21" table:style-name="ce12">
            <text:p>-1.999,21</text:p>
          </table:table-cell>
          <table:table-cell office:value-type="float" office:value="0" table:style-name="ce13">
            <text:p>0,00</text:p>
          </table:table-cell>
          <table:table-cell office:value-type="float" office:value="-5504.19" table:style-name="ce12">
            <text:p>-5.504,19</text:p>
          </table:table-cell>
          <table:table-cell office:value-type="float" office:value="7914.55" table:style-name="ce10">
            <text:p>7.914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A SILVA DE SOUZ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office:value-type="float" office:value="1770.96" table:style-name="ce10">
            <text:p>1.770,9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812.96" table:style-name="ce10">
            <text:p>3.812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768.97" table:style-name="ce10">
            <text:p>6.768,97</text:p>
          </table:table-cell>
          <table:table-cell office:value-type="float" office:value="-263.72000000000003" table:style-name="ce11">
            <text:p>-263,72</text:p>
          </table:table-cell>
          <table:table-cell office:value-type="float" office:value="-30.69" table:style-name="ce11">
            <text:p>-30,69</text:p>
          </table:table-cell>
          <table:table-cell office:value-type="float" office:value="-1860.86" table:style-name="ce12">
            <text:p>-1.860,86</text:p>
          </table:table-cell>
          <table:table-cell office:value-type="float" office:value="0" table:style-name="ce13">
            <text:p>0,00</text:p>
          </table:table-cell>
          <table:table-cell office:value-type="float" office:value="-2155.27" table:style-name="ce12">
            <text:p>-2.155,27</text:p>
          </table:table-cell>
          <table:table-cell office:value-type="float" office:value="4613.7" table:style-name="ce10">
            <text:p>4.613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O CARDOSO PEDRO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2250.59" table:style-name="ce10">
            <text:p>2.250,59</text:p>
          </table:table-cell>
          <table:table-cell table:style-name="ce9"/>
          <table:table-cell office:value-type="float" office:value="4537.1400000000003" table:style-name="ce10">
            <text:p>4.537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04.59" table:style-name="ce10">
            <text:p>20.204,59</text:p>
          </table:table-cell>
          <table:table-cell office:value-type="float" office:value="-1868.86" table:style-name="ce12">
            <text:p>-1.868,86</text:p>
          </table:table-cell>
          <table:table-cell office:value-type="float" office:value="-2820.98" table:style-name="ce12">
            <text:p>-2.820,98</text:p>
          </table:table-cell>
          <table:table-cell office:value-type="float" office:value="-3295.82" table:style-name="ce12">
            <text:p>-3.295,82</text:p>
          </table:table-cell>
          <table:table-cell office:value-type="float" office:value="0" table:style-name="ce13">
            <text:p>0,00</text:p>
          </table:table-cell>
          <table:table-cell office:value-type="float" office:value="-7985.66" table:style-name="ce12">
            <text:p>-7.985,66</text:p>
          </table:table-cell>
          <table:table-cell office:value-type="float" office:value="12218.93" table:style-name="ce10">
            <text:p>12.218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O JORGE REBÊLO DE VASCONCEL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3734.05" table:style-name="ce10">
            <text:p>3.734,05</text:p>
          </table:table-cell>
          <table:table-cell table:style-name="ce9"/>
          <table:table-cell office:value-type="float" office:value="1491.28" table:style-name="ce10">
            <text:p>1.49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238.58" table:style-name="ce10">
            <text:p>27.238,58</text:p>
          </table:table-cell>
          <table:table-cell office:value-type="float" office:value="-3014.77" table:style-name="ce12">
            <text:p>-3.014,77</text:p>
          </table:table-cell>
          <table:table-cell office:value-type="float" office:value="-4858.49" table:style-name="ce12">
            <text:p>-4.858,49</text:p>
          </table:table-cell>
          <table:table-cell office:value-type="float" office:value="-1183.6400000000001" table:style-name="ce12">
            <text:p>-1.183,64</text:p>
          </table:table-cell>
          <table:table-cell office:value-type="float" office:value="0" table:style-name="ce13">
            <text:p>0,00</text:p>
          </table:table-cell>
          <table:table-cell office:value-type="float" office:value="-9056.9" table:style-name="ce12">
            <text:p>-9.056,90</text:p>
          </table:table-cell>
          <table:table-cell office:value-type="float" office:value="18181.68" table:style-name="ce10">
            <text:p>18.181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ANE DE ARAÚJO CAVALCANTE</text:p>
          </table:table-cell>
          <table:table-cell office:value-type="string" table:style-name="ce8">
            <text:p>ANALISTA JUDICIÁRIO - NÍVEL SUPERIOR B9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8634.77" table:style-name="ce10">
            <text:p>18.634,77</text:p>
          </table:table-cell>
          <table:table-cell table:number-columns-repeated="2" table:style-name="ce9"/>
          <table:table-cell office:value-type="float" office:value="1701.06" table:style-name="ce10">
            <text:p>1.701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335.830000000002" table:style-name="ce10">
            <text:p>20.335,83</text:p>
          </table:table-cell>
          <table:table-cell office:value-type="float" office:value="-828.39" table:style-name="ce11">
            <text:p>-828,39</text:p>
          </table:table-cell>
          <table:table-cell office:value-type="float" office:value="-4027.39" table:style-name="ce12">
            <text:p>-4.027,39</text:p>
          </table:table-cell>
          <table:table-cell office:value-type="float" office:value="-629.05999999999995" table:style-name="ce11">
            <text:p>-629,06</text:p>
          </table:table-cell>
          <table:table-cell office:value-type="float" office:value="0" table:style-name="ce13">
            <text:p>0,00</text:p>
          </table:table-cell>
          <table:table-cell office:value-type="float" office:value="-5484.84" table:style-name="ce12">
            <text:p>-5.484,84</text:p>
          </table:table-cell>
          <table:table-cell office:value-type="float" office:value="14850.99" table:style-name="ce10">
            <text:p>14.850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CIO LUCIANO COSTA CLAUDINO</text:p>
          </table:table-cell>
          <table:table-cell office:value-type="string" table:style-name="ce8">
            <text:p>ASSISTENTE CHEFE - FC-04</text:p>
          </table:table-cell>
          <table:table-cell table:style-name="ce9"/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6079.43" table:style-name="ce10">
            <text:p>6.079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868.900000000001" table:style-name="ce10">
            <text:p>19.868,9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52.41" table:style-name="ce12">
            <text:p>-2.352,41</text:p>
          </table:table-cell>
          <table:table-cell office:value-type="float" office:value="-2981.24" table:style-name="ce12">
            <text:p>-2.981,24</text:p>
          </table:table-cell>
          <table:table-cell office:value-type="float" office:value="0" table:style-name="ce13">
            <text:p>0,00</text:p>
          </table:table-cell>
          <table:table-cell office:value-type="float" office:value="-6838.82" table:style-name="ce12">
            <text:p>-6.838,82</text:p>
          </table:table-cell>
          <table:table-cell office:value-type="float" office:value="13030.08" table:style-name="ce10">
            <text:p>13.030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OMENES DE AMORIM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781.81" table:style-name="ce10">
            <text:p>2.781,81</text:p>
          </table:table-cell>
          <table:table-cell table:style-name="ce9"/>
          <table:table-cell office:value-type="float" office:value="3769.26" table:style-name="ce10">
            <text:p>3.769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86.93" table:style-name="ce10">
            <text:p>18.186,93</text:p>
          </table:table-cell>
          <table:table-cell office:value-type="float" office:value="-1108.54" table:style-name="ce12">
            <text:p>-1.108,54</text:p>
          </table:table-cell>
          <table:table-cell table:style-name="ce9"/>
          <table:table-cell office:value-type="float" office:value="-6001.89" table:style-name="ce12">
            <text:p>-6.001,89</text:p>
          </table:table-cell>
          <table:table-cell office:value-type="float" office:value="0" table:style-name="ce13">
            <text:p>0,00</text:p>
          </table:table-cell>
          <table:table-cell office:value-type="float" office:value="-7110.43" table:style-name="ce12">
            <text:p>-7.110,43</text:p>
          </table:table-cell>
          <table:table-cell office:value-type="float" office:value="11076.5" table:style-name="ce10">
            <text:p>11.076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ONICE LEMOS FALCÃO DE ALMEI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4283.45" table:style-name="ce10">
            <text:p>4.283,45</text:p>
          </table:table-cell>
          <table:table-cell table:style-name="ce9"/>
          <table:table-cell office:value-type="float" office:value="2401.36" table:style-name="ce10">
            <text:p>2.401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048.67" table:style-name="ce10">
            <text:p>26.048,67</text:p>
          </table:table-cell>
          <table:table-cell office:value-type="float" office:value="-2958.76" table:style-name="ce12">
            <text:p>-2.958,76</text:p>
          </table:table-cell>
          <table:table-cell office:value-type="float" office:value="-4819.99" table:style-name="ce12">
            <text:p>-4.819,99</text:p>
          </table:table-cell>
          <table:table-cell office:value-type="float" office:value="-3074.41" table:style-name="ce12">
            <text:p>-3.074,41</text:p>
          </table:table-cell>
          <table:table-cell office:value-type="float" office:value="0" table:style-name="ce13">
            <text:p>0,00</text:p>
          </table:table-cell>
          <table:table-cell office:value-type="float" office:value="-10853.16" table:style-name="ce12">
            <text:p>-10.853,16</text:p>
          </table:table-cell>
          <table:table-cell office:value-type="float" office:value="15195.51" table:style-name="ce10">
            <text:p>15.195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ANA DA COSTA MA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1997.91" table:style-name="ce10">
            <text:p>1.997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752.5" table:style-name="ce10">
            <text:p>13.752,5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083.21" table:style-name="ce12">
            <text:p>-2.083,21</text:p>
          </table:table-cell>
          <table:table-cell office:value-type="float" office:value="-4329.13" table:style-name="ce12">
            <text:p>-4.329,13</text:p>
          </table:table-cell>
          <table:table-cell office:value-type="float" office:value="0" table:style-name="ce13">
            <text:p>0,00</text:p>
          </table:table-cell>
          <table:table-cell office:value-type="float" office:value="-7240.73" table:style-name="ce12">
            <text:p>-7.240,73</text:p>
          </table:table-cell>
          <table:table-cell office:value-type="float" office:value="6511.77" table:style-name="ce10">
            <text:p>6.511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NA FERREIRA PEDRO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954.99" table:style-name="ce10">
            <text:p>1.954,99</text:p>
          </table:table-cell>
          <table:table-cell table:style-name="ce9"/>
          <table:table-cell office:value-type="float" office:value="2633.93" table:style-name="ce10">
            <text:p>2.633,9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24.78" table:style-name="ce10">
            <text:p>16.224,78</text:p>
          </table:table-cell>
          <table:table-cell office:value-type="float" office:value="-972.11" table:style-name="ce11">
            <text:p>-972,11</text:p>
          </table:table-cell>
          <table:table-cell office:value-type="float" office:value="-2548.66" table:style-name="ce12">
            <text:p>-2.548,66</text:p>
          </table:table-cell>
          <table:table-cell office:value-type="float" office:value="-2268.62" table:style-name="ce12">
            <text:p>-2.268,62</text:p>
          </table:table-cell>
          <table:table-cell office:value-type="float" office:value="0" table:style-name="ce13">
            <text:p>0,00</text:p>
          </table:table-cell>
          <table:table-cell office:value-type="float" office:value="-5789.39" table:style-name="ce12">
            <text:p>-5.789,39</text:p>
          </table:table-cell>
          <table:table-cell office:value-type="float" office:value="10435.39" table:style-name="ce10">
            <text:p>10.435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NA LUNA DE OLIVEIRA LEI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5394.03" table:style-name="ce10">
            <text:p>5.394,03</text:p>
          </table:table-cell>
          <table:table-cell office:value-type="float" office:value="755.16" table:style-name="ce14">
            <text:p>755,16</text:p>
          </table:table-cell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244.32" table:style-name="ce10">
            <text:p>8.244,32</text:p>
          </table:table-cell>
          <table:table-cell office:value-type="float" office:value="-755.16" table:style-name="ce11">
            <text:p>-755,16</text:p>
          </table:table-cell>
          <table:table-cell office:value-type="float" office:value="-939.89" table:style-name="ce11">
            <text:p>-939,8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695.05" table:style-name="ce12">
            <text:p>-1.695,05</text:p>
          </table:table-cell>
          <table:table-cell office:value-type="float" office:value="6549.27" table:style-name="ce10">
            <text:p>6.549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NA RENOVATO GUERREIRO BARBOS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5583.03" table:style-name="ce10">
            <text:p>5.583,03</text:p>
          </table:table-cell>
          <table:table-cell office:value-type="float" office:value="1939.89" table:style-name="ce10">
            <text:p>1.939,89</text:p>
          </table:table-cell>
          <table:table-cell office:value-type="float" office:value="3892.64" table:style-name="ce10">
            <text:p>3.892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217.64" table:style-name="ce10">
            <text:p>23.217,64</text:p>
          </table:table-cell>
          <table:table-cell office:value-type="float" office:value="-2076.15" table:style-name="ce12">
            <text:p>-2.076,15</text:p>
          </table:table-cell>
          <table:table-cell office:value-type="float" office:value="-3874.07" table:style-name="ce12">
            <text:p>-3.874,07</text:p>
          </table:table-cell>
          <table:table-cell office:value-type="float" office:value="-7536.36" table:style-name="ce12">
            <text:p>-7.536,36</text:p>
          </table:table-cell>
          <table:table-cell office:value-type="float" office:value="0" table:style-name="ce13">
            <text:p>0,00</text:p>
          </table:table-cell>
          <table:table-cell office:value-type="float" office:value="-13486.58" table:style-name="ce12">
            <text:p>-13.486,58</text:p>
          </table:table-cell>
          <table:table-cell office:value-type="float" office:value="9731.06" table:style-name="ce10">
            <text:p>9.731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YNTHIA DE CASTRO PEDROZ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8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944.36" table:style-name="ce10">
            <text:p>2.944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26.32" table:style-name="ce10">
            <text:p>17.026,32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46.37" table:style-name="ce12">
            <text:p>-2.546,37</text:p>
          </table:table-cell>
          <table:table-cell office:value-type="float" office:value="-1146.3900000000001" table:style-name="ce12">
            <text:p>-1.146,39</text:p>
          </table:table-cell>
          <table:table-cell office:value-type="float" office:value="0" table:style-name="ce13">
            <text:p>0,00</text:p>
          </table:table-cell>
          <table:table-cell office:value-type="float" office:value="-4521.1499999999996" table:style-name="ce12">
            <text:p>-4.521,15</text:p>
          </table:table-cell>
          <table:table-cell office:value-type="float" office:value="12505.17" table:style-name="ce10">
            <text:p>12.505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 DE BARROS PRADO MOURA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SLQ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36.35" table:style-name="ce13">
            <text:p>36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6.24" table:style-name="ce10">
            <text:p>1.976,24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96.79" table:style-name="ce11">
            <text:p>-96,79</text:p>
          </table:table-cell>
          <table:table-cell office:value-type="float" office:value="0" table:style-name="ce13">
            <text:p>0,00</text:p>
          </table:table-cell>
          <table:table-cell office:value-type="float" office:value="-99.49" table:style-name="ce11">
            <text:p>-99,49</text:p>
          </table:table-cell>
          <table:table-cell office:value-type="float" office:value="1876.75" table:style-name="ce10">
            <text:p>1.876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 GERBIS DE AGUIAR</text:p>
          </table:table-cell>
          <table:table-cell office:value-type="string" table:style-name="ce8">
            <text:p>ANALISTA JUDICIÁRIO - NÍVEL SUPERIOR B10</text:p>
          </table:table-cell>
          <table:table-cell table:style-name="ce9"/>
          <table:table-cell office:value-type="float" office:value="17114.54" table:style-name="ce10">
            <text:p>17.114,54</text:p>
          </table:table-cell>
          <table:table-cell table:number-columns-repeated="2" table:style-name="ce9"/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24.62" table:style-name="ce10">
            <text:p>18.024,62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58.94" table:style-name="ce12">
            <text:p>-3.058,94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887.33" table:style-name="ce12">
            <text:p>-3.887,33</text:p>
          </table:table-cell>
          <table:table-cell office:value-type="float" office:value="14137.29" table:style-name="ce10">
            <text:p>14.137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A AZEVEDO BATISTA FELIX</text:p>
          </table:table-cell>
          <table:table-cell office:value-type="string" table:style-name="ce8">
            <text:p>ASSISTENTE-JURÍDICO - FC-04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412.2800000000002" table:style-name="ce10">
            <text:p>2.412,28</text:p>
          </table:table-cell>
          <table:table-cell office:value-type="float" office:value="2941.12" table:style-name="ce10">
            <text:p>2.941,12</text:p>
          </table:table-cell>
          <table:table-cell office:value-type="float" office:value="1894.77" table:style-name="ce10">
            <text:p>1.894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02.759999999998" table:style-name="ce10">
            <text:p>19.002,76</text:p>
          </table:table-cell>
          <table:table-cell office:value-type="float" office:value="-1895.54" table:style-name="ce12">
            <text:p>-1.895,54</text:p>
          </table:table-cell>
          <table:table-cell office:value-type="float" office:value="-3314.06" table:style-name="ce12">
            <text:p>-3.314,06</text:p>
          </table:table-cell>
          <table:table-cell office:value-type="float" office:value="-744.83" table:style-name="ce11">
            <text:p>-744,83</text:p>
          </table:table-cell>
          <table:table-cell office:value-type="float" office:value="0" table:style-name="ce13">
            <text:p>0,00</text:p>
          </table:table-cell>
          <table:table-cell office:value-type="float" office:value="-5954.43" table:style-name="ce12">
            <text:p>-5.954,43</text:p>
          </table:table-cell>
          <table:table-cell office:value-type="float" office:value="13048.33" table:style-name="ce10">
            <text:p>13.048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A SOUSA DRUMOND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COORDENADORIA DE GESTÃO DO QUADRO DE MAGISTRAD</text:p>
          </table:table-cell>
          <table:table-cell office:value-type="float" office:value="15929.87" table:style-name="ce10">
            <text:p>15.929,8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61.29" table:style-name="ce10">
            <text:p>1.561,29</text:p>
          </table:table-cell>
          <table:table-cell office:value-type="float" office:value="352.19" table:number-columns-spanned="2" table:number-rows-spanned="1" table:style-name="ce26">
            <text:p>352,19</text:p>
          </table:table-cell>
          <table:covered-table-cell/>
          <table:table-cell table:style-name="ce9"/>
          <table:table-cell office:value-type="float" office:value="19783.240000000002" table:style-name="ce10">
            <text:p>19.783,24</text:p>
          </table:table-cell>
          <table:table-cell office:value-type="float" office:value="-828.39" table:style-name="ce11">
            <text:p>-828,39</text:p>
          </table:table-cell>
          <table:table-cell office:value-type="float" office:value="-3658.05" table:style-name="ce12">
            <text:p>-3.658,05</text:p>
          </table:table-cell>
          <table:table-cell office:value-type="float" office:value="-509.22" table:style-name="ce11">
            <text:p>-509,22</text:p>
          </table:table-cell>
          <table:table-cell office:value-type="float" office:value="0" table:style-name="ce13">
            <text:p>0,00</text:p>
          </table:table-cell>
          <table:table-cell office:value-type="float" office:value="-4995.66" table:style-name="ce12">
            <text:p>-4.995,66</text:p>
          </table:table-cell>
          <table:table-cell office:value-type="float" office:value="14787.58" table:style-name="ce10">
            <text:p>14.787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A AGRA BARROS LIM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9ª VT)</text:p>
          </table:table-cell>
          <table:table-cell office:value-type="float" office:value="11635.86" table:style-name="ce10">
            <text:p>11.635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178.02" table:style-name="ce10">
            <text:p>2.178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46.26" table:style-name="ce10">
            <text:p>16.046,26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535.2199999999998" table:style-name="ce12">
            <text:p>-2.535,22</text:p>
          </table:table-cell>
          <table:table-cell office:value-type="float" office:value="-2172.58" table:style-name="ce12">
            <text:p>-2.172,58</text:p>
          </table:table-cell>
          <table:table-cell office:value-type="float" office:value="0" table:style-name="ce13">
            <text:p>0,00</text:p>
          </table:table-cell>
          <table:table-cell office:value-type="float" office:value="-6195.75" table:style-name="ce12">
            <text:p>-6.195,75</text:p>
          </table:table-cell>
          <table:table-cell office:value-type="float" office:value="9850.51" table:style-name="ce10">
            <text:p>9.850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A MELO VIANA PORTEL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1834.17" table:style-name="ce10">
            <text:p>1.834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88.76" table:style-name="ce10">
            <text:p>13.588,7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49.23" table:style-name="ce12">
            <text:p>-1.949,23</text:p>
          </table:table-cell>
          <table:table-cell office:value-type="float" office:value="-1632.35" table:style-name="ce12">
            <text:p>-1.632,35</text:p>
          </table:table-cell>
          <table:table-cell office:value-type="float" office:value="0" table:style-name="ce13">
            <text:p>0,00</text:p>
          </table:table-cell>
          <table:table-cell office:value-type="float" office:value="-5086.75" table:style-name="ce12">
            <text:p>-5.086,75</text:p>
          </table:table-cell>
          <table:table-cell office:value-type="float" office:value="8502.01" table:style-name="ce10">
            <text:p>8.502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E SANTA RITA CANUT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5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249.02" table:style-name="ce10">
            <text:p>2.249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43.5" table:style-name="ce10">
            <text:p>15.943,5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78.4299999999998" table:style-name="ce12">
            <text:p>-2.378,43</text:p>
          </table:table-cell>
          <table:table-cell office:value-type="float" office:value="-1154.5" table:style-name="ce12">
            <text:p>-1.154,50</text:p>
          </table:table-cell>
          <table:table-cell office:value-type="float" office:value="0" table:style-name="ce13">
            <text:p>0,00</text:p>
          </table:table-cell>
          <table:table-cell office:value-type="float" office:value="-5038.1000000000004" table:style-name="ce12">
            <text:p>-5.038,10</text:p>
          </table:table-cell>
          <table:table-cell office:value-type="float" office:value="10905.4" table:style-name="ce10">
            <text:p>10.905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I GOMES LAMENHA E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2329.54" table:style-name="ce10">
            <text:p>2.329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561.92" table:style-name="ce10">
            <text:p>4.561,92</text:p>
          </table:table-cell>
          <table:table-cell table:style-name="ce9"/>
          <table:table-cell office:value-type="float" office:value="-10.42" table:style-name="ce11">
            <text:p>-10,42</text:p>
          </table:table-cell>
          <table:table-cell office:value-type="float" office:value="-1287.49" table:style-name="ce12">
            <text:p>-1.287,49</text:p>
          </table:table-cell>
          <table:table-cell office:value-type="float" office:value="0" table:style-name="ce13">
            <text:p>0,00</text:p>
          </table:table-cell>
          <table:table-cell office:value-type="float" office:value="-1297.9100000000001" table:style-name="ce12">
            <text:p>-1.297,91</text:p>
          </table:table-cell>
          <table:table-cell office:value-type="float" office:value="3264.01" table:style-name="ce10">
            <text:p>3.264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LO BARRETO ALMEIDA VASCONCELOS</text:p>
          </table:table-cell>
          <table:table-cell office:value-type="string" table:style-name="ce8">
            <text:p>TÉCNICO JUDICIÁRIO - NÍVEL MÉDIO A5</text:p>
          </table:table-cell>
          <table:table-cell table:style-name="ce9"/>
          <table:table-cell office:value-type="float" office:value="9177.7000000000007" table:style-name="ce10">
            <text:p>9.177,70</text:p>
          </table:table-cell>
          <table:table-cell table:number-columns-repeated="2" table:style-name="ce9"/>
          <table:table-cell office:value-type="float" office:value="1513" table:style-name="ce10">
            <text:p>1.513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690.7" table:style-name="ce10">
            <text:p>10.690,70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81" table:style-name="ce12">
            <text:p>-1.381,00</text:p>
          </table:table-cell>
          <table:table-cell office:value-type="float" office:value="-609.54" table:style-name="ce11">
            <text:p>-609,54</text:p>
          </table:table-cell>
          <table:table-cell office:value-type="float" office:value="0" table:style-name="ce13">
            <text:p>0,00</text:p>
          </table:table-cell>
          <table:table-cell office:value-type="float" office:value="-2818.93" table:style-name="ce12">
            <text:p>-2.818,93</text:p>
          </table:table-cell>
          <table:table-cell office:value-type="float" office:value="7871.77" table:style-name="ce10">
            <text:p>7.871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LO LUCAS DE OLIVEIRA SANTOS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2015.8" table:style-name="ce10">
            <text:p>12.015,8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4139.9799999999996" table:style-name="ce10">
            <text:p>4.139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388.16" table:style-name="ce10">
            <text:p>18.388,16</text:p>
          </table:table-cell>
          <table:table-cell office:value-type="float" office:value="-1522.38" table:style-name="ce12">
            <text:p>-1.522,38</text:p>
          </table:table-cell>
          <table:table-cell office:value-type="float" office:value="-2369.5500000000002" table:style-name="ce12">
            <text:p>-2.369,55</text:p>
          </table:table-cell>
          <table:table-cell office:value-type="float" office:value="-3531.29" table:style-name="ce12">
            <text:p>-3.531,29</text:p>
          </table:table-cell>
          <table:table-cell office:value-type="float" office:value="0" table:style-name="ce13">
            <text:p>0,00</text:p>
          </table:table-cell>
          <table:table-cell office:value-type="float" office:value="-7423.22" table:style-name="ce12">
            <text:p>-7.423,22</text:p>
          </table:table-cell>
          <table:table-cell office:value-type="float" office:value="10964.94" table:style-name="ce10">
            <text:p>10.964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RLAN SALGUEIRO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ATA)</text:p>
          </table:table-cell>
          <table:table-cell office:value-type="float" office:value="10000.35" table:style-name="ce10">
            <text:p>10.000,3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171.2399999999998" table:style-name="ce10">
            <text:p>2.171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356.64" table:style-name="ce10">
            <text:p>13.356,64</text:p>
          </table:table-cell>
          <table:table-cell office:value-type="float" office:value="-828.39" table:style-name="ce11">
            <text:p>-828,39</text:p>
          </table:table-cell>
          <table:table-cell office:value-type="float" office:value="-1747.43" table:style-name="ce12">
            <text:p>-1.747,43</text:p>
          </table:table-cell>
          <table:table-cell office:value-type="float" office:value="-720" table:style-name="ce11">
            <text:p>-720,00</text:p>
          </table:table-cell>
          <table:table-cell office:value-type="float" office:value="0" table:style-name="ce13">
            <text:p>0,00</text:p>
          </table:table-cell>
          <table:table-cell office:value-type="float" office:value="-3295.82" table:style-name="ce12">
            <text:p>-3.295,82</text:p>
          </table:table-cell>
          <table:table-cell office:value-type="float" office:value="10060.82" table:style-name="ce10">
            <text:p>10.060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VI CASTRO SILVA</text:p>
          </table:table-cell>
          <table:table-cell office:value-type="string" table:style-name="ce8">
            <text:p>ANALISTA JUDICIÁRIO - NÍVEL SUPERIOR A5</text:p>
          </table:table-cell>
          <table:table-cell office:value-type="string" table:style-name="ce8">
            <text:p>SECRETARIA <text:s/>(SAN)</text:p>
          </table:table-cell>
          <table:table-cell office:value-type="float" office:value="17263.240000000002" table:style-name="ce10">
            <text:p>17.263,24</text:p>
          </table:table-cell>
          <table:table-cell table:number-columns-repeated="2" table:style-name="ce9"/>
          <table:table-cell office:value-type="float" office:value="3649.3" table:style-name="ce10">
            <text:p>3.649,3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912.54" table:style-name="ce10">
            <text:p>20.912,54</text:p>
          </table:table-cell>
          <table:table-cell office:value-type="float" office:value="-828.39" table:style-name="ce11">
            <text:p>-828,39</text:p>
          </table:table-cell>
          <table:table-cell office:value-type="float" office:value="-3650.22" table:style-name="ce12">
            <text:p>-3.650,22</text:p>
          </table:table-cell>
          <table:table-cell office:value-type="float" office:value="-973.88" table:style-name="ce11">
            <text:p>-973,88</text:p>
          </table:table-cell>
          <table:table-cell office:value-type="float" office:value="0" table:style-name="ce13">
            <text:p>0,00</text:p>
          </table:table-cell>
          <table:table-cell office:value-type="float" office:value="-5452.49" table:style-name="ce12">
            <text:p>-5.452,49</text:p>
          </table:table-cell>
          <table:table-cell office:value-type="float" office:value="15460.05" table:style-name="ce10">
            <text:p>15.460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YSE KARLA DE CASTRO CAVALCANTE MENDONÇ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22091.17" table:style-name="ce10">
            <text:p>22.091,17</text:p>
          </table:table-cell>
          <table:table-cell table:number-columns-repeated="2" table:style-name="ce9"/>
          <table:table-cell office:value-type="float" office:value="2376.14" table:style-name="ce10">
            <text:p>2.376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67.31" table:style-name="ce10">
            <text:p>24.467,31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276.2700000000004" table:style-name="ce12">
            <text:p>-4.276,27</text:p>
          </table:table-cell>
          <table:table-cell office:value-type="float" office:value="-2772.66" table:style-name="ce12">
            <text:p>-2.772,66</text:p>
          </table:table-cell>
          <table:table-cell office:value-type="float" office:value="0" table:style-name="ce13">
            <text:p>0,00</text:p>
          </table:table-cell>
          <table:table-cell office:value-type="float" office:value="-10239.129999999999" table:style-name="ce12">
            <text:p>-10.239,13</text:p>
          </table:table-cell>
          <table:table-cell office:value-type="float" office:value="14228.18" table:style-name="ce10">
            <text:p>14.228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YSE MARIA MEDEIROS CUNH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97.07" table:style-name="ce10">
            <text:p>11.897,07</text:p>
          </table:table-cell>
          <table:table-cell office:value-type="float" office:value="4106.79" table:style-name="ce10">
            <text:p>4.106,79</text:p>
          </table:table-cell>
          <table:table-cell table:style-name="ce9"/>
          <table:table-cell office:value-type="float" office:value="4288.25" table:style-name="ce10">
            <text:p>4.288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92.11" table:style-name="ce10">
            <text:p>20.292,11</text:p>
          </table:table-cell>
          <table:table-cell office:value-type="float" office:value="-1867.07" table:style-name="ce12">
            <text:p>-1.867,07</text:p>
          </table:table-cell>
          <table:table-cell office:value-type="float" office:value="-2913.98" table:style-name="ce12">
            <text:p>-2.913,98</text:p>
          </table:table-cell>
          <table:table-cell office:value-type="float" office:value="-2565.79" table:style-name="ce12">
            <text:p>-2.565,79</text:p>
          </table:table-cell>
          <table:table-cell office:value-type="float" office:value="0" table:style-name="ce13">
            <text:p>0,00</text:p>
          </table:table-cell>
          <table:table-cell office:value-type="float" office:value="-7346.84" table:style-name="ce12">
            <text:p>-7.346,84</text:p>
          </table:table-cell>
          <table:table-cell office:value-type="float" office:value="12945.27" table:style-name="ce10">
            <text:p>12.945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ÉBORAH GOMES TORRES PINT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A PRESIDÊNCIA</text:p>
          </table:table-cell>
          <table:table-cell table:number-columns-repeated="2" table:style-name="ce9"/>
          <table:table-cell office:value-type="float" office:value="8411.01" table:style-name="ce10">
            <text:p>8.411,01</text:p>
          </table:table-cell>
          <table:table-cell office:value-type="float" office:value="24.2" table:style-name="ce13">
            <text:p>24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435.2099999999991" table:style-name="ce10">
            <text:p>8.435,21</text:p>
          </table:table-cell>
          <table:table-cell table:style-name="ce9"/>
          <table:table-cell office:value-type="float" office:value="-1391.53" table:style-name="ce12">
            <text:p>-1.391,53</text:p>
          </table:table-cell>
          <table:table-cell office:value-type="float" office:value="-134.28" table:style-name="ce11">
            <text:p>-134,28</text:p>
          </table:table-cell>
          <table:table-cell office:value-type="float" office:value="0" table:style-name="ce13">
            <text:p>0,00</text:p>
          </table:table-cell>
          <table:table-cell office:value-type="float" office:value="-1525.81" table:style-name="ce12">
            <text:p>-1.525,81</text:p>
          </table:table-cell>
          <table:table-cell office:value-type="float" office:value="6909.4" table:style-name="ce10">
            <text:p>6.909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LAIDE SCOLNI DE SOUZ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3880.54" table:style-name="ce10">
            <text:p>3.880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259.61" table:style-name="ce10">
            <text:p>5.259,61</text:p>
          </table:table-cell>
          <table:table-cell office:value-type="float" office:value="-147.31" table:style-name="ce11">
            <text:p>-147,31</text:p>
          </table:table-cell>
          <table:table-cell table:style-name="ce9"/>
          <table:table-cell office:value-type="float" office:value="-968.29" table:style-name="ce11">
            <text:p>-968,29</text:p>
          </table:table-cell>
          <table:table-cell office:value-type="float" office:value="0" table:style-name="ce13">
            <text:p>0,00</text:p>
          </table:table-cell>
          <table:table-cell office:value-type="float" office:value="-1115.5999999999999" table:style-name="ce12">
            <text:p>-1.115,60</text:p>
          </table:table-cell>
          <table:table-cell office:value-type="float" office:value="4144.01" table:style-name="ce10">
            <text:p>4.144,01</text:p>
          </table:table-cell>
          <table:table-cell office:value-type="float" office:value="3225.82" table:style-name="ce10">
            <text:p>3.225,82</text:p>
          </table:table-cell>
          <table:table-cell table:style-name="ce9"/>
          <table:table-cell table:number-columns-repeated="16365"/>
        </table:table-row>
        <table:table-row table:style-name="ro4">
          <table:table-cell office:value-type="string" table:style-name="ce8">
            <text:p>DELMER CHAGAS FEBRONIO ALV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1761.49" table:style-name="ce10">
            <text:p>11.761,4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4714.59" table:style-name="ce10">
            <text:p>4.714,5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61.13" table:style-name="ce10">
            <text:p>17.661,13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229.62" table:style-name="ce12">
            <text:p>-2.229,62</text:p>
          </table:table-cell>
          <table:table-cell office:value-type="float" office:value="-1857.78" table:style-name="ce12">
            <text:p>-1.857,78</text:p>
          </table:table-cell>
          <table:table-cell office:value-type="float" office:value="0" table:style-name="ce13">
            <text:p>0,00</text:p>
          </table:table-cell>
          <table:table-cell office:value-type="float" office:value="-5575.35" table:style-name="ce12">
            <text:p>-5.575,35</text:p>
          </table:table-cell>
          <table:table-cell office:value-type="float" office:value="12085.78" table:style-name="ce10">
            <text:p>12.085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MÉTRIO ELIAS CALHEIROS NE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132.52" table:style-name="ce10">
            <text:p>2.132,52</text:p>
          </table:table-cell>
          <table:table-cell office:value-type="float" office:value="1379.07" table:style-name="ce10">
            <text:p>1.379,07</text:p>
          </table:table-cell>
          <table:table-cell office:value-type="float" office:value="3044.48" table:style-name="ce10">
            <text:p>3.044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53.14" table:style-name="ce10">
            <text:p>18.453,14</text:p>
          </table:table-cell>
          <table:table-cell office:value-type="float" office:value="-1849.38" table:style-name="ce12">
            <text:p>-1.849,38</text:p>
          </table:table-cell>
          <table:table-cell office:value-type="float" office:value="-2638.76" table:style-name="ce12">
            <text:p>-2.638,76</text:p>
          </table:table-cell>
          <table:table-cell office:value-type="float" office:value="-5271.84" table:style-name="ce12">
            <text:p>-5.271,84</text:p>
          </table:table-cell>
          <table:table-cell office:value-type="float" office:value="0" table:style-name="ce13">
            <text:p>0,00</text:p>
          </table:table-cell>
          <table:table-cell office:value-type="float" office:value="-9759.98" table:style-name="ce12">
            <text:p>-9.759,98</text:p>
          </table:table-cell>
          <table:table-cell office:value-type="float" office:value="8693.16" table:style-name="ce10">
            <text:p>8.693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NISE PINHEIRO TAVAR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044.81" table:style-name="ce10">
            <text:p>2.044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84.7" table:style-name="ce10">
            <text:p>3.984,70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241.46" table:style-name="ce11">
            <text:p>-241,46</text:p>
          </table:table-cell>
          <table:table-cell office:value-type="float" office:value="0" table:style-name="ce13">
            <text:p>0,00</text:p>
          </table:table-cell>
          <table:table-cell office:value-type="float" office:value="-244.16" table:style-name="ce11">
            <text:p>-244,16</text:p>
          </table:table-cell>
          <table:table-cell office:value-type="float" office:value="3740.54" table:style-name="ce10">
            <text:p>3.740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NISE SANTOS SOUZA SAMPAI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UDITORIA DAS DESPESAS DE PESSOAL (SAUD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4425.2700000000004" table:style-name="ce10">
            <text:p>4.425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62.23" table:style-name="ce10">
            <text:p>18.262,2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17.61" table:style-name="ce12">
            <text:p>-2.417,61</text:p>
          </table:table-cell>
          <table:table-cell office:value-type="float" office:value="-2333.71" table:style-name="ce12">
            <text:p>-2.333,71</text:p>
          </table:table-cell>
          <table:table-cell office:value-type="float" office:value="0" table:style-name="ce13">
            <text:p>0,00</text:p>
          </table:table-cell>
          <table:table-cell office:value-type="float" office:value="-6256.49" table:style-name="ce12">
            <text:p>-6.256,49</text:p>
          </table:table-cell>
          <table:table-cell office:value-type="float" office:value="12005.74" table:style-name="ce10">
            <text:p>12.005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NISSON ARAÚJO PADILHA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INICIATIVAS NACIONAIS DE TECNOLOGIA DA IN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9855.9599999999991" table:style-name="ce10">
            <text:p>9.855,96</text:p>
          </table:table-cell>
          <table:table-cell office:value-type="float" office:value="1561.29" table:style-name="ce10">
            <text:p>1.561,29</text:p>
          </table:table-cell>
          <table:table-cell office:value-type="float" office:value="1996.96" table:number-columns-spanned="2" table:number-rows-spanned="1" table:style-name="ce27">
            <text:p>1.996,96</text:p>
          </table:table-cell>
          <table:covered-table-cell/>
          <table:table-cell table:style-name="ce9"/>
          <table:table-cell office:value-type="float" office:value="32933.919999999998" table:style-name="ce10">
            <text:p>32.933,92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6462.37" table:style-name="ce12">
            <text:p>-6.462,37</text:p>
          </table:table-cell>
          <table:table-cell office:value-type="float" office:value="-556.71" table:style-name="ce11">
            <text:p>-556,71</text:p>
          </table:table-cell>
          <table:table-cell office:value-type="float" office:value="0" table:style-name="ce13">
            <text:p>0,00</text:p>
          </table:table-cell>
          <table:table-cell office:value-type="float" office:value="-9759.27" table:style-name="ce12">
            <text:p>-9.759,27</text:p>
          </table:table-cell>
          <table:table-cell office:value-type="float" office:value="23174.65" table:style-name="ce10">
            <text:p>23.174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RALDO LIRA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9046.48" table:style-name="ce10">
            <text:p>9.046,48</text:p>
          </table:table-cell>
          <table:table-cell office:value-type="float" office:value="527.71" table:style-name="ce14">
            <text:p>527,71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9574.19" table:style-name="ce10">
            <text:p>9.574,19</text:p>
          </table:table-cell>
          <table:table-cell office:value-type="float" office:value="-360.62" table:style-name="ce11">
            <text:p>-360,62</text:p>
          </table:table-cell>
          <table:table-cell office:value-type="float" office:value="-853.21" table:style-name="ce11">
            <text:p>-853,21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1261.32" table:style-name="ce12">
            <text:p>-1.261,32</text:p>
          </table:table-cell>
          <table:table-cell office:value-type="float" office:value="8312.8700000000008" table:style-name="ce10">
            <text:p>8.312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EGO CHENDES DIAS GOME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6823.759999999998" table:style-name="ce10">
            <text:p>16.823,7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549.19" table:style-name="ce10">
            <text:p>1.549,19</text:p>
          </table:table-cell>
          <table:table-cell office:value-type="float" office:value="465.08" table:number-columns-spanned="2" table:number-rows-spanned="1" table:style-name="ce26">
            <text:p>465,08</text:p>
          </table:table-cell>
          <table:covered-table-cell/>
          <table:table-cell table:style-name="ce9"/>
          <table:table-cell office:value-type="float" office:value="20023.080000000002" table:style-name="ce10">
            <text:p>20.023,08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83.15" table:style-name="ce12">
            <text:p>-3.983,15</text:p>
          </table:table-cell>
          <table:table-cell office:value-type="float" office:value="-6292.01" table:style-name="ce12">
            <text:p>-6.292,01</text:p>
          </table:table-cell>
          <table:table-cell office:value-type="float" office:value="0" table:style-name="ce13">
            <text:p>0,00</text:p>
          </table:table-cell>
          <table:table-cell office:value-type="float" office:value="-11103.55" table:style-name="ce12">
            <text:p>-11.103,55</text:p>
          </table:table-cell>
          <table:table-cell office:value-type="float" office:value="8919.5300000000007" table:style-name="ce10">
            <text:p>8.919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EGO FEITOSA MONTEIRO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SETOR DE CONTABILIDADE (SOF)</text:p>
          </table:table-cell>
          <table:table-cell office:value-type="float" office:value="13000.22" table:style-name="ce10">
            <text:p>13.000,22</text:p>
          </table:table-cell>
          <table:table-cell table:number-columns-repeated="2" table:style-name="ce9"/>
          <table:table-cell office:value-type="float" office:value="3155.14" table:style-name="ce10">
            <text:p>3.155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55.36" table:style-name="ce10">
            <text:p>16.155,3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43.3200000000002" table:style-name="ce12">
            <text:p>-2.343,32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171.71" table:style-name="ce12">
            <text:p>-3.171,71</text:p>
          </table:table-cell>
          <table:table-cell office:value-type="float" office:value="12983.65" table:style-name="ce10">
            <text:p>12.983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LMA BARBOSA CORREIA</text:p>
          </table:table-cell>
          <table:table-cell office:value-type="string" table:style-name="ce8">
            <text:p>ASSISTENTE JURÍDICO III - FC-04</text:p>
          </table:table-cell>
          <table:table-cell office:value-type="string" table:style-name="ce8">
            <text:p>GABINETE DA PRESIDÊNCIA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8802.49" table:style-name="ce10">
            <text:p>8.802,49</text:p>
          </table:table-cell>
          <table:table-cell office:value-type="float" office:value="1914.73" table:style-name="ce10">
            <text:p>1.914,73</text:p>
          </table:table-cell>
          <table:table-cell office:value-type="float" office:value="2389.2600000000002" table:style-name="ce10">
            <text:p>2.389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808" table:style-name="ce10">
            <text:p>31.808,00</text:p>
          </table:table-cell>
          <table:table-cell office:value-type="float" office:value="-3516.03" table:style-name="ce12">
            <text:p>-3.516,03</text:p>
          </table:table-cell>
          <table:table-cell office:value-type="float" office:value="-6253.89" table:style-name="ce12">
            <text:p>-6.253,89</text:p>
          </table:table-cell>
          <table:table-cell office:value-type="float" office:value="-2010.62" table:style-name="ce12">
            <text:p>-2.010,62</text:p>
          </table:table-cell>
          <table:table-cell office:value-type="float" office:value="0" table:style-name="ce13">
            <text:p>0,00</text:p>
          </table:table-cell>
          <table:table-cell office:value-type="float" office:value="-11780.54" table:style-name="ce12">
            <text:p>-11.780,54</text:p>
          </table:table-cell>
          <table:table-cell office:value-type="float" office:value="20027.46" table:style-name="ce10">
            <text:p>20.027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LMAR DE OLIVEIRA SANT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2ªVTSMC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180.02" table:style-name="ce10">
            <text:p>2.180,02</text:p>
          </table:table-cell>
          <table:table-cell office:value-type="float" office:value="1939.89" table:style-name="ce10">
            <text:p>1.939,89</text:p>
          </table:table-cell>
          <table:table-cell office:value-type="float" office:value="3389.71" table:style-name="ce10">
            <text:p>3.389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08.009999999998" table:style-name="ce10">
            <text:p>18.908,01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66.09" table:style-name="ce12">
            <text:p>-3.066,09</text:p>
          </table:table-cell>
          <table:table-cell office:value-type="float" office:value="-2552.9299999999998" table:style-name="ce12">
            <text:p>-2.552,93</text:p>
          </table:table-cell>
          <table:table-cell office:value-type="float" office:value="0" table:style-name="ce13">
            <text:p>0,00</text:p>
          </table:table-cell>
          <table:table-cell office:value-type="float" office:value="-6447.41" table:style-name="ce12">
            <text:p>-6.447,41</text:p>
          </table:table-cell>
          <table:table-cell office:value-type="float" office:value="12460.6" table:style-name="ce10">
            <text:p>12.460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ÓGENES DE MACEDO VERAS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400.0700000000002" table:style-name="ce10">
            <text:p>2.400,07</text:p>
          </table:table-cell>
          <table:table-cell office:value-type="float" office:value="2232.38" table:style-name="ce10">
            <text:p>2.232,38</text:p>
          </table:table-cell>
          <table:table-cell office:value-type="float" office:value="3162.71" table:style-name="ce10">
            <text:p>3.162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692.23" table:style-name="ce10">
            <text:p>19.692,23</text:p>
          </table:table-cell>
          <table:table-cell office:value-type="float" office:value="-1893.53" table:style-name="ce12">
            <text:p>-1.893,53</text:p>
          </table:table-cell>
          <table:table-cell office:value-type="float" office:value="-3051.26" table:style-name="ce12">
            <text:p>-3.051,26</text:p>
          </table:table-cell>
          <table:table-cell office:value-type="float" office:value="-2735.3" table:style-name="ce12">
            <text:p>-2.735,30</text:p>
          </table:table-cell>
          <table:table-cell office:value-type="float" office:value="0" table:style-name="ce13">
            <text:p>0,00</text:p>
          </table:table-cell>
          <table:table-cell office:value-type="float" office:value="-7680.09" table:style-name="ce12">
            <text:p>-7.680,09</text:p>
          </table:table-cell>
          <table:table-cell office:value-type="float" office:value="12012.14" table:style-name="ce10">
            <text:p>12.012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OGO ALBUQUERQUE GONÇALVES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PCV)</text:p>
          </table:table-cell>
          <table:table-cell office:value-type="float" office:value="9482.76" table:style-name="ce10">
            <text:p>9.482,7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469.28" table:style-name="ce10">
            <text:p>1.469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891.93" table:style-name="ce10">
            <text:p>12.891,93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44.48" table:style-name="ce12">
            <text:p>-1.944,48</text:p>
          </table:table-cell>
          <table:table-cell office:value-type="float" office:value="-430.86" table:style-name="ce11">
            <text:p>-430,86</text:p>
          </table:table-cell>
          <table:table-cell office:value-type="float" office:value="0" table:style-name="ce13">
            <text:p>0,00</text:p>
          </table:table-cell>
          <table:table-cell office:value-type="float" office:value="-3203.73" table:style-name="ce12">
            <text:p>-3.203,73</text:p>
          </table:table-cell>
          <table:table-cell office:value-type="float" office:value="9688.2000000000007" table:style-name="ce10">
            <text:p>9.688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OGO ANDRÉ DE SIQUEIRA SOUZ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0ª VT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3161.01" table:style-name="ce10">
            <text:p>3.161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013.81" table:style-name="ce10">
            <text:p>31.013,81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5880.2" table:style-name="ce12">
            <text:p>-5.880,20</text:p>
          </table:table-cell>
          <table:table-cell office:value-type="float" office:value="-2958.96" table:style-name="ce12">
            <text:p>-2.958,96</text:p>
          </table:table-cell>
          <table:table-cell office:value-type="float" office:value="0" table:style-name="ce13">
            <text:p>0,00</text:p>
          </table:table-cell>
          <table:table-cell office:value-type="float" office:value="-11579.35" table:style-name="ce12">
            <text:p>-11.579,35</text:p>
          </table:table-cell>
          <table:table-cell office:value-type="float" office:value="19434.46" table:style-name="ce10">
            <text:p>19.434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OGO FERREIRA SILV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AN)</text:p>
          </table:table-cell>
          <table:table-cell office:value-type="float" office:value="1853.6" table:style-name="ce10">
            <text:p>1.853,6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293.05" table:style-name="ce10">
            <text:p>3.293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525.72" table:style-name="ce10">
            <text:p>6.525,72</text:p>
          </table:table-cell>
          <table:table-cell office:value-type="float" office:value="-519" table:style-name="ce11">
            <text:p>-519,00</text:p>
          </table:table-cell>
          <table:table-cell office:value-type="float" office:value="-60.73" table:style-name="ce11">
            <text:p>-60,7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79.73" table:style-name="ce11">
            <text:p>-579,73</text:p>
          </table:table-cell>
          <table:table-cell office:value-type="float" office:value="5945.99" table:style-name="ce10">
            <text:p>5.945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VANNI <text:s/>SURUAGY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10252.68" table:style-name="ce10">
            <text:p>10.252,68</text:p>
          </table:table-cell>
          <table:table-cell office:value-type="float" office:value="527.71" table:style-name="ce14">
            <text:p>527,71</text:p>
          </table:table-cell>
          <table:table-cell table:style-name="ce9"/>
          <table:table-cell office:value-type="float" office:value="2994.71" table:style-name="ce10">
            <text:p>2.994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775.1" table:style-name="ce10">
            <text:p>13.775,10</text:p>
          </table:table-cell>
          <table:table-cell office:value-type="float" office:value="-535.52" table:style-name="ce11">
            <text:p>-535,52</text:p>
          </table:table-cell>
          <table:table-cell office:value-type="float" office:value="-1424.38" table:style-name="ce12">
            <text:p>-1.424,38</text:p>
          </table:table-cell>
          <table:table-cell office:value-type="float" office:value="-4275.8" table:style-name="ce12">
            <text:p>-4.275,80</text:p>
          </table:table-cell>
          <table:table-cell office:value-type="float" office:value="0" table:style-name="ce13">
            <text:p>0,00</text:p>
          </table:table-cell>
          <table:table-cell office:value-type="float" office:value="-6235.7" table:style-name="ce12">
            <text:p>-6.235,70</text:p>
          </table:table-cell>
          <table:table-cell office:value-type="float" office:value="7539.4" table:style-name="ce10">
            <text:p>7.539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JALMA FERNANDES DE BIASE WYSZOMIRSKI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<text:s/>(2ªVTSMC)</text:p>
          </table:table-cell>
          <table:table-cell table:number-columns-repeated="3" table:style-name="ce9"/>
          <table:table-cell office:value-type="float" office:value="2682.36" table:style-name="ce10">
            <text:p>2.682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82.36" table:style-name="ce10">
            <text:p>2.682,36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682.36" table:style-name="ce10">
            <text:p>2.682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JALMA GADI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-AR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3601.98" table:style-name="ce10">
            <text:p>3.601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20.97" table:style-name="ce10">
            <text:p>18.720,97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2626.08" table:style-name="ce12">
            <text:p>-2.626,08</text:p>
          </table:table-cell>
          <table:table-cell office:value-type="float" office:value="-2844.44" table:style-name="ce12">
            <text:p>-2.844,44</text:p>
          </table:table-cell>
          <table:table-cell office:value-type="float" office:value="0" table:style-name="ce13">
            <text:p>0,00</text:p>
          </table:table-cell>
          <table:table-cell office:value-type="float" office:value="-7499.65" table:style-name="ce12">
            <text:p>-7.499,65</text:p>
          </table:table-cell>
          <table:table-cell office:value-type="float" office:value="11221.32" table:style-name="ce10">
            <text:p>11.221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ORALICE CASTRO DE SOUZ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656.16" table:style-name="ce10">
            <text:p>3.656,16</text:p>
          </table:table-cell>
          <table:table-cell office:value-type="float" office:value="1185.05" table:style-name="ce10">
            <text:p>1.185,05</text:p>
          </table:table-cell>
          <table:table-cell office:value-type="float" office:value="2149.36" table:style-name="ce10">
            <text:p>2.149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887.64" table:style-name="ce10">
            <text:p>18.887,64</text:p>
          </table:table-cell>
          <table:table-cell office:value-type="float" office:value="-1803.25" table:style-name="ce12">
            <text:p>-1.803,25</text:p>
          </table:table-cell>
          <table:table-cell office:value-type="float" office:value="-3237.77" table:style-name="ce12">
            <text:p>-3.237,77</text:p>
          </table:table-cell>
          <table:table-cell office:value-type="float" office:value="-1893.52" table:style-name="ce12">
            <text:p>-1.893,52</text:p>
          </table:table-cell>
          <table:table-cell office:value-type="float" office:value="0" table:style-name="ce13">
            <text:p>0,00</text:p>
          </table:table-cell>
          <table:table-cell office:value-type="float" office:value="-6934.54" table:style-name="ce12">
            <text:p>-6.934,54</text:p>
          </table:table-cell>
          <table:table-cell office:value-type="float" office:value="11953.1" table:style-name="ce10">
            <text:p>11.953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OUGLAS CORREIA DE CERQUEIR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1UNP)</text:p>
          </table:table-cell>
          <table:table-cell office:value-type="float" office:value="10757.11" table:style-name="ce10">
            <text:p>10.757,1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522.77" table:style-name="ce10">
            <text:p>3.522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512.259999999998" table:style-name="ce10">
            <text:p>16.512,26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072.84" table:style-name="ce12">
            <text:p>-2.072,84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433.37" table:style-name="ce12">
            <text:p>-3.433,37</text:p>
          </table:table-cell>
          <table:table-cell office:value-type="float" office:value="13078.89" table:style-name="ce10">
            <text:p>13.078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IJÂNIO GOMES BARBOS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ª VT)</text:p>
          </table:table-cell>
          <table:table-cell office:value-type="float" office:value="11786.25" table:style-name="ce10">
            <text:p>11.786,25</text:p>
          </table:table-cell>
          <table:table-cell office:value-type="float" office:value="265.41000000000003" table:style-name="ce14">
            <text:p>265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3373.95" table:style-name="ce10">
            <text:p>3.373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365.5" table:style-name="ce10">
            <text:p>17.365,50</text:p>
          </table:table-cell>
          <table:table-cell office:value-type="float" office:value="-1543.65" table:style-name="ce12">
            <text:p>-1.543,65</text:p>
          </table:table-cell>
          <table:table-cell office:value-type="float" office:value="-2501.6799999999998" table:style-name="ce12">
            <text:p>-2.501,68</text:p>
          </table:table-cell>
          <table:table-cell office:value-type="float" office:value="-5499.28" table:style-name="ce12">
            <text:p>-5.499,28</text:p>
          </table:table-cell>
          <table:table-cell office:value-type="float" office:value="0" table:style-name="ce13">
            <text:p>0,00</text:p>
          </table:table-cell>
          <table:table-cell office:value-type="float" office:value="-9544.61" table:style-name="ce12">
            <text:p>-9.544,61</text:p>
          </table:table-cell>
          <table:table-cell office:value-type="float" office:value="7820.89" table:style-name="ce10">
            <text:p>7.820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INALDO ALMEI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189.97" table:style-name="ce14">
            <text:p>189,97</text:p>
          </table:table-cell>
          <table:table-cell table:style-name="ce9"/>
          <table:table-cell office:value-type="float" office:value="2985.2" table:style-name="ce10">
            <text:p>2.985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34.509999999998" table:style-name="ce10">
            <text:p>16.734,51</text:p>
          </table:table-cell>
          <table:table-cell office:value-type="float" office:value="-1532.71" table:style-name="ce12">
            <text:p>-1.532,71</text:p>
          </table:table-cell>
          <table:table-cell office:value-type="float" office:value="-2438.0700000000002" table:style-name="ce12">
            <text:p>-2.438,07</text:p>
          </table:table-cell>
          <table:table-cell office:value-type="float" office:value="-2945.79" table:style-name="ce12">
            <text:p>-2.945,79</text:p>
          </table:table-cell>
          <table:table-cell office:value-type="float" office:value="0" table:style-name="ce13">
            <text:p>0,00</text:p>
          </table:table-cell>
          <table:table-cell office:value-type="float" office:value="-6916.57" table:style-name="ce12">
            <text:p>-6.916,57</text:p>
          </table:table-cell>
          <table:table-cell office:value-type="float" office:value="9817.94" table:style-name="ce10">
            <text:p>9.817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IVAN MONTEIRO DE ARAÚJ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84.95999999999998" table:style-name="ce14">
            <text:p>284,9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01.04" table:style-name="ce10">
            <text:p>2.801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80.48" table:style-name="ce10">
            <text:p>16.780,48</text:p>
          </table:table-cell>
          <table:table-cell office:value-type="float" office:value="-1546.48" table:style-name="ce12">
            <text:p>-1.546,48</text:p>
          </table:table-cell>
          <table:table-cell office:value-type="float" office:value="-2445.4299999999998" table:style-name="ce12">
            <text:p>-2.445,43</text:p>
          </table:table-cell>
          <table:table-cell office:value-type="float" office:value="-1931.75" table:style-name="ce12">
            <text:p>-1.931,75</text:p>
          </table:table-cell>
          <table:table-cell office:value-type="float" office:value="0" table:style-name="ce13">
            <text:p>0,00</text:p>
          </table:table-cell>
          <table:table-cell office:value-type="float" office:value="-5923.66" table:style-name="ce12">
            <text:p>-5.923,66</text:p>
          </table:table-cell>
          <table:table-cell office:value-type="float" office:value="10856.82" table:style-name="ce10">
            <text:p>10.856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NALVA VERÇOSA DA SILV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office:value-type="float" office:value="3280.97" table:style-name="ce10">
            <text:p>3.280,97</text:p>
          </table:table-cell>
          <table:table-cell table:style-name="ce9"/>
          <table:table-cell office:value-type="float" office:value="5936.09" table:style-name="ce10">
            <text:p>5.936,0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464.080000000002" table:style-name="ce10">
            <text:p>31.464,08</text:p>
          </table:table-cell>
          <table:table-cell office:value-type="float" office:value="-3203.05" table:style-name="ce12">
            <text:p>-3.203,05</text:p>
          </table:table-cell>
          <table:table-cell office:value-type="float" office:value="-5165.72" table:style-name="ce12">
            <text:p>-5.165,72</text:p>
          </table:table-cell>
          <table:table-cell office:value-type="float" office:value="-4614.43" table:style-name="ce12">
            <text:p>-4.614,43</text:p>
          </table:table-cell>
          <table:table-cell office:value-type="float" office:value="0" table:style-name="ce13">
            <text:p>0,00</text:p>
          </table:table-cell>
          <table:table-cell office:value-type="float" office:value="-12983.2" table:style-name="ce12">
            <text:p>-12.983,20</text:p>
          </table:table-cell>
          <table:table-cell office:value-type="float" office:value="18480.88" table:style-name="ce10">
            <text:p>18.480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SON ALVES DE FRANÇ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37.47" table:style-name="ce14">
            <text:p>237,47</text:p>
          </table:table-cell>
          <table:table-cell table:style-name="ce9"/>
          <table:table-cell office:value-type="float" office:value="1350.27" table:style-name="ce10">
            <text:p>1.350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223.6" table:style-name="ce10">
            <text:p>13.223,60</text:p>
          </table:table-cell>
          <table:table-cell office:value-type="float" office:value="-693.99" table:style-name="ce11">
            <text:p>-693,99</text:p>
          </table:table-cell>
          <table:table-cell office:value-type="float" office:value="-2204.96" table:style-name="ce12">
            <text:p>-2.204,96</text:p>
          </table:table-cell>
          <table:table-cell office:value-type="float" office:value="-1136.1500000000001" table:style-name="ce12">
            <text:p>-1.136,15</text:p>
          </table:table-cell>
          <table:table-cell office:value-type="float" office:value="0" table:style-name="ce13">
            <text:p>0,00</text:p>
          </table:table-cell>
          <table:table-cell office:value-type="float" office:value="-4035.1" table:style-name="ce12">
            <text:p>-4.035,10</text:p>
          </table:table-cell>
          <table:table-cell office:value-type="float" office:value="9188.5" table:style-name="ce10">
            <text:p>9.188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SON OLIVEIRA DE ANDRADE</text:p>
          </table:table-cell>
          <table:table-cell office:value-type="string" table:style-name="ce8">
            <text:p>ASSISTENTE JURÍDICO - FC-04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9314.509999999998" table:style-name="ce10">
            <text:p>19.314,51</text:p>
          </table:table-cell>
          <table:table-cell office:value-type="float" office:value="3297.65" table:style-name="ce10">
            <text:p>3.297,65</text:p>
          </table:table-cell>
          <table:table-cell office:value-type="float" office:value="1939.89" table:style-name="ce10">
            <text:p>1.939,89</text:p>
          </table:table-cell>
          <table:table-cell office:value-type="float" office:value="3398.15" table:style-name="ce10">
            <text:p>3.398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950.2" table:style-name="ce10">
            <text:p>27.950,20</text:p>
          </table:table-cell>
          <table:table-cell office:value-type="float" office:value="-3284.3" table:style-name="ce12">
            <text:p>-3.284,30</text:p>
          </table:table-cell>
          <table:table-cell office:value-type="float" office:value="-4927.13" table:style-name="ce12">
            <text:p>-4.927,13</text:p>
          </table:table-cell>
          <table:table-cell office:value-type="float" office:value="-5632.25" table:style-name="ce12">
            <text:p>-5.632,25</text:p>
          </table:table-cell>
          <table:table-cell office:value-type="float" office:value="0" table:style-name="ce13">
            <text:p>0,00</text:p>
          </table:table-cell>
          <table:table-cell office:value-type="float" office:value="-13843.68" table:style-name="ce12">
            <text:p>-13.843,68</text:p>
          </table:table-cell>
          <table:table-cell office:value-type="float" office:value="14106.52" table:style-name="ce10">
            <text:p>14.106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CORREIA DA COSTA BARROS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office:value-type="float" office:value="3823.83" table:style-name="ce10">
            <text:p>3.823,83</text:p>
          </table:table-cell>
          <table:table-cell table:style-name="ce9"/>
          <table:table-cell office:value-type="float" office:value="3827.36" table:style-name="ce10">
            <text:p>3.827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405.78" table:style-name="ce10">
            <text:p>19.405,78</text:p>
          </table:table-cell>
          <table:table-cell office:value-type="float" office:value="-2128.4499999999998" table:style-name="ce12">
            <text:p>-2.128,45</text:p>
          </table:table-cell>
          <table:table-cell office:value-type="float" office:value="-1950.78" table:style-name="ce12">
            <text:p>-1.950,78</text:p>
          </table:table-cell>
          <table:table-cell office:value-type="float" office:value="-2344.38" table:style-name="ce12">
            <text:p>-2.344,38</text:p>
          </table:table-cell>
          <table:table-cell office:value-type="float" office:value="0" table:style-name="ce13">
            <text:p>0,00</text:p>
          </table:table-cell>
          <table:table-cell office:value-type="float" office:value="-6423.61" table:style-name="ce12">
            <text:p>-6.423,61</text:p>
          </table:table-cell>
          <table:table-cell office:value-type="float" office:value="12982.17" table:style-name="ce10">
            <text:p>12.982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DO NASCIMENTO SILV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4ª VT)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995.35" table:style-name="ce10">
            <text:p>2.995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13.580000000002" table:style-name="ce10">
            <text:p>16.713,58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441.83" table:style-name="ce12">
            <text:p>-2.441,83</text:p>
          </table:table-cell>
          <table:table-cell office:value-type="float" office:value="-1706.84" table:style-name="ce12">
            <text:p>-1.706,84</text:p>
          </table:table-cell>
          <table:table-cell office:value-type="float" office:value="0" table:style-name="ce13">
            <text:p>0,00</text:p>
          </table:table-cell>
          <table:table-cell office:value-type="float" office:value="-5636.62" table:style-name="ce12">
            <text:p>-5.636,62</text:p>
          </table:table-cell>
          <table:table-cell office:value-type="float" office:value="11076.96" table:style-name="ce10">
            <text:p>11.076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FERREIRA DE PONT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7573.27" table:style-name="ce10">
            <text:p>7.573,27</text:p>
          </table:table-cell>
          <table:table-cell table:style-name="ce9"/>
          <table:table-cell office:value-type="float" office:value="7001.48" table:style-name="ce10">
            <text:p>7.001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003.58" table:style-name="ce10">
            <text:p>36.003,58</text:p>
          </table:table-cell>
          <table:table-cell office:value-type="float" office:value="-3749.22" table:style-name="ce12">
            <text:p>-3.749,22</text:p>
          </table:table-cell>
          <table:table-cell office:value-type="float" office:value="-5918.77" table:style-name="ce12">
            <text:p>-5.918,77</text:p>
          </table:table-cell>
          <table:table-cell office:value-type="float" office:value="-4004.86" table:style-name="ce12">
            <text:p>-4.004,86</text:p>
          </table:table-cell>
          <table:table-cell office:value-type="float" office:value="0" table:style-name="ce13">
            <text:p>0,00</text:p>
          </table:table-cell>
          <table:table-cell office:value-type="float" office:value="-13672.85" table:style-name="ce12">
            <text:p>-13.672,85</text:p>
          </table:table-cell>
          <table:table-cell office:value-type="float" office:value="22330.73" table:style-name="ce10">
            <text:p>22.330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MARCELO FEITOSA LIM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ª VT-ARA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389.62" table:style-name="ce14">
            <text:p>389,62</text:p>
          </table:table-cell>
          <table:table-cell office:value-type="float" office:value="2232.38" table:style-name="ce10">
            <text:p>2.232,38</text:p>
          </table:table-cell>
          <table:table-cell office:value-type="float" office:value="3305.55" table:style-name="ce10">
            <text:p>3.305,5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447.26" table:style-name="ce10">
            <text:p>25.447,26</text:p>
          </table:table-cell>
          <table:table-cell office:value-type="float" office:value="-2804.48" table:style-name="ce12">
            <text:p>-2.804,48</text:p>
          </table:table-cell>
          <table:table-cell office:value-type="float" office:value="-4344.1000000000004" table:style-name="ce12">
            <text:p>-4.344,10</text:p>
          </table:table-cell>
          <table:table-cell office:value-type="float" office:value="-1892.3" table:style-name="ce12">
            <text:p>-1.892,30</text:p>
          </table:table-cell>
          <table:table-cell office:value-type="float" office:value="0" table:style-name="ce13">
            <text:p>0,00</text:p>
          </table:table-cell>
          <table:table-cell office:value-type="float" office:value="-9040.8799999999992" table:style-name="ce12">
            <text:p>-9.040,88</text:p>
          </table:table-cell>
          <table:table-cell office:value-type="float" office:value="16406.38" table:style-name="ce10">
            <text:p>16.406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SANTOS DE EÇ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4362.86" table:style-name="ce10">
            <text:p>14.362,86</text:p>
          </table:table-cell>
          <table:table-cell table:number-columns-repeated="2" table:style-name="ce9"/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42.04" table:style-name="ce10">
            <text:p>15.842,04</text:p>
          </table:table-cell>
          <table:table-cell office:value-type="float" office:value="-1099.49" table:style-name="ce12">
            <text:p>-1.099,49</text:p>
          </table:table-cell>
          <table:table-cell office:value-type="float" office:value="-2254.4699999999998" table:style-name="ce12">
            <text:p>-2.254,47</text:p>
          </table:table-cell>
          <table:table-cell office:value-type="float" office:value="-1846.08" table:style-name="ce12">
            <text:p>-1.846,08</text:p>
          </table:table-cell>
          <table:table-cell office:value-type="float" office:value="0" table:style-name="ce13">
            <text:p>0,00</text:p>
          </table:table-cell>
          <table:table-cell office:value-type="float" office:value="-5200.04" table:style-name="ce12">
            <text:p>-5.200,04</text:p>
          </table:table-cell>
          <table:table-cell office:value-type="float" office:value="10642" table:style-name="ce10">
            <text:p>10.642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VALDO LIMA PINTO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ATA)</text:p>
          </table:table-cell>
          <table:table-cell office:value-type="float" office:value="1032" table:style-name="ce10">
            <text:p>1.032,0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827.7" table:style-name="ce10">
            <text:p>1.827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238.7700000000004" table:style-name="ce10">
            <text:p>4.238,77</text:p>
          </table:table-cell>
          <table:table-cell office:value-type="float" office:value="-111.32" table:style-name="ce11">
            <text:p>-111,32</text:p>
          </table:table-cell>
          <table:table-cell office:value-type="float" office:value="-28.18" table:style-name="ce11">
            <text:p>-28,18</text:p>
          </table:table-cell>
          <table:table-cell office:value-type="float" office:value="-701.2" table:style-name="ce11">
            <text:p>-701,20</text:p>
          </table:table-cell>
          <table:table-cell office:value-type="float" office:value="0" table:style-name="ce13">
            <text:p>0,00</text:p>
          </table:table-cell>
          <table:table-cell office:value-type="float" office:value="-840.7" table:style-name="ce11">
            <text:p>-840,70</text:p>
          </table:table-cell>
          <table:table-cell office:value-type="float" office:value="3398.07" table:style-name="ce10">
            <text:p>3.398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AINE CRISTINA LIRA LOPES BARBOS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CV)</text:p>
          </table:table-cell>
          <table:table-cell office:value-type="float" office:value="2698.75" table:style-name="ce10">
            <text:p>2.698,7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968.64" table:style-name="ce10">
            <text:p>2.968,64</text:p>
          </table:table-cell>
          <table:table-cell table:number-columns-spanned="2" table:number-rows-spanned="1" table:style-name="ce25"/>
          <table:covered-table-cell/>
          <table:table-cell office:value-type="float" office:value="125.45" table:style-name="ce13">
            <text:p>125,45</text:p>
          </table:table-cell>
          <table:table-cell office:value-type="float" office:value="7732.73" table:style-name="ce10">
            <text:p>7.732,73</text:p>
          </table:table-cell>
          <table:table-cell office:value-type="float" office:value="-395.42" table:style-name="ce11">
            <text:p>-395,42</text:p>
          </table:table-cell>
          <table:table-cell office:value-type="float" office:value="-207.34" table:style-name="ce11">
            <text:p>-207,34</text:p>
          </table:table-cell>
          <table:table-cell office:value-type="float" office:value="-1617.37" table:style-name="ce12">
            <text:p>-1.617,37</text:p>
          </table:table-cell>
          <table:table-cell office:value-type="float" office:value="0" table:style-name="ce13">
            <text:p>0,00</text:p>
          </table:table-cell>
          <table:table-cell office:value-type="float" office:value="-2220.13" table:style-name="ce12">
            <text:p>-2.220,13</text:p>
          </table:table-cell>
          <table:table-cell office:value-type="float" office:value="5512.6" table:style-name="ce10">
            <text:p>5.512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ANE RIBEIRO MELL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833.26" table:style-name="ce10">
            <text:p>1.833,26</text:p>
          </table:table-cell>
          <table:table-cell table:style-name="ce9"/>
          <table:table-cell office:value-type="float" office:value="2982.56" table:style-name="ce10">
            <text:p>2.98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51.68" table:style-name="ce10">
            <text:p>16.451,68</text:p>
          </table:table-cell>
          <table:table-cell office:value-type="float" office:value="-952.02" table:style-name="ce11">
            <text:p>-952,02</text:p>
          </table:table-cell>
          <table:table-cell office:value-type="float" office:value="-2572.84" table:style-name="ce12">
            <text:p>-2.572,84</text:p>
          </table:table-cell>
          <table:table-cell office:value-type="float" office:value="-2294.5300000000002" table:style-name="ce12">
            <text:p>-2.294,53</text:p>
          </table:table-cell>
          <table:table-cell office:value-type="float" office:value="0" table:style-name="ce13">
            <text:p>0,00</text:p>
          </table:table-cell>
          <table:table-cell office:value-type="float" office:value="-5819.39" table:style-name="ce12">
            <text:p>-5.819,39</text:p>
          </table:table-cell>
          <table:table-cell office:value-type="float" office:value="10632.29" table:style-name="ce10">
            <text:p>10.632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EN RIBEIRO SILVA LESS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SAÚDE (SEGESP)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536.75" table:style-name="ce10">
            <text:p>3.536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90.77" table:style-name="ce10">
            <text:p>16.690,77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308.84" table:style-name="ce12">
            <text:p>-2.308,84</text:p>
          </table:table-cell>
          <table:table-cell office:value-type="float" office:value="-1662.49" table:style-name="ce12">
            <text:p>-1.662,49</text:p>
          </table:table-cell>
          <table:table-cell office:value-type="float" office:value="0" table:style-name="ce13">
            <text:p>0,00</text:p>
          </table:table-cell>
          <table:table-cell office:value-type="float" office:value="-5378.66" table:style-name="ce12">
            <text:p>-5.378,66</text:p>
          </table:table-cell>
          <table:table-cell office:value-type="float" office:value="11312.11" table:style-name="ce10">
            <text:p>11.312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ENILDA ROSA E SILVA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5584.6" table:style-name="ce10">
            <text:p>15.584,60</text:p>
          </table:table-cell>
          <table:table-cell office:value-type="float" office:value="17104.919999999998" table:style-name="ce10">
            <text:p>17.104,92</text:p>
          </table:table-cell>
          <table:table-cell table:style-name="ce9"/>
          <table:table-cell office:value-type="float" office:value="1503.38" table:style-name="ce10">
            <text:p>1.503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192.9" table:style-name="ce10">
            <text:p>34.192,90</text:p>
          </table:table-cell>
          <table:table-cell office:value-type="float" office:value="-4333.79" table:style-name="ce12">
            <text:p>-4.333,79</text:p>
          </table:table-cell>
          <table:table-cell office:value-type="float" office:value="-6404.87" table:style-name="ce12">
            <text:p>-6.404,87</text:p>
          </table:table-cell>
          <table:table-cell office:value-type="float" office:value="-2691.31" table:style-name="ce12">
            <text:p>-2.691,31</text:p>
          </table:table-cell>
          <table:table-cell office:value-type="float" office:value="0" table:style-name="ce13">
            <text:p>0,00</text:p>
          </table:table-cell>
          <table:table-cell office:value-type="float" office:value="-13429.97" table:style-name="ce12">
            <text:p>-13.429,97</text:p>
          </table:table-cell>
          <table:table-cell office:value-type="float" office:value="20762.93" table:style-name="ce10">
            <text:p>20.762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ENILZA <text:s/>VENÂNCI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05.91" table:style-name="ce10">
            <text:p>6.905,91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6905.91" table:style-name="ce10">
            <text:p>6.905,91</text:p>
          </table:table-cell>
          <table:table-cell office:value-type="float" office:value="-504.29" table:style-name="ce11">
            <text:p>-504,29</text:p>
          </table:table-cell>
          <table:table-cell office:value-type="float" office:value="-891.09" table:style-name="ce11">
            <text:p>-891,0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395.38" table:style-name="ce12">
            <text:p>-1.395,38</text:p>
          </table:table-cell>
          <table:table-cell office:value-type="float" office:value="5510.53" table:style-name="ce10">
            <text:p>5.510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A DE CARVALHO SOUZ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UDITORIA DAS DESPESAS DE CUSTEIO DO PAT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2482.5500000000002" table:style-name="ce10">
            <text:p>2.482,55</text:p>
          </table:table-cell>
          <table:table-cell office:value-type="float" office:value="1939.89" table:style-name="ce10">
            <text:p>1.939,89</text:p>
          </table:table-cell>
          <table:table-cell office:value-type="float" office:value="3755.43" table:style-name="ce10">
            <text:p>3.755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27.45" table:style-name="ce10">
            <text:p>20.027,45</text:p>
          </table:table-cell>
          <table:table-cell office:value-type="float" office:value="-1907.14" table:style-name="ce12">
            <text:p>-1.907,14</text:p>
          </table:table-cell>
          <table:table-cell office:value-type="float" office:value="-2976.71" table:style-name="ce12">
            <text:p>-2.976,71</text:p>
          </table:table-cell>
          <table:table-cell office:value-type="float" office:value="-4619.2700000000004" table:style-name="ce12">
            <text:p>-4.619,27</text:p>
          </table:table-cell>
          <table:table-cell office:value-type="float" office:value="0" table:style-name="ce13">
            <text:p>0,00</text:p>
          </table:table-cell>
          <table:table-cell office:value-type="float" office:value="-9503.1200000000008" table:style-name="ce12">
            <text:p>-9.503,12</text:p>
          </table:table-cell>
          <table:table-cell office:value-type="float" office:value="10524.33" table:style-name="ce10">
            <text:p>10.524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A LÔBO ARCAN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EN)</text:p>
          </table:table-cell>
          <table:table-cell office:value-type="float" office:value="17135.310000000001" table:style-name="ce10">
            <text:p>17.135,3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549.19" table:style-name="ce10">
            <text:p>1.549,19</text:p>
          </table:table-cell>
          <table:table-cell office:value-type="float" office:value="466.19" table:number-columns-spanned="2" table:number-rows-spanned="1" table:style-name="ce26">
            <text:p>466,19</text:p>
          </table:table-cell>
          <table:covered-table-cell/>
          <table:table-cell table:style-name="ce9"/>
          <table:table-cell office:value-type="float" office:value="20335.740000000002" table:style-name="ce10">
            <text:p>20.335,74</text:p>
          </table:table-cell>
          <table:table-cell office:value-type="float" office:value="-828.39" table:style-name="ce11">
            <text:p>-828,39</text:p>
          </table:table-cell>
          <table:table-cell office:value-type="float" office:value="-4069.13" table:style-name="ce12">
            <text:p>-4.069,1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897.5200000000004" table:style-name="ce12">
            <text:p>-4.897,52</text:p>
          </table:table-cell>
          <table:table-cell office:value-type="float" office:value="15438.22" table:style-name="ce10">
            <text:p>15.438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E BRITO DA ROCHA PER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600.83" table:style-name="ce10">
            <text:p>3.600,83</text:p>
          </table:table-cell>
          <table:table-cell table:style-name="ce9"/>
          <table:table-cell office:value-type="float" office:value="3880.54" table:style-name="ce10">
            <text:p>3.880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35.96" table:style-name="ce10">
            <text:p>19.235,96</text:p>
          </table:table-cell>
          <table:table-cell office:value-type="float" office:value="-1795.41" table:style-name="ce12">
            <text:p>-1.795,41</text:p>
          </table:table-cell>
          <table:table-cell office:value-type="float" office:value="-2859.64" table:style-name="ce12">
            <text:p>-2.859,64</text:p>
          </table:table-cell>
          <table:table-cell office:value-type="float" office:value="-4561.37" table:style-name="ce12">
            <text:p>-4.561,37</text:p>
          </table:table-cell>
          <table:table-cell office:value-type="float" office:value="0" table:style-name="ce13">
            <text:p>0,00</text:p>
          </table:table-cell>
          <table:table-cell office:value-type="float" office:value="-9216.42" table:style-name="ce12">
            <text:p>-9.216,42</text:p>
          </table:table-cell>
          <table:table-cell office:value-type="float" office:value="10019.540000000001" table:style-name="ce10">
            <text:p>10.019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E MACENA LEMOS DE MEL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346.91" table:style-name="ce10">
            <text:p>2.346,91</text:p>
          </table:table-cell>
          <table:table-cell table:style-name="ce9"/>
          <table:table-cell office:value-type="float" office:value="1491.28" table:style-name="ce10">
            <text:p>1.49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36.58" table:style-name="ce10">
            <text:p>15.236,58</text:p>
          </table:table-cell>
          <table:table-cell office:value-type="float" office:value="-997.59" table:style-name="ce11">
            <text:p>-997,59</text:p>
          </table:table-cell>
          <table:table-cell table:style-name="ce9"/>
          <table:table-cell office:value-type="float" office:value="-2777.35" table:style-name="ce12">
            <text:p>-2.777,35</text:p>
          </table:table-cell>
          <table:table-cell office:value-type="float" office:value="0" table:style-name="ce13">
            <text:p>0,00</text:p>
          </table:table-cell>
          <table:table-cell office:value-type="float" office:value="-3774.94" table:style-name="ce12">
            <text:p>-3.774,94</text:p>
          </table:table-cell>
          <table:table-cell office:value-type="float" office:value="11461.64" table:style-name="ce10">
            <text:p>11.461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ENE SILVA DE LIMA PEREIR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PEN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553.51" table:style-name="ce10">
            <text:p>1.553,51</text:p>
          </table:table-cell>
          <table:table-cell office:value-type="float" office:value="1379.07" table:style-name="ce10">
            <text:p>1.379,07</text:p>
          </table:table-cell>
          <table:table-cell office:value-type="float" office:value="5033.83" table:style-name="ce10">
            <text:p>5.033,83</text:p>
          </table:table-cell>
          <table:table-cell office:value-type="float" office:value="226.84" table:number-columns-spanned="2" table:number-rows-spanned="1" table:style-name="ce26">
            <text:p>226,84</text:p>
          </table:table-cell>
          <table:covered-table-cell/>
          <table:table-cell table:style-name="ce9"/>
          <table:table-cell office:value-type="float" office:value="19947.84" table:style-name="ce10">
            <text:p>19.947,84</text:p>
          </table:table-cell>
          <table:table-cell office:value-type="float" office:value="-1753.85" table:style-name="ce12">
            <text:p>-1.753,85</text:p>
          </table:table-cell>
          <table:table-cell office:value-type="float" office:value="-2593.27" table:style-name="ce12">
            <text:p>-2.593,27</text:p>
          </table:table-cell>
          <table:table-cell office:value-type="float" office:value="-2172.58" table:style-name="ce12">
            <text:p>-2.172,58</text:p>
          </table:table-cell>
          <table:table-cell office:value-type="float" office:value="0" table:style-name="ce13">
            <text:p>0,00</text:p>
          </table:table-cell>
          <table:table-cell office:value-type="float" office:value="-6519.7" table:style-name="ce12">
            <text:p>-6.519,70</text:p>
          </table:table-cell>
          <table:table-cell office:value-type="float" office:value="13428.14" table:style-name="ce10">
            <text:p>13.428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SABETE MARGARIDA DA SILV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17104.919999999998" table:style-name="ce10">
            <text:p>17.104,92</text:p>
          </table:table-cell>
          <table:table-cell table:style-name="ce9"/>
          <table:table-cell office:value-type="float" office:value="1491.28" table:style-name="ce10">
            <text:p>1.49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297.72" table:style-name="ce10">
            <text:p>37.297,72</text:p>
          </table:table-cell>
          <table:table-cell office:value-type="float" office:value="-4926" table:style-name="ce12">
            <text:p>-4.926,00</text:p>
          </table:table-cell>
          <table:table-cell office:value-type="float" office:value="-7099.17" table:style-name="ce12">
            <text:p>-7.099,17</text:p>
          </table:table-cell>
          <table:table-cell office:value-type="float" office:value="-2904.88" table:style-name="ce12">
            <text:p>-2.904,88</text:p>
          </table:table-cell>
          <table:table-cell office:value-type="float" office:value="0" table:style-name="ce13">
            <text:p>0,00</text:p>
          </table:table-cell>
          <table:table-cell office:value-type="float" office:value="-14930.05" table:style-name="ce12">
            <text:p>-14.930,05</text:p>
          </table:table-cell>
          <table:table-cell office:value-type="float" office:value="22367.67" table:style-name="ce10">
            <text:p>22.367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SETE TAVARES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142.35" table:style-name="ce10">
            <text:p>11.142,35</text:p>
          </table:table-cell>
          <table:table-cell table:number-columns-repeated="2" table:style-name="ce9"/>
          <table:table-cell office:value-type="float" office:value="509.1" table:style-name="ce14">
            <text:p>509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651.45" table:style-name="ce10">
            <text:p>11.651,45</text:p>
          </table:table-cell>
          <table:table-cell office:value-type="float" office:value="-588" table:style-name="ce11">
            <text:p>-588,00</text:p>
          </table:table-cell>
          <table:table-cell office:value-type="float" office:value="-2033.09" table:style-name="ce12">
            <text:p>-2.033,0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621.09" table:style-name="ce12">
            <text:p>-2.621,09</text:p>
          </table:table-cell>
          <table:table-cell office:value-type="float" office:value="9030.36" table:style-name="ce10">
            <text:p>9.030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SEU TORRES DO NASCIMEN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ÇÃO DE PRIMEIRA TURMA (SETP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6996.91" table:style-name="ce10">
            <text:p>6.996,91</text:p>
          </table:table-cell>
          <table:table-cell table:style-name="ce9"/>
          <table:table-cell office:value-type="float" office:value="4439.4399999999996" table:style-name="ce10">
            <text:p>4.43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956.06" table:style-name="ce10">
            <text:p>30.956,06</text:p>
          </table:table-cell>
          <table:table-cell office:value-type="float" office:value="-3343.07" table:style-name="ce12">
            <text:p>-3.343,07</text:p>
          </table:table-cell>
          <table:table-cell office:value-type="float" office:value="-5399.09" table:style-name="ce12">
            <text:p>-5.399,09</text:p>
          </table:table-cell>
          <table:table-cell office:value-type="float" office:value="-4330.17" table:style-name="ce12">
            <text:p>-4.330,17</text:p>
          </table:table-cell>
          <table:table-cell office:value-type="float" office:value="0" table:style-name="ce13">
            <text:p>0,00</text:p>
          </table:table-cell>
          <table:table-cell office:value-type="float" office:value="-13072.33" table:style-name="ce12">
            <text:p>-13.072,33</text:p>
          </table:table-cell>
          <table:table-cell office:value-type="float" office:value="17883.73" table:style-name="ce10">
            <text:p>17.883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VALDO PEREIRA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1611.11" table:style-name="ce10">
            <text:p>1.611,11</text:p>
          </table:table-cell>
          <table:table-cell table:style-name="ce9"/>
          <table:table-cell office:value-type="float" office:value="3909.73" table:style-name="ce10">
            <text:p>3.909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99.18" table:style-name="ce10">
            <text:p>17.299,18</text:p>
          </table:table-cell>
          <table:table-cell office:value-type="float" office:value="-1743.76" table:style-name="ce12">
            <text:p>-1.743,76</text:p>
          </table:table-cell>
          <table:table-cell office:value-type="float" office:value="-2228.9299999999998" table:style-name="ce12">
            <text:p>-2.228,93</text:p>
          </table:table-cell>
          <table:table-cell office:value-type="float" office:value="-4677.49" table:style-name="ce12">
            <text:p>-4.677,49</text:p>
          </table:table-cell>
          <table:table-cell office:value-type="float" office:value="0" table:style-name="ce13">
            <text:p>0,00</text:p>
          </table:table-cell>
          <table:table-cell office:value-type="float" office:value="-8650.18" table:style-name="ce12">
            <text:p>-8.650,18</text:p>
          </table:table-cell>
          <table:table-cell office:value-type="float" office:value="8649" table:style-name="ce10">
            <text:p>8.649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VYNA MELO RÊGO MONTEIR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INFORMAÇÕES FUNCIONAIS (SEGESP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1156.72" table:style-name="ce10">
            <text:p>1.156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1.77" table:style-name="ce10">
            <text:p>2.341,77</text:p>
          </table:table-cell>
          <table:table-cell table:number-columns-repeated="2" table:style-name="ce9"/>
          <table:table-cell office:value-type="float" office:value="-774" table:style-name="ce11">
            <text:p>-774,00</text:p>
          </table:table-cell>
          <table:table-cell office:value-type="float" office:value="0" table:style-name="ce13">
            <text:p>0,00</text:p>
          </table:table-cell>
          <table:table-cell office:value-type="float" office:value="-774" table:style-name="ce11">
            <text:p>-774,00</text:p>
          </table:table-cell>
          <table:table-cell office:value-type="float" office:value="1567.77" table:style-name="ce10">
            <text:p>1.567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Y ALMEIDA DE OLIVEIRA SANTO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445.96" table:style-name="ce10">
            <text:p>3.445,96</text:p>
          </table:table-cell>
          <table:table-cell office:value-type="float" office:value="1395.17" table:number-columns-spanned="2" table:number-rows-spanned="1" table:style-name="ce27">
            <text:p>1.395,17</text:p>
          </table:table-cell>
          <table:covered-table-cell/>
          <table:table-cell table:style-name="ce9"/>
          <table:table-cell office:value-type="float" office:value="18923.09" table:style-name="ce10">
            <text:p>18.923,09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816.52" table:style-name="ce12">
            <text:p>-2.816,52</text:p>
          </table:table-cell>
          <table:table-cell office:value-type="float" office:value="-2018.08" table:style-name="ce12">
            <text:p>-2.018,08</text:p>
          </table:table-cell>
          <table:table-cell office:value-type="float" office:value="0" table:style-name="ce13">
            <text:p>0,00</text:p>
          </table:table-cell>
          <table:table-cell office:value-type="float" office:value="-6339.77" table:style-name="ce12">
            <text:p>-6.339,77</text:p>
          </table:table-cell>
          <table:table-cell office:value-type="float" office:value="12583.32" table:style-name="ce10">
            <text:p>12.583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ZA LOURENÇ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UNP)</text:p>
          </table:table-cell>
          <table:table-cell office:value-type="float" office:value="4807.38" table:style-name="ce10">
            <text:p>4.807,3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103.73" table:style-name="ce10">
            <text:p>2.103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096.16" table:style-name="ce10">
            <text:p>8.096,16</text:p>
          </table:table-cell>
          <table:table-cell office:value-type="float" office:value="-675.13" table:style-name="ce11">
            <text:p>-675,13</text:p>
          </table:table-cell>
          <table:table-cell office:value-type="float" office:value="-540.76" table:style-name="ce11">
            <text:p>-540,76</text:p>
          </table:table-cell>
          <table:table-cell office:value-type="float" office:value="-1893.97" table:style-name="ce12">
            <text:p>-1.893,97</text:p>
          </table:table-cell>
          <table:table-cell office:value-type="float" office:value="0" table:style-name="ce13">
            <text:p>0,00</text:p>
          </table:table-cell>
          <table:table-cell office:value-type="float" office:value="-3109.86" table:style-name="ce12">
            <text:p>-3.109,86</text:p>
          </table:table-cell>
          <table:table-cell office:value-type="float" office:value="4986.3" table:style-name="ce10">
            <text:p>4.986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MANOEL FERDINANDO DA ROCHA JÚNIOR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0996.16" table:style-name="ce10">
            <text:p>10.996,16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1822.07" table:style-name="ce10">
            <text:p>1.822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17.099999999999" table:style-name="ce10">
            <text:p>20.217,10</text:p>
          </table:table-cell>
          <table:table-cell office:value-type="float" office:value="-1376.29" table:style-name="ce12">
            <text:p>-1.376,29</text:p>
          </table:table-cell>
          <table:table-cell office:value-type="float" office:value="-3810.79" table:style-name="ce12">
            <text:p>-3.810,79</text:p>
          </table:table-cell>
          <table:table-cell office:value-type="float" office:value="-760.36" table:style-name="ce11">
            <text:p>-760,36</text:p>
          </table:table-cell>
          <table:table-cell office:value-type="float" office:value="0" table:style-name="ce13">
            <text:p>0,00</text:p>
          </table:table-cell>
          <table:table-cell office:value-type="float" office:value="-5947.44" table:style-name="ce12">
            <text:p>-5.947,44</text:p>
          </table:table-cell>
          <table:table-cell office:value-type="float" office:value="14269.66" table:style-name="ce10">
            <text:p>14.269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MANOEL SOARES COST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6ª VT)</text:p>
          </table:table-cell>
          <table:table-cell office:value-type="float" office:value="11688.1" table:style-name="ce10">
            <text:p>11.688,1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158.69" table:style-name="ce10">
            <text:p>3.158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86.68" table:style-name="ce10">
            <text:p>16.786,68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12.7399999999998" table:style-name="ce12">
            <text:p>-2.312,74</text:p>
          </table:table-cell>
          <table:table-cell office:value-type="float" office:value="-4354.76" table:style-name="ce12">
            <text:p>-4.354,76</text:p>
          </table:table-cell>
          <table:table-cell office:value-type="float" office:value="0" table:style-name="ce13">
            <text:p>0,00</text:p>
          </table:table-cell>
          <table:table-cell office:value-type="float" office:value="-8155.45" table:style-name="ce12">
            <text:p>-8.155,45</text:p>
          </table:table-cell>
          <table:table-cell office:value-type="float" office:value="8631.23" table:style-name="ce10">
            <text:p>8.631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MANUELLA LEMOS ALMEIDA COTTARD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4948.67" table:style-name="ce10">
            <text:p>4.948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408.27" table:style-name="ce10">
            <text:p>26.408,27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069.93" table:style-name="ce12">
            <text:p>-4.069,93</text:p>
          </table:table-cell>
          <table:table-cell office:value-type="float" office:value="-2320.1" table:style-name="ce12">
            <text:p>-2.320,10</text:p>
          </table:table-cell>
          <table:table-cell office:value-type="float" office:value="0" table:style-name="ce13">
            <text:p>0,00</text:p>
          </table:table-cell>
          <table:table-cell office:value-type="float" office:value="-9130.2199999999993" table:style-name="ce12">
            <text:p>-9.130,22</text:p>
          </table:table-cell>
          <table:table-cell office:value-type="float" office:value="17278.05" table:style-name="ce10">
            <text:p>17.278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NAURA LÍVIA VERGETH GRANGEIRO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069.84" table:style-name="ce10">
            <text:p>4.069,84</text:p>
          </table:table-cell>
          <table:table-cell office:value-type="float" office:value="1939.89" table:style-name="ce10">
            <text:p>1.939,89</text:p>
          </table:table-cell>
          <table:table-cell office:value-type="float" office:value="2061.17" table:style-name="ce10">
            <text:p>2.061,17</text:p>
          </table:table-cell>
          <table:table-cell office:value-type="float" office:value="880.48" table:number-columns-spanned="2" table:number-rows-spanned="1" table:style-name="ce26">
            <text:p>880,48</text:p>
          </table:table-cell>
          <table:covered-table-cell/>
          <table:table-cell table:style-name="ce9"/>
          <table:table-cell office:value-type="float" office:value="20705.97" table:style-name="ce10">
            <text:p>20.705,97</text:p>
          </table:table-cell>
          <table:table-cell office:value-type="float" office:value="-1861.84" table:style-name="ce12">
            <text:p>-1.861,84</text:p>
          </table:table-cell>
          <table:table-cell office:value-type="float" office:value="-3745.95" table:style-name="ce12">
            <text:p>-3.745,95</text:p>
          </table:table-cell>
          <table:table-cell office:value-type="float" office:value="-4818.87" table:style-name="ce12">
            <text:p>-4.818,87</text:p>
          </table:table-cell>
          <table:table-cell office:value-type="float" office:value="0" table:style-name="ce13">
            <text:p>0,00</text:p>
          </table:table-cell>
          <table:table-cell office:value-type="float" office:value="-10426.66" table:style-name="ce12">
            <text:p>-10.426,66</text:p>
          </table:table-cell>
          <table:table-cell office:value-type="float" office:value="10279.31" table:style-name="ce10">
            <text:p>10.279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CÍLIA DOMITILA SOUSA GASQUEZ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398.21" table:style-name="ce10">
            <text:p>3.398,21</text:p>
          </table:table-cell>
          <table:table-cell table:style-name="ce9"/>
          <table:table-cell office:value-type="float" office:value="1138.99" table:style-name="ce10">
            <text:p>1.138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823.14" table:style-name="ce10">
            <text:p>23.823,14</text:p>
          </table:table-cell>
          <table:table-cell office:value-type="float" office:value="-2472.5" table:style-name="ce12">
            <text:p>-2.472,50</text:p>
          </table:table-cell>
          <table:table-cell office:value-type="float" office:value="-4688.84" table:style-name="ce12">
            <text:p>-4.688,84</text:p>
          </table:table-cell>
          <table:table-cell office:value-type="float" office:value="-907.48" table:style-name="ce11">
            <text:p>-907,48</text:p>
          </table:table-cell>
          <table:table-cell office:value-type="float" office:value="0" table:style-name="ce13">
            <text:p>0,00</text:p>
          </table:table-cell>
          <table:table-cell office:value-type="float" office:value="-8068.82" table:style-name="ce12">
            <text:p>-8.068,82</text:p>
          </table:table-cell>
          <table:table-cell office:value-type="float" office:value="15754.32" table:style-name="ce10">
            <text:p>15.754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EMITA BATIST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05.91" table:style-name="ce10">
            <text:p>6.905,91</text:p>
          </table:table-cell>
          <table:table-cell table:number-columns-repeated="2" table:style-name="ce9"/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385.09" table:style-name="ce10">
            <text:p>8.385,09</text:p>
          </table:table-cell>
          <table:table-cell office:value-type="float" office:value="-504.29" table:style-name="ce11">
            <text:p>-504,29</text:p>
          </table:table-cell>
          <table:table-cell office:value-type="float" office:value="-375.85" table:style-name="ce11">
            <text:p>-375,85</text:p>
          </table:table-cell>
          <table:table-cell office:value-type="float" office:value="-1573.8" table:style-name="ce12">
            <text:p>-1.573,80</text:p>
          </table:table-cell>
          <table:table-cell office:value-type="float" office:value="0" table:style-name="ce13">
            <text:p>0,00</text:p>
          </table:table-cell>
          <table:table-cell office:value-type="float" office:value="-2453.94" table:style-name="ce12">
            <text:p>-2.453,94</text:p>
          </table:table-cell>
          <table:table-cell office:value-type="float" office:value="5931.15" table:style-name="ce10">
            <text:p>5.931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IC ALLYSON ALVES MARTINS</text:p>
          </table:table-cell>
          <table:table-cell office:value-type="string" table:style-name="ce8">
            <text:p>TÉCNICO JUDICIÁRIO - NÍVEL MÉDIO B10</text:p>
          </table:table-cell>
          <table:table-cell table:style-name="ce9"/>
          <table:table-cell office:value-type="float" office:value="10561.53" table:style-name="ce10">
            <text:p>10.561,53</text:p>
          </table:table-cell>
          <table:table-cell table:number-columns-repeated="2" table:style-name="ce9"/>
          <table:table-cell office:value-type="float" office:value="3120.41" table:style-name="ce10">
            <text:p>3.120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681.94" table:style-name="ce10">
            <text:p>13.681,94</text:p>
          </table:table-cell>
          <table:table-cell office:value-type="float" office:value="-1313.27" table:style-name="ce12">
            <text:p>-1.313,27</text:p>
          </table:table-cell>
          <table:table-cell office:value-type="float" office:value="-1465.36" table:style-name="ce12">
            <text:p>-1.465,36</text:p>
          </table:table-cell>
          <table:table-cell office:value-type="float" office:value="-2895.79" table:style-name="ce12">
            <text:p>-2.895,79</text:p>
          </table:table-cell>
          <table:table-cell office:value-type="float" office:value="0" table:style-name="ce13">
            <text:p>0,00</text:p>
          </table:table-cell>
          <table:table-cell office:value-type="float" office:value="-5674.42" table:style-name="ce12">
            <text:p>-5.674,42</text:p>
          </table:table-cell>
          <table:table-cell office:value-type="float" office:value="8007.52" table:style-name="ce10">
            <text:p>8.007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IKA BARRADAS LEÃ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192.99" table:style-name="ce10">
            <text:p>3.192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819.83" table:style-name="ce10">
            <text:p>23.819,8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945.19" table:style-name="ce12">
            <text:p>-3.945,1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685.38" table:style-name="ce12">
            <text:p>-6.685,38</text:p>
          </table:table-cell>
          <table:table-cell office:value-type="float" office:value="17134.45" table:style-name="ce10">
            <text:p>17.134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IVAL GONÇALVES DE ALBUQUERQUE FILH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412.23" table:style-name="ce10">
            <text:p>11.412,2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49.19" table:style-name="ce10">
            <text:p>1.549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01.31" table:style-name="ce10">
            <text:p>14.901,3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74.67" table:style-name="ce12">
            <text:p>-2.574,67</text:p>
          </table:table-cell>
          <table:table-cell office:value-type="float" office:value="-883.3" table:style-name="ce11">
            <text:p>-883,30</text:p>
          </table:table-cell>
          <table:table-cell office:value-type="float" office:value="0" table:style-name="ce13">
            <text:p>0,00</text:p>
          </table:table-cell>
          <table:table-cell office:value-type="float" office:value="-4286.3599999999997" table:style-name="ce12">
            <text:p>-4.286,36</text:p>
          </table:table-cell>
          <table:table-cell office:value-type="float" office:value="10614.95" table:style-name="ce10">
            <text:p>10.614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ONALDO ALMEIDA SILV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868.65" table:style-name="ce10">
            <text:p>2.868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808.54" table:style-name="ce10">
            <text:p>4.808,54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4808.54" table:style-name="ce10">
            <text:p>4.808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ALDA VIEIRA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0999.69" table:style-name="ce10">
            <text:p>10.999,69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999.69" table:style-name="ce10">
            <text:p>10.999,69</text:p>
          </table:table-cell>
          <table:table-cell office:value-type="float" office:value="-567.32000000000005" table:style-name="ce11">
            <text:p>-567,32</text:p>
          </table:table-cell>
          <table:table-cell office:value-type="float" office:value="-2868.9" table:style-name="ce12">
            <text:p>-2.868,9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436.22" table:style-name="ce12">
            <text:p>-3.436,22</text:p>
          </table:table-cell>
          <table:table-cell office:value-type="float" office:value="7563.47" table:style-name="ce10">
            <text:p>7.563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ALDA VIEIR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712.4" table:style-name="ce14">
            <text:p>712,40</text:p>
          </table:table-cell>
          <table:table-cell table:style-name="ce9"/>
          <table:table-cell office:value-type="float" office:value="2958.36" table:style-name="ce10">
            <text:p>2.958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69.15" table:style-name="ce10">
            <text:p>15.069,15</text:p>
          </table:table-cell>
          <table:table-cell office:value-type="float" office:value="-728.42" table:style-name="ce11">
            <text:p>-728,42</text:p>
          </table:table-cell>
          <table:table-cell office:value-type="float" office:value="-1685.06" table:style-name="ce12">
            <text:p>-1.685,06</text:p>
          </table:table-cell>
          <table:table-cell office:value-type="float" office:value="-4018.52" table:style-name="ce12">
            <text:p>-4.018,52</text:p>
          </table:table-cell>
          <table:table-cell office:value-type="float" office:value="0" table:style-name="ce13">
            <text:p>0,00</text:p>
          </table:table-cell>
          <table:table-cell office:value-type="float" office:value="-6432" table:style-name="ce12">
            <text:p>-6.432,00</text:p>
          </table:table-cell>
          <table:table-cell office:value-type="float" office:value="8637.15" table:style-name="ce10">
            <text:p>8.637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ALDO CARDOSO DA SILVA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SECRETARIA <text:s/>JUDICIÁRIA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427.55" table:style-name="ce10">
            <text:p>1.427,55</text:p>
          </table:table-cell>
          <table:table-cell office:value-type="float" office:value="1939.89" table:style-name="ce10">
            <text:p>1.939,89</text:p>
          </table:table-cell>
          <table:table-cell office:value-type="float" office:value="3489.92" table:style-name="ce10">
            <text:p>3.489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143.3" table:style-name="ce10">
            <text:p>26.143,30</text:p>
          </table:table-cell>
          <table:table-cell office:value-type="float" office:value="-2975.74" table:style-name="ce12">
            <text:p>-2.975,74</text:p>
          </table:table-cell>
          <table:table-cell office:value-type="float" office:value="-4437.72" table:style-name="ce12">
            <text:p>-4.437,72</text:p>
          </table:table-cell>
          <table:table-cell office:value-type="float" office:value="-3327.38" table:style-name="ce12">
            <text:p>-3.327,38</text:p>
          </table:table-cell>
          <table:table-cell office:value-type="float" office:value="0" table:style-name="ce13">
            <text:p>0,00</text:p>
          </table:table-cell>
          <table:table-cell office:value-type="float" office:value="-10740.84" table:style-name="ce12">
            <text:p>-10.740,84</text:p>
          </table:table-cell>
          <table:table-cell office:value-type="float" office:value="15402.46" table:style-name="ce10">
            <text:p>15.402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LINE ARRUDA CAVALCANTE SOUZ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519.71" table:style-name="ce10">
            <text:p>19.519,71</text:p>
          </table:table-cell>
          <table:table-cell office:value-type="float" office:value="3141.81" table:style-name="ce10">
            <text:p>3.141,81</text:p>
          </table:table-cell>
          <table:table-cell table:style-name="ce9"/>
          <table:table-cell office:value-type="float" office:value="2734.39" table:style-name="ce10">
            <text:p>2.734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395.91" table:style-name="ce10">
            <text:p>25.395,91</text:p>
          </table:table-cell>
          <table:table-cell office:value-type="float" office:value="-3258.59" table:style-name="ce12">
            <text:p>-3.258,59</text:p>
          </table:table-cell>
          <table:table-cell office:value-type="float" office:value="-4414.3100000000004" table:style-name="ce12">
            <text:p>-4.414,31</text:p>
          </table:table-cell>
          <table:table-cell office:value-type="float" office:value="-1416.53" table:style-name="ce12">
            <text:p>-1.416,53</text:p>
          </table:table-cell>
          <table:table-cell office:value-type="float" office:value="0" table:style-name="ce13">
            <text:p>0,00</text:p>
          </table:table-cell>
          <table:table-cell office:value-type="float" office:value="-9089.43" table:style-name="ce12">
            <text:p>-9.089,43</text:p>
          </table:table-cell>
          <table:table-cell office:value-type="float" office:value="16306.48" table:style-name="ce10">
            <text:p>16.306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RALDO CORREIA QUINTELA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7863.3" table:style-name="ce10">
            <text:p>17.863,30</text:p>
          </table:table-cell>
          <table:table-cell table:number-columns-repeated="2" table:style-name="ce9"/>
          <table:table-cell office:value-type="float" office:value="2341.9699999999998" table:style-name="ce10">
            <text:p>2.341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05.27" table:style-name="ce10">
            <text:p>20.205,27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311.62" table:style-name="ce12">
            <text:p>-3.311,62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3">
            <text:p>0,00</text:p>
          </table:table-cell>
          <table:table-cell office:value-type="float" office:value="-6268.72" table:style-name="ce12">
            <text:p>-6.268,72</text:p>
          </table:table-cell>
          <table:table-cell office:value-type="float" office:value="13936.55" table:style-name="ce10">
            <text:p>13.936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RSON ROBERTO ALVES LAGES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PAL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250.7199999999998" table:style-name="ce10">
            <text:p>2.250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80.17" table:style-name="ce10">
            <text:p>16.380,1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12.99" table:style-name="ce12">
            <text:p>-1.912,99</text:p>
          </table:table-cell>
          <table:table-cell office:value-type="float" office:value="-1112.95" table:style-name="ce12">
            <text:p>-1.112,95</text:p>
          </table:table-cell>
          <table:table-cell office:value-type="float" office:value="0" table:style-name="ce13">
            <text:p>0,00</text:p>
          </table:table-cell>
          <table:table-cell office:value-type="float" office:value="-4531.1099999999997" table:style-name="ce12">
            <text:p>-4.531,11</text:p>
          </table:table-cell>
          <table:table-cell office:value-type="float" office:value="11849.06" table:style-name="ce10">
            <text:p>11.849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RTON MENDES TENÓRIO</text:p>
          </table:table-cell>
          <table:table-cell office:value-type="string" table:style-name="ce8">
            <text:p>ANALISTA JUDICIÁRIO - NÍVEL SUPERIOR B6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5611.2" table:style-name="ce10">
            <text:p>15.611,20</text:p>
          </table:table-cell>
          <table:table-cell table:number-columns-repeated="2" table:style-name="ce9"/>
          <table:table-cell office:value-type="float" office:value="2816.7" table:style-name="ce10">
            <text:p>2.816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27.900000000001" table:style-name="ce10">
            <text:p>18.427,9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48.9" table:style-name="ce12">
            <text:p>-2.948,90</text:p>
          </table:table-cell>
          <table:table-cell office:value-type="float" office:value="-828.05" table:style-name="ce11">
            <text:p>-828,05</text:p>
          </table:table-cell>
          <table:table-cell office:value-type="float" office:value="0" table:style-name="ce13">
            <text:p>0,00</text:p>
          </table:table-cell>
          <table:table-cell office:value-type="float" office:value="-4605.34" table:style-name="ce12">
            <text:p>-4.605,34</text:p>
          </table:table-cell>
          <table:table-cell office:value-type="float" office:value="13822.56" table:style-name="ce10">
            <text:p>13.822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BIA FERNANDA CURVELO MARQUES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SECRETARIA DE AUDITORIA</text:p>
          </table:table-cell>
          <table:table-cell office:value-type="float" office:value="12896.43" table:style-name="ce10">
            <text:p>12.896,43</text:p>
          </table:table-cell>
          <table:table-cell table:number-columns-repeated="2" table:style-name="ce9"/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06.51" table:style-name="ce10">
            <text:p>13.806,5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49.35" table:style-name="ce12">
            <text:p>-2.449,3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277.74" table:style-name="ce12">
            <text:p>-3.277,74</text:p>
          </table:table-cell>
          <table:table-cell office:value-type="float" office:value="10528.77" table:style-name="ce10">
            <text:p>10.528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BIANA TEIXEIRA DE MOU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29.26" table:style-name="ce14">
            <text:p>729,26</text:p>
          </table:table-cell>
          <table:table-cell table:style-name="ce9"/>
          <table:table-cell office:value-type="float" office:value="2597.83" table:style-name="ce10">
            <text:p>2.597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613.03" table:style-name="ce10">
            <text:p>22.613,03</text:p>
          </table:table-cell>
          <table:table-cell office:value-type="float" office:value="-2860.52" table:style-name="ce12">
            <text:p>-2.860,52</text:p>
          </table:table-cell>
          <table:table-cell office:value-type="float" office:value="-3743.9" table:style-name="ce12">
            <text:p>-3.743,90</text:p>
          </table:table-cell>
          <table:table-cell office:value-type="float" office:value="-6946.56" table:style-name="ce12">
            <text:p>-6.946,56</text:p>
          </table:table-cell>
          <table:table-cell office:value-type="float" office:value="0" table:style-name="ce13">
            <text:p>0,00</text:p>
          </table:table-cell>
          <table:table-cell office:value-type="float" office:value="-13550.98" table:style-name="ce12">
            <text:p>-13.550,98</text:p>
          </table:table-cell>
          <table:table-cell office:value-type="float" office:value="9062.0499999999993" table:style-name="ce10">
            <text:p>9.062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BIANO WANDERLEY SANTOS</text:p>
          </table:table-cell>
          <table:table-cell office:value-type="string" table:style-name="ce8">
            <text:p>TÉCNICO JUDICIÁRIO - NÍVEL MÉDIO A5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9151.77" table:style-name="ce10">
            <text:p>9.151,77</text:p>
          </table:table-cell>
          <table:table-cell table:number-columns-repeated="2" table:style-name="ce9"/>
          <table:table-cell office:value-type="float" office:value="3124.66" table:style-name="ce10">
            <text:p>3.124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276.43" table:style-name="ce10">
            <text:p>12.276,43</text:p>
          </table:table-cell>
          <table:table-cell office:value-type="float" office:value="-828.39" table:style-name="ce11">
            <text:p>-828,39</text:p>
          </table:table-cell>
          <table:table-cell office:value-type="float" office:value="-1269.5999999999999" table:style-name="ce12">
            <text:p>-1.269,60</text:p>
          </table:table-cell>
          <table:table-cell office:value-type="float" office:value="-1778.3" table:style-name="ce12">
            <text:p>-1.778,30</text:p>
          </table:table-cell>
          <table:table-cell office:value-type="float" office:value="0" table:style-name="ce13">
            <text:p>0,00</text:p>
          </table:table-cell>
          <table:table-cell office:value-type="float" office:value="-3876.29" table:style-name="ce12">
            <text:p>-3.876,29</text:p>
          </table:table-cell>
          <table:table-cell office:value-type="float" office:value="8400.14" table:style-name="ce10">
            <text:p>8.400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BIO ALBUQUERQUE DE ARAÚJO CORDEIR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SLQ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120.3200000000002" table:style-name="ce10">
            <text:p>2.120,32</text:p>
          </table:table-cell>
          <table:table-cell office:value-type="float" office:value="2232.38" table:style-name="ce10">
            <text:p>2.232,38</text:p>
          </table:table-cell>
          <table:table-cell office:value-type="float" office:value="2314.58" table:style-name="ce10">
            <text:p>2.314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21.87" table:style-name="ce10">
            <text:p>18.421,87</text:p>
          </table:table-cell>
          <table:table-cell office:value-type="float" office:value="-1847.37" table:style-name="ce12">
            <text:p>-1.847,37</text:p>
          </table:table-cell>
          <table:table-cell office:value-type="float" office:value="-2690.33" table:style-name="ce12">
            <text:p>-2.690,33</text:p>
          </table:table-cell>
          <table:table-cell office:value-type="float" office:value="-1540.61" table:style-name="ce12">
            <text:p>-1.540,61</text:p>
          </table:table-cell>
          <table:table-cell office:value-type="float" office:value="0" table:style-name="ce13">
            <text:p>0,00</text:p>
          </table:table-cell>
          <table:table-cell office:value-type="float" office:value="-6078.31" table:style-name="ce12">
            <text:p>-6.078,31</text:p>
          </table:table-cell>
          <table:table-cell office:value-type="float" office:value="12343.56" table:style-name="ce10">
            <text:p>12.343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BIO TENÓRIO BARROS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COMUNICAÇÃO SOCIAL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3161.01" table:style-name="ce10">
            <text:p>3.161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409.46" table:style-name="ce10">
            <text:p>22.409,4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3853.63" table:style-name="ce12">
            <text:p>-3.853,63</text:p>
          </table:table-cell>
          <table:table-cell office:value-type="float" office:value="-2958.96" table:style-name="ce12">
            <text:p>-2.958,96</text:p>
          </table:table-cell>
          <table:table-cell office:value-type="float" office:value="0" table:style-name="ce13">
            <text:p>0,00</text:p>
          </table:table-cell>
          <table:table-cell office:value-type="float" office:value="-8317.76" table:style-name="ce12">
            <text:p>-8.317,76</text:p>
          </table:table-cell>
          <table:table-cell office:value-type="float" office:value="14091.7" table:style-name="ce10">
            <text:p>14.091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BRÍCIO ROSA MACIEL BARBOS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6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178.02" table:style-name="ce10">
            <text:p>2.178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43.62" table:style-name="ce10">
            <text:p>22.343,6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210.12" table:style-name="ce12">
            <text:p>-4.210,12</text:p>
          </table:table-cell>
          <table:table-cell office:value-type="float" office:value="-4986.25" table:style-name="ce12">
            <text:p>-4.986,25</text:p>
          </table:table-cell>
          <table:table-cell office:value-type="float" office:value="0" table:style-name="ce13">
            <text:p>0,00</text:p>
          </table:table-cell>
          <table:table-cell office:value-type="float" office:value="-10701.54" table:style-name="ce12">
            <text:p>-10.701,54</text:p>
          </table:table-cell>
          <table:table-cell office:value-type="float" office:value="11642.08" table:style-name="ce10">
            <text:p>11.642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GNER MOREIRA DE PAULA GOM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ATA)</text:p>
          </table:table-cell>
          <table:table-cell office:value-type="float" office:value="11767.26" table:style-name="ce10">
            <text:p>11.767,2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912.41" table:style-name="ce10">
            <text:p>2.91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19.560000000001" table:style-name="ce10">
            <text:p>16.619,56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490.92" table:style-name="ce12">
            <text:p>-2.490,92</text:p>
          </table:table-cell>
          <table:table-cell office:value-type="float" office:value="-4719.28" table:style-name="ce12">
            <text:p>-4.719,28</text:p>
          </table:table-cell>
          <table:table-cell office:value-type="float" office:value="0" table:style-name="ce13">
            <text:p>0,00</text:p>
          </table:table-cell>
          <table:table-cell office:value-type="float" office:value="-8698.15" table:style-name="ce12">
            <text:p>-8.698,15</text:p>
          </table:table-cell>
          <table:table-cell office:value-type="float" office:value="7921.41" table:style-name="ce10">
            <text:p>7.921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RAH MARIA ALVIM DE SOUZA HOLAN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13.25" table:style-name="ce10">
            <text:p>22.013,25</text:p>
          </table:table-cell>
          <table:table-cell table:number-columns-repeated="2" table:style-name="ce9"/>
          <table:table-cell office:value-type="float" office:value="3467.31" table:style-name="ce10">
            <text:p>3.467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480.560000000001" table:style-name="ce10">
            <text:p>25.480,56</text:p>
          </table:table-cell>
          <table:table-cell office:value-type="float" office:value="-828.39" table:style-name="ce11">
            <text:p>-828,39</text:p>
          </table:table-cell>
          <table:table-cell office:value-type="float" office:value="-4358.8999999999996" table:style-name="ce12">
            <text:p>-4.358,90</text:p>
          </table:table-cell>
          <table:table-cell office:value-type="float" office:value="-6037.74" table:style-name="ce12">
            <text:p>-6.037,74</text:p>
          </table:table-cell>
          <table:table-cell office:value-type="float" office:value="0" table:style-name="ce13">
            <text:p>0,00</text:p>
          </table:table-cell>
          <table:table-cell office:value-type="float" office:value="-11225.03" table:style-name="ce12">
            <text:p>-11.225,03</text:p>
          </table:table-cell>
          <table:table-cell office:value-type="float" office:value="14255.53" table:style-name="ce10">
            <text:p>14.255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TIMA EDNA DE CARVALHO PORTEL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76.45" table:style-name="ce10">
            <text:p>6.976,45</text:p>
          </table:table-cell>
          <table:table-cell table:number-columns-repeated="2" table:style-name="ce9"/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455.6299999999992" table:style-name="ce10">
            <text:p>8.455,63</text:p>
          </table:table-cell>
          <table:table-cell office:value-type="float" office:value="-515.92999999999995" table:style-name="ce11">
            <text:p>-515,93</text:p>
          </table:table-cell>
          <table:table-cell office:value-type="float" office:value="-389.1" table:style-name="ce11">
            <text:p>-389,10</text:p>
          </table:table-cell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2018.9" table:style-name="ce12">
            <text:p>-2.018,90</text:p>
          </table:table-cell>
          <table:table-cell office:value-type="float" office:value="6436.73" table:style-name="ce10">
            <text:p>6.436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TIMA REGINA DA ROCHA JESU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5180.97" table:style-name="ce10">
            <text:p>5.180,97</text:p>
          </table:table-cell>
          <table:table-cell office:value-type="float" office:value="1939.89" table:style-name="ce10">
            <text:p>1.939,89</text:p>
          </table:table-cell>
          <table:table-cell office:value-type="float" office:value="3057.96" table:style-name="ce10">
            <text:p>3.057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980.9" table:style-name="ce10">
            <text:p>21.980,90</text:p>
          </table:table-cell>
          <table:table-cell office:value-type="float" office:value="-2019.21" table:style-name="ce12">
            <text:p>-2.019,21</text:p>
          </table:table-cell>
          <table:table-cell office:value-type="float" office:value="-3727.03" table:style-name="ce12">
            <text:p>-3.727,03</text:p>
          </table:table-cell>
          <table:table-cell office:value-type="float" office:value="-2527.9" table:style-name="ce12">
            <text:p>-2.527,90</text:p>
          </table:table-cell>
          <table:table-cell office:value-type="float" office:value="0" table:style-name="ce13">
            <text:p>0,00</text:p>
          </table:table-cell>
          <table:table-cell office:value-type="float" office:value="-8274.14" table:style-name="ce12">
            <text:p>-8.274,14</text:p>
          </table:table-cell>
          <table:table-cell office:value-type="float" office:value="13706.76" table:style-name="ce10">
            <text:p>13.706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LIPE COSTA LEITE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ATENDIMENTO DE SERVIÇOS DE TECNOLOGIA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8604.42" table:style-name="ce10">
            <text:p>8.604,42</text:p>
          </table:table-cell>
          <table:table-cell office:value-type="float" office:value="2454.5700000000002" table:style-name="ce10">
            <text:p>2.454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273.119999999999" table:style-name="ce10">
            <text:p>22.273,1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006.34" table:style-name="ce12">
            <text:p>-4.006,34</text:p>
          </table:table-cell>
          <table:table-cell office:value-type="float" office:value="-1279.05" table:style-name="ce12">
            <text:p>-1.279,05</text:p>
          </table:table-cell>
          <table:table-cell office:value-type="float" office:value="0" table:style-name="ce13">
            <text:p>0,00</text:p>
          </table:table-cell>
          <table:table-cell office:value-type="float" office:value="-6113.78" table:style-name="ce12">
            <text:p>-6.113,78</text:p>
          </table:table-cell>
          <table:table-cell office:value-type="float" office:value="16159.34" table:style-name="ce10">
            <text:p>16.159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LIPE RAMALHO DE MORAE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612.69" table:style-name="ce10">
            <text:p>2.612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96.94" table:style-name="ce10">
            <text:p>22.196,94</text:p>
          </table:table-cell>
          <table:table-cell office:value-type="float" office:value="-828.39" table:style-name="ce11">
            <text:p>-828,39</text:p>
          </table:table-cell>
          <table:table-cell office:value-type="float" office:value="-4236.3599999999997" table:style-name="ce12">
            <text:p>-4.236,36</text:p>
          </table:table-cell>
          <table:table-cell office:value-type="float" office:value="-863.17" table:style-name="ce11">
            <text:p>-863,17</text:p>
          </table:table-cell>
          <table:table-cell office:value-type="float" office:value="0" table:style-name="ce13">
            <text:p>0,00</text:p>
          </table:table-cell>
          <table:table-cell office:value-type="float" office:value="-5927.92" table:style-name="ce12">
            <text:p>-5.927,92</text:p>
          </table:table-cell>
          <table:table-cell office:value-type="float" office:value="16269.02" table:style-name="ce10">
            <text:p>16.269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A PEDROSA DE HOLAND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4327.37" table:style-name="ce10">
            <text:p>4.327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079.46" table:style-name="ce10">
            <text:p>26.079,46</text:p>
          </table:table-cell>
          <table:table-cell office:value-type="float" office:value="-828.39" table:style-name="ce11">
            <text:p>-828,39</text:p>
          </table:table-cell>
          <table:table-cell office:value-type="float" office:value="-4884.66" table:style-name="ce12">
            <text:p>-4.884,66</text:p>
          </table:table-cell>
          <table:table-cell office:value-type="float" office:value="-1641.44" table:style-name="ce12">
            <text:p>-1.641,44</text:p>
          </table:table-cell>
          <table:table-cell office:value-type="float" office:value="0" table:style-name="ce13">
            <text:p>0,00</text:p>
          </table:table-cell>
          <table:table-cell office:value-type="float" office:value="-7354.49" table:style-name="ce12">
            <text:p>-7.354,49</text:p>
          </table:table-cell>
          <table:table-cell office:value-type="float" office:value="18724.97" table:style-name="ce10">
            <text:p>18.724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A SOARES BASTO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3276.08" table:style-name="ce10">
            <text:p>3.276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050.95" table:style-name="ce10">
            <text:p>31.050,95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5910.9" table:style-name="ce12">
            <text:p>-5.910,90</text:p>
          </table:table-cell>
          <table:table-cell office:value-type="float" office:value="-1884.09" table:style-name="ce12">
            <text:p>-1.884,09</text:p>
          </table:table-cell>
          <table:table-cell office:value-type="float" office:value="0" table:style-name="ce13">
            <text:p>0,00</text:p>
          </table:table-cell>
          <table:table-cell office:value-type="float" office:value="-10535.18" table:style-name="ce12">
            <text:p>-10.535,18</text:p>
          </table:table-cell>
          <table:table-cell office:value-type="float" office:value="20515.77" table:style-name="ce10">
            <text:p>20.515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ANTÔNIO DE CASTRO CARDOSO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8779.439999999999" table:style-name="ce10">
            <text:p>18.779,44</text:p>
          </table:table-cell>
          <table:table-cell office:value-type="float" office:value="2364.52" table:style-name="ce10">
            <text:p>2.364,52</text:p>
          </table:table-cell>
          <table:table-cell table:style-name="ce9"/>
          <table:table-cell office:value-type="float" office:value="2829.41" table:style-name="ce10">
            <text:p>2.829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73.37" table:style-name="ce10">
            <text:p>23.973,37</text:p>
          </table:table-cell>
          <table:table-cell office:value-type="float" office:value="-3033.91" table:style-name="ce12">
            <text:p>-3.033,91</text:p>
          </table:table-cell>
          <table:table-cell office:value-type="float" office:value="-4006.63" table:style-name="ce12">
            <text:p>-4.006,63</text:p>
          </table:table-cell>
          <table:table-cell office:value-type="float" office:value="-1068.5899999999999" table:style-name="ce12">
            <text:p>-1.068,59</text:p>
          </table:table-cell>
          <table:table-cell office:value-type="float" office:value="0" table:style-name="ce13">
            <text:p>0,00</text:p>
          </table:table-cell>
          <table:table-cell office:value-type="float" office:value="-8109.13" table:style-name="ce12">
            <text:p>-8.109,13</text:p>
          </table:table-cell>
          <table:table-cell office:value-type="float" office:value="15864.24" table:style-name="ce10">
            <text:p>15.864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ANTONIO FLOERING BELTRÃO DE CAST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885.7900000000009" table:style-name="ce10">
            <text:p>9.885,79</text:p>
          </table:table-cell>
          <table:table-cell table:number-columns-repeated="2" table:style-name="ce9"/>
          <table:table-cell office:value-type="float" office:value="2487.0700000000002" table:style-name="ce10">
            <text:p>2.487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372.86" table:style-name="ce10">
            <text:p>12.372,86</text:p>
          </table:table-cell>
          <table:table-cell office:value-type="float" office:value="-405.8" table:style-name="ce11">
            <text:p>-405,80</text:p>
          </table:table-cell>
          <table:table-cell table:style-name="ce9"/>
          <table:table-cell office:value-type="float" office:value="-2123.46" table:style-name="ce12">
            <text:p>-2.123,46</text:p>
          </table:table-cell>
          <table:table-cell office:value-type="float" office:value="0" table:style-name="ce13">
            <text:p>0,00</text:p>
          </table:table-cell>
          <table:table-cell office:value-type="float" office:value="-2529.2600000000002" table:style-name="ce12">
            <text:p>-2.529,26</text:p>
          </table:table-cell>
          <table:table-cell office:value-type="float" office:value="9843.6" table:style-name="ce10">
            <text:p>9.843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BENEDITO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DE PRECATÓRIOS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542.51" table:style-name="ce10">
            <text:p>4.542,51</text:p>
          </table:table-cell>
          <table:table-cell office:value-type="float" office:value="1185.05" table:style-name="ce10">
            <text:p>1.185,05</text:p>
          </table:table-cell>
          <table:table-cell office:value-type="float" office:value="2389.2600000000002" table:style-name="ce10">
            <text:p>2.389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52.68" table:style-name="ce10">
            <text:p>19.752,68</text:p>
          </table:table-cell>
          <table:table-cell office:value-type="float" office:value="-1911.97" table:style-name="ce12">
            <text:p>-1.911,97</text:p>
          </table:table-cell>
          <table:table-cell office:value-type="float" office:value="-3379.79" table:style-name="ce12">
            <text:p>-3.379,79</text:p>
          </table:table-cell>
          <table:table-cell office:value-type="float" office:value="-2227.7399999999998" table:style-name="ce12">
            <text:p>-2.227,74</text:p>
          </table:table-cell>
          <table:table-cell office:value-type="float" office:value="0" table:style-name="ce13">
            <text:p>0,00</text:p>
          </table:table-cell>
          <table:table-cell office:value-type="float" office:value="-7519.5" table:style-name="ce12">
            <text:p>-7.519,50</text:p>
          </table:table-cell>
          <table:table-cell office:value-type="float" office:value="12233.18" table:style-name="ce10">
            <text:p>12.233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AZEVEDO GAZZANÉ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894.77" table:style-name="ce10">
            <text:p>1.894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07.86" table:style-name="ce10">
            <text:p>22.107,8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275.32" table:style-name="ce12">
            <text:p>-4.275,32</text:p>
          </table:table-cell>
          <table:table-cell office:value-type="float" office:value="-744.83" table:style-name="ce11">
            <text:p>-744,83</text:p>
          </table:table-cell>
          <table:table-cell office:value-type="float" office:value="0" table:style-name="ce13">
            <text:p>0,00</text:p>
          </table:table-cell>
          <table:table-cell office:value-type="float" office:value="-6525.32" table:style-name="ce12">
            <text:p>-6.525,32</text:p>
          </table:table-cell>
          <table:table-cell office:value-type="float" office:value="15582.54" table:style-name="ce10">
            <text:p>15.582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CAROLINE FONSECA AMORIM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9064" table:style-name="ce10">
            <text:p>9.064,00</text:p>
          </table:table-cell>
          <table:table-cell office:value-type="float" office:value="3313.35" table:style-name="ce10">
            <text:p>3.313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819.14" table:style-name="ce10">
            <text:p>31.819,14</text:p>
          </table:table-cell>
          <table:table-cell office:value-type="float" office:value="-828.39" table:style-name="ce11">
            <text:p>-828,39</text:p>
          </table:table-cell>
          <table:table-cell office:value-type="float" office:value="-6637.65" table:style-name="ce12">
            <text:p>-6.637,65</text:p>
          </table:table-cell>
          <table:table-cell office:value-type="float" office:value="-712.87" table:style-name="ce11">
            <text:p>-712,87</text:p>
          </table:table-cell>
          <table:table-cell office:value-type="float" office:value="0" table:style-name="ce13">
            <text:p>0,00</text:p>
          </table:table-cell>
          <table:table-cell office:value-type="float" office:value="-8178.91" table:style-name="ce12">
            <text:p>-8.178,91</text:p>
          </table:table-cell>
          <table:table-cell office:value-type="float" office:value="23640.23" table:style-name="ce10">
            <text:p>23.640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LUCIANA MARQUES VALENÇ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FOLHA DE PAGAMENTO (SEGESP)</text:p>
          </table:table-cell>
          <table:table-cell table:number-columns-repeated="3" table:style-name="ce9"/>
          <table:table-cell office:value-type="float" office:value="522.5" table:style-name="ce14">
            <text:p>522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22.5" table:style-name="ce14">
            <text:p>522,50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522.5" table:style-name="ce14">
            <text:p>522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ROBERTA DE ALMEIDA MULLER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983.92" table:style-name="ce10">
            <text:p>3.983,92</text:p>
          </table:table-cell>
          <table:table-cell table:number-columns-repeated="2" table:style-name="ce9"/>
          <table:table-cell office:value-type="float" office:value="639.11" table:style-name="ce14">
            <text:p>639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623.03" table:style-name="ce10">
            <text:p>4.623,03</text:p>
          </table:table-cell>
          <table:table-cell office:value-type="float" office:value="-63.85" table:style-name="ce11">
            <text:p>-63,85</text:p>
          </table:table-cell>
          <table:table-cell office:value-type="float" office:value="-245.89" table:style-name="ce11">
            <text:p>-245,89</text:p>
          </table:table-cell>
          <table:table-cell office:value-type="float" office:value="-941.96" table:style-name="ce11">
            <text:p>-941,96</text:p>
          </table:table-cell>
          <table:table-cell office:value-type="float" office:value="0" table:style-name="ce13">
            <text:p>0,00</text:p>
          </table:table-cell>
          <table:table-cell office:value-type="float" office:value="-1251.7" table:style-name="ce12">
            <text:p>-1.251,70</text:p>
          </table:table-cell>
          <table:table-cell office:value-type="float" office:value="3371.33" table:style-name="ce10">
            <text:p>3.371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O COSTA NABUCO DE MELL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3552.45" table:style-name="ce10">
            <text:p>3.552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835.03" table:style-name="ce10">
            <text:p>19.835,03</text:p>
          </table:table-cell>
          <table:table-cell office:value-type="float" office:value="-1970.36" table:style-name="ce12">
            <text:p>-1.970,36</text:p>
          </table:table-cell>
          <table:table-cell office:value-type="float" office:value="-3014.36" table:style-name="ce12">
            <text:p>-3.014,36</text:p>
          </table:table-cell>
          <table:table-cell office:value-type="float" office:value="-4349.92" table:style-name="ce12">
            <text:p>-4.349,92</text:p>
          </table:table-cell>
          <table:table-cell office:value-type="float" office:value="0" table:style-name="ce13">
            <text:p>0,00</text:p>
          </table:table-cell>
          <table:table-cell office:value-type="float" office:value="-9334.64" table:style-name="ce12">
            <text:p>-9.334,64</text:p>
          </table:table-cell>
          <table:table-cell office:value-type="float" office:value="10500.39" table:style-name="ce10">
            <text:p>10.500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O DE SOUZA CUNHA JÚNIOR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ICITAÇÃO E COMPRAS (SLC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185.05" table:style-name="ce10">
            <text:p>1.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A CARLA BARROS VICTAL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9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3676.11" table:style-name="ce10">
            <text:p>3.67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616" table:style-name="ce10">
            <text:p>5.616,00</text:p>
          </table:table-cell>
          <table:table-cell table:number-columns-repeated="2" table:style-name="ce9"/>
          <table:table-cell office:value-type="float" office:value="-1129.01" table:style-name="ce12">
            <text:p>-1.129,01</text:p>
          </table:table-cell>
          <table:table-cell office:value-type="float" office:value="0" table:style-name="ce13">
            <text:p>0,00</text:p>
          </table:table-cell>
          <table:table-cell office:value-type="float" office:value="-1129.01" table:style-name="ce12">
            <text:p>-1.129,01</text:p>
          </table:table-cell>
          <table:table-cell office:value-type="float" office:value="4486.99" table:style-name="ce10">
            <text:p>4.486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ANTÔNIO CARL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831.63" table:style-name="ce10">
            <text:p>4.831,63</text:p>
          </table:table-cell>
          <table:table-cell table:style-name="ce9"/>
          <table:table-cell office:value-type="float" office:value="2982.56" table:style-name="ce10">
            <text:p>2.98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68.78" table:style-name="ce10">
            <text:p>19.568,78</text:p>
          </table:table-cell>
          <table:table-cell office:value-type="float" office:value="-1466.35" table:style-name="ce12">
            <text:p>-1.466,35</text:p>
          </table:table-cell>
          <table:table-cell table:style-name="ce9"/>
          <table:table-cell office:value-type="float" office:value="-3728.67" table:style-name="ce12">
            <text:p>-3.728,67</text:p>
          </table:table-cell>
          <table:table-cell office:value-type="float" office:value="0" table:style-name="ce13">
            <text:p>0,00</text:p>
          </table:table-cell>
          <table:table-cell office:value-type="float" office:value="-5195.0200000000004" table:style-name="ce12">
            <text:p>-5.195,02</text:p>
          </table:table-cell>
          <table:table-cell office:value-type="float" office:value="14373.76" table:style-name="ce10">
            <text:p>14.373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EVANDRO SOUSA MOT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1540.87" table:style-name="ce10">
            <text:p>11.540,87</text:p>
          </table:table-cell>
          <table:table-cell office:value-type="float" office:value="3491.91" table:style-name="ce10">
            <text:p>3.491,91</text:p>
          </table:table-cell>
          <table:table-cell office:value-type="float" office:value="1379.07" table:style-name="ce10">
            <text:p>1.379,07</text:p>
          </table:table-cell>
          <table:table-cell office:value-type="float" office:value="4702.1000000000004" table:style-name="ce10">
            <text:p>4.702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113.95" table:style-name="ce10">
            <text:p>21.113,95</text:p>
          </table:table-cell>
          <table:table-cell office:value-type="float" office:value="-2014.91" table:style-name="ce12">
            <text:p>-2.014,91</text:p>
          </table:table-cell>
          <table:table-cell office:value-type="float" office:value="-2829.11" table:style-name="ce12">
            <text:p>-2.829,11</text:p>
          </table:table-cell>
          <table:table-cell office:value-type="float" office:value="-3732.23" table:style-name="ce12">
            <text:p>-3.732,23</text:p>
          </table:table-cell>
          <table:table-cell office:value-type="float" office:value="0" table:style-name="ce13">
            <text:p>0,00</text:p>
          </table:table-cell>
          <table:table-cell office:value-type="float" office:value="-8576.25" table:style-name="ce12">
            <text:p>-8.576,25</text:p>
          </table:table-cell>
          <table:table-cell office:value-type="float" office:value="12537.7" table:style-name="ce10">
            <text:p>12.537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GUTEMBERG ELIZEU DE LIM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ªVTSMC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84.95999999999998" table:style-name="ce14">
            <text:p>284,96</text:p>
          </table:table-cell>
          <table:table-cell office:value-type="float" office:value="1185.05" table:style-name="ce10">
            <text:p>1.185,05</text:p>
          </table:table-cell>
          <table:table-cell office:value-type="float" office:value="2769.52" table:style-name="ce10">
            <text:p>2.769,5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36.6" table:style-name="ce10">
            <text:p>16.136,60</text:p>
          </table:table-cell>
          <table:table-cell office:value-type="float" office:value="-1546.48" table:style-name="ce12">
            <text:p>-1.546,48</text:p>
          </table:table-cell>
          <table:table-cell office:value-type="float" office:value="-2381.31" table:style-name="ce12">
            <text:p>-2.381,31</text:p>
          </table:table-cell>
          <table:table-cell office:value-type="float" office:value="-1469.19" table:style-name="ce12">
            <text:p>-1.469,19</text:p>
          </table:table-cell>
          <table:table-cell office:value-type="float" office:value="0" table:style-name="ce13">
            <text:p>0,00</text:p>
          </table:table-cell>
          <table:table-cell office:value-type="float" office:value="-5396.98" table:style-name="ce12">
            <text:p>-5.396,98</text:p>
          </table:table-cell>
          <table:table-cell office:value-type="float" office:value="10739.62" table:style-name="ce10">
            <text:p>10.739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PEREZ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948.52" table:style-name="ce10">
            <text:p>1.948,52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102.3399999999999" table:style-name="ce10">
            <text:p>1.102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235.91" table:style-name="ce10">
            <text:p>4.235,91</text:p>
          </table:table-cell>
          <table:table-cell office:value-type="float" office:value="-272.79000000000002" table:style-name="ce11">
            <text:p>-272,79</text:p>
          </table:table-cell>
          <table:table-cell office:value-type="float" office:value="-74.319999999999993" table:style-name="ce11">
            <text:p>-74,32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47.11" table:style-name="ce11">
            <text:p>-347,11</text:p>
          </table:table-cell>
          <table:table-cell office:value-type="float" office:value="3888.8" table:style-name="ce10">
            <text:p>3.888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EDERICO GUILHERME DE OLIVEIRA GOME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5582.15" table:style-name="ce10">
            <text:p>5.582,15</text:p>
          </table:table-cell>
          <table:table-cell office:value-type="float" office:value="8411.01" table:style-name="ce10">
            <text:p>8.411,01</text:p>
          </table:table-cell>
          <table:table-cell office:value-type="float" office:value="2646.28" table:style-name="ce10">
            <text:p>2.646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003.300000000003" table:style-name="ce10">
            <text:p>36.003,30</text:p>
          </table:table-cell>
          <table:table-cell office:value-type="float" office:value="-4194.3" table:style-name="ce12">
            <text:p>-4.194,30</text:p>
          </table:table-cell>
          <table:table-cell office:value-type="float" office:value="-4398.4399999999996" table:style-name="ce12">
            <text:p>-4.398,44</text:p>
          </table:table-cell>
          <table:table-cell office:value-type="float" office:value="-1441.78" table:style-name="ce12">
            <text:p>-1.441,78</text:p>
          </table:table-cell>
          <table:table-cell office:value-type="float" office:value="0" table:style-name="ce13">
            <text:p>0,00</text:p>
          </table:table-cell>
          <table:table-cell office:value-type="float" office:value="-10034.52" table:style-name="ce12">
            <text:p>-10.034,52</text:p>
          </table:table-cell>
          <table:table-cell office:value-type="float" office:value="25968.78" table:style-name="ce10">
            <text:p>25.968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ABRIELA BRAGA NETTO COSTA LIBARD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0887.5" table:style-name="ce10">
            <text:p>10.887,5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4634.8999999999996" table:style-name="ce10">
            <text:p>4.634,9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07.45" table:style-name="ce10">
            <text:p>16.707,45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076.4499999999998" table:style-name="ce12">
            <text:p>-2.076,45</text:p>
          </table:table-cell>
          <table:table-cell office:value-type="float" office:value="-1950.88" table:style-name="ce12">
            <text:p>-1.950,88</text:p>
          </table:table-cell>
          <table:table-cell office:value-type="float" office:value="0" table:style-name="ce13">
            <text:p>0,00</text:p>
          </table:table-cell>
          <table:table-cell office:value-type="float" office:value="-5387.86" table:style-name="ce12">
            <text:p>-5.387,86</text:p>
          </table:table-cell>
          <table:table-cell office:value-type="float" office:value="11319.59" table:style-name="ce10">
            <text:p>11.319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ABRIELA CALHEIROS GOMES RIBEIRO</text:p>
          </table:table-cell>
          <table:table-cell office:value-type="string" table:style-name="ce8">
            <text:p>TÉCNICO JUDICIÁRIO - NÍVEL MÉDIO A5</text:p>
          </table:table-cell>
          <table:table-cell office:value-type="string" table:style-name="ce8">
            <text:p>SECRETARIA <text:s/>(SAN)</text:p>
          </table:table-cell>
          <table:table-cell office:value-type="float" office:value="9060.43" table:style-name="ce10">
            <text:p>9.060,43</text:p>
          </table:table-cell>
          <table:table-cell table:number-columns-repeated="2" table:style-name="ce9"/>
          <table:table-cell office:value-type="float" office:value="2026.88" table:style-name="ce10">
            <text:p>2.026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087.31" table:style-name="ce10">
            <text:p>11.087,31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50.89" table:style-name="ce12">
            <text:p>-1.350,89</text:p>
          </table:table-cell>
          <table:table-cell office:value-type="float" office:value="-877.46" table:style-name="ce11">
            <text:p>-877,46</text:p>
          </table:table-cell>
          <table:table-cell office:value-type="float" office:value="0" table:style-name="ce13">
            <text:p>0,00</text:p>
          </table:table-cell>
          <table:table-cell office:value-type="float" office:value="-3056.74" table:style-name="ce12">
            <text:p>-3.056,74</text:p>
          </table:table-cell>
          <table:table-cell office:value-type="float" office:value="8030.57" table:style-name="ce10">
            <text:p>8.030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ANE ALVES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3794.21" table:style-name="ce10">
            <text:p>3.794,2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161.01" table:style-name="ce10">
            <text:p>3.161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140.27" table:style-name="ce10">
            <text:p>8.140,27</text:p>
          </table:table-cell>
          <table:table-cell office:value-type="float" office:value="-417.36" table:style-name="ce11">
            <text:p>-417,36</text:p>
          </table:table-cell>
          <table:table-cell office:value-type="float" office:value="-262.33" table:style-name="ce11">
            <text:p>-262,33</text:p>
          </table:table-cell>
          <table:table-cell office:value-type="float" office:value="-1840.21" table:style-name="ce12">
            <text:p>-1.840,21</text:p>
          </table:table-cell>
          <table:table-cell office:value-type="float" office:value="0" table:style-name="ce13">
            <text:p>0,00</text:p>
          </table:table-cell>
          <table:table-cell office:value-type="float" office:value="-2519.9" table:style-name="ce12">
            <text:p>-2.519,90</text:p>
          </table:table-cell>
          <table:table-cell office:value-type="float" office:value="5620.37" table:style-name="ce10">
            <text:p>5.620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ANE FIRMO SOARES LISBO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185.05" table:style-name="ce10">
            <text:p>1.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NETE FRANCISCA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1398.39" table:style-name="ce10">
            <text:p>11.398,39</text:p>
          </table:table-cell>
          <table:table-cell office:value-type="float" office:value="1124.52" table:style-name="ce10">
            <text:p>1.124,52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522.91" table:style-name="ce10">
            <text:p>12.522,91</text:p>
          </table:table-cell>
          <table:table-cell office:value-type="float" office:value="-795.9" table:style-name="ce11">
            <text:p>-795,90</text:p>
          </table:table-cell>
          <table:table-cell office:value-type="float" office:value="-1831.97" table:style-name="ce12">
            <text:p>-1.831,97</text:p>
          </table:table-cell>
          <table:table-cell office:value-type="float" office:value="-113.98" table:style-name="ce11">
            <text:p>-113,98</text:p>
          </table:table-cell>
          <table:table-cell office:value-type="float" office:value="0" table:style-name="ce13">
            <text:p>0,00</text:p>
          </table:table-cell>
          <table:table-cell office:value-type="float" office:value="-2741.85" table:style-name="ce12">
            <text:p>-2.741,85</text:p>
          </table:table-cell>
          <table:table-cell office:value-type="float" office:value="9781.06" table:style-name="ce10">
            <text:p>9.781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NILTON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EN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755.25" table:style-name="ce10">
            <text:p>1.755,25</text:p>
          </table:table-cell>
          <table:table-cell table:style-name="ce9"/>
          <table:table-cell office:value-type="float" office:value="3212.26" table:style-name="ce10">
            <text:p>3.212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65.9" table:style-name="ce10">
            <text:p>16.365,90</text:p>
          </table:table-cell>
          <table:table-cell office:value-type="float" office:value="-1728.36" table:style-name="ce12">
            <text:p>-1.728,36</text:p>
          </table:table-cell>
          <table:table-cell office:value-type="float" office:value="-2220.4499999999998" table:style-name="ce12">
            <text:p>-2.220,45</text:p>
          </table:table-cell>
          <table:table-cell office:value-type="float" office:value="-1769.52" table:style-name="ce12">
            <text:p>-1.769,52</text:p>
          </table:table-cell>
          <table:table-cell office:value-type="float" office:value="0" table:style-name="ce13">
            <text:p>0,00</text:p>
          </table:table-cell>
          <table:table-cell office:value-type="float" office:value="-5718.33" table:style-name="ce12">
            <text:p>-5.718,33</text:p>
          </table:table-cell>
          <table:table-cell office:value-type="float" office:value="10647.57" table:style-name="ce10">
            <text:p>10.647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NISVAL SAMPAIO DA SILVA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PAL)</text:p>
          </table:table-cell>
          <table:table-cell office:value-type="float" office:value="4678.84" table:style-name="ce10">
            <text:p>4.678,8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781.25" table:style-name="ce10">
            <text:p>3.781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399.98" table:style-name="ce10">
            <text:p>10.399,98</text:p>
          </table:table-cell>
          <table:table-cell office:value-type="float" office:value="-514.66" table:style-name="ce11">
            <text:p>-514,66</text:p>
          </table:table-cell>
          <table:table-cell office:value-type="float" office:value="-600.71" table:style-name="ce11">
            <text:p>-600,71</text:p>
          </table:table-cell>
          <table:table-cell office:value-type="float" office:value="-2267.75" table:style-name="ce12">
            <text:p>-2.267,75</text:p>
          </table:table-cell>
          <table:table-cell office:value-type="float" office:value="0" table:style-name="ce13">
            <text:p>0,00</text:p>
          </table:table-cell>
          <table:table-cell office:value-type="float" office:value="-3383.12" table:style-name="ce12">
            <text:p>-3.383,12</text:p>
          </table:table-cell>
          <table:table-cell office:value-type="float" office:value="7016.86" table:style-name="ce10">
            <text:p>7.016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RCINO DE OLIVEIRA SILVA JÚNIOR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LQ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320.48" table:style-name="ce10">
            <text:p>1.320,48</text:p>
          </table:table-cell>
          <table:table-cell office:value-type="float" office:value="1379.07" table:style-name="ce10">
            <text:p>1.379,07</text:p>
          </table:table-cell>
          <table:table-cell office:value-type="float" office:value="6926.8" table:style-name="ce10">
            <text:p>6.926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380.94" table:style-name="ce10">
            <text:p>21.380,94</text:p>
          </table:table-cell>
          <table:table-cell office:value-type="float" office:value="-1715.4" table:style-name="ce12">
            <text:p>-1.715,40</text:p>
          </table:table-cell>
          <table:table-cell office:value-type="float" office:value="-2425.2399999999998" table:style-name="ce12">
            <text:p>-2.425,24</text:p>
          </table:table-cell>
          <table:table-cell office:value-type="float" office:value="-3853.54" table:style-name="ce12">
            <text:p>-3.853,54</text:p>
          </table:table-cell>
          <table:table-cell office:value-type="float" office:value="0" table:style-name="ce13">
            <text:p>0,00</text:p>
          </table:table-cell>
          <table:table-cell office:value-type="float" office:value="-7994.18" table:style-name="ce12">
            <text:p>-7.994,18</text:p>
          </table:table-cell>
          <table:table-cell office:value-type="float" office:value="13386.76" table:style-name="ce10">
            <text:p>13.386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BERTO COTRIM DE MACED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2ªVTSMC)</text:p>
          </table:table-cell>
          <table:table-cell office:value-type="float" office:value="8950.83" table:style-name="ce10">
            <text:p>8.950,8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13" table:style-name="ce10">
            <text:p>1.513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403.72" table:style-name="ce10">
            <text:p>12.403,72</text:p>
          </table:table-cell>
          <table:table-cell office:value-type="float" office:value="-828.39" table:style-name="ce11">
            <text:p>-828,39</text:p>
          </table:table-cell>
          <table:table-cell office:value-type="float" office:value="-1808.87" table:style-name="ce12">
            <text:p>-1.808,8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637.26" table:style-name="ce12">
            <text:p>-2.637,26</text:p>
          </table:table-cell>
          <table:table-cell office:value-type="float" office:value="9766.4599999999991" table:style-name="ce10">
            <text:p>9.766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DA GOES MARTINS MEND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2UNP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2049.0700000000002" table:style-name="ce10">
            <text:p>2.049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28.14" table:style-name="ce10">
            <text:p>3.428,14</text:p>
          </table:table-cell>
          <table:table-cell office:value-type="float" office:value="-105.94" table:style-name="ce11">
            <text:p>-105,94</text:p>
          </table:table-cell>
          <table:table-cell table:style-name="ce9"/>
          <table:table-cell office:value-type="float" office:value="-1111.8699999999999" table:style-name="ce12">
            <text:p>-1.111,87</text:p>
          </table:table-cell>
          <table:table-cell office:value-type="float" office:value="0" table:style-name="ce13">
            <text:p>0,00</text:p>
          </table:table-cell>
          <table:table-cell office:value-type="float" office:value="-1217.81" table:style-name="ce12">
            <text:p>-1.217,81</text:p>
          </table:table-cell>
          <table:table-cell office:value-type="float" office:value="2210.33" table:style-name="ce10">
            <text:p>2.210,33</text:p>
          </table:table-cell>
          <table:table-cell office:value-type="float" office:value="2424" table:style-name="ce10">
            <text:p>2.424,00</text:p>
          </table:table-cell>
          <table:table-cell table:style-name="ce9"/>
          <table:table-cell table:number-columns-repeated="16365"/>
        </table:table-row>
        <table:table-row table:style-name="ro4">
          <table:table-cell office:value-type="string" table:style-name="ce8">
            <text:p>GILDA RENATA ARAÚJO SOARES</text:p>
          </table:table-cell>
          <table:table-cell office:value-type="string" table:style-name="ce8">
            <text:p>TÉCNICO JUDICIÁRIO - NÍVEL MÉDIO B8</text:p>
          </table:table-cell>
          <table:table-cell office:value-type="string" table:style-name="ce8">
            <text:p>SECRETARIA DE EXECUÇÃO E DE PESQUISA PATRIMONIAL</text:p>
          </table:table-cell>
          <table:table-cell office:value-type="float" office:value="10044.129999999999" table:style-name="ce10">
            <text:p>10.044,13</text:p>
          </table:table-cell>
          <table:table-cell table:number-columns-repeated="2" table:style-name="ce9"/>
          <table:table-cell office:value-type="float" office:value="5607.4" table:style-name="ce10">
            <text:p>5.607,40</text:p>
          </table:table-cell>
          <table:table-cell office:value-type="float" office:value="14.19" table:number-columns-spanned="2" table:number-rows-spanned="1" table:style-name="ce26">
            <text:p>14,19</text:p>
          </table:table-cell>
          <table:covered-table-cell/>
          <table:table-cell table:style-name="ce9"/>
          <table:table-cell office:value-type="float" office:value="15665.72" table:style-name="ce10">
            <text:p>15.665,72</text:p>
          </table:table-cell>
          <table:table-cell office:value-type="float" office:value="-828.39" table:style-name="ce11">
            <text:p>-828,39</text:p>
          </table:table-cell>
          <table:table-cell office:value-type="float" office:value="-1411.86" table:style-name="ce12">
            <text:p>-1.411,86</text:p>
          </table:table-cell>
          <table:table-cell office:value-type="float" office:value="-840.94" table:style-name="ce11">
            <text:p>-840,94</text:p>
          </table:table-cell>
          <table:table-cell office:value-type="float" office:value="0" table:style-name="ce13">
            <text:p>0,00</text:p>
          </table:table-cell>
          <table:table-cell office:value-type="float" office:value="-3081.19" table:style-name="ce12">
            <text:p>-3.081,19</text:p>
          </table:table-cell>
          <table:table-cell office:value-type="float" office:value="12584.53" table:style-name="ce10">
            <text:p>12.584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SON TENÓRI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422.83" table:style-name="ce10">
            <text:p>2.422,83</text:p>
          </table:table-cell>
          <table:table-cell table:style-name="ce9"/>
          <table:table-cell office:value-type="float" office:value="2706.36" table:style-name="ce10">
            <text:p>2.706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527.580000000002" table:style-name="ce10">
            <text:p>16.527,58</text:p>
          </table:table-cell>
          <table:table-cell office:value-type="float" office:value="-1010.12" table:style-name="ce12">
            <text:p>-1.010,12</text:p>
          </table:table-cell>
          <table:table-cell table:style-name="ce9"/>
          <table:table-cell office:value-type="float" office:value="-2033.35" table:style-name="ce12">
            <text:p>-2.033,35</text:p>
          </table:table-cell>
          <table:table-cell office:value-type="float" office:value="0" table:style-name="ce13">
            <text:p>0,00</text:p>
          </table:table-cell>
          <table:table-cell office:value-type="float" office:value="-3043.47" table:style-name="ce12">
            <text:p>-3.043,47</text:p>
          </table:table-cell>
          <table:table-cell office:value-type="float" office:value="13484.11" table:style-name="ce10">
            <text:p>13.484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VAN MARTINS DE SOUZA FILHO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<text:s/>(1UNP)</text:p>
          </table:table-cell>
          <table:table-cell office:value-type="float" office:value="20969.95" table:style-name="ce10">
            <text:p>20.969,95</text:p>
          </table:table-cell>
          <table:table-cell table:number-columns-repeated="2" table:style-name="ce9"/>
          <table:table-cell office:value-type="float" office:value="3726.19" table:style-name="ce10">
            <text:p>3.726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696.14" table:style-name="ce10">
            <text:p>24.696,14</text:p>
          </table:table-cell>
          <table:table-cell office:value-type="float" office:value="-2981.69" table:style-name="ce12">
            <text:p>-2.981,69</text:p>
          </table:table-cell>
          <table:table-cell office:value-type="float" office:value="-4025.27" table:style-name="ce12">
            <text:p>-4.025,27</text:p>
          </table:table-cell>
          <table:table-cell office:value-type="float" office:value="-973.88" table:style-name="ce11">
            <text:p>-973,88</text:p>
          </table:table-cell>
          <table:table-cell office:value-type="float" office:value="0" table:style-name="ce13">
            <text:p>0,00</text:p>
          </table:table-cell>
          <table:table-cell office:value-type="float" office:value="-7980.84" table:style-name="ce12">
            <text:p>-7.980,84</text:p>
          </table:table-cell>
          <table:table-cell office:value-type="float" office:value="16715.3" table:style-name="ce10">
            <text:p>16.715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RLEIDE CARDOSO DE BARR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UNP)</text:p>
          </table:table-cell>
          <table:table-cell office:value-type="float" office:value="10000.35" table:style-name="ce10">
            <text:p>10.000,3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513" table:style-name="ce10">
            <text:p>1.513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698.4" table:style-name="ce10">
            <text:p>12.698,40</text:p>
          </table:table-cell>
          <table:table-cell office:value-type="float" office:value="-1233.44" table:style-name="ce12">
            <text:p>-1.233,44</text:p>
          </table:table-cell>
          <table:table-cell office:value-type="float" office:value="-1867.43" table:style-name="ce12">
            <text:p>-1.867,43</text:p>
          </table:table-cell>
          <table:table-cell office:value-type="float" office:value="-546.77" table:style-name="ce11">
            <text:p>-546,77</text:p>
          </table:table-cell>
          <table:table-cell office:value-type="float" office:value="0" table:style-name="ce13">
            <text:p>0,00</text:p>
          </table:table-cell>
          <table:table-cell office:value-type="float" office:value="-3647.64" table:style-name="ce12">
            <text:p>-3.647,64</text:p>
          </table:table-cell>
          <table:table-cell office:value-type="float" office:value="9050.76" table:style-name="ce10">
            <text:p>9.050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SELLE DE OLIVEIRA LIMA TRENNEPOHL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7ª VT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912.41" table:style-name="ce10">
            <text:p>2.91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508.65" table:style-name="ce10">
            <text:p>24.508,65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316.05" table:style-name="ce12">
            <text:p>-4.316,05</text:p>
          </table:table-cell>
          <table:table-cell office:value-type="float" office:value="-1659.55" table:style-name="ce12">
            <text:p>-1.659,55</text:p>
          </table:table-cell>
          <table:table-cell office:value-type="float" office:value="0" table:style-name="ce13">
            <text:p>0,00</text:p>
          </table:table-cell>
          <table:table-cell office:value-type="float" office:value="-8715.7900000000009" table:style-name="ce12">
            <text:p>-8.715,79</text:p>
          </table:table-cell>
          <table:table-cell office:value-type="float" office:value="15792.86" table:style-name="ce10">
            <text:p>15.792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SELMA BATISTA DE LIMA RIBEI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634.51" table:style-name="ce10">
            <text:p>4.634,51</text:p>
          </table:table-cell>
          <table:table-cell table:number-columns-repeated="2" table:style-name="ce9"/>
          <table:table-cell office:value-type="float" office:value="569.70000000000005" table:style-name="ce14">
            <text:p>569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204.21" table:style-name="ce10">
            <text:p>5.204,21</text:p>
          </table:table-cell>
          <table:table-cell office:value-type="float" office:value="-341.23" table:style-name="ce11">
            <text:p>-341,23</text:p>
          </table:table-cell>
          <table:table-cell office:value-type="float" office:value="-329.86" table:style-name="ce11">
            <text:p>-329,86</text:p>
          </table:table-cell>
          <table:table-cell office:value-type="float" office:value="-2449" table:style-name="ce12">
            <text:p>-2.449,00</text:p>
          </table:table-cell>
          <table:table-cell office:value-type="float" office:value="0" table:style-name="ce13">
            <text:p>0,00</text:p>
          </table:table-cell>
          <table:table-cell office:value-type="float" office:value="-3120.09" table:style-name="ce12">
            <text:p>-3.120,09</text:p>
          </table:table-cell>
          <table:table-cell office:value-type="float" office:value="2084.12" table:style-name="ce10">
            <text:p>2.084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LÁUCIO GIL DE ANDRADE BARREIR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0443.780000000001" table:style-name="ce10">
            <text:p>10.443,7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227.52" table:style-name="ce10">
            <text:p>3.227,5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03.68" table:style-name="ce10">
            <text:p>15.903,68</text:p>
          </table:table-cell>
          <table:table-cell office:value-type="float" office:value="-1315.1" table:style-name="ce12">
            <text:p>-1.315,10</text:p>
          </table:table-cell>
          <table:table-cell office:value-type="float" office:value="-2202.79" table:style-name="ce12">
            <text:p>-2.202,79</text:p>
          </table:table-cell>
          <table:table-cell office:value-type="float" office:value="-1265.21" table:style-name="ce12">
            <text:p>-1.265,21</text:p>
          </table:table-cell>
          <table:table-cell office:value-type="float" office:value="0" table:style-name="ce13">
            <text:p>0,00</text:p>
          </table:table-cell>
          <table:table-cell office:value-type="float" office:value="-4783.1000000000004" table:style-name="ce12">
            <text:p>-4.783,10</text:p>
          </table:table-cell>
          <table:table-cell office:value-type="float" office:value="11120.58" table:style-name="ce10">
            <text:p>11.120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LAUDISTONES ESTEVES DO REG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4ª VT)</text:p>
          </table:table-cell>
          <table:table-cell table:number-columns-repeated="3" table:style-name="ce9"/>
          <table:table-cell office:value-type="float" office:value="2142.79" table:style-name="ce10">
            <text:p>2.142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42.79" table:style-name="ce10">
            <text:p>2.142,79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142.79" table:style-name="ce10">
            <text:p>2.142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LEIDE CAVALCANTE DE MEDEIR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office:value-type="float" office:value="6998.07" table:style-name="ce10">
            <text:p>6.998,0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401.36" table:style-name="ce10">
            <text:p>2.401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584.48" table:style-name="ce10">
            <text:p>10.584,48</text:p>
          </table:table-cell>
          <table:table-cell office:value-type="float" office:value="-810.79" table:style-name="ce11">
            <text:p>-810,79</text:p>
          </table:table-cell>
          <table:table-cell office:value-type="float" office:value="-1158.03" table:style-name="ce12">
            <text:p>-1.158,03</text:p>
          </table:table-cell>
          <table:table-cell office:value-type="float" office:value="-3408.45" table:style-name="ce12">
            <text:p>-3.408,45</text:p>
          </table:table-cell>
          <table:table-cell office:value-type="float" office:value="0" table:style-name="ce13">
            <text:p>0,00</text:p>
          </table:table-cell>
          <table:table-cell office:value-type="float" office:value="-5377.27" table:style-name="ce12">
            <text:p>-5.377,27</text:p>
          </table:table-cell>
          <table:table-cell office:value-type="float" office:value="5207.21" table:style-name="ce10">
            <text:p>5.207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RAÇA KARINE MELO BAR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CV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3247.2" table:style-name="ce10">
            <text:p>3.247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60.29" table:style-name="ce10">
            <text:p>23.460,29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09.3" table:style-name="ce12">
            <text:p>-4.409,30</text:p>
          </table:table-cell>
          <table:table-cell office:value-type="float" office:value="-796.38" table:style-name="ce11">
            <text:p>-796,38</text:p>
          </table:table-cell>
          <table:table-cell office:value-type="float" office:value="0" table:style-name="ce13">
            <text:p>0,00</text:p>
          </table:table-cell>
          <table:table-cell office:value-type="float" office:value="-6034.07" table:style-name="ce12">
            <text:p>-6.034,07</text:p>
          </table:table-cell>
          <table:table-cell office:value-type="float" office:value="17426.22" table:style-name="ce10">
            <text:p>17.426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RACIONETO GAMA DE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1885.96" table:style-name="ce10">
            <text:p>1.885,96</text:p>
          </table:table-cell>
          <table:table-cell table:style-name="ce9"/>
          <table:table-cell office:value-type="float" office:value="4762.1099999999997" table:style-name="ce10">
            <text:p>4.762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08.73" table:style-name="ce10">
            <text:p>19.708,73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66.86" table:style-name="ce12">
            <text:p>-2.566,86</text:p>
          </table:table-cell>
          <table:table-cell office:value-type="float" office:value="-2797.34" table:style-name="ce12">
            <text:p>-2.797,34</text:p>
          </table:table-cell>
          <table:table-cell office:value-type="float" office:value="0" table:style-name="ce13">
            <text:p>0,00</text:p>
          </table:table-cell>
          <table:table-cell office:value-type="float" office:value="-6192.59" table:style-name="ce12">
            <text:p>-6.192,59</text:p>
          </table:table-cell>
          <table:table-cell office:value-type="float" office:value="13516.14" table:style-name="ce10">
            <text:p>13.516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ILHERME ANTÔNIO FEITOSA FALCÃ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SAÚDE (SEGESP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5802.33" table:style-name="ce10">
            <text:p>5.802,33</text:p>
          </table:table-cell>
          <table:table-cell table:style-name="ce9"/>
          <table:table-cell office:value-type="float" office:value="1906.87" table:style-name="ce10">
            <text:p>1.906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228.91" table:style-name="ce10">
            <text:p>27.228,91</text:p>
          </table:table-cell>
          <table:table-cell office:value-type="float" office:value="-3717.94" table:style-name="ce12">
            <text:p>-3.717,94</text:p>
          </table:table-cell>
          <table:table-cell office:value-type="float" office:value="-3528.89" table:style-name="ce12">
            <text:p>-3.528,89</text:p>
          </table:table-cell>
          <table:table-cell office:value-type="float" office:value="-2872.54" table:style-name="ce12">
            <text:p>-2.872,54</text:p>
          </table:table-cell>
          <table:table-cell office:value-type="float" office:value="0" table:style-name="ce13">
            <text:p>0,00</text:p>
          </table:table-cell>
          <table:table-cell office:value-type="float" office:value="-10119.370000000001" table:style-name="ce12">
            <text:p>-10.119,37</text:p>
          </table:table-cell>
          <table:table-cell office:value-type="float" office:value="17109.54" table:style-name="ce10">
            <text:p>17.109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ILHERME GABRIEL ALMEIDA ALVE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983.92" table:style-name="ce10">
            <text:p>3.983,92</text:p>
          </table:table-cell>
          <table:table-cell table:number-columns-repeated="2" table:style-name="ce9"/>
          <table:table-cell office:value-type="float" office:value="319.60000000000002" table:style-name="ce14">
            <text:p>319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03.5200000000004" table:style-name="ce10">
            <text:p>4.303,52</text:p>
          </table:table-cell>
          <table:table-cell office:value-type="float" office:value="-63.85" table:style-name="ce11">
            <text:p>-63,85</text:p>
          </table:table-cell>
          <table:table-cell office:value-type="float" office:value="-245.89" table:style-name="ce11">
            <text:p>-245,89</text:p>
          </table:table-cell>
          <table:table-cell office:value-type="float" office:value="-291.33" table:style-name="ce11">
            <text:p>-291,33</text:p>
          </table:table-cell>
          <table:table-cell office:value-type="float" office:value="0" table:style-name="ce13">
            <text:p>0,00</text:p>
          </table:table-cell>
          <table:table-cell office:value-type="float" office:value="-601.07000000000005" table:style-name="ce11">
            <text:p>-601,07</text:p>
          </table:table-cell>
          <table:table-cell office:value-type="float" office:value="3702.45" table:style-name="ce10">
            <text:p>3.702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STAVO HENRIQUE CAITANO LOPES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CRETARIA DE ORÇAMENTO E FINANÇAS (D.G.)</text:p>
          </table:table-cell>
          <table:table-cell office:value-type="float" office:value="10778.85" table:style-name="ce10">
            <text:p>10.778,8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076.8399999999999" table:style-name="ce10">
            <text:p>1.076,8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795.58" table:style-name="ce10">
            <text:p>13.795,58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2154.1999999999998" table:style-name="ce12">
            <text:p>-2.154,20</text:p>
          </table:table-cell>
          <table:table-cell office:value-type="float" office:value="-927.73" table:style-name="ce11">
            <text:p>-927,73</text:p>
          </table:table-cell>
          <table:table-cell office:value-type="float" office:value="0" table:style-name="ce13">
            <text:p>0,00</text:p>
          </table:table-cell>
          <table:table-cell office:value-type="float" office:value="-4426.71" table:style-name="ce12">
            <text:p>-4.426,71</text:p>
          </table:table-cell>
          <table:table-cell office:value-type="float" office:value="9368.8700000000008" table:style-name="ce10">
            <text:p>9.368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STAVO NUNES DE MAGALHÃE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0778.85" table:style-name="ce10">
            <text:p>10.778,8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632.03" table:style-name="ce10">
            <text:p>3.63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50.77" table:style-name="ce10">
            <text:p>16.350,77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2102.0700000000002" table:style-name="ce12">
            <text:p>-2.102,07</text:p>
          </table:table-cell>
          <table:table-cell office:value-type="float" office:value="-96.79" table:style-name="ce11">
            <text:p>-96,79</text:p>
          </table:table-cell>
          <table:table-cell office:value-type="float" office:value="0" table:style-name="ce13">
            <text:p>0,00</text:p>
          </table:table-cell>
          <table:table-cell office:value-type="float" office:value="-3543.64" table:style-name="ce12">
            <text:p>-3.543,64</text:p>
          </table:table-cell>
          <table:table-cell office:value-type="float" office:value="12807.13" table:style-name="ce10">
            <text:p>12.807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AMILTON CARLOS SILVA ME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GESTÃO DOCUMENTAL E MEMÓRIA (S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917.62" table:style-name="ce14">
            <text:p>917,62</text:p>
          </table:table-cell>
          <table:table-cell office:value-type="float" office:value="486.99" table:number-columns-spanned="2" table:number-rows-spanned="1" table:style-name="ce26">
            <text:p>486,99</text:p>
          </table:table-cell>
          <table:covered-table-cell/>
          <table:table-cell table:style-name="ce9"/>
          <table:table-cell office:value-type="float" office:value="2589.66" table:style-name="ce10">
            <text:p>2.589,66</text:p>
          </table:table-cell>
          <table:table-cell table:number-columns-repeated="2" table:style-name="ce9"/>
          <table:table-cell office:value-type="float" office:value="-723.48" table:style-name="ce11">
            <text:p>-723,48</text:p>
          </table:table-cell>
          <table:table-cell office:value-type="float" office:value="0" table:style-name="ce13">
            <text:p>0,00</text:p>
          </table:table-cell>
          <table:table-cell office:value-type="float" office:value="-723.48" table:style-name="ce11">
            <text:p>-723,48</text:p>
          </table:table-cell>
          <table:table-cell office:value-type="float" office:value="1866.18" table:style-name="ce10">
            <text:p>1.866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DER MONTEIRO BI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3ª VT)</text:p>
          </table:table-cell>
          <table:table-cell office:value-type="float" office:value="11635.86" table:style-name="ce10">
            <text:p>11.635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834.17" table:style-name="ce10">
            <text:p>1.834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02.41" table:style-name="ce10">
            <text:p>15.702,41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535.2199999999998" table:style-name="ce12">
            <text:p>-2.535,22</text:p>
          </table:table-cell>
          <table:table-cell office:value-type="float" office:value="-2962.89" table:style-name="ce12">
            <text:p>-2.962,89</text:p>
          </table:table-cell>
          <table:table-cell office:value-type="float" office:value="0" table:style-name="ce13">
            <text:p>0,00</text:p>
          </table:table-cell>
          <table:table-cell office:value-type="float" office:value="-6986.06" table:style-name="ce12">
            <text:p>-6.986,06</text:p>
          </table:table-cell>
          <table:table-cell office:value-type="float" office:value="8716.35" table:style-name="ce10">
            <text:p>8.716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ENA BEATRIZ OSÓRIO WESTPHALEN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992.6" table:style-name="ce10">
            <text:p>7.992,60</text:p>
          </table:table-cell>
          <table:table-cell table:style-name="ce9"/>
          <table:table-cell office:value-type="float" office:value="2302.1799999999998" table:style-name="ce10">
            <text:p>2.302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580.720000000001" table:style-name="ce10">
            <text:p>29.580,72</text:p>
          </table:table-cell>
          <table:table-cell office:value-type="float" office:value="-3305.7" table:style-name="ce12">
            <text:p>-3.305,70</text:p>
          </table:table-cell>
          <table:table-cell office:value-type="float" office:value="-5723.17" table:style-name="ce12">
            <text:p>-5.723,17</text:p>
          </table:table-cell>
          <table:table-cell office:value-type="float" office:value="-2665.34" table:style-name="ce12">
            <text:p>-2.665,34</text:p>
          </table:table-cell>
          <table:table-cell office:value-type="float" office:value="0" table:style-name="ce13">
            <text:p>0,00</text:p>
          </table:table-cell>
          <table:table-cell office:value-type="float" office:value="-11694.21" table:style-name="ce12">
            <text:p>-11.694,21</text:p>
          </table:table-cell>
          <table:table-cell office:value-type="float" office:value="17886.509999999998" table:style-name="ce10">
            <text:p>17.886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ENCIEGLES FONSECA PER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7230.72" table:style-name="ce10">
            <text:p>7.230,72</text:p>
          </table:table-cell>
          <table:table-cell table:number-columns-repeated="2" table:style-name="ce9"/>
          <table:table-cell office:value-type="float" office:value="1138.99" table:style-name="ce10">
            <text:p>1.138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369.7099999999991" table:style-name="ce10">
            <text:p>8.369,71</text:p>
          </table:table-cell>
          <table:table-cell office:value-type="float" office:value="-557.88" table:style-name="ce11">
            <text:p>-557,88</text:p>
          </table:table-cell>
          <table:table-cell office:value-type="float" office:value="-965.67" table:style-name="ce11">
            <text:p>-965,67</text:p>
          </table:table-cell>
          <table:table-cell office:value-type="float" office:value="-2864.11" table:style-name="ce12">
            <text:p>-2.864,11</text:p>
          </table:table-cell>
          <table:table-cell office:value-type="float" office:value="0" table:style-name="ce13">
            <text:p>0,00</text:p>
          </table:table-cell>
          <table:table-cell office:value-type="float" office:value="-4387.66" table:style-name="ce12">
            <text:p>-4.387,66</text:p>
          </table:table-cell>
          <table:table-cell office:value-type="float" office:value="3982.05" table:style-name="ce10">
            <text:p>3.982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VIO DE CASTRO BARBOS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0ª VT)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665.18" table:style-name="ce10">
            <text:p>2.665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75.900000000001" table:style-name="ce10">
            <text:p>16.675,9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45.1799999999998" table:style-name="ce12">
            <text:p>-2.545,18</text:p>
          </table:table-cell>
          <table:table-cell office:value-type="float" office:value="-3319.9" table:style-name="ce12">
            <text:p>-3.319,90</text:p>
          </table:table-cell>
          <table:table-cell office:value-type="float" office:value="0" table:style-name="ce13">
            <text:p>0,00</text:p>
          </table:table-cell>
          <table:table-cell office:value-type="float" office:value="-6693.47" table:style-name="ce12">
            <text:p>-6.693,47</text:p>
          </table:table-cell>
          <table:table-cell office:value-type="float" office:value="9982.43" table:style-name="ce10">
            <text:p>9.982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NRIQUE CARDOSO MESQUITA MELLO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ORÇAMENTO E FINANÇAS (D.G.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3161.01" table:style-name="ce10">
            <text:p>3.161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013.81" table:style-name="ce10">
            <text:p>31.013,81</text:p>
          </table:table-cell>
          <table:table-cell office:value-type="float" office:value="-828.39" table:style-name="ce11">
            <text:p>-828,39</text:p>
          </table:table-cell>
          <table:table-cell office:value-type="float" office:value="-5898.57" table:style-name="ce12">
            <text:p>-5.898,57</text:p>
          </table:table-cell>
          <table:table-cell office:value-type="float" office:value="-6605.62" table:style-name="ce12">
            <text:p>-6.605,62</text:p>
          </table:table-cell>
          <table:table-cell office:value-type="float" office:value="0" table:style-name="ce13">
            <text:p>0,00</text:p>
          </table:table-cell>
          <table:table-cell office:value-type="float" office:value="-13332.58" table:style-name="ce12">
            <text:p>-13.332,58</text:p>
          </table:table-cell>
          <table:table-cell office:value-type="float" office:value="17681.23" table:style-name="ce10">
            <text:p>17.681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NRIQUE TADEU DA COSTA BARR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269.41" table:style-name="ce10">
            <text:p>3.269,41</text:p>
          </table:table-cell>
          <table:table-cell table:style-name="ce9"/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77.88" table:style-name="ce10">
            <text:p>15.577,88</text:p>
          </table:table-cell>
          <table:table-cell office:value-type="float" office:value="-1978.2" table:style-name="ce12">
            <text:p>-1.978,20</text:p>
          </table:table-cell>
          <table:table-cell office:value-type="float" office:value="-2343.37" table:style-name="ce12">
            <text:p>-2.343,37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4369.0600000000004" table:style-name="ce12">
            <text:p>-4.369,06</text:p>
          </table:table-cell>
          <table:table-cell office:value-type="float" office:value="11208.82" table:style-name="ce10">
            <text:p>11.208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RMES GUSTAVO DE AQUINO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1730.85" table:style-name="ce10">
            <text:p>11.730,85</text:p>
          </table:table-cell>
          <table:table-cell table:style-name="ce9"/>
          <table:table-cell office:value-type="float" office:value="8415.7099999999991" table:style-name="ce10">
            <text:p>8.415,71</text:p>
          </table:table-cell>
          <table:table-cell office:value-type="float" office:value="3607.75" table:style-name="ce10">
            <text:p>3.60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754.31" table:style-name="ce10">
            <text:p>23.754,31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4157.4799999999996" table:style-name="ce12">
            <text:p>-4.157,48</text:p>
          </table:table-cell>
          <table:table-cell office:value-type="float" office:value="-2777.59" table:style-name="ce12">
            <text:p>-2.777,59</text:p>
          </table:table-cell>
          <table:table-cell office:value-type="float" office:value="0" table:style-name="ce13">
            <text:p>0,00</text:p>
          </table:table-cell>
          <table:table-cell office:value-type="float" office:value="-8423.02" table:style-name="ce12">
            <text:p>-8.423,02</text:p>
          </table:table-cell>
          <table:table-cell office:value-type="float" office:value="15331.29" table:style-name="ce10">
            <text:p>15.331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ILDA CLÉA REBELO ROCH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13.58999999999997" table:style-name="ce14">
            <text:p>313,59</text:p>
          </table:table-cell>
          <table:table-cell table:style-name="ce9"/>
          <table:table-cell office:value-type="float" office:value="1906.87" table:style-name="ce10">
            <text:p>1.906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618.85" table:style-name="ce10">
            <text:p>13.618,85</text:p>
          </table:table-cell>
          <table:table-cell office:value-type="float" office:value="-1498.99" table:style-name="ce12">
            <text:p>-1.498,99</text:p>
          </table:table-cell>
          <table:table-cell office:value-type="float" office:value="-1939.21" table:style-name="ce12">
            <text:p>-1.939,21</text:p>
          </table:table-cell>
          <table:table-cell office:value-type="float" office:value="-1276.33" table:style-name="ce12">
            <text:p>-1.276,33</text:p>
          </table:table-cell>
          <table:table-cell office:value-type="float" office:value="0" table:style-name="ce13">
            <text:p>0,00</text:p>
          </table:table-cell>
          <table:table-cell office:value-type="float" office:value="-4714.53" table:style-name="ce12">
            <text:p>-4.714,53</text:p>
          </table:table-cell>
          <table:table-cell office:value-type="float" office:value="8904.32" table:style-name="ce10">
            <text:p>8.904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ORTÊNCIO COSTA NET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3824.05" table:style-name="ce10">
            <text:p>3.824,05</text:p>
          </table:table-cell>
          <table:table-cell table:style-name="ce9"/>
          <table:table-cell office:value-type="float" office:value="2144.8000000000002" table:style-name="ce10">
            <text:p>2.144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982.1" table:style-name="ce10">
            <text:p>27.982,10</text:p>
          </table:table-cell>
          <table:table-cell office:value-type="float" office:value="-3031.87" table:style-name="ce12">
            <text:p>-3.031,87</text:p>
          </table:table-cell>
          <table:table-cell table:style-name="ce9"/>
          <table:table-cell office:value-type="float" office:value="-10399.200000000001" table:style-name="ce12">
            <text:p>-10.399,20</text:p>
          </table:table-cell>
          <table:table-cell office:value-type="float" office:value="0" table:style-name="ce13">
            <text:p>0,00</text:p>
          </table:table-cell>
          <table:table-cell office:value-type="float" office:value="-13431.07" table:style-name="ce12">
            <text:p>-13.431,07</text:p>
          </table:table-cell>
          <table:table-cell office:value-type="float" office:value="14551.03" table:style-name="ce10">
            <text:p>14.551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UGO RODRIGUES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ROJETOS, ORÇAMENTO, PLANEJAMENTO E MA</text:p>
          </table:table-cell>
          <table:table-cell office:value-type="float" office:value="17273.78" table:style-name="ce10">
            <text:p>17.273,7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179.34" table:style-name="ce10">
            <text:p>3.179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93.01" table:style-name="ce10">
            <text:p>22.393,01</text:p>
          </table:table-cell>
          <table:table-cell office:value-type="float" office:value="-828.39" table:style-name="ce11">
            <text:p>-828,39</text:p>
          </table:table-cell>
          <table:table-cell office:value-type="float" office:value="-3802.1" table:style-name="ce12">
            <text:p>-3.802,10</text:p>
          </table:table-cell>
          <table:table-cell office:value-type="float" office:value="-1255.75" table:style-name="ce12">
            <text:p>-1.255,75</text:p>
          </table:table-cell>
          <table:table-cell office:value-type="float" office:value="0" table:style-name="ce13">
            <text:p>0,00</text:p>
          </table:table-cell>
          <table:table-cell office:value-type="float" office:value="-5886.24" table:style-name="ce12">
            <text:p>-5.886,24</text:p>
          </table:table-cell>
          <table:table-cell office:value-type="float" office:value="16506.77" table:style-name="ce10">
            <text:p>16.506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ÊDO DE FRANÇA VILEL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95.13" table:style-name="ce10">
            <text:p>2.095,13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095.13" table:style-name="ce10">
            <text:p>2.095,13</text:p>
          </table:table-cell>
          <table:table-cell office:value-type="float" office:value="25151.34" table:style-name="ce10">
            <text:p>25.151,34</text:p>
          </table:table-cell>
          <table:table-cell table:style-name="ce9"/>
          <table:table-cell table:number-columns-repeated="16365"/>
        </table:table-row>
        <table:table-row table:style-name="ro4">
          <table:table-cell office:value-type="string" table:style-name="ce8">
            <text:p>IGOR FONSECA VENTU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7230.72" table:style-name="ce10">
            <text:p>7.230,72</text:p>
          </table:table-cell>
          <table:table-cell table:number-columns-repeated="2" table:style-name="ce9"/>
          <table:table-cell office:value-type="float" office:value="419.81" table:style-name="ce14">
            <text:p>419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650.53" table:style-name="ce10">
            <text:p>7.650,53</text:p>
          </table:table-cell>
          <table:table-cell office:value-type="float" office:value="-557.88" table:style-name="ce11">
            <text:p>-557,88</text:p>
          </table:table-cell>
          <table:table-cell office:value-type="float" office:value="-965.67" table:style-name="ce11">
            <text:p>-965,67</text:p>
          </table:table-cell>
          <table:table-cell office:value-type="float" office:value="-335.85" table:style-name="ce11">
            <text:p>-335,85</text:p>
          </table:table-cell>
          <table:table-cell office:value-type="float" office:value="0" table:style-name="ce13">
            <text:p>0,00</text:p>
          </table:table-cell>
          <table:table-cell office:value-type="float" office:value="-1859.4" table:style-name="ce12">
            <text:p>-1.859,40</text:p>
          </table:table-cell>
          <table:table-cell office:value-type="float" office:value="5791.13" table:style-name="ce10">
            <text:p>5.791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ONEIDE RODRIGUES ALMEID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SECRETARIA (1ª VT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692.29" table:style-name="ce10">
            <text:p>1.692,29</text:p>
          </table:table-cell>
          <table:table-cell table:style-name="ce9"/>
          <table:table-cell office:value-type="float" office:value="3540.35" table:style-name="ce10">
            <text:p>3.540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674.43" table:style-name="ce10">
            <text:p>24.674,43</text:p>
          </table:table-cell>
          <table:table-cell office:value-type="float" office:value="-3019.42" table:style-name="ce12">
            <text:p>-3.019,42</text:p>
          </table:table-cell>
          <table:table-cell office:value-type="float" office:value="-4060.03" table:style-name="ce12">
            <text:p>-4.060,03</text:p>
          </table:table-cell>
          <table:table-cell office:value-type="float" office:value="-7597.8" table:style-name="ce12">
            <text:p>-7.597,80</text:p>
          </table:table-cell>
          <table:table-cell office:value-type="float" office:value="0" table:style-name="ce13">
            <text:p>0,00</text:p>
          </table:table-cell>
          <table:table-cell office:value-type="float" office:value="-14677.25" table:style-name="ce12">
            <text:p>-14.677,25</text:p>
          </table:table-cell>
          <table:table-cell office:value-type="float" office:value="9997.18" table:style-name="ce10">
            <text:p>9.997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RANI MELO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556.3" table:style-name="ce10">
            <text:p>6.556,30</text:p>
          </table:table-cell>
          <table:table-cell table:number-columns-repeated="2" table:style-name="ce9"/>
          <table:table-cell office:value-type="float" office:value="761.67" table:style-name="ce14">
            <text:p>761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317.97" table:style-name="ce10">
            <text:p>7.317,97</text:p>
          </table:table-cell>
          <table:table-cell table:style-name="ce9"/>
          <table:table-cell office:value-type="float" office:value="-410.65" table:style-name="ce11">
            <text:p>-410,65</text:p>
          </table:table-cell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1524.52" table:style-name="ce12">
            <text:p>-1.524,52</text:p>
          </table:table-cell>
          <table:table-cell office:value-type="float" office:value="5793.45" table:style-name="ce10">
            <text:p>5.793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 CARVALHO LIMA PIRES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GESTÃO DO QUADRO DE MAGISTRAD</text:p>
          </table:table-cell>
          <table:table-cell office:value-type="float" office:value="16407.77" table:style-name="ce10">
            <text:p>16.407,77</text:p>
          </table:table-cell>
          <table:table-cell table:style-name="ce9"/>
          <table:table-cell office:value-type="float" office:value="10732.08" table:style-name="ce10">
            <text:p>10.732,08</text:p>
          </table:table-cell>
          <table:table-cell office:value-type="float" office:value="2224.4499999999998" table:style-name="ce10">
            <text:p>2.224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364.3" table:style-name="ce10">
            <text:p>29.364,30</text:p>
          </table:table-cell>
          <table:table-cell office:value-type="float" office:value="-828.39" table:style-name="ce11">
            <text:p>-828,39</text:p>
          </table:table-cell>
          <table:table-cell office:value-type="float" office:value="-5850.02" table:style-name="ce12">
            <text:p>-5.850,02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678.41" table:style-name="ce12">
            <text:p>-6.678,41</text:p>
          </table:table-cell>
          <table:table-cell office:value-type="float" office:value="22685.89" table:style-name="ce10">
            <text:p>22.685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A FRANCO LIMA SANTA RITT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209.83" table:style-name="ce10">
            <text:p>3.209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91.79" table:style-name="ce10">
            <text:p>17.291,79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84.98" table:style-name="ce12">
            <text:p>-2.484,98</text:p>
          </table:table-cell>
          <table:table-cell office:value-type="float" office:value="-2661.62" table:style-name="ce12">
            <text:p>-2.661,62</text:p>
          </table:table-cell>
          <table:table-cell office:value-type="float" office:value="0" table:style-name="ce13">
            <text:p>0,00</text:p>
          </table:table-cell>
          <table:table-cell office:value-type="float" office:value="-6651.77" table:style-name="ce12">
            <text:p>-6.651,77</text:p>
          </table:table-cell>
          <table:table-cell office:value-type="float" office:value="10640.02" table:style-name="ce10">
            <text:p>10.640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A PATRÍCIA PAES DOS SANTO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2ª VT-ARA)</text:p>
          </table:table-cell>
          <table:table-cell office:value-type="float" office:value="11504.45" table:style-name="ce10">
            <text:p>11.504,4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85.57" table:style-name="ce10">
            <text:p>1.585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29.91" table:style-name="ce10">
            <text:p>15.029,91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2427.5700000000002" table:style-name="ce12">
            <text:p>-2.427,57</text:p>
          </table:table-cell>
          <table:table-cell office:value-type="float" office:value="-527.33000000000004" table:style-name="ce11">
            <text:p>-527,33</text:p>
          </table:table-cell>
          <table:table-cell office:value-type="float" office:value="0" table:style-name="ce13">
            <text:p>0,00</text:p>
          </table:table-cell>
          <table:table-cell office:value-type="float" office:value="-4410.42" table:style-name="ce12">
            <text:p>-4.410,42</text:p>
          </table:table-cell>
          <table:table-cell office:value-type="float" office:value="10619.49" table:style-name="ce10">
            <text:p>10.619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LE DOS PASSOS OMEN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APOIO À GOVERNANÇA E GESTÃO DE TECNOLO</text:p>
          </table:table-cell>
          <table:table-cell office:value-type="float" office:value="10582.63" table:style-name="ce10">
            <text:p>10.582,63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585.57" table:style-name="ce10">
            <text:p>1.585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353.25" table:style-name="ce10">
            <text:p>13.353,2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38.94" table:style-name="ce12">
            <text:p>-2.138,94</text:p>
          </table:table-cell>
          <table:table-cell office:value-type="float" office:value="-527.33000000000004" table:style-name="ce11">
            <text:p>-527,33</text:p>
          </table:table-cell>
          <table:table-cell office:value-type="float" office:value="0" table:style-name="ce13">
            <text:p>0,00</text:p>
          </table:table-cell>
          <table:table-cell office:value-type="float" office:value="-3494.66" table:style-name="ce12">
            <text:p>-3.494,66</text:p>
          </table:table-cell>
          <table:table-cell office:value-type="float" office:value="9858.59" table:style-name="ce10">
            <text:p>9.858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LE MARIE REGIS FERREIR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5ª VT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072.15" table:style-name="ce10">
            <text:p>2.072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824.240000000002" table:style-name="ce10">
            <text:p>23.824,24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358.91" table:style-name="ce12">
            <text:p>-4.358,91</text:p>
          </table:table-cell>
          <table:table-cell office:value-type="float" office:value="-1004.2" table:style-name="ce12">
            <text:p>-1.004,20</text:p>
          </table:table-cell>
          <table:table-cell office:value-type="float" office:value="0" table:style-name="ce13">
            <text:p>0,00</text:p>
          </table:table-cell>
          <table:table-cell office:value-type="float" office:value="-8103.3" table:style-name="ce12">
            <text:p>-8.103,30</text:p>
          </table:table-cell>
          <table:table-cell office:value-type="float" office:value="15720.94" table:style-name="ce10">
            <text:p>15.720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ÍTALA CERYNO GAMEL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3ª VT)</text:p>
          </table:table-cell>
          <table:table-cell office:value-type="float" office:value="11778.34" table:style-name="ce10">
            <text:p>11.778,34</text:p>
          </table:table-cell>
          <table:table-cell table:number-columns-repeated="2" table:style-name="ce9"/>
          <table:table-cell office:value-type="float" office:value="3482.31" table:style-name="ce10">
            <text:p>3.482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60.65" table:style-name="ce10">
            <text:p>15.260,65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1856.22" table:style-name="ce12">
            <text:p>-1.856,22</text:p>
          </table:table-cell>
          <table:table-cell office:value-type="float" office:value="-4726.2299999999996" table:style-name="ce12">
            <text:p>-4.726,23</text:p>
          </table:table-cell>
          <table:table-cell office:value-type="float" office:value="0" table:style-name="ce13">
            <text:p>0,00</text:p>
          </table:table-cell>
          <table:table-cell office:value-type="float" office:value="-8070.4" table:style-name="ce12">
            <text:p>-8.070,40</text:p>
          </table:table-cell>
          <table:table-cell office:value-type="float" office:value="7190.25" table:style-name="ce10">
            <text:p>7.190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ANILDA MENEZES VASCONCELOS VIEIRA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CAPACITAÇÃO DE SERVIDORES (EJ)</text:p>
          </table:table-cell>
          <table:table-cell office:value-type="float" office:value="5717.45" table:style-name="ce10">
            <text:p>5.717,45</text:p>
          </table:table-cell>
          <table:table-cell table:style-name="ce9"/>
          <table:table-cell office:value-type="float" office:value="8081.72" table:style-name="ce10">
            <text:p>8.081,72</text:p>
          </table:table-cell>
          <table:table-cell office:value-type="float" office:value="3507.66" table:style-name="ce10">
            <text:p>3.507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306.830000000002" table:style-name="ce10">
            <text:p>17.306,83</text:p>
          </table:table-cell>
          <table:table-cell office:value-type="float" office:value="-800.44" table:style-name="ce11">
            <text:p>-800,44</text:p>
          </table:table-cell>
          <table:table-cell office:value-type="float" office:value="-2705.29" table:style-name="ce12">
            <text:p>-2.705,29</text:p>
          </table:table-cell>
          <table:table-cell office:value-type="float" office:value="-3112.34" table:style-name="ce12">
            <text:p>-3.112,34</text:p>
          </table:table-cell>
          <table:table-cell office:value-type="float" office:value="0" table:style-name="ce13">
            <text:p>0,00</text:p>
          </table:table-cell>
          <table:table-cell office:value-type="float" office:value="-6618.07" table:style-name="ce12">
            <text:p>-6.618,07</text:p>
          </table:table-cell>
          <table:table-cell office:value-type="float" office:value="10688.76" table:style-name="ce10">
            <text:p>10.688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ANILDO BRITO AZEVED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670.81" table:style-name="ce10">
            <text:p>1.670,81</text:p>
          </table:table-cell>
          <table:table-cell office:value-type="float" office:value="1185.05" table:style-name="ce10">
            <text:p>1.185,05</text:p>
          </table:table-cell>
          <table:table-cell office:value-type="float" office:value="3033.5" table:style-name="ce10">
            <text:p>3.033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87.75" table:style-name="ce10">
            <text:p>17.287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718.48" table:style-name="ce12">
            <text:p>-2.718,48</text:p>
          </table:table-cell>
          <table:table-cell office:value-type="float" office:value="-2034.14" table:style-name="ce12">
            <text:p>-2.034,14</text:p>
          </table:table-cell>
          <table:table-cell office:value-type="float" office:value="0" table:style-name="ce13">
            <text:p>0,00</text:p>
          </table:table-cell>
          <table:table-cell office:value-type="float" office:value="-5581.01" table:style-name="ce12">
            <text:p>-5.581,01</text:p>
          </table:table-cell>
          <table:table-cell office:value-type="float" office:value="11706.74" table:style-name="ce10">
            <text:p>11.706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ONE EMILIANO DOS SANTO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2824.1" table:style-name="ce10">
            <text:p>2.824,1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180.07" table:style-name="ce10">
            <text:p>3.180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383.24" table:style-name="ce10">
            <text:p>7.383,24</text:p>
          </table:table-cell>
          <table:table-cell office:value-type="float" office:value="-388.57" table:style-name="ce11">
            <text:p>-388,57</text:p>
          </table:table-cell>
          <table:table-cell office:value-type="float" office:value="-153.22999999999999" table:style-name="ce11">
            <text:p>-153,23</text:p>
          </table:table-cell>
          <table:table-cell office:value-type="float" office:value="-1901.51" table:style-name="ce12">
            <text:p>-1.901,51</text:p>
          </table:table-cell>
          <table:table-cell office:value-type="float" office:value="0" table:style-name="ce13">
            <text:p>0,00</text:p>
          </table:table-cell>
          <table:table-cell office:value-type="float" office:value="-2443.31" table:style-name="ce12">
            <text:p>-2.443,31</text:p>
          </table:table-cell>
          <table:table-cell office:value-type="float" office:value="4939.93" table:style-name="ce10">
            <text:p>4.939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LTON RODRIGUES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10">
            <text:p>13.298,13</text:p>
          </table:table-cell>
          <table:table-cell table:number-columns-repeated="2" table:style-name="ce9"/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208.21" table:style-name="ce10">
            <text:p>14.208,21</text:p>
          </table:table-cell>
          <table:table-cell office:value-type="float" office:value="-1752.2" table:style-name="ce12">
            <text:p>-1.752,20</text:p>
          </table:table-cell>
          <table:table-cell office:value-type="float" office:value="-2305.77" table:style-name="ce12">
            <text:p>-2.305,77</text:p>
          </table:table-cell>
          <table:table-cell office:value-type="float" office:value="-161.47" table:style-name="ce11">
            <text:p>-161,47</text:p>
          </table:table-cell>
          <table:table-cell office:value-type="float" office:value="0" table:style-name="ce13">
            <text:p>0,00</text:p>
          </table:table-cell>
          <table:table-cell office:value-type="float" office:value="-4219.4399999999996" table:style-name="ce12">
            <text:p>-4.219,44</text:p>
          </table:table-cell>
          <table:table-cell office:value-type="float" office:value="9988.77" table:style-name="ce10">
            <text:p>9.988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ME CHAVES NOBRE FILH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1UN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69.41" table:style-name="ce10">
            <text:p>3.269,41</text:p>
          </table:table-cell>
          <table:table-cell office:value-type="float" office:value="8411.01" table:style-name="ce10">
            <text:p>8.411,01</text:p>
          </table:table-cell>
          <table:table-cell office:value-type="float" office:value="3582.52" table:style-name="ce10">
            <text:p>3.582,5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160.01" table:style-name="ce10">
            <text:p>27.160,01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1867.56" table:style-name="ce12">
            <text:p>-1.867,56</text:p>
          </table:table-cell>
          <table:table-cell office:value-type="float" office:value="-2880.02" table:style-name="ce12">
            <text:p>-2.880,02</text:p>
          </table:table-cell>
          <table:table-cell office:value-type="float" office:value="0" table:style-name="ce13">
            <text:p>0,00</text:p>
          </table:table-cell>
          <table:table-cell office:value-type="float" office:value="-6784.55" table:style-name="ce12">
            <text:p>-6.784,55</text:p>
          </table:table-cell>
          <table:table-cell office:value-type="float" office:value="20375.46" table:style-name="ce10">
            <text:p>20.375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RO CÉSAR DE AMORIM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3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435.36" table:style-name="ce10">
            <text:p>2.435,36</text:p>
          </table:table-cell>
          <table:table-cell office:value-type="float" office:value="8411.01" table:style-name="ce10">
            <text:p>8.411,01</text:p>
          </table:table-cell>
          <table:table-cell office:value-type="float" office:value="5134.3999999999996" table:style-name="ce10">
            <text:p>5.1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735.360000000001" table:style-name="ce10">
            <text:p>27.735,36</text:p>
          </table:table-cell>
          <table:table-cell office:value-type="float" office:value="-1899.35" table:style-name="ce12">
            <text:p>-1.899,35</text:p>
          </table:table-cell>
          <table:table-cell office:value-type="float" office:value="-4615.03" table:style-name="ce12">
            <text:p>-4.615,03</text:p>
          </table:table-cell>
          <table:table-cell office:value-type="float" office:value="-3367.27" table:style-name="ce12">
            <text:p>-3.367,27</text:p>
          </table:table-cell>
          <table:table-cell office:value-type="float" office:value="0" table:style-name="ce13">
            <text:p>0,00</text:p>
          </table:table-cell>
          <table:table-cell office:value-type="float" office:value="-9881.65" table:style-name="ce12">
            <text:p>-9.881,65</text:p>
          </table:table-cell>
          <table:table-cell office:value-type="float" office:value="17853.71" table:style-name="ce10">
            <text:p>17.853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RO PINHEIRO DE LYRA NE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5638.13" table:style-name="ce10">
            <text:p>5.638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555.17" table:style-name="ce10">
            <text:p>30.555,17</text:p>
          </table:table-cell>
          <table:table-cell office:value-type="float" office:value="-828.39" table:style-name="ce11">
            <text:p>-828,39</text:p>
          </table:table-cell>
          <table:table-cell office:value-type="float" office:value="-4129.62" table:style-name="ce12">
            <text:p>-4.129,62</text:p>
          </table:table-cell>
          <table:table-cell office:value-type="float" office:value="-6955.24" table:style-name="ce12">
            <text:p>-6.955,24</text:p>
          </table:table-cell>
          <table:table-cell office:value-type="float" office:value="0" table:style-name="ce13">
            <text:p>0,00</text:p>
          </table:table-cell>
          <table:table-cell office:value-type="float" office:value="-11913.25" table:style-name="ce12">
            <text:p>-11.913,25</text:p>
          </table:table-cell>
          <table:table-cell office:value-type="float" office:value="18641.919999999998" table:style-name="ce10">
            <text:p>18.641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MES JOSÉ DE SOU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)</text:p>
          </table:table-cell>
          <table:table-cell office:value-type="float" office:value="13108.15" table:style-name="ce10">
            <text:p>13.108,15</text:p>
          </table:table-cell>
          <table:table-cell office:value-type="float" office:value="1331.36" table:style-name="ce10">
            <text:p>1.331,36</text:p>
          </table:table-cell>
          <table:table-cell table:style-name="ce9"/>
          <table:table-cell office:value-type="float" office:value="2882.12" table:style-name="ce10">
            <text:p>2.882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321.63" table:style-name="ce10">
            <text:p>17.321,63</text:p>
          </table:table-cell>
          <table:table-cell office:value-type="float" office:value="-1658.42" table:style-name="ce12">
            <text:p>-1.658,42</text:p>
          </table:table-cell>
          <table:table-cell office:value-type="float" office:value="-2541.17" table:style-name="ce12">
            <text:p>-2.541,17</text:p>
          </table:table-cell>
          <table:table-cell office:value-type="float" office:value="-2042.73" table:style-name="ce12">
            <text:p>-2.042,73</text:p>
          </table:table-cell>
          <table:table-cell office:value-type="float" office:value="0" table:style-name="ce13">
            <text:p>0,00</text:p>
          </table:table-cell>
          <table:table-cell office:value-type="float" office:value="-6242.32" table:style-name="ce12">
            <text:p>-6.242,32</text:p>
          </table:table-cell>
          <table:table-cell office:value-type="float" office:value="11079.31" table:style-name="ce10">
            <text:p>11.079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MES NUNES BARBOS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(1ª VT-AR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6425.46" table:style-name="ce10">
            <text:p>6.425,46</text:p>
          </table:table-cell>
          <table:table-cell office:value-type="float" office:value="1379.07" table:style-name="ce10">
            <text:p>1.379,07</text:p>
          </table:table-cell>
          <table:table-cell office:value-type="float" office:value="6852.8" table:style-name="ce10">
            <text:p>6.852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293.19" table:style-name="ce10">
            <text:p>26.293,19</text:p>
          </table:table-cell>
          <table:table-cell office:value-type="float" office:value="-2178.65" table:style-name="ce12">
            <text:p>-2.178,65</text:p>
          </table:table-cell>
          <table:table-cell office:value-type="float" office:value="-3721.21" table:style-name="ce12">
            <text:p>-3.721,21</text:p>
          </table:table-cell>
          <table:table-cell office:value-type="float" office:value="-5870.91" table:style-name="ce12">
            <text:p>-5.870,91</text:p>
          </table:table-cell>
          <table:table-cell office:value-type="float" office:value="0" table:style-name="ce13">
            <text:p>0,00</text:p>
          </table:table-cell>
          <table:table-cell office:value-type="float" office:value="-11770.77" table:style-name="ce12">
            <text:p>-11.770,77</text:p>
          </table:table-cell>
          <table:table-cell office:value-type="float" office:value="14522.42" table:style-name="ce10">
            <text:p>14.522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MMESSON DE ATAÍDE GUIMARÃES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GESTÃO DO QUADRO DE SERVIDORES (SEGES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947.37" table:style-name="ce10">
            <text:p>2.947,37</text:p>
          </table:table-cell>
          <table:table-cell office:value-type="float" office:value="8415.7099999999991" table:style-name="ce10">
            <text:p>8.415,71</text:p>
          </table:table-cell>
          <table:table-cell office:value-type="float" office:value="3892.64" table:style-name="ce10">
            <text:p>3.892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057.8" table:style-name="ce10">
            <text:p>27.057,80</text:p>
          </table:table-cell>
          <table:table-cell office:value-type="float" office:value="-1983.83" table:style-name="ce12">
            <text:p>-1.983,83</text:p>
          </table:table-cell>
          <table:table-cell office:value-type="float" office:value="-4903.37" table:style-name="ce12">
            <text:p>-4.903,37</text:p>
          </table:table-cell>
          <table:table-cell office:value-type="float" office:value="-3629.78" table:style-name="ce12">
            <text:p>-3.629,78</text:p>
          </table:table-cell>
          <table:table-cell office:value-type="float" office:value="0" table:style-name="ce13">
            <text:p>0,00</text:p>
          </table:table-cell>
          <table:table-cell office:value-type="float" office:value="-10516.98" table:style-name="ce12">
            <text:p>-10.516,98</text:p>
          </table:table-cell>
          <table:table-cell office:value-type="float" office:value="16540.82" table:style-name="ce10">
            <text:p>16.540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DER CLOVIS DE ALMEIDA LIM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4120.25" table:style-name="ce10">
            <text:p>4.120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037.29" table:style-name="ce10">
            <text:p>29.037,29</text:p>
          </table:table-cell>
          <table:table-cell office:value-type="float" office:value="-3685.41" table:style-name="ce12">
            <text:p>-3.685,41</text:p>
          </table:table-cell>
          <table:table-cell office:value-type="float" office:value="-4917.2" table:style-name="ce12">
            <text:p>-4.917,20</text:p>
          </table:table-cell>
          <table:table-cell office:value-type="float" office:value="-2282.15" table:style-name="ce12">
            <text:p>-2.282,15</text:p>
          </table:table-cell>
          <table:table-cell office:value-type="float" office:value="0" table:style-name="ce13">
            <text:p>0,00</text:p>
          </table:table-cell>
          <table:table-cell office:value-type="float" office:value="-10884.76" table:style-name="ce12">
            <text:p>-10.884,76</text:p>
          </table:table-cell>
          <table:table-cell office:value-type="float" office:value="18152.53" table:style-name="ce10">
            <text:p>18.152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DUY SILV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3454.4" table:style-name="ce10">
            <text:p>3.454,40</text:p>
          </table:table-cell>
          <table:table-cell table:style-name="ce9"/>
          <table:table-cell office:value-type="float" office:value="1491.28" table:style-name="ce10">
            <text:p>1.49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362.54" table:style-name="ce10">
            <text:p>18.362,54</text:p>
          </table:table-cell>
          <table:table-cell office:value-type="float" office:value="-1513.38" table:style-name="ce12">
            <text:p>-1.513,38</text:p>
          </table:table-cell>
          <table:table-cell office:value-type="float" office:value="-3354.06" table:style-name="ce12">
            <text:p>-3.354,06</text:p>
          </table:table-cell>
          <table:table-cell office:value-type="float" office:value="-1136.1500000000001" table:style-name="ce12">
            <text:p>-1.136,15</text:p>
          </table:table-cell>
          <table:table-cell office:value-type="float" office:value="0" table:style-name="ce13">
            <text:p>0,00</text:p>
          </table:table-cell>
          <table:table-cell office:value-type="float" office:value="-6003.59" table:style-name="ce12">
            <text:p>-6.003,59</text:p>
          </table:table-cell>
          <table:table-cell office:value-type="float" office:value="12358.95" table:style-name="ce10">
            <text:p>12.358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E MARIA BARBOSA DE ARAÚJ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64.63" table:style-name="ce14">
            <text:p>364,63</text:p>
          </table:table-cell>
          <table:table-cell table:style-name="ce9"/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242.2" table:style-name="ce10">
            <text:p>13.242,20</text:p>
          </table:table-cell>
          <table:table-cell office:value-type="float" office:value="-678" table:style-name="ce11">
            <text:p>-678,00</text:p>
          </table:table-cell>
          <table:table-cell table:style-name="ce9"/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1791.87" table:style-name="ce12">
            <text:p>-1.791,87</text:p>
          </table:table-cell>
          <table:table-cell office:value-type="float" office:value="11450.33" table:style-name="ce10">
            <text:p>11.450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ILSON MELO GUIMARÃE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393.8" table:style-name="ce10">
            <text:p>1.393,8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642.77" table:style-name="ce10">
            <text:p>3.642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976.46" table:style-name="ce10">
            <text:p>6.976,46</text:p>
          </table:table-cell>
          <table:table-cell office:value-type="float" office:value="-466.72" table:style-name="ce11">
            <text:p>-466,72</text:p>
          </table:table-cell>
          <table:table-cell office:value-type="float" office:value="-43.79" table:style-name="ce11">
            <text:p>-43,79</text:p>
          </table:table-cell>
          <table:table-cell office:value-type="float" office:value="-1873.71" table:style-name="ce12">
            <text:p>-1.873,71</text:p>
          </table:table-cell>
          <table:table-cell office:value-type="float" office:value="0" table:style-name="ce13">
            <text:p>0,00</text:p>
          </table:table-cell>
          <table:table-cell office:value-type="float" office:value="-2384.2199999999998" table:style-name="ce12">
            <text:p>-2.384,22</text:p>
          </table:table-cell>
          <table:table-cell office:value-type="float" office:value="4592.24" table:style-name="ce10">
            <text:p>4.592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INE BRAGA QUIRINO LIMA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0370.64" table:style-name="ce10">
            <text:p>10.370,6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49.19" table:style-name="ce10">
            <text:p>1.549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59.72" table:style-name="ce10">
            <text:p>13.859,72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66.89" table:style-name="ce12">
            <text:p>-2.166,89</text:p>
          </table:table-cell>
          <table:table-cell office:value-type="float" office:value="-534.42999999999995" table:style-name="ce11">
            <text:p>-534,43</text:p>
          </table:table-cell>
          <table:table-cell office:value-type="float" office:value="0" table:style-name="ce13">
            <text:p>0,00</text:p>
          </table:table-cell>
          <table:table-cell office:value-type="float" office:value="-3529.71" table:style-name="ce12">
            <text:p>-3.529,71</text:p>
          </table:table-cell>
          <table:table-cell office:value-type="float" office:value="10330.01" table:style-name="ce10">
            <text:p>10.330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QUELINE COSTA BERESFORD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0187.32" table:style-name="ce10">
            <text:p>10.187,32</text:p>
          </table:table-cell>
          <table:table-cell office:value-type="float" office:value="7139.15" table:style-name="ce10">
            <text:p>7.139,15</text:p>
          </table:table-cell>
          <table:table-cell table:style-name="ce9"/>
          <table:table-cell office:value-type="float" office:value="1163.19" table:style-name="ce10">
            <text:p>1.163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89.66" table:style-name="ce10">
            <text:p>18.489,66</text:p>
          </table:table-cell>
          <table:table-cell office:value-type="float" office:value="-1588.49" table:style-name="ce12">
            <text:p>-1.588,49</text:p>
          </table:table-cell>
          <table:table-cell office:value-type="float" office:value="-3406.45" table:style-name="ce12">
            <text:p>-3.406,45</text:p>
          </table:table-cell>
          <table:table-cell office:value-type="float" office:value="-7008.19" table:style-name="ce12">
            <text:p>-7.008,19</text:p>
          </table:table-cell>
          <table:table-cell office:value-type="float" office:value="0" table:style-name="ce13">
            <text:p>0,00</text:p>
          </table:table-cell>
          <table:table-cell office:value-type="float" office:value="-12003.13" table:style-name="ce12">
            <text:p>-12.003,13</text:p>
          </table:table-cell>
          <table:table-cell office:value-type="float" office:value="6486.53" table:style-name="ce10">
            <text:p>6.486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YRO DE MÉLO CAVALCANTI FILH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4523.1499999999996" table:style-name="ce10">
            <text:p>4.523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70.17" table:style-name="ce10">
            <text:p>26.770,17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319.13" table:style-name="ce12">
            <text:p>-4.319,13</text:p>
          </table:table-cell>
          <table:table-cell office:value-type="float" office:value="-2013.73" table:style-name="ce12">
            <text:p>-2.013,73</text:p>
          </table:table-cell>
          <table:table-cell office:value-type="float" office:value="0" table:style-name="ce13">
            <text:p>0,00</text:p>
          </table:table-cell>
          <table:table-cell office:value-type="float" office:value="-9523.06" table:style-name="ce12">
            <text:p>-9.523,06</text:p>
          </table:table-cell>
          <table:table-cell office:value-type="float" office:value="17247.11" table:style-name="ce10">
            <text:p>17.247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EFFERSON CARVALHEDO STUDART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9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471.98" table:style-name="ce10">
            <text:p>2.471,98</text:p>
          </table:table-cell>
          <table:table-cell office:value-type="float" office:value="1379.07" table:style-name="ce10">
            <text:p>1.379,07</text:p>
          </table:table-cell>
          <table:table-cell office:value-type="float" office:value="4149.71" table:style-name="ce10">
            <text:p>4.149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55.349999999999" table:style-name="ce10">
            <text:p>19.755,35</text:p>
          </table:table-cell>
          <table:table-cell office:value-type="float" office:value="-1905.39" table:style-name="ce12">
            <text:p>-1.905,39</text:p>
          </table:table-cell>
          <table:table-cell office:value-type="float" office:value="-2793.93" table:style-name="ce12">
            <text:p>-2.793,93</text:p>
          </table:table-cell>
          <table:table-cell office:value-type="float" office:value="-4559.0600000000004" table:style-name="ce12">
            <text:p>-4.559,06</text:p>
          </table:table-cell>
          <table:table-cell office:value-type="float" office:value="0" table:style-name="ce13">
            <text:p>0,00</text:p>
          </table:table-cell>
          <table:table-cell office:value-type="float" office:value="-9258.3799999999992" table:style-name="ce12">
            <text:p>-9.258,38</text:p>
          </table:table-cell>
          <table:table-cell office:value-type="float" office:value="10496.97" table:style-name="ce10">
            <text:p>10.496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ALBERTO MEZZOM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9ª VT)</text:p>
          </table:table-cell>
          <table:table-cell office:value-type="float" office:value="13519.76" table:style-name="ce10">
            <text:p>13.519,76</text:p>
          </table:table-cell>
          <table:table-cell office:value-type="float" office:value="4125.16" table:style-name="ce10">
            <text:p>4.125,16</text:p>
          </table:table-cell>
          <table:table-cell table:style-name="ce9"/>
          <table:table-cell office:value-type="float" office:value="2405.02" table:style-name="ce10">
            <text:p>2.405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49.939999999999" table:style-name="ce10">
            <text:p>20.049,94</text:p>
          </table:table-cell>
          <table:table-cell office:value-type="float" office:value="-1869.67" table:style-name="ce12">
            <text:p>-1.869,67</text:p>
          </table:table-cell>
          <table:table-cell office:value-type="float" office:value="-3416.7" table:style-name="ce12">
            <text:p>-3.416,70</text:p>
          </table:table-cell>
          <table:table-cell office:value-type="float" office:value="-1688.04" table:style-name="ce12">
            <text:p>-1.688,04</text:p>
          </table:table-cell>
          <table:table-cell office:value-type="float" office:value="0" table:style-name="ce13">
            <text:p>0,00</text:p>
          </table:table-cell>
          <table:table-cell office:value-type="float" office:value="-6974.41" table:style-name="ce12">
            <text:p>-6.974,41</text:p>
          </table:table-cell>
          <table:table-cell office:value-type="float" office:value="13075.53" table:style-name="ce10">
            <text:p>13.075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BATISTA DE VASCONCEL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4206.0200000000004" table:style-name="ce10">
            <text:p>4.206,02</text:p>
          </table:table-cell>
          <table:table-cell table:style-name="ce9"/>
          <table:table-cell office:value-type="float" office:value="3892.64" table:style-name="ce10">
            <text:p>3.892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497.05" table:style-name="ce10">
            <text:p>19.497,05</text:p>
          </table:table-cell>
          <table:table-cell office:value-type="float" office:value="-1830.68" table:style-name="ce12">
            <text:p>-1.830,68</text:p>
          </table:table-cell>
          <table:table-cell office:value-type="float" office:value="-2350.25" table:style-name="ce12">
            <text:p>-2.350,25</text:p>
          </table:table-cell>
          <table:table-cell office:value-type="float" office:value="-2436.7399999999998" table:style-name="ce12">
            <text:p>-2.436,74</text:p>
          </table:table-cell>
          <table:table-cell office:value-type="float" office:value="0" table:style-name="ce13">
            <text:p>0,00</text:p>
          </table:table-cell>
          <table:table-cell office:value-type="float" office:value="-6617.67" table:style-name="ce12">
            <text:p>-6.617,67</text:p>
          </table:table-cell>
          <table:table-cell office:value-type="float" office:value="12879.38" table:style-name="ce10">
            <text:p>12.879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BOSCO PASTOR GONÇALV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744.34" table:style-name="ce10">
            <text:p>3.744,34</text:p>
          </table:table-cell>
          <table:table-cell table:style-name="ce9"/>
          <table:table-cell office:value-type="float" office:value="3302.16" table:style-name="ce10">
            <text:p>3.302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801.09" table:style-name="ce10">
            <text:p>18.801,09</text:p>
          </table:table-cell>
          <table:table-cell office:value-type="float" office:value="-1286.94" table:style-name="ce12">
            <text:p>-1.286,94</text:p>
          </table:table-cell>
          <table:table-cell table:style-name="ce9"/>
          <table:table-cell office:value-type="float" office:value="-2683.35" table:style-name="ce12">
            <text:p>-2.683,35</text:p>
          </table:table-cell>
          <table:table-cell office:value-type="float" office:value="0" table:style-name="ce13">
            <text:p>0,00</text:p>
          </table:table-cell>
          <table:table-cell office:value-type="float" office:value="-3970.29" table:style-name="ce12">
            <text:p>-3.970,29</text:p>
          </table:table-cell>
          <table:table-cell office:value-type="float" office:value="14830.8" table:style-name="ce10">
            <text:p>14.830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CARLOS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1947.9" table:style-name="ce10">
            <text:p>1.947,90</text:p>
          </table:table-cell>
          <table:table-cell table:style-name="ce9"/>
          <table:table-cell office:value-type="float" office:value="5234.58" table:style-name="ce10">
            <text:p>5.234,58</text:p>
          </table:table-cell>
          <table:table-cell office:value-type="float" office:value="1711.58" table:number-columns-spanned="2" table:number-rows-spanned="1" table:style-name="ce27">
            <text:p>1.711,58</text:p>
          </table:table-cell>
          <table:covered-table-cell/>
          <table:table-cell table:style-name="ce9"/>
          <table:table-cell office:value-type="float" office:value="20743.64" table:style-name="ce10">
            <text:p>20.743,64</text:p>
          </table:table-cell>
          <table:table-cell office:value-type="float" office:value="-1818.92" table:style-name="ce12">
            <text:p>-1.818,92</text:p>
          </table:table-cell>
          <table:table-cell office:value-type="float" office:value="-2686.88" table:style-name="ce12">
            <text:p>-2.686,88</text:p>
          </table:table-cell>
          <table:table-cell office:value-type="float" office:value="-5542.96" table:style-name="ce12">
            <text:p>-5.542,96</text:p>
          </table:table-cell>
          <table:table-cell office:value-type="float" office:value="0" table:style-name="ce13">
            <text:p>0,00</text:p>
          </table:table-cell>
          <table:table-cell office:value-type="float" office:value="-10048.76" table:style-name="ce12">
            <text:p>-10.048,76</text:p>
          </table:table-cell>
          <table:table-cell office:value-type="float" office:value="10694.88" table:style-name="ce10">
            <text:p>10.694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FELIPE BRAGA VALCÁCER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288.15" table:style-name="ce10">
            <text:p>3.288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747.75" table:style-name="ce10">
            <text:p>24.747,75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226.34" table:style-name="ce12">
            <text:p>-4.226,34</text:p>
          </table:table-cell>
          <table:table-cell office:value-type="float" office:value="-4855.47" table:style-name="ce12">
            <text:p>-4.855,47</text:p>
          </table:table-cell>
          <table:table-cell office:value-type="float" office:value="0" table:style-name="ce13">
            <text:p>0,00</text:p>
          </table:table-cell>
          <table:table-cell office:value-type="float" office:value="-11822" table:style-name="ce12">
            <text:p>-11.822,00</text:p>
          </table:table-cell>
          <table:table-cell office:value-type="float" office:value="12925.75" table:style-name="ce10">
            <text:p>12.925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FONTES CEZAR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607.83" table:style-name="ce10">
            <text:p>3.607,83</text:p>
          </table:table-cell>
          <table:table-cell office:value-type="float" office:value="8411.01" table:style-name="ce10">
            <text:p>8.411,01</text:p>
          </table:table-cell>
          <table:table-cell office:value-type="float" office:value="3188.06" table:style-name="ce10">
            <text:p>3.188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492.839999999997" table:style-name="ce10">
            <text:p>34.492,84</text:p>
          </table:table-cell>
          <table:table-cell office:value-type="float" office:value="-3335.48" table:style-name="ce12">
            <text:p>-3.335,48</text:p>
          </table:table-cell>
          <table:table-cell office:value-type="float" office:value="-6770.06" table:style-name="ce12">
            <text:p>-6.770,06</text:p>
          </table:table-cell>
          <table:table-cell office:value-type="float" office:value="-3065.84" table:style-name="ce12">
            <text:p>-3.065,84</text:p>
          </table:table-cell>
          <table:table-cell office:value-type="float" office:value="0" table:style-name="ce13">
            <text:p>0,00</text:p>
          </table:table-cell>
          <table:table-cell office:value-type="float" office:value="-13171.38" table:style-name="ce12">
            <text:p>-13.171,38</text:p>
          </table:table-cell>
          <table:table-cell office:value-type="float" office:value="21321.46" table:style-name="ce10">
            <text:p>21.321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GABRIEL CAMPOS DE OLIVEIRA NETO</text:p>
          </table:table-cell>
          <table:table-cell office:value-type="string" table:style-name="ce8">
            <text:p>TÉCNICO JUDICIÁRIO - NÍVEL MÉDIO B10</text:p>
          </table:table-cell>
          <table:table-cell table:style-name="ce9"/>
          <table:table-cell office:value-type="float" office:value="10528.17" table:style-name="ce10">
            <text:p>10.528,17</text:p>
          </table:table-cell>
          <table:table-cell table:number-columns-repeated="2" table:style-name="ce9"/>
          <table:table-cell office:value-type="float" office:value="3251.72" table:style-name="ce10">
            <text:p>3.251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779.89" table:style-name="ce10">
            <text:p>13.779,89</text:p>
          </table:table-cell>
          <table:table-cell office:value-type="float" office:value="-828.39" table:style-name="ce11">
            <text:p>-828,39</text:p>
          </table:table-cell>
          <table:table-cell office:value-type="float" office:value="-1677.86" table:style-name="ce12">
            <text:p>-1.677,86</text:p>
          </table:table-cell>
          <table:table-cell office:value-type="float" office:value="-1342" table:style-name="ce12">
            <text:p>-1.342,00</text:p>
          </table:table-cell>
          <table:table-cell office:value-type="float" office:value="0" table:style-name="ce13">
            <text:p>0,00</text:p>
          </table:table-cell>
          <table:table-cell office:value-type="float" office:value="-3848.25" table:style-name="ce12">
            <text:p>-3.848,25</text:p>
          </table:table-cell>
          <table:table-cell office:value-type="float" office:value="9931.64" table:style-name="ce10">
            <text:p>9.931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IURI JIVAGO MALHEIROS DE MELL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ÇÃO DE SEGUNDA TURMA (SETP)</text:p>
          </table:table-cell>
          <table:table-cell office:value-type="float" office:value="19363.86" table:style-name="ce10">
            <text:p>19.363,86</text:p>
          </table:table-cell>
          <table:table-cell table:number-columns-repeated="2" table:style-name="ce9"/>
          <table:table-cell office:value-type="float" office:value="3582.52" table:style-name="ce10">
            <text:p>3.582,5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946.38" table:style-name="ce10">
            <text:p>22.946,38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597.87" table:style-name="ce12">
            <text:p>-3.597,87</text:p>
          </table:table-cell>
          <table:table-cell office:value-type="float" office:value="-2630.52" table:style-name="ce12">
            <text:p>-2.630,52</text:p>
          </table:table-cell>
          <table:table-cell office:value-type="float" office:value="0" table:style-name="ce13">
            <text:p>0,00</text:p>
          </table:table-cell>
          <table:table-cell office:value-type="float" office:value="-8968.58" table:style-name="ce12">
            <text:p>-8.968,58</text:p>
          </table:table-cell>
          <table:table-cell office:value-type="float" office:value="13977.8" table:style-name="ce10">
            <text:p>13.977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JOSÉ DE ALBUQUERQUE SAMPAI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4304.01" table:style-name="ce10">
            <text:p>4.304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008.77" table:style-name="ce10">
            <text:p>25.008,77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914.49" table:style-name="ce12">
            <text:p>-3.914,49</text:p>
          </table:table-cell>
          <table:table-cell office:value-type="float" office:value="-1825.32" table:style-name="ce12">
            <text:p>-1.825,32</text:p>
          </table:table-cell>
          <table:table-cell office:value-type="float" office:value="0" table:style-name="ce13">
            <text:p>0,00</text:p>
          </table:table-cell>
          <table:table-cell office:value-type="float" office:value="-8480" table:style-name="ce12">
            <text:p>-8.480,00</text:p>
          </table:table-cell>
          <table:table-cell office:value-type="float" office:value="16528.77" table:style-name="ce10">
            <text:p>16.528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LUIZ ARAÚJO LIMA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APOIO À GOVERNANÇA E GESTÃO DE TECNOLO</text:p>
          </table:table-cell>
          <table:table-cell office:value-type="float" office:value="11683.35" table:style-name="ce10">
            <text:p>11.683,35</text:p>
          </table:table-cell>
          <table:table-cell office:value-type="float" office:value="3221.92" table:style-name="ce10">
            <text:p>3.221,92</text:p>
          </table:table-cell>
          <table:table-cell office:value-type="float" office:value="8604.42" table:style-name="ce10">
            <text:p>8.604,42</text:p>
          </table:table-cell>
          <table:table-cell office:value-type="float" office:value="2214.37" table:style-name="ce10">
            <text:p>2.214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724.06" table:style-name="ce10">
            <text:p>25.724,06</text:p>
          </table:table-cell>
          <table:table-cell office:value-type="float" office:value="-2009.54" table:style-name="ce12">
            <text:p>-2.009,54</text:p>
          </table:table-cell>
          <table:table-cell office:value-type="float" office:value="-4991.04" table:style-name="ce12">
            <text:p>-4.991,04</text:p>
          </table:table-cell>
          <table:table-cell office:value-type="float" office:value="-1257.54" table:style-name="ce12">
            <text:p>-1.257,54</text:p>
          </table:table-cell>
          <table:table-cell office:value-type="float" office:value="0" table:style-name="ce13">
            <text:p>0,00</text:p>
          </table:table-cell>
          <table:table-cell office:value-type="float" office:value="-8258.1200000000008" table:style-name="ce12">
            <text:p>-8.258,12</text:p>
          </table:table-cell>
          <table:table-cell office:value-type="float" office:value="17465.939999999999" table:style-name="ce10">
            <text:p>17.465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VITAL DE SANTAN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4700.2700000000004" table:style-name="ce10">
            <text:p>4.700,27</text:p>
          </table:table-cell>
          <table:table-cell table:style-name="ce9"/>
          <table:table-cell office:value-type="float" office:value="2958.36" table:style-name="ce10">
            <text:p>2.958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087.46" table:style-name="ce10">
            <text:p>29.087,46</text:p>
          </table:table-cell>
          <table:table-cell office:value-type="float" office:value="-3087.31" table:style-name="ce12">
            <text:p>-3.087,31</text:p>
          </table:table-cell>
          <table:table-cell office:value-type="float" office:value="-4943.54" table:style-name="ce12">
            <text:p>-4.943,54</text:p>
          </table:table-cell>
          <table:table-cell office:value-type="float" office:value="-2414.7600000000002" table:style-name="ce12">
            <text:p>-2.414,76</text:p>
          </table:table-cell>
          <table:table-cell office:value-type="float" office:value="0" table:style-name="ce13">
            <text:p>0,00</text:p>
          </table:table-cell>
          <table:table-cell office:value-type="float" office:value="-10445.61" table:style-name="ce12">
            <text:p>-10.445,61</text:p>
          </table:table-cell>
          <table:table-cell office:value-type="float" office:value="18641.849999999999" table:style-name="ce10">
            <text:p>18.641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EL MACHADO DA SILVA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EXECUÇÃO E DE PESQUISA PATRIMONIAL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0312.59" table:style-name="ce10">
            <text:p>10.312,59</text:p>
          </table:table-cell>
          <table:table-cell office:value-type="float" office:value="9064" table:style-name="ce10">
            <text:p>9.064,00</text:p>
          </table:table-cell>
          <table:table-cell office:value-type="float" office:value="3836.79" table:style-name="ce10">
            <text:p>3.836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967.97" table:style-name="ce10">
            <text:p>34.967,97</text:p>
          </table:table-cell>
          <table:table-cell office:value-type="float" office:value="-2746" table:style-name="ce12">
            <text:p>-2.746,00</text:p>
          </table:table-cell>
          <table:table-cell office:value-type="float" office:value="-6884.43" table:style-name="ce12">
            <text:p>-6.884,43</text:p>
          </table:table-cell>
          <table:table-cell office:value-type="float" office:value="-5338.53" table:style-name="ce12">
            <text:p>-5.338,53</text:p>
          </table:table-cell>
          <table:table-cell office:value-type="float" office:value="0" table:style-name="ce13">
            <text:p>0,00</text:p>
          </table:table-cell>
          <table:table-cell office:value-type="float" office:value="-14968.96" table:style-name="ce12">
            <text:p>-14.968,96</text:p>
          </table:table-cell>
          <table:table-cell office:value-type="float" office:value="19999.009999999998" table:style-name="ce10">
            <text:p>19.999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ALFREDO CALHEIROS SALGUEIR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1035.76" table:style-name="ce10">
            <text:p>1.035,76</text:p>
          </table:table-cell>
          <table:table-cell table:style-name="ce9"/>
          <table:table-cell office:value-type="float" office:value="3702.94" table:style-name="ce10">
            <text:p>3.702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36.830000000002" table:style-name="ce10">
            <text:p>18.036,83</text:p>
          </table:table-cell>
          <table:table-cell office:value-type="float" office:value="-1648.83" table:style-name="ce12">
            <text:p>-1.648,83</text:p>
          </table:table-cell>
          <table:table-cell office:value-type="float" office:value="-2149.52" table:style-name="ce12">
            <text:p>-2.149,52</text:p>
          </table:table-cell>
          <table:table-cell office:value-type="float" office:value="-1197.6300000000001" table:style-name="ce12">
            <text:p>-1.197,63</text:p>
          </table:table-cell>
          <table:table-cell office:value-type="float" office:value="0" table:style-name="ce13">
            <text:p>0,00</text:p>
          </table:table-cell>
          <table:table-cell office:value-type="float" office:value="-4995.9799999999996" table:style-name="ce12">
            <text:p>-4.995,98</text:p>
          </table:table-cell>
          <table:table-cell office:value-type="float" office:value="13040.85" table:style-name="ce10">
            <text:p>13.040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LUIZ DE MELO SILV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791.35" table:style-name="ce10">
            <text:p>1.791,35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423.59" table:style-name="ce10">
            <text:p>3.423,5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594.01" table:style-name="ce10">
            <text:p>6.594,01</text:p>
          </table:table-cell>
          <table:table-cell office:value-type="float" office:value="-289.45" table:style-name="ce11">
            <text:p>-289,45</text:p>
          </table:table-cell>
          <table:table-cell office:value-type="float" office:value="-16.399999999999999" table:style-name="ce11">
            <text:p>-16,40</text:p>
          </table:table-cell>
          <table:table-cell office:value-type="float" office:value="-1827.16" table:style-name="ce12">
            <text:p>-1.827,16</text:p>
          </table:table-cell>
          <table:table-cell office:value-type="float" office:value="0" table:style-name="ce13">
            <text:p>0,00</text:p>
          </table:table-cell>
          <table:table-cell office:value-type="float" office:value="-2133.0100000000002" table:style-name="ce12">
            <text:p>-2.133,01</text:p>
          </table:table-cell>
          <table:table-cell office:value-type="float" office:value="4461" table:style-name="ce10">
            <text:p>4.461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LUIZ PEDROSA MENDES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775.76" table:style-name="ce10">
            <text:p>3.775,7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700.37" table:style-name="ce10">
            <text:p>2.700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701.96" table:style-name="ce10">
            <text:p>27.701,96</text:p>
          </table:table-cell>
          <table:table-cell office:value-type="float" office:value="-3363.19" table:style-name="ce12">
            <text:p>-3.363,19</text:p>
          </table:table-cell>
          <table:table-cell office:value-type="float" office:value="-4518.7299999999996" table:style-name="ce12">
            <text:p>-4.518,73</text:p>
          </table:table-cell>
          <table:table-cell office:value-type="float" office:value="-2997.44" table:style-name="ce12">
            <text:p>-2.997,44</text:p>
          </table:table-cell>
          <table:table-cell office:value-type="float" office:value="0" table:style-name="ce13">
            <text:p>0,00</text:p>
          </table:table-cell>
          <table:table-cell office:value-type="float" office:value="-10879.36" table:style-name="ce12">
            <text:p>-10.879,36</text:p>
          </table:table-cell>
          <table:table-cell office:value-type="float" office:value="16822.599999999999" table:style-name="ce10">
            <text:p>16.822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DELSON GOMES ROCH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2825.47" table:style-name="ce10">
            <text:p>2.825,47</text:p>
          </table:table-cell>
          <table:table-cell table:style-name="ce9"/>
          <table:table-cell office:value-type="float" office:value="3586.96" table:style-name="ce10">
            <text:p>3.5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841.26" table:style-name="ce10">
            <text:p>27.841,26</text:p>
          </table:table-cell>
          <table:table-cell office:value-type="float" office:value="-3559.97" table:style-name="ce12">
            <text:p>-3.559,97</text:p>
          </table:table-cell>
          <table:table-cell office:value-type="float" office:value="-4821.58" table:style-name="ce12">
            <text:p>-4.821,58</text:p>
          </table:table-cell>
          <table:table-cell office:value-type="float" office:value="-8349.8700000000008" table:style-name="ce12">
            <text:p>-8.349,87</text:p>
          </table:table-cell>
          <table:table-cell office:value-type="float" office:value="0" table:style-name="ce13">
            <text:p>0,00</text:p>
          </table:table-cell>
          <table:table-cell office:value-type="float" office:value="-16731.419999999998" table:style-name="ce12">
            <text:p>-16.731,42</text:p>
          </table:table-cell>
          <table:table-cell office:value-type="float" office:value="11109.84" table:style-name="ce10">
            <text:p>11.109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ILTON PATRIOTA DE OLIVEIR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3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847.61" table:style-name="ce10">
            <text:p>2.847,6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533.9699999999998" table:style-name="ce10">
            <text:p>2.533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76.060000000001" table:style-name="ce10">
            <text:p>19.076,06</text:p>
          </table:table-cell>
          <table:table-cell office:value-type="float" office:value="-1967.37" table:style-name="ce12">
            <text:p>-1.967,37</text:p>
          </table:table-cell>
          <table:table-cell office:value-type="float" office:value="-2163.44" table:style-name="ce12">
            <text:p>-2.163,44</text:p>
          </table:table-cell>
          <table:table-cell office:value-type="float" office:value="-2167.6999999999998" table:style-name="ce12">
            <text:p>-2.167,70</text:p>
          </table:table-cell>
          <table:table-cell office:value-type="float" office:value="0" table:style-name="ce13">
            <text:p>0,00</text:p>
          </table:table-cell>
          <table:table-cell office:value-type="float" office:value="-6298.51" table:style-name="ce12">
            <text:p>-6.298,51</text:p>
          </table:table-cell>
          <table:table-cell office:value-type="float" office:value="12777.55" table:style-name="ce10">
            <text:p>12.777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ILTON XISTO DE BARR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5452.78" table:style-name="ce10">
            <text:p>5.452,78</text:p>
          </table:table-cell>
          <table:table-cell table:style-name="ce9"/>
          <table:table-cell office:value-type="float" office:value="2952.44" table:style-name="ce10">
            <text:p>2.952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03.35" table:style-name="ce10">
            <text:p>21.703,35</text:p>
          </table:table-cell>
          <table:table-cell office:value-type="float" office:value="-2040.89" table:style-name="ce12">
            <text:p>-2.040,89</text:p>
          </table:table-cell>
          <table:table-cell office:value-type="float" office:value="-3673.76" table:style-name="ce12">
            <text:p>-3.673,76</text:p>
          </table:table-cell>
          <table:table-cell office:value-type="float" office:value="-2519.48" table:style-name="ce12">
            <text:p>-2.519,48</text:p>
          </table:table-cell>
          <table:table-cell office:value-type="float" office:value="0" table:style-name="ce13">
            <text:p>0,00</text:p>
          </table:table-cell>
          <table:table-cell office:value-type="float" office:value="-8234.1299999999992" table:style-name="ce12">
            <text:p>-8.234,13</text:p>
          </table:table-cell>
          <table:table-cell office:value-type="float" office:value="13469.22" table:style-name="ce10">
            <text:p>13.469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LEXANDRE MAGALHÃES DE AZEVED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284.95999999999998" table:style-name="ce14">
            <text:p>284,96</text:p>
          </table:table-cell>
          <table:table-cell table:style-name="ce9"/>
          <table:table-cell office:value-type="float" office:value="1924.8" table:style-name="ce10">
            <text:p>1.924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70.42" table:style-name="ce10">
            <text:p>15.270,42</text:p>
          </table:table-cell>
          <table:table-cell office:value-type="float" office:value="-1494.84" table:style-name="ce12">
            <text:p>-1.494,84</text:p>
          </table:table-cell>
          <table:table-cell office:value-type="float" office:value="-2129.42" table:style-name="ce12">
            <text:p>-2.129,42</text:p>
          </table:table-cell>
          <table:table-cell office:value-type="float" office:value="-1446.92" table:style-name="ce12">
            <text:p>-1.446,92</text:p>
          </table:table-cell>
          <table:table-cell office:value-type="float" office:value="0" table:style-name="ce13">
            <text:p>0,00</text:p>
          </table:table-cell>
          <table:table-cell office:value-type="float" office:value="-5071.18" table:style-name="ce12">
            <text:p>-5.071,18</text:p>
          </table:table-cell>
          <table:table-cell office:value-type="float" office:value="10199.24" table:style-name="ce10">
            <text:p>10.199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LISSON PINHEIRO DE ARAÚJ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COORDENADORIA DE ORDENAÇÃO DE DESPESAS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411.89" table:style-name="ce10">
            <text:p>3.411,89</text:p>
          </table:table-cell>
          <table:table-cell office:value-type="float" office:value="1939.89" table:style-name="ce10">
            <text:p>1.939,89</text:p>
          </table:table-cell>
          <table:table-cell office:value-type="float" office:value="1989.24" table:style-name="ce10">
            <text:p>1.989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38.09" table:style-name="ce10">
            <text:p>19.238,09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41.99" table:style-name="ce12">
            <text:p>-3.541,99</text:p>
          </table:table-cell>
          <table:table-cell office:value-type="float" office:value="-2654.94" table:style-name="ce12">
            <text:p>-2.654,94</text:p>
          </table:table-cell>
          <table:table-cell office:value-type="float" office:value="0" table:style-name="ce13">
            <text:p>0,00</text:p>
          </table:table-cell>
          <table:table-cell office:value-type="float" office:value="-7025.32" table:style-name="ce12">
            <text:p>-7.025,32</text:p>
          </table:table-cell>
          <table:table-cell office:value-type="float" office:value="12212.77" table:style-name="ce10">
            <text:p>12.212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MAR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6745.04" table:style-name="ce10">
            <text:p>16.745,04</text:p>
          </table:table-cell>
          <table:table-cell table:number-columns-repeated="2" table:style-name="ce9"/>
          <table:table-cell office:value-type="float" office:value="2982.56" table:style-name="ce10">
            <text:p>2.98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27.599999999999" table:style-name="ce10">
            <text:p>19.727,60</text:p>
          </table:table-cell>
          <table:table-cell table:style-name="ce9"/>
          <table:table-cell office:value-type="float" office:value="-827.75" table:style-name="ce11">
            <text:p>-827,75</text:p>
          </table:table-cell>
          <table:table-cell office:value-type="float" office:value="-2859.28" table:style-name="ce12">
            <text:p>-2.859,28</text:p>
          </table:table-cell>
          <table:table-cell office:value-type="float" office:value="0" table:style-name="ce13">
            <text:p>0,00</text:p>
          </table:table-cell>
          <table:table-cell office:value-type="float" office:value="-3687.03" table:style-name="ce12">
            <text:p>-3.687,03</text:p>
          </table:table-cell>
          <table:table-cell office:value-type="float" office:value="16040.57" table:style-name="ce10">
            <text:p>16.040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ÂNGELO DE ARAÚJ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374.07" table:style-name="ce10">
            <text:p>3.374,07</text:p>
          </table:table-cell>
          <table:table-cell table:style-name="ce9"/>
          <table:table-cell office:value-type="float" office:value="4461.74" table:style-name="ce10">
            <text:p>4.461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121.75" table:style-name="ce10">
            <text:p>27.121,75</text:p>
          </table:table-cell>
          <table:table-cell office:value-type="float" office:value="-2468.52" table:style-name="ce12">
            <text:p>-2.468,52</text:p>
          </table:table-cell>
          <table:table-cell office:value-type="float" office:value="-4055.43" table:style-name="ce12">
            <text:p>-4.055,43</text:p>
          </table:table-cell>
          <table:table-cell office:value-type="float" office:value="-3200.11" table:style-name="ce12">
            <text:p>-3.200,11</text:p>
          </table:table-cell>
          <table:table-cell office:value-type="float" office:value="0" table:style-name="ce13">
            <text:p>0,00</text:p>
          </table:table-cell>
          <table:table-cell office:value-type="float" office:value="-9724.06" table:style-name="ce12">
            <text:p>-9.724,06</text:p>
          </table:table-cell>
          <table:table-cell office:value-type="float" office:value="17397.689999999999" table:style-name="ce10">
            <text:p>17.397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NTÔNIO JACINTO JÚNIOR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491.91" table:style-name="ce10">
            <text:p>3.491,91</text:p>
          </table:table-cell>
          <table:table-cell office:value-type="float" office:value="10920.79" table:style-name="ce10">
            <text:p>10.920,79</text:p>
          </table:table-cell>
          <table:table-cell office:value-type="float" office:value="2061.17" table:style-name="ce10">
            <text:p>2.061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109.73" table:style-name="ce10">
            <text:p>28.109,73</text:p>
          </table:table-cell>
          <table:table-cell office:value-type="float" office:value="-2054.09" table:style-name="ce12">
            <text:p>-2.054,09</text:p>
          </table:table-cell>
          <table:table-cell office:value-type="float" office:value="-5729.12" table:style-name="ce12">
            <text:p>-5.729,12</text:p>
          </table:table-cell>
          <table:table-cell office:value-type="float" office:value="-4825.2" table:style-name="ce12">
            <text:p>-4.825,20</text:p>
          </table:table-cell>
          <table:table-cell office:value-type="float" office:value="0" table:style-name="ce13">
            <text:p>0,00</text:p>
          </table:table-cell>
          <table:table-cell office:value-type="float" office:value="-12608.41" table:style-name="ce12">
            <text:p>-12.608,41</text:p>
          </table:table-cell>
          <table:table-cell office:value-type="float" office:value="15501.32" table:style-name="ce10">
            <text:p>15.501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RMANDO DE OLIVEIRA MEL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1899.52" table:style-name="ce10">
            <text:p>11.899,52</text:p>
          </table:table-cell>
          <table:table-cell office:value-type="float" office:value="2979.21" table:style-name="ce10">
            <text:p>2.979,2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93.08" table:style-name="ce10">
            <text:p>2.493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11.7" table:style-name="ce10">
            <text:p>19.311,70</text:p>
          </table:table-cell>
          <table:table-cell office:value-type="float" office:value="-1989.09" table:style-name="ce12">
            <text:p>-1.989,09</text:p>
          </table:table-cell>
          <table:table-cell office:value-type="float" office:value="-2771.19" table:style-name="ce12">
            <text:p>-2.771,19</text:p>
          </table:table-cell>
          <table:table-cell office:value-type="float" office:value="-3232.79" table:style-name="ce12">
            <text:p>-3.232,79</text:p>
          </table:table-cell>
          <table:table-cell office:value-type="float" office:value="0" table:style-name="ce13">
            <text:p>0,00</text:p>
          </table:table-cell>
          <table:table-cell office:value-type="float" office:value="-7993.07" table:style-name="ce12">
            <text:p>-7.993,07</text:p>
          </table:table-cell>
          <table:table-cell office:value-type="float" office:value="11318.63" table:style-name="ce10">
            <text:p>11.318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BERNARDO NET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108.15" table:style-name="ce10">
            <text:p>13.108,15</text:p>
          </table:table-cell>
          <table:table-cell office:value-type="float" office:value="1147.95" table:style-name="ce10">
            <text:p>1.147,95</text:p>
          </table:table-cell>
          <table:table-cell table:style-name="ce9"/>
          <table:table-cell office:value-type="float" office:value="3405.29" table:style-name="ce10">
            <text:p>3.405,2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61.39" table:style-name="ce10">
            <text:p>17.661,39</text:p>
          </table:table-cell>
          <table:table-cell office:value-type="float" office:value="-1628.16" table:style-name="ce12">
            <text:p>-1.628,16</text:p>
          </table:table-cell>
          <table:table-cell office:value-type="float" office:value="-2499.0500000000002" table:style-name="ce12">
            <text:p>-2.499,05</text:p>
          </table:table-cell>
          <table:table-cell office:value-type="float" office:value="-2551.7199999999998" table:style-name="ce12">
            <text:p>-2.551,72</text:p>
          </table:table-cell>
          <table:table-cell office:value-type="float" office:value="0" table:style-name="ce13">
            <text:p>0,00</text:p>
          </table:table-cell>
          <table:table-cell office:value-type="float" office:value="-6678.93" table:style-name="ce12">
            <text:p>-6.678,93</text:p>
          </table:table-cell>
          <table:table-cell office:value-type="float" office:value="10982.46" table:style-name="ce10">
            <text:p>10.982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BOSCO RIBA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169.1" table:style-name="ce10">
            <text:p>22.169,10</text:p>
          </table:table-cell>
          <table:table-cell office:value-type="float" office:value="3656.12" table:style-name="ce10">
            <text:p>3.656,12</text:p>
          </table:table-cell>
          <table:table-cell table:style-name="ce9"/>
          <table:table-cell office:value-type="float" office:value="3876.67" table:style-name="ce10">
            <text:p>3.876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701.89" table:style-name="ce10">
            <text:p>29.701,89</text:p>
          </table:table-cell>
          <table:table-cell office:value-type="float" office:value="-3828.35" table:style-name="ce12">
            <text:p>-3.828,35</text:p>
          </table:table-cell>
          <table:table-cell office:value-type="float" office:value="-5127.6400000000003" table:style-name="ce12">
            <text:p>-5.127,64</text:p>
          </table:table-cell>
          <table:table-cell office:value-type="float" office:value="-2657.7" table:style-name="ce12">
            <text:p>-2.657,70</text:p>
          </table:table-cell>
          <table:table-cell office:value-type="float" office:value="0" table:style-name="ce13">
            <text:p>0,00</text:p>
          </table:table-cell>
          <table:table-cell office:value-type="float" office:value="-11613.69" table:style-name="ce12">
            <text:p>-11.613,69</text:p>
          </table:table-cell>
          <table:table-cell office:value-type="float" office:value="18088.2" table:style-name="ce10">
            <text:p>18.088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CARLOS DA SILVA JÚNIOR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2UNP)</text:p>
          </table:table-cell>
          <table:table-cell office:value-type="float" office:value="1454.4" table:style-name="ce10">
            <text:p>1.454,4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972.41" table:style-name="ce10">
            <text:p>3.97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805.88" table:style-name="ce10">
            <text:p>6.805,88</text:p>
          </table:table-cell>
          <table:table-cell office:value-type="float" office:value="-203.62" table:style-name="ce11">
            <text:p>-203,62</text:p>
          </table:table-cell>
          <table:table-cell office:value-type="float" office:value="-40.22" table:style-name="ce11">
            <text:p>-40,22</text:p>
          </table:table-cell>
          <table:table-cell office:value-type="float" office:value="-1598.16" table:style-name="ce12">
            <text:p>-1.598,16</text:p>
          </table:table-cell>
          <table:table-cell office:value-type="float" office:value="0" table:style-name="ce13">
            <text:p>0,00</text:p>
          </table:table-cell>
          <table:table-cell office:value-type="float" office:value="-1842" table:style-name="ce12">
            <text:p>-1.842,00</text:p>
          </table:table-cell>
          <table:table-cell office:value-type="float" office:value="4963.88" table:style-name="ce10">
            <text:p>4.963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CARLOS NICÁCIO DE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3364.4" table:style-name="ce10">
            <text:p>3.364,40</text:p>
          </table:table-cell>
          <table:table-cell table:style-name="ce9"/>
          <table:table-cell office:value-type="float" office:value="3757.41" table:style-name="ce10">
            <text:p>3.757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419.939999999999" table:style-name="ce10">
            <text:p>20.419,94</text:p>
          </table:table-cell>
          <table:table-cell office:value-type="float" office:value="-2033.05" table:style-name="ce12">
            <text:p>-2.033,05</text:p>
          </table:table-cell>
          <table:table-cell office:value-type="float" office:value="-3049.47" table:style-name="ce12">
            <text:p>-3.049,47</text:p>
          </table:table-cell>
          <table:table-cell office:value-type="float" office:value="-5233.71" table:style-name="ce12">
            <text:p>-5.233,71</text:p>
          </table:table-cell>
          <table:table-cell office:value-type="float" office:value="0" table:style-name="ce13">
            <text:p>0,00</text:p>
          </table:table-cell>
          <table:table-cell office:value-type="float" office:value="-10316.23" table:style-name="ce12">
            <text:p>-10.316,23</text:p>
          </table:table-cell>
          <table:table-cell office:value-type="float" office:value="10103.709999999999" table:style-name="ce10">
            <text:p>10.103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CÍCERO PEIXOTO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367.54" table:style-name="ce10">
            <text:p>2.367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54.67" table:style-name="ce10">
            <text:p>15.354,6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36.04" table:style-name="ce12">
            <text:p>-2.236,04</text:p>
          </table:table-cell>
          <table:table-cell office:value-type="float" office:value="-1195.8800000000001" table:style-name="ce12">
            <text:p>-1.195,88</text:p>
          </table:table-cell>
          <table:table-cell office:value-type="float" office:value="0" table:style-name="ce13">
            <text:p>0,00</text:p>
          </table:table-cell>
          <table:table-cell office:value-type="float" office:value="-4937.09" table:style-name="ce12">
            <text:p>-4.937,09</text:p>
          </table:table-cell>
          <table:table-cell office:value-type="float" office:value="10417.58" table:style-name="ce10">
            <text:p>10.417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ERIGLEIDSON DA SILV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2087.05" table:style-name="ce10">
            <text:p>12.087,05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4498.63" table:style-name="ce10">
            <text:p>4.498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807.599999999999" table:style-name="ce10">
            <text:p>19.807,6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56.39" table:style-name="ce12">
            <text:p>-2.956,39</text:p>
          </table:table-cell>
          <table:table-cell office:value-type="float" office:value="-3224.12" table:style-name="ce12">
            <text:p>-3.224,12</text:p>
          </table:table-cell>
          <table:table-cell office:value-type="float" office:value="0" table:style-name="ce13">
            <text:p>0,00</text:p>
          </table:table-cell>
          <table:table-cell office:value-type="float" office:value="-7008.9" table:style-name="ce12">
            <text:p>-7.008,90</text:p>
          </table:table-cell>
          <table:table-cell office:value-type="float" office:value="12798.7" table:style-name="ce10">
            <text:p>12.798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EXPEDITO DE SÁ</text:p>
          </table:table-cell>
          <table:table-cell office:value-type="string" table:style-name="ce8">
            <text:p>TÉCNICO JUDICIÁRIO - NÍVEL MÉDIO C11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0648.46" table:style-name="ce10">
            <text:p>10.648,46</text:p>
          </table:table-cell>
          <table:table-cell table:number-columns-repeated="2" table:style-name="ce9"/>
          <table:table-cell office:value-type="float" office:value="3540.35" table:style-name="ce10">
            <text:p>3.540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188.81" table:style-name="ce10">
            <text:p>14.188,81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1637.01" table:style-name="ce12">
            <text:p>-1.637,01</text:p>
          </table:table-cell>
          <table:table-cell office:value-type="float" office:value="-3420.37" table:style-name="ce12">
            <text:p>-3.420,37</text:p>
          </table:table-cell>
          <table:table-cell office:value-type="float" office:value="0" table:style-name="ce13">
            <text:p>0,00</text:p>
          </table:table-cell>
          <table:table-cell office:value-type="float" office:value="-6402.16" table:style-name="ce12">
            <text:p>-6.402,16</text:p>
          </table:table-cell>
          <table:table-cell office:value-type="float" office:value="7786.65" table:style-name="ce10">
            <text:p>7.786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FEIJÓ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1ª VT-ARA)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4640.78" table:style-name="ce10">
            <text:p>4.640,7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160.83" table:style-name="ce10">
            <text:p>21.160,83</text:p>
          </table:table-cell>
          <table:table-cell office:value-type="float" office:value="-2009.54" table:style-name="ce12">
            <text:p>-2.009,54</text:p>
          </table:table-cell>
          <table:table-cell office:value-type="float" office:value="-3016.76" table:style-name="ce12">
            <text:p>-3.016,76</text:p>
          </table:table-cell>
          <table:table-cell office:value-type="float" office:value="-3521.35" table:style-name="ce12">
            <text:p>-3.521,35</text:p>
          </table:table-cell>
          <table:table-cell office:value-type="float" office:value="0" table:style-name="ce13">
            <text:p>0,00</text:p>
          </table:table-cell>
          <table:table-cell office:value-type="float" office:value="-8547.65" table:style-name="ce12">
            <text:p>-8.547,65</text:p>
          </table:table-cell>
          <table:table-cell office:value-type="float" office:value="12613.18" table:style-name="ce10">
            <text:p>12.613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HELDER PAIVA MONTEIR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7777.03" table:style-name="ce10">
            <text:p>7.777,03</text:p>
          </table:table-cell>
          <table:table-cell table:style-name="ce9"/>
          <table:table-cell office:value-type="float" office:value="4839.1400000000003" table:style-name="ce10">
            <text:p>4.839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629.42" table:style-name="ce10">
            <text:p>34.629,42</text:p>
          </table:table-cell>
          <table:table-cell office:value-type="float" office:value="-3875.06" table:style-name="ce12">
            <text:p>-3.875,06</text:p>
          </table:table-cell>
          <table:table-cell office:value-type="float" office:value="-4568.22" table:style-name="ce12">
            <text:p>-4.568,22</text:p>
          </table:table-cell>
          <table:table-cell office:value-type="float" office:value="-4533.91" table:style-name="ce12">
            <text:p>-4.533,91</text:p>
          </table:table-cell>
          <table:table-cell office:value-type="float" office:value="0" table:style-name="ce13">
            <text:p>0,00</text:p>
          </table:table-cell>
          <table:table-cell office:value-type="float" office:value="-12977.19" table:style-name="ce12">
            <text:p>-12.977,19</text:p>
          </table:table-cell>
          <table:table-cell office:value-type="float" office:value="21652.23" table:style-name="ce10">
            <text:p>21.652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HENRIQUE CARVALHO DE SANT ANN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office:value-type="float" office:value="3529.91" table:style-name="ce10">
            <text:p>3.529,91</text:p>
          </table:table-cell>
          <table:table-cell table:style-name="ce9"/>
          <table:table-cell office:value-type="float" office:value="5056.55" table:style-name="ce10">
            <text:p>5.056,5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833.48" table:style-name="ce10">
            <text:p>30.833,48</text:p>
          </table:table-cell>
          <table:table-cell office:value-type="float" office:value="-3804.37" table:style-name="ce12">
            <text:p>-3.804,37</text:p>
          </table:table-cell>
          <table:table-cell office:value-type="float" office:value="-5068.82" table:style-name="ce12">
            <text:p>-5.068,82</text:p>
          </table:table-cell>
          <table:table-cell office:value-type="float" office:value="-2072.3200000000002" table:style-name="ce12">
            <text:p>-2.072,32</text:p>
          </table:table-cell>
          <table:table-cell office:value-type="float" office:value="0" table:style-name="ce13">
            <text:p>0,00</text:p>
          </table:table-cell>
          <table:table-cell office:value-type="float" office:value="-10945.51" table:style-name="ce12">
            <text:p>-10.945,51</text:p>
          </table:table-cell>
          <table:table-cell office:value-type="float" office:value="19887.97" table:style-name="ce10">
            <text:p>19.887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HUMBERTO CUNHA VASSAL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SOLIDAÇÃO DE DADOS (SECR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269.41" table:style-name="ce10">
            <text:p>3.269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3537.17" table:style-name="ce10">
            <text:p>3.537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501.060000000001" table:style-name="ce10">
            <text:p>20.501,06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3131.27" table:style-name="ce12">
            <text:p>-3.131,27</text:p>
          </table:table-cell>
          <table:table-cell office:value-type="float" office:value="-2946.54" table:style-name="ce12">
            <text:p>-2.946,54</text:p>
          </table:table-cell>
          <table:table-cell office:value-type="float" office:value="0" table:style-name="ce13">
            <text:p>0,00</text:p>
          </table:table-cell>
          <table:table-cell office:value-type="float" office:value="-8114.78" table:style-name="ce12">
            <text:p>-8.114,78</text:p>
          </table:table-cell>
          <table:table-cell office:value-type="float" office:value="12386.28" table:style-name="ce10">
            <text:p>12.386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JUSTINO LIMA FILHO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PAL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629.4" table:style-name="ce10">
            <text:p>3.629,40</text:p>
          </table:table-cell>
          <table:table-cell office:value-type="float" office:value="1379.07" table:style-name="ce10">
            <text:p>1.379,07</text:p>
          </table:table-cell>
          <table:table-cell office:value-type="float" office:value="5178.9399999999996" table:style-name="ce10">
            <text:p>5.178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823.27" table:style-name="ce10">
            <text:p>21.823,27</text:p>
          </table:table-cell>
          <table:table-cell office:value-type="float" office:value="-2076.7800000000002" table:style-name="ce12">
            <text:p>-2.076,78</text:p>
          </table:table-cell>
          <table:table-cell office:value-type="float" office:value="-2661.65" table:style-name="ce12">
            <text:p>-2.661,65</text:p>
          </table:table-cell>
          <table:table-cell office:value-type="float" office:value="-2223.23" table:style-name="ce12">
            <text:p>-2.223,23</text:p>
          </table:table-cell>
          <table:table-cell office:value-type="float" office:value="0" table:style-name="ce13">
            <text:p>0,00</text:p>
          </table:table-cell>
          <table:table-cell office:value-type="float" office:value="-6961.66" table:style-name="ce12">
            <text:p>-6.961,66</text:p>
          </table:table-cell>
          <table:table-cell office:value-type="float" office:value="14861.61" table:style-name="ce10">
            <text:p>14.861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KLEBER TENÓRIO MAGALHÃ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SAÚDE (SEGESP)</text:p>
          </table:table-cell>
          <table:table-cell office:value-type="float" office:value="38766.69" table:style-name="ce10">
            <text:p>38.766,69</text:p>
          </table:table-cell>
          <table:table-cell office:value-type="float" office:value="4436.22" table:style-name="ce10">
            <text:p>4.436,22</text:p>
          </table:table-cell>
          <table:table-cell table:style-name="ce9"/>
          <table:table-cell office:value-type="float" office:value="6513.12" table:style-name="ce10">
            <text:p>6.513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9716.03" table:style-name="ce10">
            <text:p>49.716,03</text:p>
          </table:table-cell>
          <table:table-cell office:value-type="float" office:value="-828.39" table:style-name="ce11">
            <text:p>-828,39</text:p>
          </table:table-cell>
          <table:table-cell office:value-type="float" office:value="-6144.97" table:style-name="ce12">
            <text:p>-6.144,97</text:p>
          </table:table-cell>
          <table:table-cell office:value-type="float" office:value="-6132.27" table:style-name="ce12">
            <text:p>-6.132,27</text:p>
          </table:table-cell>
          <table:table-cell office:value-type="float" office:value="-3081.2" table:style-name="ce12">
            <text:p>-3.081,20</text:p>
          </table:table-cell>
          <table:table-cell office:value-type="float" office:value="-16186.83" table:style-name="ce12">
            <text:p>-16.186,83</text:p>
          </table:table-cell>
          <table:table-cell office:value-type="float" office:value="33529.199999999997" table:style-name="ce10">
            <text:p>33.529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ÉCIO PEDROSA MENDES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9492.07" table:style-name="ce10">
            <text:p>19.492,07</text:p>
          </table:table-cell>
          <table:table-cell office:value-type="float" office:value="7662.51" table:style-name="ce10">
            <text:p>7.662,51</text:p>
          </table:table-cell>
          <table:table-cell office:value-type="float" office:value="8966.24" table:style-name="ce10">
            <text:p>8.966,24</text:p>
          </table:table-cell>
          <table:table-cell office:value-type="float" office:value="4502.13" table:style-name="ce10">
            <text:p>4.502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622.949999999997" table:style-name="ce10">
            <text:p>40.622,95</text:p>
          </table:table-cell>
          <table:table-cell office:value-type="float" office:value="-3437.34" table:style-name="ce12">
            <text:p>-3.437,34</text:p>
          </table:table-cell>
          <table:table-cell office:value-type="float" office:value="-8014.32" table:style-name="ce12">
            <text:p>-8.014,32</text:p>
          </table:table-cell>
          <table:table-cell office:value-type="float" office:value="-3834.38" table:style-name="ce12">
            <text:p>-3.834,38</text:p>
          </table:table-cell>
          <table:table-cell office:value-type="float" office:value="0" table:style-name="ce13">
            <text:p>0,00</text:p>
          </table:table-cell>
          <table:table-cell office:value-type="float" office:value="-15286.04" table:style-name="ce12">
            <text:p>-15.286,04</text:p>
          </table:table-cell>
          <table:table-cell office:value-type="float" office:value="25336.91" table:style-name="ce10">
            <text:p>25.336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ESSA DOS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12948.74" table:style-name="ce10">
            <text:p>12.948,74</text:p>
          </table:table-cell>
          <table:table-cell table:style-name="ce9"/>
          <table:table-cell office:value-type="float" office:value="2982.56" table:style-name="ce10">
            <text:p>2.98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360.129999999997" table:style-name="ce10">
            <text:p>37.360,13</text:p>
          </table:table-cell>
          <table:table-cell office:value-type="float" office:value="-4654.5200000000004" table:style-name="ce12">
            <text:p>-4.654,52</text:p>
          </table:table-cell>
          <table:table-cell table:style-name="ce9"/>
          <table:table-cell office:value-type="float" office:value="-4569.79" table:style-name="ce12">
            <text:p>-4.569,79</text:p>
          </table:table-cell>
          <table:table-cell office:value-type="float" office:value="0" table:style-name="ce13">
            <text:p>0,00</text:p>
          </table:table-cell>
          <table:table-cell office:value-type="float" office:value="-9224.31" table:style-name="ce12">
            <text:p>-9.224,31</text:p>
          </table:table-cell>
          <table:table-cell office:value-type="float" office:value="28135.82" table:style-name="ce10">
            <text:p>28.135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UCIANO DE MENEZES JÚNIOR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655.64" table:style-name="ce10">
            <text:p>1.655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90.1" table:style-name="ce10">
            <text:p>15.690,1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45.67" table:style-name="ce12">
            <text:p>-2.545,67</text:p>
          </table:table-cell>
          <table:table-cell office:value-type="float" office:value="-1527.06" table:style-name="ce12">
            <text:p>-1.527,06</text:p>
          </table:table-cell>
          <table:table-cell office:value-type="float" office:value="0" table:style-name="ce13">
            <text:p>0,00</text:p>
          </table:table-cell>
          <table:table-cell office:value-type="float" office:value="-4901.12" table:style-name="ce12">
            <text:p>-4.901,12</text:p>
          </table:table-cell>
          <table:table-cell office:value-type="float" office:value="10788.98" table:style-name="ce10">
            <text:p>10.788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UIZ DE ALMEIDA JÚNIOR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COMPANHAMENTO DAS DESPESAS, DA EXECU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627.17999999999995" table:style-name="ce14">
            <text:p>627,18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08.7399999999998" table:style-name="ce10">
            <text:p>2.408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72.88" table:style-name="ce10">
            <text:p>16.872,88</text:p>
          </table:table-cell>
          <table:table-cell office:value-type="float" office:value="-1601" table:style-name="ce12">
            <text:p>-1.601,00</text:p>
          </table:table-cell>
          <table:table-cell office:value-type="float" office:value="-2615.87" table:style-name="ce12">
            <text:p>-2.615,87</text:p>
          </table:table-cell>
          <table:table-cell office:value-type="float" office:value="-1376.71" table:style-name="ce12">
            <text:p>-1.376,71</text:p>
          </table:table-cell>
          <table:table-cell office:value-type="float" office:value="0" table:style-name="ce13">
            <text:p>0,00</text:p>
          </table:table-cell>
          <table:table-cell office:value-type="float" office:value="-5593.58" table:style-name="ce12">
            <text:p>-5.593,58</text:p>
          </table:table-cell>
          <table:table-cell office:value-type="float" office:value="11279.3" table:style-name="ce10">
            <text:p>11.279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UIZ PEDRO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3411.89" table:style-name="ce10">
            <text:p>3.411,89</text:p>
          </table:table-cell>
          <table:table-cell table:style-name="ce9"/>
          <table:table-cell office:value-type="float" office:value="2958.36" table:style-name="ce10">
            <text:p>2.958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430.91" table:style-name="ce10">
            <text:p>19.430,91</text:p>
          </table:table-cell>
          <table:table-cell office:value-type="float" office:value="-1447.59" table:style-name="ce12">
            <text:p>-1.447,59</text:p>
          </table:table-cell>
          <table:table-cell table:style-name="ce9"/>
          <table:table-cell office:value-type="float" office:value="-2846.77" table:style-name="ce12">
            <text:p>-2.846,77</text:p>
          </table:table-cell>
          <table:table-cell office:value-type="float" office:value="0" table:style-name="ce13">
            <text:p>0,00</text:p>
          </table:table-cell>
          <table:table-cell office:value-type="float" office:value="-4294.3599999999997" table:style-name="ce12">
            <text:p>-4.294,36</text:p>
          </table:table-cell>
          <table:table-cell office:value-type="float" office:value="15136.55" table:style-name="ce10">
            <text:p>15.136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ÁRCIO DE ARAÚJO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ª VT-ARA)</text:p>
          </table:table-cell>
          <table:table-cell office:value-type="float" office:value="1490.76" table:style-name="ce10">
            <text:p>1.490,76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637.28" table:style-name="ce10">
            <text:p>2.637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507.11" table:style-name="ce10">
            <text:p>5.507,11</text:p>
          </table:table-cell>
          <table:table-cell office:value-type="float" office:value="-208.71" table:style-name="ce11">
            <text:p>-208,71</text:p>
          </table:table-cell>
          <table:table-cell office:value-type="float" office:value="-28.35" table:style-name="ce11">
            <text:p>-28,35</text:p>
          </table:table-cell>
          <table:table-cell office:value-type="float" office:value="-2334.27" table:style-name="ce12">
            <text:p>-2.334,27</text:p>
          </table:table-cell>
          <table:table-cell office:value-type="float" office:value="0" table:style-name="ce13">
            <text:p>0,00</text:p>
          </table:table-cell>
          <table:table-cell office:value-type="float" office:value="-2571.33" table:style-name="ce12">
            <text:p>-2.571,33</text:p>
          </table:table-cell>
          <table:table-cell office:value-type="float" office:value="2935.78" table:style-name="ce10">
            <text:p>2.935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ILTON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JORNALISMO (CCOM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5247.61" table:style-name="ce10">
            <text:p>5.247,61</text:p>
          </table:table-cell>
          <table:table-cell table:style-name="ce9"/>
          <table:table-cell office:value-type="float" office:value="3364.44" table:style-name="ce10">
            <text:p>3.364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10.439999999999" table:style-name="ce10">
            <text:p>20.010,44</text:p>
          </table:table-cell>
          <table:table-cell office:value-type="float" office:value="-1978.2" table:style-name="ce12">
            <text:p>-1.978,20</text:p>
          </table:table-cell>
          <table:table-cell office:value-type="float" office:value="-3112.15" table:style-name="ce12">
            <text:p>-3.112,15</text:p>
          </table:table-cell>
          <table:table-cell office:value-type="float" office:value="-1838.96" table:style-name="ce12">
            <text:p>-1.838,96</text:p>
          </table:table-cell>
          <table:table-cell office:value-type="float" office:value="0" table:style-name="ce13">
            <text:p>0,00</text:p>
          </table:table-cell>
          <table:table-cell office:value-type="float" office:value="-6929.31" table:style-name="ce12">
            <text:p>-6.929,31</text:p>
          </table:table-cell>
          <table:table-cell office:value-type="float" office:value="13081.13" table:style-name="ce10">
            <text:p>13.081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IRIEL MORGADO PORTELA GOMEZ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3364.4" table:style-name="ce10">
            <text:p>3.364,40</text:p>
          </table:table-cell>
          <table:table-cell table:style-name="ce9"/>
          <table:table-cell office:value-type="float" office:value="5209.08" table:style-name="ce10">
            <text:p>5.209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32.82" table:style-name="ce10">
            <text:p>22.132,82</text:p>
          </table:table-cell>
          <table:table-cell office:value-type="float" office:value="-828.39" table:style-name="ce11">
            <text:p>-828,39</text:p>
          </table:table-cell>
          <table:table-cell office:value-type="float" office:value="-3400.45" table:style-name="ce12">
            <text:p>-3.400,45</text:p>
          </table:table-cell>
          <table:table-cell office:value-type="float" office:value="-3444.67" table:style-name="ce12">
            <text:p>-3.444,67</text:p>
          </table:table-cell>
          <table:table-cell office:value-type="float" office:value="0" table:style-name="ce13">
            <text:p>0,00</text:p>
          </table:table-cell>
          <table:table-cell office:value-type="float" office:value="-7673.51" table:style-name="ce12">
            <text:p>-7.673,51</text:p>
          </table:table-cell>
          <table:table-cell office:value-type="float" office:value="14459.31" table:style-name="ce10">
            <text:p>14.459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OTÁVIO MARTINS RODRIGU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340.37" table:style-name="ce10">
            <text:p>2.340,37</text:p>
          </table:table-cell>
          <table:table-cell table:style-name="ce9"/>
          <table:table-cell office:value-type="float" office:value="1138.99" table:style-name="ce10">
            <text:p>1.138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33.95" table:style-name="ce10">
            <text:p>15.233,95</text:p>
          </table:table-cell>
          <table:table-cell office:value-type="float" office:value="-1055.29" table:style-name="ce12">
            <text:p>-1.055,29</text:p>
          </table:table-cell>
          <table:table-cell table:style-name="ce9"/>
          <table:table-cell office:value-type="float" office:value="-859.99" table:style-name="ce11">
            <text:p>-859,99</text:p>
          </table:table-cell>
          <table:table-cell office:value-type="float" office:value="0" table:style-name="ce13">
            <text:p>0,00</text:p>
          </table:table-cell>
          <table:table-cell office:value-type="float" office:value="-1915.28" table:style-name="ce12">
            <text:p>-1.915,28</text:p>
          </table:table-cell>
          <table:table-cell office:value-type="float" office:value="13318.67" table:style-name="ce10">
            <text:p>13.318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PAULO DO BOMFIM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2ª VT-ARA)</text:p>
          </table:table-cell>
          <table:table-cell table:number-columns-repeated="3" table:style-name="ce9"/>
          <table:table-cell office:value-type="float" office:value="4933.24" table:style-name="ce10">
            <text:p>4.933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933.24" table:style-name="ce10">
            <text:p>4.933,24</text:p>
          </table:table-cell>
          <table:table-cell table:number-columns-repeated="2" table:style-name="ce9"/>
          <table:table-cell office:value-type="float" office:value="-957.8" table:style-name="ce11">
            <text:p>-957,80</text:p>
          </table:table-cell>
          <table:table-cell office:value-type="float" office:value="0" table:style-name="ce13">
            <text:p>0,00</text:p>
          </table:table-cell>
          <table:table-cell office:value-type="float" office:value="-957.8" table:style-name="ce11">
            <text:p>-957,80</text:p>
          </table:table-cell>
          <table:table-cell office:value-type="float" office:value="3975.44" table:style-name="ce10">
            <text:p>3.975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RAMIRO MAURÍCIO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DE PRECATÓRIOS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288.6" table:style-name="ce10">
            <text:p>3.288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75.73" table:style-name="ce10">
            <text:p>16.275,7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079.63" table:style-name="ce12">
            <text:p>-2.079,63</text:p>
          </table:table-cell>
          <table:table-cell office:value-type="float" office:value="-2509.84" table:style-name="ce12">
            <text:p>-2.509,84</text:p>
          </table:table-cell>
          <table:table-cell office:value-type="float" office:value="0" table:style-name="ce13">
            <text:p>0,00</text:p>
          </table:table-cell>
          <table:table-cell office:value-type="float" office:value="-6094.64" table:style-name="ce12">
            <text:p>-6.094,64</text:p>
          </table:table-cell>
          <table:table-cell office:value-type="float" office:value="10181.09" table:style-name="ce10">
            <text:p>10.181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RIBAMAR DE CARVALHO JÚNIOR</text:p>
          </table:table-cell>
          <table:table-cell office:value-type="string" table:style-name="ce8">
            <text:p>ASSISTENTE CHEFE - FC-04</text:p>
          </table:table-cell>
          <table:table-cell table:style-name="ce9"/>
          <table:table-cell office:value-type="float" office:value="11802.08" table:style-name="ce10">
            <text:p>11.802,08</text:p>
          </table:table-cell>
          <table:table-cell office:value-type="float" office:value="4104.33" table:style-name="ce10">
            <text:p>4.104,33</text:p>
          </table:table-cell>
          <table:table-cell office:value-type="float" office:value="1939.89" table:style-name="ce10">
            <text:p>1.939,89</text:p>
          </table:table-cell>
          <table:table-cell office:value-type="float" office:value="3836.79" table:style-name="ce10">
            <text:p>3.836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683.09" table:style-name="ce10">
            <text:p>21.683,09</text:p>
          </table:table-cell>
          <table:table-cell office:value-type="float" office:value="-2174.73" table:style-name="ce12">
            <text:p>-2.174,73</text:p>
          </table:table-cell>
          <table:table-cell office:value-type="float" office:value="-3388.18" table:style-name="ce12">
            <text:p>-3.388,18</text:p>
          </table:table-cell>
          <table:table-cell office:value-type="float" office:value="-2294.5300000000002" table:style-name="ce12">
            <text:p>-2.294,53</text:p>
          </table:table-cell>
          <table:table-cell office:value-type="float" office:value="0" table:style-name="ce13">
            <text:p>0,00</text:p>
          </table:table-cell>
          <table:table-cell office:value-type="float" office:value="-7857.44" table:style-name="ce12">
            <text:p>-7.857,44</text:p>
          </table:table-cell>
          <table:table-cell office:value-type="float" office:value="13825.65" table:style-name="ce10">
            <text:p>13.825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RICARDO COSTA DE OLIVEIRA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MATERIAL E LOGÍSTICA (SA)</text:p>
          </table:table-cell>
          <table:table-cell table:number-columns-repeated="2" table:style-name="ce9"/>
          <table:table-cell office:value-type="float" office:value="11382.88" table:style-name="ce10">
            <text:p>11.382,88</text:p>
          </table:table-cell>
          <table:table-cell office:value-type="float" office:value="2876.06" table:style-name="ce10">
            <text:p>2.876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258.94" table:style-name="ce10">
            <text:p>14.258,9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033.12" table:style-name="ce12">
            <text:p>-2.033,12</text:p>
          </table:table-cell>
          <table:table-cell office:value-type="float" office:value="-1884.09" table:style-name="ce12">
            <text:p>-1.884,09</text:p>
          </table:table-cell>
          <table:table-cell office:value-type="float" office:value="0" table:style-name="ce13">
            <text:p>0,00</text:p>
          </table:table-cell>
          <table:table-cell office:value-type="float" office:value="-4745.6000000000004" table:style-name="ce12">
            <text:p>-4.745,60</text:p>
          </table:table-cell>
          <table:table-cell office:value-type="float" office:value="9513.34" table:style-name="ce10">
            <text:p>9.513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SONISVAL SAMPAI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ª VT-ARA)</text:p>
          </table:table-cell>
          <table:table-cell office:value-type="float" office:value="1702.81" table:style-name="ce10">
            <text:p>1.702,8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556.43" table:style-name="ce10">
            <text:p>3.556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491.62" table:style-name="ce10">
            <text:p>7.491,62</text:p>
          </table:table-cell>
          <table:table-cell office:value-type="float" office:value="-187.31" table:style-name="ce11">
            <text:p>-187,31</text:p>
          </table:table-cell>
          <table:table-cell office:value-type="float" office:value="-150.51" table:style-name="ce11">
            <text:p>-150,51</text:p>
          </table:table-cell>
          <table:table-cell office:value-type="float" office:value="-1743.02" table:style-name="ce12">
            <text:p>-1.743,02</text:p>
          </table:table-cell>
          <table:table-cell office:value-type="float" office:value="0" table:style-name="ce13">
            <text:p>0,00</text:p>
          </table:table-cell>
          <table:table-cell office:value-type="float" office:value="-2080.84" table:style-name="ce12">
            <text:p>-2.080,84</text:p>
          </table:table-cell>
          <table:table-cell office:value-type="float" office:value="5410.78" table:style-name="ce10">
            <text:p>5.410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SÓSTENES NASCIMENTO DE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RREIÇÕES, NORMATIZAÇÃO E PROCESSOS (S</text:p>
          </table:table-cell>
          <table:table-cell office:value-type="float" office:value="19559.919999999998" table:style-name="ce10">
            <text:p>19.559,92</text:p>
          </table:table-cell>
          <table:table-cell office:value-type="float" office:value="4481.2700000000004" table:style-name="ce10">
            <text:p>4.481,27</text:p>
          </table:table-cell>
          <table:table-cell office:value-type="float" office:value="1939.89" table:style-name="ce10">
            <text:p>1.939,89</text:p>
          </table:table-cell>
          <table:table-cell office:value-type="float" office:value="6555.03" table:style-name="ce10">
            <text:p>6.555,03</text:p>
          </table:table-cell>
          <table:table-cell office:value-type="float" office:value="626.24" table:number-columns-spanned="2" table:number-rows-spanned="1" table:style-name="ce26">
            <text:p>626,24</text:p>
          </table:table-cell>
          <table:covered-table-cell/>
          <table:table-cell table:style-name="ce9"/>
          <table:table-cell office:value-type="float" office:value="33162.35" table:style-name="ce10">
            <text:p>33.162,35</text:p>
          </table:table-cell>
          <table:table-cell office:value-type="float" office:value="-3479.6" table:style-name="ce12">
            <text:p>-3.479,60</text:p>
          </table:table-cell>
          <table:table-cell office:value-type="float" office:value="-3996.02" table:style-name="ce12">
            <text:p>-3.996,02</text:p>
          </table:table-cell>
          <table:table-cell office:value-type="float" office:value="-4472.3500000000004" table:style-name="ce12">
            <text:p>-4.472,35</text:p>
          </table:table-cell>
          <table:table-cell office:value-type="float" office:value="0" table:style-name="ce13">
            <text:p>0,00</text:p>
          </table:table-cell>
          <table:table-cell office:value-type="float" office:value="-11947.97" table:style-name="ce12">
            <text:p>-11.947,97</text:p>
          </table:table-cell>
          <table:table-cell office:value-type="float" office:value="21214.38" table:style-name="ce10">
            <text:p>21.214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TADEU DE MENEZES BARROS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10554.23" table:style-name="ce10">
            <text:p>10.554,23</text:p>
          </table:table-cell>
          <table:table-cell office:value-type="float" office:value="422.17" table:style-name="ce14">
            <text:p>422,17</text:p>
          </table:table-cell>
          <table:table-cell table:style-name="ce9"/>
          <table:table-cell office:value-type="float" office:value="2958.36" table:style-name="ce10">
            <text:p>2.958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34.76" table:style-name="ce10">
            <text:p>13.934,76</text:p>
          </table:table-cell>
          <table:table-cell office:value-type="float" office:value="-563.94000000000005" table:style-name="ce11">
            <text:p>-563,94</text:p>
          </table:table-cell>
          <table:table-cell office:value-type="float" office:value="-751.73" table:style-name="ce11">
            <text:p>-751,73</text:p>
          </table:table-cell>
          <table:table-cell office:value-type="float" office:value="-2918.33" table:style-name="ce12">
            <text:p>-2.918,33</text:p>
          </table:table-cell>
          <table:table-cell office:value-type="float" office:value="0" table:style-name="ce13">
            <text:p>0,00</text:p>
          </table:table-cell>
          <table:table-cell office:value-type="float" office:value="-4234" table:style-name="ce12">
            <text:p>-4.234,00</text:p>
          </table:table-cell>
          <table:table-cell office:value-type="float" office:value="9700.76" table:style-name="ce10">
            <text:p>9.700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ENEIDE MARTINS ROCHA MONTEIR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EN)</text:p>
          </table:table-cell>
          <table:table-cell office:value-type="float" office:value="1454.4" table:style-name="ce10">
            <text:p>1.454,4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984.41" table:style-name="ce10">
            <text:p>3.984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378.7" table:style-name="ce10">
            <text:p>7.378,70</text:p>
          </table:table-cell>
          <table:table-cell office:value-type="float" office:value="-475.2" table:style-name="ce11">
            <text:p>-475,20</text:p>
          </table:table-cell>
          <table:table-cell office:value-type="float" office:value="-47.7" table:style-name="ce11">
            <text:p>-47,70</text:p>
          </table:table-cell>
          <table:table-cell office:value-type="float" office:value="-2029.89" table:style-name="ce12">
            <text:p>-2.029,89</text:p>
          </table:table-cell>
          <table:table-cell office:value-type="float" office:value="0" table:style-name="ce13">
            <text:p>0,00</text:p>
          </table:table-cell>
          <table:table-cell office:value-type="float" office:value="-2552.79" table:style-name="ce12">
            <text:p>-2.552,79</text:p>
          </table:table-cell>
          <table:table-cell office:value-type="float" office:value="4825.91" table:style-name="ce10">
            <text:p>4.825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ETE MARIA SILVA BARR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0860.14" table:style-name="ce10">
            <text:p>10.860,14</text:p>
          </table:table-cell>
          <table:table-cell office:value-type="float" office:value="12282.98" table:style-name="ce10">
            <text:p>12.282,98</text:p>
          </table:table-cell>
          <table:table-cell table:style-name="ce9"/>
          <table:table-cell office:value-type="float" office:value="1491.28" table:style-name="ce10">
            <text:p>1.49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634.400000000001" table:style-name="ce10">
            <text:p>24.634,40</text:p>
          </table:table-cell>
          <table:table-cell office:value-type="float" office:value="-2548.23" table:style-name="ce12">
            <text:p>-2.548,23</text:p>
          </table:table-cell>
          <table:table-cell office:value-type="float" office:value="-4270.6400000000003" table:style-name="ce12">
            <text:p>-4.270,64</text:p>
          </table:table-cell>
          <table:table-cell office:value-type="float" office:value="-3478.3" table:style-name="ce12">
            <text:p>-3.478,30</text:p>
          </table:table-cell>
          <table:table-cell office:value-type="float" office:value="0" table:style-name="ce13">
            <text:p>0,00</text:p>
          </table:table-cell>
          <table:table-cell office:value-type="float" office:value="-10297.17" table:style-name="ce12">
            <text:p>-10.297,17</text:p>
          </table:table-cell>
          <table:table-cell office:value-type="float" office:value="14337.23" table:style-name="ce10">
            <text:p>14.337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IAS JACINT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364.4" table:style-name="ce10">
            <text:p>3.364,40</text:p>
          </table:table-cell>
          <table:table-cell table:style-name="ce9"/>
          <table:table-cell office:value-type="float" office:value="2819.82" table:style-name="ce10">
            <text:p>2.819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38.810000000001" table:style-name="ce10">
            <text:p>17.938,81</text:p>
          </table:table-cell>
          <table:table-cell office:value-type="float" office:value="-1224.25" table:style-name="ce12">
            <text:p>-1.224,25</text:p>
          </table:table-cell>
          <table:table-cell office:value-type="float" office:value="-2391.7199999999998" table:style-name="ce12">
            <text:p>-2.391,72</text:p>
          </table:table-cell>
          <table:table-cell office:value-type="float" office:value="-2216.8200000000002" table:style-name="ce12">
            <text:p>-2.216,82</text:p>
          </table:table-cell>
          <table:table-cell office:value-type="float" office:value="0" table:style-name="ce13">
            <text:p>0,00</text:p>
          </table:table-cell>
          <table:table-cell office:value-type="float" office:value="-5832.79" table:style-name="ce12">
            <text:p>-5.832,79</text:p>
          </table:table-cell>
          <table:table-cell office:value-type="float" office:value="12106.02" table:style-name="ce10">
            <text:p>12.106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INALDO <text:s/>ALV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3186" table:style-name="ce10">
            <text:p>3.186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281.13" table:style-name="ce10">
            <text:p>5.281,13</text:p>
          </table:table-cell>
          <table:table-cell office:value-type="float" office:value="-350.46" table:style-name="ce11">
            <text:p>-350,46</text:p>
          </table:table-cell>
          <table:table-cell office:value-type="float" office:value="-268.51" table:style-name="ce11">
            <text:p>-268,5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18.97" table:style-name="ce11">
            <text:p>-618,97</text:p>
          </table:table-cell>
          <table:table-cell office:value-type="float" office:value="4662.16" table:style-name="ce10">
            <text:p>4.662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UÉ SOARES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20185.240000000002" table:style-name="ce10">
            <text:p>20.185,24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85.240000000002" table:style-name="ce10">
            <text:p>20.185,24</text:p>
          </table:table-cell>
          <table:table-cell office:value-type="float" office:value="-2060.1799999999998" table:style-name="ce12">
            <text:p>-2.060,18</text:p>
          </table:table-cell>
          <table:table-cell table:number-columns-repeated="2" table:style-name="ce9"/>
          <table:table-cell office:value-type="float" office:value="0" table:style-name="ce13">
            <text:p>0,00</text:p>
          </table:table-cell>
          <table:table-cell office:value-type="float" office:value="-2060.1799999999998" table:style-name="ce12">
            <text:p>-2.060,18</text:p>
          </table:table-cell>
          <table:table-cell office:value-type="float" office:value="18125.060000000001" table:style-name="ce10">
            <text:p>18.125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ULIANA ALEJANDRA FARIAS DE MEL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2ª VT-ARA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314.69" table:style-name="ce10">
            <text:p>1.314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54.58" table:style-name="ce10">
            <text:p>3.254,58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.7" table:style-name="ce11">
            <text:p>-2,70</text:p>
          </table:table-cell>
          <table:table-cell office:value-type="float" office:value="3251.88" table:style-name="ce10">
            <text:p>3.251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ÚLIO CABRAL FREITAS DE SANTAN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1550.56" table:style-name="ce10">
            <text:p>11.550,56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759.79" table:style-name="ce10">
            <text:p>2.759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89.42" table:style-name="ce10">
            <text:p>15.689,42</text:p>
          </table:table-cell>
          <table:table-cell office:value-type="float" office:value="-828.39" table:style-name="ce11">
            <text:p>-828,39</text:p>
          </table:table-cell>
          <table:table-cell office:value-type="float" office:value="-2275.5100000000002" table:style-name="ce12">
            <text:p>-2.275,51</text:p>
          </table:table-cell>
          <table:table-cell office:value-type="float" office:value="-2136.42" table:style-name="ce12">
            <text:p>-2.136,42</text:p>
          </table:table-cell>
          <table:table-cell office:value-type="float" office:value="0" table:style-name="ce13">
            <text:p>0,00</text:p>
          </table:table-cell>
          <table:table-cell office:value-type="float" office:value="-5240.32" table:style-name="ce12">
            <text:p>-5.240,32</text:p>
          </table:table-cell>
          <table:table-cell office:value-type="float" office:value="10449.1" table:style-name="ce10">
            <text:p>10.449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USSARA JOSEDITE DE JESUS CAVALCANTE DE AR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4ª VT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6698.57" table:style-name="ce10">
            <text:p>6.698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33.03" table:style-name="ce10">
            <text:p>20.733,0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67.65" table:style-name="ce12">
            <text:p>-2.367,65</text:p>
          </table:table-cell>
          <table:table-cell office:value-type="float" office:value="-4204.51" table:style-name="ce12">
            <text:p>-4.204,51</text:p>
          </table:table-cell>
          <table:table-cell office:value-type="float" office:value="0" table:style-name="ce13">
            <text:p>0,00</text:p>
          </table:table-cell>
          <table:table-cell office:value-type="float" office:value="-8077.33" table:style-name="ce12">
            <text:p>-8.077,33</text:p>
          </table:table-cell>
          <table:table-cell office:value-type="float" office:value="12655.7" table:style-name="ce10">
            <text:p>12.655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MILLA AYSSA SILVA BARRET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COORDENADORIA DE COMUNICAÇÃO SOCIAL</text:p>
          </table:table-cell>
          <table:table-cell office:value-type="float" office:value="11124.6" table:style-name="ce10">
            <text:p>11.124,6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180.89" table:style-name="ce10">
            <text:p>3.180,89</text:p>
          </table:table-cell>
          <table:table-cell office:value-type="float" office:value="875.23" table:number-columns-spanned="2" table:number-rows-spanned="1" table:style-name="ce26">
            <text:p>875,23</text:p>
          </table:table-cell>
          <table:covered-table-cell/>
          <table:table-cell table:style-name="ce9"/>
          <table:table-cell office:value-type="float" office:value="17120.61" table:style-name="ce10">
            <text:p>17.120,61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472.77" table:style-name="ce12">
            <text:p>-2.472,77</text:p>
          </table:table-cell>
          <table:table-cell office:value-type="float" office:value="-1340.04" table:style-name="ce12">
            <text:p>-1.340,04</text:p>
          </table:table-cell>
          <table:table-cell office:value-type="float" office:value="0" table:style-name="ce13">
            <text:p>0,00</text:p>
          </table:table-cell>
          <table:table-cell office:value-type="float" office:value="-5220.1400000000003" table:style-name="ce12">
            <text:p>-5.220,14</text:p>
          </table:table-cell>
          <table:table-cell office:value-type="float" office:value="11900.47" table:style-name="ce10">
            <text:p>11.900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IEN RODRIGUES DA SILVEIRA TRINDADE</text:p>
          </table:table-cell>
          <table:table-cell office:value-type="string" table:style-name="ce8">
            <text:p>ASSISTENTE JURÍDICO - FC-04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620.85" table:style-name="ce10">
            <text:p>3.620,8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57.810000000001" table:style-name="ce10">
            <text:p>17.457,8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17.61" table:style-name="ce12">
            <text:p>-2.417,61</text:p>
          </table:table-cell>
          <table:table-cell office:value-type="float" office:value="-2830.94" table:style-name="ce12">
            <text:p>-2.830,94</text:p>
          </table:table-cell>
          <table:table-cell office:value-type="float" office:value="0" table:style-name="ce13">
            <text:p>0,00</text:p>
          </table:table-cell>
          <table:table-cell office:value-type="float" office:value="-6753.72" table:style-name="ce12">
            <text:p>-6.753,72</text:p>
          </table:table-cell>
          <table:table-cell office:value-type="float" office:value="10704.09" table:style-name="ce10">
            <text:p>10.704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LA AZEVEDO DE ALBUQUERQUE RIBEIR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796.02" table:style-name="ce10">
            <text:p>1.796,02</text:p>
          </table:table-cell>
          <table:table-cell office:value-type="float" office:value="626.24" table:number-columns-spanned="2" table:number-rows-spanned="1" table:style-name="ce26">
            <text:p>626,24</text:p>
          </table:table-cell>
          <table:covered-table-cell/>
          <table:table-cell table:style-name="ce9"/>
          <table:table-cell office:value-type="float" office:value="15576.28" table:style-name="ce10">
            <text:p>15.576,28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46.94" table:style-name="ce12">
            <text:p>-2.546,94</text:p>
          </table:table-cell>
          <table:table-cell office:value-type="float" office:value="-840.94" table:style-name="ce11">
            <text:p>-840,94</text:p>
          </table:table-cell>
          <table:table-cell office:value-type="float" office:value="0" table:style-name="ce13">
            <text:p>0,00</text:p>
          </table:table-cell>
          <table:table-cell office:value-type="float" office:value="-4216.2700000000004" table:style-name="ce12">
            <text:p>-4.216,27</text:p>
          </table:table-cell>
          <table:table-cell office:value-type="float" office:value="11360.01" table:style-name="ce10">
            <text:p>11.360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LA MEIRY MONTE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827.7" table:style-name="ce10">
            <text:p>1.827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67.59" table:style-name="ce10">
            <text:p>3.767,59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589.75" table:style-name="ce11">
            <text:p>-589,75</text:p>
          </table:table-cell>
          <table:table-cell office:value-type="float" office:value="0" table:style-name="ce13">
            <text:p>0,00</text:p>
          </table:table-cell>
          <table:table-cell office:value-type="float" office:value="-592.45000000000005" table:style-name="ce11">
            <text:p>-592,45</text:p>
          </table:table-cell>
          <table:table-cell office:value-type="float" office:value="3175.14" table:style-name="ce10">
            <text:p>3.175,14</text:p>
          </table:table-cell>
          <table:table-cell office:value-type="float" office:value="23679.54" table:style-name="ce10">
            <text:p>23.679,54</text:p>
          </table:table-cell>
          <table:table-cell table:style-name="ce9"/>
          <table:table-cell table:number-columns-repeated="16365"/>
        </table:table-row>
        <table:table-row table:style-name="ro4">
          <table:table-cell office:value-type="string" table:style-name="ce8">
            <text:p>KARLA NOLASCO SANTOS UCHÔ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EN)</text:p>
          </table:table-cell>
          <table:table-cell office:value-type="float" office:value="11683.35" table:style-name="ce10">
            <text:p>11.683,35</text:p>
          </table:table-cell>
          <table:table-cell office:value-type="float" office:value="1838.16" table:style-name="ce10">
            <text:p>1.838,16</text:p>
          </table:table-cell>
          <table:table-cell office:value-type="float" office:value="8411.01" table:style-name="ce10">
            <text:p>8.411,01</text:p>
          </table:table-cell>
          <table:table-cell office:value-type="float" office:value="2497.62" table:style-name="ce10">
            <text:p>2.497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30.14" table:style-name="ce10">
            <text:p>24.430,14</text:p>
          </table:table-cell>
          <table:table-cell office:value-type="float" office:value="-1781.22" table:style-name="ce12">
            <text:p>-1.781,22</text:p>
          </table:table-cell>
          <table:table-cell office:value-type="float" office:value="-4515.84" table:style-name="ce12">
            <text:p>-4.515,84</text:p>
          </table:table-cell>
          <table:table-cell office:value-type="float" office:value="-7324.94" table:style-name="ce12">
            <text:p>-7.324,94</text:p>
          </table:table-cell>
          <table:table-cell office:value-type="float" office:value="0" table:style-name="ce13">
            <text:p>0,00</text:p>
          </table:table-cell>
          <table:table-cell office:value-type="float" office:value="-13622" table:style-name="ce12">
            <text:p>-13.622,00</text:p>
          </table:table-cell>
          <table:table-cell office:value-type="float" office:value="10808.14" table:style-name="ce10">
            <text:p>10.808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OLINE BERNARDES TENÓRIO CAVALCANTE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GESTÃO DO QUADRO DE MAGISTRAD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79.07" table:style-name="ce10">
            <text:p>1.379,07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379.07" table:style-name="ce10">
            <text:p>1.379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LLY MENESES FERREIRA LIM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4315.22" table:style-name="ce10">
            <text:p>4.315,2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69.240000000002" table:style-name="ce10">
            <text:p>17.469,24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308.84" table:style-name="ce12">
            <text:p>-2.308,84</text:p>
          </table:table-cell>
          <table:table-cell office:value-type="float" office:value="-2224.1" table:style-name="ce12">
            <text:p>-2.224,10</text:p>
          </table:table-cell>
          <table:table-cell office:value-type="float" office:value="0" table:style-name="ce13">
            <text:p>0,00</text:p>
          </table:table-cell>
          <table:table-cell office:value-type="float" office:value="-5940.27" table:style-name="ce12">
            <text:p>-5.940,27</text:p>
          </table:table-cell>
          <table:table-cell office:value-type="float" office:value="11528.97" table:style-name="ce10">
            <text:p>11.528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LY PRISCILA DE OLIVEIRA TEIXEIRA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5210.71" table:style-name="ce10">
            <text:p>5.21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670.31" table:style-name="ce10">
            <text:p>26.670,31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174.2" table:style-name="ce12">
            <text:p>-4.174,20</text:p>
          </table:table-cell>
          <table:table-cell office:value-type="float" office:value="-4398.01" table:style-name="ce12">
            <text:p>-4.398,01</text:p>
          </table:table-cell>
          <table:table-cell office:value-type="float" office:value="0" table:style-name="ce13">
            <text:p>0,00</text:p>
          </table:table-cell>
          <table:table-cell office:value-type="float" office:value="-11312.4" table:style-name="ce12">
            <text:p>-11.312,40</text:p>
          </table:table-cell>
          <table:table-cell office:value-type="float" office:value="15357.91" table:style-name="ce10">
            <text:p>15.357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NNEDY PITA LISBO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060.62" table:style-name="ce10">
            <text:p>2.060,62</text:p>
          </table:table-cell>
          <table:table-cell table:style-name="ce9"/>
          <table:table-cell office:value-type="float" office:value="2302.1799999999998" table:style-name="ce10">
            <text:p>2.302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61.19" table:style-name="ce10">
            <text:p>15.761,19</text:p>
          </table:table-cell>
          <table:table-cell office:value-type="float" office:value="-950.36" table:style-name="ce11">
            <text:p>-950,36</text:p>
          </table:table-cell>
          <table:table-cell table:style-name="ce9"/>
          <table:table-cell office:value-type="float" office:value="-5409.96" table:style-name="ce12">
            <text:p>-5.409,96</text:p>
          </table:table-cell>
          <table:table-cell office:value-type="float" office:value="0" table:style-name="ce13">
            <text:p>0,00</text:p>
          </table:table-cell>
          <table:table-cell office:value-type="float" office:value="-6360.32" table:style-name="ce12">
            <text:p>-6.360,32</text:p>
          </table:table-cell>
          <table:table-cell office:value-type="float" office:value="9400.8700000000008" table:style-name="ce10">
            <text:p>9.400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IZZY MENESES FERREIRA ROCHA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PCV)</text:p>
          </table:table-cell>
          <table:table-cell office:value-type="float" office:value="10570.37" table:style-name="ce10">
            <text:p>10.570,3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632.03" table:style-name="ce10">
            <text:p>3.63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34.78" table:style-name="ce10">
            <text:p>16.434,78</text:p>
          </table:table-cell>
          <table:table-cell office:value-type="float" office:value="-1315.1" table:style-name="ce12">
            <text:p>-1.315,10</text:p>
          </table:table-cell>
          <table:table-cell office:value-type="float" office:value="-2185.4699999999998" table:style-name="ce12">
            <text:p>-2.185,47</text:p>
          </table:table-cell>
          <table:table-cell office:value-type="float" office:value="-1659.55" table:style-name="ce12">
            <text:p>-1.659,55</text:p>
          </table:table-cell>
          <table:table-cell office:value-type="float" office:value="0" table:style-name="ce13">
            <text:p>0,00</text:p>
          </table:table-cell>
          <table:table-cell office:value-type="float" office:value="-5160.12" table:style-name="ce12">
            <text:p>-5.160,12</text:p>
          </table:table-cell>
          <table:table-cell office:value-type="float" office:value="11274.66" table:style-name="ce10">
            <text:p>11.274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LEBER ANTONIO AZEVEDO MOREIRA MELLO</text:p>
          </table:table-cell>
          <table:table-cell office:value-type="string" table:style-name="ce8">
            <text:p>TÉCNICO JUDICIÁRIO - NÍVEL MÉDIO B9</text:p>
          </table:table-cell>
          <table:table-cell office:value-type="string" table:style-name="ce8">
            <text:p>SECRETARIA <text:s/>(1ªVTSMC)</text:p>
          </table:table-cell>
          <table:table-cell office:value-type="float" office:value="10570.37" table:style-name="ce10">
            <text:p>10.570,37</text:p>
          </table:table-cell>
          <table:table-cell table:number-columns-repeated="2" table:style-name="ce9"/>
          <table:table-cell office:value-type="float" office:value="3191.49" table:style-name="ce10">
            <text:p>3.191,4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761.86" table:style-name="ce10">
            <text:p>13.761,86</text:p>
          </table:table-cell>
          <table:table-cell office:value-type="float" office:value="-828.39" table:style-name="ce11">
            <text:p>-828,39</text:p>
          </table:table-cell>
          <table:table-cell office:value-type="float" office:value="-1757.55" table:style-name="ce12">
            <text:p>-1.757,55</text:p>
          </table:table-cell>
          <table:table-cell office:value-type="float" office:value="-1277.98" table:style-name="ce12">
            <text:p>-1.277,98</text:p>
          </table:table-cell>
          <table:table-cell office:value-type="float" office:value="0" table:style-name="ce13">
            <text:p>0,00</text:p>
          </table:table-cell>
          <table:table-cell office:value-type="float" office:value="-3863.92" table:style-name="ce12">
            <text:p>-3.863,92</text:p>
          </table:table-cell>
          <table:table-cell office:value-type="float" office:value="9897.94" table:style-name="ce10">
            <text:p>9.897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ÍS CAVALCANTE COSTA BANDEIR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9151.77" table:style-name="ce10">
            <text:p>9.151,77</text:p>
          </table:table-cell>
          <table:table-cell table:style-name="ce9"/>
          <table:table-cell office:value-type="float" office:value="2197.4699999999998" table:style-name="ce10">
            <text:p>2.197,47</text:p>
          </table:table-cell>
          <table:table-cell office:value-type="float" office:value="2420.86" table:style-name="ce10">
            <text:p>2.420,86</text:p>
          </table:table-cell>
          <table:table-cell office:value-type="float" office:value="24.35" table:number-columns-spanned="2" table:number-rows-spanned="1" table:style-name="ce26">
            <text:p>24,35</text:p>
          </table:table-cell>
          <table:covered-table-cell/>
          <table:table-cell table:style-name="ce9"/>
          <table:table-cell office:value-type="float" office:value="13794.45" table:style-name="ce10">
            <text:p>13.794,45</text:p>
          </table:table-cell>
          <table:table-cell office:value-type="float" office:value="-828.39" table:style-name="ce11">
            <text:p>-828,39</text:p>
          </table:table-cell>
          <table:table-cell office:value-type="float" office:value="-1421.15" table:style-name="ce12">
            <text:p>-1.421,15</text:p>
          </table:table-cell>
          <table:table-cell office:value-type="float" office:value="-1006.65" table:style-name="ce12">
            <text:p>-1.006,65</text:p>
          </table:table-cell>
          <table:table-cell office:value-type="float" office:value="0" table:style-name="ce13">
            <text:p>0,00</text:p>
          </table:table-cell>
          <table:table-cell office:value-type="float" office:value="-3256.19" table:style-name="ce12">
            <text:p>-3.256,19</text:p>
          </table:table-cell>
          <table:table-cell office:value-type="float" office:value="10538.26" table:style-name="ce10">
            <text:p>10.538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IS DE MENEZES ANDRADE BUARQUE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1ªVTSMC)</text:p>
          </table:table-cell>
          <table:table-cell office:value-type="float" office:value="17791.990000000002" table:style-name="ce10">
            <text:p>17.791,9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532.1" table:style-name="ce10">
            <text:p>2.532,10</text:p>
          </table:table-cell>
          <table:table-cell office:value-type="float" office:value="199.31" table:number-columns-spanned="2" table:number-rows-spanned="1" table:style-name="ce26">
            <text:p>199,31</text:p>
          </table:table-cell>
          <table:covered-table-cell/>
          <table:table-cell table:style-name="ce9"/>
          <table:table-cell office:value-type="float" office:value="22755.78" table:style-name="ce10">
            <text:p>22.755,78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4012.86" table:style-name="ce12">
            <text:p>-4.012,86</text:p>
          </table:table-cell>
          <table:table-cell office:value-type="float" office:value="-1769.7" table:style-name="ce12">
            <text:p>-1.769,70</text:p>
          </table:table-cell>
          <table:table-cell office:value-type="float" office:value="0" table:style-name="ce13">
            <text:p>0,00</text:p>
          </table:table-cell>
          <table:table-cell office:value-type="float" office:value="-8252.7199999999993" table:style-name="ce12">
            <text:p>-8.252,72</text:p>
          </table:table-cell>
          <table:table-cell office:value-type="float" office:value="14503.06" table:style-name="ce10">
            <text:p>14.503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IS KRYSSIA DA ROCHA SOARES SIQUEIRA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TOR DE GESTÃO DE CONTRATOS E TERCEIRIZAÇÃO (SA)</text:p>
          </table:table-cell>
          <table:table-cell office:value-type="float" office:value="10757.11" table:style-name="ce10">
            <text:p>10.757,11</text:p>
          </table:table-cell>
          <table:table-cell table:number-columns-repeated="2" table:style-name="ce9"/>
          <table:table-cell office:value-type="float" office:value="4622.6899999999996" table:style-name="ce10">
            <text:p>4.622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79.8" table:style-name="ce10">
            <text:p>15.379,80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558.29" table:style-name="ce12">
            <text:p>-1.558,29</text:p>
          </table:table-cell>
          <table:table-cell office:value-type="float" office:value="-2033.78" table:style-name="ce12">
            <text:p>-2.033,78</text:p>
          </table:table-cell>
          <table:table-cell office:value-type="float" office:value="0" table:style-name="ce13">
            <text:p>0,00</text:p>
          </table:table-cell>
          <table:table-cell office:value-type="float" office:value="-4952.6000000000004" table:style-name="ce12">
            <text:p>-4.952,60</text:p>
          </table:table-cell>
          <table:table-cell office:value-type="float" office:value="10427.200000000001" table:style-name="ce10">
            <text:p>10.427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ISE ALVES PACHECO LOB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office:value-type="float" office:value="11169.36" table:style-name="ce10">
            <text:p>11.169,3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251.72" table:style-name="ce10">
            <text:p>3.251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06.13" table:style-name="ce10">
            <text:p>15.606,13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088.9499999999998" table:style-name="ce12">
            <text:p>-2.088,95</text:p>
          </table:table-cell>
          <table:table-cell office:value-type="float" office:value="-1396.56" table:style-name="ce12">
            <text:p>-1.396,56</text:p>
          </table:table-cell>
          <table:table-cell office:value-type="float" office:value="0" table:style-name="ce13">
            <text:p>0,00</text:p>
          </table:table-cell>
          <table:table-cell office:value-type="float" office:value="-4892.84" table:style-name="ce12">
            <text:p>-4.892,84</text:p>
          </table:table-cell>
          <table:table-cell office:value-type="float" office:value="10713.29" table:style-name="ce10">
            <text:p>10.713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RISSA FERREIRA CARNEIRO DE SOUZA PLÁCID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ªVTSMC)</text:p>
          </table:table-cell>
          <table:table-cell office:value-type="float" office:value="11112.51" table:style-name="ce10">
            <text:p>11.112,5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064.75" table:style-name="ce10">
            <text:p>3.064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62.31" table:style-name="ce10">
            <text:p>15.362,31</text:p>
          </table:table-cell>
          <table:table-cell office:value-type="float" office:value="-1405.38" table:style-name="ce12">
            <text:p>-1.405,38</text:p>
          </table:table-cell>
          <table:table-cell office:value-type="float" office:value="-2021.72" table:style-name="ce12">
            <text:p>-2.021,72</text:p>
          </table:table-cell>
          <table:table-cell office:value-type="float" office:value="-3901.22" table:style-name="ce12">
            <text:p>-3.901,22</text:p>
          </table:table-cell>
          <table:table-cell office:value-type="float" office:value="0" table:style-name="ce13">
            <text:p>0,00</text:p>
          </table:table-cell>
          <table:table-cell office:value-type="float" office:value="-7328.32" table:style-name="ce12">
            <text:p>-7.328,32</text:p>
          </table:table-cell>
          <table:table-cell office:value-type="float" office:value="8033.99" table:style-name="ce10">
            <text:p>8.033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RISSA GONÇALVES QUEIROZ PEIXOTO CAMI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3368.76" table:style-name="ce10">
            <text:p>3.368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553.8100000000004" table:style-name="ce10">
            <text:p>4.553,81</text:p>
          </table:table-cell>
          <table:table-cell table:number-columns-repeated="2" table:style-name="ce9"/>
          <table:table-cell office:value-type="float" office:value="-814.56" table:style-name="ce11">
            <text:p>-814,56</text:p>
          </table:table-cell>
          <table:table-cell office:value-type="float" office:value="0" table:style-name="ce13">
            <text:p>0,00</text:p>
          </table:table-cell>
          <table:table-cell office:value-type="float" office:value="-814.56" table:style-name="ce11">
            <text:p>-814,56</text:p>
          </table:table-cell>
          <table:table-cell office:value-type="float" office:value="3739.25" table:style-name="ce10">
            <text:p>3.739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RISSA SANTIAGO TENÓRIO CAVALCANTE MENDE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O TRIBUNAL PLENO</text:p>
          </table:table-cell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1822.07" table:style-name="ce10">
            <text:p>1.822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76.66" table:style-name="ce10">
            <text:p>13.576,6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49.23" table:style-name="ce12">
            <text:p>-1.949,23</text:p>
          </table:table-cell>
          <table:table-cell office:value-type="float" office:value="-690.59" table:style-name="ce11">
            <text:p>-690,59</text:p>
          </table:table-cell>
          <table:table-cell office:value-type="float" office:value="0" table:style-name="ce13">
            <text:p>0,00</text:p>
          </table:table-cell>
          <table:table-cell office:value-type="float" office:value="-4144.99" table:style-name="ce12">
            <text:p>-4.144,99</text:p>
          </table:table-cell>
          <table:table-cell office:value-type="float" office:value="9431.67" table:style-name="ce10">
            <text:p>9.431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URISTON CHAVES DE FARIAS JÚNIOR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3423.19" table:style-name="ce10">
            <text:p>13.423,19</text:p>
          </table:table-cell>
          <table:table-cell office:value-type="float" office:value="4788.8100000000004" table:style-name="ce10">
            <text:p>4.788,81</text:p>
          </table:table-cell>
          <table:table-cell table:style-name="ce9"/>
          <table:table-cell office:value-type="float" office:value="2505.23" table:style-name="ce10">
            <text:p>2.505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17.23" table:style-name="ce10">
            <text:p>20.717,23</text:p>
          </table:table-cell>
          <table:table-cell office:value-type="float" office:value="-828.39" table:style-name="ce11">
            <text:p>-828,39</text:p>
          </table:table-cell>
          <table:table-cell office:value-type="float" office:value="-3430.94" table:style-name="ce12">
            <text:p>-3.430,94</text:p>
          </table:table-cell>
          <table:table-cell office:value-type="float" office:value="-3344.78" table:style-name="ce12">
            <text:p>-3.344,78</text:p>
          </table:table-cell>
          <table:table-cell office:value-type="float" office:value="0" table:style-name="ce13">
            <text:p>0,00</text:p>
          </table:table-cell>
          <table:table-cell office:value-type="float" office:value="-7604.11" table:style-name="ce12">
            <text:p>-7.604,11</text:p>
          </table:table-cell>
          <table:table-cell office:value-type="float" office:value="13113.12" table:style-name="ce10">
            <text:p>13.113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URO SÉRGIO OMENA BARBOS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4224.3900000000003" table:style-name="ce10">
            <text:p>4.224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164.03" table:style-name="ce10">
            <text:p>17.164,0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22.98" table:style-name="ce12">
            <text:p>-2.222,98</text:p>
          </table:table-cell>
          <table:table-cell office:value-type="float" office:value="-4208.95" table:style-name="ce12">
            <text:p>-4.208,95</text:p>
          </table:table-cell>
          <table:table-cell office:value-type="float" office:value="0" table:style-name="ce13">
            <text:p>0,00</text:p>
          </table:table-cell>
          <table:table-cell office:value-type="float" office:value="-7937.1" table:style-name="ce12">
            <text:p>-7.937,10</text:p>
          </table:table-cell>
          <table:table-cell office:value-type="float" office:value="9226.93" table:style-name="ce10">
            <text:p>9.226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ILA BARACUHY SALES MEDEIROS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GOVERNANÇA DAS CONTRATAÇÕES</text:p>
          </table:table-cell>
          <table:table-cell office:value-type="float" office:value="11057.45" table:style-name="ce10">
            <text:p>11.057,45</text:p>
          </table:table-cell>
          <table:table-cell table:style-name="ce9"/>
          <table:table-cell office:value-type="float" office:value="8604.42" table:style-name="ce10">
            <text:p>8.604,42</text:p>
          </table:table-cell>
          <table:table-cell office:value-type="float" office:value="1839.8" table:style-name="ce10">
            <text:p>1.839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501.67" table:style-name="ce10">
            <text:p>21.501,67</text:p>
          </table:table-cell>
          <table:table-cell office:value-type="float" office:value="-828.39" table:style-name="ce11">
            <text:p>-828,39</text:p>
          </table:table-cell>
          <table:table-cell office:value-type="float" office:value="-4309.8500000000004" table:style-name="ce12">
            <text:p>-4.309,85</text:p>
          </table:table-cell>
          <table:table-cell office:value-type="float" office:value="-723.48" table:style-name="ce11">
            <text:p>-723,48</text:p>
          </table:table-cell>
          <table:table-cell office:value-type="float" office:value="0" table:style-name="ce13">
            <text:p>0,00</text:p>
          </table:table-cell>
          <table:table-cell office:value-type="float" office:value="-5861.72" table:style-name="ce12">
            <text:p>-5.861,72</text:p>
          </table:table-cell>
          <table:table-cell office:value-type="float" office:value="15639.95" table:style-name="ce10">
            <text:p>15.639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ILA RÉGIA NICÁCIO AMORIM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DESENVOLVIMENTO DE PESSOAS (SEGESP)</text:p>
          </table:table-cell>
          <table:table-cell table:number-columns-repeated="2" table:style-name="ce9"/>
          <table:table-cell office:value-type="float" office:value="1529.1" table:style-name="ce10">
            <text:p>1.529,10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9.1" table:style-name="ce10">
            <text:p>1.529,10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529.1" table:style-name="ce10">
            <text:p>1.529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NISE ALVES MADEIR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480.75" table:style-name="ce10">
            <text:p>19.480,75</text:p>
          </table:table-cell>
          <table:table-cell table:number-columns-repeated="2" table:style-name="ce9"/>
          <table:table-cell office:value-type="float" office:value="1491.28" table:style-name="ce10">
            <text:p>1.49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972.03" table:style-name="ce10">
            <text:p>20.972,03</text:p>
          </table:table-cell>
          <table:table-cell office:value-type="float" office:value="-1943.94" table:style-name="ce12">
            <text:p>-1.943,94</text:p>
          </table:table-cell>
          <table:table-cell office:value-type="float" office:value="-3953.26" table:style-name="ce12">
            <text:p>-3.953,26</text:p>
          </table:table-cell>
          <table:table-cell office:value-type="float" office:value="-1168.43" table:style-name="ce12">
            <text:p>-1.168,43</text:p>
          </table:table-cell>
          <table:table-cell office:value-type="float" office:value="0" table:style-name="ce13">
            <text:p>0,00</text:p>
          </table:table-cell>
          <table:table-cell office:value-type="float" office:value="-7065.63" table:style-name="ce12">
            <text:p>-7.065,63</text:p>
          </table:table-cell>
          <table:table-cell office:value-type="float" office:value="13906.4" table:style-name="ce10">
            <text:p>13.906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ARDO ALBUQUERQUE DE REZENDE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SEGURANÇA DA INFORMAÇÃO E PROTEÇÃO DE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8604.42" table:style-name="ce10">
            <text:p>8.604,42</text:p>
          </table:table-cell>
          <table:table-cell office:value-type="float" office:value="3929.63" table:style-name="ce10">
            <text:p>3.929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485.23" table:style-name="ce10">
            <text:p>31.485,23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5771.82" table:style-name="ce12">
            <text:p>-5.771,82</text:p>
          </table:table-cell>
          <table:table-cell office:value-type="float" office:value="-2411" table:style-name="ce12">
            <text:p>-2.411,00</text:p>
          </table:table-cell>
          <table:table-cell office:value-type="float" office:value="0" table:style-name="ce13">
            <text:p>0,00</text:p>
          </table:table-cell>
          <table:table-cell office:value-type="float" office:value="-10830.33" table:style-name="ce12">
            <text:p>-10.830,33</text:p>
          </table:table-cell>
          <table:table-cell office:value-type="float" office:value="20654.900000000001" table:style-name="ce10">
            <text:p>20.654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ARDO JOSÉ VELOSO DA SILV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285.939999999999" table:style-name="ce10">
            <text:p>19.285,94</text:p>
          </table:table-cell>
          <table:table-cell table:number-columns-repeated="2" table:style-name="ce9"/>
          <table:table-cell office:value-type="float" office:value="2861.29" table:style-name="ce10">
            <text:p>2.861,2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47.23" table:style-name="ce10">
            <text:p>22.147,2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628.58" table:style-name="ce12">
            <text:p>-3.628,58</text:p>
          </table:table-cell>
          <table:table-cell office:value-type="float" office:value="-981.92" table:style-name="ce11">
            <text:p>-981,92</text:p>
          </table:table-cell>
          <table:table-cell office:value-type="float" office:value="0" table:style-name="ce13">
            <text:p>0,00</text:p>
          </table:table-cell>
          <table:table-cell office:value-type="float" office:value="-7350.69" table:style-name="ce12">
            <text:p>-7.350,69</text:p>
          </table:table-cell>
          <table:table-cell office:value-type="float" office:value="14796.54" table:style-name="ce10">
            <text:p>14.796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EL TEIXEIRA DE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744.58" table:style-name="ce14">
            <text:p>744,58</text:p>
          </table:table-cell>
          <table:table-cell table:style-name="ce9"/>
          <table:table-cell office:value-type="float" office:value="4406.6899999999996" table:style-name="ce10">
            <text:p>4.406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68.13" table:style-name="ce10">
            <text:p>18.568,13</text:p>
          </table:table-cell>
          <table:table-cell office:value-type="float" office:value="-1620.37" table:style-name="ce12">
            <text:p>-1.620,37</text:p>
          </table:table-cell>
          <table:table-cell office:value-type="float" office:value="-2370.89" table:style-name="ce12">
            <text:p>-2.370,89</text:p>
          </table:table-cell>
          <table:table-cell office:value-type="float" office:value="-2958.25" table:style-name="ce12">
            <text:p>-2.958,25</text:p>
          </table:table-cell>
          <table:table-cell office:value-type="float" office:value="0" table:style-name="ce13">
            <text:p>0,00</text:p>
          </table:table-cell>
          <table:table-cell office:value-type="float" office:value="-6949.51" table:style-name="ce12">
            <text:p>-6.949,51</text:p>
          </table:table-cell>
          <table:table-cell office:value-type="float" office:value="11618.62" table:style-name="ce10">
            <text:p>11.618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ILSON LIMA DE MIRAN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91.17" table:style-name="ce10">
            <text:p>22.091,17</text:p>
          </table:table-cell>
          <table:table-cell office:value-type="float" office:value="3656.12" table:style-name="ce10">
            <text:p>3.656,12</text:p>
          </table:table-cell>
          <table:table-cell table:style-name="ce9"/>
          <table:table-cell office:value-type="float" office:value="4138.66" table:style-name="ce10">
            <text:p>4.138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885.95" table:style-name="ce10">
            <text:p>29.885,95</text:p>
          </table:table-cell>
          <table:table-cell office:value-type="float" office:value="-3828.35" table:style-name="ce12">
            <text:p>-3.828,35</text:p>
          </table:table-cell>
          <table:table-cell office:value-type="float" office:value="-5106.21" table:style-name="ce12">
            <text:p>-5.106,21</text:p>
          </table:table-cell>
          <table:table-cell office:value-type="float" office:value="-4829.6499999999996" table:style-name="ce12">
            <text:p>-4.829,65</text:p>
          </table:table-cell>
          <table:table-cell office:value-type="float" office:value="0" table:style-name="ce13">
            <text:p>0,00</text:p>
          </table:table-cell>
          <table:table-cell office:value-type="float" office:value="-13764.21" table:style-name="ce12">
            <text:p>-13.764,21</text:p>
          </table:table-cell>
          <table:table-cell office:value-type="float" office:value="16121.74" table:style-name="ce10">
            <text:p>16.121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ÍBIA AMÉLIA CHAGAS AMARAL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GESTÃO NEGOCIAL DE INICIATIVAS NACIONAIS</text:p>
          </table:table-cell>
          <table:table-cell office:value-type="float" office:value="18931.009999999998" table:style-name="ce10">
            <text:p>18.931,01</text:p>
          </table:table-cell>
          <table:table-cell office:value-type="float" office:value="2647.51" table:style-name="ce10">
            <text:p>2.647,51</text:p>
          </table:table-cell>
          <table:table-cell office:value-type="float" office:value="8604.42" table:style-name="ce10">
            <text:p>8.604,42</text:p>
          </table:table-cell>
          <table:table-cell office:value-type="float" office:value="2641.42" table:style-name="ce10">
            <text:p>2.641,42</text:p>
          </table:table-cell>
          <table:table-cell office:value-type="float" office:value="452.15" table:number-columns-spanned="2" table:number-rows-spanned="1" table:style-name="ce26">
            <text:p>452,15</text:p>
          </table:table-cell>
          <table:covered-table-cell/>
          <table:table-cell table:style-name="ce9"/>
          <table:table-cell office:value-type="float" office:value="33276.51" table:style-name="ce10">
            <text:p>33.276,51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6775.09" table:style-name="ce12">
            <text:p>-6.775,09</text:p>
          </table:table-cell>
          <table:table-cell office:value-type="float" office:value="-4174.8999999999996" table:style-name="ce12">
            <text:p>-4.174,90</text:p>
          </table:table-cell>
          <table:table-cell office:value-type="float" office:value="0" table:style-name="ce13">
            <text:p>0,00</text:p>
          </table:table-cell>
          <table:table-cell office:value-type="float" office:value="-13597.5" table:style-name="ce12">
            <text:p>-13.597,50</text:p>
          </table:table-cell>
          <table:table-cell office:value-type="float" office:value="19679.009999999998" table:style-name="ce10">
            <text:p>19.679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ÍDIA MARIA SOUTO MAIOR MEDEIR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7756.56" table:style-name="ce10">
            <text:p>7.756,56</text:p>
          </table:table-cell>
          <table:table-cell table:style-name="ce9"/>
          <table:table-cell office:value-type="float" office:value="12.1" table:style-name="ce13">
            <text:p>12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23.25" table:style-name="ce10">
            <text:p>19.523,25</text:p>
          </table:table-cell>
          <table:table-cell office:value-type="float" office:value="-1948.96" table:style-name="ce12">
            <text:p>-1.948,96</text:p>
          </table:table-cell>
          <table:table-cell table:style-name="ce9"/>
          <table:table-cell office:value-type="float" office:value="-86.79" table:style-name="ce11">
            <text:p>-86,79</text:p>
          </table:table-cell>
          <table:table-cell office:value-type="float" office:value="0" table:style-name="ce13">
            <text:p>0,00</text:p>
          </table:table-cell>
          <table:table-cell office:value-type="float" office:value="-2035.75" table:style-name="ce12">
            <text:p>-2.035,75</text:p>
          </table:table-cell>
          <table:table-cell office:value-type="float" office:value="17487.5" table:style-name="ce10">
            <text:p>17.487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LIAN SIBELY CAVALCANTE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AL)</text:p>
          </table:table-cell>
          <table:table-cell office:value-type="float" office:value="11683.35" table:style-name="ce10">
            <text:p>11.683,35</text:p>
          </table:table-cell>
          <table:table-cell office:value-type="float" office:value="2769.6" table:style-name="ce10">
            <text:p>2.769,60</text:p>
          </table:table-cell>
          <table:table-cell table:style-name="ce9"/>
          <table:table-cell office:value-type="float" office:value="3366.43" table:style-name="ce10">
            <text:p>3.366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19.38" table:style-name="ce10">
            <text:p>17.819,38</text:p>
          </table:table-cell>
          <table:table-cell office:value-type="float" office:value="-1934.91" table:style-name="ce12">
            <text:p>-1.934,91</text:p>
          </table:table-cell>
          <table:table-cell office:value-type="float" office:value="-2416.69" table:style-name="ce12">
            <text:p>-2.416,69</text:p>
          </table:table-cell>
          <table:table-cell office:value-type="float" office:value="-3405.72" table:style-name="ce12">
            <text:p>-3.405,72</text:p>
          </table:table-cell>
          <table:table-cell office:value-type="float" office:value="0" table:style-name="ce13">
            <text:p>0,00</text:p>
          </table:table-cell>
          <table:table-cell office:value-type="float" office:value="-7757.32" table:style-name="ce12">
            <text:p>-7.757,32</text:p>
          </table:table-cell>
          <table:table-cell office:value-type="float" office:value="10062.06" table:style-name="ce10">
            <text:p>10.062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LIANE CRISTINA CALHEIROS DE OLIVEIR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6ª VT)</text:p>
          </table:table-cell>
          <table:table-cell office:value-type="float" office:value="11160.41" table:style-name="ce10">
            <text:p>11.160,4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680.46" table:style-name="ce10">
            <text:p>2.680,4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73.25" table:style-name="ce10">
            <text:p>16.073,25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426.64" table:style-name="ce12">
            <text:p>-2.426,64</text:p>
          </table:table-cell>
          <table:table-cell office:value-type="float" office:value="-889.8" table:style-name="ce11">
            <text:p>-889,80</text:p>
          </table:table-cell>
          <table:table-cell office:value-type="float" office:value="0" table:style-name="ce13">
            <text:p>0,00</text:p>
          </table:table-cell>
          <table:table-cell office:value-type="float" office:value="-4723.7700000000004" table:style-name="ce12">
            <text:p>-4.723,77</text:p>
          </table:table-cell>
          <table:table-cell office:value-type="float" office:value="11349.48" table:style-name="ce10">
            <text:p>11.349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NDAURA VIEIRA DA SILV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2ªVTSMC)</text:p>
          </table:table-cell>
          <table:table-cell office:value-type="float" office:value="1841.53" table:style-name="ce10">
            <text:p>1.841,53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551.42" table:style-name="ce10">
            <text:p>3.551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772.02" table:style-name="ce10">
            <text:p>6.772,02</text:p>
          </table:table-cell>
          <table:table-cell office:value-type="float" office:value="-295.47000000000003" table:style-name="ce11">
            <text:p>-295,47</text:p>
          </table:table-cell>
          <table:table-cell office:value-type="float" office:value="-48.15" table:style-name="ce11">
            <text:p>-48,15</text:p>
          </table:table-cell>
          <table:table-cell office:value-type="float" office:value="-1871.16" table:style-name="ce12">
            <text:p>-1.871,16</text:p>
          </table:table-cell>
          <table:table-cell office:value-type="float" office:value="0" table:style-name="ce13">
            <text:p>0,00</text:p>
          </table:table-cell>
          <table:table-cell office:value-type="float" office:value="-2214.7800000000002" table:style-name="ce12">
            <text:p>-2.214,78</text:p>
          </table:table-cell>
          <table:table-cell office:value-type="float" office:value="4557.24" table:style-name="ce10">
            <text:p>4.557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SIANE MARIA SANTOS ARAÚJ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CORREIÇÕES, NORMATIZAÇÃO E PROCESSOS (S</text:p>
          </table:table-cell>
          <table:table-cell table:number-columns-repeated="3" table:style-name="ce9"/>
          <table:table-cell office:value-type="float" office:value="3312.43" table:style-name="ce10">
            <text:p>3.312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12.43" table:style-name="ce10">
            <text:p>3.312,43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3312.43" table:style-name="ce10">
            <text:p>3.312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ÍVIA JATOBÁ DE HOLANDA CAVALCANT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office:value-type="float" office:value="18283.099999999999" table:style-name="ce10">
            <text:p>18.283,1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289.1" table:style-name="ce10">
            <text:p>2.289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57.25" table:style-name="ce10">
            <text:p>21.757,25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3728.93" table:style-name="ce12">
            <text:p>-3.728,93</text:p>
          </table:table-cell>
          <table:table-cell office:value-type="float" office:value="-818.66" table:style-name="ce11">
            <text:p>-818,66</text:p>
          </table:table-cell>
          <table:table-cell office:value-type="float" office:value="0" table:style-name="ce13">
            <text:p>0,00</text:p>
          </table:table-cell>
          <table:table-cell office:value-type="float" office:value="-7105.11" table:style-name="ce12">
            <text:p>-7.105,11</text:p>
          </table:table-cell>
          <table:table-cell office:value-type="float" office:value="14652.14" table:style-name="ce10">
            <text:p>14.652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VIANE BEZERRA BUENO BRAZ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0ª VT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832.1" table:style-name="ce10">
            <text:p>3.832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428.34" table:style-name="ce10">
            <text:p>25.428,34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211.78" table:style-name="ce12">
            <text:p>-4.211,78</text:p>
          </table:table-cell>
          <table:table-cell office:value-type="float" office:value="-1826.98" table:style-name="ce12">
            <text:p>-1.826,98</text:p>
          </table:table-cell>
          <table:table-cell office:value-type="float" office:value="0" table:style-name="ce13">
            <text:p>0,00</text:p>
          </table:table-cell>
          <table:table-cell office:value-type="float" office:value="-8778.9500000000007" table:style-name="ce12">
            <text:p>-8.778,95</text:p>
          </table:table-cell>
          <table:table-cell office:value-type="float" office:value="16649.39" table:style-name="ce10">
            <text:p>16.649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ANA DOS SANTOS SILVA DE SOUZ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AHFI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185.05" table:style-name="ce10">
            <text:p>1.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ANNA ROSY CARNEIRO DE MORAE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3ª VT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4513.6899999999996" table:style-name="ce10">
            <text:p>4.513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48.150000000001" table:style-name="ce10">
            <text:p>18.548,15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71.92" table:style-name="ce12">
            <text:p>-2.471,92</text:p>
          </table:table-cell>
          <table:table-cell office:value-type="float" office:value="-2347.88" table:style-name="ce12">
            <text:p>-2.347,88</text:p>
          </table:table-cell>
          <table:table-cell office:value-type="float" office:value="0" table:style-name="ce13">
            <text:p>0,00</text:p>
          </table:table-cell>
          <table:table-cell office:value-type="float" office:value="-6324.97" table:style-name="ce12">
            <text:p>-6.324,97</text:p>
          </table:table-cell>
          <table:table-cell office:value-type="float" office:value="12223.18" table:style-name="ce10">
            <text:p>12.223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ARA ESTER DE BARROS JATOBÁ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2ªVTSMC)</text:p>
          </table:table-cell>
          <table:table-cell office:value-type="float" office:value="10443.780000000001" table:style-name="ce10">
            <text:p>10.443,78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552.2199999999998" table:style-name="ce10">
            <text:p>2.552,2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407.01" table:style-name="ce10">
            <text:p>21.407,01</text:p>
          </table:table-cell>
          <table:table-cell office:value-type="float" office:value="-828.39" table:style-name="ce11">
            <text:p>-828,39</text:p>
          </table:table-cell>
          <table:table-cell office:value-type="float" office:value="-4035.76" table:style-name="ce12">
            <text:p>-4.035,76</text:p>
          </table:table-cell>
          <table:table-cell office:value-type="float" office:value="-2842.88" table:style-name="ce12">
            <text:p>-2.842,88</text:p>
          </table:table-cell>
          <table:table-cell office:value-type="float" office:value="0" table:style-name="ce13">
            <text:p>0,00</text:p>
          </table:table-cell>
          <table:table-cell office:value-type="float" office:value="-7707.03" table:style-name="ce12">
            <text:p>-7.707,03</text:p>
          </table:table-cell>
          <table:table-cell office:value-type="float" office:value="13699.98" table:style-name="ce10">
            <text:p>13.699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 BARBOSA DUART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887.29" table:style-name="ce10">
            <text:p>1.887,29</text:p>
          </table:table-cell>
          <table:table-cell table:style-name="ce9"/>
          <table:table-cell office:value-type="float" office:value="2618.17" table:style-name="ce10">
            <text:p>2.618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60.05" table:style-name="ce10">
            <text:p>16.260,05</text:p>
          </table:table-cell>
          <table:table-cell office:value-type="float" office:value="-980.53" table:style-name="ce11">
            <text:p>-980,53</text:p>
          </table:table-cell>
          <table:table-cell office:value-type="float" office:value="-2560.37" table:style-name="ce12">
            <text:p>-2.560,37</text:p>
          </table:table-cell>
          <table:table-cell office:value-type="float" office:value="-1973.86" table:style-name="ce12">
            <text:p>-1.973,86</text:p>
          </table:table-cell>
          <table:table-cell office:value-type="float" office:value="0" table:style-name="ce13">
            <text:p>0,00</text:p>
          </table:table-cell>
          <table:table-cell office:value-type="float" office:value="-5514.76" table:style-name="ce12">
            <text:p>-5.514,76</text:p>
          </table:table-cell>
          <table:table-cell office:value-type="float" office:value="10745.29" table:style-name="ce10">
            <text:p>10.745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CRISTINA DE MELO SOU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UNP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852.91" table:style-name="ce10">
            <text:p>1.852,91</text:p>
          </table:table-cell>
          <table:table-cell office:value-type="float" office:value="1185.05" table:style-name="ce10">
            <text:p>1.185,05</text:p>
          </table:table-cell>
          <table:table-cell office:value-type="float" office:value="2214.37" table:style-name="ce10">
            <text:p>2.214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50.72" table:style-name="ce10">
            <text:p>16.650,72</text:p>
          </table:table-cell>
          <table:table-cell office:value-type="float" office:value="-1744.47" table:style-name="ce12">
            <text:p>-1.744,47</text:p>
          </table:table-cell>
          <table:table-cell office:value-type="float" office:value="-2568.77" table:style-name="ce12">
            <text:p>-2.568,77</text:p>
          </table:table-cell>
          <table:table-cell office:value-type="float" office:value="-1179.73" table:style-name="ce12">
            <text:p>-1.179,73</text:p>
          </table:table-cell>
          <table:table-cell office:value-type="float" office:value="0" table:style-name="ce13">
            <text:p>0,00</text:p>
          </table:table-cell>
          <table:table-cell office:value-type="float" office:value="-5492.97" table:style-name="ce12">
            <text:p>-5.492,97</text:p>
          </table:table-cell>
          <table:table-cell office:value-type="float" office:value="11157.75" table:style-name="ce10">
            <text:p>11.157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DA SILVA TER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359.12" table:style-name="ce10">
            <text:p>2.359,12</text:p>
          </table:table-cell>
          <table:table-cell office:value-type="float" office:value="1379.07" table:style-name="ce10">
            <text:p>1.379,07</text:p>
          </table:table-cell>
          <table:table-cell office:value-type="float" office:value="2646.28" table:style-name="ce10">
            <text:p>2.646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81.54" table:style-name="ce10">
            <text:p>18.281,54</text:p>
          </table:table-cell>
          <table:table-cell office:value-type="float" office:value="-1886.77" table:style-name="ce12">
            <text:p>-1.886,77</text:p>
          </table:table-cell>
          <table:table-cell office:value-type="float" office:value="-2807.2" table:style-name="ce12">
            <text:p>-2.807,20</text:p>
          </table:table-cell>
          <table:table-cell office:value-type="float" office:value="-6147.45" table:style-name="ce12">
            <text:p>-6.147,45</text:p>
          </table:table-cell>
          <table:table-cell office:value-type="float" office:value="0" table:style-name="ce13">
            <text:p>0,00</text:p>
          </table:table-cell>
          <table:table-cell office:value-type="float" office:value="-10841.42" table:style-name="ce12">
            <text:p>-10.841,42</text:p>
          </table:table-cell>
          <table:table-cell office:value-type="float" office:value="7440.12" table:style-name="ce10">
            <text:p>7.440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DE CARVALHO SALGUEIRO SILV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8475.099999999999" table:style-name="ce10">
            <text:p>18.475,1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520" table:style-name="ce10">
            <text:p>2.520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934.99" table:style-name="ce10">
            <text:p>22.934,99</text:p>
          </table:table-cell>
          <table:table-cell office:value-type="float" office:value="-828.39" table:style-name="ce11">
            <text:p>-828,39</text:p>
          </table:table-cell>
          <table:table-cell office:value-type="float" office:value="-4516.96" table:style-name="ce12">
            <text:p>-4.516,96</text:p>
          </table:table-cell>
          <table:table-cell office:value-type="float" office:value="-1287.49" table:style-name="ce12">
            <text:p>-1.287,49</text:p>
          </table:table-cell>
          <table:table-cell office:value-type="float" office:value="0" table:style-name="ce13">
            <text:p>0,00</text:p>
          </table:table-cell>
          <table:table-cell office:value-type="float" office:value="-6632.84" table:style-name="ce12">
            <text:p>-6.632,84</text:p>
          </table:table-cell>
          <table:table-cell office:value-type="float" office:value="16302.15" table:style-name="ce10">
            <text:p>16.302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FREITAS RIBEIRO LIM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1664.73" table:style-name="ce10">
            <text:p>1.664,73</text:p>
          </table:table-cell>
          <table:table-cell office:value-type="float" office:value="1939.89" table:style-name="ce10">
            <text:p>1.939,89</text:p>
          </table:table-cell>
          <table:table-cell office:value-type="float" office:value="1906.87" table:style-name="ce10">
            <text:p>1.906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213.01" table:style-name="ce10">
            <text:p>24.213,01</text:p>
          </table:table-cell>
          <table:table-cell office:value-type="float" office:value="-2918.44" table:style-name="ce12">
            <text:p>-2.918,44</text:p>
          </table:table-cell>
          <table:table-cell office:value-type="float" office:value="-4462.26" table:style-name="ce12">
            <text:p>-4.462,26</text:p>
          </table:table-cell>
          <table:table-cell office:value-type="float" office:value="-4126.3100000000004" table:style-name="ce12">
            <text:p>-4.126,31</text:p>
          </table:table-cell>
          <table:table-cell office:value-type="float" office:value="0" table:style-name="ce13">
            <text:p>0,00</text:p>
          </table:table-cell>
          <table:table-cell office:value-type="float" office:value="-11507.01" table:style-name="ce12">
            <text:p>-11.507,01</text:p>
          </table:table-cell>
          <table:table-cell office:value-type="float" office:value="12706" table:style-name="ce10">
            <text:p>12.706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LYRA FIALH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001.86" table:style-name="ce10">
            <text:p>3.001,86</text:p>
          </table:table-cell>
          <table:table-cell table:style-name="ce9"/>
          <table:table-cell office:value-type="float" office:value="1439.73" table:style-name="ce10">
            <text:p>1.439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77.45" table:style-name="ce10">
            <text:p>16.077,45</text:p>
          </table:table-cell>
          <table:table-cell office:value-type="float" office:value="-1973.23" table:style-name="ce12">
            <text:p>-1.973,23</text:p>
          </table:table-cell>
          <table:table-cell office:value-type="float" office:value="-2613.37" table:style-name="ce12">
            <text:p>-2.613,37</text:p>
          </table:table-cell>
          <table:table-cell office:value-type="float" office:value="-792.32" table:style-name="ce11">
            <text:p>-792,32</text:p>
          </table:table-cell>
          <table:table-cell office:value-type="float" office:value="0" table:style-name="ce13">
            <text:p>0,00</text:p>
          </table:table-cell>
          <table:table-cell office:value-type="float" office:value="-5378.92" table:style-name="ce12">
            <text:p>-5.378,92</text:p>
          </table:table-cell>
          <table:table-cell office:value-type="float" office:value="10698.53" table:style-name="ce10">
            <text:p>10.698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MARIA VASSALO DE VASCONCELLOS TORR</text:p>
          </table:table-cell>
          <table:table-cell office:value-type="string" table:style-name="ce8">
            <text:p>EXERCÍCIO <text:s/>PROVISÓRIO</text:p>
          </table:table-cell>
          <table:table-cell office:value-type="string" table:style-name="ce8">
            <text:p>SECRETARIA (4ª VT)</text:p>
          </table:table-cell>
          <table:table-cell table:number-columns-repeated="3" table:style-name="ce9"/>
          <table:table-cell office:value-type="float" office:value="36.35" table:style-name="ce13">
            <text:p>36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.35" table:style-name="ce14">
            <text:p>36,3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36.35" table:style-name="ce14">
            <text:p>36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MARQUES BESERRA VALENÇ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431" table:style-name="ce10">
            <text:p>1.431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839.8" table:style-name="ce10">
            <text:p>1.839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455.8500000000004" table:style-name="ce10">
            <text:p>4.455,85</text:p>
          </table:table-cell>
          <table:table-cell office:value-type="float" office:value="-200.34" table:style-name="ce11">
            <text:p>-200,34</text:p>
          </table:table-cell>
          <table:table-cell office:value-type="float" office:value="-38.380000000000003" table:style-name="ce11">
            <text:p>-38,38</text:p>
          </table:table-cell>
          <table:table-cell office:value-type="float" office:value="-1563.44" table:style-name="ce12">
            <text:p>-1.563,44</text:p>
          </table:table-cell>
          <table:table-cell office:value-type="float" office:value="0" table:style-name="ce13">
            <text:p>0,00</text:p>
          </table:table-cell>
          <table:table-cell office:value-type="float" office:value="-1802.16" table:style-name="ce12">
            <text:p>-1.802,16</text:p>
          </table:table-cell>
          <table:table-cell office:value-type="float" office:value="2653.69" table:style-name="ce10">
            <text:p>2.653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OLIVEIRA TEMOTEO JUCÁ</text:p>
          </table:table-cell>
          <table:table-cell office:value-type="string" table:style-name="ce8">
            <text:p>ANALISTA JUDICIÁRIO - NÍVEL SUPERIOR C12</text:p>
          </table:table-cell>
          <table:table-cell table:style-name="ce9"/>
          <table:table-cell office:value-type="float" office:value="18951.18" table:style-name="ce10">
            <text:p>18.951,18</text:p>
          </table:table-cell>
          <table:table-cell table:number-columns-repeated="2" table:style-name="ce9"/>
          <table:table-cell office:value-type="float" office:value="3595.68" table:style-name="ce10">
            <text:p>3.59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546.86" table:style-name="ce10">
            <text:p>22.546,86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3509.87" table:style-name="ce12">
            <text:p>-3.509,87</text:p>
          </table:table-cell>
          <table:table-cell office:value-type="float" office:value="-1592.76" table:style-name="ce12">
            <text:p>-1.592,76</text:p>
          </table:table-cell>
          <table:table-cell office:value-type="float" office:value="0" table:style-name="ce13">
            <text:p>0,00</text:p>
          </table:table-cell>
          <table:table-cell office:value-type="float" office:value="-7750.14" table:style-name="ce12">
            <text:p>-7.750,14</text:p>
          </table:table-cell>
          <table:table-cell office:value-type="float" office:value="14796.72" table:style-name="ce10">
            <text:p>14.796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SOUZA SANTANA ALMEIDA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6276.77" table:style-name="ce10">
            <text:p>16.276,7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588.41" table:style-name="ce10">
            <text:p>2.588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805.07" table:style-name="ce10">
            <text:p>20.805,07</text:p>
          </table:table-cell>
          <table:table-cell office:value-type="float" office:value="-828.39" table:style-name="ce11">
            <text:p>-828,39</text:p>
          </table:table-cell>
          <table:table-cell office:value-type="float" office:value="-3860.28" table:style-name="ce12">
            <text:p>-3.860,28</text:p>
          </table:table-cell>
          <table:table-cell office:value-type="float" office:value="-778.27" table:style-name="ce11">
            <text:p>-778,27</text:p>
          </table:table-cell>
          <table:table-cell office:value-type="float" office:value="0" table:style-name="ce13">
            <text:p>0,00</text:p>
          </table:table-cell>
          <table:table-cell office:value-type="float" office:value="-5466.94" table:style-name="ce12">
            <text:p>-5.466,94</text:p>
          </table:table-cell>
          <table:table-cell office:value-type="float" office:value="15338.13" table:style-name="ce10">
            <text:p>15.338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TAVARES DE SOUZA BASTO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0ª VT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409.61" table:style-name="ce10">
            <text:p>3.409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083.78" table:style-name="ce10">
            <text:p>25.083,78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233.21" table:style-name="ce12">
            <text:p>-4.233,21</text:p>
          </table:table-cell>
          <table:table-cell office:value-type="float" office:value="-4290.6499999999996" table:style-name="ce12">
            <text:p>-4.290,65</text:p>
          </table:table-cell>
          <table:table-cell office:value-type="float" office:value="0" table:style-name="ce13">
            <text:p>0,00</text:p>
          </table:table-cell>
          <table:table-cell office:value-type="float" office:value="-11264.05" table:style-name="ce12">
            <text:p>-11.264,05</text:p>
          </table:table-cell>
          <table:table-cell office:value-type="float" office:value="13819.73" table:style-name="ce10">
            <text:p>13.819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O FONTAN PEDROSA MELO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(2ª VT-ARA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369.9899999999998" table:style-name="ce10">
            <text:p>2.369,99</text:p>
          </table:table-cell>
          <table:table-cell office:value-type="float" office:value="1939.89" table:style-name="ce10">
            <text:p>1.939,89</text:p>
          </table:table-cell>
          <table:table-cell office:value-type="float" office:value="3272.97" table:style-name="ce10">
            <text:p>3.272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81.240000000002" table:style-name="ce10">
            <text:p>18.981,24</text:p>
          </table:table-cell>
          <table:table-cell office:value-type="float" office:value="-1829.79" table:style-name="ce12">
            <text:p>-1.829,79</text:p>
          </table:table-cell>
          <table:table-cell office:value-type="float" office:value="-2895.08" table:style-name="ce12">
            <text:p>-2.895,08</text:p>
          </table:table-cell>
          <table:table-cell office:value-type="float" office:value="-5561.38" table:style-name="ce12">
            <text:p>-5.561,38</text:p>
          </table:table-cell>
          <table:table-cell office:value-type="float" office:value="0" table:style-name="ce13">
            <text:p>0,00</text:p>
          </table:table-cell>
          <table:table-cell office:value-type="float" office:value="-10286.25" table:style-name="ce12">
            <text:p>-10.286,25</text:p>
          </table:table-cell>
          <table:table-cell office:value-type="float" office:value="8694.99" table:style-name="ce10">
            <text:p>8.694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O FREIT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ÁREA DE APOIO À GESTÃO SÓCIO AMBIENTAL (SGGE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104.56" table:style-name="ce10">
            <text:p>2.104,56</text:p>
          </table:table-cell>
          <table:table-cell table:style-name="ce9"/>
          <table:table-cell office:value-type="float" office:value="2405.02" table:style-name="ce10">
            <text:p>2.405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64.17" table:style-name="ce10">
            <text:p>16.264,17</text:p>
          </table:table-cell>
          <table:table-cell office:value-type="float" office:value="-1844.77" table:style-name="ce12">
            <text:p>-1.844,77</text:p>
          </table:table-cell>
          <table:table-cell office:value-type="float" office:value="-1775.98" table:style-name="ce12">
            <text:p>-1.775,98</text:p>
          </table:table-cell>
          <table:table-cell office:value-type="float" office:value="-1704.37" table:style-name="ce12">
            <text:p>-1.704,37</text:p>
          </table:table-cell>
          <table:table-cell office:value-type="float" office:value="0" table:style-name="ce13">
            <text:p>0,00</text:p>
          </table:table-cell>
          <table:table-cell office:value-type="float" office:value="-5325.12" table:style-name="ce12">
            <text:p>-5.325,12</text:p>
          </table:table-cell>
          <table:table-cell office:value-type="float" office:value="10939.05" table:style-name="ce10">
            <text:p>10.939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O PONTES DE ALENCAR</text:p>
          </table:table-cell>
          <table:table-cell office:value-type="string" table:style-name="ce8">
            <text:p>TÉCNICO JUDICIÁRIO - NÍVEL MÉDIO C11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2579.54" table:style-name="ce10">
            <text:p>12.579,54</text:p>
          </table:table-cell>
          <table:table-cell table:number-columns-repeated="2" table:style-name="ce9"/>
          <table:table-cell office:value-type="float" office:value="2461.1799999999998" table:style-name="ce10">
            <text:p>2.461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40.72" table:style-name="ce10">
            <text:p>15.040,72</text:p>
          </table:table-cell>
          <table:table-cell office:value-type="float" office:value="-1884.78" table:style-name="ce12">
            <text:p>-1.884,78</text:p>
          </table:table-cell>
          <table:table-cell office:value-type="float" office:value="-2071.6999999999998" table:style-name="ce12">
            <text:p>-2.071,70</text:p>
          </table:table-cell>
          <table:table-cell office:value-type="float" office:value="-1177.53" table:style-name="ce12">
            <text:p>-1.177,53</text:p>
          </table:table-cell>
          <table:table-cell office:value-type="float" office:value="0" table:style-name="ce13">
            <text:p>0,00</text:p>
          </table:table-cell>
          <table:table-cell office:value-type="float" office:value="-5134.01" table:style-name="ce12">
            <text:p>-5.134,01</text:p>
          </table:table-cell>
          <table:table-cell office:value-type="float" office:value="9906.7099999999991" table:style-name="ce10">
            <text:p>9.906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ÍDIA HELENA MATOS FONTENEL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42.47999999999999" table:style-name="ce14">
            <text:p>142,48</text:p>
          </table:table-cell>
          <table:table-cell table:style-name="ce9"/>
          <table:table-cell office:value-type="float" office:value="2618.17" table:style-name="ce10">
            <text:p>2.618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96.51" table:style-name="ce10">
            <text:p>14.396,51</text:p>
          </table:table-cell>
          <table:table-cell office:value-type="float" office:value="-680.22" table:style-name="ce11">
            <text:p>-680,22</text:p>
          </table:table-cell>
          <table:table-cell table:style-name="ce9"/>
          <table:table-cell office:value-type="float" office:value="-2460.8000000000002" table:style-name="ce12">
            <text:p>-2.460,80</text:p>
          </table:table-cell>
          <table:table-cell office:value-type="float" office:value="0" table:style-name="ce13">
            <text:p>0,00</text:p>
          </table:table-cell>
          <table:table-cell office:value-type="float" office:value="-3141.02" table:style-name="ce12">
            <text:p>-3.141,02</text:p>
          </table:table-cell>
          <table:table-cell office:value-type="float" office:value="11255.49" table:style-name="ce10">
            <text:p>11.255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LANDIA BATISTA SALE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5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105.52" table:style-name="ce10">
            <text:p>3.105,52</text:p>
          </table:table-cell>
          <table:table-cell office:value-type="float" office:value="2232.38" table:style-name="ce10">
            <text:p>2.232,38</text:p>
          </table:table-cell>
          <table:table-cell office:value-type="float" office:value="2401.36" table:style-name="ce10">
            <text:p>2.401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025.200000000001" table:style-name="ce10">
            <text:p>27.025,20</text:p>
          </table:table-cell>
          <table:table-cell office:value-type="float" office:value="-2791.93" table:style-name="ce12">
            <text:p>-2.791,93</text:p>
          </table:table-cell>
          <table:table-cell office:value-type="float" office:value="-5134.42" table:style-name="ce12">
            <text:p>-5.134,42</text:p>
          </table:table-cell>
          <table:table-cell office:value-type="float" office:value="-2064.91" table:style-name="ce12">
            <text:p>-2.064,91</text:p>
          </table:table-cell>
          <table:table-cell office:value-type="float" office:value="0" table:style-name="ce13">
            <text:p>0,00</text:p>
          </table:table-cell>
          <table:table-cell office:value-type="float" office:value="-9991.26" table:style-name="ce12">
            <text:p>-9.991,26</text:p>
          </table:table-cell>
          <table:table-cell office:value-type="float" office:value="17033.939999999999" table:style-name="ce10">
            <text:p>17.033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ÚCIO ANDRÉ LIMA BATIST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ATA)</text:p>
          </table:table-cell>
          <table:table-cell office:value-type="float" office:value="1866.62" table:style-name="ce10">
            <text:p>1.866,62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4888.79" table:style-name="ce10">
            <text:p>4.888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987.7900000000009" table:style-name="ce10">
            <text:p>8.987,79</text:p>
          </table:table-cell>
          <table:table-cell office:value-type="float" office:value="-261.33" table:style-name="ce11">
            <text:p>-261,33</text:p>
          </table:table-cell>
          <table:table-cell office:value-type="float" office:value="-192.42" table:style-name="ce11">
            <text:p>-192,42</text:p>
          </table:table-cell>
          <table:table-cell office:value-type="float" office:value="-2602.56" table:style-name="ce12">
            <text:p>-2.602,56</text:p>
          </table:table-cell>
          <table:table-cell office:value-type="float" office:value="0" table:style-name="ce13">
            <text:p>0,00</text:p>
          </table:table-cell>
          <table:table-cell office:value-type="float" office:value="-3056.31" table:style-name="ce12">
            <text:p>-3.056,31</text:p>
          </table:table-cell>
          <table:table-cell office:value-type="float" office:value="5931.48" table:style-name="ce10">
            <text:p>5.931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VALDO TEIXEIRA ARAÚ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ªVTSMC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774.81" table:style-name="ce10">
            <text:p>2.774,81</text:p>
          </table:table-cell>
          <table:table-cell office:value-type="float" office:value="1185.05" table:style-name="ce10">
            <text:p>1.185,05</text:p>
          </table:table-cell>
          <table:table-cell office:value-type="float" office:value="4515.6099999999997" table:style-name="ce10">
            <text:p>4.515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873.86" table:style-name="ce10">
            <text:p>19.873,86</text:p>
          </table:table-cell>
          <table:table-cell office:value-type="float" office:value="-1896.59" table:style-name="ce12">
            <text:p>-1.896,59</text:p>
          </table:table-cell>
          <table:table-cell office:value-type="float" office:value="-2270.77" table:style-name="ce12">
            <text:p>-2.270,77</text:p>
          </table:table-cell>
          <table:table-cell office:value-type="float" office:value="-5180.99" table:style-name="ce12">
            <text:p>-5.180,99</text:p>
          </table:table-cell>
          <table:table-cell office:value-type="float" office:value="0" table:style-name="ce13">
            <text:p>0,00</text:p>
          </table:table-cell>
          <table:table-cell office:value-type="float" office:value="-9348.35" table:style-name="ce12">
            <text:p>-9.348,35</text:p>
          </table:table-cell>
          <table:table-cell office:value-type="float" office:value="10525.51" table:style-name="ce10">
            <text:p>10.525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VÂNIA BATISTA SAL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554.6" table:style-name="ce14">
            <text:p>554,60</text:p>
          </table:table-cell>
          <table:table-cell office:value-type="float" office:value="1185.05" table:style-name="ce10">
            <text:p>1.185,05</text:p>
          </table:table-cell>
          <table:table-cell office:value-type="float" office:value="2952.44" table:style-name="ce10">
            <text:p>2.952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27.95" table:style-name="ce10">
            <text:p>16.327,95</text:p>
          </table:table-cell>
          <table:table-cell office:value-type="float" office:value="-1569.44" table:style-name="ce12">
            <text:p>-1.569,44</text:p>
          </table:table-cell>
          <table:table-cell office:value-type="float" office:value="-2325.17" table:style-name="ce12">
            <text:p>-2.325,17</text:p>
          </table:table-cell>
          <table:table-cell office:value-type="float" office:value="-3244.25" table:style-name="ce12">
            <text:p>-3.244,25</text:p>
          </table:table-cell>
          <table:table-cell office:value-type="float" office:value="0" table:style-name="ce13">
            <text:p>0,00</text:p>
          </table:table-cell>
          <table:table-cell office:value-type="float" office:value="-7138.86" table:style-name="ce12">
            <text:p>-7.138,86</text:p>
          </table:table-cell>
          <table:table-cell office:value-type="float" office:value="9189.09" table:style-name="ce10">
            <text:p>9.189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ÍS CARLOS DE OLIVEIR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204.4299999999998" table:style-name="ce10">
            <text:p>2.204,43</text:p>
          </table:table-cell>
          <table:table-cell table:style-name="ce9"/>
          <table:table-cell office:value-type="float" office:value="4473.8900000000003" table:style-name="ce10">
            <text:p>4.473,8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314.18" table:style-name="ce10">
            <text:p>18.314,18</text:p>
          </table:table-cell>
          <table:table-cell office:value-type="float" office:value="-1013.27" table:style-name="ce12">
            <text:p>-1.013,27</text:p>
          </table:table-cell>
          <table:table-cell office:value-type="float" office:value="-2553.8000000000002" table:style-name="ce12">
            <text:p>-2.553,80</text:p>
          </table:table-cell>
          <table:table-cell office:value-type="float" office:value="-3955.17" table:style-name="ce12">
            <text:p>-3.955,17</text:p>
          </table:table-cell>
          <table:table-cell office:value-type="float" office:value="0" table:style-name="ce13">
            <text:p>0,00</text:p>
          </table:table-cell>
          <table:table-cell office:value-type="float" office:value="-7522.24" table:style-name="ce12">
            <text:p>-7.522,24</text:p>
          </table:table-cell>
          <table:table-cell office:value-type="float" office:value="10791.94" table:style-name="ce10">
            <text:p>10.791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ÍS CARLOS SILVA PIMENTEL VILEL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276.51" table:style-name="ce13">
            <text:p>276,51</text:p>
          </table:table-cell>
          <table:table-cell office:value-type="float" office:value="3288.15" table:style-name="ce10">
            <text:p>3.288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084.37" table:style-name="ce10">
            <text:p>23.084,37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821.05" table:style-name="ce12">
            <text:p>-3.821,05</text:p>
          </table:table-cell>
          <table:table-cell office:value-type="float" office:value="-1350.11" table:style-name="ce12">
            <text:p>-1.350,11</text:p>
          </table:table-cell>
          <table:table-cell office:value-type="float" office:value="0" table:style-name="ce13">
            <text:p>0,00</text:p>
          </table:table-cell>
          <table:table-cell office:value-type="float" office:value="-7911.35" table:style-name="ce12">
            <text:p>-7.911,35</text:p>
          </table:table-cell>
          <table:table-cell office:value-type="float" office:value="15173.02" table:style-name="ce10">
            <text:p>15.173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ÍS HENRIQUE ALVES SALVADO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119.02" table:style-name="ce10">
            <text:p>22.119,02</text:p>
          </table:table-cell>
          <table:table-cell table:number-columns-repeated="2" table:style-name="ce9"/>
          <table:table-cell office:value-type="float" office:value="2302.1799999999998" table:style-name="ce10">
            <text:p>2.302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21.200000000001" table:style-name="ce10">
            <text:p>24.421,20</text:p>
          </table:table-cell>
          <table:table-cell table:style-name="ce9"/>
          <table:table-cell office:value-type="float" office:value="-5161.2299999999996" table:style-name="ce12">
            <text:p>-5.161,23</text:p>
          </table:table-cell>
          <table:table-cell office:value-type="float" office:value="-3570.92" table:style-name="ce12">
            <text:p>-3.570,92</text:p>
          </table:table-cell>
          <table:table-cell office:value-type="float" office:value="0" table:style-name="ce13">
            <text:p>0,00</text:p>
          </table:table-cell>
          <table:table-cell office:value-type="float" office:value="-8732.15" table:style-name="ce12">
            <text:p>-8.732,15</text:p>
          </table:table-cell>
          <table:table-cell office:value-type="float" office:value="15689.05" table:style-name="ce10">
            <text:p>15.689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ANTONIO OLIVEIRA TIMÓTEO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8252.3" table:style-name="ce10">
            <text:p>18.252,3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179.6" table:style-name="ce10">
            <text:p>3.179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371.79" table:style-name="ce10">
            <text:p>23.371,79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3875.9" table:style-name="ce12">
            <text:p>-3.875,90</text:p>
          </table:table-cell>
          <table:table-cell office:value-type="float" office:value="-1889.61" table:style-name="ce12">
            <text:p>-1.889,61</text:p>
          </table:table-cell>
          <table:table-cell office:value-type="float" office:value="0" table:style-name="ce13">
            <text:p>0,00</text:p>
          </table:table-cell>
          <table:table-cell office:value-type="float" office:value="-8323.0300000000007" table:style-name="ce12">
            <text:p>-8.323,03</text:p>
          </table:table-cell>
          <table:table-cell office:value-type="float" office:value="15048.76" table:style-name="ce10">
            <text:p>15.048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ARTHUR BERNARDES TESCH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9700.6" table:style-name="ce10">
            <text:p>9.700,60</text:p>
          </table:table-cell>
          <table:table-cell table:number-columns-repeated="2" table:style-name="ce9"/>
          <table:table-cell office:value-type="float" office:value="371.77" table:style-name="ce14">
            <text:p>371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072.370000000001" table:style-name="ce10">
            <text:p>10.072,37</text:p>
          </table:table-cell>
          <table:table-cell office:value-type="float" office:value="-378.95" table:style-name="ce11">
            <text:p>-378,95</text:p>
          </table:table-cell>
          <table:table-cell office:value-type="float" office:value="-1694.09" table:style-name="ce12">
            <text:p>-1.694,09</text:p>
          </table:table-cell>
          <table:table-cell office:value-type="float" office:value="-358.13" table:style-name="ce11">
            <text:p>-358,13</text:p>
          </table:table-cell>
          <table:table-cell office:value-type="float" office:value="0" table:style-name="ce13">
            <text:p>0,00</text:p>
          </table:table-cell>
          <table:table-cell office:value-type="float" office:value="-2431.17" table:style-name="ce12">
            <text:p>-2.431,17</text:p>
          </table:table-cell>
          <table:table-cell office:value-type="float" office:value="7641.2" table:style-name="ce10">
            <text:p>7.641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CLÁUDIO BARBOSA MEL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SLQ)</text:p>
          </table:table-cell>
          <table:table-cell office:value-type="float" office:value="2258.61" table:style-name="ce10">
            <text:p>2.258,6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073.27" table:style-name="ce10">
            <text:p>2.073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271.77" table:style-name="ce10">
            <text:p>6.271,77</text:p>
          </table:table-cell>
          <table:table-cell office:value-type="float" office:value="-316.20999999999998" table:style-name="ce11">
            <text:p>-316,21</text:p>
          </table:table-cell>
          <table:table-cell office:value-type="float" office:value="-237.39" table:style-name="ce11">
            <text:p>-237,39</text:p>
          </table:table-cell>
          <table:table-cell office:value-type="float" office:value="-1815.35" table:style-name="ce12">
            <text:p>-1.815,35</text:p>
          </table:table-cell>
          <table:table-cell office:value-type="float" office:value="0" table:style-name="ce13">
            <text:p>0,00</text:p>
          </table:table-cell>
          <table:table-cell office:value-type="float" office:value="-2368.9499999999998" table:style-name="ce12">
            <text:p>-2.368,95</text:p>
          </table:table-cell>
          <table:table-cell office:value-type="float" office:value="3902.82" table:style-name="ce10">
            <text:p>3.902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GONZAGA REVORÊDO FILH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411.8" table:style-name="ce10">
            <text:p>3.411,80</text:p>
          </table:table-cell>
          <table:table-cell office:value-type="float" office:value="8411.01" table:style-name="ce10">
            <text:p>8.411,01</text:p>
          </table:table-cell>
          <table:table-cell office:value-type="float" office:value="3033.76" table:style-name="ce10">
            <text:p>3.033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558.089999999997" table:style-name="ce10">
            <text:p>33.558,09</text:p>
          </table:table-cell>
          <table:table-cell office:value-type="float" office:value="-828.39" table:style-name="ce11">
            <text:p>-828,39</text:p>
          </table:table-cell>
          <table:table-cell office:value-type="float" office:value="-7244.89" table:style-name="ce12">
            <text:p>-7.244,89</text:p>
          </table:table-cell>
          <table:table-cell office:value-type="float" office:value="-1604.82" table:style-name="ce12">
            <text:p>-1.604,82</text:p>
          </table:table-cell>
          <table:table-cell office:value-type="float" office:value="0" table:style-name="ce13">
            <text:p>0,00</text:p>
          </table:table-cell>
          <table:table-cell office:value-type="float" office:value="-9678.1" table:style-name="ce12">
            <text:p>-9.678,10</text:p>
          </table:table-cell>
          <table:table-cell office:value-type="float" office:value="23879.99" table:style-name="ce10">
            <text:p>23.879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HENRIQUE AGUIAR DE OLIVEIRA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2ª VT)</text:p>
          </table:table-cell>
          <table:table-cell office:value-type="float" office:value="11932.3" table:style-name="ce10">
            <text:p>11.932,3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882.99" table:style-name="ce10">
            <text:p>1.882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94.36" table:style-name="ce10">
            <text:p>15.194,3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77.35" table:style-name="ce12">
            <text:p>-2.377,35</text:p>
          </table:table-cell>
          <table:table-cell office:value-type="float" office:value="-4749.46" table:style-name="ce12">
            <text:p>-4.749,46</text:p>
          </table:table-cell>
          <table:table-cell office:value-type="float" office:value="0" table:style-name="ce13">
            <text:p>0,00</text:p>
          </table:table-cell>
          <table:table-cell office:value-type="float" office:value="-8631.98" table:style-name="ce12">
            <text:p>-8.631,98</text:p>
          </table:table-cell>
          <table:table-cell office:value-type="float" office:value="6562.38" table:style-name="ce10">
            <text:p>6.562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JOSUE DA SILVA FILHO</text:p>
          </table:table-cell>
          <table:table-cell office:value-type="string" table:style-name="ce8">
            <text:p>ASSISTENTE CHEFE - FC-04</text:p>
          </table:table-cell>
          <table:table-cell table:style-name="ce9"/>
          <table:table-cell office:value-type="float" office:value="19714.52" table:style-name="ce10">
            <text:p>19.714,52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59.21" table:style-name="ce10">
            <text:p>1.259,2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913.62" table:style-name="ce10">
            <text:p>22.913,62</text:p>
          </table:table-cell>
          <table:table-cell office:value-type="float" office:value="-2772.33" table:style-name="ce12">
            <text:p>-2.772,33</text:p>
          </table:table-cell>
          <table:table-cell office:value-type="float" office:value="-4271.07" table:style-name="ce12">
            <text:p>-4.271,07</text:p>
          </table:table-cell>
          <table:table-cell office:value-type="float" office:value="-273.39999999999998" table:style-name="ce11">
            <text:p>-273,40</text:p>
          </table:table-cell>
          <table:table-cell office:value-type="float" office:value="0" table:style-name="ce13">
            <text:p>0,00</text:p>
          </table:table-cell>
          <table:table-cell office:value-type="float" office:value="-7316.8" table:style-name="ce12">
            <text:p>-7.316,80</text:p>
          </table:table-cell>
          <table:table-cell office:value-type="float" office:value="15596.82" table:style-name="ce10">
            <text:p>15.596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A AMÁLIA GONÇALVES LEITE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8ª VT)</text:p>
          </table:table-cell>
          <table:table-cell office:value-type="float" office:value="11012.69" table:style-name="ce10">
            <text:p>11.012,6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513" table:style-name="ce10">
            <text:p>1.513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58.07" table:style-name="ce10">
            <text:p>14.758,07</text:p>
          </table:table-cell>
          <table:table-cell office:value-type="float" office:value="-1391.1" table:style-name="ce12">
            <text:p>-1.391,10</text:p>
          </table:table-cell>
          <table:table-cell office:value-type="float" office:value="-2390.48" table:style-name="ce12">
            <text:p>-2.390,48</text:p>
          </table:table-cell>
          <table:table-cell office:value-type="float" office:value="-459.93" table:style-name="ce11">
            <text:p>-459,93</text:p>
          </table:table-cell>
          <table:table-cell office:value-type="float" office:value="0" table:style-name="ce13">
            <text:p>0,00</text:p>
          </table:table-cell>
          <table:table-cell office:value-type="float" office:value="-4241.51" table:style-name="ce12">
            <text:p>-4.241,51</text:p>
          </table:table-cell>
          <table:table-cell office:value-type="float" office:value="10516.56" table:style-name="ce10">
            <text:p>10.516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ZIANA FRAGÔSO BUARQUE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2353.79" table:style-name="ce10">
            <text:p>2.353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586.17" table:style-name="ce10">
            <text:p>4.586,17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1332" table:style-name="ce12">
            <text:p>-1.332,00</text:p>
          </table:table-cell>
          <table:table-cell office:value-type="float" office:value="0" table:style-name="ce13">
            <text:p>0,00</text:p>
          </table:table-cell>
          <table:table-cell office:value-type="float" office:value="-1356.63" table:style-name="ce12">
            <text:p>-1.356,63</text:p>
          </table:table-cell>
          <table:table-cell office:value-type="float" office:value="3229.54" table:style-name="ce10">
            <text:p>3.229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YGIA MACIEL MENDONÇ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6560.72" table:style-name="ce10">
            <text:p>6.560,72</text:p>
          </table:table-cell>
          <table:table-cell table:style-name="ce9"/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41.42" table:style-name="ce10">
            <text:p>26.741,42</text:p>
          </table:table-cell>
          <table:table-cell office:value-type="float" office:value="-2922.61" table:style-name="ce12">
            <text:p>-2.922,61</text:p>
          </table:table-cell>
          <table:table-cell office:value-type="float" office:value="-4750.4399999999996" table:style-name="ce12">
            <text:p>-4.750,44</text:p>
          </table:table-cell>
          <table:table-cell office:value-type="float" office:value="-2414.7600000000002" table:style-name="ce12">
            <text:p>-2.414,76</text:p>
          </table:table-cell>
          <table:table-cell office:value-type="float" office:value="0" table:style-name="ce13">
            <text:p>0,00</text:p>
          </table:table-cell>
          <table:table-cell office:value-type="float" office:value="-10087.81" table:style-name="ce12">
            <text:p>-10.087,81</text:p>
          </table:table-cell>
          <table:table-cell office:value-type="float" office:value="16653.61" table:style-name="ce10">
            <text:p>16.653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YS SILVEIRA CORAD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ATA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4327.37" table:style-name="ce10">
            <text:p>4.327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635.45" table:style-name="ce10">
            <text:p>24.635,45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197.17" table:style-name="ce12">
            <text:p>-4.197,17</text:p>
          </table:table-cell>
          <table:table-cell office:value-type="float" office:value="-3296.81" table:style-name="ce12">
            <text:p>-3.296,81</text:p>
          </table:table-cell>
          <table:table-cell office:value-type="float" office:value="0" table:style-name="ce13">
            <text:p>0,00</text:p>
          </table:table-cell>
          <table:table-cell office:value-type="float" office:value="-8999.15" table:style-name="ce12">
            <text:p>-8.999,15</text:p>
          </table:table-cell>
          <table:table-cell office:value-type="float" office:value="15636.3" table:style-name="ce10">
            <text:p>15.636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BEL RÔSE CAVALCANTI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696.5499999999993" table:style-name="ce10">
            <text:p>9.696,55</text:p>
          </table:table-cell>
          <table:table-cell office:value-type="float" office:value="16452.53" table:style-name="ce10">
            <text:p>16.452,53</text:p>
          </table:table-cell>
          <table:table-cell table:style-name="ce9"/>
          <table:table-cell office:value-type="float" office:value="1491.28" table:style-name="ce10">
            <text:p>1.49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640.36" table:style-name="ce10">
            <text:p>27.640,36</text:p>
          </table:table-cell>
          <table:table-cell office:value-type="float" office:value="-3091.11" table:style-name="ce12">
            <text:p>-3.091,11</text:p>
          </table:table-cell>
          <table:table-cell office:value-type="float" office:value="-4947.99" table:style-name="ce12">
            <text:p>-4.947,99</text:p>
          </table:table-cell>
          <table:table-cell office:value-type="float" office:value="-5638.37" table:style-name="ce12">
            <text:p>-5.638,37</text:p>
          </table:table-cell>
          <table:table-cell office:value-type="float" office:value="0" table:style-name="ce13">
            <text:p>0,00</text:p>
          </table:table-cell>
          <table:table-cell office:value-type="float" office:value="-13677.47" table:style-name="ce12">
            <text:p>-13.677,47</text:p>
          </table:table-cell>
          <table:table-cell office:value-type="float" office:value="13962.89" table:style-name="ce10">
            <text:p>13.962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LBA MARIA RAMOS ARAÚJ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LNS)</text:p>
          </table:table-cell>
          <table:table-cell table:number-columns-repeated="2" table:style-name="ce9"/>
          <table:table-cell office:value-type="float" office:value="12940.02" table:style-name="ce10">
            <text:p>12.940,02</text:p>
          </table:table-cell>
          <table:table-cell office:value-type="float" office:value="2401.36" table:style-name="ce10">
            <text:p>2.401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41.38" table:style-name="ce10">
            <text:p>15.341,38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09.1999999999998" table:style-name="ce12">
            <text:p>-2.409,20</text:p>
          </table:table-cell>
          <table:table-cell office:value-type="float" office:value="-4683.33" table:style-name="ce12">
            <text:p>-4.683,33</text:p>
          </table:table-cell>
          <table:table-cell office:value-type="float" office:value="0" table:style-name="ce13">
            <text:p>0,00</text:p>
          </table:table-cell>
          <table:table-cell office:value-type="float" office:value="-7920.92" table:style-name="ce12">
            <text:p>-7.920,92</text:p>
          </table:table-cell>
          <table:table-cell office:value-type="float" office:value="7420.46" table:style-name="ce10">
            <text:p>7.420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ANTÔNIO DOS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531.76" table:style-name="ce10">
            <text:p>4.531,76</text:p>
          </table:table-cell>
          <table:table-cell table:style-name="ce9"/>
          <table:table-cell office:value-type="float" office:value="2982.56" table:style-name="ce10">
            <text:p>2.98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50.18" table:style-name="ce10">
            <text:p>19.150,18</text:p>
          </table:table-cell>
          <table:table-cell office:value-type="float" office:value="-1397.28" table:style-name="ce12">
            <text:p>-1.397,28</text:p>
          </table:table-cell>
          <table:table-cell office:value-type="float" office:value="-2616.75" table:style-name="ce12">
            <text:p>-2.616,75</text:p>
          </table:table-cell>
          <table:table-cell office:value-type="float" office:value="-2342.02" table:style-name="ce12">
            <text:p>-2.342,02</text:p>
          </table:table-cell>
          <table:table-cell office:value-type="float" office:value="0" table:style-name="ce13">
            <text:p>0,00</text:p>
          </table:table-cell>
          <table:table-cell office:value-type="float" office:value="-6356.05" table:style-name="ce12">
            <text:p>-6.356,05</text:p>
          </table:table-cell>
          <table:table-cell office:value-type="float" office:value="12794.13" table:style-name="ce10">
            <text:p>12.794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MESSIAS FEITOZA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TECNOLOGIA DA INFORMAÇÃO E COMUNIC</text:p>
          </table:table-cell>
          <table:table-cell office:value-type="float" office:value="19433.990000000002" table:style-name="ce10">
            <text:p>19.433,9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3489.92" table:style-name="ce10">
            <text:p>3.489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334.92" table:style-name="ce10">
            <text:p>31.334,92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5930.19" table:style-name="ce12">
            <text:p>-5.930,19</text:p>
          </table:table-cell>
          <table:table-cell office:value-type="float" office:value="-2403.8200000000002" table:style-name="ce12">
            <text:p>-2.403,82</text:p>
          </table:table-cell>
          <table:table-cell office:value-type="float" office:value="0" table:style-name="ce13">
            <text:p>0,00</text:p>
          </table:table-cell>
          <table:table-cell office:value-type="float" office:value="-11074.2" table:style-name="ce12">
            <text:p>-11.074,20</text:p>
          </table:table-cell>
          <table:table-cell office:value-type="float" office:value="20260.72" table:style-name="ce10">
            <text:p>20.260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MESSIAS FERREIRA REI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821.44" table:style-name="ce10">
            <text:p>1.821,4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16.57" table:style-name="ce10">
            <text:p>3.916,57</text:p>
          </table:table-cell>
          <table:table-cell office:value-type="float" office:value="-269.77999999999997" table:style-name="ce11">
            <text:p>-269,78</text:p>
          </table:table-cell>
          <table:table-cell office:value-type="float" office:value="-19.8" table:style-name="ce11">
            <text:p>-19,8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89.58" table:style-name="ce11">
            <text:p>-289,58</text:p>
          </table:table-cell>
          <table:table-cell office:value-type="float" office:value="3626.99" table:style-name="ce10">
            <text:p>3.626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A PASSOS DE MEDEIROS BELTRÃ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6ª VT)</text:p>
          </table:table-cell>
          <table:table-cell office:value-type="float" office:value="17839.53" table:style-name="ce10">
            <text:p>17.839,5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633.73" table:style-name="ce10">
            <text:p>3.633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13.15" table:style-name="ce10">
            <text:p>23.413,15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838.55" table:style-name="ce12">
            <text:p>-3.838,55</text:p>
          </table:table-cell>
          <table:table-cell office:value-type="float" office:value="-1640.28" table:style-name="ce12">
            <text:p>-1.640,28</text:p>
          </table:table-cell>
          <table:table-cell office:value-type="float" office:value="0" table:style-name="ce13">
            <text:p>0,00</text:p>
          </table:table-cell>
          <table:table-cell office:value-type="float" office:value="-7948.99" table:style-name="ce12">
            <text:p>-7.948,99</text:p>
          </table:table-cell>
          <table:table-cell office:value-type="float" office:value="15464.16" table:style-name="ce10">
            <text:p>15.464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DA ROSA COUTINH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POLÍCIA JUDICIAL</text:p>
          </table:table-cell>
          <table:table-cell table:number-columns-repeated="3" table:style-name="ce9"/>
          <table:table-cell office:value-type="float" office:value="2027.33" table:style-name="ce10">
            <text:p>2.027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7.33" table:style-name="ce10">
            <text:p>2.027,33</text:p>
          </table:table-cell>
          <table:table-cell table:number-columns-repeated="2" table:style-name="ce9"/>
          <table:table-cell office:value-type="float" office:value="-30" table:style-name="ce11">
            <text:p>-30,00</text:p>
          </table:table-cell>
          <table:table-cell office:value-type="float" office:value="0" table:style-name="ce13">
            <text:p>0,00</text:p>
          </table:table-cell>
          <table:table-cell office:value-type="float" office:value="-30" table:style-name="ce11">
            <text:p>-30,00</text:p>
          </table:table-cell>
          <table:table-cell office:value-type="float" office:value="1997.33" table:style-name="ce10">
            <text:p>1.997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DO RÊGO RAPOS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PAGAMENTO (SOF)</text:p>
          </table:table-cell>
          <table:table-cell office:value-type="float" office:value="1151.77" table:style-name="ce10">
            <text:p>1.151,77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822.07" table:style-name="ce10">
            <text:p>1.822,07</text:p>
          </table:table-cell>
          <table:table-cell office:value-type="float" office:value="199.11" table:number-columns-spanned="2" table:number-rows-spanned="1" table:style-name="ce26">
            <text:p>199,11</text:p>
          </table:table-cell>
          <table:covered-table-cell/>
          <table:table-cell table:style-name="ce9"/>
          <table:table-cell office:value-type="float" office:value="4552.0200000000004" table:style-name="ce10">
            <text:p>4.552,02</text:p>
          </table:table-cell>
          <table:table-cell office:value-type="float" office:value="-161.25" table:style-name="ce11">
            <text:p>-161,25</text:p>
          </table:table-cell>
          <table:table-cell office:value-type="float" office:value="-49.85" table:style-name="ce11">
            <text:p>-49,8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11.1" table:style-name="ce11">
            <text:p>-211,10</text:p>
          </table:table-cell>
          <table:table-cell office:value-type="float" office:value="4340.92" table:style-name="ce10">
            <text:p>4.340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FRAXE PESSO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SLQ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10452.56" table:style-name="ce10">
            <text:p>10.452,56</text:p>
          </table:table-cell>
          <table:table-cell office:value-type="float" office:value="8411.01" table:style-name="ce10">
            <text:p>8.411,01</text:p>
          </table:table-cell>
          <table:table-cell office:value-type="float" office:value="2401.36" table:style-name="ce10">
            <text:p>2.401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784.639999999999" table:style-name="ce10">
            <text:p>40.784,64</text:p>
          </table:table-cell>
          <table:table-cell office:value-type="float" office:value="-3866.79" table:style-name="ce12">
            <text:p>-3.866,79</text:p>
          </table:table-cell>
          <table:table-cell office:value-type="float" office:value="-8622.67" table:style-name="ce12">
            <text:p>-8.622,67</text:p>
          </table:table-cell>
          <table:table-cell office:value-type="float" office:value="-2648.7" table:style-name="ce12">
            <text:p>-2.648,70</text:p>
          </table:table-cell>
          <table:table-cell office:value-type="float" office:value="0" table:style-name="ce13">
            <text:p>0,00</text:p>
          </table:table-cell>
          <table:table-cell office:value-type="float" office:value="-15138.16" table:style-name="ce12">
            <text:p>-15.138,16</text:p>
          </table:table-cell>
          <table:table-cell office:value-type="float" office:value="25646.48" table:style-name="ce10">
            <text:p>25.646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VITORIANO TORRES</text:p>
          </table:table-cell>
          <table:table-cell office:value-type="string" table:style-name="ce8">
            <text:p>COORDENADOR DE POLÍCIA JUDICIAL - CJ-02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3316.9" table:style-name="ce10">
            <text:p>3.316,90</text:p>
          </table:table-cell>
          <table:table-cell office:value-type="float" office:value="7398.87" table:style-name="ce10">
            <text:p>7.398,87</text:p>
          </table:table-cell>
          <table:table-cell office:value-type="float" office:value="3534.29" table:style-name="ce10">
            <text:p>3.534,2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099.64" table:style-name="ce10">
            <text:p>26.099,64</text:p>
          </table:table-cell>
          <table:table-cell office:value-type="float" office:value="-828.39" table:style-name="ce11">
            <text:p>-828,39</text:p>
          </table:table-cell>
          <table:table-cell office:value-type="float" office:value="-4814.6400000000003" table:style-name="ce12">
            <text:p>-4.814,64</text:p>
          </table:table-cell>
          <table:table-cell office:value-type="float" office:value="-2205.34" table:style-name="ce12">
            <text:p>-2.205,34</text:p>
          </table:table-cell>
          <table:table-cell office:value-type="float" office:value="0" table:style-name="ce13">
            <text:p>0,00</text:p>
          </table:table-cell>
          <table:table-cell office:value-type="float" office:value="-7848.37" table:style-name="ce12">
            <text:p>-7.848,37</text:p>
          </table:table-cell>
          <table:table-cell office:value-type="float" office:value="18251.27" table:style-name="ce10">
            <text:p>18.251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XAVIER DO NASCIMENTO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1920.81" table:style-name="ce10">
            <text:p>11.920,81</text:p>
          </table:table-cell>
          <table:table-cell table:style-name="ce9"/>
          <table:table-cell office:value-type="float" office:value="8966.24" table:style-name="ce10">
            <text:p>8.966,24</text:p>
          </table:table-cell>
          <table:table-cell office:value-type="float" office:value="5155.88" table:style-name="ce10">
            <text:p>5.155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042.93" table:style-name="ce10">
            <text:p>26.042,93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65.01" table:style-name="ce12">
            <text:p>-3.565,01</text:p>
          </table:table-cell>
          <table:table-cell office:value-type="float" office:value="-1663.77" table:style-name="ce12">
            <text:p>-1.663,77</text:p>
          </table:table-cell>
          <table:table-cell office:value-type="float" office:value="0" table:style-name="ce13">
            <text:p>0,00</text:p>
          </table:table-cell>
          <table:table-cell office:value-type="float" office:value="-6057.17" table:style-name="ce12">
            <text:p>-6.057,17</text:p>
          </table:table-cell>
          <table:table-cell office:value-type="float" office:value="19985.759999999998" table:style-name="ce10">
            <text:p>19.985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A CRISTINA LEITE DE OLIV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168.72" table:style-name="ce10">
            <text:p>4.168,72</text:p>
          </table:table-cell>
          <table:table-cell office:value-type="float" office:value="1185.05" table:style-name="ce10">
            <text:p>1.185,05</text:p>
          </table:table-cell>
          <table:table-cell office:value-type="float" office:value="3064.75" table:style-name="ce10">
            <text:p>3.064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73.11" table:style-name="ce10">
            <text:p>20.173,11</text:p>
          </table:table-cell>
          <table:table-cell office:value-type="float" office:value="-1875.84" table:style-name="ce12">
            <text:p>-1.875,84</text:p>
          </table:table-cell>
          <table:table-cell office:value-type="float" office:value="-3267.45" table:style-name="ce12">
            <text:p>-3.267,45</text:p>
          </table:table-cell>
          <table:table-cell office:value-type="float" office:value="-4684.2" table:style-name="ce12">
            <text:p>-4.684,20</text:p>
          </table:table-cell>
          <table:table-cell office:value-type="float" office:value="0" table:style-name="ce13">
            <text:p>0,00</text:p>
          </table:table-cell>
          <table:table-cell office:value-type="float" office:value="-9827.49" table:style-name="ce12">
            <text:p>-9.827,49</text:p>
          </table:table-cell>
          <table:table-cell office:value-type="float" office:value="10345.620000000001" table:style-name="ce10">
            <text:p>10.345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A CRISTINA SANGREMAN DE ALMEIDA MURITI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PRECEDENTES, AÇÕES COLETIVAS E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4168.72" table:style-name="ce10">
            <text:p>4.168,72</text:p>
          </table:table-cell>
          <table:table-cell office:value-type="float" office:value="1185.05" table:style-name="ce10">
            <text:p>1.185,05</text:p>
          </table:table-cell>
          <table:table-cell office:value-type="float" office:value="2401.36" table:style-name="ce10">
            <text:p>2.401,36</text:p>
          </table:table-cell>
          <table:table-cell office:value-type="float" office:value="225.64" table:number-columns-spanned="2" table:number-rows-spanned="1" table:style-name="ce26">
            <text:p>225,64</text:p>
          </table:table-cell>
          <table:covered-table-cell/>
          <table:table-cell table:style-name="ce9"/>
          <table:table-cell office:value-type="float" office:value="19877.84" table:style-name="ce10">
            <text:p>19.877,84</text:p>
          </table:table-cell>
          <table:table-cell office:value-type="float" office:value="-1875.84" table:style-name="ce12">
            <text:p>-1.875,84</text:p>
          </table:table-cell>
          <table:table-cell office:value-type="float" office:value="-3420.82" table:style-name="ce12">
            <text:p>-3.420,82</text:p>
          </table:table-cell>
          <table:table-cell office:value-type="float" office:value="-2064.0100000000002" table:style-name="ce12">
            <text:p>-2.064,01</text:p>
          </table:table-cell>
          <table:table-cell office:value-type="float" office:value="0" table:style-name="ce13">
            <text:p>0,00</text:p>
          </table:table-cell>
          <table:table-cell office:value-type="float" office:value="-7360.67" table:style-name="ce12">
            <text:p>-7.360,67</text:p>
          </table:table-cell>
          <table:table-cell office:value-type="float" office:value="12517.17" table:style-name="ce10">
            <text:p>12.517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A PACÍFICO VIEIRA LÔB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8779.439999999999" table:style-name="ce10">
            <text:p>18.779,44</text:p>
          </table:table-cell>
          <table:table-cell office:value-type="float" office:value="1696.03" table:style-name="ce10">
            <text:p>1.696,03</text:p>
          </table:table-cell>
          <table:table-cell office:value-type="float" office:value="1185.05" table:style-name="ce10">
            <text:p>1.185,05</text:p>
          </table:table-cell>
          <table:table-cell office:value-type="float" office:value="3838.28" table:style-name="ce10">
            <text:p>3.838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498.799999999999" table:style-name="ce10">
            <text:p>25.498,80</text:p>
          </table:table-cell>
          <table:table-cell office:value-type="float" office:value="-2923.61" table:style-name="ce12">
            <text:p>-2.923,61</text:p>
          </table:table-cell>
          <table:table-cell office:value-type="float" office:value="-4283.29" table:style-name="ce12">
            <text:p>-4.283,29</text:p>
          </table:table-cell>
          <table:table-cell office:value-type="float" office:value="-5160.51" table:style-name="ce12">
            <text:p>-5.160,51</text:p>
          </table:table-cell>
          <table:table-cell office:value-type="float" office:value="0" table:style-name="ce13">
            <text:p>0,00</text:p>
          </table:table-cell>
          <table:table-cell office:value-type="float" office:value="-12367.41" table:style-name="ce12">
            <text:p>-12.367,41</text:p>
          </table:table-cell>
          <table:table-cell office:value-type="float" office:value="13131.39" table:style-name="ce10">
            <text:p>13.131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ANO <text:s/>FREITA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3ª VT)</text:p>
          </table:table-cell>
          <table:table-cell office:value-type="float" office:value="2394.12" table:style-name="ce10">
            <text:p>2.394,12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552.45" table:style-name="ce10">
            <text:p>3.552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325.64" table:style-name="ce10">
            <text:p>7.325,64</text:p>
          </table:table-cell>
          <table:table-cell office:value-type="float" office:value="-335.18" table:style-name="ce11">
            <text:p>-335,18</text:p>
          </table:table-cell>
          <table:table-cell office:value-type="float" office:value="-160.9" table:style-name="ce11">
            <text:p>-160,90</text:p>
          </table:table-cell>
          <table:table-cell office:value-type="float" office:value="-1914.22" table:style-name="ce12">
            <text:p>-1.914,22</text:p>
          </table:table-cell>
          <table:table-cell office:value-type="float" office:value="0" table:style-name="ce13">
            <text:p>0,00</text:p>
          </table:table-cell>
          <table:table-cell office:value-type="float" office:value="-2410.3000000000002" table:style-name="ce12">
            <text:p>-2.410,30</text:p>
          </table:table-cell>
          <table:table-cell office:value-type="float" office:value="4915.34" table:style-name="ce10">
            <text:p>4.915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AUGUSTO FERNANDES DE OLIVEIRA FRANÇ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AGAMENTO (SOF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989.66" table:style-name="ce10">
            <text:p>2.989,66</text:p>
          </table:table-cell>
          <table:table-cell office:value-type="float" office:value="1939.89" table:style-name="ce10">
            <text:p>1.939,89</text:p>
          </table:table-cell>
          <table:table-cell office:value-type="float" office:value="3544.01" table:style-name="ce10">
            <text:p>3.544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871.95" table:style-name="ce10">
            <text:p>19.871,9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124.88" table:style-name="ce12">
            <text:p>-3.124,88</text:p>
          </table:table-cell>
          <table:table-cell office:value-type="float" office:value="-2474.46" table:style-name="ce12">
            <text:p>-2.474,46</text:p>
          </table:table-cell>
          <table:table-cell office:value-type="float" office:value="0" table:style-name="ce13">
            <text:p>0,00</text:p>
          </table:table-cell>
          <table:table-cell office:value-type="float" office:value="-6427.73" table:style-name="ce12">
            <text:p>-6.427,73</text:p>
          </table:table-cell>
          <table:table-cell office:value-type="float" office:value="13444.22" table:style-name="ce10">
            <text:p>13.444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272.5999999999999" table:style-name="ce10">
            <text:p>1.272,6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397.02" table:style-name="ce10">
            <text:p>1.397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54.67" table:style-name="ce10">
            <text:p>3.854,67</text:p>
          </table:table-cell>
          <table:table-cell office:value-type="float" office:value="-203.92" table:style-name="ce11">
            <text:p>-203,92</text:p>
          </table:table-cell>
          <table:table-cell office:value-type="float" office:value="-26.24" table:style-name="ce11">
            <text:p>-26,24</text:p>
          </table:table-cell>
          <table:table-cell office:value-type="float" office:value="-376.28" table:style-name="ce11">
            <text:p>-376,28</text:p>
          </table:table-cell>
          <table:table-cell office:value-type="float" office:value="0" table:style-name="ce13">
            <text:p>0,00</text:p>
          </table:table-cell>
          <table:table-cell office:value-type="float" office:value="-606.44000000000005" table:style-name="ce11">
            <text:p>-606,44</text:p>
          </table:table-cell>
          <table:table-cell office:value-type="float" office:value="3248.23" table:style-name="ce10">
            <text:p>3.248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FERNANDO FARIAS CORRE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2625.03" table:style-name="ce10">
            <text:p>2.625,03</text:p>
          </table:table-cell>
          <table:table-cell table:style-name="ce9"/>
          <table:table-cell office:value-type="float" office:value="2634.18" table:style-name="ce10">
            <text:p>2.634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76.07" table:style-name="ce10">
            <text:p>18.676,07</text:p>
          </table:table-cell>
          <table:table-cell office:value-type="float" office:value="-1930.65" table:style-name="ce12">
            <text:p>-1.930,65</text:p>
          </table:table-cell>
          <table:table-cell office:value-type="float" office:value="-2278.63" table:style-name="ce12">
            <text:p>-2.278,63</text:p>
          </table:table-cell>
          <table:table-cell office:value-type="float" office:value="-4043.6" table:style-name="ce12">
            <text:p>-4.043,60</text:p>
          </table:table-cell>
          <table:table-cell office:value-type="float" office:value="0" table:style-name="ce13">
            <text:p>0,00</text:p>
          </table:table-cell>
          <table:table-cell office:value-type="float" office:value="-8252.8799999999992" table:style-name="ce12">
            <text:p>-8.252,88</text:p>
          </table:table-cell>
          <table:table-cell office:value-type="float" office:value="10423.19" table:style-name="ce10">
            <text:p>10.423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HENRIQUE TENÓRIO CAVALCANTI ELIZIÁRI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6ª VT)</text:p>
          </table:table-cell>
          <table:table-cell office:value-type="float" office:value="18252.3" table:style-name="ce10">
            <text:p>18.252,3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556.46" table:style-name="ce10">
            <text:p>2.556,4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041.14" table:style-name="ce10">
            <text:p>23.041,14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008.47" table:style-name="ce12">
            <text:p>-4.008,47</text:p>
          </table:table-cell>
          <table:table-cell office:value-type="float" office:value="-2746.38" table:style-name="ce12">
            <text:p>-2.746,38</text:p>
          </table:table-cell>
          <table:table-cell office:value-type="float" office:value="0" table:style-name="ce13">
            <text:p>0,00</text:p>
          </table:table-cell>
          <table:table-cell office:value-type="float" office:value="-9312.3700000000008" table:style-name="ce12">
            <text:p>-9.312,37</text:p>
          </table:table-cell>
          <table:table-cell office:value-type="float" office:value="13728.77" table:style-name="ce10">
            <text:p>13.728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O LUCIANO FERREIRA DE SÁ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8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589.78" table:style-name="ce10">
            <text:p>3.589,78</text:p>
          </table:table-cell>
          <table:table-cell office:value-type="float" office:value="2232.38" table:style-name="ce10">
            <text:p>2.232,38</text:p>
          </table:table-cell>
          <table:table-cell office:value-type="float" office:value="4392.8500000000004" table:style-name="ce10">
            <text:p>4.392,8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500.95" table:style-name="ce10">
            <text:p>29.500,95</text:p>
          </table:table-cell>
          <table:table-cell office:value-type="float" office:value="-2860.52" table:style-name="ce12">
            <text:p>-2.860,52</text:p>
          </table:table-cell>
          <table:table-cell office:value-type="float" office:value="-5092.3100000000004" table:style-name="ce12">
            <text:p>-5.092,31</text:p>
          </table:table-cell>
          <table:table-cell office:value-type="float" office:value="-4537.4799999999996" table:style-name="ce12">
            <text:p>-4.537,48</text:p>
          </table:table-cell>
          <table:table-cell office:value-type="float" office:value="0" table:style-name="ce13">
            <text:p>0,00</text:p>
          </table:table-cell>
          <table:table-cell office:value-type="float" office:value="-12490.31" table:style-name="ce12">
            <text:p>-12.490,31</text:p>
          </table:table-cell>
          <table:table-cell office:value-type="float" office:value="17010.64" table:style-name="ce10">
            <text:p>17.010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ANTONIO APOLONIO DA SILV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DIRETORIA-GERAL <text:s/>(PRES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3934.24" table:style-name="ce10">
            <text:p>3.934,24</text:p>
          </table:table-cell>
          <table:table-cell office:value-type="float" office:value="2782.9" table:style-name="ce10">
            <text:p>2.782,90</text:p>
          </table:table-cell>
          <table:table-cell office:value-type="float" office:value="2914.11" table:style-name="ce10">
            <text:p>2.914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480.83" table:style-name="ce10">
            <text:p>21.480,83</text:p>
          </table:table-cell>
          <table:table-cell office:value-type="float" office:value="-828.39" table:style-name="ce11">
            <text:p>-828,39</text:p>
          </table:table-cell>
          <table:table-cell office:value-type="float" office:value="-3690.43" table:style-name="ce12">
            <text:p>-3.690,43</text:p>
          </table:table-cell>
          <table:table-cell office:value-type="float" office:value="-4356.43" table:style-name="ce12">
            <text:p>-4.356,43</text:p>
          </table:table-cell>
          <table:table-cell office:value-type="float" office:value="0" table:style-name="ce13">
            <text:p>0,00</text:p>
          </table:table-cell>
          <table:table-cell office:value-type="float" office:value="-8875.25" table:style-name="ce12">
            <text:p>-8.875,25</text:p>
          </table:table-cell>
          <table:table-cell office:value-type="float" office:value="12605.58" table:style-name="ce10">
            <text:p>12.605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ANTONIO MOREIRA BARBOS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4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482.31" table:style-name="ce10">
            <text:p>3.482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69.28" table:style-name="ce10">
            <text:p>17.469,2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06.7199999999998" table:style-name="ce12">
            <text:p>-2.406,72</text:p>
          </table:table-cell>
          <table:table-cell office:value-type="float" office:value="-3922.22" table:style-name="ce12">
            <text:p>-3.922,22</text:p>
          </table:table-cell>
          <table:table-cell office:value-type="float" office:value="0" table:style-name="ce13">
            <text:p>0,00</text:p>
          </table:table-cell>
          <table:table-cell office:value-type="float" office:value="-7834.11" table:style-name="ce12">
            <text:p>-7.834,11</text:p>
          </table:table-cell>
          <table:table-cell office:value-type="float" office:value="9635.17" table:style-name="ce10">
            <text:p>9.635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ANTONIO XAVIER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EN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915.81" table:style-name="ce10">
            <text:p>2.915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02.94" table:style-name="ce10">
            <text:p>15.902,9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74.29" table:style-name="ce12">
            <text:p>-2.474,29</text:p>
          </table:table-cell>
          <table:table-cell office:value-type="float" office:value="-1556.45" table:style-name="ce12">
            <text:p>-1.556,45</text:p>
          </table:table-cell>
          <table:table-cell office:value-type="float" office:value="0" table:style-name="ce13">
            <text:p>0,00</text:p>
          </table:table-cell>
          <table:table-cell office:value-type="float" office:value="-4859.13" table:style-name="ce12">
            <text:p>-4.859,13</text:p>
          </table:table-cell>
          <table:table-cell office:value-type="float" office:value="11043.81" table:style-name="ce10">
            <text:p>11.043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FRANCISCO SOARES DA SILV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0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612.87" table:style-name="ce10">
            <text:p>2.612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07.35" table:style-name="ce10">
            <text:p>16.307,3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248.1799999999998" table:style-name="ce12">
            <text:p>-2.248,18</text:p>
          </table:table-cell>
          <table:table-cell office:value-type="float" office:value="-3786.59" table:style-name="ce12">
            <text:p>-3.786,59</text:p>
          </table:table-cell>
          <table:table-cell office:value-type="float" office:value="0" table:style-name="ce13">
            <text:p>0,00</text:p>
          </table:table-cell>
          <table:table-cell office:value-type="float" office:value="-6863.16" table:style-name="ce12">
            <text:p>-6.863,16</text:p>
          </table:table-cell>
          <table:table-cell office:value-type="float" office:value="9444.19" table:style-name="ce10">
            <text:p>9.444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JOSÉ SARMENTO FARIAS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COMUNICAÇÃO SOCIAL</text:p>
          </table:table-cell>
          <table:table-cell table:number-columns-repeated="3" table:style-name="ce9"/>
          <table:table-cell office:value-type="float" office:value="36.35" table:style-name="ce13">
            <text:p>36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.35" table:style-name="ce14">
            <text:p>36,3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36.35" table:style-name="ce14">
            <text:p>36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US PAULO VERÍSSIMO DE SOUZA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7863.3" table:style-name="ce10">
            <text:p>17.863,30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558.94" table:style-name="ce10">
            <text:p>2.558,94</text:p>
          </table:table-cell>
          <table:table-cell office:value-type="float" office:value="553.79999999999995" table:number-columns-spanned="2" table:number-rows-spanned="1" table:style-name="ce26">
            <text:p>553,80</text:p>
          </table:table-cell>
          <table:covered-table-cell/>
          <table:table-cell table:style-name="ce9"/>
          <table:table-cell office:value-type="float" office:value="29387.05" table:style-name="ce10">
            <text:p>29.387,05</text:p>
          </table:table-cell>
          <table:table-cell office:value-type="float" office:value="-828.39" table:style-name="ce11">
            <text:p>-828,39</text:p>
          </table:table-cell>
          <table:table-cell office:value-type="float" office:value="-6176.29" table:style-name="ce12">
            <text:p>-6.176,29</text:p>
          </table:table-cell>
          <table:table-cell office:value-type="float" office:value="-1662.84" table:style-name="ce12">
            <text:p>-1.662,84</text:p>
          </table:table-cell>
          <table:table-cell office:value-type="float" office:value="0" table:style-name="ce13">
            <text:p>0,00</text:p>
          </table:table-cell>
          <table:table-cell office:value-type="float" office:value="-8667.52" table:style-name="ce12">
            <text:p>-8.667,52</text:p>
          </table:table-cell>
          <table:table-cell office:value-type="float" office:value="20719.53" table:style-name="ce10">
            <text:p>20.719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US VINÍCIUS DE BRITO CAMEL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SLQ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065.65" table:style-name="ce10">
            <text:p>2.065,65</text:p>
          </table:table-cell>
          <table:table-cell office:value-type="float" office:value="2232.38" table:style-name="ce10">
            <text:p>2.232,38</text:p>
          </table:table-cell>
          <table:table-cell office:value-type="float" office:value="3233.71" table:style-name="ce10">
            <text:p>3.233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67.599999999999" table:style-name="ce10">
            <text:p>19.167,60</text:p>
          </table:table-cell>
          <table:table-cell office:value-type="float" office:value="-1818.76" table:style-name="ce12">
            <text:p>-1.818,76</text:p>
          </table:table-cell>
          <table:table-cell office:value-type="float" office:value="-2855.89" table:style-name="ce12">
            <text:p>-2.855,89</text:p>
          </table:table-cell>
          <table:table-cell office:value-type="float" office:value="-3092.97" table:style-name="ce12">
            <text:p>-3.092,97</text:p>
          </table:table-cell>
          <table:table-cell office:value-type="float" office:value="0" table:style-name="ce13">
            <text:p>0,00</text:p>
          </table:table-cell>
          <table:table-cell office:value-type="float" office:value="-7767.62" table:style-name="ce12">
            <text:p>-7.767,62</text:p>
          </table:table-cell>
          <table:table-cell office:value-type="float" office:value="11399.98" table:style-name="ce10">
            <text:p>11.399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GARETE CASTRO REBELO DA SILV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6ª VT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596.58" table:style-name="ce10">
            <text:p>2.596,58</text:p>
          </table:table-cell>
          <table:table-cell office:value-type="float" office:value="1939.89" table:style-name="ce10">
            <text:p>1.939,89</text:p>
          </table:table-cell>
          <table:table-cell office:value-type="float" office:value="4404.22" table:style-name="ce10">
            <text:p>4.404,2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576.55" table:style-name="ce10">
            <text:p>20.576,55</text:p>
          </table:table-cell>
          <table:table-cell office:value-type="float" office:value="-1906.36" table:style-name="ce12">
            <text:p>-1.906,36</text:p>
          </table:table-cell>
          <table:table-cell office:value-type="float" office:value="-3053.78" table:style-name="ce12">
            <text:p>-3.053,78</text:p>
          </table:table-cell>
          <table:table-cell office:value-type="float" office:value="-3108.71" table:style-name="ce12">
            <text:p>-3.108,71</text:p>
          </table:table-cell>
          <table:table-cell office:value-type="float" office:value="0" table:style-name="ce13">
            <text:p>0,00</text:p>
          </table:table-cell>
          <table:table-cell office:value-type="float" office:value="-8068.85" table:style-name="ce12">
            <text:p>-8.068,85</text:p>
          </table:table-cell>
          <table:table-cell office:value-type="float" office:value="12507.7" table:style-name="ce10">
            <text:p>12.507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AMÉLIA PINHEIRO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4728.4399999999996" table:style-name="ce10">
            <text:p>4.728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645.48" table:style-name="ce10">
            <text:p>29.645,48</text:p>
          </table:table-cell>
          <table:table-cell office:value-type="float" office:value="-3685.41" table:style-name="ce12">
            <text:p>-3.685,41</text:p>
          </table:table-cell>
          <table:table-cell office:value-type="float" office:value="-4812.93" table:style-name="ce12">
            <text:p>-4.812,93</text:p>
          </table:table-cell>
          <table:table-cell office:value-type="float" office:value="-4197.8900000000003" table:style-name="ce12">
            <text:p>-4.197,89</text:p>
          </table:table-cell>
          <table:table-cell office:value-type="float" office:value="0" table:style-name="ce13">
            <text:p>0,00</text:p>
          </table:table-cell>
          <table:table-cell office:value-type="float" office:value="-12696.23" table:style-name="ce12">
            <text:p>-12.696,23</text:p>
          </table:table-cell>
          <table:table-cell office:value-type="float" office:value="16949.25" table:style-name="ce10">
            <text:p>16.949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APARECIDA DE ARAÚJO</text:p>
          </table:table-cell>
          <table:table-cell office:value-type="string" table:style-name="ce8">
            <text:p>ASSISTENTE-EXECUTIVO - FC-04</text:p>
          </table:table-cell>
          <table:table-cell office:value-type="string" table:style-name="ce8">
            <text:p>DIRETORIA-GERAL <text:s/>(PRES)</text:p>
          </table:table-cell>
          <table:table-cell office:value-type="float" office:value="1978.61" table:style-name="ce10">
            <text:p>1.978,61</text:p>
          </table:table-cell>
          <table:table-cell office:value-type="float" office:value="277.01" table:style-name="ce14">
            <text:p>277,01</text:p>
          </table:table-cell>
          <table:table-cell office:value-type="float" office:value="2183.39" table:style-name="ce10">
            <text:p>2.183,39</text:p>
          </table:table-cell>
          <table:table-cell office:value-type="float" office:value="2195.9899999999998" table:style-name="ce10">
            <text:p>2.195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635" table:style-name="ce10">
            <text:p>6.635,00</text:p>
          </table:table-cell>
          <table:table-cell office:value-type="float" office:value="-277.01" table:style-name="ce11">
            <text:p>-277,01</text:p>
          </table:table-cell>
          <table:table-cell office:value-type="float" office:value="-300.33" table:style-name="ce11">
            <text:p>-300,33</text:p>
          </table:table-cell>
          <table:table-cell office:value-type="float" office:value="-1878.45" table:style-name="ce12">
            <text:p>-1.878,45</text:p>
          </table:table-cell>
          <table:table-cell office:value-type="float" office:value="0" table:style-name="ce13">
            <text:p>0,00</text:p>
          </table:table-cell>
          <table:table-cell office:value-type="float" office:value="-2455.79" table:style-name="ce12">
            <text:p>-2.455,79</text:p>
          </table:table-cell>
          <table:table-cell office:value-type="float" office:value="4179.21" table:style-name="ce10">
            <text:p>4.179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BEATRIZ MOURA NUNES LOPE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1398.39" table:style-name="ce10">
            <text:p>11.398,39</text:p>
          </table:table-cell>
          <table:table-cell office:value-type="float" office:value="1415.47" table:style-name="ce10">
            <text:p>1.415,47</text:p>
          </table:table-cell>
          <table:table-cell table:style-name="ce9"/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293.04" table:style-name="ce10">
            <text:p>14.293,04</text:p>
          </table:table-cell>
          <table:table-cell office:value-type="float" office:value="-843.91" table:style-name="ce11">
            <text:p>-843,91</text:p>
          </table:table-cell>
          <table:table-cell office:value-type="float" office:value="-2422.38" table:style-name="ce12">
            <text:p>-2.422,38</text:p>
          </table:table-cell>
          <table:table-cell office:value-type="float" office:value="-1890.19" table:style-name="ce12">
            <text:p>-1.890,19</text:p>
          </table:table-cell>
          <table:table-cell office:value-type="float" office:value="0" table:style-name="ce13">
            <text:p>0,00</text:p>
          </table:table-cell>
          <table:table-cell office:value-type="float" office:value="-5156.4799999999996" table:style-name="ce12">
            <text:p>-5.156,48</text:p>
          </table:table-cell>
          <table:table-cell office:value-type="float" office:value="9136.56" table:style-name="ce10">
            <text:p>9.136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BERNADETE DE ARAÚJ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3677.36" table:style-name="ce10">
            <text:p>13.677,36</text:p>
          </table:table-cell>
          <table:table-cell table:number-columns-repeated="2" table:style-name="ce9"/>
          <table:table-cell office:value-type="float" office:value="1491.28" table:style-name="ce10">
            <text:p>1.49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68.64" table:style-name="ce10">
            <text:p>15.168,64</text:p>
          </table:table-cell>
          <table:table-cell office:value-type="float" office:value="-986.38" table:style-name="ce11">
            <text:p>-986,38</text:p>
          </table:table-cell>
          <table:table-cell office:value-type="float" office:value="-2097.0700000000002" table:style-name="ce12">
            <text:p>-2.097,07</text:p>
          </table:table-cell>
          <table:table-cell office:value-type="float" office:value="-2018.42" table:style-name="ce12">
            <text:p>-2.018,42</text:p>
          </table:table-cell>
          <table:table-cell office:value-type="float" office:value="0" table:style-name="ce13">
            <text:p>0,00</text:p>
          </table:table-cell>
          <table:table-cell office:value-type="float" office:value="-5101.87" table:style-name="ce12">
            <text:p>-5.101,87</text:p>
          </table:table-cell>
          <table:table-cell office:value-type="float" office:value="10066.77" table:style-name="ce10">
            <text:p>10.066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BETANIA LEMOS DE CARVALH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1491.28" table:style-name="ce10">
            <text:p>1.49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6.33" table:style-name="ce10">
            <text:p>2.676,33</text:p>
          </table:table-cell>
          <table:table-cell table:number-columns-repeated="2" table:style-name="ce9"/>
          <table:table-cell office:value-type="float" office:value="-722.37" table:style-name="ce11">
            <text:p>-722,37</text:p>
          </table:table-cell>
          <table:table-cell office:value-type="float" office:value="0" table:style-name="ce13">
            <text:p>0,00</text:p>
          </table:table-cell>
          <table:table-cell office:value-type="float" office:value="-722.37" table:style-name="ce11">
            <text:p>-722,37</text:p>
          </table:table-cell>
          <table:table-cell office:value-type="float" office:value="1953.96" table:style-name="ce10">
            <text:p>1.953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CÍCERA BEZERRA DE MENDONÇ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977.81" table:style-name="ce10">
            <text:p>1.977,81</text:p>
          </table:table-cell>
          <table:table-cell office:value-type="float" office:value="276.89" table:style-name="ce14">
            <text:p>276,89</text:p>
          </table:table-cell>
          <table:table-cell office:value-type="float" office:value="1379.07" table:style-name="ce10">
            <text:p>1.379,07</text:p>
          </table:table-cell>
          <table:table-cell office:value-type="float" office:value="2401.36" table:style-name="ce10">
            <text:p>2.401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035.13" table:style-name="ce10">
            <text:p>6.035,13</text:p>
          </table:table-cell>
          <table:table-cell office:value-type="float" office:value="-276.89" table:style-name="ce11">
            <text:p>-276,89</text:p>
          </table:table-cell>
          <table:table-cell office:value-type="float" office:value="-148.74" table:style-name="ce11">
            <text:p>-148,74</text:p>
          </table:table-cell>
          <table:table-cell office:value-type="float" office:value="-1650.21" table:style-name="ce12">
            <text:p>-1.650,21</text:p>
          </table:table-cell>
          <table:table-cell office:value-type="float" office:value="0" table:style-name="ce13">
            <text:p>0,00</text:p>
          </table:table-cell>
          <table:table-cell office:value-type="float" office:value="-2075.84" table:style-name="ce12">
            <text:p>-2.075,84</text:p>
          </table:table-cell>
          <table:table-cell office:value-type="float" office:value="3959.29" table:style-name="ce10">
            <text:p>3.959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CLARA INOJOSA MARCOLINI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O CENTRO JUDICIÁRIO DE MÉTODOS CONSE</text:p>
          </table:table-cell>
          <table:table-cell table:number-columns-repeated="2" table:style-name="ce9"/>
          <table:table-cell office:value-type="float" office:value="9064" table:style-name="ce10">
            <text:p>9.064,00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9064" table:style-name="ce10">
            <text:p>9.064,00</text:p>
          </table:table-cell>
          <table:table-cell table:style-name="ce9"/>
          <table:table-cell office:value-type="float" office:value="-1623.24" table:style-name="ce12">
            <text:p>-1.623,24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623.24" table:style-name="ce12">
            <text:p>-1.623,24</text:p>
          </table:table-cell>
          <table:table-cell office:value-type="float" office:value="7440.76" table:style-name="ce10">
            <text:p>7.440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A SOLEDADE PACIFICO DANTA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6646.98" table:style-name="ce10">
            <text:p>6.646,98</text:p>
          </table:table-cell>
          <table:table-cell table:style-name="ce9"/>
          <table:table-cell office:value-type="float" office:value="2982.56" table:style-name="ce10">
            <text:p>2.98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642.79" table:style-name="ce10">
            <text:p>31.642,79</text:p>
          </table:table-cell>
          <table:table-cell office:value-type="float" office:value="-3568.22" table:style-name="ce12">
            <text:p>-3.568,22</text:p>
          </table:table-cell>
          <table:table-cell office:value-type="float" office:value="-5978.81" table:style-name="ce12">
            <text:p>-5.978,81</text:p>
          </table:table-cell>
          <table:table-cell office:value-type="float" office:value="-3741.16" table:style-name="ce12">
            <text:p>-3.741,16</text:p>
          </table:table-cell>
          <table:table-cell office:value-type="float" office:value="0" table:style-name="ce13">
            <text:p>0,00</text:p>
          </table:table-cell>
          <table:table-cell office:value-type="float" office:value="-13288.19" table:style-name="ce12">
            <text:p>-13.288,19</text:p>
          </table:table-cell>
          <table:table-cell office:value-type="float" office:value="18354.599999999999" table:style-name="ce10">
            <text:p>18.354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ANIELA COSTA ACIOLI DE OLIVEIRA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0844.04" table:style-name="ce10">
            <text:p>10.844,04</text:p>
          </table:table-cell>
          <table:table-cell table:number-columns-repeated="2" table:style-name="ce9"/>
          <table:table-cell office:value-type="float" office:value="1573.47" table:style-name="ce10">
            <text:p>1.573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417.51" table:style-name="ce10">
            <text:p>12.417,51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738.61" table:style-name="ce12">
            <text:p>-1.738,61</text:p>
          </table:table-cell>
          <table:table-cell office:value-type="float" office:value="-505.05" table:style-name="ce11">
            <text:p>-505,05</text:p>
          </table:table-cell>
          <table:table-cell office:value-type="float" office:value="0" table:style-name="ce13">
            <text:p>0,00</text:p>
          </table:table-cell>
          <table:table-cell office:value-type="float" office:value="-3604.19" table:style-name="ce12">
            <text:p>-3.604,19</text:p>
          </table:table-cell>
          <table:table-cell office:value-type="float" office:value="8813.32" table:style-name="ce10">
            <text:p>8.813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AS GRAÇAS DA SILVA CABRAL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5839.15" table:style-name="ce10">
            <text:p>15.839,15</text:p>
          </table:table-cell>
          <table:table-cell table:number-columns-repeated="2" table:style-name="ce9"/>
          <table:table-cell office:value-type="float" office:value="1151.0899999999999" table:style-name="ce10">
            <text:p>1.151,0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990.240000000002" table:style-name="ce10">
            <text:p>16.990,24</text:p>
          </table:table-cell>
          <table:table-cell office:value-type="float" office:value="-1343.08" table:style-name="ce12">
            <text:p>-1.343,08</text:p>
          </table:table-cell>
          <table:table-cell office:value-type="float" office:value="-3117.06" table:style-name="ce12">
            <text:p>-3.117,06</text:p>
          </table:table-cell>
          <table:table-cell office:value-type="float" office:value="-1687" table:style-name="ce12">
            <text:p>-1.687,00</text:p>
          </table:table-cell>
          <table:table-cell office:value-type="float" office:value="0" table:style-name="ce13">
            <text:p>0,00</text:p>
          </table:table-cell>
          <table:table-cell office:value-type="float" office:value="-6147.14" table:style-name="ce12">
            <text:p>-6.147,14</text:p>
          </table:table-cell>
          <table:table-cell office:value-type="float" office:value="10843.1" table:style-name="ce10">
            <text:p>10.843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FÁTIMA DA CONCEIÇÃO REMIGI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7209.15" table:style-name="ce10">
            <text:p>7.209,15</text:p>
          </table:table-cell>
          <table:table-cell table:style-name="ce9"/>
          <table:table-cell office:value-type="float" office:value="1151.0899999999999" table:style-name="ce10">
            <text:p>1.151,0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373.49" table:style-name="ce10">
            <text:p>30.373,49</text:p>
          </table:table-cell>
          <table:table-cell office:value-type="float" office:value="-3675.04" table:style-name="ce12">
            <text:p>-3.675,04</text:p>
          </table:table-cell>
          <table:table-cell office:value-type="float" office:value="-6156.16" table:style-name="ce12">
            <text:p>-6.156,16</text:p>
          </table:table-cell>
          <table:table-cell office:value-type="float" office:value="-3693.39" table:style-name="ce12">
            <text:p>-3.693,39</text:p>
          </table:table-cell>
          <table:table-cell office:value-type="float" office:value="0" table:style-name="ce13">
            <text:p>0,00</text:p>
          </table:table-cell>
          <table:table-cell office:value-type="float" office:value="-13524.59" table:style-name="ce12">
            <text:p>-13.524,59</text:p>
          </table:table-cell>
          <table:table-cell office:value-type="float" office:value="16848.900000000001" table:style-name="ce10">
            <text:p>16.848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FÁTIMA NOBRE RIBEIRO UCHÔ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9497.16" table:style-name="ce10">
            <text:p>19.497,16</text:p>
          </table:table-cell>
          <table:table-cell table:number-columns-repeated="2" table:style-name="ce9"/>
          <table:table-cell office:value-type="float" office:value="1515.53" table:style-name="ce10">
            <text:p>1.515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012.69" table:style-name="ce10">
            <text:p>21.012,69</text:p>
          </table:table-cell>
          <table:table-cell office:value-type="float" office:value="-1946.65" table:style-name="ce12">
            <text:p>-1.946,65</text:p>
          </table:table-cell>
          <table:table-cell office:value-type="float" office:value="-3957.03" table:style-name="ce12">
            <text:p>-3.957,03</text:p>
          </table:table-cell>
          <table:table-cell office:value-type="float" office:value="-2641.89" table:style-name="ce12">
            <text:p>-2.641,89</text:p>
          </table:table-cell>
          <table:table-cell office:value-type="float" office:value="0" table:style-name="ce13">
            <text:p>0,00</text:p>
          </table:table-cell>
          <table:table-cell office:value-type="float" office:value="-8545.57" table:style-name="ce12">
            <text:p>-8.545,57</text:p>
          </table:table-cell>
          <table:table-cell office:value-type="float" office:value="12467.12" table:style-name="ce10">
            <text:p>12.467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FÁTIMA OLIVEIRA DOS SANT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953.47" table:style-name="ce10">
            <text:p>3.953,47</text:p>
          </table:table-cell>
          <table:table-cell office:value-type="float" office:value="1185.05" table:style-name="ce10">
            <text:p>1.185,05</text:p>
          </table:table-cell>
          <table:table-cell office:value-type="float" office:value="4263.63" table:style-name="ce10">
            <text:p>4.263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156.74" table:style-name="ce10">
            <text:p>21.156,74</text:p>
          </table:table-cell>
          <table:table-cell office:value-type="float" office:value="-1845.36" table:style-name="ce12">
            <text:p>-1.845,36</text:p>
          </table:table-cell>
          <table:table-cell office:value-type="float" office:value="-3216.63" table:style-name="ce12">
            <text:p>-3.216,63</text:p>
          </table:table-cell>
          <table:table-cell office:value-type="float" office:value="-2733.63" table:style-name="ce12">
            <text:p>-2.733,63</text:p>
          </table:table-cell>
          <table:table-cell office:value-type="float" office:value="0" table:style-name="ce13">
            <text:p>0,00</text:p>
          </table:table-cell>
          <table:table-cell office:value-type="float" office:value="-7795.62" table:style-name="ce12">
            <text:p>-7.795,62</text:p>
          </table:table-cell>
          <table:table-cell office:value-type="float" office:value="13361.12" table:style-name="ce10">
            <text:p>13.361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LOURDES GONZAG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203.1" table:style-name="ce10">
            <text:p>2.203,10</text:p>
          </table:table-cell>
          <table:table-cell table:style-name="ce9"/>
          <table:table-cell office:value-type="float" office:value="929.72" table:style-name="ce14">
            <text:p>929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87.41" table:style-name="ce10">
            <text:p>14.887,41</text:p>
          </table:table-cell>
          <table:table-cell office:value-type="float" office:value="-1032.6400000000001" table:style-name="ce12">
            <text:p>-1.032,64</text:p>
          </table:table-cell>
          <table:table-cell office:value-type="float" office:value="-2632.89" table:style-name="ce12">
            <text:p>-2.632,89</text:p>
          </table:table-cell>
          <table:table-cell office:value-type="float" office:value="-2046.67" table:style-name="ce12">
            <text:p>-2.046,67</text:p>
          </table:table-cell>
          <table:table-cell office:value-type="float" office:value="0" table:style-name="ce13">
            <text:p>0,00</text:p>
          </table:table-cell>
          <table:table-cell office:value-type="float" office:value="-5712.2" table:style-name="ce12">
            <text:p>-5.712,20</text:p>
          </table:table-cell>
          <table:table-cell office:value-type="float" office:value="9175.2099999999991" table:style-name="ce10">
            <text:p>9.175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CARMO FEITOSA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7908.91" table:style-name="ce10">
            <text:p>7.908,9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876.06" table:style-name="ce10">
            <text:p>2.876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970.02" table:style-name="ce10">
            <text:p>11.970,02</text:p>
          </table:table-cell>
          <table:table-cell office:value-type="float" office:value="-869.98" table:style-name="ce11">
            <text:p>-869,98</text:p>
          </table:table-cell>
          <table:table-cell office:value-type="float" office:value="-1235.82" table:style-name="ce12">
            <text:p>-1.235,82</text:p>
          </table:table-cell>
          <table:table-cell office:value-type="float" office:value="-2706.63" table:style-name="ce12">
            <text:p>-2.706,63</text:p>
          </table:table-cell>
          <table:table-cell office:value-type="float" office:value="0" table:style-name="ce13">
            <text:p>0,00</text:p>
          </table:table-cell>
          <table:table-cell office:value-type="float" office:value="-4812.43" table:style-name="ce12">
            <text:p>-4.812,43</text:p>
          </table:table-cell>
          <table:table-cell office:value-type="float" office:value="7157.59" table:style-name="ce10">
            <text:p>7.157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CARMO GÓES MARTINS PINHEIR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627.98" table:style-name="ce10">
            <text:p>17.627,98</text:p>
          </table:table-cell>
          <table:table-cell office:value-type="float" office:value="1193.78" table:style-name="ce10">
            <text:p>1.193,78</text:p>
          </table:table-cell>
          <table:table-cell table:style-name="ce9"/>
          <table:table-cell office:value-type="float" office:value="1491.28" table:style-name="ce10">
            <text:p>1.49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313.04" table:style-name="ce10">
            <text:p>20.313,04</text:p>
          </table:table-cell>
          <table:table-cell office:value-type="float" office:value="-1835.21" table:style-name="ce12">
            <text:p>-1.835,21</text:p>
          </table:table-cell>
          <table:table-cell office:value-type="float" office:value="-3278.35" table:style-name="ce12">
            <text:p>-3.278,35</text:p>
          </table:table-cell>
          <table:table-cell office:value-type="float" office:value="-6200.95" table:style-name="ce12">
            <text:p>-6.200,95</text:p>
          </table:table-cell>
          <table:table-cell office:value-type="float" office:value="0" table:style-name="ce13">
            <text:p>0,00</text:p>
          </table:table-cell>
          <table:table-cell office:value-type="float" office:value="-11314.51" table:style-name="ce12">
            <text:p>-11.314,51</text:p>
          </table:table-cell>
          <table:table-cell office:value-type="float" office:value="8998.5300000000007" table:style-name="ce10">
            <text:p>8.998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SOCORRO ALÉCIO BARBOS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2568.86" table:style-name="ce10">
            <text:p>12.568,86</text:p>
          </table:table-cell>
          <table:table-cell office:value-type="float" office:value="2273.88" table:style-name="ce10">
            <text:p>2.273,88</text:p>
          </table:table-cell>
          <table:table-cell office:value-type="float" office:value="1185.05" table:style-name="ce10">
            <text:p>1.185,05</text:p>
          </table:table-cell>
          <table:table-cell office:value-type="float" office:value="2149.36" table:style-name="ce10">
            <text:p>2.149,36</text:p>
          </table:table-cell>
          <table:table-cell office:value-type="float" office:value="307.67" table:number-columns-spanned="2" table:number-rows-spanned="1" table:style-name="ce26">
            <text:p>307,67</text:p>
          </table:table-cell>
          <table:covered-table-cell/>
          <table:table-cell table:style-name="ce9"/>
          <table:table-cell office:value-type="float" office:value="18484.82" table:style-name="ce10">
            <text:p>18.484,82</text:p>
          </table:table-cell>
          <table:table-cell office:value-type="float" office:value="-1624.29" table:style-name="ce12">
            <text:p>-1.624,29</text:p>
          </table:table-cell>
          <table:table-cell office:value-type="float" office:value="-3124.07" table:style-name="ce12">
            <text:p>-3.124,07</text:p>
          </table:table-cell>
          <table:table-cell office:value-type="float" office:value="-1427.11" table:style-name="ce12">
            <text:p>-1.427,11</text:p>
          </table:table-cell>
          <table:table-cell office:value-type="float" office:value="0" table:style-name="ce13">
            <text:p>0,00</text:p>
          </table:table-cell>
          <table:table-cell office:value-type="float" office:value="-6175.47" table:style-name="ce12">
            <text:p>-6.175,47</text:p>
          </table:table-cell>
          <table:table-cell office:value-type="float" office:value="12309.35" table:style-name="ce10">
            <text:p>12.309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SOCORRO FERREIR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820.7" table:style-name="ce14">
            <text:p>820,70</text:p>
          </table:table-cell>
          <table:table-cell table:style-name="ce9"/>
          <table:table-cell office:value-type="float" office:value="1491.28" table:style-name="ce10">
            <text:p>1.49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47.84" table:style-name="ce10">
            <text:p>13.947,84</text:p>
          </table:table-cell>
          <table:table-cell office:value-type="float" office:value="-784.95" table:style-name="ce11">
            <text:p>-784,95</text:p>
          </table:table-cell>
          <table:table-cell office:value-type="float" office:value="-2340.33" table:style-name="ce12">
            <text:p>-2.340,33</text:p>
          </table:table-cell>
          <table:table-cell office:value-type="float" office:value="-2700.89" table:style-name="ce12">
            <text:p>-2.700,89</text:p>
          </table:table-cell>
          <table:table-cell office:value-type="float" office:value="0" table:style-name="ce13">
            <text:p>0,00</text:p>
          </table:table-cell>
          <table:table-cell office:value-type="float" office:value="-5826.17" table:style-name="ce12">
            <text:p>-5.826,17</text:p>
          </table:table-cell>
          <table:table-cell office:value-type="float" office:value="8121.67" table:style-name="ce10">
            <text:p>8.121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ELANEIDE BERNARDINO DE SOUZA SILV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49.58" table:style-name="ce10">
            <text:p>11.849,58</text:p>
          </table:table-cell>
          <table:table-cell office:value-type="float" office:value="4176.34" table:style-name="ce10">
            <text:p>4.176,34</text:p>
          </table:table-cell>
          <table:table-cell table:style-name="ce9"/>
          <table:table-cell office:value-type="float" office:value="4932.75" table:style-name="ce10">
            <text:p>4.932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958.669999999998" table:style-name="ce10">
            <text:p>20.958,67</text:p>
          </table:table-cell>
          <table:table-cell office:value-type="float" office:value="-1876.92" table:style-name="ce12">
            <text:p>-1.876,92</text:p>
          </table:table-cell>
          <table:table-cell office:value-type="float" office:value="-2917.34" table:style-name="ce12">
            <text:p>-2.917,34</text:p>
          </table:table-cell>
          <table:table-cell office:value-type="float" office:value="-3625.55" table:style-name="ce12">
            <text:p>-3.625,55</text:p>
          </table:table-cell>
          <table:table-cell office:value-type="float" office:value="0" table:style-name="ce13">
            <text:p>0,00</text:p>
          </table:table-cell>
          <table:table-cell office:value-type="float" office:value="-8419.81" table:style-name="ce12">
            <text:p>-8.419,81</text:p>
          </table:table-cell>
          <table:table-cell office:value-type="float" office:value="12538.86" table:style-name="ce10">
            <text:p>12.538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FLÁVIA BEZERRA FEITOS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PESQUISA PATRIMONIAL (SEPP)</text:p>
          </table:table-cell>
          <table:table-cell office:value-type="float" office:value="21433.69" table:style-name="ce10">
            <text:p>21.433,69</text:p>
          </table:table-cell>
          <table:table-cell office:value-type="float" office:value="686.89" table:style-name="ce14">
            <text:p>686,89</text:p>
          </table:table-cell>
          <table:table-cell office:value-type="float" office:value="1379.07" table:style-name="ce10">
            <text:p>1.379,07</text:p>
          </table:table-cell>
          <table:table-cell office:value-type="float" office:value="2214.37" table:style-name="ce10">
            <text:p>2.214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714.02" table:style-name="ce10">
            <text:p>25.714,02</text:p>
          </table:table-cell>
          <table:table-cell office:value-type="float" office:value="-3195.05" table:style-name="ce12">
            <text:p>-3.195,05</text:p>
          </table:table-cell>
          <table:table-cell office:value-type="float" office:value="-4662.2700000000004" table:style-name="ce12">
            <text:p>-4.662,27</text:p>
          </table:table-cell>
          <table:table-cell office:value-type="float" office:value="-1036.1600000000001" table:style-name="ce12">
            <text:p>-1.036,16</text:p>
          </table:table-cell>
          <table:table-cell office:value-type="float" office:value="0" table:style-name="ce13">
            <text:p>0,00</text:p>
          </table:table-cell>
          <table:table-cell office:value-type="float" office:value="-8893.48" table:style-name="ce12">
            <text:p>-8.893,48</text:p>
          </table:table-cell>
          <table:table-cell office:value-type="float" office:value="16820.54" table:style-name="ce10">
            <text:p>16.820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GORETE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<text:s/>JUDICIÁRIA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656.85" table:style-name="ce10">
            <text:p>3.656,85</text:p>
          </table:table-cell>
          <table:table-cell office:value-type="float" office:value="1185.05" table:style-name="ce10">
            <text:p>1.185,05</text:p>
          </table:table-cell>
          <table:table-cell office:value-type="float" office:value="3880.54" table:style-name="ce10">
            <text:p>3.880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20.830000000002" table:style-name="ce10">
            <text:p>20.120,83</text:p>
          </table:table-cell>
          <table:table-cell office:value-type="float" office:value="-1752.9" table:style-name="ce12">
            <text:p>-1.752,90</text:p>
          </table:table-cell>
          <table:table-cell office:value-type="float" office:value="-3062.54" table:style-name="ce12">
            <text:p>-3.062,54</text:p>
          </table:table-cell>
          <table:table-cell office:value-type="float" office:value="-3365.3" table:style-name="ce12">
            <text:p>-3.365,30</text:p>
          </table:table-cell>
          <table:table-cell office:value-type="float" office:value="0" table:style-name="ce13">
            <text:p>0,00</text:p>
          </table:table-cell>
          <table:table-cell office:value-type="float" office:value="-8180.74" table:style-name="ce12">
            <text:p>-8.180,74</text:p>
          </table:table-cell>
          <table:table-cell office:value-type="float" office:value="11940.09" table:style-name="ce10">
            <text:p>11.940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HELENA VENÂNCIO DA CRUZ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1ªVTSMC)</text:p>
          </table:table-cell>
          <table:table-cell office:value-type="float" office:value="1973.75" table:style-name="ce10">
            <text:p>1.973,7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343.06" table:style-name="ce10">
            <text:p>3.343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256.7" table:style-name="ce10">
            <text:p>7.256,70</text:p>
          </table:table-cell>
          <table:table-cell office:value-type="float" office:value="-384.09" table:style-name="ce11">
            <text:p>-384,09</text:p>
          </table:table-cell>
          <table:table-cell office:value-type="float" office:value="-117.76" table:style-name="ce11">
            <text:p>-117,76</text:p>
          </table:table-cell>
          <table:table-cell office:value-type="float" office:value="-1992.64" table:style-name="ce12">
            <text:p>-1.992,64</text:p>
          </table:table-cell>
          <table:table-cell office:value-type="float" office:value="0" table:style-name="ce13">
            <text:p>0,00</text:p>
          </table:table-cell>
          <table:table-cell office:value-type="float" office:value="-2494.4899999999998" table:style-name="ce12">
            <text:p>-2.494,49</text:p>
          </table:table-cell>
          <table:table-cell office:value-type="float" office:value="4762.21" table:style-name="ce10">
            <text:p>4.762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ITACIRA DE OLIVEIRA NASCIMENTO E SILV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795.72" table:style-name="ce10">
            <text:p>7.795,72</text:p>
          </table:table-cell>
          <table:table-cell table:style-name="ce9"/>
          <table:table-cell office:value-type="float" office:value="1491.28" table:style-name="ce10">
            <text:p>1.49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572.94" table:style-name="ce10">
            <text:p>28.572,94</text:p>
          </table:table-cell>
          <table:table-cell office:value-type="float" office:value="-3268.3" table:style-name="ce12">
            <text:p>-3.268,30</text:p>
          </table:table-cell>
          <table:table-cell office:value-type="float" office:value="-5155.72" table:style-name="ce12">
            <text:p>-5.155,72</text:p>
          </table:table-cell>
          <table:table-cell office:value-type="float" office:value="-2282.3000000000002" table:style-name="ce12">
            <text:p>-2.282,30</text:p>
          </table:table-cell>
          <table:table-cell office:value-type="float" office:value="0" table:style-name="ce13">
            <text:p>0,00</text:p>
          </table:table-cell>
          <table:table-cell office:value-type="float" office:value="-10706.32" table:style-name="ce12">
            <text:p>-10.706,32</text:p>
          </table:table-cell>
          <table:table-cell office:value-type="float" office:value="17866.62" table:style-name="ce10">
            <text:p>17.866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JOSÉ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904.95" table:style-name="ce10">
            <text:p>1.904,9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00.08" table:style-name="ce10">
            <text:p>4.000,08</text:p>
          </table:table-cell>
          <table:table-cell office:value-type="float" office:value="-279.8" table:style-name="ce11">
            <text:p>-279,80</text:p>
          </table:table-cell>
          <table:table-cell office:value-type="float" office:value="-67.97" table:style-name="ce11">
            <text:p>-67,9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47.77" table:style-name="ce11">
            <text:p>-347,77</text:p>
          </table:table-cell>
          <table:table-cell office:value-type="float" office:value="3652.31" table:style-name="ce10">
            <text:p>3.652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JOSILENE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1505.17" table:style-name="ce10">
            <text:p>1.505,17</text:p>
          </table:table-cell>
          <table:table-cell table:style-name="ce9"/>
          <table:table-cell office:value-type="float" office:value="1508.92" table:style-name="ce10">
            <text:p>1.508,92</text:p>
          </table:table-cell>
          <table:table-cell office:value-type="float" office:value="187.73" table:number-columns-spanned="2" table:number-rows-spanned="1" table:style-name="ce26">
            <text:p>187,73</text:p>
          </table:table-cell>
          <table:covered-table-cell/>
          <table:table-cell table:style-name="ce9"/>
          <table:table-cell office:value-type="float" office:value="15003.9" table:style-name="ce10">
            <text:p>15.003,9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75.6999999999998" table:style-name="ce12">
            <text:p>-2.375,70</text:p>
          </table:table-cell>
          <table:table-cell office:value-type="float" office:value="-208.89" table:style-name="ce11">
            <text:p>-208,89</text:p>
          </table:table-cell>
          <table:table-cell office:value-type="float" office:value="0" table:style-name="ce13">
            <text:p>0,00</text:p>
          </table:table-cell>
          <table:table-cell office:value-type="float" office:value="-4089.76" table:style-name="ce12">
            <text:p>-4.089,76</text:p>
          </table:table-cell>
          <table:table-cell office:value-type="float" office:value="10914.14" table:style-name="ce10">
            <text:p>10.914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LÚCIA DOS SANTO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974.33" table:style-name="ce10">
            <text:p>3.974,33</text:p>
          </table:table-cell>
          <table:table-cell office:value-type="float" office:value="1379.07" table:style-name="ce10">
            <text:p>1.379,07</text:p>
          </table:table-cell>
          <table:table-cell office:value-type="float" office:value="2401.36" table:style-name="ce10">
            <text:p>2.401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53.150000000001" table:style-name="ce10">
            <text:p>19.153,15</text:p>
          </table:table-cell>
          <table:table-cell office:value-type="float" office:value="-1797.86" table:style-name="ce12">
            <text:p>-1.797,86</text:p>
          </table:table-cell>
          <table:table-cell office:value-type="float" office:value="-3242.97" table:style-name="ce12">
            <text:p>-3.242,97</text:p>
          </table:table-cell>
          <table:table-cell office:value-type="float" office:value="-1263.92" table:style-name="ce12">
            <text:p>-1.263,92</text:p>
          </table:table-cell>
          <table:table-cell office:value-type="float" office:value="0" table:style-name="ce13">
            <text:p>0,00</text:p>
          </table:table-cell>
          <table:table-cell office:value-type="float" office:value="-6304.75" table:style-name="ce12">
            <text:p>-6.304,75</text:p>
          </table:table-cell>
          <table:table-cell office:value-type="float" office:value="12848.4" table:style-name="ce10">
            <text:p>12.848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LUÍZA DOS REIS CLETO FREIRE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SECRETARIA GERAL DA PRESIDÊNCIA</text:p>
          </table:table-cell>
          <table:table-cell office:value-type="float" office:value="1794.19" table:style-name="ce10">
            <text:p>1.794,1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149.36" table:style-name="ce10">
            <text:p>2.149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883.44" table:style-name="ce10">
            <text:p>5.883,44</text:p>
          </table:table-cell>
          <table:table-cell office:value-type="float" office:value="-251.19" table:style-name="ce11">
            <text:p>-251,19</text:p>
          </table:table-cell>
          <table:table-cell office:value-type="float" office:value="-167.63" table:style-name="ce11">
            <text:p>-167,63</text:p>
          </table:table-cell>
          <table:table-cell office:value-type="float" office:value="-1980.62" table:style-name="ce12">
            <text:p>-1.980,62</text:p>
          </table:table-cell>
          <table:table-cell office:value-type="float" office:value="0" table:style-name="ce13">
            <text:p>0,00</text:p>
          </table:table-cell>
          <table:table-cell office:value-type="float" office:value="-2399.44" table:style-name="ce12">
            <text:p>-2.399,44</text:p>
          </table:table-cell>
          <table:table-cell office:value-type="float" office:value="3484" table:style-name="ce10">
            <text:p>3.484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AILZA DE MELO SÁ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5584.6" table:style-name="ce10">
            <text:p>15.584,60</text:p>
          </table:table-cell>
          <table:table-cell office:value-type="float" office:value="8463.61" table:style-name="ce10">
            <text:p>8.463,61</text:p>
          </table:table-cell>
          <table:table-cell table:style-name="ce9"/>
          <table:table-cell office:value-type="float" office:value="1491.28" table:style-name="ce10">
            <text:p>1.49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39.49" table:style-name="ce10">
            <text:p>25.539,49</text:p>
          </table:table-cell>
          <table:table-cell office:value-type="float" office:value="-2697.57" table:style-name="ce12">
            <text:p>-2.697,57</text:p>
          </table:table-cell>
          <table:table-cell office:value-type="float" office:value="-4478.47" table:style-name="ce12">
            <text:p>-4.478,47</text:p>
          </table:table-cell>
          <table:table-cell office:value-type="float" office:value="-3032.66" table:style-name="ce12">
            <text:p>-3.032,66</text:p>
          </table:table-cell>
          <table:table-cell office:value-type="float" office:value="0" table:style-name="ce13">
            <text:p>0,00</text:p>
          </table:table-cell>
          <table:table-cell office:value-type="float" office:value="-10208.700000000001" table:style-name="ce12">
            <text:p>-10.208,70</text:p>
          </table:table-cell>
          <table:table-cell office:value-type="float" office:value="15330.79" table:style-name="ce10">
            <text:p>15.330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ATALIE GUERRA SILVA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1551.1" table:style-name="ce10">
            <text:p>1.551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36.15" table:style-name="ce10">
            <text:p>2.736,1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736.15" table:style-name="ce10">
            <text:p>2.736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AZARÉ MEL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3413.74" table:style-name="ce10">
            <text:p>13.413,74</text:p>
          </table:table-cell>
          <table:table-cell table:style-name="ce9"/>
          <table:table-cell office:value-type="float" office:value="1491.28" table:style-name="ce10">
            <text:p>1.49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540.880000000001" table:style-name="ce10">
            <text:p>26.540,88</text:p>
          </table:table-cell>
          <table:table-cell office:value-type="float" office:value="-2882.2" table:style-name="ce12">
            <text:p>-2.882,20</text:p>
          </table:table-cell>
          <table:table-cell office:value-type="float" office:value="-4703.08" table:style-name="ce12">
            <text:p>-4.703,08</text:p>
          </table:table-cell>
          <table:table-cell office:value-type="float" office:value="-3442.98" table:style-name="ce12">
            <text:p>-3.442,98</text:p>
          </table:table-cell>
          <table:table-cell office:value-type="float" office:value="0" table:style-name="ce13">
            <text:p>0,00</text:p>
          </table:table-cell>
          <table:table-cell office:value-type="float" office:value="-11028.26" table:style-name="ce12">
            <text:p>-11.028,26</text:p>
          </table:table-cell>
          <table:table-cell office:value-type="float" office:value="15512.62" table:style-name="ce10">
            <text:p>15.512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ELY DUARTE RIBEIR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411.89" table:style-name="ce10">
            <text:p>3.411,89</text:p>
          </table:table-cell>
          <table:table-cell table:style-name="ce9"/>
          <table:table-cell office:value-type="float" office:value="2061.17" table:style-name="ce10">
            <text:p>2.061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27.650000000001" table:style-name="ce10">
            <text:p>17.227,6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73.61" table:style-name="ce12">
            <text:p>-3.073,61</text:p>
          </table:table-cell>
          <table:table-cell office:value-type="float" office:value="-3297.51" table:style-name="ce12">
            <text:p>-3.297,51</text:p>
          </table:table-cell>
          <table:table-cell office:value-type="float" office:value="0" table:style-name="ce13">
            <text:p>0,00</text:p>
          </table:table-cell>
          <table:table-cell office:value-type="float" office:value="-7199.51" table:style-name="ce12">
            <text:p>-7.199,51</text:p>
          </table:table-cell>
          <table:table-cell office:value-type="float" office:value="10028.14" table:style-name="ce10">
            <text:p>10.028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REJANE PIMENTEL GOM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1UNP)</text:p>
          </table:table-cell>
          <table:table-cell office:value-type="float" office:value="1100" table:style-name="ce10">
            <text:p>1.100,0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540.35" table:style-name="ce10">
            <text:p>3.540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019.42" table:style-name="ce10">
            <text:p>6.019,42</text:p>
          </table:table-cell>
          <table:table-cell office:value-type="float" office:value="-154" table:style-name="ce11">
            <text:p>-154,00</text:p>
          </table:table-cell>
          <table:table-cell office:value-type="float" office:value="-17.37" table:style-name="ce11">
            <text:p>-17,37</text:p>
          </table:table-cell>
          <table:table-cell office:value-type="float" office:value="-1493.97" table:style-name="ce12">
            <text:p>-1.493,97</text:p>
          </table:table-cell>
          <table:table-cell office:value-type="float" office:value="0" table:style-name="ce13">
            <text:p>0,00</text:p>
          </table:table-cell>
          <table:table-cell office:value-type="float" office:value="-1665.34" table:style-name="ce12">
            <text:p>-1.665,34</text:p>
          </table:table-cell>
          <table:table-cell office:value-type="float" office:value="4354.08" table:style-name="ce10">
            <text:p>4.354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RONILDA AGUIAR MELO TAVARE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2UNP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2626.66" table:style-name="ce10">
            <text:p>2.626,66</text:p>
          </table:table-cell>
          <table:table-cell office:value-type="float" office:value="8411.01" table:style-name="ce10">
            <text:p>8.411,01</text:p>
          </table:table-cell>
          <table:table-cell office:value-type="float" office:value="3433.53" table:style-name="ce10">
            <text:p>3.433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320.78" table:style-name="ce10">
            <text:p>26.320,78</text:p>
          </table:table-cell>
          <table:table-cell office:value-type="float" office:value="-1930.92" table:style-name="ce12">
            <text:p>-1.930,92</text:p>
          </table:table-cell>
          <table:table-cell office:value-type="float" office:value="-4841.49" table:style-name="ce12">
            <text:p>-4.841,49</text:p>
          </table:table-cell>
          <table:table-cell office:value-type="float" office:value="-4868.24" table:style-name="ce12">
            <text:p>-4.868,24</text:p>
          </table:table-cell>
          <table:table-cell office:value-type="float" office:value="0" table:style-name="ce13">
            <text:p>0,00</text:p>
          </table:table-cell>
          <table:table-cell office:value-type="float" office:value="-11640.65" table:style-name="ce12">
            <text:p>-11.640,65</text:p>
          </table:table-cell>
          <table:table-cell office:value-type="float" office:value="14680.13" table:style-name="ce10">
            <text:p>14.680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SALETE FERREIRA DA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4ª VT)</text:p>
          </table:table-cell>
          <table:table-cell office:value-type="float" office:value="11851.12" table:style-name="ce10">
            <text:p>11.851,12</text:p>
          </table:table-cell>
          <table:table-cell office:value-type="float" office:value="4064.13" table:style-name="ce10">
            <text:p>4.064,13</text:p>
          </table:table-cell>
          <table:table-cell office:value-type="float" office:value="2232.38" table:style-name="ce10">
            <text:p>2.232,38</text:p>
          </table:table-cell>
          <table:table-cell office:value-type="float" office:value="2049.0700000000002" table:style-name="ce10">
            <text:p>2.049,07</text:p>
          </table:table-cell>
          <table:table-cell office:value-type="float" office:value="3594.23" table:number-columns-spanned="2" table:number-rows-spanned="1" table:style-name="ce27">
            <text:p>3.594,23</text:p>
          </table:table-cell>
          <table:covered-table-cell/>
          <table:table-cell table:style-name="ce9"/>
          <table:table-cell office:value-type="float" office:value="23790.93" table:style-name="ce10">
            <text:p>23.790,93</text:p>
          </table:table-cell>
          <table:table-cell office:value-type="float" office:value="-1861.03" table:style-name="ce12">
            <text:p>-1.861,03</text:p>
          </table:table-cell>
          <table:table-cell office:value-type="float" office:value="-4597.87" table:style-name="ce12">
            <text:p>-4.597,87</text:p>
          </table:table-cell>
          <table:table-cell office:value-type="float" office:value="-2392.5" table:style-name="ce12">
            <text:p>-2.392,50</text:p>
          </table:table-cell>
          <table:table-cell office:value-type="float" office:value="0" table:style-name="ce13">
            <text:p>0,00</text:p>
          </table:table-cell>
          <table:table-cell office:value-type="float" office:value="-8851.4" table:style-name="ce12">
            <text:p>-8.851,40</text:p>
          </table:table-cell>
          <table:table-cell office:value-type="float" office:value="14939.53" table:style-name="ce10">
            <text:p>14.939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STELA DE ALENCA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6665.14" table:style-name="ce10">
            <text:p>6.665,14</text:p>
          </table:table-cell>
          <table:table-cell table:style-name="ce9"/>
          <table:table-cell office:value-type="float" office:value="1491.28" table:style-name="ce10">
            <text:p>1.49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442.36" table:style-name="ce10">
            <text:p>27.442,36</text:p>
          </table:table-cell>
          <table:table-cell office:value-type="float" office:value="-3053.49" table:style-name="ce12">
            <text:p>-3.053,49</text:p>
          </table:table-cell>
          <table:table-cell table:style-name="ce9"/>
          <table:table-cell office:value-type="float" office:value="-2942.09" table:style-name="ce12">
            <text:p>-2.942,09</text:p>
          </table:table-cell>
          <table:table-cell office:value-type="float" office:value="0" table:style-name="ce13">
            <text:p>0,00</text:p>
          </table:table-cell>
          <table:table-cell office:value-type="float" office:value="-5995.58" table:style-name="ce12">
            <text:p>-5.995,58</text:p>
          </table:table-cell>
          <table:table-cell office:value-type="float" office:value="21446.78" table:style-name="ce10">
            <text:p>21.446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TEREZA HOLANDA CARVALHO VILEL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552.45" table:style-name="ce10">
            <text:p>3.552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34.57" table:style-name="ce10">
            <text:p>16.634,5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14.3000000000002" table:style-name="ce12">
            <text:p>-2.314,30</text:p>
          </table:table-cell>
          <table:table-cell office:value-type="float" office:value="-3961.54" table:style-name="ce12">
            <text:p>-3.961,54</text:p>
          </table:table-cell>
          <table:table-cell office:value-type="float" office:value="0" table:style-name="ce13">
            <text:p>0,00</text:p>
          </table:table-cell>
          <table:table-cell office:value-type="float" office:value="-7781.01" table:style-name="ce12">
            <text:p>-7.781,01</text:p>
          </table:table-cell>
          <table:table-cell office:value-type="float" office:value="8853.56" table:style-name="ce10">
            <text:p>8.853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TEREZA RICARDO DE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4020.93" table:style-name="ce10">
            <text:p>14.020,93</text:p>
          </table:table-cell>
          <table:table-cell table:number-columns-repeated="2" table:style-name="ce9"/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00.11" table:style-name="ce10">
            <text:p>15.500,11</text:p>
          </table:table-cell>
          <table:table-cell office:value-type="float" office:value="-1043.07" table:style-name="ce12">
            <text:p>-1.043,07</text:p>
          </table:table-cell>
          <table:table-cell table:style-name="ce9"/>
          <table:table-cell office:value-type="float" office:value="-2033.73" table:style-name="ce12">
            <text:p>-2.033,73</text:p>
          </table:table-cell>
          <table:table-cell office:value-type="float" office:value="0" table:style-name="ce13">
            <text:p>0,00</text:p>
          </table:table-cell>
          <table:table-cell office:value-type="float" office:value="-3076.8" table:style-name="ce12">
            <text:p>-3.076,80</text:p>
          </table:table-cell>
          <table:table-cell office:value-type="float" office:value="12423.31" table:style-name="ce10">
            <text:p>12.423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VANUZIA GAD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LQ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2327.31" table:style-name="ce10">
            <text:p>2.327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12.36" table:style-name="ce10">
            <text:p>3.512,36</text:p>
          </table:table-cell>
          <table:table-cell table:number-columns-repeated="2" table:style-name="ce9"/>
          <table:table-cell office:value-type="float" office:value="-792.67" table:style-name="ce11">
            <text:p>-792,67</text:p>
          </table:table-cell>
          <table:table-cell office:value-type="float" office:value="0" table:style-name="ce13">
            <text:p>0,00</text:p>
          </table:table-cell>
          <table:table-cell office:value-type="float" office:value="-792.67" table:style-name="ce11">
            <text:p>-792,67</text:p>
          </table:table-cell>
          <table:table-cell office:value-type="float" office:value="2719.69" table:style-name="ce10">
            <text:p>2.719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VERÔNICA TORRES LOPES PEREIRA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PLANEJAMENTO E CONTROLE ORÇAMENTÁRIO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8415.7099999999991" table:style-name="ce10">
            <text:p>8.415,71</text:p>
          </table:table-cell>
          <table:table-cell office:value-type="float" office:value="3052.87" table:style-name="ce10">
            <text:p>3.052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365.65" table:style-name="ce10">
            <text:p>23.365,65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146.32" table:style-name="ce12">
            <text:p>-4.146,32</text:p>
          </table:table-cell>
          <table:table-cell office:value-type="float" office:value="-2074.94" table:style-name="ce12">
            <text:p>-2.074,94</text:p>
          </table:table-cell>
          <table:table-cell office:value-type="float" office:value="0" table:style-name="ce13">
            <text:p>0,00</text:p>
          </table:table-cell>
          <table:table-cell office:value-type="float" office:value="-7726.43" table:style-name="ce12">
            <text:p>-7.726,43</text:p>
          </table:table-cell>
          <table:table-cell office:value-type="float" office:value="15639.22" table:style-name="ce10">
            <text:p>15.639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VIVIANE BARROS COST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ª VT)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188.39" table:style-name="ce10">
            <text:p>2.188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371.95" table:style-name="ce10">
            <text:p>23.371,95</text:p>
          </table:table-cell>
          <table:table-cell office:value-type="float" office:value="-828.39" table:style-name="ce11">
            <text:p>-828,39</text:p>
          </table:table-cell>
          <table:table-cell office:value-type="float" office:value="-4352.0200000000004" table:style-name="ce12">
            <text:p>-4.352,02</text:p>
          </table:table-cell>
          <table:table-cell office:value-type="float" office:value="-1069.5999999999999" table:style-name="ce12">
            <text:p>-1.069,60</text:p>
          </table:table-cell>
          <table:table-cell office:value-type="float" office:value="0" table:style-name="ce13">
            <text:p>0,00</text:p>
          </table:table-cell>
          <table:table-cell office:value-type="float" office:value="-6250.01" table:style-name="ce12">
            <text:p>-6.250,01</text:p>
          </table:table-cell>
          <table:table-cell office:value-type="float" office:value="17121.939999999999" table:style-name="ce10">
            <text:p>17.121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ZILÁ ANTAS DE ASSI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852.91" table:style-name="ce10">
            <text:p>1.852,91</text:p>
          </table:table-cell>
          <table:table-cell table:style-name="ce9"/>
          <table:table-cell office:value-type="float" office:value="2982.56" table:style-name="ce10">
            <text:p>2.98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71.330000000002" table:style-name="ce10">
            <text:p>16.471,33</text:p>
          </table:table-cell>
          <table:table-cell office:value-type="float" office:value="-955.27" table:style-name="ce11">
            <text:p>-955,27</text:p>
          </table:table-cell>
          <table:table-cell office:value-type="float" office:value="-2053.7600000000002" table:style-name="ce12">
            <text:p>-2.053,76</text:p>
          </table:table-cell>
          <table:table-cell office:value-type="float" office:value="-2754.4" table:style-name="ce12">
            <text:p>-2.754,40</text:p>
          </table:table-cell>
          <table:table-cell office:value-type="float" office:value="0" table:style-name="ce13">
            <text:p>0,00</text:p>
          </table:table-cell>
          <table:table-cell office:value-type="float" office:value="-5763.43" table:style-name="ce12">
            <text:p>-5.763,43</text:p>
          </table:table-cell>
          <table:table-cell office:value-type="float" office:value="10707.9" table:style-name="ce10">
            <text:p>10.707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H DE MESQUITA MONTEIRO</text:p>
          </table:table-cell>
          <table:table-cell office:value-type="string" table:style-name="ce8">
            <text:p>ANALISTA JUDICIÁRIO - NÍVEL SUPERIOR C11</text:p>
          </table:table-cell>
          <table:table-cell table:style-name="ce9"/>
          <table:table-cell office:value-type="float" office:value="18399.2" table:style-name="ce10">
            <text:p>18.399,20</text:p>
          </table:table-cell>
          <table:table-cell table:number-columns-repeated="2" table:style-name="ce9"/>
          <table:table-cell office:value-type="float" office:value="1629.7" table:style-name="ce10">
            <text:p>1.629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28.900000000001" table:style-name="ce10">
            <text:p>20.028,90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62.61" table:style-name="ce12">
            <text:p>-3.962,6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791" table:style-name="ce12">
            <text:p>-4.791,00</text:p>
          </table:table-cell>
          <table:table-cell office:value-type="float" office:value="15237.9" table:style-name="ce10">
            <text:p>15.237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NA NASCIMENTO DE ARAÚJ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8252.3" table:style-name="ce10">
            <text:p>18.252,3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600.5100000000002" table:style-name="ce10">
            <text:p>2.600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792.7" table:style-name="ce10">
            <text:p>22.792,70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3980.17" table:style-name="ce12">
            <text:p>-3.980,17</text:p>
          </table:table-cell>
          <table:table-cell office:value-type="float" office:value="-800.55" table:style-name="ce11">
            <text:p>-800,55</text:p>
          </table:table-cell>
          <table:table-cell office:value-type="float" office:value="0" table:style-name="ce13">
            <text:p>0,00</text:p>
          </table:table-cell>
          <table:table-cell office:value-type="float" office:value="-7338.24" table:style-name="ce12">
            <text:p>-7.338,24</text:p>
          </table:table-cell>
          <table:table-cell office:value-type="float" office:value="15454.46" table:style-name="ce10">
            <text:p>15.454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NA TORRES DE LIMA OLIVEIR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9920.51" table:style-name="ce10">
            <text:p>9.920,5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549.19" table:style-name="ce10">
            <text:p>1.549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702.08" table:style-name="ce10">
            <text:p>13.702,08</text:p>
          </table:table-cell>
          <table:table-cell office:value-type="float" office:value="-1233.44" table:style-name="ce12">
            <text:p>-1.233,44</text:p>
          </table:table-cell>
          <table:table-cell office:value-type="float" office:value="-2133.4899999999998" table:style-name="ce12">
            <text:p>-2.133,49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3">
            <text:p>0,00</text:p>
          </table:table-cell>
          <table:table-cell office:value-type="float" office:value="-3853.87" table:style-name="ce12">
            <text:p>-3.853,87</text:p>
          </table:table-cell>
          <table:table-cell office:value-type="float" office:value="9848.2099999999991" table:style-name="ce10">
            <text:p>9.848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NIZE BENTO PATITUCCI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105.92" table:style-name="ce10">
            <text:p>2.105,92</text:p>
          </table:table-cell>
          <table:table-cell office:value-type="float" office:value="1939.89" table:style-name="ce10">
            <text:p>1.939,89</text:p>
          </table:table-cell>
          <table:table-cell office:value-type="float" office:value="3390.15" table:style-name="ce10">
            <text:p>3.390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38.04" table:style-name="ce10">
            <text:p>19.238,04</text:p>
          </table:table-cell>
          <table:table-cell office:value-type="float" office:value="-1844.99" table:style-name="ce12">
            <text:p>-1.844,99</text:p>
          </table:table-cell>
          <table:table-cell office:value-type="float" office:value="-2877.16" table:style-name="ce12">
            <text:p>-2.877,16</text:p>
          </table:table-cell>
          <table:table-cell office:value-type="float" office:value="-2457.0300000000002" table:style-name="ce12">
            <text:p>-2.457,03</text:p>
          </table:table-cell>
          <table:table-cell office:value-type="float" office:value="0" table:style-name="ce13">
            <text:p>0,00</text:p>
          </table:table-cell>
          <table:table-cell office:value-type="float" office:value="-7179.18" table:style-name="ce12">
            <text:p>-7.179,18</text:p>
          </table:table-cell>
          <table:table-cell office:value-type="float" office:value="12058.86" table:style-name="ce10">
            <text:p>12.058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NALVA DIAS DE ARAÚJO MEDEIR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AGAMENTO (SOF)</text:p>
          </table:table-cell>
          <table:table-cell office:value-type="float" office:value="1989" table:style-name="ce10">
            <text:p>1.989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401.36" table:style-name="ce10">
            <text:p>2.401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575.41" table:style-name="ce10">
            <text:p>5.575,41</text:p>
          </table:table-cell>
          <table:table-cell office:value-type="float" office:value="-218.79" table:style-name="ce11">
            <text:p>-218,79</text:p>
          </table:table-cell>
          <table:table-cell office:value-type="float" office:value="-64.63" table:style-name="ce11">
            <text:p>-64,63</text:p>
          </table:table-cell>
          <table:table-cell office:value-type="float" office:value="-1677.65" table:style-name="ce12">
            <text:p>-1.677,65</text:p>
          </table:table-cell>
          <table:table-cell office:value-type="float" office:value="0" table:style-name="ce13">
            <text:p>0,00</text:p>
          </table:table-cell>
          <table:table-cell office:value-type="float" office:value="-1961.07" table:style-name="ce12">
            <text:p>-1.961,07</text:p>
          </table:table-cell>
          <table:table-cell office:value-type="float" office:value="3614.34" table:style-name="ce10">
            <text:p>3.614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O JORGE DE ALENCAR LIM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7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860.95" table:style-name="ce14">
            <text:p>860,95</text:p>
          </table:table-cell>
          <table:table-cell office:value-type="float" office:value="2232.38" table:style-name="ce10">
            <text:p>2.232,38</text:p>
          </table:table-cell>
          <table:table-cell office:value-type="float" office:value="3618.87" table:style-name="ce10">
            <text:p>3.618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998.14" table:style-name="ce10">
            <text:p>25.998,14</text:p>
          </table:table-cell>
          <table:table-cell office:value-type="float" office:value="-2882.25" table:style-name="ce12">
            <text:p>-2.882,25</text:p>
          </table:table-cell>
          <table:table-cell office:value-type="float" office:value="-4492.32" table:style-name="ce12">
            <text:p>-4.492,32</text:p>
          </table:table-cell>
          <table:table-cell office:value-type="float" office:value="-1537.15" table:style-name="ce12">
            <text:p>-1.537,15</text:p>
          </table:table-cell>
          <table:table-cell office:value-type="float" office:value="0" table:style-name="ce13">
            <text:p>0,00</text:p>
          </table:table-cell>
          <table:table-cell office:value-type="float" office:value="-8911.7199999999993" table:style-name="ce12">
            <text:p>-8.911,72</text:p>
          </table:table-cell>
          <table:table-cell office:value-type="float" office:value="17086.419999999998" table:style-name="ce10">
            <text:p>17.086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IO PEREIRA DE SOUS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4980.8100000000004" table:style-name="ce10">
            <text:p>4.980,81</text:p>
          </table:table-cell>
          <table:table-cell table:style-name="ce9"/>
          <table:table-cell office:value-type="float" office:value="1239.28" table:style-name="ce10">
            <text:p>1.239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233.34" table:style-name="ce10">
            <text:p>28.233,34</text:p>
          </table:table-cell>
          <table:table-cell office:value-type="float" office:value="-3251.65" table:style-name="ce12">
            <text:p>-3.251,65</text:p>
          </table:table-cell>
          <table:table-cell office:value-type="float" office:value="-5136.21" table:style-name="ce12">
            <text:p>-5.136,21</text:p>
          </table:table-cell>
          <table:table-cell office:value-type="float" office:value="-6101.72" table:style-name="ce12">
            <text:p>-6.101,72</text:p>
          </table:table-cell>
          <table:table-cell office:value-type="float" office:value="0" table:style-name="ce13">
            <text:p>0,00</text:p>
          </table:table-cell>
          <table:table-cell office:value-type="float" office:value="-14489.58" table:style-name="ce12">
            <text:p>-14.489,58</text:p>
          </table:table-cell>
          <table:table-cell office:value-type="float" office:value="13743.76" table:style-name="ce10">
            <text:p>13.743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OTS HAMAD KENNEDY SILVA TRINDADE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1955.39" table:style-name="ce10">
            <text:p>11.955,39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266.35" table:style-name="ce10">
            <text:p>3.266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00.810000000001" table:style-name="ce10">
            <text:p>16.600,81</text:p>
          </table:table-cell>
          <table:table-cell office:value-type="float" office:value="-1454.13" table:style-name="ce12">
            <text:p>-1.454,13</text:p>
          </table:table-cell>
          <table:table-cell office:value-type="float" office:value="-2293.46" table:style-name="ce12">
            <text:p>-2.293,46</text:p>
          </table:table-cell>
          <table:table-cell office:value-type="float" office:value="-1908.7" table:style-name="ce12">
            <text:p>-1.908,70</text:p>
          </table:table-cell>
          <table:table-cell office:value-type="float" office:value="0" table:style-name="ce13">
            <text:p>0,00</text:p>
          </table:table-cell>
          <table:table-cell office:value-type="float" office:value="-5656.29" table:style-name="ce12">
            <text:p>-5.656,29</text:p>
          </table:table-cell>
          <table:table-cell office:value-type="float" office:value="10944.52" table:style-name="ce10">
            <text:p>10.944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STELA PELLENZ CASADO</text:p>
          </table:table-cell>
          <table:table-cell office:value-type="string" table:style-name="ce8">
            <text:p>SECRETÁRIO DA ESCOLA JUDICIAL - CJ-03</text:p>
          </table:table-cell>
          <table:table-cell office:value-type="string" table:style-name="ce8">
            <text:p>ESCOLA JUDICIAL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505.17" table:style-name="ce10">
            <text:p>1.505,17</text:p>
          </table:table-cell>
          <table:table-cell office:value-type="float" office:value="8411.01" table:style-name="ce10">
            <text:p>8.411,01</text:p>
          </table:table-cell>
          <table:table-cell office:value-type="float" office:value="3285.33" table:style-name="ce10">
            <text:p>3.285,33</text:p>
          </table:table-cell>
          <table:table-cell office:value-type="float" office:value="553.79999999999995" table:number-columns-spanned="2" table:number-rows-spanned="1" table:style-name="ce26">
            <text:p>553,80</text:p>
          </table:table-cell>
          <table:covered-table-cell/>
          <table:table-cell table:style-name="ce9"/>
          <table:table-cell office:value-type="float" office:value="25652.38" table:style-name="ce10">
            <text:p>25.652,3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763.38" table:style-name="ce12">
            <text:p>-4.763,38</text:p>
          </table:table-cell>
          <table:table-cell office:value-type="float" office:value="-1950.41" table:style-name="ce12">
            <text:p>-1.950,41</text:p>
          </table:table-cell>
          <table:table-cell office:value-type="float" office:value="0" table:style-name="ce13">
            <text:p>0,00</text:p>
          </table:table-cell>
          <table:table-cell office:value-type="float" office:value="-8218.9599999999991" table:style-name="ce12">
            <text:p>-8.218,96</text:p>
          </table:table-cell>
          <table:table-cell office:value-type="float" office:value="17433.419999999998" table:style-name="ce10">
            <text:p>17.433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STELA SANTOS JAPIASSU ALMEIDA DE ALENCA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(2ª VT-ARA)</text:p>
          </table:table-cell>
          <table:table-cell office:value-type="float" office:value="20969.95" table:style-name="ce10">
            <text:p>20.969,95</text:p>
          </table:table-cell>
          <table:table-cell table:number-columns-repeated="2" table:style-name="ce9"/>
          <table:table-cell office:value-type="float" office:value="5156.76" table:style-name="ce10">
            <text:p>5.156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126.71" table:style-name="ce10">
            <text:p>26.126,71</text:p>
          </table:table-cell>
          <table:table-cell office:value-type="float" office:value="-2981.69" table:style-name="ce12">
            <text:p>-2.981,69</text:p>
          </table:table-cell>
          <table:table-cell office:value-type="float" office:value="-4077.41" table:style-name="ce12">
            <text:p>-4.077,41</text:p>
          </table:table-cell>
          <table:table-cell office:value-type="float" office:value="-2116.84" table:style-name="ce12">
            <text:p>-2.116,84</text:p>
          </table:table-cell>
          <table:table-cell office:value-type="float" office:value="0" table:style-name="ce13">
            <text:p>0,00</text:p>
          </table:table-cell>
          <table:table-cell office:value-type="float" office:value="-9175.94" table:style-name="ce12">
            <text:p>-9.175,94</text:p>
          </table:table-cell>
          <table:table-cell office:value-type="float" office:value="16950.77" table:style-name="ce10">
            <text:p>16.950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LENE ALMEIDA SOAR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2087.48" table:style-name="ce10">
            <text:p>2.087,4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149.36" table:style-name="ce10">
            <text:p>2.149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421.89" table:style-name="ce10">
            <text:p>5.421,89</text:p>
          </table:table-cell>
          <table:table-cell office:value-type="float" office:value="-292.23" table:style-name="ce11">
            <text:p>-292,23</text:p>
          </table:table-cell>
          <table:table-cell office:value-type="float" office:value="-92.25" table:style-name="ce11">
            <text:p>-92,25</text:p>
          </table:table-cell>
          <table:table-cell office:value-type="float" office:value="-1246.8800000000001" table:style-name="ce12">
            <text:p>-1.246,88</text:p>
          </table:table-cell>
          <table:table-cell office:value-type="float" office:value="0" table:style-name="ce13">
            <text:p>0,00</text:p>
          </table:table-cell>
          <table:table-cell office:value-type="float" office:value="-1631.36" table:style-name="ce12">
            <text:p>-1.631,36</text:p>
          </table:table-cell>
          <table:table-cell office:value-type="float" office:value="3790.53" table:style-name="ce10">
            <text:p>3.790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LENE BRANDÃO DE LIM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6750.55" table:style-name="ce10">
            <text:p>6.750,55</text:p>
          </table:table-cell>
          <table:table-cell office:value-type="float" office:value="781.26" table:style-name="ce14">
            <text:p>781,26</text:p>
          </table:table-cell>
          <table:table-cell office:value-type="float" office:value="2232.38" table:style-name="ce10">
            <text:p>2.232,38</text:p>
          </table:table-cell>
          <table:table-cell office:value-type="float" office:value="3070.11" table:style-name="ce10">
            <text:p>3.070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834.3" table:style-name="ce10">
            <text:p>12.834,30</text:p>
          </table:table-cell>
          <table:table-cell office:value-type="float" office:value="-781.26" table:style-name="ce11">
            <text:p>-781,26</text:p>
          </table:table-cell>
          <table:table-cell office:value-type="float" office:value="-1600.95" table:style-name="ce12">
            <text:p>-1.600,95</text:p>
          </table:table-cell>
          <table:table-cell office:value-type="float" office:value="-3173.42" table:style-name="ce12">
            <text:p>-3.173,42</text:p>
          </table:table-cell>
          <table:table-cell office:value-type="float" office:value="0" table:style-name="ce13">
            <text:p>0,00</text:p>
          </table:table-cell>
          <table:table-cell office:value-type="float" office:value="-5555.63" table:style-name="ce12">
            <text:p>-5.555,63</text:p>
          </table:table-cell>
          <table:table-cell office:value-type="float" office:value="7278.67" table:style-name="ce10">
            <text:p>7.278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LENE ROCHA CALAZANS DE SOUZ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RECURSOS (SEJ)</text:p>
          </table:table-cell>
          <table:table-cell office:value-type="float" office:value="18935.29" table:style-name="ce10">
            <text:p>18.935,29</text:p>
          </table:table-cell>
          <table:table-cell office:value-type="float" office:value="3374.07" table:style-name="ce10">
            <text:p>3.374,07</text:p>
          </table:table-cell>
          <table:table-cell office:value-type="float" office:value="1939.89" table:style-name="ce10">
            <text:p>1.939,89</text:p>
          </table:table-cell>
          <table:table-cell office:value-type="float" office:value="3655.22" table:style-name="ce10">
            <text:p>3.655,2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904.47" table:style-name="ce10">
            <text:p>27.904,47</text:p>
          </table:table-cell>
          <table:table-cell office:value-type="float" office:value="-3200.48" table:style-name="ce12">
            <text:p>-3.200,48</text:p>
          </table:table-cell>
          <table:table-cell office:value-type="float" office:value="-4866.91" table:style-name="ce12">
            <text:p>-4.866,91</text:p>
          </table:table-cell>
          <table:table-cell office:value-type="float" office:value="-2896.5" table:style-name="ce12">
            <text:p>-2.896,50</text:p>
          </table:table-cell>
          <table:table-cell office:value-type="float" office:value="0" table:style-name="ce13">
            <text:p>0,00</text:p>
          </table:table-cell>
          <table:table-cell office:value-type="float" office:value="-10963.89" table:style-name="ce12">
            <text:p>-10.963,89</text:p>
          </table:table-cell>
          <table:table-cell office:value-type="float" office:value="16940.580000000002" table:style-name="ce10">
            <text:p>16.940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TA ANGÉLICA DE OLIVEIRA SANTOS MARTIN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3ª VT)</text:p>
          </table:table-cell>
          <table:table-cell office:value-type="float" office:value="11885.99" table:style-name="ce10">
            <text:p>11.885,9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5427.24" table:style-name="ce10">
            <text:p>5.427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53.12" table:style-name="ce10">
            <text:p>19.253,1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14.56" table:style-name="ce12">
            <text:p>-2.414,56</text:p>
          </table:table-cell>
          <table:table-cell office:value-type="float" office:value="-4743.5" table:style-name="ce12">
            <text:p>-4.743,50</text:p>
          </table:table-cell>
          <table:table-cell office:value-type="float" office:value="0" table:style-name="ce13">
            <text:p>0,00</text:p>
          </table:table-cell>
          <table:table-cell office:value-type="float" office:value="-8663.23" table:style-name="ce12">
            <text:p>-8.663,23</text:p>
          </table:table-cell>
          <table:table-cell office:value-type="float" office:value="10589.89" table:style-name="ce10">
            <text:p>10.589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THA GRACE MONTE DE ALBUQUERQUE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84.95999999999998" table:style-name="ce14">
            <text:p>284,96</text:p>
          </table:table-cell>
          <table:table-cell table:style-name="ce9"/>
          <table:table-cell office:value-type="float" office:value="2401.36" table:style-name="ce10">
            <text:p>2.401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22.18" table:style-name="ce10">
            <text:p>14.322,18</text:p>
          </table:table-cell>
          <table:table-cell office:value-type="float" office:value="-1529.27" table:style-name="ce12">
            <text:p>-1.529,27</text:p>
          </table:table-cell>
          <table:table-cell office:value-type="float" office:value="-1988.32" table:style-name="ce12">
            <text:p>-1.988,32</text:p>
          </table:table-cell>
          <table:table-cell office:value-type="float" office:value="-1297.6199999999999" table:style-name="ce12">
            <text:p>-1.297,62</text:p>
          </table:table-cell>
          <table:table-cell office:value-type="float" office:value="0" table:style-name="ce13">
            <text:p>0,00</text:p>
          </table:table-cell>
          <table:table-cell office:value-type="float" office:value="-4815.21" table:style-name="ce12">
            <text:p>-4.815,21</text:p>
          </table:table-cell>
          <table:table-cell office:value-type="float" office:value="9506.9699999999993" table:style-name="ce10">
            <text:p>9.506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THA MARIA COUTINHO MOURA ALV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744.97" table:style-name="ce10">
            <text:p>1.744,97</text:p>
          </table:table-cell>
          <table:table-cell table:style-name="ce9"/>
          <table:table-cell office:value-type="float" office:value="2858.62" table:style-name="ce10">
            <text:p>2.858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045.38" table:style-name="ce10">
            <text:p>24.045,38</text:p>
          </table:table-cell>
          <table:table-cell office:value-type="float" office:value="-3028.11" table:style-name="ce12">
            <text:p>-3.028,11</text:p>
          </table:table-cell>
          <table:table-cell office:value-type="float" office:value="-4019.99" table:style-name="ce12">
            <text:p>-4.019,99</text:p>
          </table:table-cell>
          <table:table-cell office:value-type="float" office:value="-134.66" table:style-name="ce11">
            <text:p>-134,66</text:p>
          </table:table-cell>
          <table:table-cell office:value-type="float" office:value="0" table:style-name="ce13">
            <text:p>0,00</text:p>
          </table:table-cell>
          <table:table-cell office:value-type="float" office:value="-7182.76" table:style-name="ce12">
            <text:p>-7.182,76</text:p>
          </table:table-cell>
          <table:table-cell office:value-type="float" office:value="16862.62" table:style-name="ce10">
            <text:p>16.862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Y LIDIAN DE LIMA FERRAZ</text:p>
          </table:table-cell>
          <table:table-cell office:value-type="string" table:style-name="ce8">
            <text:p>DIRETOR GERAL - CJ-04</text:p>
          </table:table-cell>
          <table:table-cell office:value-type="string" table:style-name="ce8">
            <text:p>DIRETORIA-GERAL <text:s/>(PRES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1618.11" table:style-name="ce10">
            <text:p>1.618,11</text:p>
          </table:table-cell>
          <table:table-cell office:value-type="float" office:value="9495.0300000000007" table:style-name="ce10">
            <text:p>9.495,03</text:p>
          </table:table-cell>
          <table:table-cell office:value-type="float" office:value="1931.12" table:style-name="ce10">
            <text:p>1.931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563.97" table:style-name="ce10">
            <text:p>32.563,97</text:p>
          </table:table-cell>
          <table:table-cell office:value-type="float" office:value="-3007.18" table:style-name="ce12">
            <text:p>-3.007,18</text:p>
          </table:table-cell>
          <table:table-cell office:value-type="float" office:value="-6727.7" table:style-name="ce12">
            <text:p>-6.727,70</text:p>
          </table:table-cell>
          <table:table-cell office:value-type="float" office:value="-1860.79" table:style-name="ce12">
            <text:p>-1.860,79</text:p>
          </table:table-cell>
          <table:table-cell office:value-type="float" office:value="0" table:style-name="ce13">
            <text:p>0,00</text:p>
          </table:table-cell>
          <table:table-cell office:value-type="float" office:value="-11595.67" table:style-name="ce12">
            <text:p>-11.595,67</text:p>
          </table:table-cell>
          <table:table-cell office:value-type="float" office:value="20968.3" table:style-name="ce10">
            <text:p>20.968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ALEXANDER CORREIA DE SOUZ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PRECEDENTES, AÇÕES COLETIVAS E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141.81" table:style-name="ce10">
            <text:p>3.141,81</text:p>
          </table:table-cell>
          <table:table-cell table:style-name="ce9"/>
          <table:table-cell office:value-type="float" office:value="2049.0700000000002" table:style-name="ce10">
            <text:p>2.049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892.400000000001" table:style-name="ce10">
            <text:p>23.892,40</text:p>
          </table:table-cell>
          <table:table-cell office:value-type="float" office:value="-3162.16" table:style-name="ce12">
            <text:p>-3.162,16</text:p>
          </table:table-cell>
          <table:table-cell office:value-type="float" office:value="-4267.96" table:style-name="ce12">
            <text:p>-4.267,96</text:p>
          </table:table-cell>
          <table:table-cell office:value-type="float" office:value="-1716.28" table:style-name="ce12">
            <text:p>-1.716,28</text:p>
          </table:table-cell>
          <table:table-cell office:value-type="float" office:value="0" table:style-name="ce13">
            <text:p>0,00</text:p>
          </table:table-cell>
          <table:table-cell office:value-type="float" office:value="-9146.4" table:style-name="ce12">
            <text:p>-9.146,40</text:p>
          </table:table-cell>
          <table:table-cell office:value-type="float" office:value="14746" table:style-name="ce10">
            <text:p>14.746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AUGUSTO FIGUEIRED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DIVISÃO DE APOIO À GOVERNANÇA E GESTÃO DE TECNOLO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675.49" table:style-name="ce14">
            <text:p>675,4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54.56" table:style-name="ce10">
            <text:p>2.054,56</text:p>
          </table:table-cell>
          <table:table-cell table:number-columns-repeated="2" table:style-name="ce9"/>
          <table:table-cell office:value-type="float" office:value="-527.33000000000004" table:style-name="ce11">
            <text:p>-527,33</text:p>
          </table:table-cell>
          <table:table-cell office:value-type="float" office:value="0" table:style-name="ce13">
            <text:p>0,00</text:p>
          </table:table-cell>
          <table:table-cell office:value-type="float" office:value="-527.33000000000004" table:style-name="ce11">
            <text:p>-527,33</text:p>
          </table:table-cell>
          <table:table-cell office:value-type="float" office:value="1527.23" table:style-name="ce10">
            <text:p>1.527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NUNES MARQUE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ª VT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868.59" table:style-name="ce10">
            <text:p>1.868,59</text:p>
          </table:table-cell>
          <table:table-cell office:value-type="float" office:value="1939.89" table:style-name="ce10">
            <text:p>1.939,89</text:p>
          </table:table-cell>
          <table:table-cell office:value-type="float" office:value="3622.59" table:style-name="ce10">
            <text:p>3.622,5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872.86" table:style-name="ce10">
            <text:p>26.872,86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66.08" table:style-name="ce12">
            <text:p>-4.766,08</text:p>
          </table:table-cell>
          <table:table-cell office:value-type="float" office:value="-2221.4" table:style-name="ce12">
            <text:p>-2.221,40</text:p>
          </table:table-cell>
          <table:table-cell office:value-type="float" office:value="0" table:style-name="ce13">
            <text:p>0,00</text:p>
          </table:table-cell>
          <table:table-cell office:value-type="float" office:value="-7815.87" table:style-name="ce12">
            <text:p>-7.815,87</text:p>
          </table:table-cell>
          <table:table-cell office:value-type="float" office:value="19056.990000000002" table:style-name="ce10">
            <text:p>19.056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PEREIRA DE ARAÚJ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JL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952.44" table:style-name="ce10">
            <text:p>2.952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892.33" table:style-name="ce10">
            <text:p>4.892,33</text:p>
          </table:table-cell>
          <table:table-cell table:number-columns-repeated="2" table:style-name="ce9"/>
          <table:table-cell office:value-type="float" office:value="-1356.28" table:style-name="ce12">
            <text:p>-1.356,28</text:p>
          </table:table-cell>
          <table:table-cell office:value-type="float" office:value="0" table:style-name="ce13">
            <text:p>0,00</text:p>
          </table:table-cell>
          <table:table-cell office:value-type="float" office:value="-1356.28" table:style-name="ce12">
            <text:p>-1.356,28</text:p>
          </table:table-cell>
          <table:table-cell office:value-type="float" office:value="3536.05" table:style-name="ce10">
            <text:p>3.536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XIMILIANO MEDEIROS DE LEMO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060.62" table:style-name="ce10">
            <text:p>2.060,62</text:p>
          </table:table-cell>
          <table:table-cell office:value-type="float" office:value="1939.89" table:style-name="ce10">
            <text:p>1.939,89</text:p>
          </table:table-cell>
          <table:table-cell office:value-type="float" office:value="1894.77" table:style-name="ce10">
            <text:p>1.894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531.14" table:style-name="ce10">
            <text:p>17.531,14</text:p>
          </table:table-cell>
          <table:table-cell office:value-type="float" office:value="-1817.93" table:style-name="ce12">
            <text:p>-1.817,93</text:p>
          </table:table-cell>
          <table:table-cell office:value-type="float" office:value="-2930.71" table:style-name="ce12">
            <text:p>-2.930,71</text:p>
          </table:table-cell>
          <table:table-cell office:value-type="float" office:value="-3045.06" table:style-name="ce12">
            <text:p>-3.045,06</text:p>
          </table:table-cell>
          <table:table-cell office:value-type="float" office:value="0" table:style-name="ce13">
            <text:p>0,00</text:p>
          </table:table-cell>
          <table:table-cell office:value-type="float" office:value="-7793.7" table:style-name="ce12">
            <text:p>-7.793,70</text:p>
          </table:table-cell>
          <table:table-cell office:value-type="float" office:value="9737.44" table:style-name="ce10">
            <text:p>9.737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YRA FERREIRA DE ARAGÃO LISBÔA FREIRE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0570.37" table:style-name="ce10">
            <text:p>10.570,37</text:p>
          </table:table-cell>
          <table:table-cell table:style-name="ce9"/>
          <table:table-cell office:value-type="float" office:value="2085.9899999999998" table:style-name="ce10">
            <text:p>2.085,99</text:p>
          </table:table-cell>
          <table:table-cell office:value-type="float" office:value="2944.36" table:style-name="ce10">
            <text:p>2.944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00.72" table:style-name="ce10">
            <text:p>15.600,72</text:p>
          </table:table-cell>
          <table:table-cell office:value-type="float" office:value="-1315.1" table:style-name="ce12">
            <text:p>-1.315,10</text:p>
          </table:table-cell>
          <table:table-cell office:value-type="float" office:value="-2145.21" table:style-name="ce12">
            <text:p>-2.145,21</text:p>
          </table:table-cell>
          <table:table-cell office:value-type="float" office:value="-2142.5500000000002" table:style-name="ce12">
            <text:p>-2.142,55</text:p>
          </table:table-cell>
          <table:table-cell office:value-type="float" office:value="0" table:style-name="ce13">
            <text:p>0,00</text:p>
          </table:table-cell>
          <table:table-cell office:value-type="float" office:value="-5602.86" table:style-name="ce12">
            <text:p>-5.602,86</text:p>
          </table:table-cell>
          <table:table-cell office:value-type="float" office:value="9997.86" table:style-name="ce10">
            <text:p>9.997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ÉRCIA DE FÁTIMA BRANDÃO PEIXOTO SOAR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91.17" table:style-name="ce10">
            <text:p>22.091,17</text:p>
          </table:table-cell>
          <table:table-cell office:value-type="float" office:value="7933.75" table:style-name="ce10">
            <text:p>7.933,75</text:p>
          </table:table-cell>
          <table:table-cell table:style-name="ce9"/>
          <table:table-cell office:value-type="float" office:value="5276.74" table:style-name="ce10">
            <text:p>5.27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301.660000000003" table:style-name="ce10">
            <text:p>35.301,66</text:p>
          </table:table-cell>
          <table:table-cell office:value-type="float" office:value="-3900.08" table:style-name="ce12">
            <text:p>-3.900,08</text:p>
          </table:table-cell>
          <table:table-cell office:value-type="float" office:value="-6262.83" table:style-name="ce12">
            <text:p>-6.262,83</text:p>
          </table:table-cell>
          <table:table-cell office:value-type="float" office:value="-4372.72" table:style-name="ce12">
            <text:p>-4.372,72</text:p>
          </table:table-cell>
          <table:table-cell office:value-type="float" office:value="0" table:style-name="ce13">
            <text:p>0,00</text:p>
          </table:table-cell>
          <table:table-cell office:value-type="float" office:value="-14535.63" table:style-name="ce12">
            <text:p>-14.535,63</text:p>
          </table:table-cell>
          <table:table-cell office:value-type="float" office:value="20766.03" table:style-name="ce10">
            <text:p>20.766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CHAEL GALBIATTI MENDES</text:p>
          </table:table-cell>
          <table:table-cell office:value-type="string" table:style-name="ce8">
            <text:p>TÉCNICO JUDICIÁRIO - NÍVEL MÉDIO C11</text:p>
          </table:table-cell>
          <table:table-cell table:style-name="ce9"/>
          <table:table-cell office:value-type="float" office:value="11079.83" table:style-name="ce10">
            <text:p>11.079,83</text:p>
          </table:table-cell>
          <table:table-cell table:number-columns-repeated="2" table:style-name="ce9"/>
          <table:table-cell office:value-type="float" office:value="3227.52" table:style-name="ce10">
            <text:p>3.227,5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07.35" table:style-name="ce10">
            <text:p>14.307,35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1738.44" table:style-name="ce12">
            <text:p>-1.738,44</text:p>
          </table:table-cell>
          <table:table-cell office:value-type="float" office:value="-1265.21" table:style-name="ce12">
            <text:p>-1.265,21</text:p>
          </table:table-cell>
          <table:table-cell office:value-type="float" office:value="0" table:style-name="ce13">
            <text:p>0,00</text:p>
          </table:table-cell>
          <table:table-cell office:value-type="float" office:value="-4410.9799999999996" table:style-name="ce12">
            <text:p>-4.410,98</text:p>
          </table:table-cell>
          <table:table-cell office:value-type="float" office:value="9896.3700000000008" table:style-name="ce10">
            <text:p>9.896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CHELLE SHEYLA TENÓRIO CARVALH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2.1" table:style-name="ce13">
            <text:p>12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1.99" table:style-name="ce10">
            <text:p>1.951,99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32.28" table:style-name="ce11">
            <text:p>-32,28</text:p>
          </table:table-cell>
          <table:table-cell office:value-type="float" office:value="0" table:style-name="ce13">
            <text:p>0,00</text:p>
          </table:table-cell>
          <table:table-cell office:value-type="float" office:value="-34.979999999999997" table:style-name="ce11">
            <text:p>-34,98</text:p>
          </table:table-cell>
          <table:table-cell office:value-type="float" office:value="1917.01" table:style-name="ce10">
            <text:p>1.917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LTON CORTEZ NOLASCO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LQ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896.15" table:style-name="ce14">
            <text:p>896,15</text:p>
          </table:table-cell>
          <table:table-cell office:value-type="float" office:value="1379.07" table:style-name="ce10">
            <text:p>1.379,07</text:p>
          </table:table-cell>
          <table:table-cell office:value-type="float" office:value="5120.41" table:style-name="ce10">
            <text:p>5.120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31.490000000002" table:style-name="ce10">
            <text:p>19.031,49</text:p>
          </table:table-cell>
          <table:table-cell office:value-type="float" office:value="-1625.79" table:style-name="ce12">
            <text:p>-1.625,79</text:p>
          </table:table-cell>
          <table:table-cell office:value-type="float" office:value="-2352.6799999999998" table:style-name="ce12">
            <text:p>-2.352,68</text:p>
          </table:table-cell>
          <table:table-cell office:value-type="float" office:value="-5638.82" table:style-name="ce12">
            <text:p>-5.638,82</text:p>
          </table:table-cell>
          <table:table-cell office:value-type="float" office:value="0" table:style-name="ce13">
            <text:p>0,00</text:p>
          </table:table-cell>
          <table:table-cell office:value-type="float" office:value="-9617.2900000000009" table:style-name="ce12">
            <text:p>-9.617,29</text:p>
          </table:table-cell>
          <table:table-cell office:value-type="float" office:value="9414.2000000000007" table:style-name="ce10">
            <text:p>9.414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LTON WANDERLEY DE OMENA JÚNIOR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374.07" table:style-name="ce10">
            <text:p>3.374,07</text:p>
          </table:table-cell>
          <table:table-cell table:style-name="ce9"/>
          <table:table-cell office:value-type="float" office:value="1299.44" table:style-name="ce10">
            <text:p>1.29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375.03" table:style-name="ce10">
            <text:p>23.375,03</text:p>
          </table:table-cell>
          <table:table-cell office:value-type="float" office:value="-3200.48" table:style-name="ce12">
            <text:p>-3.200,48</text:p>
          </table:table-cell>
          <table:table-cell office:value-type="float" office:value="-4321.3" table:style-name="ce12">
            <text:p>-4.321,30</text:p>
          </table:table-cell>
          <table:table-cell office:value-type="float" office:value="-2092.9299999999998" table:style-name="ce12">
            <text:p>-2.092,93</text:p>
          </table:table-cell>
          <table:table-cell office:value-type="float" office:value="0" table:style-name="ce13">
            <text:p>0,00</text:p>
          </table:table-cell>
          <table:table-cell office:value-type="float" office:value="-9614.7099999999991" table:style-name="ce12">
            <text:p>-9.614,71</text:p>
          </table:table-cell>
          <table:table-cell office:value-type="float" office:value="13760.32" table:style-name="ce10">
            <text:p>13.760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RIAM GUIMARÃES BERNARDES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8209.4599999999991" table:style-name="ce10">
            <text:p>8.209,46</text:p>
          </table:table-cell>
          <table:table-cell table:number-columns-repeated="2" table:style-name="ce9"/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9688.64" table:style-name="ce10">
            <text:p>9.688,64</text:p>
          </table:table-cell>
          <table:table-cell office:value-type="float" office:value="-162.72999999999999" table:style-name="ce11">
            <text:p>-162,73</text:p>
          </table:table-cell>
          <table:table-cell office:value-type="float" office:value="-1343.49" table:style-name="ce12">
            <text:p>-1.343,49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1553.71" table:style-name="ce12">
            <text:p>-1.553,71</text:p>
          </table:table-cell>
          <table:table-cell office:value-type="float" office:value="8134.93" table:style-name="ce10">
            <text:p>8.134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OABB TAVARES VEIGA DOS ANJ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7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4726.3599999999997" table:style-name="ce10">
            <text:p>4.726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15.830000000002" table:style-name="ce10">
            <text:p>18.515,8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48.14" table:style-name="ce12">
            <text:p>-2.248,14</text:p>
          </table:table-cell>
          <table:table-cell office:value-type="float" office:value="-2168.9499999999998" table:style-name="ce12">
            <text:p>-2.168,95</text:p>
          </table:table-cell>
          <table:table-cell office:value-type="float" office:value="0" table:style-name="ce13">
            <text:p>0,00</text:p>
          </table:table-cell>
          <table:table-cell office:value-type="float" office:value="-5922.26" table:style-name="ce12">
            <text:p>-5.922,26</text:p>
          </table:table-cell>
          <table:table-cell office:value-type="float" office:value="12593.57" table:style-name="ce10">
            <text:p>12.593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OACIR MEDEIROS DE SANT ANA NE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<text:s/>(ATA)</text:p>
          </table:table-cell>
          <table:table-cell office:value-type="float" office:value="22013.25" table:style-name="ce10">
            <text:p>22.013,25</text:p>
          </table:table-cell>
          <table:table-cell table:number-columns-repeated="2" table:style-name="ce9"/>
          <table:table-cell office:value-type="float" office:value="6671.46" table:style-name="ce10">
            <text:p>6.671,4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684.71" table:style-name="ce10">
            <text:p>28.684,71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306.9799999999996" table:style-name="ce12">
            <text:p>-4.306,9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7497.18" table:style-name="ce12">
            <text:p>-7.497,18</text:p>
          </table:table-cell>
          <table:table-cell office:value-type="float" office:value="21187.53" table:style-name="ce10">
            <text:p>21.187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APARECIDA RODRIGUES CALHEIROS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ATA)</text:p>
          </table:table-cell>
          <table:table-cell office:value-type="float" office:value="1227.54" table:style-name="ce10">
            <text:p>1.227,5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642.88" table:style-name="ce10">
            <text:p>2.64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810.31" table:style-name="ce10">
            <text:p>5.810,31</text:p>
          </table:table-cell>
          <table:table-cell office:value-type="float" office:value="-171.86" table:style-name="ce11">
            <text:p>-171,86</text:p>
          </table:table-cell>
          <table:table-cell office:value-type="float" office:value="-67.650000000000006" table:style-name="ce11">
            <text:p>-67,65</text:p>
          </table:table-cell>
          <table:table-cell office:value-type="float" office:value="-1374.77" table:style-name="ce12">
            <text:p>-1.374,77</text:p>
          </table:table-cell>
          <table:table-cell office:value-type="float" office:value="0" table:style-name="ce13">
            <text:p>0,00</text:p>
          </table:table-cell>
          <table:table-cell office:value-type="float" office:value="-1614.28" table:style-name="ce12">
            <text:p>-1.614,28</text:p>
          </table:table-cell>
          <table:table-cell office:value-type="float" office:value="4196.03" table:style-name="ce10">
            <text:p>4.196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DE PAULA DA ROCHA RAMOS CRUZ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1193.78" table:style-name="ce10">
            <text:p>1.193,78</text:p>
          </table:table-cell>
          <table:table-cell office:value-type="float" office:value="1379.07" table:style-name="ce10">
            <text:p>1.379,07</text:p>
          </table:table-cell>
          <table:table-cell office:value-type="float" office:value="2485.16" table:style-name="ce10">
            <text:p>2.485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577.72" table:style-name="ce10">
            <text:p>24.577,72</text:p>
          </table:table-cell>
          <table:table-cell office:value-type="float" office:value="-2937.16" table:style-name="ce12">
            <text:p>-2.937,16</text:p>
          </table:table-cell>
          <table:table-cell office:value-type="float" office:value="-4294.1000000000004" table:style-name="ce12">
            <text:p>-4.294,10</text:p>
          </table:table-cell>
          <table:table-cell office:value-type="float" office:value="-2213.0700000000002" table:style-name="ce12">
            <text:p>-2.213,07</text:p>
          </table:table-cell>
          <table:table-cell office:value-type="float" office:value="0" table:style-name="ce13">
            <text:p>0,00</text:p>
          </table:table-cell>
          <table:table-cell office:value-type="float" office:value="-9444.33" table:style-name="ce12">
            <text:p>-9.444,33</text:p>
          </table:table-cell>
          <table:table-cell office:value-type="float" office:value="15133.39" table:style-name="ce10">
            <text:p>15.133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MARIA DO RÊGO RAPOS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842.8" table:style-name="ce10">
            <text:p>3.842,80</text:p>
          </table:table-cell>
          <table:table-cell office:value-type="float" office:value="1939.89" table:style-name="ce10">
            <text:p>1.939,89</text:p>
          </table:table-cell>
          <table:table-cell office:value-type="float" office:value="2061.17" table:style-name="ce10">
            <text:p>2.061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40.93" table:style-name="ce10">
            <text:p>19.740,93</text:p>
          </table:table-cell>
          <table:table-cell office:value-type="float" office:value="-1829.68" table:style-name="ce12">
            <text:p>-1.829,68</text:p>
          </table:table-cell>
          <table:table-cell office:value-type="float" office:value="-3489.41" table:style-name="ce12">
            <text:p>-3.489,41</text:p>
          </table:table-cell>
          <table:table-cell office:value-type="float" office:value="-1642.63" table:style-name="ce12">
            <text:p>-1.642,63</text:p>
          </table:table-cell>
          <table:table-cell office:value-type="float" office:value="0" table:style-name="ce13">
            <text:p>0,00</text:p>
          </table:table-cell>
          <table:table-cell office:value-type="float" office:value="-6961.72" table:style-name="ce12">
            <text:p>-6.961,72</text:p>
          </table:table-cell>
          <table:table-cell office:value-type="float" office:value="12779.21" table:style-name="ce10">
            <text:p>12.779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MARIA DOS SANTOS BARROS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20844.400000000001" table:style-name="ce10">
            <text:p>20.844,40</text:p>
          </table:table-cell>
          <table:table-cell office:value-type="float" office:value="1195.29" table:style-name="ce10">
            <text:p>1.195,29</text:p>
          </table:table-cell>
          <table:table-cell office:value-type="float" office:value="1185.05" table:style-name="ce10">
            <text:p>1.185,05</text:p>
          </table:table-cell>
          <table:table-cell office:value-type="float" office:value="1451.83" table:style-name="ce10">
            <text:p>1.451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676.57" table:style-name="ce10">
            <text:p>24.676,57</text:p>
          </table:table-cell>
          <table:table-cell office:value-type="float" office:value="-2937.41" table:style-name="ce12">
            <text:p>-2.937,41</text:p>
          </table:table-cell>
          <table:table-cell office:value-type="float" office:value="-4709.66" table:style-name="ce12">
            <text:p>-4.709,66</text:p>
          </table:table-cell>
          <table:table-cell office:value-type="float" office:value="-2149.62" table:style-name="ce12">
            <text:p>-2.149,62</text:p>
          </table:table-cell>
          <table:table-cell office:value-type="float" office:value="0" table:style-name="ce13">
            <text:p>0,00</text:p>
          </table:table-cell>
          <table:table-cell office:value-type="float" office:value="-9796.69" table:style-name="ce12">
            <text:p>-9.796,69</text:p>
          </table:table-cell>
          <table:table-cell office:value-type="float" office:value="14879.88" table:style-name="ce10">
            <text:p>14.879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VIEIRA NOVA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0ª VT)</text:p>
          </table:table-cell>
          <table:table-cell office:value-type="float" office:value="19285.939999999999" table:style-name="ce10">
            <text:p>19.285,94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165.87" table:style-name="ce10">
            <text:p>2.165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830.880000000001" table:style-name="ce10">
            <text:p>22.830,88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007.83" table:style-name="ce12">
            <text:p>-4.007,83</text:p>
          </table:table-cell>
          <table:table-cell office:value-type="float" office:value="-1048.72" table:style-name="ce12">
            <text:p>-1.048,72</text:p>
          </table:table-cell>
          <table:table-cell office:value-type="float" office:value="0" table:style-name="ce13">
            <text:p>0,00</text:p>
          </table:table-cell>
          <table:table-cell office:value-type="float" office:value="-7796.74" table:style-name="ce12">
            <text:p>-7.796,74</text:p>
          </table:table-cell>
          <table:table-cell office:value-type="float" office:value="15034.14" table:style-name="ce10">
            <text:p>15.034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ONIQUE DE MENDONÇA HOULI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ORDENAÇÃO DE DESPESAS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3312.43" table:style-name="ce10">
            <text:p>3.312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231.01" table:style-name="ce10">
            <text:p>30.231,01</text:p>
          </table:table-cell>
          <table:table-cell office:value-type="float" office:value="-828.39" table:style-name="ce11">
            <text:p>-828,39</text:p>
          </table:table-cell>
          <table:table-cell office:value-type="float" office:value="-6253.31" table:style-name="ce12">
            <text:p>-6.253,31</text:p>
          </table:table-cell>
          <table:table-cell office:value-type="float" office:value="-2287.6999999999998" table:style-name="ce12">
            <text:p>-2.287,70</text:p>
          </table:table-cell>
          <table:table-cell office:value-type="float" office:value="0" table:style-name="ce13">
            <text:p>0,00</text:p>
          </table:table-cell>
          <table:table-cell office:value-type="float" office:value="-9369.4" table:style-name="ce12">
            <text:p>-9.369,40</text:p>
          </table:table-cell>
          <table:table-cell office:value-type="float" office:value="20861.61" table:style-name="ce10">
            <text:p>20.861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ÚCIO DE ARAÚJO AMARINHO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1609.82" table:style-name="ce10">
            <text:p>1.609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364.41" table:style-name="ce10">
            <text:p>13.364,4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897.09" table:style-name="ce12">
            <text:p>-1.897,09</text:p>
          </table:table-cell>
          <table:table-cell office:value-type="float" office:value="-2874.14" table:style-name="ce12">
            <text:p>-2.874,14</text:p>
          </table:table-cell>
          <table:table-cell office:value-type="float" office:value="0" table:style-name="ce13">
            <text:p>0,00</text:p>
          </table:table-cell>
          <table:table-cell office:value-type="float" office:value="-6276.4" table:style-name="ce12">
            <text:p>-6.276,40</text:p>
          </table:table-cell>
          <table:table-cell office:value-type="float" office:value="7088.01" table:style-name="ce10">
            <text:p>7.088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DJA MARIA FERNANDES LIM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1124.6" table:style-name="ce10">
            <text:p>11.124,60</text:p>
          </table:table-cell>
          <table:table-cell table:style-name="ce9"/>
          <table:table-cell office:value-type="float" office:value="1875.23" table:style-name="ce10">
            <text:p>1.875,23</text:p>
          </table:table-cell>
          <table:table-cell office:value-type="float" office:value="1882.99" table:style-name="ce10">
            <text:p>1.882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82.82" table:style-name="ce10">
            <text:p>14.882,82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318.58" table:style-name="ce12">
            <text:p>-2.318,58</text:p>
          </table:table-cell>
          <table:table-cell office:value-type="float" office:value="-32.28" table:style-name="ce11">
            <text:p>-32,28</text:p>
          </table:table-cell>
          <table:table-cell office:value-type="float" office:value="0" table:style-name="ce13">
            <text:p>0,00</text:p>
          </table:table-cell>
          <table:table-cell office:value-type="float" office:value="-3758.19" table:style-name="ce12">
            <text:p>-3.758,19</text:p>
          </table:table-cell>
          <table:table-cell office:value-type="float" office:value="11124.63" table:style-name="ce10">
            <text:p>11.124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NCI PIRES SANTOS SOUZ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470.59" table:style-name="ce10">
            <text:p>9.470,59</text:p>
          </table:table-cell>
          <table:table-cell table:number-columns-repeated="2" table:style-name="ce9"/>
          <table:table-cell office:value-type="float" office:value="2982.56" table:style-name="ce10">
            <text:p>2.98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453.15" table:style-name="ce10">
            <text:p>12.453,15</text:p>
          </table:table-cell>
          <table:table-cell office:value-type="float" office:value="-345.6" table:style-name="ce11">
            <text:p>-345,60</text:p>
          </table:table-cell>
          <table:table-cell table:style-name="ce9"/>
          <table:table-cell office:value-type="float" office:value="-3977.45" table:style-name="ce12">
            <text:p>-3.977,45</text:p>
          </table:table-cell>
          <table:table-cell office:value-type="float" office:value="0" table:style-name="ce13">
            <text:p>0,00</text:p>
          </table:table-cell>
          <table:table-cell office:value-type="float" office:value="-4323.05" table:style-name="ce12">
            <text:p>-4.323,05</text:p>
          </table:table-cell>
          <table:table-cell office:value-type="float" office:value="8130.1" table:style-name="ce10">
            <text:p>8.130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RCISO MENEZES BEZERR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3166.79" table:style-name="ce10">
            <text:p>3.166,79</text:p>
          </table:table-cell>
          <table:table-cell table:style-name="ce9"/>
          <table:table-cell office:value-type="float" office:value="2389.2600000000002" table:style-name="ce10">
            <text:p>2.389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841.99" table:style-name="ce10">
            <text:p>24.841,99</text:p>
          </table:table-cell>
          <table:table-cell office:value-type="float" office:value="-3262.71" table:style-name="ce12">
            <text:p>-3.262,71</text:p>
          </table:table-cell>
          <table:table-cell office:value-type="float" office:value="-4355.76" table:style-name="ce12">
            <text:p>-4.355,76</text:p>
          </table:table-cell>
          <table:table-cell office:value-type="float" office:value="-1973.86" table:style-name="ce12">
            <text:p>-1.973,86</text:p>
          </table:table-cell>
          <table:table-cell office:value-type="float" office:value="0" table:style-name="ce13">
            <text:p>0,00</text:p>
          </table:table-cell>
          <table:table-cell office:value-type="float" office:value="-9592.33" table:style-name="ce12">
            <text:p>-9.592,33</text:p>
          </table:table-cell>
          <table:table-cell office:value-type="float" office:value="15249.66" table:style-name="ce10">
            <text:p>15.249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TALENE MACÁRIO SIMÕES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6186.52" table:style-name="ce10">
            <text:p>16.186,52</text:p>
          </table:table-cell>
          <table:table-cell table:style-name="ce9"/>
          <table:table-cell office:value-type="float" office:value="1491.28" table:style-name="ce10">
            <text:p>1.49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313.66" table:style-name="ce10">
            <text:p>29.313,66</text:p>
          </table:table-cell>
          <table:table-cell office:value-type="float" office:value="-3409.03" table:style-name="ce12">
            <text:p>-3.409,03</text:p>
          </table:table-cell>
          <table:table-cell office:value-type="float" office:value="-5320.72" table:style-name="ce12">
            <text:p>-5.320,72</text:p>
          </table:table-cell>
          <table:table-cell office:value-type="float" office:value="-5334.89" table:style-name="ce12">
            <text:p>-5.334,89</text:p>
          </table:table-cell>
          <table:table-cell office:value-type="float" office:value="0" table:style-name="ce13">
            <text:p>0,00</text:p>
          </table:table-cell>
          <table:table-cell office:value-type="float" office:value="-14064.64" table:style-name="ce12">
            <text:p>-14.064,64</text:p>
          </table:table-cell>
          <table:table-cell office:value-type="float" office:value="15249.02" table:style-name="ce10">
            <text:p>15.249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TASHA SARMENTO DE MORAES SIQUEIRA JUC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2ª VT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602.91999999999996" table:style-name="ce14">
            <text:p>602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35.3" table:style-name="ce10">
            <text:p>2.835,30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4.63" table:style-name="ce11">
            <text:p>-24,63</text:p>
          </table:table-cell>
          <table:table-cell office:value-type="float" office:value="2810.67" table:style-name="ce10">
            <text:p>2.810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ILTON TENÓRIO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947.37" table:style-name="ce10">
            <text:p>2.947,37</text:p>
          </table:table-cell>
          <table:table-cell table:style-name="ce9"/>
          <table:table-cell office:value-type="float" office:value="2147.88" table:style-name="ce10">
            <text:p>2.147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49.84" table:style-name="ce10">
            <text:p>16.849,84</text:p>
          </table:table-cell>
          <table:table-cell office:value-type="float" office:value="-1155.44" table:style-name="ce12">
            <text:p>-1.155,44</text:p>
          </table:table-cell>
          <table:table-cell table:style-name="ce9"/>
          <table:table-cell office:value-type="float" office:value="-2150.4899999999998" table:style-name="ce12">
            <text:p>-2.150,49</text:p>
          </table:table-cell>
          <table:table-cell office:value-type="float" office:value="0" table:style-name="ce13">
            <text:p>0,00</text:p>
          </table:table-cell>
          <table:table-cell office:value-type="float" office:value="-3305.93" table:style-name="ce12">
            <text:p>-3.305,93</text:p>
          </table:table-cell>
          <table:table-cell office:value-type="float" office:value="13543.91" table:style-name="ce10">
            <text:p>13.543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IVALDO TENÓRIO DE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LICITAÇÃO E COMPRAS (SLC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5146.46" table:style-name="ce10">
            <text:p>5.146,46</text:p>
          </table:table-cell>
          <table:table-cell office:value-type="float" office:value="1939.89" table:style-name="ce10">
            <text:p>1.939,89</text:p>
          </table:table-cell>
          <table:table-cell office:value-type="float" office:value="3544.01" table:style-name="ce10">
            <text:p>3.544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527.43" table:style-name="ce10">
            <text:p>22.527,43</text:p>
          </table:table-cell>
          <table:table-cell office:value-type="float" office:value="-2014.32" table:style-name="ce12">
            <text:p>-2.014,32</text:p>
          </table:table-cell>
          <table:table-cell office:value-type="float" office:value="-3692.87" table:style-name="ce12">
            <text:p>-3.692,87</text:p>
          </table:table-cell>
          <table:table-cell office:value-type="float" office:value="-3946.35" table:style-name="ce12">
            <text:p>-3.946,35</text:p>
          </table:table-cell>
          <table:table-cell office:value-type="float" office:value="0" table:style-name="ce13">
            <text:p>0,00</text:p>
          </table:table-cell>
          <table:table-cell office:value-type="float" office:value="-9653.5400000000009" table:style-name="ce12">
            <text:p>-9.653,54</text:p>
          </table:table-cell>
          <table:table-cell office:value-type="float" office:value="12873.89" table:style-name="ce10">
            <text:p>12.873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RCY JANNAYZZE DE MELO NE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2UNP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288.15" table:style-name="ce10">
            <text:p>3.288,15</text:p>
          </table:table-cell>
          <table:table-cell office:value-type="float" office:value="1594.49" table:number-columns-spanned="2" table:number-rows-spanned="1" table:style-name="ce27">
            <text:p>1.594,49</text:p>
          </table:table-cell>
          <table:covered-table-cell/>
          <table:table-cell table:style-name="ce9"/>
          <table:table-cell office:value-type="float" office:value="18917.099999999999" table:style-name="ce10">
            <text:p>18.917,1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962.54" table:style-name="ce12">
            <text:p>-2.962,54</text:p>
          </table:table-cell>
          <table:table-cell office:value-type="float" office:value="-1327.88" table:style-name="ce12">
            <text:p>-1.327,88</text:p>
          </table:table-cell>
          <table:table-cell office:value-type="float" office:value="0" table:style-name="ce13">
            <text:p>0,00</text:p>
          </table:table-cell>
          <table:table-cell office:value-type="float" office:value="-5795.59" table:style-name="ce12">
            <text:p>-5.795,59</text:p>
          </table:table-cell>
          <table:table-cell office:value-type="float" office:value="13121.51" table:style-name="ce10">
            <text:p>13.121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USA MARI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804.89" table:style-name="ce10">
            <text:p>2.804,89</text:p>
          </table:table-cell>
          <table:table-cell table:style-name="ce9"/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19.93" table:style-name="ce10">
            <text:p>15.919,93</text:p>
          </table:table-cell>
          <table:table-cell office:value-type="float" office:value="-1112.3399999999999" table:style-name="ce12">
            <text:p>-1.112,34</text:p>
          </table:table-cell>
          <table:table-cell table:style-name="ce9"/>
          <table:table-cell office:value-type="float" office:value="-1858.7" table:style-name="ce12">
            <text:p>-1.858,70</text:p>
          </table:table-cell>
          <table:table-cell office:value-type="float" office:value="0" table:style-name="ce13">
            <text:p>0,00</text:p>
          </table:table-cell>
          <table:table-cell office:value-type="float" office:value="-2971.04" table:style-name="ce12">
            <text:p>-2.971,04</text:p>
          </table:table-cell>
          <table:table-cell office:value-type="float" office:value="12948.89" table:style-name="ce10">
            <text:p>12.948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HIRLEY MAILY MARTINS ME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846.72" table:style-name="ce10">
            <text:p>2.846,72</text:p>
          </table:table-cell>
          <table:table-cell office:value-type="float" office:value="1185.05" table:style-name="ce10">
            <text:p>1.185,05</text:p>
          </table:table-cell>
          <table:table-cell office:value-type="float" office:value="2570.3200000000002" table:style-name="ce10">
            <text:p>2.570,32</text:p>
          </table:table-cell>
          <table:table-cell office:value-type="float" office:value="194.8" table:number-columns-spanned="2" table:number-rows-spanned="1" table:style-name="ce26">
            <text:p>194,80</text:p>
          </table:table-cell>
          <table:covered-table-cell/>
          <table:table-cell table:style-name="ce9"/>
          <table:table-cell office:value-type="float" office:value="18693.96" table:style-name="ce10">
            <text:p>18.693,96</text:p>
          </table:table-cell>
          <table:table-cell office:value-type="float" office:value="-1967.23" table:style-name="ce12">
            <text:p>-1.967,23</text:p>
          </table:table-cell>
          <table:table-cell office:value-type="float" office:value="-2919.38" table:style-name="ce12">
            <text:p>-2.919,38</text:p>
          </table:table-cell>
          <table:table-cell office:value-type="float" office:value="-2508.15" table:style-name="ce12">
            <text:p>-2.508,15</text:p>
          </table:table-cell>
          <table:table-cell office:value-type="float" office:value="0" table:style-name="ce13">
            <text:p>0,00</text:p>
          </table:table-cell>
          <table:table-cell office:value-type="float" office:value="-7394.76" table:style-name="ce12">
            <text:p>-7.394,76</text:p>
          </table:table-cell>
          <table:table-cell office:value-type="float" office:value="11299.2" table:style-name="ce10">
            <text:p>11.299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CANOR ROCHA JÚNIO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7547.12" table:style-name="ce10">
            <text:p>7.547,12</text:p>
          </table:table-cell>
          <table:table-cell table:style-name="ce9"/>
          <table:table-cell office:value-type="float" office:value="3064.74" table:style-name="ce10">
            <text:p>3.064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313.38" table:style-name="ce10">
            <text:p>29.313,38</text:p>
          </table:table-cell>
          <table:table-cell office:value-type="float" office:value="-3110.02" table:style-name="ce12">
            <text:p>-3.110,02</text:p>
          </table:table-cell>
          <table:table-cell table:style-name="ce9"/>
          <table:table-cell office:value-type="float" office:value="-4447.99" table:style-name="ce12">
            <text:p>-4.447,99</text:p>
          </table:table-cell>
          <table:table-cell office:value-type="float" office:value="0" table:style-name="ce13">
            <text:p>0,00</text:p>
          </table:table-cell>
          <table:table-cell office:value-type="float" office:value="-7558.01" table:style-name="ce12">
            <text:p>-7.558,01</text:p>
          </table:table-cell>
          <table:table-cell office:value-type="float" office:value="21755.37" table:style-name="ce10">
            <text:p>21.755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DA WANDERLEY MARTIN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1398.39" table:style-name="ce10">
            <text:p>11.398,39</text:p>
          </table:table-cell>
          <table:table-cell office:value-type="float" office:value="1336.26" table:style-name="ce10">
            <text:p>1.336,26</text:p>
          </table:table-cell>
          <table:table-cell table:style-name="ce9"/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213.83" table:style-name="ce10">
            <text:p>14.213,83</text:p>
          </table:table-cell>
          <table:table-cell office:value-type="float" office:value="-830.84" table:style-name="ce11">
            <text:p>-830,84</text:p>
          </table:table-cell>
          <table:table-cell office:value-type="float" office:value="-1880.59" table:style-name="ce12">
            <text:p>-1.880,59</text:p>
          </table:table-cell>
          <table:table-cell office:value-type="float" office:value="-1227.8499999999999" table:style-name="ce12">
            <text:p>-1.227,85</text:p>
          </table:table-cell>
          <table:table-cell office:value-type="float" office:value="0" table:style-name="ce13">
            <text:p>0,00</text:p>
          </table:table-cell>
          <table:table-cell office:value-type="float" office:value="-3939.28" table:style-name="ce12">
            <text:p>-3.939,28</text:p>
          </table:table-cell>
          <table:table-cell office:value-type="float" office:value="10274.549999999999" table:style-name="ce10">
            <text:p>10.274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DSON JORGE SOUSA FRANÇA</text:p>
          </table:table-cell>
          <table:table-cell office:value-type="string" table:style-name="ce8">
            <text:p>TÉCNICO JUDICIÁRIO - NÍVEL MÉDIO A5</text:p>
          </table:table-cell>
          <table:table-cell table:style-name="ce9"/>
          <table:table-cell office:value-type="float" office:value="9151.77" table:style-name="ce10">
            <text:p>9.151,77</text:p>
          </table:table-cell>
          <table:table-cell table:number-columns-repeated="2" table:style-name="ce9"/>
          <table:table-cell office:value-type="float" office:value="2746.37" table:style-name="ce10">
            <text:p>2.746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98.14" table:style-name="ce10">
            <text:p>11.898,14</text:p>
          </table:table-cell>
          <table:table-cell office:value-type="float" office:value="-1111.8599999999999" table:style-name="ce12">
            <text:p>-1.111,86</text:p>
          </table:table-cell>
          <table:table-cell office:value-type="float" office:value="-1289.48" table:style-name="ce12">
            <text:p>-1.289,4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401.34" table:style-name="ce12">
            <text:p>-2.401,34</text:p>
          </table:table-cell>
          <table:table-cell office:value-type="float" office:value="9496.7999999999993" table:style-name="ce10">
            <text:p>9.496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SON DE SOUZA BOMFIM JÚNIOR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0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411.89" table:style-name="ce10">
            <text:p>3.411,89</text:p>
          </table:table-cell>
          <table:table-cell office:value-type="float" office:value="1939.89" table:style-name="ce10">
            <text:p>1.939,89</text:p>
          </table:table-cell>
          <table:table-cell office:value-type="float" office:value="3489.92" table:style-name="ce10">
            <text:p>3.489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596.29" table:style-name="ce10">
            <text:p>20.596,2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35.31" table:style-name="ce12">
            <text:p>-2.935,31</text:p>
          </table:table-cell>
          <table:table-cell office:value-type="float" office:value="-3587.46" table:style-name="ce12">
            <text:p>-3.587,46</text:p>
          </table:table-cell>
          <table:table-cell office:value-type="float" office:value="0" table:style-name="ce13">
            <text:p>0,00</text:p>
          </table:table-cell>
          <table:table-cell office:value-type="float" office:value="-7351.16" table:style-name="ce12">
            <text:p>-7.351,16</text:p>
          </table:table-cell>
          <table:table-cell office:value-type="float" office:value="13245.13" table:style-name="ce10">
            <text:p>13.245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SON SARMENTO PEIXOTO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EAPB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.232,38</text:p>
          </table:table-cell>
          <table:table-cell table:number-columns-repeated="2" table:style-name="ce9"/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47.49" table:style-name="ce11">
            <text:p>-47,49</text:p>
          </table:table-cell>
          <table:table-cell office:value-type="float" office:value="2184.89" table:style-name="ce10">
            <text:p>2.184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VALDO BADEGA CAVALCANTE JÚNIOR</text:p>
          </table:table-cell>
          <table:table-cell office:value-type="string" table:style-name="ce8">
            <text:p>TÉCNICO JUDICIÁRIO - NÍVEL MÉDIO C11</text:p>
          </table:table-cell>
          <table:table-cell table:style-name="ce9"/>
          <table:table-cell office:value-type="float" office:value="11124.6" table:style-name="ce10">
            <text:p>11.124,60</text:p>
          </table:table-cell>
          <table:table-cell table:number-columns-repeated="2" table:style-name="ce9"/>
          <table:table-cell office:value-type="float" office:value="3547.28" table:style-name="ce10">
            <text:p>3.547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71.88" table:style-name="ce10">
            <text:p>14.671,88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1646.48" table:style-name="ce12">
            <text:p>-1.646,48</text:p>
          </table:table-cell>
          <table:table-cell office:value-type="float" office:value="-1703.76" table:style-name="ce12">
            <text:p>-1.703,76</text:p>
          </table:table-cell>
          <table:table-cell office:value-type="float" office:value="0" table:style-name="ce13">
            <text:p>0,00</text:p>
          </table:table-cell>
          <table:table-cell office:value-type="float" office:value="-4757.57" table:style-name="ce12">
            <text:p>-4.757,57</text:p>
          </table:table-cell>
          <table:table-cell office:value-type="float" office:value="9914.31" table:style-name="ce10">
            <text:p>9.914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VALDO BEZERRA QUEIROZ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2060.62" table:style-name="ce10">
            <text:p>2.060,62</text:p>
          </table:table-cell>
          <table:table-cell office:value-type="float" office:value="1939.89" table:style-name="ce10">
            <text:p>1.939,89</text:p>
          </table:table-cell>
          <table:table-cell office:value-type="float" office:value="3052.57" table:style-name="ce10">
            <text:p>3.052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831.419999999998" table:style-name="ce10">
            <text:p>18.831,42</text:p>
          </table:table-cell>
          <table:table-cell office:value-type="float" office:value="-1817.93" table:style-name="ce12">
            <text:p>-1.817,93</text:p>
          </table:table-cell>
          <table:table-cell office:value-type="float" office:value="-2917.76" table:style-name="ce12">
            <text:p>-2.917,76</text:p>
          </table:table-cell>
          <table:table-cell office:value-type="float" office:value="-4947.7" table:style-name="ce12">
            <text:p>-4.947,70</text:p>
          </table:table-cell>
          <table:table-cell office:value-type="float" office:value="0" table:style-name="ce13">
            <text:p>0,00</text:p>
          </table:table-cell>
          <table:table-cell office:value-type="float" office:value="-9683.39" table:style-name="ce12">
            <text:p>-9.683,39</text:p>
          </table:table-cell>
          <table:table-cell office:value-type="float" office:value="9148.0300000000007" table:style-name="ce10">
            <text:p>9.148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OEL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CONTROLE, MANUTENÇÃO E CONSERVAÇÃO DE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636.57" table:style-name="ce10">
            <text:p>3.636,57</text:p>
          </table:table-cell>
          <table:table-cell table:style-name="ce9"/>
          <table:table-cell office:value-type="float" office:value="2894.92" table:style-name="ce10">
            <text:p>2.894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67.349999999999" table:style-name="ce10">
            <text:p>18.167,35</text:p>
          </table:table-cell>
          <table:table-cell office:value-type="float" office:value="-1783.66" table:style-name="ce12">
            <text:p>-1.783,66</text:p>
          </table:table-cell>
          <table:table-cell office:value-type="float" office:value="-2787.91" table:style-name="ce12">
            <text:p>-2.787,91</text:p>
          </table:table-cell>
          <table:table-cell office:value-type="float" office:value="-2411.0100000000002" table:style-name="ce12">
            <text:p>-2.411,01</text:p>
          </table:table-cell>
          <table:table-cell office:value-type="float" office:value="0" table:style-name="ce13">
            <text:p>0,00</text:p>
          </table:table-cell>
          <table:table-cell office:value-type="float" office:value="-6982.58" table:style-name="ce12">
            <text:p>-6.982,58</text:p>
          </table:table-cell>
          <table:table-cell office:value-type="float" office:value="11184.77" table:style-name="ce10">
            <text:p>11.184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ÚBIA SORAIA DE MAGALHÃES SANTOS REI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2626.7" table:style-name="ce10">
            <text:p>2.626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05.77" table:style-name="ce10">
            <text:p>4.005,77</text:p>
          </table:table-cell>
          <table:table-cell table:number-columns-repeated="2" table:style-name="ce9"/>
          <table:table-cell office:value-type="float" office:value="-299.41000000000003" table:style-name="ce11">
            <text:p>-299,41</text:p>
          </table:table-cell>
          <table:table-cell office:value-type="float" office:value="0" table:style-name="ce13">
            <text:p>0,00</text:p>
          </table:table-cell>
          <table:table-cell office:value-type="float" office:value="-299.41000000000003" table:style-name="ce11">
            <text:p>-299,41</text:p>
          </table:table-cell>
          <table:table-cell office:value-type="float" office:value="3706.36" table:style-name="ce10">
            <text:p>3.706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DILON HENRIQUE FERRO CORDEIRO DA SILV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(7ª VT)</text:p>
          </table:table-cell>
          <table:table-cell office:value-type="float" office:value="19423.599999999999" table:style-name="ce10">
            <text:p>19.423,60</text:p>
          </table:table-cell>
          <table:table-cell table:number-columns-repeated="2" table:style-name="ce9"/>
          <table:table-cell office:value-type="float" office:value="2570.2600000000002" table:style-name="ce10">
            <text:p>2.570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993.86" table:style-name="ce10">
            <text:p>21.993,86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718.58" table:style-name="ce12">
            <text:p>-3.718,5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458.77" table:style-name="ce12">
            <text:p>-6.458,77</text:p>
          </table:table-cell>
          <table:table-cell office:value-type="float" office:value="15535.09" table:style-name="ce10">
            <text:p>15.535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SSIANEIDE CARVALHO DE ALENCAR</text:p>
          </table:table-cell>
          <table:table-cell office:value-type="string" table:style-name="ce8">
            <text:p>ASSISTENTE - FOLHA DE PAGAMENTO II - FC-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836.45" table:style-name="ce14">
            <text:p>836,4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964.59" table:style-name="ce10">
            <text:p>2.964,5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519.27" table:style-name="ce10">
            <text:p>17.519,27</text:p>
          </table:table-cell>
          <table:table-cell office:value-type="float" office:value="-1615.94" table:style-name="ce12">
            <text:p>-1.615,94</text:p>
          </table:table-cell>
          <table:table-cell office:value-type="float" office:value="-2532.38" table:style-name="ce12">
            <text:p>-2.532,38</text:p>
          </table:table-cell>
          <table:table-cell office:value-type="float" office:value="-3597.85" table:style-name="ce12">
            <text:p>-3.597,85</text:p>
          </table:table-cell>
          <table:table-cell office:value-type="float" office:value="0" table:style-name="ce13">
            <text:p>0,00</text:p>
          </table:table-cell>
          <table:table-cell office:value-type="float" office:value="-7746.17" table:style-name="ce12">
            <text:p>-7.746,17</text:p>
          </table:table-cell>
          <table:table-cell office:value-type="float" office:value="9773.1" table:style-name="ce10">
            <text:p>9.773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SWALDO ZAIDAN FILH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GESTÃO DOCUMENTAL E MEMÓRIA (S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3325.45" table:style-name="ce10">
            <text:p>3.325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704.5200000000004" table:style-name="ce10">
            <text:p>4.704,52</text:p>
          </table:table-cell>
          <table:table-cell table:number-columns-repeated="2" table:style-name="ce9"/>
          <table:table-cell office:value-type="float" office:value="-1125.9000000000001" table:style-name="ce12">
            <text:p>-1.125,90</text:p>
          </table:table-cell>
          <table:table-cell office:value-type="float" office:value="0" table:style-name="ce13">
            <text:p>0,00</text:p>
          </table:table-cell>
          <table:table-cell office:value-type="float" office:value="-1125.9000000000001" table:style-name="ce12">
            <text:p>-1.125,90</text:p>
          </table:table-cell>
          <table:table-cell office:value-type="float" office:value="3578.62" table:style-name="ce10">
            <text:p>3.578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ZENIR ALEXANDRE FERREIRA BERNARD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2ª 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1852.91" table:style-name="ce10">
            <text:p>1.852,91</text:p>
          </table:table-cell>
          <table:table-cell office:value-type="float" office:value="1939.89" table:style-name="ce10">
            <text:p>1.939,89</text:p>
          </table:table-cell>
          <table:table-cell office:value-type="float" office:value="4521.9399999999996" table:style-name="ce10">
            <text:p>4.521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16.82" table:style-name="ce10">
            <text:p>20.116,82</text:p>
          </table:table-cell>
          <table:table-cell office:value-type="float" office:value="-1803.25" table:style-name="ce12">
            <text:p>-1.803,25</text:p>
          </table:table-cell>
          <table:table-cell office:value-type="float" office:value="-2766.93" table:style-name="ce12">
            <text:p>-2.766,93</text:p>
          </table:table-cell>
          <table:table-cell office:value-type="float" office:value="-3413.51" table:style-name="ce12">
            <text:p>-3.413,51</text:p>
          </table:table-cell>
          <table:table-cell office:value-type="float" office:value="0" table:style-name="ce13">
            <text:p>0,00</text:p>
          </table:table-cell>
          <table:table-cell office:value-type="float" office:value="-7983.69" table:style-name="ce12">
            <text:p>-7.983,69</text:p>
          </table:table-cell>
          <table:table-cell office:value-type="float" office:value="12133.13" table:style-name="ce10">
            <text:p>12.133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TRICIA CRISOSTOMO DOS SANTO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5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283.78" table:style-name="ce10">
            <text:p>1.283,78</text:p>
          </table:table-cell>
          <table:table-cell office:value-type="float" office:value="1939.89" table:style-name="ce10">
            <text:p>1.939,89</text:p>
          </table:table-cell>
          <table:table-cell office:value-type="float" office:value="2780.22" table:style-name="ce10">
            <text:p>2.780,2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00.96" table:style-name="ce10">
            <text:p>17.900,96</text:p>
          </table:table-cell>
          <table:table-cell office:value-type="float" office:value="-1709.34" table:style-name="ce12">
            <text:p>-1.709,34</text:p>
          </table:table-cell>
          <table:table-cell office:value-type="float" office:value="-2766.64" table:style-name="ce12">
            <text:p>-2.766,64</text:p>
          </table:table-cell>
          <table:table-cell office:value-type="float" office:value="-2945.65" table:style-name="ce12">
            <text:p>-2.945,65</text:p>
          </table:table-cell>
          <table:table-cell office:value-type="float" office:value="0" table:style-name="ce13">
            <text:p>0,00</text:p>
          </table:table-cell>
          <table:table-cell office:value-type="float" office:value="-7421.63" table:style-name="ce12">
            <text:p>-7.421,63</text:p>
          </table:table-cell>
          <table:table-cell office:value-type="float" office:value="10479.33" table:style-name="ce10">
            <text:p>10.479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TRÍCIA TEIXEIRA CASSELL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ROJETOS, ORÇAMENTO, PLANEJAMENTO E MA</text:p>
          </table:table-cell>
          <table:table-cell office:value-type="float" office:value="9294.61" table:style-name="ce10">
            <text:p>9.294,6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4229.33" table:style-name="ce10">
            <text:p>4.22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08.99" table:style-name="ce10">
            <text:p>14.708,99</text:p>
          </table:table-cell>
          <table:table-cell office:value-type="float" office:value="-828.39" table:style-name="ce11">
            <text:p>-828,39</text:p>
          </table:table-cell>
          <table:table-cell office:value-type="float" office:value="-1550.79" table:style-name="ce12">
            <text:p>-1.550,79</text:p>
          </table:table-cell>
          <table:table-cell office:value-type="float" office:value="-2905.28" table:style-name="ce12">
            <text:p>-2.905,28</text:p>
          </table:table-cell>
          <table:table-cell office:value-type="float" office:value="0" table:style-name="ce13">
            <text:p>0,00</text:p>
          </table:table-cell>
          <table:table-cell office:value-type="float" office:value="-5284.46" table:style-name="ce12">
            <text:p>-5.284,46</text:p>
          </table:table-cell>
          <table:table-cell office:value-type="float" office:value="9424.5300000000007" table:style-name="ce10">
            <text:p>9.424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A RAVENALA BRANDÃO MALTA LOP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2UNP)</text:p>
          </table:table-cell>
          <table:table-cell office:value-type="float" office:value="12099.27" table:style-name="ce10">
            <text:p>12.099,2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4291.0200000000004" table:style-name="ce10">
            <text:p>4.291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330.18" table:style-name="ce10">
            <text:p>18.330,18</text:p>
          </table:table-cell>
          <table:table-cell office:value-type="float" office:value="-1533.92" table:style-name="ce12">
            <text:p>-1.533,92</text:p>
          </table:table-cell>
          <table:table-cell office:value-type="float" office:value="-2465.31" table:style-name="ce12">
            <text:p>-2.465,3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999.23" table:style-name="ce12">
            <text:p>-3.999,23</text:p>
          </table:table-cell>
          <table:table-cell office:value-type="float" office:value="14330.95" table:style-name="ce10">
            <text:p>14.330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A TACIANA CAVALCANTE LINS DE LIM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7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6787.78" table:style-name="ce10">
            <text:p>6.787,7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577.25" table:style-name="ce10">
            <text:p>20.577,25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48.14" table:style-name="ce12">
            <text:p>-2.248,14</text:p>
          </table:table-cell>
          <table:table-cell office:value-type="float" office:value="-4651.71" table:style-name="ce12">
            <text:p>-4.651,71</text:p>
          </table:table-cell>
          <table:table-cell office:value-type="float" office:value="0" table:style-name="ce13">
            <text:p>0,00</text:p>
          </table:table-cell>
          <table:table-cell office:value-type="float" office:value="-8405.02" table:style-name="ce12">
            <text:p>-8.405,02</text:p>
          </table:table-cell>
          <table:table-cell office:value-type="float" office:value="12172.23" table:style-name="ce10">
            <text:p>12.172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BATISTA SANTOS FILH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EN)</text:p>
          </table:table-cell>
          <table:table-cell office:value-type="float" office:value="1454.4" table:style-name="ce10">
            <text:p>1.454,4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4388.83" table:style-name="ce10">
            <text:p>4.388,83</text:p>
          </table:table-cell>
          <table:table-cell office:value-type="float" office:value="2192.42" table:number-columns-spanned="2" table:number-rows-spanned="1" table:style-name="ce27">
            <text:p>2.192,42</text:p>
          </table:table-cell>
          <table:covered-table-cell/>
          <table:table-cell table:style-name="ce9"/>
          <table:table-cell office:value-type="float" office:value="10268.030000000001" table:style-name="ce10">
            <text:p>10.268,03</text:p>
          </table:table-cell>
          <table:table-cell office:value-type="float" office:value="-823.09" table:style-name="ce11">
            <text:p>-823,09</text:p>
          </table:table-cell>
          <table:table-cell office:value-type="float" office:value="-416.8" table:style-name="ce11">
            <text:p>-416,80</text:p>
          </table:table-cell>
          <table:table-cell office:value-type="float" office:value="-2236.14" table:style-name="ce12">
            <text:p>-2.236,14</text:p>
          </table:table-cell>
          <table:table-cell office:value-type="float" office:value="0" table:style-name="ce13">
            <text:p>0,00</text:p>
          </table:table-cell>
          <table:table-cell office:value-type="float" office:value="-3476.03" table:style-name="ce12">
            <text:p>-3.476,03</text:p>
          </table:table-cell>
          <table:table-cell office:value-type="float" office:value="6792" table:style-name="ce10">
            <text:p>6.792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CÉSAR SOUZA CAVALCANTI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CV)</text:p>
          </table:table-cell>
          <table:table-cell office:value-type="float" office:value="10887.5" table:style-name="ce10">
            <text:p>10.887,5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917.77" table:style-name="ce10">
            <text:p>3.917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37.650000000001" table:style-name="ce10">
            <text:p>17.037,6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06.5300000000002" table:style-name="ce12">
            <text:p>-2.406,53</text:p>
          </table:table-cell>
          <table:table-cell office:value-type="float" office:value="-1327.88" table:style-name="ce12">
            <text:p>-1.327,88</text:p>
          </table:table-cell>
          <table:table-cell office:value-type="float" office:value="0" table:style-name="ce13">
            <text:p>0,00</text:p>
          </table:table-cell>
          <table:table-cell office:value-type="float" office:value="-4562.8" table:style-name="ce12">
            <text:p>-4.562,80</text:p>
          </table:table-cell>
          <table:table-cell office:value-type="float" office:value="12474.85" table:style-name="ce10">
            <text:p>12.474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DE TARSO LEMOS SANTAN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5776.06" table:style-name="ce10">
            <text:p>5.776,06</text:p>
          </table:table-cell>
          <table:table-cell office:value-type="float" office:value="1823.93" table:style-name="ce10">
            <text:p>1.823,93</text:p>
          </table:table-cell>
          <table:table-cell office:value-type="float" office:value="4386.16" table:style-name="ce10">
            <text:p>4.386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427.94" table:style-name="ce10">
            <text:p>31.427,94</text:p>
          </table:table-cell>
          <table:table-cell office:value-type="float" office:value="-3170.16" table:style-name="ce12">
            <text:p>-3.170,16</text:p>
          </table:table-cell>
          <table:table-cell office:value-type="float" office:value="-5591.06" table:style-name="ce12">
            <text:p>-5.591,06</text:p>
          </table:table-cell>
          <table:table-cell office:value-type="float" office:value="-4842.5600000000004" table:style-name="ce12">
            <text:p>-4.842,56</text:p>
          </table:table-cell>
          <table:table-cell office:value-type="float" office:value="0" table:style-name="ce13">
            <text:p>0,00</text:p>
          </table:table-cell>
          <table:table-cell office:value-type="float" office:value="-13603.78" table:style-name="ce12">
            <text:p>-13.603,78</text:p>
          </table:table-cell>
          <table:table-cell office:value-type="float" office:value="17824.16" table:style-name="ce10">
            <text:p>17.824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FERNANDO DE ATHAYDE SILVA FILH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3221.92" table:style-name="ce10">
            <text:p>3.221,92</text:p>
          </table:table-cell>
          <table:table-cell office:value-type="float" office:value="1379.07" table:style-name="ce10">
            <text:p>1.379,07</text:p>
          </table:table-cell>
          <table:table-cell office:value-type="float" office:value="3618.87" table:style-name="ce10">
            <text:p>3.618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69.439999999999" table:style-name="ce10">
            <text:p>20.069,44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2992.26" table:style-name="ce12">
            <text:p>-2.992,26</text:p>
          </table:table-cell>
          <table:table-cell office:value-type="float" office:value="-3695.11" table:style-name="ce12">
            <text:p>-3.695,11</text:p>
          </table:table-cell>
          <table:table-cell office:value-type="float" office:value="0" table:style-name="ce13">
            <text:p>0,00</text:p>
          </table:table-cell>
          <table:table-cell office:value-type="float" office:value="-8716.5" table:style-name="ce12">
            <text:p>-8.716,50</text:p>
          </table:table-cell>
          <table:table-cell office:value-type="float" office:value="11352.94" table:style-name="ce10">
            <text:p>11.352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GOMES DE MELLO JÚNIOR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<text:s/>JUDICIÁRIA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910.08" table:style-name="ce14">
            <text:p>910,08</text:p>
          </table:table-cell>
          <table:table-cell office:value-type="float" office:value="1107.5999999999999" table:number-columns-spanned="2" table:number-rows-spanned="1" table:style-name="ce27">
            <text:p>1.107,60</text:p>
          </table:table-cell>
          <table:covered-table-cell/>
          <table:table-cell table:style-name="ce9"/>
          <table:table-cell office:value-type="float" office:value="28827.89" table:style-name="ce10">
            <text:p>28.827,89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6052.58" table:style-name="ce12">
            <text:p>-6.052,5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8610.1" table:style-name="ce12">
            <text:p>-8.610,10</text:p>
          </table:table-cell>
          <table:table-cell office:value-type="float" office:value="20217.79" table:style-name="ce10">
            <text:p>20.217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OLIVEIRA DE MORAE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221.92" table:style-name="ce10">
            <text:p>3.221,92</text:p>
          </table:table-cell>
          <table:table-cell office:value-type="float" office:value="8411.01" table:style-name="ce10">
            <text:p>8.411,01</text:p>
          </table:table-cell>
          <table:table-cell office:value-type="float" office:value="4464.21" table:style-name="ce10">
            <text:p>4.464,2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899.22" table:style-name="ce10">
            <text:p>27.899,22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4808.71" table:style-name="ce12">
            <text:p>-4.808,71</text:p>
          </table:table-cell>
          <table:table-cell office:value-type="float" office:value="-2855.75" table:style-name="ce12">
            <text:p>-2.855,75</text:p>
          </table:table-cell>
          <table:table-cell office:value-type="float" office:value="0" table:style-name="ce13">
            <text:p>0,00</text:p>
          </table:table-cell>
          <table:table-cell office:value-type="float" office:value="-9693.59" table:style-name="ce12">
            <text:p>-9.693,59</text:p>
          </table:table-cell>
          <table:table-cell office:value-type="float" office:value="18205.63" table:style-name="ce10">
            <text:p>18.205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ROBERTO VIEIRA RI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852.65" table:style-name="ce10">
            <text:p>11.852,6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937.35" table:style-name="ce10">
            <text:p>3.937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975.05" table:style-name="ce10">
            <text:p>16.975,05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145.67" table:style-name="ce12">
            <text:p>-2.145,67</text:p>
          </table:table-cell>
          <table:table-cell office:value-type="float" office:value="-2469.17" table:style-name="ce12">
            <text:p>-2.469,17</text:p>
          </table:table-cell>
          <table:table-cell office:value-type="float" office:value="0" table:style-name="ce13">
            <text:p>0,00</text:p>
          </table:table-cell>
          <table:table-cell office:value-type="float" office:value="-6120.01" table:style-name="ce12">
            <text:p>-6.120,01</text:p>
          </table:table-cell>
          <table:table-cell office:value-type="float" office:value="10855.04" table:style-name="ce10">
            <text:p>10.855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SOARES TEIXEIRA FILHO</text:p>
          </table:table-cell>
          <table:table-cell office:value-type="string" table:style-name="ce8">
            <text:p>ANALISTA JUDICIÁRIO - NÍVEL SUPERIOR B9</text:p>
          </table:table-cell>
          <table:table-cell office:value-type="string" table:style-name="ce8">
            <text:p>SECRETARIA (2ª VT-ARA)</text:p>
          </table:table-cell>
          <table:table-cell office:value-type="float" office:value="19558.490000000002" table:style-name="ce10">
            <text:p>19.558,49</text:p>
          </table:table-cell>
          <table:table-cell table:number-columns-repeated="2" table:style-name="ce9"/>
          <table:table-cell office:value-type="float" office:value="2752.96" table:style-name="ce10">
            <text:p>2.752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11.45" table:style-name="ce10">
            <text:p>22.311,45</text:p>
          </table:table-cell>
          <table:table-cell office:value-type="float" office:value="-2785.16" table:style-name="ce12">
            <text:p>-2.785,16</text:p>
          </table:table-cell>
          <table:table-cell office:value-type="float" office:value="-3639.03" table:style-name="ce12">
            <text:p>-3.639,03</text:p>
          </table:table-cell>
          <table:table-cell office:value-type="float" office:value="-1581.13" table:style-name="ce12">
            <text:p>-1.581,13</text:p>
          </table:table-cell>
          <table:table-cell office:value-type="float" office:value="0" table:style-name="ce13">
            <text:p>0,00</text:p>
          </table:table-cell>
          <table:table-cell office:value-type="float" office:value="-8005.32" table:style-name="ce12">
            <text:p>-8.005,32</text:p>
          </table:table-cell>
          <table:table-cell office:value-type="float" office:value="14306.13" table:style-name="ce10">
            <text:p>14.306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THEONES COSTA TEMOTEO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6ª VT)</text:p>
          </table:table-cell>
          <table:table-cell office:value-type="float" office:value="18724.22" table:style-name="ce10">
            <text:p>18.724,22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4586.34" table:style-name="ce10">
            <text:p>4.586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42.94" table:style-name="ce10">
            <text:p>25.542,94</text:p>
          </table:table-cell>
          <table:table-cell office:value-type="float" office:value="-828.39" table:style-name="ce11">
            <text:p>-828,39</text:p>
          </table:table-cell>
          <table:table-cell office:value-type="float" office:value="-4152.53" table:style-name="ce12">
            <text:p>-4.152,53</text:p>
          </table:table-cell>
          <table:table-cell office:value-type="float" office:value="-1914.66" table:style-name="ce12">
            <text:p>-1.914,66</text:p>
          </table:table-cell>
          <table:table-cell office:value-type="float" office:value="0" table:style-name="ce13">
            <text:p>0,00</text:p>
          </table:table-cell>
          <table:table-cell office:value-type="float" office:value="-6895.58" table:style-name="ce12">
            <text:p>-6.895,58</text:p>
          </table:table-cell>
          <table:table-cell office:value-type="float" office:value="18647.36" table:style-name="ce10">
            <text:p>18.647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EDRO DA SILVA COST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ATA)</text:p>
          </table:table-cell>
          <table:table-cell office:value-type="float" office:value="11550.56" table:style-name="ce10">
            <text:p>11.550,5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912.41" table:style-name="ce10">
            <text:p>2.91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48.02" table:style-name="ce10">
            <text:p>15.648,02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2128.39" table:style-name="ce12">
            <text:p>-2.128,39</text:p>
          </table:table-cell>
          <table:table-cell office:value-type="float" office:value="-1659.55" table:style-name="ce12">
            <text:p>-1.659,55</text:p>
          </table:table-cell>
          <table:table-cell office:value-type="float" office:value="0" table:style-name="ce13">
            <text:p>0,00</text:p>
          </table:table-cell>
          <table:table-cell office:value-type="float" office:value="-5243.46" table:style-name="ce12">
            <text:p>-5.243,46</text:p>
          </table:table-cell>
          <table:table-cell office:value-type="float" office:value="10404.56" table:style-name="ce10">
            <text:p>10.404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OLLYANA MARIA FARIAS DE GOUVEI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1868.59" table:style-name="ce10">
            <text:p>1.868,59</text:p>
          </table:table-cell>
          <table:table-cell table:style-name="ce9"/>
          <table:table-cell office:value-type="float" office:value="3902.12" table:style-name="ce10">
            <text:p>3.902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056.65" table:style-name="ce10">
            <text:p>25.056,65</text:p>
          </table:table-cell>
          <table:table-cell office:value-type="float" office:value="-3048.51" table:style-name="ce12">
            <text:p>-3.048,51</text:p>
          </table:table-cell>
          <table:table-cell office:value-type="float" office:value="-3953.38" table:style-name="ce12">
            <text:p>-3.953,38</text:p>
          </table:table-cell>
          <table:table-cell office:value-type="float" office:value="-4416.8599999999997" table:style-name="ce12">
            <text:p>-4.416,86</text:p>
          </table:table-cell>
          <table:table-cell office:value-type="float" office:value="0" table:style-name="ce13">
            <text:p>0,00</text:p>
          </table:table-cell>
          <table:table-cell office:value-type="float" office:value="-11418.75" table:style-name="ce12">
            <text:p>-11.418,75</text:p>
          </table:table-cell>
          <table:table-cell office:value-type="float" office:value="13637.9" table:style-name="ce10">
            <text:p>13.637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DA CRUZ OLIVEIR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0570.37" table:style-name="ce10">
            <text:p>10.570,37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879.61" table:style-name="ce10">
            <text:p>2.879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29.05" table:style-name="ce10">
            <text:p>14.829,0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078.23" table:style-name="ce12">
            <text:p>-2.078,23</text:p>
          </table:table-cell>
          <table:table-cell office:value-type="float" office:value="-1059.96" table:style-name="ce12">
            <text:p>-1.059,96</text:p>
          </table:table-cell>
          <table:table-cell office:value-type="float" office:value="0" table:style-name="ce13">
            <text:p>0,00</text:p>
          </table:table-cell>
          <table:table-cell office:value-type="float" office:value="-3966.58" table:style-name="ce12">
            <text:p>-3.966,58</text:p>
          </table:table-cell>
          <table:table-cell office:value-type="float" office:value="10862.47" table:style-name="ce10">
            <text:p>10.862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IGOR ALEXANDRE VASC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183.39" table:style-name="ce10">
            <text:p>2.183,39</text:p>
          </table:table-cell>
          <table:table-cell office:value-type="float" office:value="1711.23" table:style-name="ce10">
            <text:p>1.711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44.2" table:style-name="ce10">
            <text:p>15.744,2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575.79" table:style-name="ce12">
            <text:p>-2.575,79</text:p>
          </table:table-cell>
          <table:table-cell office:value-type="float" office:value="-96.79" table:style-name="ce11">
            <text:p>-96,79</text:p>
          </table:table-cell>
          <table:table-cell office:value-type="float" office:value="0" table:style-name="ce13">
            <text:p>0,00</text:p>
          </table:table-cell>
          <table:table-cell office:value-type="float" office:value="-4177.75" table:style-name="ce12">
            <text:p>-4.177,75</text:p>
          </table:table-cell>
          <table:table-cell office:value-type="float" office:value="11566.45" table:style-name="ce10">
            <text:p>11.566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QUIRINO SANTOS MOT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ª VT)</text:p>
          </table:table-cell>
          <table:table-cell office:value-type="float" office:value="2832.79" table:style-name="ce10">
            <text:p>2.832,79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199.25" table:style-name="ce10">
            <text:p>3.199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411.11" table:style-name="ce10">
            <text:p>7.411,11</text:p>
          </table:table-cell>
          <table:table-cell office:value-type="float" office:value="-396.59" table:style-name="ce11">
            <text:p>-396,59</text:p>
          </table:table-cell>
          <table:table-cell office:value-type="float" office:value="-132.18" table:style-name="ce11">
            <text:p>-132,18</text:p>
          </table:table-cell>
          <table:table-cell office:value-type="float" office:value="-2192.09" table:style-name="ce12">
            <text:p>-2.192,09</text:p>
          </table:table-cell>
          <table:table-cell office:value-type="float" office:value="0" table:style-name="ce13">
            <text:p>0,00</text:p>
          </table:table-cell>
          <table:table-cell office:value-type="float" office:value="-2720.86" table:style-name="ce12">
            <text:p>-2.720,86</text:p>
          </table:table-cell>
          <table:table-cell office:value-type="float" office:value="4690.25" table:style-name="ce10">
            <text:p>4.690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SANTOS BITENCOURT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7ª VT)</text:p>
          </table:table-cell>
          <table:table-cell office:value-type="float" office:value="11102.22" table:style-name="ce10">
            <text:p>11.102,22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491.88" table:style-name="ce10">
            <text:p>1.491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73.17" table:style-name="ce10">
            <text:p>13.973,17</text:p>
          </table:table-cell>
          <table:table-cell office:value-type="float" office:value="-1391.1" table:style-name="ce12">
            <text:p>-1.391,10</text:p>
          </table:table-cell>
          <table:table-cell office:value-type="float" office:value="-2180.44" table:style-name="ce12">
            <text:p>-2.180,44</text:p>
          </table:table-cell>
          <table:table-cell office:value-type="float" office:value="-446.6" table:style-name="ce11">
            <text:p>-446,60</text:p>
          </table:table-cell>
          <table:table-cell office:value-type="float" office:value="0" table:style-name="ce13">
            <text:p>0,00</text:p>
          </table:table-cell>
          <table:table-cell office:value-type="float" office:value="-4018.14" table:style-name="ce12">
            <text:p>-4.018,14</text:p>
          </table:table-cell>
          <table:table-cell office:value-type="float" office:value="9955.0300000000007" table:style-name="ce10">
            <text:p>9.955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A DE FREITAS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574.8000000000002" table:style-name="ce10">
            <text:p>2.574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349.67" table:style-name="ce10">
            <text:p>30.349,67</text:p>
          </table:table-cell>
          <table:table-cell office:value-type="float" office:value="-828.39" table:style-name="ce11">
            <text:p>-828,39</text:p>
          </table:table-cell>
          <table:table-cell office:value-type="float" office:value="-4175.76" table:style-name="ce12">
            <text:p>-4.175,76</text:p>
          </table:table-cell>
          <table:table-cell office:value-type="float" office:value="-800.55" table:style-name="ce11">
            <text:p>-800,55</text:p>
          </table:table-cell>
          <table:table-cell office:value-type="float" office:value="0" table:style-name="ce13">
            <text:p>0,00</text:p>
          </table:table-cell>
          <table:table-cell office:value-type="float" office:value="-5804.7" table:style-name="ce12">
            <text:p>-5.804,70</text:p>
          </table:table-cell>
          <table:table-cell office:value-type="float" office:value="24544.97" table:style-name="ce10">
            <text:p>24.544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ILANE CUNHA GOME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PRECATÓRIOS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2898.75" table:style-name="ce10">
            <text:p>2.898,75</text:p>
          </table:table-cell>
          <table:table-cell office:value-type="float" office:value="1379.07" table:style-name="ce10">
            <text:p>1.379,07</text:p>
          </table:table-cell>
          <table:table-cell office:value-type="float" office:value="2734.39" table:style-name="ce10">
            <text:p>2.734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454" table:style-name="ce10">
            <text:p>26.454,00</text:p>
          </table:table-cell>
          <table:table-cell office:value-type="float" office:value="-3218.48" table:style-name="ce12">
            <text:p>-3.218,48</text:p>
          </table:table-cell>
          <table:table-cell office:value-type="float" office:value="-4664.18" table:style-name="ce12">
            <text:p>-4.664,18</text:p>
          </table:table-cell>
          <table:table-cell office:value-type="float" office:value="-3644.27" table:style-name="ce12">
            <text:p>-3.644,27</text:p>
          </table:table-cell>
          <table:table-cell office:value-type="float" office:value="0" table:style-name="ce13">
            <text:p>0,00</text:p>
          </table:table-cell>
          <table:table-cell office:value-type="float" office:value="-11526.93" table:style-name="ce12">
            <text:p>-11.526,93</text:p>
          </table:table-cell>
          <table:table-cell office:value-type="float" office:value="14927.07" table:style-name="ce10">
            <text:p>14.927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ILDO BANDEIRA FARI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5291.31" table:style-name="ce10">
            <text:p>5.291,31</text:p>
          </table:table-cell>
          <table:table-cell table:style-name="ce9"/>
          <table:table-cell office:value-type="float" office:value="2401.36" table:style-name="ce10">
            <text:p>2.401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53.330000000002" table:style-name="ce10">
            <text:p>20.753,33</text:p>
          </table:table-cell>
          <table:table-cell office:value-type="float" office:value="-1984.39" table:style-name="ce12">
            <text:p>-1.984,39</text:p>
          </table:table-cell>
          <table:table-cell office:value-type="float" office:value="-3052.08" table:style-name="ce12">
            <text:p>-3.052,08</text:p>
          </table:table-cell>
          <table:table-cell office:value-type="float" office:value="-1794.97" table:style-name="ce12">
            <text:p>-1.794,97</text:p>
          </table:table-cell>
          <table:table-cell office:value-type="float" office:value="0" table:style-name="ce13">
            <text:p>0,00</text:p>
          </table:table-cell>
          <table:table-cell office:value-type="float" office:value="-6831.44" table:style-name="ce12">
            <text:p>-6.831,44</text:p>
          </table:table-cell>
          <table:table-cell office:value-type="float" office:value="13921.89" table:style-name="ce10">
            <text:p>13.921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ILDO BANDEIRA FARIAS FILHO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7ª VT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995.09" table:style-name="ce14">
            <text:p>995,0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27.47" table:style-name="ce10">
            <text:p>3.227,47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761.9" table:style-name="ce11">
            <text:p>-761,90</text:p>
          </table:table-cell>
          <table:table-cell office:value-type="float" office:value="0" table:style-name="ce13">
            <text:p>0,00</text:p>
          </table:table-cell>
          <table:table-cell office:value-type="float" office:value="-786.53" table:style-name="ce11">
            <text:p>-786,53</text:p>
          </table:table-cell>
          <table:table-cell office:value-type="float" office:value="2440.94" table:style-name="ce10">
            <text:p>2.440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ONI DE MATTOS SANT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12940.02" table:style-name="ce10">
            <text:p>12.940,02</text:p>
          </table:table-cell>
          <table:table-cell office:value-type="float" office:value="2820.01" table:style-name="ce10">
            <text:p>2.820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60.03" table:style-name="ce10">
            <text:p>15.760,03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61.34" table:style-name="ce12">
            <text:p>-2.461,34</text:p>
          </table:table-cell>
          <table:table-cell office:value-type="float" office:value="-1556.54" table:style-name="ce12">
            <text:p>-1.556,54</text:p>
          </table:table-cell>
          <table:table-cell office:value-type="float" office:value="0" table:style-name="ce13">
            <text:p>0,00</text:p>
          </table:table-cell>
          <table:table-cell office:value-type="float" office:value="-4846.2700000000004" table:style-name="ce12">
            <text:p>-4.846,27</text:p>
          </table:table-cell>
          <table:table-cell office:value-type="float" office:value="10913.76" table:style-name="ce10">
            <text:p>10.913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PHAELA CINTYA MATOS CARVALH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O TRIBUNAL PLEN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369.22" table:style-name="ce10">
            <text:p>7.369,22</text:p>
          </table:table-cell>
          <table:table-cell office:value-type="float" office:value="8411.01" table:style-name="ce10">
            <text:p>8.411,01</text:p>
          </table:table-cell>
          <table:table-cell office:value-type="float" office:value="3453.57" table:style-name="ce10">
            <text:p>3.453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519.74" table:style-name="ce10">
            <text:p>38.519,74</text:p>
          </table:table-cell>
          <table:table-cell office:value-type="float" office:value="-4533.84" table:style-name="ce12">
            <text:p>-4.533,84</text:p>
          </table:table-cell>
          <table:table-cell office:value-type="float" office:value="-7474.89" table:style-name="ce12">
            <text:p>-7.474,89</text:p>
          </table:table-cell>
          <table:table-cell office:value-type="float" office:value="-5156.0200000000004" table:style-name="ce12">
            <text:p>-5.156,02</text:p>
          </table:table-cell>
          <table:table-cell office:value-type="float" office:value="0" table:style-name="ce13">
            <text:p>0,00</text:p>
          </table:table-cell>
          <table:table-cell office:value-type="float" office:value="-17164.75" table:style-name="ce12">
            <text:p>-17.164,75</text:p>
          </table:table-cell>
          <table:table-cell office:value-type="float" office:value="21354.99" table:style-name="ce10">
            <text:p>21.354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UL JOSÉ DA SILVA JÚNIOR</text:p>
          </table:table-cell>
          <table:table-cell office:value-type="string" table:style-name="ce8">
            <text:p>SECRETÁRIO GERAL DA PRESIDÊNCIA - CJ-0</text:p>
          </table:table-cell>
          <table:table-cell office:value-type="string" table:style-name="ce8">
            <text:p>SECRETARIA GERAL DA PRESIDÊNCIA</text:p>
          </table:table-cell>
          <table:table-cell office:value-type="float" office:value="11920.81" table:style-name="ce10">
            <text:p>11.920,81</text:p>
          </table:table-cell>
          <table:table-cell office:value-type="float" office:value="6848.99" table:style-name="ce10">
            <text:p>6.848,99</text:p>
          </table:table-cell>
          <table:table-cell office:value-type="float" office:value="9495.0300000000007" table:style-name="ce10">
            <text:p>9.495,03</text:p>
          </table:table-cell>
          <table:table-cell office:value-type="float" office:value="2724.62" table:style-name="ce10">
            <text:p>2.724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989.45" table:style-name="ce10">
            <text:p>30.989,45</text:p>
          </table:table-cell>
          <table:table-cell office:value-type="float" office:value="-828.39" table:style-name="ce11">
            <text:p>-828,39</text:p>
          </table:table-cell>
          <table:table-cell office:value-type="float" office:value="-6299.42" table:style-name="ce12">
            <text:p>-6.299,42</text:p>
          </table:table-cell>
          <table:table-cell office:value-type="float" office:value="-1581.93" table:style-name="ce12">
            <text:p>-1.581,93</text:p>
          </table:table-cell>
          <table:table-cell office:value-type="float" office:value="0" table:style-name="ce13">
            <text:p>0,00</text:p>
          </table:table-cell>
          <table:table-cell office:value-type="float" office:value="-8709.74" table:style-name="ce12">
            <text:p>-8.709,74</text:p>
          </table:table-cell>
          <table:table-cell office:value-type="float" office:value="22279.71" table:style-name="ce10">
            <text:p>22.279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JANE VIEIRA CAMÊ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2350" table:style-name="ce10">
            <text:p>2.350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827.7" table:style-name="ce10">
            <text:p>1.827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362.75" table:style-name="ce10">
            <text:p>5.362,75</text:p>
          </table:table-cell>
          <table:table-cell office:value-type="float" office:value="-329" table:style-name="ce11">
            <text:p>-329,00</text:p>
          </table:table-cell>
          <table:table-cell office:value-type="float" office:value="-97.68" table:style-name="ce11">
            <text:p>-97,68</text:p>
          </table:table-cell>
          <table:table-cell office:value-type="float" office:value="-1662.42" table:style-name="ce12">
            <text:p>-1.662,42</text:p>
          </table:table-cell>
          <table:table-cell office:value-type="float" office:value="0" table:style-name="ce13">
            <text:p>0,00</text:p>
          </table:table-cell>
          <table:table-cell office:value-type="float" office:value="-2089.1" table:style-name="ce12">
            <text:p>-2.089,10</text:p>
          </table:table-cell>
          <table:table-cell office:value-type="float" office:value="3273.65" table:style-name="ce10">
            <text:p>3.273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LDO JOAQUIM PER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649.36" table:style-name="ce10">
            <text:p>3.649,36</text:p>
          </table:table-cell>
          <table:table-cell office:value-type="float" office:value="1185.05" table:style-name="ce10">
            <text:p>1.185,05</text:p>
          </table:table-cell>
          <table:table-cell office:value-type="float" office:value="2797.6" table:style-name="ce10">
            <text:p>2.797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86.599999999999" table:style-name="ce10">
            <text:p>19.386,60</text:p>
          </table:table-cell>
          <table:table-cell office:value-type="float" office:value="-828.39" table:style-name="ce11">
            <text:p>-828,39</text:p>
          </table:table-cell>
          <table:table-cell office:value-type="float" office:value="-3113.99" table:style-name="ce12">
            <text:p>-3.113,99</text:p>
          </table:table-cell>
          <table:table-cell office:value-type="float" office:value="-5700.79" table:style-name="ce12">
            <text:p>-5.700,79</text:p>
          </table:table-cell>
          <table:table-cell office:value-type="float" office:value="0" table:style-name="ce13">
            <text:p>0,00</text:p>
          </table:table-cell>
          <table:table-cell office:value-type="float" office:value="-9643.17" table:style-name="ce12">
            <text:p>-9.643,17</text:p>
          </table:table-cell>
          <table:table-cell office:value-type="float" office:value="9743.43" table:style-name="ce10">
            <text:p>9.743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CAVALCANTE FERNANDES CORREIA SANT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AL)</text:p>
          </table:table-cell>
          <table:table-cell office:value-type="float" office:value="11683.35" table:style-name="ce10">
            <text:p>11.683,3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595.68" table:style-name="ce10">
            <text:p>3.59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18.919999999998" table:style-name="ce10">
            <text:p>17.218,92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63.5700000000002" table:style-name="ce12">
            <text:p>-2.363,57</text:p>
          </table:table-cell>
          <table:table-cell office:value-type="float" office:value="-1592.76" table:style-name="ce12">
            <text:p>-1.592,76</text:p>
          </table:table-cell>
          <table:table-cell office:value-type="float" office:value="0" table:style-name="ce13">
            <text:p>0,00</text:p>
          </table:table-cell>
          <table:table-cell office:value-type="float" office:value="-5444.28" table:style-name="ce12">
            <text:p>-5.444,28</text:p>
          </table:table-cell>
          <table:table-cell office:value-type="float" office:value="11774.64" table:style-name="ce10">
            <text:p>11.774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MENDES RIBEIRO BARRO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ª VT)</text:p>
          </table:table-cell>
          <table:table-cell office:value-type="float" office:value="11893.9" table:style-name="ce10">
            <text:p>11.893,9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053.66" table:style-name="ce10">
            <text:p>3.053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179.939999999999" table:style-name="ce10">
            <text:p>17.179,9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735.42" table:style-name="ce12">
            <text:p>-2.735,42</text:p>
          </table:table-cell>
          <table:table-cell office:value-type="float" office:value="-1720" table:style-name="ce12">
            <text:p>-1.720,00</text:p>
          </table:table-cell>
          <table:table-cell office:value-type="float" office:value="0" table:style-name="ce13">
            <text:p>0,00</text:p>
          </table:table-cell>
          <table:table-cell office:value-type="float" office:value="-5283.81" table:style-name="ce12">
            <text:p>-5.283,81</text:p>
          </table:table-cell>
          <table:table-cell office:value-type="float" office:value="11896.13" table:style-name="ce10">
            <text:p>11.896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PINTO RAMOS LAMENHA LIN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AUDITORIA DAS DESPESAS DE PESSOAL (SAUD)</text:p>
          </table:table-cell>
          <table:table-cell office:value-type="float" office:value="11730.85" table:style-name="ce10">
            <text:p>11.730,85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409.61" table:style-name="ce10">
            <text:p>3.409,61</text:p>
          </table:table-cell>
          <table:table-cell office:value-type="float" office:value="18.09" table:number-columns-spanned="2" table:number-rows-spanned="1" table:style-name="ce26">
            <text:p>18,09</text:p>
          </table:table-cell>
          <table:covered-table-cell/>
          <table:table-cell table:style-name="ce9"/>
          <table:table-cell office:value-type="float" office:value="16537.62" table:style-name="ce10">
            <text:p>16.537,62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31.66" table:style-name="ce12">
            <text:p>-2.331,66</text:p>
          </table:table-cell>
          <table:table-cell office:value-type="float" office:value="-2030.63" table:style-name="ce12">
            <text:p>-2.030,63</text:p>
          </table:table-cell>
          <table:table-cell office:value-type="float" office:value="0" table:style-name="ce13">
            <text:p>0,00</text:p>
          </table:table-cell>
          <table:table-cell office:value-type="float" office:value="-5850.24" table:style-name="ce12">
            <text:p>-5.850,24</text:p>
          </table:table-cell>
          <table:table-cell office:value-type="float" office:value="10687.38" table:style-name="ce10">
            <text:p>10.687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SIMPLÍCIO DA SILVA LUCÊNA</text:p>
          </table:table-cell>
          <table:table-cell office:value-type="string" table:style-name="ce8">
            <text:p>ANALISTA JUDICIÁRIO - NÍVEL SUPERIOR B7</text:p>
          </table:table-cell>
          <table:table-cell office:value-type="string" table:style-name="ce8">
            <text:p>SETOR DE SAÚDE (SEGESP)</text:p>
          </table:table-cell>
          <table:table-cell office:value-type="float" office:value="15866.27" table:style-name="ce10">
            <text:p>15.866,27</text:p>
          </table:table-cell>
          <table:table-cell table:number-columns-repeated="2" table:style-name="ce9"/>
          <table:table-cell office:value-type="float" office:value="2133.37" table:style-name="ce10">
            <text:p>2.133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99.64" table:style-name="ce10">
            <text:p>17.999,64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59.27" table:style-name="ce12">
            <text:p>-3.059,27</text:p>
          </table:table-cell>
          <table:table-cell office:value-type="float" office:value="-930.89" table:style-name="ce11">
            <text:p>-930,89</text:p>
          </table:table-cell>
          <table:table-cell office:value-type="float" office:value="0" table:style-name="ce13">
            <text:p>0,00</text:p>
          </table:table-cell>
          <table:table-cell office:value-type="float" office:value="-4818.55" table:style-name="ce12">
            <text:p>-4.818,55</text:p>
          </table:table-cell>
          <table:table-cell office:value-type="float" office:value="13181.09" table:style-name="ce10">
            <text:p>13.181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EÉ CLÁUDIO CORRE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2203.1" table:style-name="ce10">
            <text:p>2.203,10</text:p>
          </table:table-cell>
          <table:table-cell table:style-name="ce9"/>
          <table:table-cell office:value-type="float" office:value="3615.42" table:style-name="ce10">
            <text:p>3.615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77.86" table:style-name="ce10">
            <text:p>19.377,8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45.51" table:style-name="ce12">
            <text:p>-2.945,51</text:p>
          </table:table-cell>
          <table:table-cell office:value-type="float" office:value="-4167.7299999999996" table:style-name="ce12">
            <text:p>-4.167,73</text:p>
          </table:table-cell>
          <table:table-cell office:value-type="float" office:value="0" table:style-name="ce13">
            <text:p>0,00</text:p>
          </table:table-cell>
          <table:table-cell office:value-type="float" office:value="-7941.63" table:style-name="ce12">
            <text:p>-7.941,63</text:p>
          </table:table-cell>
          <table:table-cell office:value-type="float" office:value="11436.23" table:style-name="ce10">
            <text:p>11.436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ILSON DE SOUZA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TECNOLOGIA DA INFORMAÇÃO E COMUNIC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1505.17" table:style-name="ce10">
            <text:p>1.505,17</text:p>
          </table:table-cell>
          <table:table-cell table:style-name="ce9"/>
          <table:table-cell office:value-type="float" office:value="3616.94" table:style-name="ce10">
            <text:p>3.616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924.189999999999" table:style-name="ce10">
            <text:p>16.924,19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19.8000000000002" table:style-name="ce12">
            <text:p>-2.219,80</text:p>
          </table:table-cell>
          <table:table-cell office:value-type="float" office:value="-3112.29" table:style-name="ce12">
            <text:p>-3.112,29</text:p>
          </table:table-cell>
          <table:table-cell office:value-type="float" office:value="0" table:style-name="ce13">
            <text:p>0,00</text:p>
          </table:table-cell>
          <table:table-cell office:value-type="float" office:value="-6837.26" table:style-name="ce12">
            <text:p>-6.837,26</text:p>
          </table:table-cell>
          <table:table-cell office:value-type="float" office:value="10086.93" table:style-name="ce10">
            <text:p>10.086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CARDO CARLOS MEDEIROS</text:p>
          </table:table-cell>
          <table:table-cell office:value-type="string" table:style-name="ce8">
            <text:p>ANALISTA JUDICIÁRIO - NÍVEL SUPERIOR B10</text:p>
          </table:table-cell>
          <table:table-cell table:style-name="ce9"/>
          <table:table-cell office:value-type="float" office:value="17872.5" table:style-name="ce10">
            <text:p>17.872,50</text:p>
          </table:table-cell>
          <table:table-cell table:number-columns-repeated="2" table:style-name="ce9"/>
          <table:table-cell office:value-type="float" office:value="2461.27" table:style-name="ce10">
            <text:p>2.461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333.77" table:style-name="ce10">
            <text:p>20.333,77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314.15" table:style-name="ce12">
            <text:p>-3.314,1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784.31" table:style-name="ce12">
            <text:p>-5.784,31</text:p>
          </table:table-cell>
          <table:table-cell office:value-type="float" office:value="14549.46" table:style-name="ce10">
            <text:p>14.549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CARDO SÉRGIO MOURA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LMOXARIFADO (CML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411.89" table:style-name="ce10">
            <text:p>3.411,89</text:p>
          </table:table-cell>
          <table:table-cell office:value-type="float" office:value="1939.89" table:style-name="ce10">
            <text:p>1.939,89</text:p>
          </table:table-cell>
          <table:table-cell office:value-type="float" office:value="3585.04" table:style-name="ce10">
            <text:p>3.585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833.89" table:style-name="ce10">
            <text:p>20.833,89</text:p>
          </table:table-cell>
          <table:table-cell office:value-type="float" office:value="-2060.48" table:style-name="ce12">
            <text:p>-2.060,48</text:p>
          </table:table-cell>
          <table:table-cell office:value-type="float" office:value="-2633.96" table:style-name="ce12">
            <text:p>-2.633,96</text:p>
          </table:table-cell>
          <table:table-cell office:value-type="float" office:value="-3083.55" table:style-name="ce12">
            <text:p>-3.083,55</text:p>
          </table:table-cell>
          <table:table-cell office:value-type="float" office:value="0" table:style-name="ce13">
            <text:p>0,00</text:p>
          </table:table-cell>
          <table:table-cell office:value-type="float" office:value="-7777.99" table:style-name="ce12">
            <text:p>-7.777,99</text:p>
          </table:table-cell>
          <table:table-cell office:value-type="float" office:value="13055.9" table:style-name="ce10">
            <text:p>13.055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VÂNIA MARIA BARBOSA DE FARIAS</text:p>
          </table:table-cell>
          <table:table-cell office:value-type="string" table:style-name="ce8">
            <text:p>ASSISTENTE - FOLHA DE PAGAMENTO - FC-0</text:p>
          </table:table-cell>
          <table:table-cell office:value-type="string" table:style-name="ce8">
            <text:p>COORDENADORIA DE GESTÃO DO QUADRO DE MAGISTRAD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894.77" table:style-name="ce10">
            <text:p>1.894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31.73" table:style-name="ce10">
            <text:p>15.731,7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521.88" table:style-name="ce12">
            <text:p>-2.521,88</text:p>
          </table:table-cell>
          <table:table-cell office:value-type="float" office:value="-792.32" table:style-name="ce11">
            <text:p>-792,32</text:p>
          </table:table-cell>
          <table:table-cell office:value-type="float" office:value="0" table:style-name="ce13">
            <text:p>0,00</text:p>
          </table:table-cell>
          <table:table-cell office:value-type="float" office:value="-4819.37" table:style-name="ce12">
            <text:p>-4.819,37</text:p>
          </table:table-cell>
          <table:table-cell office:value-type="float" office:value="10912.36" table:style-name="ce10">
            <text:p>10.912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A SANTIAGO BARBOS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2ª VT-ARA)</text:p>
          </table:table-cell>
          <table:table-cell office:value-type="float" office:value="18622.939999999999" table:style-name="ce10">
            <text:p>18.622,94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607.75" table:style-name="ce10">
            <text:p>3.607,75</text:p>
          </table:table-cell>
          <table:table-cell office:value-type="float" office:value="176.49" table:number-columns-spanned="2" table:number-rows-spanned="1" table:style-name="ce26">
            <text:p>176,49</text:p>
          </table:table-cell>
          <table:covered-table-cell/>
          <table:table-cell table:style-name="ce9"/>
          <table:table-cell office:value-type="float" office:value="24639.56" table:style-name="ce10">
            <text:p>24.639,56</text:p>
          </table:table-cell>
          <table:table-cell office:value-type="float" office:value="-2630.79" table:style-name="ce12">
            <text:p>-2.630,79</text:p>
          </table:table-cell>
          <table:table-cell office:value-type="float" office:value="-4038.11" table:style-name="ce12">
            <text:p>-4.038,11</text:p>
          </table:table-cell>
          <table:table-cell office:value-type="float" office:value="-96.79" table:style-name="ce11">
            <text:p>-96,79</text:p>
          </table:table-cell>
          <table:table-cell office:value-type="float" office:value="0" table:style-name="ce13">
            <text:p>0,00</text:p>
          </table:table-cell>
          <table:table-cell office:value-type="float" office:value="-6765.69" table:style-name="ce12">
            <text:p>-6.765,69</text:p>
          </table:table-cell>
          <table:table-cell office:value-type="float" office:value="17873.87" table:style-name="ce10">
            <text:p>17.873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CARLOS MOREIRA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6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766.88" table:style-name="ce10">
            <text:p>3.766,88</text:p>
          </table:table-cell>
          <table:table-cell table:style-name="ce9"/>
          <table:table-cell office:value-type="float" office:value="4813.1000000000004" table:style-name="ce10">
            <text:p>4.813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334.57" table:style-name="ce10">
            <text:p>20.334,57</text:p>
          </table:table-cell>
          <table:table-cell office:value-type="float" office:value="-2119.0500000000002" table:style-name="ce12">
            <text:p>-2.119,05</text:p>
          </table:table-cell>
          <table:table-cell office:value-type="float" office:value="-2607.7600000000002" table:style-name="ce12">
            <text:p>-2.607,76</text:p>
          </table:table-cell>
          <table:table-cell office:value-type="float" office:value="-3850.04" table:style-name="ce12">
            <text:p>-3.850,04</text:p>
          </table:table-cell>
          <table:table-cell office:value-type="float" office:value="0" table:style-name="ce13">
            <text:p>0,00</text:p>
          </table:table-cell>
          <table:table-cell office:value-type="float" office:value="-8576.85" table:style-name="ce12">
            <text:p>-8.576,85</text:p>
          </table:table-cell>
          <table:table-cell office:value-type="float" office:value="11757.72" table:style-name="ce10">
            <text:p>11.757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OLIVEIRA FÉLIX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5752.25" table:style-name="ce10">
            <text:p>5.752,25</text:p>
          </table:table-cell>
          <table:table-cell office:value-type="float" office:value="8411.01" table:style-name="ce10">
            <text:p>8.411,01</text:p>
          </table:table-cell>
          <table:table-cell office:value-type="float" office:value="3729.9" table:style-name="ce10">
            <text:p>3.729,9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647.75" table:style-name="ce10">
            <text:p>29.647,75</text:p>
          </table:table-cell>
          <table:table-cell office:value-type="float" office:value="-2446.64" table:style-name="ce12">
            <text:p>-2.446,64</text:p>
          </table:table-cell>
          <table:table-cell office:value-type="float" office:value="-5428.81" table:style-name="ce12">
            <text:p>-5.428,81</text:p>
          </table:table-cell>
          <table:table-cell office:value-type="float" office:value="-2226.8200000000002" table:style-name="ce12">
            <text:p>-2.226,82</text:p>
          </table:table-cell>
          <table:table-cell office:value-type="float" office:value="0" table:style-name="ce13">
            <text:p>0,00</text:p>
          </table:table-cell>
          <table:table-cell office:value-type="float" office:value="-10102.27" table:style-name="ce12">
            <text:p>-10.102,27</text:p>
          </table:table-cell>
          <table:table-cell office:value-type="float" office:value="19545.48" table:style-name="ce10">
            <text:p>19.545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RODRIGUES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5527.7" table:style-name="ce10">
            <text:p>5.527,70</text:p>
          </table:table-cell>
          <table:table-cell table:style-name="ce9"/>
          <table:table-cell office:value-type="float" office:value="3297.36" table:style-name="ce10">
            <text:p>3.297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241.919999999998" table:style-name="ce10">
            <text:p>22.241,92</text:p>
          </table:table-cell>
          <table:table-cell office:value-type="float" office:value="-2068.3200000000002" table:style-name="ce12">
            <text:p>-2.068,32</text:p>
          </table:table-cell>
          <table:table-cell office:value-type="float" office:value="-3667.33" table:style-name="ce12">
            <text:p>-3.667,33</text:p>
          </table:table-cell>
          <table:table-cell office:value-type="float" office:value="-2343.0500000000002" table:style-name="ce12">
            <text:p>-2.343,05</text:p>
          </table:table-cell>
          <table:table-cell office:value-type="float" office:value="0" table:style-name="ce13">
            <text:p>0,00</text:p>
          </table:table-cell>
          <table:table-cell office:value-type="float" office:value="-8078.7" table:style-name="ce12">
            <text:p>-8.078,70</text:p>
          </table:table-cell>
          <table:table-cell office:value-type="float" office:value="14163.22" table:style-name="ce10">
            <text:p>14.163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RUBENS MORONI VALENÇA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9046.48" table:style-name="ce10">
            <text:p>9.046,48</text:p>
          </table:table-cell>
          <table:table-cell office:value-type="float" office:value="633.25" table:style-name="ce14">
            <text:p>633,25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9679.73" table:style-name="ce10">
            <text:p>9.679,73</text:p>
          </table:table-cell>
          <table:table-cell office:value-type="float" office:value="-375.92" table:style-name="ce11">
            <text:p>-375,92</text:p>
          </table:table-cell>
          <table:table-cell office:value-type="float" office:value="-1113.46" table:style-name="ce12">
            <text:p>-1.113,46</text:p>
          </table:table-cell>
          <table:table-cell office:value-type="float" office:value="-163.71" table:style-name="ce11">
            <text:p>-163,71</text:p>
          </table:table-cell>
          <table:table-cell office:value-type="float" office:value="0" table:style-name="ce13">
            <text:p>0,00</text:p>
          </table:table-cell>
          <table:table-cell office:value-type="float" office:value="-1653.09" table:style-name="ce12">
            <text:p>-1.653,09</text:p>
          </table:table-cell>
          <table:table-cell office:value-type="float" office:value="8026.64" table:style-name="ce10">
            <text:p>8.026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TENÓRIO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4465.04" table:style-name="ce10">
            <text:p>4.465,04</text:p>
          </table:table-cell>
          <table:table-cell office:value-type="float" office:value="1379.07" table:style-name="ce10">
            <text:p>1.379,07</text:p>
          </table:table-cell>
          <table:table-cell office:value-type="float" office:value="2401.36" table:style-name="ce10">
            <text:p>2.401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46.99" table:style-name="ce10">
            <text:p>26.946,99</text:p>
          </table:table-cell>
          <table:table-cell office:value-type="float" office:value="-2901.71" table:style-name="ce12">
            <text:p>-2.901,71</text:p>
          </table:table-cell>
          <table:table-cell office:value-type="float" office:value="-5082.72" table:style-name="ce12">
            <text:p>-5.082,72</text:p>
          </table:table-cell>
          <table:table-cell office:value-type="float" office:value="-2297.5100000000002" table:style-name="ce12">
            <text:p>-2.297,51</text:p>
          </table:table-cell>
          <table:table-cell office:value-type="float" office:value="0" table:style-name="ce13">
            <text:p>0,00</text:p>
          </table:table-cell>
          <table:table-cell office:value-type="float" office:value="-10281.94" table:style-name="ce12">
            <text:p>-10.281,94</text:p>
          </table:table-cell>
          <table:table-cell office:value-type="float" office:value="16665.05" table:style-name="ce10">
            <text:p>16.66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CHELLE LIMA CORADO CARNEIR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6ª VT)</text:p>
          </table:table-cell>
          <table:table-cell table:number-columns-repeated="3" table:style-name="ce9"/>
          <table:table-cell office:value-type="float" office:value="3212.26" table:style-name="ce10">
            <text:p>3.212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12.26" table:style-name="ce10">
            <text:p>3.212,26</text:p>
          </table:table-cell>
          <table:table-cell table:number-columns-repeated="2" table:style-name="ce9"/>
          <table:table-cell office:value-type="float" office:value="-540.70000000000005" table:style-name="ce11">
            <text:p>-540,70</text:p>
          </table:table-cell>
          <table:table-cell office:value-type="float" office:value="0" table:style-name="ce13">
            <text:p>0,00</text:p>
          </table:table-cell>
          <table:table-cell office:value-type="float" office:value="-540.70000000000005" table:style-name="ce11">
            <text:p>-540,70</text:p>
          </table:table-cell>
          <table:table-cell office:value-type="float" office:value="2671.56" table:style-name="ce10">
            <text:p>2.671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DA COSTA SOAR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584.68" table:style-name="ce10">
            <text:p>21.584,68</text:p>
          </table:table-cell>
          <table:table-cell office:value-type="float" office:value="233.77" table:style-name="ce14">
            <text:p>233,77</text:p>
          </table:table-cell>
          <table:table-cell table:style-name="ce9"/>
          <table:table-cell office:value-type="float" office:value="3372.06" table:style-name="ce10">
            <text:p>3.372,06</text:p>
          </table:table-cell>
          <table:table-cell office:value-type="float" office:value="7272.82" table:number-columns-spanned="2" table:number-rows-spanned="1" table:style-name="ce27">
            <text:p>7.272,82</text:p>
          </table:table-cell>
          <table:covered-table-cell/>
          <table:table-cell table:style-name="ce9"/>
          <table:table-cell office:value-type="float" office:value="32463.33" table:style-name="ce10">
            <text:p>32.463,33</text:p>
          </table:table-cell>
          <table:table-cell office:value-type="float" office:value="-3132.34" table:style-name="ce12">
            <text:p>-3.132,34</text:p>
          </table:table-cell>
          <table:table-cell office:value-type="float" office:value="-5399.99" table:style-name="ce12">
            <text:p>-5.399,99</text:p>
          </table:table-cell>
          <table:table-cell office:value-type="float" office:value="-712.87" table:style-name="ce11">
            <text:p>-712,87</text:p>
          </table:table-cell>
          <table:table-cell office:value-type="float" office:value="0" table:style-name="ce13">
            <text:p>0,00</text:p>
          </table:table-cell>
          <table:table-cell office:value-type="float" office:value="-9245.2000000000007" table:style-name="ce12">
            <text:p>-9.245,20</text:p>
          </table:table-cell>
          <table:table-cell office:value-type="float" office:value="23218.13" table:style-name="ce10">
            <text:p>23.218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DANTAS FEITOS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ÇÃO DE APOIO ADMINISTRATIVO (SA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696.88" table:style-name="ce14">
            <text:p>696,88</text:p>
          </table:table-cell>
          <table:table-cell office:value-type="float" office:value="101.35" table:number-columns-spanned="2" table:number-rows-spanned="1" table:style-name="ce26">
            <text:p>101,35</text:p>
          </table:table-cell>
          <table:covered-table-cell/>
          <table:table-cell table:style-name="ce9"/>
          <table:table-cell office:value-type="float" office:value="1983.28" table:style-name="ce10">
            <text:p>1.983,28</text:p>
          </table:table-cell>
          <table:table-cell table:number-columns-repeated="2" table:style-name="ce9"/>
          <table:table-cell office:value-type="float" office:value="-764.56" table:style-name="ce11">
            <text:p>-764,56</text:p>
          </table:table-cell>
          <table:table-cell office:value-type="float" office:value="0" table:style-name="ce13">
            <text:p>0,00</text:p>
          </table:table-cell>
          <table:table-cell office:value-type="float" office:value="-764.56" table:style-name="ce11">
            <text:p>-764,56</text:p>
          </table:table-cell>
          <table:table-cell office:value-type="float" office:value="1218.72" table:style-name="ce10">
            <text:p>1.218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JOSÉ RODRIGUES BEZER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2686.83" table:style-name="ce10">
            <text:p>12.686,83</text:p>
          </table:table-cell>
          <table:table-cell table:number-columns-repeated="2" table:style-name="ce9"/>
          <table:table-cell office:value-type="float" office:value="2912.41" table:style-name="ce10">
            <text:p>2.91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99.24" table:style-name="ce10">
            <text:p>15.599,24</text:p>
          </table:table-cell>
          <table:table-cell office:value-type="float" office:value="-1633.45" table:style-name="ce12">
            <text:p>-1.633,45</text:p>
          </table:table-cell>
          <table:table-cell office:value-type="float" office:value="-2118.1799999999998" table:style-name="ce12">
            <text:p>-2.118,18</text:p>
          </table:table-cell>
          <table:table-cell office:value-type="float" office:value="-1404.44" table:style-name="ce12">
            <text:p>-1.404,44</text:p>
          </table:table-cell>
          <table:table-cell office:value-type="float" office:value="0" table:style-name="ce13">
            <text:p>0,00</text:p>
          </table:table-cell>
          <table:table-cell office:value-type="float" office:value="-5156.07" table:style-name="ce12">
            <text:p>-5.156,07</text:p>
          </table:table-cell>
          <table:table-cell office:value-type="float" office:value="10443.17" table:style-name="ce10">
            <text:p>10.443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PARAHYBA DE ARAÚJO PEREI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<text:s/>(PCV)</text:p>
          </table:table-cell>
          <table:table-cell office:value-type="float" office:value="23629.360000000001" table:style-name="ce10">
            <text:p>23.629,36</text:p>
          </table:table-cell>
          <table:table-cell table:number-columns-repeated="2" table:style-name="ce9"/>
          <table:table-cell office:value-type="float" office:value="6032.03" table:style-name="ce10">
            <text:p>6.03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661.39" table:style-name="ce10">
            <text:p>29.661,39</text:p>
          </table:table-cell>
          <table:table-cell office:value-type="float" office:value="-3415.91" table:style-name="ce12">
            <text:p>-3.415,91</text:p>
          </table:table-cell>
          <table:table-cell office:value-type="float" office:value="-4585.0600000000004" table:style-name="ce12">
            <text:p>-4.585,06</text:p>
          </table:table-cell>
          <table:table-cell office:value-type="float" office:value="-1574.65" table:style-name="ce12">
            <text:p>-1.574,65</text:p>
          </table:table-cell>
          <table:table-cell office:value-type="float" office:value="0" table:style-name="ce13">
            <text:p>0,00</text:p>
          </table:table-cell>
          <table:table-cell office:value-type="float" office:value="-9575.6200000000008" table:style-name="ce12">
            <text:p>-9.575,62</text:p>
          </table:table-cell>
          <table:table-cell office:value-type="float" office:value="20085.77" table:style-name="ce10">
            <text:p>20.085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GERIO ALVES DE OLIVEIR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9820.7099999999991" table:style-name="ce10">
            <text:p>9.820,71</text:p>
          </table:table-cell>
          <table:table-cell table:style-name="ce9"/>
          <table:table-cell office:value-type="float" office:value="1823.93" table:style-name="ce10">
            <text:p>1.823,93</text:p>
          </table:table-cell>
          <table:table-cell office:value-type="float" office:value="3595.68" table:style-name="ce10">
            <text:p>3.595,68</text:p>
          </table:table-cell>
          <table:table-cell office:value-type="float" office:value="459.69" table:number-columns-spanned="2" table:number-rows-spanned="1" table:style-name="ce26">
            <text:p>459,69</text:p>
          </table:table-cell>
          <table:covered-table-cell/>
          <table:table-cell table:style-name="ce9"/>
          <table:table-cell office:value-type="float" office:value="15700.01" table:style-name="ce10">
            <text:p>15.700,0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05.11" table:style-name="ce12">
            <text:p>-2.105,1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933.5" table:style-name="ce12">
            <text:p>-2.933,50</text:p>
          </table:table-cell>
          <table:table-cell office:value-type="float" office:value="12766.51" table:style-name="ce10">
            <text:p>12.766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GÉRIO DA SILVA BEZER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11.85" table:style-name="ce10">
            <text:p>13.511,85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4318.41" table:style-name="ce10">
            <text:p>4.318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052.18" table:style-name="ce10">
            <text:p>21.052,18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3070.14" table:style-name="ce12">
            <text:p>-3.070,14</text:p>
          </table:table-cell>
          <table:table-cell office:value-type="float" office:value="-6314.38" table:style-name="ce12">
            <text:p>-6.314,38</text:p>
          </table:table-cell>
          <table:table-cell office:value-type="float" office:value="0" table:style-name="ce13">
            <text:p>0,00</text:p>
          </table:table-cell>
          <table:table-cell office:value-type="float" office:value="-11413.65" table:style-name="ce12">
            <text:p>-11.413,65</text:p>
          </table:table-cell>
          <table:table-cell office:value-type="float" office:value="9638.5300000000007" table:style-name="ce10">
            <text:p>9.638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MERO MEDEIROS SOUTO MAIOR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85.57" table:style-name="ce10">
            <text:p>1.585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27.54" table:style-name="ce10">
            <text:p>15.327,54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95.7600000000002" table:style-name="ce12">
            <text:p>-2.495,76</text:p>
          </table:table-cell>
          <table:table-cell office:value-type="float" office:value="-3512.5" table:style-name="ce12">
            <text:p>-3.512,50</text:p>
          </table:table-cell>
          <table:table-cell office:value-type="float" office:value="0" table:style-name="ce13">
            <text:p>0,00</text:p>
          </table:table-cell>
          <table:table-cell office:value-type="float" office:value="-7513.43" table:style-name="ce12">
            <text:p>-7.513,43</text:p>
          </table:table-cell>
          <table:table-cell office:value-type="float" office:value="7814.11" table:style-name="ce10">
            <text:p>7.814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MMEL FERREIRA CORREI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060.62" table:style-name="ce10">
            <text:p>2.060,62</text:p>
          </table:table-cell>
          <table:table-cell table:style-name="ce9"/>
          <table:table-cell office:value-type="float" office:value="2982.56" table:style-name="ce10">
            <text:p>2.98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41.57" table:style-name="ce10">
            <text:p>16.441,57</text:p>
          </table:table-cell>
          <table:table-cell office:value-type="float" office:value="-950.36" table:style-name="ce11">
            <text:p>-950,36</text:p>
          </table:table-cell>
          <table:table-cell table:style-name="ce9"/>
          <table:table-cell office:value-type="float" office:value="-3418.69" table:style-name="ce12">
            <text:p>-3.418,69</text:p>
          </table:table-cell>
          <table:table-cell office:value-type="float" office:value="0" table:style-name="ce13">
            <text:p>0,00</text:p>
          </table:table-cell>
          <table:table-cell office:value-type="float" office:value="-4369.05" table:style-name="ce12">
            <text:p>-4.369,05</text:p>
          </table:table-cell>
          <table:table-cell office:value-type="float" office:value="12072.52" table:style-name="ce10">
            <text:p>12.072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NALDO ANDRADE DA SILV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5957.63" table:style-name="ce10">
            <text:p>5.957,63</text:p>
          </table:table-cell>
          <table:table-cell office:value-type="float" office:value="1939.89" table:style-name="ce10">
            <text:p>1.939,89</text:p>
          </table:table-cell>
          <table:table-cell office:value-type="float" office:value="4324.6000000000004" table:style-name="ce10">
            <text:p>4.324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508.06" table:style-name="ce10">
            <text:p>31.508,06</text:p>
          </table:table-cell>
          <table:table-cell office:value-type="float" office:value="-3195.88" table:style-name="ce12">
            <text:p>-3.195,88</text:p>
          </table:table-cell>
          <table:table-cell office:value-type="float" office:value="-5675.09" table:style-name="ce12">
            <text:p>-5.675,09</text:p>
          </table:table-cell>
          <table:table-cell office:value-type="float" office:value="-3026.74" table:style-name="ce12">
            <text:p>-3.026,74</text:p>
          </table:table-cell>
          <table:table-cell office:value-type="float" office:value="0" table:style-name="ce13">
            <text:p>0,00</text:p>
          </table:table-cell>
          <table:table-cell office:value-type="float" office:value="-11897.71" table:style-name="ce12">
            <text:p>-11.897,71</text:p>
          </table:table-cell>
          <table:table-cell office:value-type="float" office:value="19610.349999999999" table:style-name="ce10">
            <text:p>19.610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 ELIANE BARROS MOREI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7168.1" table:style-name="ce10">
            <text:p>7.168,10</text:p>
          </table:table-cell>
          <table:table-cell table:style-name="ce9"/>
          <table:table-cell office:value-type="float" office:value="4714.28" table:style-name="ce10">
            <text:p>4.714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311.21" table:style-name="ce10">
            <text:p>33.311,21</text:p>
          </table:table-cell>
          <table:table-cell office:value-type="float" office:value="-3684.53" table:style-name="ce12">
            <text:p>-3.684,53</text:p>
          </table:table-cell>
          <table:table-cell office:value-type="float" office:value="-5929.41" table:style-name="ce12">
            <text:p>-5.929,41</text:p>
          </table:table-cell>
          <table:table-cell office:value-type="float" office:value="-6267.06" table:style-name="ce12">
            <text:p>-6.267,06</text:p>
          </table:table-cell>
          <table:table-cell office:value-type="float" office:value="0" table:style-name="ce13">
            <text:p>0,00</text:p>
          </table:table-cell>
          <table:table-cell office:value-type="float" office:value="-15881" table:style-name="ce12">
            <text:p>-15.881,00</text:p>
          </table:table-cell>
          <table:table-cell office:value-type="float" office:value="17430.21" table:style-name="ce10">
            <text:p>17.430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 MARIA MENDONÇA DE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954.99" table:style-name="ce10">
            <text:p>1.954,99</text:p>
          </table:table-cell>
          <table:table-cell table:style-name="ce9"/>
          <table:table-cell office:value-type="float" office:value="3364.44" table:style-name="ce10">
            <text:p>3.364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17.82" table:style-name="ce10">
            <text:p>16.717,82</text:p>
          </table:table-cell>
          <table:table-cell office:value-type="float" office:value="-1761.32" table:style-name="ce12">
            <text:p>-1.761,32</text:p>
          </table:table-cell>
          <table:table-cell office:value-type="float" office:value="-2318.46" table:style-name="ce12">
            <text:p>-2.318,46</text:p>
          </table:table-cell>
          <table:table-cell office:value-type="float" office:value="-5734.25" table:style-name="ce12">
            <text:p>-5.734,25</text:p>
          </table:table-cell>
          <table:table-cell office:value-type="float" office:value="0" table:style-name="ce13">
            <text:p>0,00</text:p>
          </table:table-cell>
          <table:table-cell office:value-type="float" office:value="-9814.0300000000007" table:style-name="ce12">
            <text:p>-9.814,03</text:p>
          </table:table-cell>
          <table:table-cell office:value-type="float" office:value="6903.79" table:style-name="ce10">
            <text:p>6.903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 MEDEIROS PONTES DE ALMEID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LEGISLAÇÃO DE PESSOAL (SEGES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69.41" table:style-name="ce10">
            <text:p>3.269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061.17" table:style-name="ce10">
            <text:p>2.061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67.54" table:style-name="ce10">
            <text:p>19.167,54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3274.73" table:style-name="ce12">
            <text:p>-3.274,73</text:p>
          </table:table-cell>
          <table:table-cell office:value-type="float" office:value="-6442.82" table:style-name="ce12">
            <text:p>-6.442,82</text:p>
          </table:table-cell>
          <table:table-cell office:value-type="float" office:value="0" table:style-name="ce13">
            <text:p>0,00</text:p>
          </table:table-cell>
          <table:table-cell office:value-type="float" office:value="-11754.52" table:style-name="ce12">
            <text:p>-11.754,52</text:p>
          </table:table-cell>
          <table:table-cell office:value-type="float" office:value="7413.02" table:style-name="ce10">
            <text:p>7.413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NA MARIA FERREIRA DE MACED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RECURSOS (SEJ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382.79" table:style-name="ce10">
            <text:p>2.382,79</text:p>
          </table:table-cell>
          <table:table-cell office:value-type="float" office:value="1185.05" table:style-name="ce10">
            <text:p>1.185,05</text:p>
          </table:table-cell>
          <table:table-cell office:value-type="float" office:value="3016.38" table:style-name="ce10">
            <text:p>3.016,38</text:p>
          </table:table-cell>
          <table:table-cell office:value-type="float" office:value="471.57" table:number-columns-spanned="2" table:number-rows-spanned="1" table:style-name="ce26">
            <text:p>471,57</text:p>
          </table:table-cell>
          <table:covered-table-cell/>
          <table:table-cell table:style-name="ce9"/>
          <table:table-cell office:value-type="float" office:value="18952.86" table:style-name="ce10">
            <text:p>18.952,86</text:p>
          </table:table-cell>
          <table:table-cell office:value-type="float" office:value="-1622.9" table:style-name="ce12">
            <text:p>-1.622,90</text:p>
          </table:table-cell>
          <table:table-cell office:value-type="float" office:value="-3014.74" table:style-name="ce12">
            <text:p>-3.014,74</text:p>
          </table:table-cell>
          <table:table-cell office:value-type="float" office:value="-2127.58" table:style-name="ce12">
            <text:p>-2.127,58</text:p>
          </table:table-cell>
          <table:table-cell office:value-type="float" office:value="0" table:style-name="ce13">
            <text:p>0,00</text:p>
          </table:table-cell>
          <table:table-cell office:value-type="float" office:value="-6765.22" table:style-name="ce12">
            <text:p>-6.765,22</text:p>
          </table:table-cell>
          <table:table-cell office:value-type="float" office:value="12187.64" table:style-name="ce10">
            <text:p>12.187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ÂNGELA RODRIGUES DE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3333.36" table:style-name="ce10">
            <text:p>13.333,36</text:p>
          </table:table-cell>
          <table:table-cell table:number-columns-repeated="2" table:style-name="ce9"/>
          <table:table-cell office:value-type="float" office:value="1368.15" table:style-name="ce10">
            <text:p>1.368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01.51" table:style-name="ce10">
            <text:p>14.701,51</text:p>
          </table:table-cell>
          <table:table-cell office:value-type="float" office:value="-929.62" table:style-name="ce11">
            <text:p>-929,62</text:p>
          </table:table-cell>
          <table:table-cell office:value-type="float" office:value="-2541.67" table:style-name="ce12">
            <text:p>-2.541,67</text:p>
          </table:table-cell>
          <table:table-cell office:value-type="float" office:value="-4677.03" table:style-name="ce12">
            <text:p>-4.677,03</text:p>
          </table:table-cell>
          <table:table-cell office:value-type="float" office:value="0" table:style-name="ce13">
            <text:p>0,00</text:p>
          </table:table-cell>
          <table:table-cell office:value-type="float" office:value="-8148.32" table:style-name="ce12">
            <text:p>-8.148,32</text:p>
          </table:table-cell>
          <table:table-cell office:value-type="float" office:value="6553.19" table:style-name="ce10">
            <text:p>6.553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ÂNGELA SANTOS LEI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RREIÇÕES, NORMATIZAÇÃO E PROCESSOS (S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364.63" table:style-name="ce14">
            <text:p>364,63</text:p>
          </table:table-cell>
          <table:table-cell office:value-type="float" office:value="1185.05" table:style-name="ce10">
            <text:p>1.185,05</text:p>
          </table:table-cell>
          <table:table-cell office:value-type="float" office:value="3729.9" table:style-name="ce10">
            <text:p>3.729,9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799.29" table:style-name="ce10">
            <text:p>24.799,29</text:p>
          </table:table-cell>
          <table:table-cell office:value-type="float" office:value="-2800.35" table:style-name="ce12">
            <text:p>-2.800,35</text:p>
          </table:table-cell>
          <table:table-cell office:value-type="float" office:value="-4050.35" table:style-name="ce12">
            <text:p>-4.050,35</text:p>
          </table:table-cell>
          <table:table-cell office:value-type="float" office:value="-5396.86" table:style-name="ce12">
            <text:p>-5.396,86</text:p>
          </table:table-cell>
          <table:table-cell office:value-type="float" office:value="0" table:style-name="ce13">
            <text:p>0,00</text:p>
          </table:table-cell>
          <table:table-cell office:value-type="float" office:value="-12247.56" table:style-name="ce12">
            <text:p>-12.247,56</text:p>
          </table:table-cell>
          <table:table-cell office:value-type="float" office:value="12551.73" table:style-name="ce10">
            <text:p>12.551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E MARY MENEZES DE FRANÇA MEZZOM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OUVIDORIA</text:p>
          </table:table-cell>
          <table:table-cell office:value-type="float" office:value="1540.04" table:style-name="ce10">
            <text:p>1.540,0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894.77" table:style-name="ce10">
            <text:p>1.894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619.8599999999997" table:style-name="ce10">
            <text:p>4.619,86</text:p>
          </table:table-cell>
          <table:table-cell office:value-type="float" office:value="-381.51" table:style-name="ce11">
            <text:p>-381,51</text:p>
          </table:table-cell>
          <table:table-cell office:value-type="float" office:value="-32.97" table:style-name="ce11">
            <text:p>-32,97</text:p>
          </table:table-cell>
          <table:table-cell office:value-type="float" office:value="-744.83" table:style-name="ce11">
            <text:p>-744,83</text:p>
          </table:table-cell>
          <table:table-cell office:value-type="float" office:value="0" table:style-name="ce13">
            <text:p>0,00</text:p>
          </table:table-cell>
          <table:table-cell office:value-type="float" office:value="-1159.31" table:style-name="ce12">
            <text:p>-1.159,31</text:p>
          </table:table-cell>
          <table:table-cell office:value-type="float" office:value="3460.55" table:style-name="ce10">
            <text:p>3.460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E VÂNIA LEITE DE SANTAN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21721.03" table:style-name="ce10">
            <text:p>21.721,0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1894.77" table:style-name="ce10">
            <text:p>1.894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104.01" table:style-name="ce10">
            <text:p>27.104,01</text:p>
          </table:table-cell>
          <table:table-cell office:value-type="float" office:value="-3740.93" table:style-name="ce12">
            <text:p>-3.740,93</text:p>
          </table:table-cell>
          <table:table-cell office:value-type="float" office:value="-5034.43" table:style-name="ce12">
            <text:p>-5.034,43</text:p>
          </table:table-cell>
          <table:table-cell office:value-type="float" office:value="-4407.99" table:style-name="ce12">
            <text:p>-4.407,99</text:p>
          </table:table-cell>
          <table:table-cell office:value-type="float" office:value="0" table:style-name="ce13">
            <text:p>0,00</text:p>
          </table:table-cell>
          <table:table-cell office:value-type="float" office:value="-13183.35" table:style-name="ce12">
            <text:p>-13.183,35</text:p>
          </table:table-cell>
          <table:table-cell office:value-type="float" office:value="13920.66" table:style-name="ce10">
            <text:p>13.920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EANE CAVALCANTE DE FREITAS ESTREL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5027.07" table:style-name="ce10">
            <text:p>15.027,07</text:p>
          </table:table-cell>
          <table:table-cell table:number-columns-repeated="2" table:style-name="ce9"/>
          <table:table-cell office:value-type="float" office:value="2277.04" table:style-name="ce10">
            <text:p>2.277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304.11" table:style-name="ce10">
            <text:p>17.304,11</text:p>
          </table:table-cell>
          <table:table-cell office:value-type="float" office:value="-1209.0899999999999" table:style-name="ce12">
            <text:p>-1.209,09</text:p>
          </table:table-cell>
          <table:table-cell office:value-type="float" office:value="-2722.04" table:style-name="ce12">
            <text:p>-2.722,04</text:p>
          </table:table-cell>
          <table:table-cell office:value-type="float" office:value="-3732.01" table:style-name="ce12">
            <text:p>-3.732,01</text:p>
          </table:table-cell>
          <table:table-cell office:value-type="float" office:value="0" table:style-name="ce13">
            <text:p>0,00</text:p>
          </table:table-cell>
          <table:table-cell office:value-type="float" office:value="-7663.14" table:style-name="ce12">
            <text:p>-7.663,14</text:p>
          </table:table-cell>
          <table:table-cell office:value-type="float" office:value="9640.9699999999993" table:style-name="ce10">
            <text:p>9.640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USE VILAR OLIVEIRA DE LIM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9ª VT)</text:p>
          </table:table-cell>
          <table:table-cell office:value-type="float" office:value="19285.939999999999" table:style-name="ce10">
            <text:p>19.285,94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4118.6099999999997" table:style-name="ce10">
            <text:p>4.118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36.93" table:style-name="ce10">
            <text:p>25.636,93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30.95" table:style-name="ce12">
            <text:p>-4.430,95</text:p>
          </table:table-cell>
          <table:table-cell office:value-type="float" office:value="-4396.4399999999996" table:style-name="ce12">
            <text:p>-4.396,44</text:p>
          </table:table-cell>
          <table:table-cell office:value-type="float" office:value="0" table:style-name="ce13">
            <text:p>0,00</text:p>
          </table:table-cell>
          <table:table-cell office:value-type="float" office:value="-9655.7800000000007" table:style-name="ce12">
            <text:p>-9.655,78</text:p>
          </table:table-cell>
          <table:table-cell office:value-type="float" office:value="15981.15" table:style-name="ce10">
            <text:p>15.981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XANA ISLE WANDERLEY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49.58" table:style-name="ce10">
            <text:p>11.849,58</text:p>
          </table:table-cell>
          <table:table-cell table:number-columns-repeated="2" table:style-name="ce9"/>
          <table:table-cell office:value-type="float" office:value="2561.48" table:style-name="ce10">
            <text:p>2.561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11.06" table:style-name="ce10">
            <text:p>14.411,0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818.94" table:style-name="ce12">
            <text:p>-1.818,94</text:p>
          </table:table-cell>
          <table:table-cell office:value-type="float" office:value="-1662.87" table:style-name="ce12">
            <text:p>-1.662,87</text:p>
          </table:table-cell>
          <table:table-cell office:value-type="float" office:value="0" table:style-name="ce13">
            <text:p>0,00</text:p>
          </table:table-cell>
          <table:table-cell office:value-type="float" office:value="-4986.9799999999996" table:style-name="ce12">
            <text:p>-4.986,98</text:p>
          </table:table-cell>
          <table:table-cell office:value-type="float" office:value="9424.08" table:style-name="ce10">
            <text:p>9.424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UBENS SOUZA FERRAZ JÚNIOR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EXECUÇÃO (SEPP)</text:p>
          </table:table-cell>
          <table:table-cell table:number-columns-repeated="3" table:style-name="ce9"/>
          <table:table-cell office:value-type="float" office:value="2215" table:style-name="ce10">
            <text:p>2.215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5" table:style-name="ce10">
            <text:p>2.215,00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215" table:style-name="ce10">
            <text:p>2.215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UTE EVARISTO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681.08" table:style-name="ce10">
            <text:p>5.681,08</text:p>
          </table:table-cell>
          <table:table-cell table:number-columns-repeated="2" table:style-name="ce9"/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160.26" table:style-name="ce10">
            <text:p>7.160,26</text:p>
          </table:table-cell>
          <table:table-cell office:value-type="float" office:value="-309.94" table:style-name="ce11">
            <text:p>-309,94</text:p>
          </table:table-cell>
          <table:table-cell office:value-type="float" office:value="-165.28" table:style-name="ce11">
            <text:p>-165,28</text:p>
          </table:table-cell>
          <table:table-cell office:value-type="float" office:value="-1510.23" table:style-name="ce12">
            <text:p>-1.510,23</text:p>
          </table:table-cell>
          <table:table-cell office:value-type="float" office:value="0" table:style-name="ce13">
            <text:p>0,00</text:p>
          </table:table-cell>
          <table:table-cell office:value-type="float" office:value="-1985.45" table:style-name="ce12">
            <text:p>-1.985,45</text:p>
          </table:table-cell>
          <table:table-cell office:value-type="float" office:value="5174.8100000000004" table:style-name="ce10">
            <text:p>5.174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MMYER MOURA TENÓRIO BITENCOURT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2ª VT)</text:p>
          </table:table-cell>
          <table:table-cell office:value-type="float" office:value="10757.11" table:style-name="ce10">
            <text:p>10.757,1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99.57" table:style-name="ce10">
            <text:p>13.899,57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328.6" table:style-name="ce12">
            <text:p>-2.328,6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689.13" table:style-name="ce12">
            <text:p>-3.689,13</text:p>
          </table:table-cell>
          <table:table-cell office:value-type="float" office:value="10210.44" table:style-name="ce10">
            <text:p>10.210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MUEL ESTEVES VI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3316.9" table:style-name="ce10">
            <text:p>3.316,90</text:p>
          </table:table-cell>
          <table:table-cell table:style-name="ce9"/>
          <table:table-cell office:value-type="float" office:value="2.2200000000000002" table:style-name="ce13">
            <text:p>2,2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79.78" table:style-name="ce10">
            <text:p>16.379,78</text:p>
          </table:table-cell>
          <table:table-cell office:value-type="float" office:value="-1986.03" table:style-name="ce12">
            <text:p>-1.986,03</text:p>
          </table:table-cell>
          <table:table-cell office:value-type="float" office:value="-3088.31" table:style-name="ce12">
            <text:p>-3.088,31</text:p>
          </table:table-cell>
          <table:table-cell office:value-type="float" office:value="-695.98" table:style-name="ce11">
            <text:p>-695,98</text:p>
          </table:table-cell>
          <table:table-cell office:value-type="float" office:value="0" table:style-name="ce13">
            <text:p>0,00</text:p>
          </table:table-cell>
          <table:table-cell office:value-type="float" office:value="-5770.32" table:style-name="ce12">
            <text:p>-5.770,32</text:p>
          </table:table-cell>
          <table:table-cell office:value-type="float" office:value="10609.46" table:style-name="ce10">
            <text:p>10.609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ER DANTAS CAVALCANTE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ª VT-ARA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6425.71" table:style-name="ce10">
            <text:p>6.425,71</text:p>
          </table:table-cell>
          <table:table-cell office:value-type="float" office:value="8411.01" table:style-name="ce10">
            <text:p>8.411,01</text:p>
          </table:table-cell>
          <table:table-cell office:value-type="float" office:value="5109.3900000000003" table:style-name="ce10">
            <text:p>5.109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232.050000000003" table:style-name="ce10">
            <text:p>39.232,05</text:p>
          </table:table-cell>
          <table:table-cell office:value-type="float" office:value="-3836.38" table:style-name="ce12">
            <text:p>-3.836,38</text:p>
          </table:table-cell>
          <table:table-cell office:value-type="float" office:value="-7302.96" table:style-name="ce12">
            <text:p>-7.302,96</text:p>
          </table:table-cell>
          <table:table-cell office:value-type="float" office:value="-3909.9" table:style-name="ce12">
            <text:p>-3.909,90</text:p>
          </table:table-cell>
          <table:table-cell office:value-type="float" office:value="0" table:style-name="ce13">
            <text:p>0,00</text:p>
          </table:table-cell>
          <table:table-cell office:value-type="float" office:value="-15049.24" table:style-name="ce12">
            <text:p>-15.049,24</text:p>
          </table:table-cell>
          <table:table-cell office:value-type="float" office:value="24182.81" table:style-name="ce10">
            <text:p>24.182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DE BARROS FURLAN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office:value-type="float" office:value="1271.7" table:style-name="ce10">
            <text:p>1.271,70</text:p>
          </table:table-cell>
          <table:table-cell table:style-name="ce9"/>
          <table:table-cell office:value-type="float" office:value="3325.45" table:style-name="ce10">
            <text:p>3.325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844.17" table:style-name="ce10">
            <text:p>26.844,17</text:p>
          </table:table-cell>
          <table:table-cell office:value-type="float" office:value="-3400.03" table:style-name="ce12">
            <text:p>-3.400,03</text:p>
          </table:table-cell>
          <table:table-cell office:value-type="float" office:value="-4611.1400000000003" table:style-name="ce12">
            <text:p>-4.611,14</text:p>
          </table:table-cell>
          <table:table-cell office:value-type="float" office:value="-3007.4" table:style-name="ce12">
            <text:p>-3.007,40</text:p>
          </table:table-cell>
          <table:table-cell office:value-type="float" office:value="0" table:style-name="ce13">
            <text:p>0,00</text:p>
          </table:table-cell>
          <table:table-cell office:value-type="float" office:value="-11018.57" table:style-name="ce12">
            <text:p>-11.018,57</text:p>
          </table:table-cell>
          <table:table-cell office:value-type="float" office:value="15825.6" table:style-name="ce10">
            <text:p>15.825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MAGALHÃES SALGAD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EN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6107.26" table:style-name="ce10">
            <text:p>6.107,26</text:p>
          </table:table-cell>
          <table:table-cell table:style-name="ce9"/>
          <table:table-cell office:value-type="float" office:value="3224.41" table:style-name="ce10">
            <text:p>3.224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133.75" table:style-name="ce10">
            <text:p>21.133,75</text:p>
          </table:table-cell>
          <table:table-cell office:value-type="float" office:value="-2150.4" table:style-name="ce12">
            <text:p>-2.150,40</text:p>
          </table:table-cell>
          <table:table-cell office:value-type="float" office:value="-3464.35" table:style-name="ce12">
            <text:p>-3.464,35</text:p>
          </table:table-cell>
          <table:table-cell office:value-type="float" office:value="-3394.32" table:style-name="ce12">
            <text:p>-3.394,32</text:p>
          </table:table-cell>
          <table:table-cell office:value-type="float" office:value="0" table:style-name="ce13">
            <text:p>0,00</text:p>
          </table:table-cell>
          <table:table-cell office:value-type="float" office:value="-9009.07" table:style-name="ce12">
            <text:p>-9.009,07</text:p>
          </table:table-cell>
          <table:table-cell office:value-type="float" office:value="12124.68" table:style-name="ce10">
            <text:p>12.124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MARGARETH SANTOS DA SILVA MARINH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090.01" table:style-name="ce10">
            <text:p>3.090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31.98" table:style-name="ce10">
            <text:p>16.831,9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43.62" table:style-name="ce12">
            <text:p>-2.443,62</text:p>
          </table:table-cell>
          <table:table-cell office:value-type="float" office:value="-5080.91" table:style-name="ce12">
            <text:p>-5.080,91</text:p>
          </table:table-cell>
          <table:table-cell office:value-type="float" office:value="0" table:style-name="ce13">
            <text:p>0,00</text:p>
          </table:table-cell>
          <table:table-cell office:value-type="float" office:value="-9029.7000000000007" table:style-name="ce12">
            <text:p>-9.029,70</text:p>
          </table:table-cell>
          <table:table-cell office:value-type="float" office:value="7802.28" table:style-name="ce10">
            <text:p>7.802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REGINA OLIVEIRA SALAZAR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BIBLIOTECA (EJ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193.78" table:style-name="ce10">
            <text:p>1.193,78</text:p>
          </table:table-cell>
          <table:table-cell office:value-type="float" office:value="1490.87" table:style-name="ce10">
            <text:p>1.490,87</text:p>
          </table:table-cell>
          <table:table-cell office:value-type="float" office:value="2061.17" table:style-name="ce10">
            <text:p>2.061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031.759999999998" table:style-name="ce10">
            <text:p>24.031,76</text:p>
          </table:table-cell>
          <table:table-cell office:value-type="float" office:value="-2937.16" table:style-name="ce12">
            <text:p>-2.937,16</text:p>
          </table:table-cell>
          <table:table-cell office:value-type="float" office:value="-4312.7" table:style-name="ce12">
            <text:p>-4.312,70</text:p>
          </table:table-cell>
          <table:table-cell office:value-type="float" office:value="-4184.5600000000004" table:style-name="ce12">
            <text:p>-4.184,56</text:p>
          </table:table-cell>
          <table:table-cell office:value-type="float" office:value="0" table:style-name="ce13">
            <text:p>0,00</text:p>
          </table:table-cell>
          <table:table-cell office:value-type="float" office:value="-11434.42" table:style-name="ce12">
            <text:p>-11.434,42</text:p>
          </table:table-cell>
          <table:table-cell office:value-type="float" office:value="12597.34" table:style-name="ce10">
            <text:p>12.597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WANDERLEY PERSIANO MALT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5155.2299999999996" table:style-name="ce10">
            <text:p>5.155,23</text:p>
          </table:table-cell>
          <table:table-cell office:value-type="float" office:value="2232.38" table:style-name="ce10">
            <text:p>2.232,38</text:p>
          </table:table-cell>
          <table:table-cell office:value-type="float" office:value="3335.62" table:style-name="ce10">
            <text:p>3.335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477.82" table:style-name="ce10">
            <text:p>22.477,82</text:p>
          </table:table-cell>
          <table:table-cell office:value-type="float" office:value="-2348.13" table:style-name="ce12">
            <text:p>-2.348,13</text:p>
          </table:table-cell>
          <table:table-cell office:value-type="float" office:value="-3696.87" table:style-name="ce12">
            <text:p>-3.696,87</text:p>
          </table:table-cell>
          <table:table-cell office:value-type="float" office:value="-3934.03" table:style-name="ce12">
            <text:p>-3.934,03</text:p>
          </table:table-cell>
          <table:table-cell office:value-type="float" office:value="0" table:style-name="ce13">
            <text:p>0,00</text:p>
          </table:table-cell>
          <table:table-cell office:value-type="float" office:value="-9979.0300000000007" table:style-name="ce12">
            <text:p>-9.979,03</text:p>
          </table:table-cell>
          <table:table-cell office:value-type="float" office:value="12498.79" table:style-name="ce10">
            <text:p>12.498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O AQUÍNO RODRIGUE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ª VT-AR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203.1" table:style-name="ce10">
            <text:p>2.203,10</text:p>
          </table:table-cell>
          <table:table-cell office:value-type="float" office:value="2232.38" table:style-name="ce10">
            <text:p>2.232,38</text:p>
          </table:table-cell>
          <table:table-cell office:value-type="float" office:value="5265.13" table:style-name="ce10">
            <text:p>5.265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336.47" table:style-name="ce10">
            <text:p>21.336,47</text:p>
          </table:table-cell>
          <table:table-cell office:value-type="float" office:value="-1841.44" table:style-name="ce12">
            <text:p>-1.841,44</text:p>
          </table:table-cell>
          <table:table-cell office:value-type="float" office:value="-2783.18" table:style-name="ce12">
            <text:p>-2.783,18</text:p>
          </table:table-cell>
          <table:table-cell office:value-type="float" office:value="-3418.07" table:style-name="ce12">
            <text:p>-3.418,07</text:p>
          </table:table-cell>
          <table:table-cell office:value-type="float" office:value="0" table:style-name="ce13">
            <text:p>0,00</text:p>
          </table:table-cell>
          <table:table-cell office:value-type="float" office:value="-8042.69" table:style-name="ce12">
            <text:p>-8.042,69</text:p>
          </table:table-cell>
          <table:table-cell office:value-type="float" office:value="13293.78" table:style-name="ce10">
            <text:p>13.293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O ROGÉRIO DA COST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8ª VT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4714.59" table:style-name="ce10">
            <text:p>4.714,5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489.46" table:style-name="ce10">
            <text:p>32.489,46</text:p>
          </table:table-cell>
          <table:table-cell office:value-type="float" office:value="-828.39" table:style-name="ce11">
            <text:p>-828,39</text:p>
          </table:table-cell>
          <table:table-cell office:value-type="float" office:value="-6099.37" table:style-name="ce12">
            <text:p>-6.099,37</text:p>
          </table:table-cell>
          <table:table-cell office:value-type="float" office:value="-4309.42" table:style-name="ce12">
            <text:p>-4.309,42</text:p>
          </table:table-cell>
          <table:table-cell office:value-type="float" office:value="0" table:style-name="ce13">
            <text:p>0,00</text:p>
          </table:table-cell>
          <table:table-cell office:value-type="float" office:value="-11237.18" table:style-name="ce12">
            <text:p>-11.237,18</text:p>
          </table:table-cell>
          <table:table-cell office:value-type="float" office:value="21252.28" table:style-name="ce10">
            <text:p>21.252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RA OLIVEIRA DOS SANTOS PINT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<text:s/>(2ªVTSMC)</text:p>
          </table:table-cell>
          <table:table-cell table:number-columns-repeated="3" table:style-name="ce9"/>
          <table:table-cell office:value-type="float" office:value="1537.89" table:style-name="ce10">
            <text:p>1.537,8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7.89" table:style-name="ce10">
            <text:p>1.537,89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537.89" table:style-name="ce10">
            <text:p>1.537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TVA SOUZA DA HORA FARIAS MOREIR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1635.86" table:style-name="ce10">
            <text:p>11.635,8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373.26" table:style-name="ce10">
            <text:p>3.373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949.009999999998" table:style-name="ce10">
            <text:p>16.949,01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50.5100000000002" table:style-name="ce12">
            <text:p>-2.350,51</text:p>
          </table:table-cell>
          <table:table-cell office:value-type="float" office:value="-1963.85" table:style-name="ce12">
            <text:p>-1.963,85</text:p>
          </table:table-cell>
          <table:table-cell office:value-type="float" office:value="0" table:style-name="ce13">
            <text:p>0,00</text:p>
          </table:table-cell>
          <table:table-cell office:value-type="float" office:value="-5802.31" table:style-name="ce12">
            <text:p>-5.802,31</text:p>
          </table:table-cell>
          <table:table-cell office:value-type="float" office:value="11146.7" table:style-name="ce10">
            <text:p>11.146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UL RAMOS DOS SANTOS FILH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451.99" table:style-name="ce10">
            <text:p>3.451,99</text:p>
          </table:table-cell>
          <table:table-cell office:value-type="float" office:value="8411.01" table:style-name="ce10">
            <text:p>8.411,01</text:p>
          </table:table-cell>
          <table:table-cell office:value-type="float" office:value="3618.87" table:style-name="ce10">
            <text:p>3.618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767.81" table:style-name="ce10">
            <text:p>34.767,81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12.38" table:style-name="ce12">
            <text:p>-7.312,38</text:p>
          </table:table-cell>
          <table:table-cell office:value-type="float" office:value="-2647.86" table:style-name="ce12">
            <text:p>-2.647,86</text:p>
          </table:table-cell>
          <table:table-cell office:value-type="float" office:value="0" table:style-name="ce13">
            <text:p>0,00</text:p>
          </table:table-cell>
          <table:table-cell office:value-type="float" office:value="-10788.63" table:style-name="ce12">
            <text:p>-10.788,63</text:p>
          </table:table-cell>
          <table:table-cell office:value-type="float" office:value="23979.18" table:style-name="ce10">
            <text:p>23.979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ÁVIA MENEZES ALVES DA LUZ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4983.75" table:style-name="ce10">
            <text:p>4.983,75</text:p>
          </table:table-cell>
          <table:table-cell table:style-name="ce9"/>
          <table:table-cell office:value-type="float" office:value="2113.7399999999998" table:style-name="ce10">
            <text:p>2.113,74</text:p>
          </table:table-cell>
          <table:table-cell office:value-type="float" office:value="625.77" table:number-columns-spanned="2" table:number-rows-spanned="1" table:style-name="ce26">
            <text:p>625,77</text:p>
          </table:table-cell>
          <table:covered-table-cell/>
          <table:table-cell table:style-name="ce9"/>
          <table:table-cell office:value-type="float" office:value="27242.97" table:style-name="ce10">
            <text:p>27.242,97</text:p>
          </table:table-cell>
          <table:table-cell office:value-type="float" office:value="-3562.51" table:style-name="ce12">
            <text:p>-3.562,51</text:p>
          </table:table-cell>
          <table:table-cell office:value-type="float" office:value="-5061.49" table:style-name="ce12">
            <text:p>-5.061,49</text:p>
          </table:table-cell>
          <table:table-cell office:value-type="float" office:value="-1730.85" table:style-name="ce12">
            <text:p>-1.730,85</text:p>
          </table:table-cell>
          <table:table-cell office:value-type="float" office:value="0" table:style-name="ce13">
            <text:p>0,00</text:p>
          </table:table-cell>
          <table:table-cell office:value-type="float" office:value="-10354.85" table:style-name="ce12">
            <text:p>-10.354,85</text:p>
          </table:table-cell>
          <table:table-cell office:value-type="float" office:value="16888.12" table:style-name="ce10">
            <text:p>16.888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ÉRGIO LUIS LISBOA CALHEI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4ª VT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4005.37" table:style-name="ce10">
            <text:p>4.005,37</text:p>
          </table:table-cell>
          <table:table-cell office:value-type="float" office:value="8411.01" table:style-name="ce10">
            <text:p>8.411,01</text:p>
          </table:table-cell>
          <table:table-cell office:value-type="float" office:value="4075.03" table:style-name="ce10">
            <text:p>4.075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340.99" table:style-name="ce10">
            <text:p>28.340,99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23.38" table:style-name="ce12">
            <text:p>-4.723,38</text:p>
          </table:table-cell>
          <table:table-cell office:value-type="float" office:value="-2995.61" table:style-name="ce12">
            <text:p>-2.995,61</text:p>
          </table:table-cell>
          <table:table-cell office:value-type="float" office:value="0" table:style-name="ce13">
            <text:p>0,00</text:p>
          </table:table-cell>
          <table:table-cell office:value-type="float" office:value="-8547.3799999999992" table:style-name="ce12">
            <text:p>-8.547,38</text:p>
          </table:table-cell>
          <table:table-cell office:value-type="float" office:value="19793.61" table:style-name="ce10">
            <text:p>19.793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ÉRGIO LUIZ ARAÚJO DA COSTA RIBEIR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BANCO DE DADOS (SETIC)</text:p>
          </table:table-cell>
          <table:table-cell office:value-type="float" office:value="19480.75" table:style-name="ce10">
            <text:p>19.480,7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713.16" table:style-name="ce10">
            <text:p>1.713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133.8" table:style-name="ce10">
            <text:p>23.133,80</text:p>
          </table:table-cell>
          <table:table-cell office:value-type="float" office:value="-2772.33" table:style-name="ce12">
            <text:p>-2.772,33</text:p>
          </table:table-cell>
          <table:table-cell office:value-type="float" office:value="-4258.93" table:style-name="ce12">
            <text:p>-4.258,93</text:p>
          </table:table-cell>
          <table:table-cell office:value-type="float" office:value="-676.55" table:style-name="ce11">
            <text:p>-676,55</text:p>
          </table:table-cell>
          <table:table-cell office:value-type="float" office:value="0" table:style-name="ce13">
            <text:p>0,00</text:p>
          </table:table-cell>
          <table:table-cell office:value-type="float" office:value="-7707.81" table:style-name="ce12">
            <text:p>-7.707,81</text:p>
          </table:table-cell>
          <table:table-cell office:value-type="float" office:value="15425.99" table:style-name="ce10">
            <text:p>15.425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HEILA SANTOS ROLIM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SEÇÃO DE ANÁLISE DE PROCESSOS ADMINISTRATIVOS (C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143.09" table:style-name="ce10">
            <text:p>3.143,09</text:p>
          </table:table-cell>
          <table:table-cell office:value-type="float" office:value="2232.38" table:style-name="ce10">
            <text:p>2.232,38</text:p>
          </table:table-cell>
          <table:table-cell office:value-type="float" office:value="3564.6" table:style-name="ce10">
            <text:p>3.564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641.59" table:style-name="ce10">
            <text:p>27.641,59</text:p>
          </table:table-cell>
          <table:table-cell office:value-type="float" office:value="-3619.83" table:style-name="ce12">
            <text:p>-3.619,83</text:p>
          </table:table-cell>
          <table:table-cell office:value-type="float" office:value="-4756.3599999999997" table:style-name="ce12">
            <text:p>-4.756,36</text:p>
          </table:table-cell>
          <table:table-cell office:value-type="float" office:value="-4808.22" table:style-name="ce12">
            <text:p>-4.808,22</text:p>
          </table:table-cell>
          <table:table-cell office:value-type="float" office:value="0" table:style-name="ce13">
            <text:p>0,00</text:p>
          </table:table-cell>
          <table:table-cell office:value-type="float" office:value="-13184.41" table:style-name="ce12">
            <text:p>-13.184,41</text:p>
          </table:table-cell>
          <table:table-cell office:value-type="float" office:value="14457.18" table:style-name="ce10">
            <text:p>14.457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HEIRLEY <text:s/>VASCONCELOS <text:s/>ALBUQUERQUE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174.42" table:style-name="ce10">
            <text:p>3.174,42</text:p>
          </table:table-cell>
          <table:table-cell office:value-type="float" office:value="10920.79" table:style-name="ce10">
            <text:p>10.920,79</text:p>
          </table:table-cell>
          <table:table-cell office:value-type="float" office:value="3899.69" table:style-name="ce10">
            <text:p>3.899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749.49" table:style-name="ce10">
            <text:p>29.749,49</text:p>
          </table:table-cell>
          <table:table-cell office:value-type="float" office:value="-2021.3" table:style-name="ce12">
            <text:p>-2.021,30</text:p>
          </table:table-cell>
          <table:table-cell office:value-type="float" office:value="-5579.2" table:style-name="ce12">
            <text:p>-5.579,20</text:p>
          </table:table-cell>
          <table:table-cell office:value-type="float" office:value="-2464.54" table:style-name="ce12">
            <text:p>-2.464,54</text:p>
          </table:table-cell>
          <table:table-cell office:value-type="float" office:value="0" table:style-name="ce13">
            <text:p>0,00</text:p>
          </table:table-cell>
          <table:table-cell office:value-type="float" office:value="-10065.040000000001" table:style-name="ce12">
            <text:p>-10.065,04</text:p>
          </table:table-cell>
          <table:table-cell office:value-type="float" office:value="19684.45" table:style-name="ce10">
            <text:p>19.684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HIRLEY MIRANDA LOPES LUN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office:value-type="float" office:value="2921.34" table:style-name="ce10">
            <text:p>2.921,3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4149.0200000000004" table:style-name="ce10">
            <text:p>4.149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255.41" table:style-name="ce10">
            <text:p>8.255,41</text:p>
          </table:table-cell>
          <table:table-cell office:value-type="float" office:value="-388.57" table:style-name="ce11">
            <text:p>-388,57</text:p>
          </table:table-cell>
          <table:table-cell office:value-type="float" office:value="-54" table:style-name="ce11">
            <text:p>-54,00</text:p>
          </table:table-cell>
          <table:table-cell office:value-type="float" office:value="-2290.61" table:style-name="ce12">
            <text:p>-2.290,61</text:p>
          </table:table-cell>
          <table:table-cell office:value-type="float" office:value="0" table:style-name="ce13">
            <text:p>0,00</text:p>
          </table:table-cell>
          <table:table-cell office:value-type="float" office:value="-2733.18" table:style-name="ce12">
            <text:p>-2.733,18</text:p>
          </table:table-cell>
          <table:table-cell office:value-type="float" office:value="5522.23" table:style-name="ce10">
            <text:p>5.522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ANA PONTES FERR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ÁREA DE APOIO À GESTÃO SÓCIO AMBIENTAL (SGGE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5085.76" table:style-name="ce10">
            <text:p>5.085,76</text:p>
          </table:table-cell>
          <table:table-cell table:style-name="ce9"/>
          <table:table-cell office:value-type="float" office:value="2277.4299999999998" table:style-name="ce10">
            <text:p>2.277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99.05" table:style-name="ce10">
            <text:p>18.999,05</text:p>
          </table:table-cell>
          <table:table-cell office:value-type="float" office:value="-1988.91" table:style-name="ce12">
            <text:p>-1.988,91</text:p>
          </table:table-cell>
          <table:table-cell office:value-type="float" office:value="-3130" table:style-name="ce12">
            <text:p>-3.130,00</text:p>
          </table:table-cell>
          <table:table-cell office:value-type="float" office:value="-3271.08" table:style-name="ce12">
            <text:p>-3.271,08</text:p>
          </table:table-cell>
          <table:table-cell office:value-type="float" office:value="0" table:style-name="ce13">
            <text:p>0,00</text:p>
          </table:table-cell>
          <table:table-cell office:value-type="float" office:value="-8389.99" table:style-name="ce12">
            <text:p>-8.389,99</text:p>
          </table:table-cell>
          <table:table-cell office:value-type="float" office:value="10609.06" table:style-name="ce10">
            <text:p>10.609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ANY MARIA MENDES PIR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833.26" table:style-name="ce10">
            <text:p>1.833,26</text:p>
          </table:table-cell>
          <table:table-cell office:value-type="float" office:value="1185.05" table:style-name="ce10">
            <text:p>1.185,05</text:p>
          </table:table-cell>
          <table:table-cell office:value-type="float" office:value="2611.8000000000002" table:style-name="ce10">
            <text:p>2.611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28.5" table:style-name="ce10">
            <text:p>17.028,50</text:p>
          </table:table-cell>
          <table:table-cell office:value-type="float" office:value="-1741.23" table:style-name="ce12">
            <text:p>-1.741,23</text:p>
          </table:table-cell>
          <table:table-cell office:value-type="float" office:value="-2512.12" table:style-name="ce12">
            <text:p>-2.512,12</text:p>
          </table:table-cell>
          <table:table-cell office:value-type="float" office:value="-2973.17" table:style-name="ce12">
            <text:p>-2.973,17</text:p>
          </table:table-cell>
          <table:table-cell office:value-type="float" office:value="0" table:style-name="ce13">
            <text:p>0,00</text:p>
          </table:table-cell>
          <table:table-cell office:value-type="float" office:value="-7226.52" table:style-name="ce12">
            <text:p>-7.226,52</text:p>
          </table:table-cell>
          <table:table-cell office:value-type="float" office:value="9801.98" table:style-name="ce10">
            <text:p>9.801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A RAFAELA TENORIO NOGUEIRA TEIXEIR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(2ª VT-ARA)</text:p>
          </table:table-cell>
          <table:table-cell office:value-type="float" office:value="10485.98" table:style-name="ce10">
            <text:p>10.485,9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479.36" table:style-name="ce10">
            <text:p>3.479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97.72" table:style-name="ce10">
            <text:p>16.197,72</text:p>
          </table:table-cell>
          <table:table-cell office:value-type="float" office:value="-1315.1" table:style-name="ce12">
            <text:p>-1.315,10</text:p>
          </table:table-cell>
          <table:table-cell office:value-type="float" office:value="-2162.2600000000002" table:style-name="ce12">
            <text:p>-2.162,26</text:p>
          </table:table-cell>
          <table:table-cell office:value-type="float" office:value="-1132.27" table:style-name="ce12">
            <text:p>-1.132,27</text:p>
          </table:table-cell>
          <table:table-cell office:value-type="float" office:value="0" table:style-name="ce13">
            <text:p>0,00</text:p>
          </table:table-cell>
          <table:table-cell office:value-type="float" office:value="-4609.63" table:style-name="ce12">
            <text:p>-4.609,63</text:p>
          </table:table-cell>
          <table:table-cell office:value-type="float" office:value="11588.09" table:style-name="ce10">
            <text:p>11.588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ANTÔNIO SILVA COST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752.41" table:style-name="ce10">
            <text:p>2.752,41</text:p>
          </table:table-cell>
          <table:table-cell table:style-name="ce9"/>
          <table:table-cell office:value-type="float" office:value="1923.19" table:style-name="ce10">
            <text:p>1.923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30.189999999999" table:style-name="ce10">
            <text:p>16.430,19</text:p>
          </table:table-cell>
          <table:table-cell office:value-type="float" office:value="-1123.28" table:style-name="ce12">
            <text:p>-1.123,28</text:p>
          </table:table-cell>
          <table:table-cell office:value-type="float" office:value="-1938.92" table:style-name="ce12">
            <text:p>-1.938,92</text:p>
          </table:table-cell>
          <table:table-cell office:value-type="float" office:value="-1459.34" table:style-name="ce12">
            <text:p>-1.459,34</text:p>
          </table:table-cell>
          <table:table-cell office:value-type="float" office:value="0" table:style-name="ce13">
            <text:p>0,00</text:p>
          </table:table-cell>
          <table:table-cell office:value-type="float" office:value="-4521.54" table:style-name="ce12">
            <text:p>-4.521,54</text:p>
          </table:table-cell>
          <table:table-cell office:value-type="float" office:value="11908.65" table:style-name="ce10">
            <text:p>11.908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CÉSAR DE FIGUEIREDO SANTO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6ª VT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2242.7800000000002" table:style-name="ce10">
            <text:p>2.242,78</text:p>
          </table:table-cell>
          <table:table-cell office:value-type="float" office:value="1379.07" table:style-name="ce10">
            <text:p>1.379,07</text:p>
          </table:table-cell>
          <table:table-cell office:value-type="float" office:value="3255.33" table:style-name="ce10">
            <text:p>3.255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78.7" table:style-name="ce10">
            <text:p>25.578,70</text:p>
          </table:table-cell>
          <table:table-cell office:value-type="float" office:value="-3013.82" table:style-name="ce12">
            <text:p>-3.013,82</text:p>
          </table:table-cell>
          <table:table-cell office:value-type="float" office:value="-4336.49" table:style-name="ce12">
            <text:p>-4.336,49</text:p>
          </table:table-cell>
          <table:table-cell office:value-type="float" office:value="-3090.44" table:style-name="ce12">
            <text:p>-3.090,44</text:p>
          </table:table-cell>
          <table:table-cell office:value-type="float" office:value="0" table:style-name="ce13">
            <text:p>0,00</text:p>
          </table:table-cell>
          <table:table-cell office:value-type="float" office:value="-10440.75" table:style-name="ce12">
            <text:p>-10.440,75</text:p>
          </table:table-cell>
          <table:table-cell office:value-type="float" office:value="15137.95" table:style-name="ce10">
            <text:p>15.137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JOSÉ DE OLIVEIRA TENÓRIO PRADO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704.24" table:style-name="ce10">
            <text:p>2.704,24</text:p>
          </table:table-cell>
          <table:table-cell office:value-type="float" office:value="1939.89" table:style-name="ce10">
            <text:p>1.939,89</text:p>
          </table:table-cell>
          <table:table-cell office:value-type="float" office:value="3753.13" table:style-name="ce10">
            <text:p>3.753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99.34" table:style-name="ce10">
            <text:p>20.199,34</text:p>
          </table:table-cell>
          <table:table-cell office:value-type="float" office:value="-1943.72" table:style-name="ce12">
            <text:p>-1.943,72</text:p>
          </table:table-cell>
          <table:table-cell office:value-type="float" office:value="-3014.55" table:style-name="ce12">
            <text:p>-3.014,55</text:p>
          </table:table-cell>
          <table:table-cell office:value-type="float" office:value="-3011.25" table:style-name="ce12">
            <text:p>-3.011,25</text:p>
          </table:table-cell>
          <table:table-cell office:value-type="float" office:value="0" table:style-name="ce13">
            <text:p>0,00</text:p>
          </table:table-cell>
          <table:table-cell office:value-type="float" office:value="-7969.52" table:style-name="ce12">
            <text:p>-7.969,52</text:p>
          </table:table-cell>
          <table:table-cell office:value-type="float" office:value="12229.82" table:style-name="ce10">
            <text:p>12.229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SILVA DE SOU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AT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745.62" table:style-name="ce10">
            <text:p>4.745,62</text:p>
          </table:table-cell>
          <table:table-cell table:style-name="ce9"/>
          <table:table-cell office:value-type="float" office:value="2720.96" table:style-name="ce10">
            <text:p>2.720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02.439999999999" table:style-name="ce10">
            <text:p>19.102,44</text:p>
          </table:table-cell>
          <table:table-cell office:value-type="float" office:value="-1940.73" table:style-name="ce12">
            <text:p>-1.940,73</text:p>
          </table:table-cell>
          <table:table-cell office:value-type="float" office:value="-3049.71" table:style-name="ce12">
            <text:p>-3.049,71</text:p>
          </table:table-cell>
          <table:table-cell office:value-type="float" office:value="-3132" table:style-name="ce12">
            <text:p>-3.132,00</text:p>
          </table:table-cell>
          <table:table-cell office:value-type="float" office:value="0" table:style-name="ce13">
            <text:p>0,00</text:p>
          </table:table-cell>
          <table:table-cell office:value-type="float" office:value="-8122.44" table:style-name="ce12">
            <text:p>-8.122,44</text:p>
          </table:table-cell>
          <table:table-cell office:value-type="float" office:value="10980" table:style-name="ce10">
            <text:p>10.980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MONE MOURA E MENDE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2ª VT-ARA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3234.53" table:style-name="ce10">
            <text:p>3.234,53</text:p>
          </table:table-cell>
          <table:table-cell office:value-type="float" office:value="8411.01" table:style-name="ce10">
            <text:p>8.411,01</text:p>
          </table:table-cell>
          <table:table-cell office:value-type="float" office:value="3823.57" table:style-name="ce10">
            <text:p>3.823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910.9" table:style-name="ce10">
            <text:p>34.910,90</text:p>
          </table:table-cell>
          <table:table-cell office:value-type="float" office:value="-2810.2" table:style-name="ce12">
            <text:p>-2.810,20</text:p>
          </table:table-cell>
          <table:table-cell office:value-type="float" office:value="-6906.85" table:style-name="ce12">
            <text:p>-6.906,85</text:p>
          </table:table-cell>
          <table:table-cell office:value-type="float" office:value="-5235.43" table:style-name="ce12">
            <text:p>-5.235,43</text:p>
          </table:table-cell>
          <table:table-cell office:value-type="float" office:value="0" table:style-name="ce13">
            <text:p>0,00</text:p>
          </table:table-cell>
          <table:table-cell office:value-type="float" office:value="-14952.48" table:style-name="ce12">
            <text:p>-14.952,48</text:p>
          </table:table-cell>
          <table:table-cell office:value-type="float" office:value="19958.419999999998" table:style-name="ce10">
            <text:p>19.958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MONE PORTO MENEZE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2ª VT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165.87" table:style-name="ce10">
            <text:p>2.165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625.47" table:style-name="ce10">
            <text:p>23.625,47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226.34" table:style-name="ce12">
            <text:p>-4.226,34</text:p>
          </table:table-cell>
          <table:table-cell office:value-type="float" office:value="-2667.63" table:style-name="ce12">
            <text:p>-2.667,63</text:p>
          </table:table-cell>
          <table:table-cell office:value-type="float" office:value="0" table:style-name="ce13">
            <text:p>0,00</text:p>
          </table:table-cell>
          <table:table-cell office:value-type="float" office:value="-9634.16" table:style-name="ce12">
            <text:p>-9.634,16</text:p>
          </table:table-cell>
          <table:table-cell office:value-type="float" office:value="13991.31" table:style-name="ce10">
            <text:p>13.991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SNELZE MARIA LIMA RIBEIR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061.17" table:style-name="ce10">
            <text:p>2.061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00.81" table:style-name="ce10">
            <text:p>15.000,8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75.12" table:style-name="ce12">
            <text:p>-2.275,12</text:p>
          </table:table-cell>
          <table:table-cell office:value-type="float" office:value="-1810.78" table:style-name="ce12">
            <text:p>-1.810,78</text:p>
          </table:table-cell>
          <table:table-cell office:value-type="float" office:value="0" table:style-name="ce13">
            <text:p>0,00</text:p>
          </table:table-cell>
          <table:table-cell office:value-type="float" office:value="-5591.07" table:style-name="ce12">
            <text:p>-5.591,07</text:p>
          </table:table-cell>
          <table:table-cell office:value-type="float" office:value="9409.74" table:style-name="ce10">
            <text:p>9.409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OLANGE DE OLIVEIRA MECHAILEH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office:value-type="float" office:value="2245.38" table:style-name="ce10">
            <text:p>2.245,38</text:p>
          </table:table-cell>
          <table:table-cell table:style-name="ce9"/>
          <table:table-cell office:value-type="float" office:value="2049.0700000000002" table:style-name="ce10">
            <text:p>2.049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49.04" table:style-name="ce10">
            <text:p>16.049,04</text:p>
          </table:table-cell>
          <table:table-cell office:value-type="float" office:value="-1868.01" table:style-name="ce12">
            <text:p>-1.868,01</text:p>
          </table:table-cell>
          <table:table-cell office:value-type="float" office:value="-2466.9299999999998" table:style-name="ce12">
            <text:p>-2.466,93</text:p>
          </table:table-cell>
          <table:table-cell office:value-type="float" office:value="-2641.9" table:style-name="ce12">
            <text:p>-2.641,90</text:p>
          </table:table-cell>
          <table:table-cell office:value-type="float" office:value="0" table:style-name="ce13">
            <text:p>0,00</text:p>
          </table:table-cell>
          <table:table-cell office:value-type="float" office:value="-6976.84" table:style-name="ce12">
            <text:p>-6.976,84</text:p>
          </table:table-cell>
          <table:table-cell office:value-type="float" office:value="9072.2000000000007" table:style-name="ce10">
            <text:p>9.072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ÔNIA VALDEZ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568.82" table:style-name="ce10">
            <text:p>1.568,82</text:p>
          </table:table-cell>
          <table:table-cell table:style-name="ce9"/>
          <table:table-cell office:value-type="float" office:value="2169" table:style-name="ce10">
            <text:p>2.169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73.68" table:style-name="ce10">
            <text:p>15.373,68</text:p>
          </table:table-cell>
          <table:table-cell office:value-type="float" office:value="-908.39" table:style-name="ce11">
            <text:p>-908,39</text:p>
          </table:table-cell>
          <table:table-cell office:value-type="float" office:value="-2459.98" table:style-name="ce12">
            <text:p>-2.459,98</text:p>
          </table:table-cell>
          <table:table-cell office:value-type="float" office:value="-3265.4" table:style-name="ce12">
            <text:p>-3.265,40</text:p>
          </table:table-cell>
          <table:table-cell office:value-type="float" office:value="0" table:style-name="ce13">
            <text:p>0,00</text:p>
          </table:table-cell>
          <table:table-cell office:value-type="float" office:value="-6633.77" table:style-name="ce12">
            <text:p>-6.633,77</text:p>
          </table:table-cell>
          <table:table-cell office:value-type="float" office:value="8739.91" table:style-name="ce10">
            <text:p>8.739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ORAIA CRISTINA NUNES TENORIO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8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906.87" table:style-name="ce10">
            <text:p>1.906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83.01" table:style-name="ce10">
            <text:p>15.183,0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67.66" table:style-name="ce12">
            <text:p>-2.367,66</text:p>
          </table:table-cell>
          <table:table-cell office:value-type="float" office:value="-2386.0300000000002" table:style-name="ce12">
            <text:p>-2.386,03</text:p>
          </table:table-cell>
          <table:table-cell office:value-type="float" office:value="0" table:style-name="ce13">
            <text:p>0,00</text:p>
          </table:table-cell>
          <table:table-cell office:value-type="float" office:value="-6258.86" table:style-name="ce12">
            <text:p>-6.258,86</text:p>
          </table:table-cell>
          <table:table-cell office:value-type="float" office:value="8924.15" table:style-name="ce10">
            <text:p>8.924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ORAYA SANTA ROSA DE MEDEIROS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CAPACITAÇÃO DE MAGISTRADOS (EJ)</text:p>
          </table:table-cell>
          <table:table-cell office:value-type="float" office:value="19004.59" table:style-name="ce10">
            <text:p>19.004,59</text:p>
          </table:table-cell>
          <table:table-cell table:style-name="ce9"/>
          <table:table-cell office:value-type="float" office:value="8081.72" table:style-name="ce10">
            <text:p>8.081,72</text:p>
          </table:table-cell>
          <table:table-cell office:value-type="float" office:value="2734.06" table:style-name="ce10">
            <text:p>2.734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820.37" table:style-name="ce10">
            <text:p>29.820,37</text:p>
          </table:table-cell>
          <table:table-cell office:value-type="float" office:value="-2656.22" table:style-name="ce12">
            <text:p>-2.656,22</text:p>
          </table:table-cell>
          <table:table-cell office:value-type="float" office:value="-5848.91" table:style-name="ce12">
            <text:p>-5.848,91</text:p>
          </table:table-cell>
          <table:table-cell office:value-type="float" office:value="-1403.46" table:style-name="ce12">
            <text:p>-1.403,46</text:p>
          </table:table-cell>
          <table:table-cell office:value-type="float" office:value="0" table:style-name="ce13">
            <text:p>0,00</text:p>
          </table:table-cell>
          <table:table-cell office:value-type="float" office:value="-9908.59" table:style-name="ce12">
            <text:p>-9.908,59</text:p>
          </table:table-cell>
          <table:table-cell office:value-type="float" office:value="19911.78" table:style-name="ce10">
            <text:p>19.911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TEVES LUCAS BARBOS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5ª VT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292.88" table:style-name="ce10">
            <text:p>2.292,88</text:p>
          </table:table-cell>
          <table:table-cell office:value-type="float" office:value="1379.07" table:style-name="ce10">
            <text:p>1.379,07</text:p>
          </table:table-cell>
          <table:table-cell office:value-type="float" office:value="1839.8" table:style-name="ce10">
            <text:p>1.839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147.61" table:style-name="ce10">
            <text:p>17.147,61</text:p>
          </table:table-cell>
          <table:table-cell office:value-type="float" office:value="-1856.25" table:style-name="ce12">
            <text:p>-1.856,25</text:p>
          </table:table-cell>
          <table:table-cell office:value-type="float" office:value="-2829.82" table:style-name="ce12">
            <text:p>-2.829,82</text:p>
          </table:table-cell>
          <table:table-cell office:value-type="float" office:value="-4252.28" table:style-name="ce12">
            <text:p>-4.252,28</text:p>
          </table:table-cell>
          <table:table-cell office:value-type="float" office:value="0" table:style-name="ce13">
            <text:p>0,00</text:p>
          </table:table-cell>
          <table:table-cell office:value-type="float" office:value="-8938.35" table:style-name="ce12">
            <text:p>-8.938,35</text:p>
          </table:table-cell>
          <table:table-cell office:value-type="float" office:value="8209.26" table:style-name="ce10">
            <text:p>8.209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UELY GOM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5367.4" table:style-name="ce10">
            <text:p>5.367,40</text:p>
          </table:table-cell>
          <table:table-cell table:style-name="ce9"/>
          <table:table-cell office:value-type="float" office:value="2478.56" table:style-name="ce10">
            <text:p>2.478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44.349999999999" table:style-name="ce10">
            <text:p>19.244,35</text:p>
          </table:table-cell>
          <table:table-cell office:value-type="float" office:value="-1495.98" table:style-name="ce12">
            <text:p>-1.495,98</text:p>
          </table:table-cell>
          <table:table-cell office:value-type="float" office:value="-2806.24" table:style-name="ce12">
            <text:p>-2.806,24</text:p>
          </table:table-cell>
          <table:table-cell office:value-type="float" office:value="-4468.76" table:style-name="ce12">
            <text:p>-4.468,76</text:p>
          </table:table-cell>
          <table:table-cell office:value-type="float" office:value="0" table:style-name="ce13">
            <text:p>0,00</text:p>
          </table:table-cell>
          <table:table-cell office:value-type="float" office:value="-8770.98" table:style-name="ce12">
            <text:p>-8.770,98</text:p>
          </table:table-cell>
          <table:table-cell office:value-type="float" office:value="10473.370000000001" table:style-name="ce10">
            <text:p>10.473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CIANA KELLY TENÓRIO DE ALENCAR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0969.95" table:style-name="ce10">
            <text:p>20.969,95</text:p>
          </table:table-cell>
          <table:table-cell office:value-type="float" office:value="1167.3399999999999" table:style-name="ce10">
            <text:p>1.167,34</text:p>
          </table:table-cell>
          <table:table-cell table:style-name="ce9"/>
          <table:table-cell office:value-type="float" office:value="4762.76" table:style-name="ce10">
            <text:p>4.762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00.05" table:style-name="ce10">
            <text:p>26.900,05</text:p>
          </table:table-cell>
          <table:table-cell office:value-type="float" office:value="-3174.31" table:style-name="ce12">
            <text:p>-3.174,31</text:p>
          </table:table-cell>
          <table:table-cell office:value-type="float" office:value="-4241.1899999999996" table:style-name="ce12">
            <text:p>-4.241,19</text:p>
          </table:table-cell>
          <table:table-cell office:value-type="float" office:value="-3025.76" table:style-name="ce12">
            <text:p>-3.025,76</text:p>
          </table:table-cell>
          <table:table-cell office:value-type="float" office:value="0" table:style-name="ce13">
            <text:p>0,00</text:p>
          </table:table-cell>
          <table:table-cell office:value-type="float" office:value="-10441.26" table:style-name="ce12">
            <text:p>-10.441,26</text:p>
          </table:table-cell>
          <table:table-cell office:value-type="float" office:value="16458.79" table:style-name="ce10">
            <text:p>16.458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CIANA MEDEIROS DE LUNA LES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512.58" table:style-name="ce10">
            <text:p>1.512,58</text:p>
          </table:table-cell>
          <table:table-cell table:style-name="ce9"/>
          <table:table-cell office:value-type="float" office:value="2958.36" table:style-name="ce10">
            <text:p>2.958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25.53" table:style-name="ce10">
            <text:p>16.225,53</text:p>
          </table:table-cell>
          <table:table-cell office:value-type="float" office:value="-918.7" table:style-name="ce11">
            <text:p>-918,70</text:p>
          </table:table-cell>
          <table:table-cell office:value-type="float" office:value="-2526.4699999999998" table:style-name="ce12">
            <text:p>-2.526,47</text:p>
          </table:table-cell>
          <table:table-cell office:value-type="float" office:value="-5706.61" table:style-name="ce12">
            <text:p>-5.706,61</text:p>
          </table:table-cell>
          <table:table-cell office:value-type="float" office:value="0" table:style-name="ce13">
            <text:p>0,00</text:p>
          </table:table-cell>
          <table:table-cell office:value-type="float" office:value="-9151.7800000000007" table:style-name="ce12">
            <text:p>-9.151,78</text:p>
          </table:table-cell>
          <table:table-cell office:value-type="float" office:value="7073.75" table:style-name="ce10">
            <text:p>7.073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DEU DE ANDRADE AMORIM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(1ª VT-ARA)</text:p>
          </table:table-cell>
          <table:table-cell office:value-type="float" office:value="20969.95" table:style-name="ce10">
            <text:p>20.969,95</text:p>
          </table:table-cell>
          <table:table-cell table:number-columns-repeated="2" table:style-name="ce9"/>
          <table:table-cell office:value-type="float" office:value="6268.79" table:style-name="ce10">
            <text:p>6.268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238.74" table:style-name="ce10">
            <text:p>27.238,74</text:p>
          </table:table-cell>
          <table:table-cell office:value-type="float" office:value="-2981.69" table:style-name="ce12">
            <text:p>-2.981,69</text:p>
          </table:table-cell>
          <table:table-cell office:value-type="float" office:value="-3921" table:style-name="ce12">
            <text:p>-3.921,0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902.69" table:style-name="ce12">
            <text:p>-6.902,69</text:p>
          </table:table-cell>
          <table:table-cell office:value-type="float" office:value="20336.05" table:style-name="ce10">
            <text:p>20.336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ÍS FIGUEIRÊDO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GESTÃO DO QUADRO DE SERVIDORES (SEGES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871.18" table:style-name="ce14">
            <text:p>871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56.23" table:style-name="ce10">
            <text:p>2.056,23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056.23" table:style-name="ce10">
            <text:p>2.056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IS SACRAMENTO LOPES RAMALH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49.19" table:style-name="ce10">
            <text:p>1.549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888.28" table:style-name="ce10">
            <text:p>21.888,28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96.08" table:style-name="ce12">
            <text:p>-4.496,08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3">
            <text:p>0,00</text:p>
          </table:table-cell>
          <table:table-cell office:value-type="float" office:value="-5811.41" table:style-name="ce12">
            <text:p>-5.811,41</text:p>
          </table:table-cell>
          <table:table-cell office:value-type="float" office:value="16076.87" table:style-name="ce10">
            <text:p>16.076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LITA CAVALCANTE SEIXAS BATISTA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PESQUISA PATRIMONIAL (SEPP)</text:p>
          </table:table-cell>
          <table:table-cell table:number-columns-repeated="2" table:style-name="ce9"/>
          <table:table-cell office:value-type="float" office:value="10920.79" table:style-name="ce10">
            <text:p>10.920,79</text:p>
          </table:table-cell>
          <table:table-cell office:value-type="float" office:value="4216.5200000000004" table:style-name="ce10">
            <text:p>4.216,5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37.31" table:style-name="ce10">
            <text:p>15.137,31</text:p>
          </table:table-cell>
          <table:table-cell table:style-name="ce9"/>
          <table:table-cell office:value-type="float" office:value="-1925.31" table:style-name="ce12">
            <text:p>-1.925,31</text:p>
          </table:table-cell>
          <table:table-cell office:value-type="float" office:value="-1356.28" table:style-name="ce12">
            <text:p>-1.356,28</text:p>
          </table:table-cell>
          <table:table-cell office:value-type="float" office:value="0" table:style-name="ce13">
            <text:p>0,00</text:p>
          </table:table-cell>
          <table:table-cell office:value-type="float" office:value="-3281.59" table:style-name="ce12">
            <text:p>-3.281,59</text:p>
          </table:table-cell>
          <table:table-cell office:value-type="float" office:value="11855.72" table:style-name="ce10">
            <text:p>11.855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MARA BARROS FRAGOSO DE ARAÚJ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506.75" table:style-name="ce10">
            <text:p>21.506,75</text:p>
          </table:table-cell>
          <table:table-cell office:value-type="float" office:value="6068.7" table:style-name="ce10">
            <text:p>6.068,70</text:p>
          </table:table-cell>
          <table:table-cell table:style-name="ce9"/>
          <table:table-cell office:value-type="float" office:value="3432.66" table:style-name="ce10">
            <text:p>3.432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008.11" table:style-name="ce10">
            <text:p>31.008,11</text:p>
          </table:table-cell>
          <table:table-cell office:value-type="float" office:value="-4175.7" table:style-name="ce12">
            <text:p>-4.175,70</text:p>
          </table:table-cell>
          <table:table-cell office:value-type="float" office:value="-5513.43" table:style-name="ce12">
            <text:p>-5.513,43</text:p>
          </table:table-cell>
          <table:table-cell office:value-type="float" office:value="-979.34" table:style-name="ce11">
            <text:p>-979,34</text:p>
          </table:table-cell>
          <table:table-cell office:value-type="float" office:value="0" table:style-name="ce13">
            <text:p>0,00</text:p>
          </table:table-cell>
          <table:table-cell office:value-type="float" office:value="-10668.47" table:style-name="ce12">
            <text:p>-10.668,47</text:p>
          </table:table-cell>
          <table:table-cell office:value-type="float" office:value="20339.64" table:style-name="ce10">
            <text:p>20.339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DE MORAES RODRIGU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-ARA)</text:p>
          </table:table-cell>
          <table:table-cell office:value-type="float" office:value="3008.27" table:style-name="ce10">
            <text:p>3.008,2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4651.3" table:style-name="ce10">
            <text:p>4.651,3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844.6200000000008" table:style-name="ce10">
            <text:p>8.844,62</text:p>
          </table:table-cell>
          <table:table-cell office:value-type="float" office:value="-421.16" table:style-name="ce11">
            <text:p>-421,16</text:p>
          </table:table-cell>
          <table:table-cell office:value-type="float" office:value="-154.15" table:style-name="ce11">
            <text:p>-154,15</text:p>
          </table:table-cell>
          <table:table-cell office:value-type="float" office:value="-2200" table:style-name="ce12">
            <text:p>-2.200,00</text:p>
          </table:table-cell>
          <table:table-cell office:value-type="float" office:value="0" table:style-name="ce13">
            <text:p>0,00</text:p>
          </table:table-cell>
          <table:table-cell office:value-type="float" office:value="-2775.31" table:style-name="ce12">
            <text:p>-2.775,31</text:p>
          </table:table-cell>
          <table:table-cell office:value-type="float" office:value="6069.31" table:style-name="ce10">
            <text:p>6.069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MARIA SALES REBÊ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5898.74" table:style-name="ce10">
            <text:p>5.898,74</text:p>
          </table:table-cell>
          <table:table-cell office:value-type="float" office:value="825.82" table:style-name="ce14">
            <text:p>825,82</text:p>
          </table:table-cell>
          <table:table-cell office:value-type="float" office:value="1185.05" table:style-name="ce10">
            <text:p>1.185,05</text:p>
          </table:table-cell>
          <table:table-cell office:value-type="float" office:value="3388.64" table:style-name="ce10">
            <text:p>3.388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298.25" table:style-name="ce10">
            <text:p>11.298,25</text:p>
          </table:table-cell>
          <table:table-cell office:value-type="float" office:value="-825.82" table:style-name="ce11">
            <text:p>-825,82</text:p>
          </table:table-cell>
          <table:table-cell office:value-type="float" office:value="-1026.55" table:style-name="ce12">
            <text:p>-1.026,55</text:p>
          </table:table-cell>
          <table:table-cell office:value-type="float" office:value="-3530.05" table:style-name="ce12">
            <text:p>-3.530,05</text:p>
          </table:table-cell>
          <table:table-cell office:value-type="float" office:value="0" table:style-name="ce13">
            <text:p>0,00</text:p>
          </table:table-cell>
          <table:table-cell office:value-type="float" office:value="-5382.42" table:style-name="ce12">
            <text:p>-5.382,42</text:p>
          </table:table-cell>
          <table:table-cell office:value-type="float" office:value="5915.83" table:style-name="ce10">
            <text:p>5.915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NÁDIA DA SILVA CHAG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716.31" table:style-name="ce10">
            <text:p>3.716,31</text:p>
          </table:table-cell>
          <table:table-cell table:style-name="ce9"/>
          <table:table-cell office:value-type="float" office:value="3388.64" table:style-name="ce10">
            <text:p>3.388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03.34" table:style-name="ce10">
            <text:p>18.503,34</text:p>
          </table:table-cell>
          <table:table-cell office:value-type="float" office:value="-1761.32" table:style-name="ce12">
            <text:p>-1.761,32</text:p>
          </table:table-cell>
          <table:table-cell office:value-type="float" office:value="-2750.68" table:style-name="ce12">
            <text:p>-2.750,68</text:p>
          </table:table-cell>
          <table:table-cell office:value-type="float" office:value="-4418.09" table:style-name="ce12">
            <text:p>-4.418,09</text:p>
          </table:table-cell>
          <table:table-cell office:value-type="float" office:value="0" table:style-name="ce13">
            <text:p>0,00</text:p>
          </table:table-cell>
          <table:table-cell office:value-type="float" office:value="-8930.09" table:style-name="ce12">
            <text:p>-8.930,09</text:p>
          </table:table-cell>
          <table:table-cell office:value-type="float" office:value="9573.25" table:style-name="ce10">
            <text:p>9.573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TENÓRIO DE LIMA RODRIGU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4692.71" table:style-name="ce10">
            <text:p>4.692,71</text:p>
          </table:table-cell>
          <table:table-cell table:style-name="ce9"/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873.41" table:style-name="ce10">
            <text:p>24.873,41</text:p>
          </table:table-cell>
          <table:table-cell office:value-type="float" office:value="-2589.67" table:style-name="ce12">
            <text:p>-2.589,67</text:p>
          </table:table-cell>
          <table:table-cell office:value-type="float" office:value="-4851.8900000000003" table:style-name="ce12">
            <text:p>-4.851,89</text:p>
          </table:table-cell>
          <table:table-cell office:value-type="float" office:value="-2624.1" table:style-name="ce12">
            <text:p>-2.624,10</text:p>
          </table:table-cell>
          <table:table-cell office:value-type="float" office:value="0" table:style-name="ce13">
            <text:p>0,00</text:p>
          </table:table-cell>
          <table:table-cell office:value-type="float" office:value="-10065.66" table:style-name="ce12">
            <text:p>-10.065,66</text:p>
          </table:table-cell>
          <table:table-cell office:value-type="float" office:value="14807.75" table:style-name="ce10">
            <text:p>14.807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THIANA FERREIRA COUTIN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EGISLAÇÃO DE PESSOAL (SEGESP)</text:p>
          </table:table-cell>
          <table:table-cell office:value-type="float" office:value="19285.939999999999" table:style-name="ce10">
            <text:p>19.285,9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822.07" table:style-name="ce10">
            <text:p>1.822,07</text:p>
          </table:table-cell>
          <table:table-cell office:value-type="float" office:value="292.2" table:number-columns-spanned="2" table:number-rows-spanned="1" table:style-name="ce26">
            <text:p>292,20</text:p>
          </table:table-cell>
          <table:covered-table-cell/>
          <table:table-cell table:style-name="ce9"/>
          <table:table-cell office:value-type="float" office:value="22585.26" table:style-name="ce10">
            <text:p>22.585,26</text:p>
          </table:table-cell>
          <table:table-cell office:value-type="float" office:value="-828.39" table:style-name="ce11">
            <text:p>-828,39</text:p>
          </table:table-cell>
          <table:table-cell office:value-type="float" office:value="-4293.03" table:style-name="ce12">
            <text:p>-4.293,03</text:p>
          </table:table-cell>
          <table:table-cell office:value-type="float" office:value="-690.59" table:style-name="ce11">
            <text:p>-690,59</text:p>
          </table:table-cell>
          <table:table-cell office:value-type="float" office:value="0" table:style-name="ce13">
            <text:p>0,00</text:p>
          </table:table-cell>
          <table:table-cell office:value-type="float" office:value="-5812.01" table:style-name="ce12">
            <text:p>-5.812,01</text:p>
          </table:table-cell>
          <table:table-cell office:value-type="float" office:value="16773.25" table:style-name="ce10">
            <text:p>16.773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TIENE REGINA BITENCOURT RABELO LIMA TENÓR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9ª VT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4045.9" table:style-name="ce10">
            <text:p>4.045,9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42.14" table:style-name="ce10">
            <text:p>25.642,14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00.24" table:style-name="ce12">
            <text:p>-4.400,24</text:p>
          </table:table-cell>
          <table:table-cell office:value-type="float" office:value="-3666.74" table:style-name="ce12">
            <text:p>-3.666,74</text:p>
          </table:table-cell>
          <table:table-cell office:value-type="float" office:value="0" table:style-name="ce13">
            <text:p>0,00</text:p>
          </table:table-cell>
          <table:table-cell office:value-type="float" office:value="-8895.3700000000008" table:style-name="ce12">
            <text:p>-8.895,37</text:p>
          </table:table-cell>
          <table:table-cell office:value-type="float" office:value="16746.77" table:style-name="ce10">
            <text:p>16.746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ERESA LUÍSA RODRIGUES DE ALENCAR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1505.17" table:style-name="ce10">
            <text:p>1.505,17</text:p>
          </table:table-cell>
          <table:table-cell office:value-type="float" office:value="1379.07" table:style-name="ce10">
            <text:p>1.379,07</text:p>
          </table:table-cell>
          <table:table-cell office:value-type="float" office:value="2389.2600000000002" table:style-name="ce10">
            <text:p>2.389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123.080000000002" table:style-name="ce10">
            <text:p>17.123,0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768.52" table:style-name="ce12">
            <text:p>-2.768,52</text:p>
          </table:table-cell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5387.56" table:style-name="ce12">
            <text:p>-5.387,56</text:p>
          </table:table-cell>
          <table:table-cell office:value-type="float" office:value="11735.52" table:style-name="ce10">
            <text:p>11.735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ERTULINO BERNARDO DE OLIVEIRA NET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656.74" table:style-name="ce10">
            <text:p>2.656,74</text:p>
          </table:table-cell>
          <table:table-cell office:value-type="float" office:value="1939.89" table:style-name="ce10">
            <text:p>1.939,89</text:p>
          </table:table-cell>
          <table:table-cell office:value-type="float" office:value="5043.78" table:style-name="ce10">
            <text:p>5.043,7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038.799999999999" table:style-name="ce10">
            <text:p>21.038,80</text:p>
          </table:table-cell>
          <table:table-cell office:value-type="float" office:value="-1877.11" table:style-name="ce12">
            <text:p>-1.877,11</text:p>
          </table:table-cell>
          <table:table-cell office:value-type="float" office:value="-2908.79" table:style-name="ce12">
            <text:p>-2.908,79</text:p>
          </table:table-cell>
          <table:table-cell office:value-type="float" office:value="-3522.65" table:style-name="ce12">
            <text:p>-3.522,65</text:p>
          </table:table-cell>
          <table:table-cell office:value-type="float" office:value="0" table:style-name="ce13">
            <text:p>0,00</text:p>
          </table:table-cell>
          <table:table-cell office:value-type="float" office:value="-8308.5499999999993" table:style-name="ce12">
            <text:p>-8.308,55</text:p>
          </table:table-cell>
          <table:table-cell office:value-type="float" office:value="12730.25" table:style-name="ce10">
            <text:p>12.730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LITA MARIA CAVALCANTI RAMOS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5ª VT)</text:p>
          </table:table-cell>
          <table:table-cell office:value-type="float" office:value="16211.27" table:style-name="ce10">
            <text:p>16.211,2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544.25" table:style-name="ce10">
            <text:p>2.544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987.9" table:style-name="ce10">
            <text:p>20.987,90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74.84" table:style-name="ce12">
            <text:p>-3.974,84</text:p>
          </table:table-cell>
          <table:table-cell office:value-type="float" office:value="-1396.56" table:style-name="ce12">
            <text:p>-1.396,56</text:p>
          </table:table-cell>
          <table:table-cell office:value-type="float" office:value="0" table:style-name="ce13">
            <text:p>0,00</text:p>
          </table:table-cell>
          <table:table-cell office:value-type="float" office:value="-6199.79" table:style-name="ce12">
            <text:p>-6.199,79</text:p>
          </table:table-cell>
          <table:table-cell office:value-type="float" office:value="14788.11" table:style-name="ce10">
            <text:p>14.788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WMEDES DA SILVA PORCIÚNCUL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1178.21" table:style-name="ce10">
            <text:p>11.178,2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587.32" table:style-name="ce10">
            <text:p>3.587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997.91" table:style-name="ce10">
            <text:p>16.997,91</text:p>
          </table:table-cell>
          <table:table-cell office:value-type="float" office:value="-1403.05" table:style-name="ce12">
            <text:p>-1.403,05</text:p>
          </table:table-cell>
          <table:table-cell office:value-type="float" office:value="-2328.44" table:style-name="ce12">
            <text:p>-2.328,44</text:p>
          </table:table-cell>
          <table:table-cell office:value-type="float" office:value="-1111.53" table:style-name="ce12">
            <text:p>-1.111,53</text:p>
          </table:table-cell>
          <table:table-cell office:value-type="float" office:value="0" table:style-name="ce13">
            <text:p>0,00</text:p>
          </table:table-cell>
          <table:table-cell office:value-type="float" office:value="-4843.0200000000004" table:style-name="ce12">
            <text:p>-4.843,02</text:p>
          </table:table-cell>
          <table:table-cell office:value-type="float" office:value="12154.89" table:style-name="ce10">
            <text:p>12.154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YSE FERNANDES CARDOS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ATA)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624.76" table:style-name="ce10">
            <text:p>2.624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256.34" table:style-name="ce10">
            <text:p>23.256,34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101.01" table:style-name="ce12">
            <text:p>-4.101,01</text:p>
          </table:table-cell>
          <table:table-cell office:value-type="float" office:value="-1905.78" table:style-name="ce12">
            <text:p>-1.905,78</text:p>
          </table:table-cell>
          <table:table-cell office:value-type="float" office:value="0" table:style-name="ce13">
            <text:p>0,00</text:p>
          </table:table-cell>
          <table:table-cell office:value-type="float" office:value="-8564.31" table:style-name="ce12">
            <text:p>-8.564,31</text:p>
          </table:table-cell>
          <table:table-cell office:value-type="float" office:value="14692.03" table:style-name="ce10">
            <text:p>14.692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CAMÊLO FONSECA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SEÇÃO DE APOIO ADMINISTRATIVO (SA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024.81" table:style-name="ce10">
            <text:p>3.024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698.98" table:style-name="ce10">
            <text:p>24.698,98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26.6899999999996" table:style-name="ce12">
            <text:p>-4.426,69</text:p>
          </table:table-cell>
          <table:table-cell office:value-type="float" office:value="-574.82000000000005" table:style-name="ce11">
            <text:p>-574,82</text:p>
          </table:table-cell>
          <table:table-cell office:value-type="float" office:value="0" table:style-name="ce13">
            <text:p>0,00</text:p>
          </table:table-cell>
          <table:table-cell office:value-type="float" office:value="-5829.9" table:style-name="ce12">
            <text:p>-5.829,90</text:p>
          </table:table-cell>
          <table:table-cell office:value-type="float" office:value="18869.080000000002" table:style-name="ce10">
            <text:p>18.869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DAVIS EVARISTO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.398,39</text:p>
          </table:table-cell>
          <table:table-cell table:number-columns-repeated="2" table:style-name="ce9"/>
          <table:table-cell office:value-type="float" office:value="2932.29" table:style-name="ce10">
            <text:p>2.932,2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30.68" table:style-name="ce10">
            <text:p>14.330,68</text:p>
          </table:table-cell>
          <table:table-cell office:value-type="float" office:value="-828.39" table:style-name="ce11">
            <text:p>-828,39</text:p>
          </table:table-cell>
          <table:table-cell office:value-type="float" office:value="-1631.13" table:style-name="ce12">
            <text:p>-1.631,13</text:p>
          </table:table-cell>
          <table:table-cell office:value-type="float" office:value="-1087.72" table:style-name="ce12">
            <text:p>-1.087,72</text:p>
          </table:table-cell>
          <table:table-cell office:value-type="float" office:value="0" table:style-name="ce13">
            <text:p>0,00</text:p>
          </table:table-cell>
          <table:table-cell office:value-type="float" office:value="-3547.24" table:style-name="ce12">
            <text:p>-3.547,24</text:p>
          </table:table-cell>
          <table:table-cell office:value-type="float" office:value="10783.44" table:style-name="ce10">
            <text:p>10.783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HENRIQUE DE BARROS VANDERLEI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2042.38" table:style-name="ce10">
            <text:p>12.042,3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507.94" table:style-name="ce10">
            <text:p>2.507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82.7" table:style-name="ce10">
            <text:p>16.782,70</text:p>
          </table:table-cell>
          <table:table-cell office:value-type="float" office:value="-1525.99" table:style-name="ce12">
            <text:p>-1.525,99</text:p>
          </table:table-cell>
          <table:table-cell office:value-type="float" office:value="-2480.14" table:style-name="ce12">
            <text:p>-2.480,14</text:p>
          </table:table-cell>
          <table:table-cell office:value-type="float" office:value="-2587.2600000000002" table:style-name="ce12">
            <text:p>-2.587,26</text:p>
          </table:table-cell>
          <table:table-cell office:value-type="float" office:value="0" table:style-name="ce13">
            <text:p>0,00</text:p>
          </table:table-cell>
          <table:table-cell office:value-type="float" office:value="-6593.39" table:style-name="ce12">
            <text:p>-6.593,39</text:p>
          </table:table-cell>
          <table:table-cell office:value-type="float" office:value="10189.31" table:style-name="ce10">
            <text:p>10.189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HENRIQUE SOUZA MUNT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2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4280.05" table:style-name="ce10">
            <text:p>4.280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588.13" table:style-name="ce10">
            <text:p>24.588,1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092.89" table:style-name="ce12">
            <text:p>-4.092,89</text:p>
          </table:table-cell>
          <table:table-cell office:value-type="float" office:value="-3644.13" table:style-name="ce12">
            <text:p>-3.644,13</text:p>
          </table:table-cell>
          <table:table-cell office:value-type="float" office:value="0" table:style-name="ce13">
            <text:p>0,00</text:p>
          </table:table-cell>
          <table:table-cell office:value-type="float" office:value="-9242.19" table:style-name="ce12">
            <text:p>-9.242,19</text:p>
          </table:table-cell>
          <table:table-cell office:value-type="float" office:value="15345.94" table:style-name="ce10">
            <text:p>15.345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PHILIPPE CORDEIRO DE BARROS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DIVISÃO DE SEGURANÇA DA INFORMAÇÃO E PROTEÇÃO DE</text:p>
          </table:table-cell>
          <table:table-cell office:value-type="float" office:value="12610.99" table:style-name="ce10">
            <text:p>12.610,99</text:p>
          </table:table-cell>
          <table:table-cell table:number-columns-repeated="2" table:style-name="ce9"/>
          <table:table-cell office:value-type="float" office:value="4154.79" table:style-name="ce10">
            <text:p>4.154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65.78" table:style-name="ce10">
            <text:p>16.765,78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41.1" table:style-name="ce12">
            <text:p>-2.141,10</text:p>
          </table:table-cell>
          <table:table-cell office:value-type="float" office:value="-855.06" table:style-name="ce11">
            <text:p>-855,06</text:p>
          </table:table-cell>
          <table:table-cell office:value-type="float" office:value="0" table:style-name="ce13">
            <text:p>0,00</text:p>
          </table:table-cell>
          <table:table-cell office:value-type="float" office:value="-3824.55" table:style-name="ce12">
            <text:p>-3.824,55</text:p>
          </table:table-cell>
          <table:table-cell office:value-type="float" office:value="12941.23" table:style-name="ce10">
            <text:p>12.941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PONTES DE ALENCAR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11.85" table:style-name="ce10">
            <text:p>13.511,85</text:p>
          </table:table-cell>
          <table:table-cell table:number-columns-repeated="2" table:style-name="ce9"/>
          <table:table-cell office:value-type="float" office:value="5200.88" table:style-name="ce10">
            <text:p>5.200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12.73" table:style-name="ce10">
            <text:p>18.712,73</text:p>
          </table:table-cell>
          <table:table-cell office:value-type="float" office:value="-1771.79" table:style-name="ce12">
            <text:p>-1.771,79</text:p>
          </table:table-cell>
          <table:table-cell office:value-type="float" office:value="-2254.88" table:style-name="ce12">
            <text:p>-2.254,88</text:p>
          </table:table-cell>
          <table:table-cell office:value-type="float" office:value="-2005.26" table:style-name="ce12">
            <text:p>-2.005,26</text:p>
          </table:table-cell>
          <table:table-cell office:value-type="float" office:value="0" table:style-name="ce13">
            <text:p>0,00</text:p>
          </table:table-cell>
          <table:table-cell office:value-type="float" office:value="-6031.93" table:style-name="ce12">
            <text:p>-6.031,93</text:p>
          </table:table-cell>
          <table:table-cell office:value-type="float" office:value="12680.8" table:style-name="ce10">
            <text:p>12.680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IAGO JOSÉ SANTANA CABRAL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2408.71" table:style-name="ce10">
            <text:p>12.408,71</text:p>
          </table:table-cell>
          <table:table-cell table:number-columns-repeated="2" table:style-name="ce9"/>
          <table:table-cell office:value-type="float" office:value="3595.68" table:style-name="ce10">
            <text:p>3.59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04.39" table:style-name="ce10">
            <text:p>16.004,3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41.75" table:style-name="ce12">
            <text:p>-2.141,75</text:p>
          </table:table-cell>
          <table:table-cell office:value-type="float" office:value="-1110" table:style-name="ce12">
            <text:p>-1.110,00</text:p>
          </table:table-cell>
          <table:table-cell office:value-type="float" office:value="0" table:style-name="ce13">
            <text:p>0,00</text:p>
          </table:table-cell>
          <table:table-cell office:value-type="float" office:value="-4080.14" table:style-name="ce12">
            <text:p>-4.080,14</text:p>
          </table:table-cell>
          <table:table-cell office:value-type="float" office:value="11924.25" table:style-name="ce10">
            <text:p>11.924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IAGO PIMENTEL GOMES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363.86" table:style-name="ce10">
            <text:p>19.363,86</text:p>
          </table:table-cell>
          <table:table-cell table:number-columns-repeated="2" table:style-name="ce9"/>
          <table:table-cell office:value-type="float" office:value="3583.47" table:style-name="ce10">
            <text:p>3.583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947.33" table:style-name="ce10">
            <text:p>22.947,33</text:p>
          </table:table-cell>
          <table:table-cell office:value-type="float" office:value="-828.39" table:style-name="ce11">
            <text:p>-828,39</text:p>
          </table:table-cell>
          <table:table-cell office:value-type="float" office:value="-4071.48" table:style-name="ce12">
            <text:p>-4.071,48</text:p>
          </table:table-cell>
          <table:table-cell office:value-type="float" office:value="-1623.33" table:style-name="ce12">
            <text:p>-1.623,33</text:p>
          </table:table-cell>
          <table:table-cell office:value-type="float" office:value="0" table:style-name="ce13">
            <text:p>0,00</text:p>
          </table:table-cell>
          <table:table-cell office:value-type="float" office:value="-6523.2" table:style-name="ce12">
            <text:p>-6.523,20</text:p>
          </table:table-cell>
          <table:table-cell office:value-type="float" office:value="16424.13" table:style-name="ce10">
            <text:p>16.424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ÚLIO MÁRCIO FREITAS LIN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5857.22" table:style-name="ce10">
            <text:p>5.857,22</text:p>
          </table:table-cell>
          <table:table-cell table:style-name="ce9"/>
          <table:table-cell office:value-type="float" office:value="2642.37" table:style-name="ce10">
            <text:p>2.642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897.98" table:style-name="ce10">
            <text:p>19.897,98</text:p>
          </table:table-cell>
          <table:table-cell office:value-type="float" office:value="-1576.8" table:style-name="ce12">
            <text:p>-1.576,80</text:p>
          </table:table-cell>
          <table:table-cell table:style-name="ce9"/>
          <table:table-cell office:value-type="float" office:value="-4043.09" table:style-name="ce12">
            <text:p>-4.043,09</text:p>
          </table:table-cell>
          <table:table-cell office:value-type="float" office:value="0" table:style-name="ce13">
            <text:p>0,00</text:p>
          </table:table-cell>
          <table:table-cell office:value-type="float" office:value="-5619.89" table:style-name="ce12">
            <text:p>-5.619,89</text:p>
          </table:table-cell>
          <table:table-cell office:value-type="float" office:value="14278.09" table:style-name="ce10">
            <text:p>14.278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ULISSES SILVA MEL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2120.8000000000002" table:style-name="ce10">
            <text:p>2.120,80</text:p>
          </table:table-cell>
          <table:table-cell office:value-type="float" office:value="3263.9" table:style-name="ce10">
            <text:p>3.263,9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783.9" table:style-name="ce10">
            <text:p>23.783,90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018.18" table:style-name="ce12">
            <text:p>-4.018,18</text:p>
          </table:table-cell>
          <table:table-cell office:value-type="float" office:value="-1327.89" table:style-name="ce12">
            <text:p>-1.327,89</text:p>
          </table:table-cell>
          <table:table-cell office:value-type="float" office:value="0" table:style-name="ce13">
            <text:p>0,00</text:p>
          </table:table-cell>
          <table:table-cell office:value-type="float" office:value="-7903.59" table:style-name="ce12">
            <text:p>-7.903,59</text:p>
          </table:table-cell>
          <table:table-cell office:value-type="float" office:value="15880.31" table:style-name="ce10">
            <text:p>15.880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DÊNIO SANTOS COST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PEN)</text:p>
          </table:table-cell>
          <table:table-cell office:value-type="float" office:value="11815.11" table:style-name="ce10">
            <text:p>11.815,1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110.39" table:style-name="ce10">
            <text:p>3.110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65.39" table:style-name="ce10">
            <text:p>16.865,39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47.67" table:style-name="ce12">
            <text:p>-2.347,67</text:p>
          </table:table-cell>
          <table:table-cell office:value-type="float" office:value="-3633.33" table:style-name="ce12">
            <text:p>-3.633,33</text:p>
          </table:table-cell>
          <table:table-cell office:value-type="float" office:value="0" table:style-name="ce13">
            <text:p>0,00</text:p>
          </table:table-cell>
          <table:table-cell office:value-type="float" office:value="-7468.95" table:style-name="ce12">
            <text:p>-7.468,95</text:p>
          </table:table-cell>
          <table:table-cell office:value-type="float" office:value="9396.44" table:style-name="ce10">
            <text:p>9.396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DO ROSTAN DOS SANTOS SILV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9ª VT)</text:p>
          </table:table-cell>
          <table:table-cell office:value-type="float" office:value="19285.939999999999" table:style-name="ce10">
            <text:p>19.285,9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856.35" table:style-name="ce10">
            <text:p>3.856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082.18" table:style-name="ce10">
            <text:p>25.082,18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057.78" table:style-name="ce12">
            <text:p>-4.057,78</text:p>
          </table:table-cell>
          <table:table-cell office:value-type="float" office:value="-1826.99" table:style-name="ce12">
            <text:p>-1.826,99</text:p>
          </table:table-cell>
          <table:table-cell office:value-type="float" office:value="0" table:style-name="ce13">
            <text:p>0,00</text:p>
          </table:table-cell>
          <table:table-cell office:value-type="float" office:value="-8624.9599999999991" table:style-name="ce12">
            <text:p>-8.624,96</text:p>
          </table:table-cell>
          <table:table-cell office:value-type="float" office:value="16457.22" table:style-name="ce10">
            <text:p>16.457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ÉRIA ALVES LEITE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1246.77" table:style-name="ce10">
            <text:p>1.246,77</text:p>
          </table:table-cell>
          <table:table-cell table:style-name="ce9"/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54.78" table:style-name="ce10">
            <text:p>24.154,78</text:p>
          </table:table-cell>
          <table:table-cell office:value-type="float" office:value="-3015.29" table:style-name="ce12">
            <text:p>-3.015,29</text:p>
          </table:table-cell>
          <table:table-cell office:value-type="float" office:value="-4537.2299999999996" table:style-name="ce12">
            <text:p>-4.537,23</text:p>
          </table:table-cell>
          <table:table-cell office:value-type="float" office:value="-1881" table:style-name="ce12">
            <text:p>-1.881,00</text:p>
          </table:table-cell>
          <table:table-cell office:value-type="float" office:value="0" table:style-name="ce13">
            <text:p>0,00</text:p>
          </table:table-cell>
          <table:table-cell office:value-type="float" office:value="-9433.52" table:style-name="ce12">
            <text:p>-9.433,52</text:p>
          </table:table-cell>
          <table:table-cell office:value-type="float" office:value="14721.26" table:style-name="ce10">
            <text:p>14.721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ÉRIA PERDIGÃO GOMES SOARES BEZERRA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OUVIDORIA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753.22" table:style-name="ce10">
            <text:p>1.753,22</text:p>
          </table:table-cell>
          <table:table-cell office:value-type="float" office:value="7297.65" table:style-name="ce10">
            <text:p>7.297,65</text:p>
          </table:table-cell>
          <table:table-cell office:value-type="float" office:value="3884.2" table:style-name="ce10">
            <text:p>3.884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376.86" table:style-name="ce10">
            <text:p>32.376,86</text:p>
          </table:table-cell>
          <table:table-cell office:value-type="float" office:value="-3029.47" table:style-name="ce12">
            <text:p>-3.029,47</text:p>
          </table:table-cell>
          <table:table-cell office:value-type="float" office:value="-6028.74" table:style-name="ce12">
            <text:p>-6.028,74</text:p>
          </table:table-cell>
          <table:table-cell office:value-type="float" office:value="-3515.62" table:style-name="ce12">
            <text:p>-3.515,62</text:p>
          </table:table-cell>
          <table:table-cell office:value-type="float" office:value="0" table:style-name="ce13">
            <text:p>0,00</text:p>
          </table:table-cell>
          <table:table-cell office:value-type="float" office:value="-12573.83" table:style-name="ce12">
            <text:p>-12.573,83</text:p>
          </table:table-cell>
          <table:table-cell office:value-type="float" office:value="19803.03" table:style-name="ce10">
            <text:p>19.803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ESKA RODRIGUES MEDEIROS TORRES MULLER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ªVTSMC)</text:p>
          </table:table-cell>
          <table:table-cell office:value-type="float" office:value="10844.04" table:style-name="ce10">
            <text:p>10.844,0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261.06" table:style-name="ce10">
            <text:p>2.261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290.15" table:style-name="ce10">
            <text:p>14.290,15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064.4899999999998" table:style-name="ce12">
            <text:p>-2.064,49</text:p>
          </table:table-cell>
          <table:table-cell office:value-type="float" office:value="-2193.64" table:style-name="ce12">
            <text:p>-2.193,64</text:p>
          </table:table-cell>
          <table:table-cell office:value-type="float" office:value="0" table:style-name="ce13">
            <text:p>0,00</text:p>
          </table:table-cell>
          <table:table-cell office:value-type="float" office:value="-5618.66" table:style-name="ce12">
            <text:p>-5.618,66</text:p>
          </table:table-cell>
          <table:table-cell office:value-type="float" office:value="8671.49" table:style-name="ce10">
            <text:p>8.671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TER COSTA DOS SANT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AL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2202.79" table:style-name="ce10">
            <text:p>2.202,79</text:p>
          </table:table-cell>
          <table:table-cell office:value-type="float" office:value="8411.01" table:style-name="ce10">
            <text:p>8.411,01</text:p>
          </table:table-cell>
          <table:table-cell office:value-type="float" office:value="5701.54" table:style-name="ce10">
            <text:p>5.701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093.68" table:style-name="ce10">
            <text:p>28.093,68</text:p>
          </table:table-cell>
          <table:table-cell office:value-type="float" office:value="-1841.39" table:style-name="ce12">
            <text:p>-1.841,39</text:p>
          </table:table-cell>
          <table:table-cell office:value-type="float" office:value="-4469.2700000000004" table:style-name="ce12">
            <text:p>-4.469,27</text:p>
          </table:table-cell>
          <table:table-cell office:value-type="float" office:value="-3930.76" table:style-name="ce12">
            <text:p>-3.930,76</text:p>
          </table:table-cell>
          <table:table-cell office:value-type="float" office:value="0" table:style-name="ce13">
            <text:p>0,00</text:p>
          </table:table-cell>
          <table:table-cell office:value-type="float" office:value="-10241.42" table:style-name="ce12">
            <text:p>-10.241,42</text:p>
          </table:table-cell>
          <table:table-cell office:value-type="float" office:value="17852.259999999998" table:style-name="ce10">
            <text:p>17.852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TER MELO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ICITAÇÃO E COMPRAS (SL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224.05" table:style-name="ce10">
            <text:p>4.224,05</text:p>
          </table:table-cell>
          <table:table-cell office:value-type="float" office:value="1185.05" table:style-name="ce10">
            <text:p>1.185,05</text:p>
          </table:table-cell>
          <table:table-cell office:value-type="float" office:value="5383.97" table:style-name="ce10">
            <text:p>5.383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547.66" table:style-name="ce10">
            <text:p>22.547,66</text:p>
          </table:table-cell>
          <table:table-cell office:value-type="float" office:value="-1883.68" table:style-name="ce12">
            <text:p>-1.883,68</text:p>
          </table:table-cell>
          <table:table-cell office:value-type="float" office:value="-3228.37" table:style-name="ce12">
            <text:p>-3.228,37</text:p>
          </table:table-cell>
          <table:table-cell office:value-type="float" office:value="-4399.83" table:style-name="ce12">
            <text:p>-4.399,83</text:p>
          </table:table-cell>
          <table:table-cell office:value-type="float" office:value="0" table:style-name="ce13">
            <text:p>0,00</text:p>
          </table:table-cell>
          <table:table-cell office:value-type="float" office:value="-9511.8799999999992" table:style-name="ce12">
            <text:p>-9.511,88</text:p>
          </table:table-cell>
          <table:table-cell office:value-type="float" office:value="13035.78" table:style-name="ce10">
            <text:p>13.035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AGRA BAR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5ª VT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2755.21" table:style-name="ce10">
            <text:p>2.755,21</text:p>
          </table:table-cell>
          <table:table-cell office:value-type="float" office:value="8411.01" table:style-name="ce10">
            <text:p>8.411,01</text:p>
          </table:table-cell>
          <table:table-cell office:value-type="float" office:value="3271.76" table:style-name="ce10">
            <text:p>3.271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139.5" table:style-name="ce10">
            <text:p>33.139,50</text:p>
          </table:table-cell>
          <table:table-cell office:value-type="float" office:value="-3098.37" table:style-name="ce12">
            <text:p>-3.098,37</text:p>
          </table:table-cell>
          <table:table-cell office:value-type="float" office:value="-6440.08" table:style-name="ce12">
            <text:p>-6.440,08</text:p>
          </table:table-cell>
          <table:table-cell office:value-type="float" office:value="-5518.71" table:style-name="ce12">
            <text:p>-5.518,71</text:p>
          </table:table-cell>
          <table:table-cell office:value-type="float" office:value="0" table:style-name="ce13">
            <text:p>0,00</text:p>
          </table:table-cell>
          <table:table-cell office:value-type="float" office:value="-15057.16" table:style-name="ce12">
            <text:p>-15.057,16</text:p>
          </table:table-cell>
          <table:table-cell office:value-type="float" office:value="18082.34" table:style-name="ce10">
            <text:p>18.082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DE ALMEIDA PINTO MONTEIRO</text:p>
          </table:table-cell>
          <table:table-cell office:value-type="string" table:style-name="ce8">
            <text:p>ANALISTA JUDICIÁRIO - NÍVEL SUPERIOR A4</text:p>
          </table:table-cell>
          <table:table-cell office:value-type="string" table:style-name="ce8">
            <text:p>SETOR DE SAÚDE (SEGESP)</text:p>
          </table:table-cell>
          <table:table-cell office:value-type="float" office:value="15160.06" table:style-name="ce10">
            <text:p>15.160,06</text:p>
          </table:table-cell>
          <table:table-cell table:number-columns-repeated="2" table:style-name="ce9"/>
          <table:table-cell office:value-type="float" office:value="2918.22" table:style-name="ce10">
            <text:p>2.918,2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78.28" table:style-name="ce10">
            <text:p>18.078,28</text:p>
          </table:table-cell>
          <table:table-cell office:value-type="float" office:value="-1934.59" table:style-name="ce12">
            <text:p>-1.934,59</text:p>
          </table:table-cell>
          <table:table-cell office:value-type="float" office:value="-2767.64" table:style-name="ce12">
            <text:p>-2.767,64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702.2299999999996" table:style-name="ce12">
            <text:p>-4.702,23</text:p>
          </table:table-cell>
          <table:table-cell office:value-type="float" office:value="13376.05" table:style-name="ce10">
            <text:p>13.376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MARGARIDA SILVA DE CARVALH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299.42" table:style-name="ce10">
            <text:p>2.299,42</text:p>
          </table:table-cell>
          <table:table-cell office:value-type="float" office:value="1939.89" table:style-name="ce10">
            <text:p>1.939,89</text:p>
          </table:table-cell>
          <table:table-cell office:value-type="float" office:value="3162.71" table:style-name="ce10">
            <text:p>3.162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99.09" table:style-name="ce10">
            <text:p>19.299,09</text:p>
          </table:table-cell>
          <table:table-cell office:value-type="float" office:value="-1876.92" table:style-name="ce12">
            <text:p>-1.876,92</text:p>
          </table:table-cell>
          <table:table-cell office:value-type="float" office:value="-2999.85" table:style-name="ce12">
            <text:p>-2.999,85</text:p>
          </table:table-cell>
          <table:table-cell office:value-type="float" office:value="-2189.91" table:style-name="ce12">
            <text:p>-2.189,91</text:p>
          </table:table-cell>
          <table:table-cell office:value-type="float" office:value="0" table:style-name="ce13">
            <text:p>0,00</text:p>
          </table:table-cell>
          <table:table-cell office:value-type="float" office:value="-7066.68" table:style-name="ce12">
            <text:p>-7.066,68</text:p>
          </table:table-cell>
          <table:table-cell office:value-type="float" office:value="12232.41" table:style-name="ce10">
            <text:p>12.232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MERCENAS DOS SANT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PLANEJAMENTO E CONTROLE ORÇAMENTÁRIO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3336.77" table:style-name="ce10">
            <text:p>3.336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521.82" table:style-name="ce10">
            <text:p>4.521,82</text:p>
          </table:table-cell>
          <table:table-cell table:number-columns-repeated="2" table:style-name="ce9"/>
          <table:table-cell office:value-type="float" office:value="-810" table:style-name="ce11">
            <text:p>-810,00</text:p>
          </table:table-cell>
          <table:table-cell office:value-type="float" office:value="0" table:style-name="ce13">
            <text:p>0,00</text:p>
          </table:table-cell>
          <table:table-cell office:value-type="float" office:value="-810" table:style-name="ce11">
            <text:p>-810,00</text:p>
          </table:table-cell>
          <table:table-cell office:value-type="float" office:value="3711.82" table:style-name="ce10">
            <text:p>3.711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ÂNIA FLORÊNCIO DA COSTA CAVALCAN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2229.52" table:style-name="ce10">
            <text:p>12.229,52</text:p>
          </table:table-cell>
          <table:table-cell office:value-type="float" office:value="2560.16" table:style-name="ce10">
            <text:p>2.560,16</text:p>
          </table:table-cell>
          <table:table-cell office:value-type="float" office:value="1185.05" table:style-name="ce10">
            <text:p>1.185,05</text:p>
          </table:table-cell>
          <table:table-cell office:value-type="float" office:value="5628.89" table:style-name="ce10">
            <text:p>5.628,8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603.62" table:style-name="ce10">
            <text:p>21.603,62</text:p>
          </table:table-cell>
          <table:table-cell office:value-type="float" office:value="-1648.02" table:style-name="ce12">
            <text:p>-1.648,02</text:p>
          </table:table-cell>
          <table:table-cell office:value-type="float" office:value="-2966.21" table:style-name="ce12">
            <text:p>-2.966,21</text:p>
          </table:table-cell>
          <table:table-cell office:value-type="float" office:value="-6262.97" table:style-name="ce12">
            <text:p>-6.262,97</text:p>
          </table:table-cell>
          <table:table-cell office:value-type="float" office:value="0" table:style-name="ce13">
            <text:p>0,00</text:p>
          </table:table-cell>
          <table:table-cell office:value-type="float" office:value="-10877.2" table:style-name="ce12">
            <text:p>-10.877,20</text:p>
          </table:table-cell>
          <table:table-cell office:value-type="float" office:value="10726.42" table:style-name="ce10">
            <text:p>10.726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UZA NICÁCIO DO NASCIMEN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CONTABILIDADE (SOF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424.33" table:style-name="ce14">
            <text:p>424,33</text:p>
          </table:table-cell>
          <table:table-cell table:style-name="ce9"/>
          <table:table-cell office:value-type="float" office:value="2770.74" table:style-name="ce10">
            <text:p>2.770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636.86" table:style-name="ce10">
            <text:p>22.636,86</text:p>
          </table:table-cell>
          <table:table-cell office:value-type="float" office:value="-2810.2" table:style-name="ce12">
            <text:p>-2.810,20</text:p>
          </table:table-cell>
          <table:table-cell office:value-type="float" office:value="-3716.74" table:style-name="ce12">
            <text:p>-3.716,74</text:p>
          </table:table-cell>
          <table:table-cell office:value-type="float" office:value="-1483.32" table:style-name="ce12">
            <text:p>-1.483,32</text:p>
          </table:table-cell>
          <table:table-cell office:value-type="float" office:value="0" table:style-name="ce13">
            <text:p>0,00</text:p>
          </table:table-cell>
          <table:table-cell office:value-type="float" office:value="-8010.26" table:style-name="ce12">
            <text:p>-8.010,26</text:p>
          </table:table-cell>
          <table:table-cell office:value-type="float" office:value="14626.6" table:style-name="ce10">
            <text:p>14.626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A BOMFIM LOUREIRO PORTEL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76.45" table:style-name="ce10">
            <text:p>6.976,45</text:p>
          </table:table-cell>
          <table:table-cell table:number-columns-repeated="2" table:style-name="ce9"/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455.6299999999992" table:style-name="ce10">
            <text:p>8.455,63</text:p>
          </table:table-cell>
          <table:table-cell office:value-type="float" office:value="-515.92999999999995" table:style-name="ce11">
            <text:p>-515,93</text:p>
          </table:table-cell>
          <table:table-cell office:value-type="float" office:value="-389.1" table:style-name="ce11">
            <text:p>-389,10</text:p>
          </table:table-cell>
          <table:table-cell office:value-type="float" office:value="-2785.48" table:style-name="ce12">
            <text:p>-2.785,48</text:p>
          </table:table-cell>
          <table:table-cell office:value-type="float" office:value="0" table:style-name="ce13">
            <text:p>0,00</text:p>
          </table:table-cell>
          <table:table-cell office:value-type="float" office:value="-3690.51" table:style-name="ce12">
            <text:p>-3.690,51</text:p>
          </table:table-cell>
          <table:table-cell office:value-type="float" office:value="4765.12" table:style-name="ce10">
            <text:p>4.765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A LÚCIA GAMA DE MENDONÇ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38182.269999999997" table:style-name="ce10">
            <text:p>38.182,27</text:p>
          </table:table-cell>
          <table:table-cell office:value-type="float" office:value="754.25" table:style-name="ce14">
            <text:p>754,25</text:p>
          </table:table-cell>
          <table:table-cell table:style-name="ce9"/>
          <table:table-cell office:value-type="float" office:value="1595.15" table:style-name="ce10">
            <text:p>1.595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531.67" table:style-name="ce10">
            <text:p>40.531,67</text:p>
          </table:table-cell>
          <table:table-cell office:value-type="float" office:value="-5520.72" table:style-name="ce12">
            <text:p>-5.520,72</text:p>
          </table:table-cell>
          <table:table-cell office:value-type="float" office:value="-8267.85" table:style-name="ce12">
            <text:p>-8.267,85</text:p>
          </table:table-cell>
          <table:table-cell office:value-type="float" office:value="-1272.6300000000001" table:style-name="ce12">
            <text:p>-1.272,63</text:p>
          </table:table-cell>
          <table:table-cell office:value-type="float" office:value="0" table:style-name="ce13">
            <text:p>0,00</text:p>
          </table:table-cell>
          <table:table-cell office:value-type="float" office:value="-15061.2" table:style-name="ce12">
            <text:p>-15.061,20</text:p>
          </table:table-cell>
          <table:table-cell office:value-type="float" office:value="25470.47" table:style-name="ce10">
            <text:p>25.470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ÔNICA CRISTINA SOBREIR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696.5499999999993" table:style-name="ce10">
            <text:p>9.696,55</text:p>
          </table:table-cell>
          <table:table-cell office:value-type="float" office:value="3313.86" table:style-name="ce10">
            <text:p>3.313,86</text:p>
          </table:table-cell>
          <table:table-cell table:style-name="ce9"/>
          <table:table-cell office:value-type="float" office:value="2958.36" table:style-name="ce10">
            <text:p>2.958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68.77" table:style-name="ce10">
            <text:p>15.968,77</text:p>
          </table:table-cell>
          <table:table-cell office:value-type="float" office:value="-876.34" table:style-name="ce11">
            <text:p>-876,34</text:p>
          </table:table-cell>
          <table:table-cell office:value-type="float" office:value="-1891.78" table:style-name="ce12">
            <text:p>-1.891,78</text:p>
          </table:table-cell>
          <table:table-cell office:value-type="float" office:value="-4439.8500000000004" table:style-name="ce12">
            <text:p>-4.439,85</text:p>
          </table:table-cell>
          <table:table-cell office:value-type="float" office:value="0" table:style-name="ce13">
            <text:p>0,00</text:p>
          </table:table-cell>
          <table:table-cell office:value-type="float" office:value="-7207.97" table:style-name="ce12">
            <text:p>-7.207,97</text:p>
          </table:table-cell>
          <table:table-cell office:value-type="float" office:value="8760.7999999999993" table:style-name="ce10">
            <text:p>8.760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CTOR MANOEL MÁXIM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108.15" table:style-name="ce10">
            <text:p>13.108,15</text:p>
          </table:table-cell>
          <table:table-cell office:value-type="float" office:value="1590.36" table:style-name="ce10">
            <text:p>1.590,36</text:p>
          </table:table-cell>
          <table:table-cell table:style-name="ce9"/>
          <table:table-cell office:value-type="float" office:value="2061.17" table:style-name="ce10">
            <text:p>2.061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59.68" table:style-name="ce10">
            <text:p>16.759,68</text:p>
          </table:table-cell>
          <table:table-cell office:value-type="float" office:value="-1701.15" table:style-name="ce12">
            <text:p>-1.701,15</text:p>
          </table:table-cell>
          <table:table-cell office:value-type="float" office:value="-2204.96" table:style-name="ce12">
            <text:p>-2.204,96</text:p>
          </table:table-cell>
          <table:table-cell office:value-type="float" office:value="-1648.69" table:style-name="ce12">
            <text:p>-1.648,69</text:p>
          </table:table-cell>
          <table:table-cell office:value-type="float" office:value="0" table:style-name="ce13">
            <text:p>0,00</text:p>
          </table:table-cell>
          <table:table-cell office:value-type="float" office:value="-5554.8" table:style-name="ce12">
            <text:p>-5.554,80</text:p>
          </table:table-cell>
          <table:table-cell office:value-type="float" office:value="11204.88" table:style-name="ce10">
            <text:p>11.204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CTOR REZENDE DOREA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8325.75" table:style-name="ce10">
            <text:p>18.325,75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917.27" table:style-name="ce10">
            <text:p>1.917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654.03" table:style-name="ce10">
            <text:p>28.654,03</text:p>
          </table:table-cell>
          <table:table-cell office:value-type="float" office:value="-828.39" table:style-name="ce11">
            <text:p>-828,39</text:p>
          </table:table-cell>
          <table:table-cell office:value-type="float" office:value="-5665.49" table:style-name="ce12">
            <text:p>-5.665,49</text:p>
          </table:table-cell>
          <table:table-cell office:value-type="float" office:value="-840.95" table:style-name="ce11">
            <text:p>-840,95</text:p>
          </table:table-cell>
          <table:table-cell office:value-type="float" office:value="0" table:style-name="ce13">
            <text:p>0,00</text:p>
          </table:table-cell>
          <table:table-cell office:value-type="float" office:value="-7334.83" table:style-name="ce12">
            <text:p>-7.334,83</text:p>
          </table:table-cell>
          <table:table-cell office:value-type="float" office:value="21319.200000000001" table:style-name="ce10">
            <text:p>21.319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VIANA MENEZES COST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873.32" table:style-name="ce10">
            <text:p>11.873,32</text:p>
          </table:table-cell>
          <table:table-cell office:value-type="float" office:value="551.05999999999995" table:style-name="ce14">
            <text:p>551,06</text:p>
          </table:table-cell>
          <table:table-cell table:style-name="ce9"/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03.56" table:style-name="ce10">
            <text:p>13.903,56</text:p>
          </table:table-cell>
          <table:table-cell office:value-type="float" office:value="-779.64" table:style-name="ce11">
            <text:p>-779,64</text:p>
          </table:table-cell>
          <table:table-cell office:value-type="float" office:value="-2332.94" table:style-name="ce12">
            <text:p>-2.332,94</text:p>
          </table:table-cell>
          <table:table-cell office:value-type="float" office:value="-1573.8" table:style-name="ce12">
            <text:p>-1.573,80</text:p>
          </table:table-cell>
          <table:table-cell office:value-type="float" office:value="0" table:style-name="ce13">
            <text:p>0,00</text:p>
          </table:table-cell>
          <table:table-cell office:value-type="float" office:value="-4686.38" table:style-name="ce12">
            <text:p>-4.686,38</text:p>
          </table:table-cell>
          <table:table-cell office:value-type="float" office:value="9217.18" table:style-name="ce10">
            <text:p>9.217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VIANE RODRIGUES MAIA NOBRE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DIVISÃO DE CAPACITAÇÃO DE MAGISTRADOS (EJ)</text:p>
          </table:table-cell>
          <table:table-cell office:value-type="float" office:value="11875.63" table:style-name="ce10">
            <text:p>11.875,63</text:p>
          </table:table-cell>
          <table:table-cell office:value-type="float" office:value="1974.29" table:style-name="ce10">
            <text:p>1.974,29</text:p>
          </table:table-cell>
          <table:table-cell office:value-type="float" office:value="1939.89" table:style-name="ce10">
            <text:p>1.939,89</text:p>
          </table:table-cell>
          <table:table-cell office:value-type="float" office:value="3984.41" table:style-name="ce10">
            <text:p>3.984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74.22" table:style-name="ce10">
            <text:p>19.774,22</text:p>
          </table:table-cell>
          <table:table-cell office:value-type="float" office:value="-1823.28" table:style-name="ce12">
            <text:p>-1.823,28</text:p>
          </table:table-cell>
          <table:table-cell office:value-type="float" office:value="-2971.44" table:style-name="ce12">
            <text:p>-2.971,44</text:p>
          </table:table-cell>
          <table:table-cell office:value-type="float" office:value="-4697.72" table:style-name="ce12">
            <text:p>-4.697,72</text:p>
          </table:table-cell>
          <table:table-cell office:value-type="float" office:value="0" table:style-name="ce13">
            <text:p>0,00</text:p>
          </table:table-cell>
          <table:table-cell office:value-type="float" office:value="-9492.44" table:style-name="ce12">
            <text:p>-9.492,44</text:p>
          </table:table-cell>
          <table:table-cell office:value-type="float" office:value="10281.780000000001" table:style-name="ce10">
            <text:p>10.281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NDA GODEIRO DOS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919.53" table:style-name="ce10">
            <text:p>3.919,53</text:p>
          </table:table-cell>
          <table:table-cell table:style-name="ce9"/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684.65" table:style-name="ce10">
            <text:p>24.684,65</text:p>
          </table:table-cell>
          <table:table-cell office:value-type="float" office:value="-2558.52" table:style-name="ce12">
            <text:p>-2.558,52</text:p>
          </table:table-cell>
          <table:table-cell office:value-type="float" office:value="-4808.55" table:style-name="ce12">
            <text:p>-4.808,55</text:p>
          </table:table-cell>
          <table:table-cell office:value-type="float" office:value="-2417.71" table:style-name="ce12">
            <text:p>-2.417,71</text:p>
          </table:table-cell>
          <table:table-cell office:value-type="float" office:value="0" table:style-name="ce13">
            <text:p>0,00</text:p>
          </table:table-cell>
          <table:table-cell office:value-type="float" office:value="-9784.7800000000007" table:style-name="ce12">
            <text:p>-9.784,78</text:p>
          </table:table-cell>
          <table:table-cell office:value-type="float" office:value="14899.87" table:style-name="ce10">
            <text:p>14.899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NDERLÉA DA SILVA SOARES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671.9" table:style-name="ce10">
            <text:p>3.671,90</text:p>
          </table:table-cell>
          <table:table-cell office:value-type="float" office:value="7398.87" table:style-name="ce10">
            <text:p>7.398,87</text:p>
          </table:table-cell>
          <table:table-cell office:value-type="float" office:value="4986.84" table:style-name="ce10">
            <text:p>4.986,8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859.69" table:style-name="ce10">
            <text:p>27.859,69</text:p>
          </table:table-cell>
          <table:table-cell office:value-type="float" office:value="-2103.38" table:style-name="ce12">
            <text:p>-2.103,38</text:p>
          </table:table-cell>
          <table:table-cell office:value-type="float" office:value="-4737.97" table:style-name="ce12">
            <text:p>-4.737,97</text:p>
          </table:table-cell>
          <table:table-cell office:value-type="float" office:value="-5776.13" table:style-name="ce12">
            <text:p>-5.776,13</text:p>
          </table:table-cell>
          <table:table-cell office:value-type="float" office:value="0" table:style-name="ce13">
            <text:p>0,00</text:p>
          </table:table-cell>
          <table:table-cell office:value-type="float" office:value="-12617.48" table:style-name="ce12">
            <text:p>-12.617,48</text:p>
          </table:table-cell>
          <table:table-cell office:value-type="float" office:value="15242.21" table:style-name="ce10">
            <text:p>15.242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NESSA KIEV FERNANDES ALBUQUERQUE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EXECUÇÃO (SEPP)</text:p>
          </table:table-cell>
          <table:table-cell table:number-columns-repeated="3" table:style-name="ce9"/>
          <table:table-cell office:value-type="float" office:value="1384.1" table:style-name="ce10">
            <text:p>1.38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4.1" table:style-name="ce10">
            <text:p>1.384,10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384.1" table:style-name="ce10">
            <text:p>1.384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SHINGTON LUIZ DE FRANÇ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LQ)</text:p>
          </table:table-cell>
          <table:table-cell office:value-type="float" office:value="1917" table:style-name="ce10">
            <text:p>1.917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892.64" table:style-name="ce10">
            <text:p>3.892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994.69" table:style-name="ce10">
            <text:p>6.994,69</text:p>
          </table:table-cell>
          <table:table-cell office:value-type="float" office:value="-210.87" table:style-name="ce11">
            <text:p>-210,87</text:p>
          </table:table-cell>
          <table:table-cell office:value-type="float" office:value="-59.83" table:style-name="ce11">
            <text:p>-59,83</text:p>
          </table:table-cell>
          <table:table-cell office:value-type="float" office:value="-1926.95" table:style-name="ce12">
            <text:p>-1.926,95</text:p>
          </table:table-cell>
          <table:table-cell office:value-type="float" office:value="0" table:style-name="ce13">
            <text:p>0,00</text:p>
          </table:table-cell>
          <table:table-cell office:value-type="float" office:value="-2197.65" table:style-name="ce12">
            <text:p>-2.197,65</text:p>
          </table:table-cell>
          <table:table-cell office:value-type="float" office:value="4797.04" table:style-name="ce10">
            <text:p>4.797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BER GUIMARÃES ARARUN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734.06" table:style-name="ce10">
            <text:p>3.734,06</text:p>
          </table:table-cell>
          <table:table-cell table:style-name="ce9"/>
          <table:table-cell office:value-type="float" office:value="984.69" table:style-name="ce14">
            <text:p>984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004.69" table:style-name="ce10">
            <text:p>24.004,69</text:p>
          </table:table-cell>
          <table:table-cell office:value-type="float" office:value="-2527.92" table:style-name="ce12">
            <text:p>-2.527,92</text:p>
          </table:table-cell>
          <table:table-cell table:style-name="ce9"/>
          <table:table-cell office:value-type="float" office:value="-744.83" table:style-name="ce11">
            <text:p>-744,83</text:p>
          </table:table-cell>
          <table:table-cell office:value-type="float" office:value="0" table:style-name="ce13">
            <text:p>0,00</text:p>
          </table:table-cell>
          <table:table-cell office:value-type="float" office:value="-3272.75" table:style-name="ce12">
            <text:p>-3.272,75</text:p>
          </table:table-cell>
          <table:table-cell office:value-type="float" office:value="20731.939999999999" table:style-name="ce10">
            <text:p>20.731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LLINGTON MARCONDE PINHEIRO DE ALMEID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PETIÇÃO E PROTOCOLO (CAVT)</text:p>
          </table:table-cell>
          <table:table-cell table:number-columns-repeated="3" table:style-name="ce9"/>
          <table:table-cell office:value-type="float" office:value="5507.23" table:style-name="ce10">
            <text:p>5.507,23</text:p>
          </table:table-cell>
          <table:table-cell office:value-type="float" office:value="1814.74" table:number-columns-spanned="2" table:number-rows-spanned="1" table:style-name="ce27">
            <text:p>1.814,74</text:p>
          </table:table-cell>
          <table:covered-table-cell/>
          <table:table-cell table:style-name="ce9"/>
          <table:table-cell office:value-type="float" office:value="7321.97" table:style-name="ce10">
            <text:p>7.321,97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7321.97" table:style-name="ce10">
            <text:p>7.321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LLINGTON VASCONCELOS SILVA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SECRETARIA DE PRECATÓRIOS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174.42" table:style-name="ce10">
            <text:p>3.174,42</text:p>
          </table:table-cell>
          <table:table-cell office:value-type="float" office:value="1939.89" table:style-name="ce10">
            <text:p>1.939,89</text:p>
          </table:table-cell>
          <table:table-cell office:value-type="float" office:value="5198.26" table:style-name="ce10">
            <text:p>5.198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14.65" table:style-name="ce10">
            <text:p>22.114,65</text:p>
          </table:table-cell>
          <table:table-cell office:value-type="float" office:value="-2021.3" table:style-name="ce12">
            <text:p>-2.021,30</text:p>
          </table:table-cell>
          <table:table-cell office:value-type="float" office:value="-3018.24" table:style-name="ce12">
            <text:p>-3.018,24</text:p>
          </table:table-cell>
          <table:table-cell office:value-type="float" office:value="-3342.02" table:style-name="ce12">
            <text:p>-3.342,02</text:p>
          </table:table-cell>
          <table:table-cell office:value-type="float" office:value="0" table:style-name="ce13">
            <text:p>0,00</text:p>
          </table:table-cell>
          <table:table-cell office:value-type="float" office:value="-8381.56" table:style-name="ce12">
            <text:p>-8.381,56</text:p>
          </table:table-cell>
          <table:table-cell office:value-type="float" office:value="13733.09" table:style-name="ce10">
            <text:p>13.733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NDELL SILVA SOARES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DIVISÃO DE ATENDIMENTO DE SERVIÇOS DE TECNOLOGIA</text:p>
          </table:table-cell>
          <table:table-cell office:value-type="float" office:value="13026.17" table:style-name="ce10">
            <text:p>13.026,17</text:p>
          </table:table-cell>
          <table:table-cell table:number-columns-repeated="2" table:style-name="ce9"/>
          <table:table-cell office:value-type="float" office:value="4297.1499999999996" table:style-name="ce10">
            <text:p>4.297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323.32" table:style-name="ce10">
            <text:p>17.323,32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28.62" table:style-name="ce12">
            <text:p>-2.328,62</text:p>
          </table:table-cell>
          <table:table-cell office:value-type="float" office:value="-1670.82" table:style-name="ce12">
            <text:p>-1.670,82</text:p>
          </table:table-cell>
          <table:table-cell office:value-type="float" office:value="0" table:style-name="ce13">
            <text:p>0,00</text:p>
          </table:table-cell>
          <table:table-cell office:value-type="float" office:value="-4827.83" table:style-name="ce12">
            <text:p>-4.827,83</text:p>
          </table:table-cell>
          <table:table-cell office:value-type="float" office:value="12495.49" table:style-name="ce10">
            <text:p>12.495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RTHER JOSÉ AMARAL BORG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PAGAMENTO (SOF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451.99" table:style-name="ce10">
            <text:p>3.451,99</text:p>
          </table:table-cell>
          <table:table-cell table:style-name="ce9"/>
          <table:table-cell office:value-type="float" office:value="3057.96" table:style-name="ce10">
            <text:p>3.057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795.89" table:style-name="ce10">
            <text:p>25.795,89</text:p>
          </table:table-cell>
          <table:table-cell office:value-type="float" office:value="-3309.77" table:style-name="ce12">
            <text:p>-3.309,77</text:p>
          </table:table-cell>
          <table:table-cell office:value-type="float" office:value="-4421.25" table:style-name="ce12">
            <text:p>-4.421,25</text:p>
          </table:table-cell>
          <table:table-cell office:value-type="float" office:value="-106.79" table:style-name="ce11">
            <text:p>-106,79</text:p>
          </table:table-cell>
          <table:table-cell office:value-type="float" office:value="0" table:style-name="ce13">
            <text:p>0,00</text:p>
          </table:table-cell>
          <table:table-cell office:value-type="float" office:value="-7837.81" table:style-name="ce12">
            <text:p>-7.837,81</text:p>
          </table:table-cell>
          <table:table-cell office:value-type="float" office:value="17958.080000000002" table:style-name="ce10">
            <text:p>17.958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SLEY SIMPLÍCIO MEL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9ª 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629.4" table:style-name="ce10">
            <text:p>3.629,40</text:p>
          </table:table-cell>
          <table:table-cell office:value-type="float" office:value="8411.01" table:style-name="ce10">
            <text:p>8.411,01</text:p>
          </table:table-cell>
          <table:table-cell office:value-type="float" office:value="5134.3999999999996" table:style-name="ce10">
            <text:p>5.1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976.89" table:style-name="ce10">
            <text:p>28.976,89</text:p>
          </table:table-cell>
          <table:table-cell office:value-type="float" office:value="-2096.37" table:style-name="ce12">
            <text:p>-2.096,37</text:p>
          </table:table-cell>
          <table:table-cell office:value-type="float" office:value="-4902.2700000000004" table:style-name="ce12">
            <text:p>-4.902,27</text:p>
          </table:table-cell>
          <table:table-cell office:value-type="float" office:value="-3297.5" table:style-name="ce12">
            <text:p>-3.297,50</text:p>
          </table:table-cell>
          <table:table-cell office:value-type="float" office:value="0" table:style-name="ce13">
            <text:p>0,00</text:p>
          </table:table-cell>
          <table:table-cell office:value-type="float" office:value="-10296.14" table:style-name="ce12">
            <text:p>-10.296,14</text:p>
          </table:table-cell>
          <table:table-cell office:value-type="float" office:value="18680.75" table:style-name="ce10">
            <text:p>18.680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ILLAMBERGH HOLANDA BRI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2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770.21" table:style-name="ce10">
            <text:p>1.770,21</text:p>
          </table:table-cell>
          <table:table-cell office:value-type="float" office:value="2232.38" table:style-name="ce10">
            <text:p>2.232,38</text:p>
          </table:table-cell>
          <table:table-cell office:value-type="float" office:value="1919.57" table:style-name="ce10">
            <text:p>1.919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208.1" table:style-name="ce10">
            <text:p>25.208,10</text:p>
          </table:table-cell>
          <table:table-cell office:value-type="float" office:value="-3032.27" table:style-name="ce12">
            <text:p>-3.032,27</text:p>
          </table:table-cell>
          <table:table-cell office:value-type="float" office:value="-3548.33" table:style-name="ce12">
            <text:p>-3.548,33</text:p>
          </table:table-cell>
          <table:table-cell office:value-type="float" office:value="-2801.43" table:style-name="ce12">
            <text:p>-2.801,43</text:p>
          </table:table-cell>
          <table:table-cell office:value-type="float" office:value="0" table:style-name="ce13">
            <text:p>0,00</text:p>
          </table:table-cell>
          <table:table-cell office:value-type="float" office:value="-9382.0300000000007" table:style-name="ce12">
            <text:p>-9.382,03</text:p>
          </table:table-cell>
          <table:table-cell office:value-type="float" office:value="15826.07" table:style-name="ce10">
            <text:p>15.826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ILLANY REGINA ALVES DA SILVA LOPES</text:p>
          </table:table-cell>
          <table:table-cell office:value-type="string" table:style-name="ce8">
            <text:p>ANALISTA JUDICIÁRIO - NÍVEL SUPERIOR A5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7053.43" table:style-name="ce10">
            <text:p>17.053,43</text:p>
          </table:table-cell>
          <table:table-cell table:number-columns-repeated="2" table:style-name="ce9"/>
          <table:table-cell office:value-type="float" office:value="3629.37" table:style-name="ce10">
            <text:p>3.629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682.8" table:style-name="ce10">
            <text:p>20.682,80</text:p>
          </table:table-cell>
          <table:table-cell office:value-type="float" office:value="-2352.0500000000002" table:style-name="ce12">
            <text:p>-2.352,05</text:p>
          </table:table-cell>
          <table:table-cell office:value-type="float" office:value="-3069.25" table:style-name="ce12">
            <text:p>-3.069,2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421.3" table:style-name="ce12">
            <text:p>-5.421,30</text:p>
          </table:table-cell>
          <table:table-cell office:value-type="float" office:value="15261.5" table:style-name="ce10">
            <text:p>15.261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ILSON AUGUSTO OURIVES MACED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1UNP)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681.43" table:style-name="ce10">
            <text:p>3.681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35.45" table:style-name="ce10">
            <text:p>16.835,45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360.98" table:style-name="ce12">
            <text:p>-2.360,98</text:p>
          </table:table-cell>
          <table:table-cell office:value-type="float" office:value="-1486.97" table:style-name="ce12">
            <text:p>-1.486,97</text:p>
          </table:table-cell>
          <table:table-cell office:value-type="float" office:value="0" table:style-name="ce13">
            <text:p>0,00</text:p>
          </table:table-cell>
          <table:table-cell office:value-type="float" office:value="-5255.28" table:style-name="ce12">
            <text:p>-5.255,28</text:p>
          </table:table-cell>
          <table:table-cell office:value-type="float" office:value="11580.17" table:style-name="ce10">
            <text:p>11.580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ARA MARIA DA COSTA BARBOZA ROCHA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447.87" table:style-name="ce10">
            <text:p>1.447,87</text:p>
          </table:table-cell>
          <table:table-cell table:style-name="ce9"/>
          <table:table-cell office:value-type="float" office:value="2958.36" table:style-name="ce10">
            <text:p>2.958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42.09" table:style-name="ce10">
            <text:p>16.042,09</text:p>
          </table:table-cell>
          <table:table-cell office:value-type="float" office:value="-888.44" table:style-name="ce11">
            <text:p>-888,44</text:p>
          </table:table-cell>
          <table:table-cell office:value-type="float" office:value="-1908.61" table:style-name="ce12">
            <text:p>-1.908,61</text:p>
          </table:table-cell>
          <table:table-cell office:value-type="float" office:value="-5861.94" table:style-name="ce12">
            <text:p>-5.861,94</text:p>
          </table:table-cell>
          <table:table-cell office:value-type="float" office:value="0" table:style-name="ce13">
            <text:p>0,00</text:p>
          </table:table-cell>
          <table:table-cell office:value-type="float" office:value="-8658.99" table:style-name="ce12">
            <text:p>-8.658,99</text:p>
          </table:table-cell>
          <table:table-cell office:value-type="float" office:value="7383.1" table:style-name="ce10">
            <text:p>7.383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ASMIN BARBOSA FONTES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681.08" table:style-name="ce10">
            <text:p>5.681,08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5681.08" table:style-name="ce10">
            <text:p>5.681,08</text:p>
          </table:table-cell>
          <table:table-cell office:value-type="float" office:value="-309.94" table:style-name="ce11">
            <text:p>-309,94</text:p>
          </table:table-cell>
          <table:table-cell office:value-type="float" office:value="-607.70000000000005" table:style-name="ce11">
            <text:p>-607,7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917.64" table:style-name="ce11">
            <text:p>-917,64</text:p>
          </table:table-cell>
          <table:table-cell office:value-type="float" office:value="4763.4399999999996" table:style-name="ce10">
            <text:p>4.763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OLANDA ARAUJO ALVES BALBINO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212" table:style-name="ce10">
            <text:p>1.212,0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339.76" table:style-name="ce10">
            <text:p>1.33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784.1400000000003" table:style-name="ce10">
            <text:p>4.784,14</text:p>
          </table:table-cell>
          <table:table-cell office:value-type="float" office:value="-169.68" table:style-name="ce11">
            <text:p>-169,68</text:p>
          </table:table-cell>
          <table:table-cell office:value-type="float" office:value="-136.41" table:style-name="ce11">
            <text:p>-136,4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06.08999999999997" table:style-name="ce11">
            <text:p>-306,09</text:p>
          </table:table-cell>
          <table:table-cell office:value-type="float" office:value="4478.05" table:style-name="ce10">
            <text:p>4.478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ONALDO CARLOS ESTEVÃO DA COST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43.44" table:style-name="ce10">
            <text:p>11.843,44</text:p>
          </table:table-cell>
          <table:table-cell office:value-type="float" office:value="3269.41" table:style-name="ce10">
            <text:p>3.269,41</text:p>
          </table:table-cell>
          <table:table-cell table:style-name="ce9"/>
          <table:table-cell office:value-type="float" office:value="3482.31" table:style-name="ce10">
            <text:p>3.482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95.16" table:style-name="ce10">
            <text:p>18.595,16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2256.16" table:style-name="ce12">
            <text:p>-2.256,16</text:p>
          </table:table-cell>
          <table:table-cell office:value-type="float" office:value="-2084.88" table:style-name="ce12">
            <text:p>-2.084,88</text:p>
          </table:table-cell>
          <table:table-cell office:value-type="float" office:value="0" table:style-name="ce13">
            <text:p>0,00</text:p>
          </table:table-cell>
          <table:table-cell office:value-type="float" office:value="-6378.01" table:style-name="ce12">
            <text:p>-6.378,01</text:p>
          </table:table-cell>
          <table:table-cell office:value-type="float" office:value="12217.15" table:style-name="ce10">
            <text:p>12.217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AILDA CARDOS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1479.18" table:style-name="ce10">
            <text:p>1.479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64.23" table:style-name="ce10">
            <text:p>2.664,23</text:p>
          </table:table-cell>
          <table:table-cell table:number-columns-repeated="2" table:style-name="ce9"/>
          <table:table-cell office:value-type="float" office:value="-1111.8699999999999" table:style-name="ce12">
            <text:p>-1.111,87</text:p>
          </table:table-cell>
          <table:table-cell office:value-type="float" office:value="0" table:style-name="ce13">
            <text:p>0,00</text:p>
          </table:table-cell>
          <table:table-cell office:value-type="float" office:value="-1111.8699999999999" table:style-name="ce12">
            <text:p>-1.111,87</text:p>
          </table:table-cell>
          <table:table-cell office:value-type="float" office:value="1552.36" table:style-name="ce10">
            <text:p>1.552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ANELI MALTA PRAT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3057.96" table:style-name="ce10">
            <text:p>3.057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290.34" table:style-name="ce10">
            <text:p>5.290,34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1923.48" table:style-name="ce12">
            <text:p>-1.923,48</text:p>
          </table:table-cell>
          <table:table-cell office:value-type="float" office:value="0" table:style-name="ce13">
            <text:p>0,00</text:p>
          </table:table-cell>
          <table:table-cell office:value-type="float" office:value="-1948.11" table:style-name="ce12">
            <text:p>-1.948,11</text:p>
          </table:table-cell>
          <table:table-cell office:value-type="float" office:value="3342.23" table:style-name="ce10">
            <text:p>3.342,23</text:p>
          </table:table-cell>
          <table:table-cell office:value-type="float" office:value="16187.02" table:style-name="ce10">
            <text:p>16.187,02</text:p>
          </table:table-cell>
          <table:table-cell table:style-name="ce9"/>
          <table:table-cell table:number-columns-repeated="16365"/>
        </table:table-row>
        <table:table-row table:style-name="ro4">
          <table:table-cell office:value-type="string" table:style-name="ce8">
            <text:p>ZENAIDE MONTE SOARES DE OLIVEIRA RAM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247.99" table:style-name="ce10">
            <text:p>11.247,99</text:p>
          </table:table-cell>
          <table:table-cell office:value-type="float" office:value="12532.19" table:style-name="ce10">
            <text:p>12.532,19</text:p>
          </table:table-cell>
          <table:table-cell table:style-name="ce9"/>
          <table:table-cell office:value-type="float" office:value="2982.56" table:style-name="ce10">
            <text:p>2.98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62.74" table:style-name="ce10">
            <text:p>26.762,74</text:p>
          </table:table-cell>
          <table:table-cell office:value-type="float" office:value="-2653.35" table:style-name="ce12">
            <text:p>-2.653,35</text:p>
          </table:table-cell>
          <table:table-cell office:value-type="float" office:value="-4416.92" table:style-name="ce12">
            <text:p>-4.416,92</text:p>
          </table:table-cell>
          <table:table-cell office:value-type="float" office:value="-2932.04" table:style-name="ce12">
            <text:p>-2.932,04</text:p>
          </table:table-cell>
          <table:table-cell office:value-type="float" office:value="0" table:style-name="ce13">
            <text:p>0,00</text:p>
          </table:table-cell>
          <table:table-cell office:value-type="float" office:value="-10002.31" table:style-name="ce12">
            <text:p>-10.002,31</text:p>
          </table:table-cell>
          <table:table-cell office:value-type="float" office:value="16760.43" table:style-name="ce10">
            <text:p>16.760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ULEIDE ALVES DOS SANTO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7904.03" table:style-name="ce10">
            <text:p>17.904,03</text:p>
          </table:table-cell>
          <table:table-cell table:number-columns-repeated="2" table:style-name="ce9"/>
          <table:table-cell office:value-type="float" office:value="1491.28" table:style-name="ce10">
            <text:p>1.49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95.310000000001" table:style-name="ce10">
            <text:p>19.395,31</text:p>
          </table:table-cell>
          <table:table-cell office:value-type="float" office:value="-1683.78" table:style-name="ce12">
            <text:p>-1.683,78</text:p>
          </table:table-cell>
          <table:table-cell office:value-type="float" office:value="-3067.61" table:style-name="ce12">
            <text:p>-3.067,61</text:p>
          </table:table-cell>
          <table:table-cell office:value-type="float" office:value="-1782.33" table:style-name="ce12">
            <text:p>-1.782,33</text:p>
          </table:table-cell>
          <table:table-cell office:value-type="float" office:value="0" table:style-name="ce13">
            <text:p>0,00</text:p>
          </table:table-cell>
          <table:table-cell office:value-type="float" office:value="-6533.72" table:style-name="ce12">
            <text:p>-6.533,72</text:p>
          </table:table-cell>
          <table:table-cell office:value-type="float" office:value="12861.59" table:style-name="ce10">
            <text:p>12.861,59</text:p>
          </table:table-cell>
          <table:table-cell table:number-columns-repeated="2" table:style-name="ce9"/>
          <table:table-cell table:number-columns-repeated="16365"/>
        </table:table-row>
        <table:table-row table:style-name="ro2">
          <table:table-cell office:value-type="string" table:number-columns-spanned="3" table:number-rows-spanned="1" table:style-name="ce28">
            <text:p>TOTAL</text:p>
          </table:table-cell>
          <table:covered-table-cell table:number-columns-repeated="2"/>
          <table:table-cell office:value-type="float" office:value="9683138.1999999993" table:style-name="ce16">
            <text:p>9.683.138,20</text:p>
          </table:table-cell>
          <table:table-cell office:value-type="float" office:value="1229587.19" table:style-name="ce16">
            <text:p>1.229.587,19</text:p>
          </table:table-cell>
          <table:table-cell office:value-type="float" office:value="3009565.1" table:style-name="ce16">
            <text:p>3.009.565,10</text:p>
          </table:table-cell>
          <table:table-cell office:value-type="float" office:value="2341393.38" table:style-name="ce16">
            <text:p>2.341.393,38</text:p>
          </table:table-cell>
          <table:table-cell office:value-type="float" office:value="286340.59000000003" table:number-columns-spanned="2" table:number-rows-spanned="1" table:style-name="ce29">
            <text:p>286.340,59</text:p>
          </table:table-cell>
          <table:covered-table-cell/>
          <table:table-cell office:value-type="float" office:value="100235.66" table:style-name="ce16">
            <text:p>100.235,66</text:p>
          </table:table-cell>
          <table:table-cell office:value-type="float" office:value="16650260.119999999" table:style-name="ce16">
            <text:p>16.650.260,12</text:p>
          </table:table-cell>
          <table:table-cell office:value-type="float" office:value="-1397888.02" table:style-name="ce17">
            <text:p>-1.397.888,02</text:p>
          </table:table-cell>
          <table:table-cell office:value-type="float" office:value="-2561316.14" table:style-name="ce17">
            <text:p>-2.561.316,14</text:p>
          </table:table-cell>
          <table:table-cell office:value-type="float" office:value="-1934582.01" table:style-name="ce17">
            <text:p>-1.934.582,01</text:p>
          </table:table-cell>
          <table:table-cell office:value-type="float" office:value="-95621.61" table:style-name="ce17">
            <text:p>-95.621,61</text:p>
          </table:table-cell>
          <table:table-cell office:value-type="float" office:value="-5989407.7800000003" table:style-name="ce17">
            <text:p>-5.989.407,78</text:p>
          </table:table-cell>
          <table:table-cell office:value-type="float" office:value="10660852.34" table:style-name="ce16">
            <text:p>10.660.852,34</text:p>
          </table:table-cell>
          <table:table-cell office:value-type="float" office:value="70667.72" table:style-name="ce16">
            <text:p>70.667,72</text:p>
          </table:table-cell>
          <table:table-cell office:value-type="float" office:value="0" table:style-name="ce18">
            <text:p>0,00</text:p>
          </table:table-cell>
          <table:table-cell table:number-columns-repeated="16365"/>
        </table:table-row>
        <table:table-row table:style-name="ro2">
          <table:table-cell office:value-type="string" table:style-name="ce19">
            <text:p>[i] Remuneração do cargo efetivo - Vencimento, G.A.J., V.P.I, Adicionais de Qualificação, G.A.E e G.A.S, além de outras desta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i] V.P.N.I., Adicional por tempo de serviço, quintos, décimos e vantagens decorrentes de sentença judicial ou extensão administrativa, abono de permanênci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ii] Auxílio-alimentação, Auxílio-transporte, Auxílio Pré-escolar, Auxílio Saúde, Auxílio Natalidade, Auxílio Moradia, Ajuda de Custo, além de outras desta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v] Abono constitucional de 1/3 de férias, indenização de férias, antecipação de férias, gratificação natalina, antecipação de gratificação natalina, serviço extraordinário, substituição, pagamentos retroativos, além de outras desta natureza. <text:s text:c="2"/>[v] Gratificações de qualquer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vi] Total dos rendimentos pagos no mês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vii] Contribuição Previdenciária Oficial (Plano de Seguridade Social do Servidor Público e Regime Geral de Previdência Social). [viii] Imposto de Renda Retido na Fonte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x] Cotas de participação de auxílio pré-escolar, auxílio transporte e demais descontos extraordinários de caráter não pessoal. [x] Valores retidos por excederem ao teto remuneratório constitucional conforme Resoluções nº 13 e 14, do CNJ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11 Total dos descontos efetuados no mês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12 Rendimento líquido após os descontos referidos nos itens anteriores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13 Remuneração percebida no órgão de origem por magistrados e servidores, cedidos ou requisitados, optantes por aquela remuneração. 14 Valor de diárias efetivamente pago no mês de referência, ainda que o período de afastamento se estenda para além deste.</text:p>
          </table:table-cell>
          <table:table-cell table:number-columns-repeated="16383" table:style-name="ce3"/>
        </table:table-row>
        <table:table-row table:number-rows-repeated="1047745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36P0">
      <number:number number:decimal-places="2" number:min-integer-digits="1"/>
    </number:number-style>
    <number:number-style style:name="N36">
      <number:number number:decimal-places="2" number:min-integer-digits="1"/>
      <style:map style:condition="value()&gt;=0" style:apply-style-name="N36P0"/>
    </number:number-style>
    <number:number-style style:name="N37P0">
      <number:number number:decimal-places="2" number:min-integer-digits="1" number:grouping="true"/>
    </number:number-style>
    <number:number-style style:name="N37">
      <number:number number:decimal-places="2" number:min-integer-digits="1" number:grouping="true"/>
      <style:map style:condition="value()&gt;=0" style:apply-style-name="N37P0"/>
    </number:number-style>
    <number:number-style style:name="N38">
      <style:text-properties fo:color="#FF0000"/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Online2PDF.com</meta:initial-creator>
    <dc:creator>Marianize Bento Patitucci da Silva</dc:creator>
    <meta:creation-date>2023-01-05T22:11:54Z</meta:creation-date>
    <dc:date>2023-01-05T21:13:12Z</dc:date>
    <meta:editing-duration>PT0S</meta:editing-duration>
  </office:meta>
</office:document-meta>
</file>