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9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3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31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OUTUBR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20">
            <text:p>Nome</text:p>
          </table:table-cell>
          <table:table-cell office:value-type="string" table:number-columns-spanned="1" table:number-rows-spanned="2" table:style-name="ce20">
            <text:p>CARGO</text:p>
          </table:table-cell>
          <table:table-cell office:value-type="string" table:number-columns-spanned="1" table:number-rows-spanned="2" table:style-name="ce20">
            <text:p>LOTAÇÃO</text:p>
          </table:table-cell>
          <table:table-cell office:value-type="string" table:number-columns-spanned="8" table:number-rows-spanned="1" table:style-name="ce21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1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2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2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3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4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60.54" table:style-name="ce10">
            <text:p>35.260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2">
            <text:p>-8.167,34</text:p>
          </table:table-cell>
          <table:table-cell office:value-type="float" office:value="-3189.22" table:style-name="ce12">
            <text:p>-3.189,22</text:p>
          </table:table-cell>
          <table:table-cell office:value-type="float" office:value="0" table:style-name="ce13">
            <text:p>0,00</text:p>
          </table:table-cell>
          <table:table-cell office:value-type="float" office:value="-12184.95" table:style-name="ce12">
            <text:p>-12.184,95</text:p>
          </table:table-cell>
          <table:table-cell office:value-type="float" office:value="23075.59" table:style-name="ce10">
            <text:p>23.075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842.82" table:style-name="ce10">
            <text:p>2.842,82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table:style-name="ce9"/>
          <table:table-cell office:value-type="float" office:value="46734.76" table:style-name="ce10">
            <text:p>46.734,76</text:p>
          </table:table-cell>
          <table:table-cell office:value-type="float" office:value="-5790.03" table:style-name="ce12">
            <text:p>-5.790,03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544.98" table:style-name="ce12">
            <text:p>-2.544,98</text:p>
          </table:table-cell>
          <table:table-cell office:value-type="float" office:value="0" table:style-name="ce13">
            <text:p>0,00</text:p>
          </table:table-cell>
          <table:table-cell office:value-type="float" office:value="-15101.92" table:style-name="ce12">
            <text:p>-15.101,92</text:p>
          </table:table-cell>
          <table:table-cell office:value-type="float" office:value="31632.84" table:style-name="ce10">
            <text:p>31.632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824.63" table:style-name="ce10">
            <text:p>1.824,63</text:p>
          </table:table-cell>
          <table:table-cell office:value-type="float" office:value="21432.53" table:number-columns-spanned="2" table:number-rows-spanned="1" table:style-name="ce26">
            <text:p>21.432,53</text:p>
          </table:table-cell>
          <table:covered-table-cell/>
          <table:table-cell table:style-name="ce9"/>
          <table:table-cell office:value-type="float" office:value="56946.27" table:style-name="ce10">
            <text:p>56.946,27</text:p>
          </table:table-cell>
          <table:table-cell office:value-type="float" office:value="-5628.37" table:style-name="ce12">
            <text:p>-5.628,37</text:p>
          </table:table-cell>
          <table:table-cell office:value-type="float" office:value="-7358.76" table:style-name="ce12">
            <text:p>-7.358,76</text:p>
          </table:table-cell>
          <table:table-cell office:value-type="float" office:value="-2253.65" table:style-name="ce12">
            <text:p>-2.253,65</text:p>
          </table:table-cell>
          <table:table-cell office:value-type="float" office:value="0" table:style-name="ce13">
            <text:p>0,00</text:p>
          </table:table-cell>
          <table:table-cell office:value-type="float" office:value="-15240.78" table:style-name="ce12">
            <text:p>-15.240,78</text:p>
          </table:table-cell>
          <table:table-cell office:value-type="float" office:value="41705.49" table:style-name="ce10">
            <text:p>41.705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542.04" table:style-name="ce10">
            <text:p>2.542,04</text:p>
          </table:table-cell>
          <table:table-cell office:value-type="float" office:value="57113.84" table:number-columns-spanned="2" table:number-rows-spanned="1" table:style-name="ce26">
            <text:p>57.113,84</text:p>
          </table:table-cell>
          <table:covered-table-cell/>
          <table:table-cell office:value-type="float" office:value="11229.7" table:style-name="ce10">
            <text:p>11.229,70</text:p>
          </table:table-cell>
          <table:table-cell office:value-type="float" office:value="104574.69" table:style-name="ce10">
            <text:p>104.574,69</text:p>
          </table:table-cell>
          <table:table-cell office:value-type="float" office:value="-1250.78" table:style-name="ce12">
            <text:p>-1.250,78</text:p>
          </table:table-cell>
          <table:table-cell office:value-type="float" office:value="-16821.669999999998" table:style-name="ce12">
            <text:p>-16.821,67</text:p>
          </table:table-cell>
          <table:table-cell office:value-type="float" office:value="-2269.46" table:style-name="ce12">
            <text:p>-2.269,46</text:p>
          </table:table-cell>
          <table:table-cell office:value-type="float" office:value="-7398.6" table:style-name="ce12">
            <text:p>-7.398,60</text:p>
          </table:table-cell>
          <table:table-cell office:value-type="float" office:value="-27740.51" table:style-name="ce12">
            <text:p>-27.740,51</text:p>
          </table:table-cell>
          <table:table-cell office:value-type="float" office:value="76834.179999999993" table:style-name="ce10">
            <text:p>76.83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5240.58" table:style-name="ce10">
            <text:p>5.240,58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table:style-name="ce9"/>
          <table:table-cell office:value-type="float" office:value="49960.91" table:style-name="ce10">
            <text:p>49.960,91</text:p>
          </table:table-cell>
          <table:table-cell office:value-type="float" office:value="-1259.9000000000001" table:style-name="ce12">
            <text:p>-1.259,90</text:p>
          </table:table-cell>
          <table:table-cell office:value-type="float" office:value="-7485.28" table:style-name="ce12">
            <text:p>-7.485,28</text:p>
          </table:table-cell>
          <table:table-cell office:value-type="float" office:value="-5972.94" table:style-name="ce12">
            <text:p>-5.972,94</text:p>
          </table:table-cell>
          <table:table-cell office:value-type="float" office:value="0" table:style-name="ce13">
            <text:p>0,00</text:p>
          </table:table-cell>
          <table:table-cell office:value-type="float" office:value="-14718.12" table:style-name="ce12">
            <text:p>-14.718,12</text:p>
          </table:table-cell>
          <table:table-cell office:value-type="float" office:value="35242.79" table:style-name="ce10">
            <text:p>35.24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668.55" table:style-name="ce10">
            <text:p>2.668,55</text:p>
          </table:table-cell>
          <table:table-cell office:value-type="float" office:value="21432.53" table:number-columns-spanned="2" table:number-rows-spanned="1" table:style-name="ce26">
            <text:p>21.432,53</text:p>
          </table:table-cell>
          <table:covered-table-cell/>
          <table:table-cell table:style-name="ce9"/>
          <table:table-cell office:value-type="float" office:value="57790.19" table:style-name="ce10">
            <text:p>57.790,19</text:p>
          </table:table-cell>
          <table:table-cell office:value-type="float" office:value="-5843.63" table:style-name="ce12">
            <text:p>-5.843,63</text:p>
          </table:table-cell>
          <table:table-cell office:value-type="float" office:value="-9037.85" table:style-name="ce12">
            <text:p>-9.037,85</text:p>
          </table:table-cell>
          <table:table-cell office:value-type="float" office:value="-5442.4" table:style-name="ce12">
            <text:p>-5.442,40</text:p>
          </table:table-cell>
          <table:table-cell office:value-type="float" office:value="0" table:style-name="ce13">
            <text:p>0,00</text:p>
          </table:table-cell>
          <table:table-cell office:value-type="float" office:value="-20323.88" table:style-name="ce12">
            <text:p>-20.323,88</text:p>
          </table:table-cell>
          <table:table-cell office:value-type="float" office:value="37466.31" table:style-name="ce10">
            <text:p>37.466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587.23" table:style-name="ce10">
            <text:p>3.587,23</text:p>
          </table:table-cell>
          <table:table-cell office:value-type="float" office:value="1628.31" table:number-columns-spanned="2" table:number-rows-spanned="1" table:style-name="ce26">
            <text:p>1.628,31</text:p>
          </table:table-cell>
          <table:covered-table-cell/>
          <table:table-cell table:style-name="ce9"/>
          <table:table-cell office:value-type="float" office:value="37220.19" table:style-name="ce10">
            <text:p>37.220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995.49" table:style-name="ce12">
            <text:p>-7.995,49</text:p>
          </table:table-cell>
          <table:table-cell office:value-type="float" office:value="-6350.94" table:style-name="ce12">
            <text:p>-6.350,94</text:p>
          </table:table-cell>
          <table:table-cell office:value-type="float" office:value="0" table:style-name="ce13">
            <text:p>0,00</text:p>
          </table:table-cell>
          <table:table-cell office:value-type="float" office:value="-15174.82" table:style-name="ce12">
            <text:p>-15.174,82</text:p>
          </table:table-cell>
          <table:table-cell office:value-type="float" office:value="22045.37" table:style-name="ce10">
            <text:p>22.045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table:number-columns-repeated="3" table:style-name="ce9"/>
          <table:table-cell office:value-type="float" office:value="41461.42" table:number-columns-spanned="2" table:number-rows-spanned="1" table:style-name="ce26">
            <text:p>41.461,42</text:p>
          </table:table-cell>
          <table:covered-table-cell/>
          <table:table-cell table:style-name="ce9"/>
          <table:table-cell office:value-type="float" office:value="41461.42" table:style-name="ce10">
            <text:p>41.461,42</text:p>
          </table:table-cell>
          <table:table-cell office:value-type="float" office:value="-1790.86" table:style-name="ce12">
            <text:p>-1.790,86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1790.86" table:style-name="ce12">
            <text:p>-1.790,86</text:p>
          </table:table-cell>
          <table:table-cell office:value-type="float" office:value="39670.559999999998" table:style-name="ce10">
            <text:p>39.670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760.26" table:style-name="ce10">
            <text:p>3.760,26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62341.88" table:style-name="ce10">
            <text:p>62.341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9192.82" table:style-name="ce12">
            <text:p>-9.192,82</text:p>
          </table:table-cell>
          <table:table-cell office:value-type="float" office:value="-5240.9399999999996" table:style-name="ce12">
            <text:p>-5.240,94</text:p>
          </table:table-cell>
          <table:table-cell office:value-type="float" office:value="0" table:style-name="ce13">
            <text:p>0,00</text:p>
          </table:table-cell>
          <table:table-cell office:value-type="float" office:value="-15262.15" table:style-name="ce12">
            <text:p>-15.262,15</text:p>
          </table:table-cell>
          <table:table-cell office:value-type="float" office:value="47079.73" table:style-name="ce10">
            <text:p>47.079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A DESEMBARGADORA ANNE HELENA FISCHER INOJOSA (REPDFT)</text:p>
          </table:table-cell>
          <table:covered-table-cell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897.04" table:style-name="ce10">
            <text:p>2.897,04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office:value-type="float" office:value="8274.52" table:style-name="ce10">
            <text:p>8.274,52</text:p>
          </table:table-cell>
          <table:table-cell office:value-type="float" office:value="135245.6" table:style-name="ce10">
            <text:p>135.245,60</text:p>
          </table:table-cell>
          <table:table-cell office:value-type="float" office:value="-9049.75" table:style-name="ce12">
            <text:p>-9.049,75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072.21" table:style-name="ce12">
            <text:p>-4.072,21</text:p>
          </table:table-cell>
          <table:table-cell office:value-type="float" office:value="-4443.42" table:style-name="ce12">
            <text:p>-4.443,42</text:p>
          </table:table-cell>
          <table:table-cell office:value-type="float" office:value="-27501.68" table:style-name="ce12">
            <text:p>-27.501,68</text:p>
          </table:table-cell>
          <table:table-cell office:value-type="float" office:value="107743.92" table:style-name="ce10">
            <text:p>107.743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O DESEMBARGADOR ANTÔNIO ADRUALDO A. CATÃO (REPDFT)</text:p>
          </table:table-cell>
          <table:covered-table-cell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933.39" table:style-name="ce10">
            <text:p>2.933,39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138828.17000000001" table:style-name="ce10">
            <text:p>138.828,17</text:p>
          </table:table-cell>
          <table:table-cell office:value-type="float" office:value="-9313.99" table:style-name="ce12">
            <text:p>-9.313,99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4830.8500000000004" table:style-name="ce12">
            <text:p>-4.830,85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32070.78" table:style-name="ce12">
            <text:p>-32.070,78</text:p>
          </table:table-cell>
          <table:table-cell office:value-type="float" office:value="106757.39" table:style-name="ce10">
            <text:p>106.75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355.63" table:style-name="ce10">
            <text:p>1.355,63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office:value-type="float" office:value="2844.86" table:style-name="ce10">
            <text:p>2.844,86</text:p>
          </table:table-cell>
          <table:table-cell office:value-type="float" office:value="62782.11" table:style-name="ce10">
            <text:p>62.782,11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9770.0499999999993" table:style-name="ce12">
            <text:p>-9.770,05</text:p>
          </table:table-cell>
          <table:table-cell office:value-type="float" office:value="-892.57" table:style-name="ce11">
            <text:p>-892,57</text:p>
          </table:table-cell>
          <table:table-cell office:value-type="float" office:value="0" table:style-name="ce13">
            <text:p>0,00</text:p>
          </table:table-cell>
          <table:table-cell office:value-type="float" office:value="-16014.72" table:style-name="ce12">
            <text:p>-16.014,72</text:p>
          </table:table-cell>
          <table:table-cell office:value-type="float" office:value="46767.39" table:style-name="ce10">
            <text:p>46.76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023.31" table:style-name="ce10">
            <text:p>2.023,31</text:p>
          </table:table-cell>
          <table:table-cell office:value-type="float" office:value="193121.64" table:number-columns-spanned="2" table:number-rows-spanned="1" table:style-name="ce26">
            <text:p>193.121,64</text:p>
          </table:table-cell>
          <table:covered-table-cell/>
          <table:table-cell table:style-name="ce9"/>
          <table:table-cell office:value-type="float" office:value="228834.06" table:style-name="ce10">
            <text:p>228.834,06</text:p>
          </table:table-cell>
          <table:table-cell office:value-type="float" office:value="-12429.72" table:style-name="ce12">
            <text:p>-12.429,72</text:p>
          </table:table-cell>
          <table:table-cell table:style-name="ce9"/>
          <table:table-cell office:value-type="float" office:value="-3179.36" table:style-name="ce12">
            <text:p>-3.179,36</text:p>
          </table:table-cell>
          <table:table-cell office:value-type="float" office:value="0" table:style-name="ce13">
            <text:p>0,00</text:p>
          </table:table-cell>
          <table:table-cell office:value-type="float" office:value="-15609.08" table:style-name="ce12">
            <text:p>-15.609,08</text:p>
          </table:table-cell>
          <table:table-cell office:value-type="float" office:value="213224.98" table:style-name="ce10">
            <text:p>213.22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15.82" table:style-name="ce10">
            <text:p>36.415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587.56" table:style-name="ce12">
            <text:p>-7.587,56</text:p>
          </table:table-cell>
          <table:table-cell office:value-type="float" office:value="-5446.92" table:style-name="ce12">
            <text:p>-5.446,92</text:p>
          </table:table-cell>
          <table:table-cell office:value-type="float" office:value="0" table:style-name="ce13">
            <text:p>0,00</text:p>
          </table:table-cell>
          <table:table-cell office:value-type="float" office:value="-13862.87" table:style-name="ce12">
            <text:p>-13.862,87</text:p>
          </table:table-cell>
          <table:table-cell office:value-type="float" office:value="22552.95" table:style-name="ce10">
            <text:p>22.55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355.63" table:style-name="ce10">
            <text:p>1.355,63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59937.25" table:style-name="ce10">
            <text:p>59.937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231.74" table:style-name="ce12">
            <text:p>-10.231,74</text:p>
          </table:table-cell>
          <table:table-cell office:value-type="float" office:value="-1153.8800000000001" table:style-name="ce12">
            <text:p>-1.153,88</text:p>
          </table:table-cell>
          <table:table-cell office:value-type="float" office:value="0" table:style-name="ce13">
            <text:p>0,00</text:p>
          </table:table-cell>
          <table:table-cell office:value-type="float" office:value="-12214.01" table:style-name="ce12">
            <text:p>-12.214,01</text:p>
          </table:table-cell>
          <table:table-cell office:value-type="float" office:value="47723.24" table:style-name="ce10">
            <text:p>47.723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901.05" table:style-name="ce10">
            <text:p>1.901,05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office:value-type="float" office:value="1871.62" table:style-name="ce10">
            <text:p>1.871,62</text:p>
          </table:table-cell>
          <table:table-cell office:value-type="float" office:value="47664.61" table:style-name="ce10">
            <text:p>47.664,61</text:p>
          </table:table-cell>
          <table:table-cell office:value-type="float" office:value="-5791.7" table:style-name="ce12">
            <text:p>-5.791,70</text:p>
          </table:table-cell>
          <table:table-cell office:value-type="float" office:value="-7385.88" table:style-name="ce12">
            <text:p>-7.385,88</text:p>
          </table:table-cell>
          <table:table-cell office:value-type="float" office:value="-4161.3500000000004" table:style-name="ce12">
            <text:p>-4.161,35</text:p>
          </table:table-cell>
          <table:table-cell office:value-type="float" office:value="0" table:style-name="ce13">
            <text:p>0,00</text:p>
          </table:table-cell>
          <table:table-cell office:value-type="float" office:value="-17338.93" table:style-name="ce12">
            <text:p>-17.338,93</text:p>
          </table:table-cell>
          <table:table-cell office:value-type="float" office:value="30325.68" table:style-name="ce10">
            <text:p>30.325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677.89" table:style-name="ce10">
            <text:p>2.677,89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367" table:style-name="ce10">
            <text:p>36.367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22.43" table:style-name="ce12">
            <text:p>-7.322,43</text:p>
          </table:table-cell>
          <table:table-cell office:value-type="float" office:value="-4660.43" table:style-name="ce12">
            <text:p>-4.660,43</text:p>
          </table:table-cell>
          <table:table-cell office:value-type="float" office:value="0" table:style-name="ce13">
            <text:p>0,00</text:p>
          </table:table-cell>
          <table:table-cell office:value-type="float" office:value="-12811.25" table:style-name="ce12">
            <text:p>-12.811,25</text:p>
          </table:table-cell>
          <table:table-cell office:value-type="float" office:value="23555.75" table:style-name="ce10">
            <text:p>23.555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44.31" table:style-name="ce10">
            <text:p>3.144,31</text:p>
          </table:table-cell>
          <table:table-cell office:value-type="float" office:value="1291.42" table:number-columns-spanned="2" table:number-rows-spanned="1" table:style-name="ce26">
            <text:p>1.291,42</text:p>
          </table:table-cell>
          <table:covered-table-cell/>
          <table:table-cell table:style-name="ce9"/>
          <table:table-cell office:value-type="float" office:value="36440.379999999997" table:style-name="ce10">
            <text:p>36.440,38</text:p>
          </table:table-cell>
          <table:table-cell office:value-type="float" office:value="-5277.42" table:style-name="ce12">
            <text:p>-5.277,42</text:p>
          </table:table-cell>
          <table:table-cell office:value-type="float" office:value="-6731.49" table:style-name="ce12">
            <text:p>-6.731,49</text:p>
          </table:table-cell>
          <table:table-cell office:value-type="float" office:value="-6210.71" table:style-name="ce12">
            <text:p>-6.210,71</text:p>
          </table:table-cell>
          <table:table-cell office:value-type="float" office:value="0" table:style-name="ce13">
            <text:p>0,00</text:p>
          </table:table-cell>
          <table:table-cell office:value-type="float" office:value="-18219.62" table:style-name="ce12">
            <text:p>-18.219,62</text:p>
          </table:table-cell>
          <table:table-cell office:value-type="float" office:value="18220.759999999998" table:style-name="ce10">
            <text:p>18.220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748.63" table:style-name="ce10">
            <text:p>2.748,63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61330.25" table:style-name="ce10">
            <text:p>61.330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65.28" table:style-name="ce12">
            <text:p>-7.265,28</text:p>
          </table:table-cell>
          <table:table-cell office:value-type="float" office:value="-1630.75" table:style-name="ce12">
            <text:p>-1.630,75</text:p>
          </table:table-cell>
          <table:table-cell office:value-type="float" office:value="0" table:style-name="ce13">
            <text:p>0,00</text:p>
          </table:table-cell>
          <table:table-cell office:value-type="float" office:value="-9724.42" table:style-name="ce12">
            <text:p>-9.724,42</text:p>
          </table:table-cell>
          <table:table-cell office:value-type="float" office:value="51605.83" table:style-name="ce10">
            <text:p>51.60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.728,85</text:p>
          </table:table-cell>
          <table:table-cell table:number-columns-repeated="2" table:style-name="ce9"/>
          <table:table-cell office:value-type="float" office:value="1029.83" table:style-name="ce10">
            <text:p>1.029,83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11681.51" table:style-name="ce10">
            <text:p>111.681,51</text:p>
          </table:table-cell>
          <table:table-cell office:value-type="float" office:value="-7691.13" table:style-name="ce12">
            <text:p>-7.691,13</text:p>
          </table:table-cell>
          <table:table-cell office:value-type="float" office:value="-5823.48" table:style-name="ce12">
            <text:p>-5.823,48</text:p>
          </table:table-cell>
          <table:table-cell office:value-type="float" office:value="-2670.85" table:style-name="ce12">
            <text:p>-2.670,85</text:p>
          </table:table-cell>
          <table:table-cell office:value-type="float" office:value="0" table:style-name="ce13">
            <text:p>0,00</text:p>
          </table:table-cell>
          <table:table-cell office:value-type="float" office:value="-16185.46" table:style-name="ce12">
            <text:p>-16.185,46</text:p>
          </table:table-cell>
          <table:table-cell office:value-type="float" office:value="95496.05" table:style-name="ce10">
            <text:p>95.49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number-columns-spanned="2" table:number-rows-spanned="1" table:style-name="ce27">
            <text:p>JUIZ DO TRABALHO SUBSTITUTO - NÍVEL SUPERIOR JSJS</text:p>
          </table:table-cell>
          <table:covered-table-cell/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117.9" table:style-name="ce10">
            <text:p>2.117,90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5807.01" table:style-name="ce10">
            <text:p>35.807,01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280.87" table:style-name="ce12">
            <text:p>-6.280,87</text:p>
          </table:table-cell>
          <table:table-cell office:value-type="float" office:value="-2087.63" table:style-name="ce12">
            <text:p>-2.087,63</text:p>
          </table:table-cell>
          <table:table-cell office:value-type="float" office:value="0" table:style-name="ce13">
            <text:p>0,00</text:p>
          </table:table-cell>
          <table:table-cell office:value-type="float" office:value="-13720.6" table:style-name="ce12">
            <text:p>-13.720,60</text:p>
          </table:table-cell>
          <table:table-cell office:value-type="float" office:value="22086.41" table:style-name="ce10">
            <text:p>22.08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236.01" table:style-name="ce10">
            <text:p>3.236,01</text:p>
          </table:table-cell>
          <table:table-cell office:value-type="float" office:value="26261.74" table:number-columns-spanned="2" table:number-rows-spanned="1" table:style-name="ce26">
            <text:p>26.261,74</text:p>
          </table:table-cell>
          <table:covered-table-cell/>
          <table:table-cell table:style-name="ce9"/>
          <table:table-cell office:value-type="float" office:value="63186.86" table:style-name="ce10">
            <text:p>63.186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03.98" table:style-name="ce12">
            <text:p>-7.403,98</text:p>
          </table:table-cell>
          <table:table-cell office:value-type="float" office:value="-3018.26" table:style-name="ce12">
            <text:p>-3.018,26</text:p>
          </table:table-cell>
          <table:table-cell office:value-type="float" office:value="0" table:style-name="ce13">
            <text:p>0,00</text:p>
          </table:table-cell>
          <table:table-cell office:value-type="float" office:value="-11250.63" table:style-name="ce12">
            <text:p>-11.250,63</text:p>
          </table:table-cell>
          <table:table-cell office:value-type="float" office:value="51936.23" table:style-name="ce10">
            <text:p>51.936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A DESEMBARGADORA ELIANE ARÔXA PEREIRA RAMOS BARRETO</text:p>
          </table:table-cell>
          <table:covered-table-cell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939.91" table:style-name="ce10">
            <text:p>1.939,91</text:p>
          </table:table-cell>
          <table:table-cell office:value-type="float" office:value="122065.31" table:number-columns-spanned="2" table:number-rows-spanned="1" table:style-name="ce26">
            <text:p>122.065,31</text:p>
          </table:table-cell>
          <table:covered-table-cell/>
          <table:table-cell office:value-type="float" office:value="11820.74" table:style-name="ce10">
            <text:p>11.820,74</text:p>
          </table:table-cell>
          <table:table-cell office:value-type="float" office:value="176977.17" table:style-name="ce10">
            <text:p>176.977,17</text:p>
          </table:table-cell>
          <table:table-cell office:value-type="float" office:value="-9322.32" table:style-name="ce12">
            <text:p>-9.322,32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209.14" table:style-name="ce12">
            <text:p>-3.209,14</text:p>
          </table:table-cell>
          <table:table-cell office:value-type="float" office:value="-7989.64" table:style-name="ce12">
            <text:p>-7.989,64</text:p>
          </table:table-cell>
          <table:table-cell office:value-type="float" office:value="-30457.4" table:style-name="ce12">
            <text:p>-30.457,40</text:p>
          </table:table-cell>
          <table:table-cell office:value-type="float" office:value="146519.76999999999" table:style-name="ce10">
            <text:p>146.519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3690.1" table:style-name="ce10">
            <text:p>3.690,10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table:style-name="ce9"/>
          <table:table-cell office:value-type="float" office:value="47582.04" table:style-name="ce10">
            <text:p>47.582,04</text:p>
          </table:table-cell>
          <table:table-cell office:value-type="float" office:value="-5842.49" table:style-name="ce12">
            <text:p>-5.842,49</text:p>
          </table:table-cell>
          <table:table-cell office:value-type="float" office:value="-6766.91" table:style-name="ce12">
            <text:p>-6.766,91</text:p>
          </table:table-cell>
          <table:table-cell office:value-type="float" office:value="-2723.23" table:style-name="ce12">
            <text:p>-2.723,23</text:p>
          </table:table-cell>
          <table:table-cell office:value-type="float" office:value="0" table:style-name="ce13">
            <text:p>0,00</text:p>
          </table:table-cell>
          <table:table-cell office:value-type="float" office:value="-15332.63" table:style-name="ce12">
            <text:p>-15.332,63</text:p>
          </table:table-cell>
          <table:table-cell office:value-type="float" office:value="32249.41" table:style-name="ce10">
            <text:p>32.24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87.8" table:style-name="ce10">
            <text:p>3.187,80</text:p>
          </table:table-cell>
          <table:table-cell office:value-type="float" office:value="2996.56" table:number-columns-spanned="2" table:number-rows-spanned="1" table:style-name="ce26">
            <text:p>2.996,56</text:p>
          </table:table-cell>
          <table:covered-table-cell/>
          <table:table-cell office:value-type="float" office:value="5689.72" table:style-name="ce10">
            <text:p>5.689,72</text:p>
          </table:table-cell>
          <table:table-cell office:value-type="float" office:value="43878.73" table:style-name="ce10">
            <text:p>43.878,73</text:p>
          </table:table-cell>
          <table:table-cell office:value-type="float" office:value="-5601.4" table:style-name="ce12">
            <text:p>-5.601,40</text:p>
          </table:table-cell>
          <table:table-cell office:value-type="float" office:value="-8239.51" table:style-name="ce12">
            <text:p>-8.239,51</text:p>
          </table:table-cell>
          <table:table-cell office:value-type="float" office:value="-3034.46" table:style-name="ce12">
            <text:p>-3.034,46</text:p>
          </table:table-cell>
          <table:table-cell office:value-type="float" office:value="-1397.61" table:style-name="ce12">
            <text:p>-1.397,61</text:p>
          </table:table-cell>
          <table:table-cell office:value-type="float" office:value="-18272.98" table:style-name="ce12">
            <text:p>-18.272,98</text:p>
          </table:table-cell>
          <table:table-cell office:value-type="float" office:value="25605.75" table:style-name="ce10">
            <text:p>25.605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office:value-type="float" office:value="252236.66" table:number-columns-spanned="2" table:number-rows-spanned="1" table:style-name="ce26">
            <text:p>252.236,66</text:p>
          </table:table-cell>
          <table:covered-table-cell/>
          <table:table-cell table:style-name="ce9"/>
          <table:table-cell office:value-type="float" office:value="289685.84000000003" table:style-name="ce10">
            <text:p>289.685,84</text:p>
          </table:table-cell>
          <table:table-cell office:value-type="float" office:value="-17520.580000000002" table:style-name="ce12">
            <text:p>-17.520,58</text:p>
          </table:table-cell>
          <table:table-cell office:value-type="float" office:value="-1399.17" table:style-name="ce12">
            <text:p>-1.399,17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21552.51" table:style-name="ce12">
            <text:p>-21.552,51</text:p>
          </table:table-cell>
          <table:table-cell office:value-type="float" office:value="268133.33" table:style-name="ce10">
            <text:p>268.133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office:value-type="float" office:value="252236.66" table:number-columns-spanned="2" table:number-rows-spanned="1" table:style-name="ce26">
            <text:p>252.236,66</text:p>
          </table:table-cell>
          <table:covered-table-cell/>
          <table:table-cell table:style-name="ce9"/>
          <table:table-cell office:value-type="float" office:value="289685.84000000003" table:style-name="ce10">
            <text:p>289.685,84</text:p>
          </table:table-cell>
          <table:table-cell office:value-type="float" office:value="-17520.580000000002" table:style-name="ce12">
            <text:p>-17.520,58</text:p>
          </table:table-cell>
          <table:table-cell office:value-type="float" office:value="-8369.52" table:style-name="ce12">
            <text:p>-8.369,52</text:p>
          </table:table-cell>
          <table:table-cell office:value-type="float" office:value="-2632.76" table:style-name="ce12">
            <text:p>-2.632,76</text:p>
          </table:table-cell>
          <table:table-cell office:value-type="float" office:value="0" table:style-name="ce13">
            <text:p>0,00</text:p>
          </table:table-cell>
          <table:table-cell office:value-type="float" office:value="-28522.86" table:style-name="ce12">
            <text:p>-28.522,86</text:p>
          </table:table-cell>
          <table:table-cell office:value-type="float" office:value="261162.98" table:style-name="ce10">
            <text:p>261.162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510.91" table:style-name="ce10">
            <text:p>2.510,91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6200.019999999997" table:style-name="ce10">
            <text:p>36.200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2202.59" table:style-name="ce12">
            <text:p>-2.202,59</text:p>
          </table:table-cell>
          <table:table-cell office:value-type="float" office:value="0" table:style-name="ce13">
            <text:p>0,00</text:p>
          </table:table-cell>
          <table:table-cell office:value-type="float" office:value="-10420.09" table:style-name="ce12">
            <text:p>-10.420,09</text:p>
          </table:table-cell>
          <table:table-cell office:value-type="float" office:value="25779.93" table:style-name="ce10">
            <text:p>25.77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270.1799999999998" table:style-name="ce10">
            <text:p>2.270,18</text:p>
          </table:table-cell>
          <table:table-cell office:value-type="float" office:value="53013.4" table:number-columns-spanned="2" table:number-rows-spanned="1" table:style-name="ce26">
            <text:p>53.013,40</text:p>
          </table:table-cell>
          <table:covered-table-cell/>
          <table:table-cell table:style-name="ce9"/>
          <table:table-cell office:value-type="float" office:value="88972.69" table:style-name="ce10">
            <text:p>88.972,69</text:p>
          </table:table-cell>
          <table:table-cell office:value-type="float" office:value="-5779.3" table:style-name="ce12">
            <text:p>-5.779,30</text:p>
          </table:table-cell>
          <table:table-cell office:value-type="float" office:value="-13605.03" table:style-name="ce12">
            <text:p>-13.605,03</text:p>
          </table:table-cell>
          <table:table-cell office:value-type="float" office:value="-3012.58" table:style-name="ce12">
            <text:p>-3.012,58</text:p>
          </table:table-cell>
          <table:table-cell office:value-type="float" office:value="0" table:style-name="ce13">
            <text:p>0,00</text:p>
          </table:table-cell>
          <table:table-cell office:value-type="float" office:value="-22396.91" table:style-name="ce12">
            <text:p>-22.396,91</text:p>
          </table:table-cell>
          <table:table-cell office:value-type="float" office:value="66575.78" table:style-name="ce10">
            <text:p>66.575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698.38" table:style-name="ce10">
            <text:p>3.698,38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table:style-name="ce9"/>
          <table:table-cell office:value-type="float" office:value="52942.42" table:style-name="ce10">
            <text:p>52.942,42</text:p>
          </table:table-cell>
          <table:table-cell office:value-type="float" office:value="-5589.57" table:style-name="ce12">
            <text:p>-5.589,57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383.22" table:style-name="ce12">
            <text:p>-5.383,22</text:p>
          </table:table-cell>
          <table:table-cell office:value-type="float" office:value="0" table:style-name="ce13">
            <text:p>0,00</text:p>
          </table:table-cell>
          <table:table-cell office:value-type="float" office:value="-19315.8" table:style-name="ce12">
            <text:p>-19.315,80</text:p>
          </table:table-cell>
          <table:table-cell office:value-type="float" office:value="33626.620000000003" table:style-name="ce10">
            <text:p>33.626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19378.53" table:style-name="ce10">
            <text:p>119.378,53</text:p>
          </table:table-cell>
          <table:table-cell office:value-type="float" office:value="-8391.82" table:style-name="ce12">
            <text:p>-8.391,82</text:p>
          </table:table-cell>
          <table:table-cell office:value-type="float" office:value="-7022.49" table:style-name="ce12">
            <text:p>-7.022,49</text:p>
          </table:table-cell>
          <table:table-cell office:value-type="float" office:value="-2263.69" table:style-name="ce12">
            <text:p>-2.263,69</text:p>
          </table:table-cell>
          <table:table-cell office:value-type="float" office:value="0" table:style-name="ce13">
            <text:p>0,00</text:p>
          </table:table-cell>
          <table:table-cell office:value-type="float" office:value="-17678" table:style-name="ce12">
            <text:p>-17.678,00</text:p>
          </table:table-cell>
          <table:table-cell office:value-type="float" office:value="101700.53" table:style-name="ce10">
            <text:p>101.70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64.18" table:style-name="ce10">
            <text:p>35.364,18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923.32" table:style-name="ce12">
            <text:p>-6.923,32</text:p>
          </table:table-cell>
          <table:table-cell office:value-type="float" office:value="-1962.32" table:style-name="ce12">
            <text:p>-1.962,32</text:p>
          </table:table-cell>
          <table:table-cell office:value-type="float" office:value="0" table:style-name="ce13">
            <text:p>0,00</text:p>
          </table:table-cell>
          <table:table-cell office:value-type="float" office:value="-14237.74" table:style-name="ce12">
            <text:p>-14.237,74</text:p>
          </table:table-cell>
          <table:table-cell office:value-type="float" office:value="21126.44" table:style-name="ce10">
            <text:p>21.126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.863,69</text:p>
          </table:table-cell>
          <table:table-cell table:number-columns-repeated="3" table:style-name="ce9"/>
          <table:table-cell office:value-type="float" office:value="20730.71" table:number-columns-spanned="2" table:number-rows-spanned="1" table:style-name="ce26">
            <text:p>20.730,71</text:p>
          </table:table-cell>
          <table:covered-table-cell/>
          <table:table-cell table:style-name="ce9"/>
          <table:table-cell office:value-type="float" office:value="37594.400000000001" table:style-name="ce10">
            <text:p>37.594,40</text:p>
          </table:table-cell>
          <table:table-cell office:value-type="float" office:value="-3160.92" table:style-name="ce12">
            <text:p>-3.160,92</text:p>
          </table:table-cell>
          <table:table-cell office:value-type="float" office:value="-3145.15" table:style-name="ce12">
            <text:p>-3.145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306.07" table:style-name="ce12">
            <text:p>-6.306,07</text:p>
          </table:table-cell>
          <table:table-cell office:value-type="float" office:value="31288.33" table:style-name="ce10">
            <text:p>31.28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15920.96000000001" table:style-name="ce10">
            <text:p>115.920,96</text:p>
          </table:table-cell>
          <table:table-cell office:value-type="float" office:value="-8522.75" table:style-name="ce12">
            <text:p>-8.522,75</text:p>
          </table:table-cell>
          <table:table-cell office:value-type="float" office:value="-21.96" table:style-name="ce11">
            <text:p>-21,96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8902.2099999999991" table:style-name="ce12">
            <text:p>-8.902,21</text:p>
          </table:table-cell>
          <table:table-cell office:value-type="float" office:value="107018.75" table:style-name="ce10">
            <text:p>107.01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.004,65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15920.96000000001" table:style-name="ce10">
            <text:p>115.920,96</text:p>
          </table:table-cell>
          <table:table-cell office:value-type="float" office:value="-8522.75" table:style-name="ce12">
            <text:p>-8.522,75</text:p>
          </table:table-cell>
          <table:table-cell office:value-type="float" office:value="-6274.28" table:style-name="ce12">
            <text:p>-6.274,28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3">
            <text:p>0,00</text:p>
          </table:table-cell>
          <table:table-cell office:value-type="float" office:value="-15154.53" table:style-name="ce12">
            <text:p>-15.154,53</text:p>
          </table:table-cell>
          <table:table-cell office:value-type="float" office:value="100766.43" table:style-name="ce10">
            <text:p>100.766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.609,65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15538.06" table:style-name="ce10">
            <text:p>115.538,06</text:p>
          </table:table-cell>
          <table:table-cell office:value-type="float" office:value="-7995.61" table:style-name="ce12">
            <text:p>-7.995,61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1314.9" table:style-name="ce12">
            <text:p>-1.314,90</text:p>
          </table:table-cell>
          <table:table-cell office:value-type="float" office:value="-1978.16" table:style-name="ce12">
            <text:p>-1.978,16</text:p>
          </table:table-cell>
          <table:table-cell office:value-type="float" office:value="-17012.37" table:style-name="ce12">
            <text:p>-17.012,37</text:p>
          </table:table-cell>
          <table:table-cell office:value-type="float" office:value="98525.69" table:style-name="ce10">
            <text:p>98.525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3639.91" table:style-name="ce10">
            <text:p>3.639,91</text:p>
          </table:table-cell>
          <table:table-cell office:value-type="float" office:value="109125.47" table:number-columns-spanned="2" table:number-rows-spanned="1" table:style-name="ce26">
            <text:p>109.125,47</text:p>
          </table:table-cell>
          <table:covered-table-cell/>
          <table:table-cell table:style-name="ce9"/>
          <table:table-cell office:value-type="float" office:value="151806.59" table:style-name="ce10">
            <text:p>151.806,59</text:p>
          </table:table-cell>
          <table:table-cell office:value-type="float" office:value="-8950.4500000000007" table:style-name="ce12">
            <text:p>-8.950,45</text:p>
          </table:table-cell>
          <table:table-cell office:value-type="float" office:value="-10613.96" table:style-name="ce12">
            <text:p>-10.613,96</text:p>
          </table:table-cell>
          <table:table-cell office:value-type="float" office:value="-3944.79" table:style-name="ce12">
            <text:p>-3.944,79</text:p>
          </table:table-cell>
          <table:table-cell office:value-type="float" office:value="0" table:style-name="ce13">
            <text:p>0,00</text:p>
          </table:table-cell>
          <table:table-cell office:value-type="float" office:value="-23509.200000000001" table:style-name="ce12">
            <text:p>-23.509,20</text:p>
          </table:table-cell>
          <table:table-cell office:value-type="float" office:value="128297.39" table:style-name="ce10">
            <text:p>128.29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office:value-type="float" office:value="334906.28999999998" table:number-columns-spanned="2" table:number-rows-spanned="1" table:style-name="ce26">
            <text:p>334.906,29</text:p>
          </table:table-cell>
          <table:covered-table-cell/>
          <table:table-cell table:style-name="ce9"/>
          <table:table-cell office:value-type="float" office:value="371361.99" table:style-name="ce10">
            <text:p>371.361,99</text:p>
          </table:table-cell>
          <table:table-cell office:value-type="float" office:value="-19239.189999999999" table:style-name="ce12">
            <text:p>-19.239,19</text:p>
          </table:table-cell>
          <table:table-cell office:value-type="float" office:value="-5124.7299999999996" table:style-name="ce12">
            <text:p>-5.124,73</text:p>
          </table:table-cell>
          <table:table-cell office:value-type="float" office:value="-1976.42" table:style-name="ce12">
            <text:p>-1.976,42</text:p>
          </table:table-cell>
          <table:table-cell office:value-type="float" office:value="0" table:style-name="ce13">
            <text:p>0,00</text:p>
          </table:table-cell>
          <table:table-cell office:value-type="float" office:value="-26340.34" table:style-name="ce12">
            <text:p>-26.340,34</text:p>
          </table:table-cell>
          <table:table-cell office:value-type="float" office:value="345021.65" table:style-name="ce10">
            <text:p>345.02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O DESEMBARGADOR JOÃO LEITE DE ARRUDA ALENCAR (REPDFT)</text:p>
          </table:table-cell>
          <table:covered-table-cell/>
          <table:table-cell table:style-name="ce9"/>
          <table:table-cell office:value-type="float" office:value="35539.769999999997" table:style-name="ce10">
            <text:p>35.539,77</text:p>
          </table:table-cell>
          <table:table-cell office:value-type="float" office:value="2704.9" table:style-name="ce10">
            <text:p>2.704,90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office:value-type="float" office:value="3753.55" table:style-name="ce10">
            <text:p>3.753,55</text:p>
          </table:table-cell>
          <table:table-cell office:value-type="float" office:value="52201.05" table:style-name="ce10">
            <text:p>52.201,05</text:p>
          </table:table-cell>
          <table:table-cell office:value-type="float" office:value="-1267.22" table:style-name="ce12">
            <text:p>-1.267,22</text:p>
          </table:table-cell>
          <table:table-cell office:value-type="float" office:value="-9729.82" table:style-name="ce12">
            <text:p>-9.729,82</text:p>
          </table:table-cell>
          <table:table-cell office:value-type="float" office:value="-4102.4799999999996" table:style-name="ce12">
            <text:p>-4.102,48</text:p>
          </table:table-cell>
          <table:table-cell office:value-type="float" office:value="-6019.52" table:style-name="ce12">
            <text:p>-6.019,52</text:p>
          </table:table-cell>
          <table:table-cell office:value-type="float" office:value="-21119.040000000001" table:style-name="ce12">
            <text:p>-21.119,04</text:p>
          </table:table-cell>
          <table:table-cell office:value-type="float" office:value="31082.01" table:style-name="ce10">
            <text:p>31.08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office:value-type="float" office:value="292921.92" table:number-columns-spanned="2" table:number-rows-spanned="1" table:style-name="ce26">
            <text:p>292.921,92</text:p>
          </table:table-cell>
          <table:covered-table-cell/>
          <table:table-cell table:style-name="ce9"/>
          <table:table-cell office:value-type="float" office:value="330371.09999999998" table:style-name="ce10">
            <text:p>330.371,10</text:p>
          </table:table-cell>
          <table:table-cell office:value-type="float" office:value="-17721.330000000002" table:style-name="ce12">
            <text:p>-17.721,33</text:p>
          </table:table-cell>
          <table:table-cell table:style-name="ce9"/>
          <table:table-cell office:value-type="float" office:value="-457.5" table:style-name="ce11">
            <text:p>-457,50</text:p>
          </table:table-cell>
          <table:table-cell office:value-type="float" office:value="0" table:style-name="ce13">
            <text:p>0,00</text:p>
          </table:table-cell>
          <table:table-cell office:value-type="float" office:value="-18178.830000000002" table:style-name="ce12">
            <text:p>-18.178,83</text:p>
          </table:table-cell>
          <table:table-cell office:value-type="float" office:value="312192.27" table:style-name="ce10">
            <text:p>312.192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671.37" table:style-name="ce10">
            <text:p>3.671,37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7360.480000000003" table:style-name="ce10">
            <text:p>37.360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5026.03" table:style-name="ce12">
            <text:p>-5.026,03</text:p>
          </table:table-cell>
          <table:table-cell office:value-type="float" office:value="0" table:style-name="ce13">
            <text:p>0,00</text:p>
          </table:table-cell>
          <table:table-cell office:value-type="float" office:value="-13243.53" table:style-name="ce12">
            <text:p>-13.243,53</text:p>
          </table:table-cell>
          <table:table-cell office:value-type="float" office:value="24116.95" table:style-name="ce10">
            <text:p>24.116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O DESEMBARGADOR JOSÉ MARCELO VIEIRA DE ARAÚJO (REPDFT)</text:p>
          </table:table-cell>
          <table:covered-table-cell/>
          <table:table-cell table:style-name="ce9"/>
          <table:table-cell office:value-type="float" office:value="36237.75" table:style-name="ce10">
            <text:p>36.237,7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0638.66" table:style-name="ce10">
            <text:p>10.638,66</text:p>
          </table:table-cell>
          <table:table-cell office:value-type="float" office:value="47786.49" table:style-name="ce10">
            <text:p>47.786,49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2">
            <text:p>-9.045,23</text:p>
          </table:table-cell>
          <table:table-cell office:value-type="float" office:value="-357.5" table:style-name="ce11">
            <text:p>-357,50</text:p>
          </table:table-cell>
          <table:table-cell office:value-type="float" office:value="-7583.09" table:style-name="ce12">
            <text:p>-7.583,09</text:p>
          </table:table-cell>
          <table:table-cell office:value-type="float" office:value="-17814.21" table:style-name="ce12">
            <text:p>-17.814,21</text:p>
          </table:table-cell>
          <table:table-cell office:value-type="float" office:value="29972.28" table:style-name="ce10">
            <text:p>29.972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office:value-type="float" office:value="136484.35" table:number-columns-spanned="2" table:number-rows-spanned="1" table:style-name="ce26">
            <text:p>136.484,35</text:p>
          </table:table-cell>
          <table:covered-table-cell/>
          <table:table-cell table:style-name="ce9"/>
          <table:table-cell office:value-type="float" office:value="173933.53" table:style-name="ce10">
            <text:p>173.933,53</text:p>
          </table:table-cell>
          <table:table-cell office:value-type="float" office:value="-10717.35" table:style-name="ce12">
            <text:p>-10.717,35</text:p>
          </table:table-cell>
          <table:table-cell office:value-type="float" office:value="-6970.35" table:style-name="ce12">
            <text:p>-6.970,3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7687.7" table:style-name="ce12">
            <text:p>-17.687,70</text:p>
          </table:table-cell>
          <table:table-cell office:value-type="float" office:value="156245.82999999999" table:style-name="ce10">
            <text:p>156.24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.310,99</text:p>
          </table:table-cell>
          <table:table-cell table:number-columns-repeated="2" table:style-name="ce9"/>
          <table:table-cell office:value-type="float" office:value="1859.6" table:style-name="ce10">
            <text:p>1.859,60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table:style-name="ce9"/>
          <table:table-cell office:value-type="float" office:value="62373.42" table:style-name="ce10">
            <text:p>62.373,42</text:p>
          </table:table-cell>
          <table:table-cell table:style-name="ce9"/>
          <table:table-cell office:value-type="float" office:value="-1027.49" table:style-name="ce12">
            <text:p>-1.027,49</text:p>
          </table:table-cell>
          <table:table-cell office:value-type="float" office:value="-3677.04" table:style-name="ce12">
            <text:p>-3.677,04</text:p>
          </table:table-cell>
          <table:table-cell office:value-type="float" office:value="0" table:style-name="ce13">
            <text:p>0,00</text:p>
          </table:table-cell>
          <table:table-cell office:value-type="float" office:value="-4704.53" table:style-name="ce12">
            <text:p>-4.704,53</text:p>
          </table:table-cell>
          <table:table-cell office:value-type="float" office:value="57668.89" table:style-name="ce10">
            <text:p>57.668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726.71" table:style-name="ce10">
            <text:p>2.726,71</text:p>
          </table:table-cell>
          <table:table-cell office:value-type="float" office:value="1010.68" table:number-columns-spanned="2" table:number-rows-spanned="1" table:style-name="ce26">
            <text:p>1.010,68</text:p>
          </table:table-cell>
          <table:covered-table-cell/>
          <table:table-cell table:style-name="ce9"/>
          <table:table-cell office:value-type="float" office:value="35742.04" table:style-name="ce10">
            <text:p>35.742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19.57" table:style-name="ce12">
            <text:p>-7.219,57</text:p>
          </table:table-cell>
          <table:table-cell office:value-type="float" office:value="-2442.37" table:style-name="ce12">
            <text:p>-2.442,37</text:p>
          </table:table-cell>
          <table:table-cell office:value-type="float" office:value="0" table:style-name="ce13">
            <text:p>0,00</text:p>
          </table:table-cell>
          <table:table-cell office:value-type="float" office:value="-10490.33" table:style-name="ce12">
            <text:p>-10.490,33</text:p>
          </table:table-cell>
          <table:table-cell office:value-type="float" office:value="25251.71" table:style-name="ce10">
            <text:p>25.251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284.97" table:style-name="ce10">
            <text:p>3.284,97</text:p>
          </table:table-cell>
          <table:table-cell office:value-type="float" office:value="336.89" table:number-columns-spanned="2" table:number-rows-spanned="1" table:style-name="ce28">
            <text:p>336,89</text:p>
          </table:table-cell>
          <table:covered-table-cell/>
          <table:table-cell table:style-name="ce9"/>
          <table:table-cell office:value-type="float" office:value="35626.51" table:style-name="ce10">
            <text:p>35.62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02.16" table:style-name="ce12">
            <text:p>-7.102,16</text:p>
          </table:table-cell>
          <table:table-cell office:value-type="float" office:value="-1427.1" table:style-name="ce12">
            <text:p>-1.427,10</text:p>
          </table:table-cell>
          <table:table-cell office:value-type="float" office:value="0" table:style-name="ce13">
            <text:p>0,00</text:p>
          </table:table-cell>
          <table:table-cell office:value-type="float" office:value="-9357.65" table:style-name="ce12">
            <text:p>-9.357,65</text:p>
          </table:table-cell>
          <table:table-cell office:value-type="float" office:value="26268.86" table:style-name="ce10">
            <text:p>26.268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O DESEMBARGADOR LAERTE NEVES DE SOUZA (REPDFT)</text:p>
          </table:table-cell>
          <table:covered-table-cell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1903.56" table:style-name="ce10">
            <text:p>1.903,56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office:value-type="float" office:value="3940.25" table:style-name="ce10">
            <text:p>3.940,25</text:p>
          </table:table-cell>
          <table:table-cell office:value-type="float" office:value="129917.85" table:style-name="ce10">
            <text:p>129.917,85</text:p>
          </table:table-cell>
          <table:table-cell office:value-type="float" office:value="-9318.33" table:style-name="ce12">
            <text:p>-9.318,33</text:p>
          </table:table-cell>
          <table:table-cell office:value-type="float" office:value="-9936.2999999999993" table:style-name="ce12">
            <text:p>-9.936,30</text:p>
          </table:table-cell>
          <table:table-cell office:value-type="float" office:value="-357.5" table:style-name="ce11">
            <text:p>-357,50</text:p>
          </table:table-cell>
          <table:table-cell office:value-type="float" office:value="-109.15" table:style-name="ce11">
            <text:p>-109,15</text:p>
          </table:table-cell>
          <table:table-cell office:value-type="float" office:value="-19721.28" table:style-name="ce12">
            <text:p>-19.721,28</text:p>
          </table:table-cell>
          <table:table-cell office:value-type="float" office:value="110196.57" table:style-name="ce10">
            <text:p>110.19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191.99" table:style-name="ce10">
            <text:p>33.191,99</text:p>
          </table:table-cell>
          <table:table-cell table:number-columns-repeated="2" table:style-name="ce9"/>
          <table:table-cell office:value-type="float" office:value="2023.31" table:style-name="ce10">
            <text:p>2.023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15.300000000003" table:style-name="ce10">
            <text:p>35.215,30</text:p>
          </table:table-cell>
          <table:table-cell office:value-type="float" office:value="-4429.26" table:style-name="ce12">
            <text:p>-4.429,26</text:p>
          </table:table-cell>
          <table:table-cell office:value-type="float" office:value="-6516.8" table:style-name="ce12">
            <text:p>-6.516,80</text:p>
          </table:table-cell>
          <table:table-cell office:value-type="float" office:value="-5892.64" table:style-name="ce12">
            <text:p>-5.892,64</text:p>
          </table:table-cell>
          <table:table-cell office:value-type="float" office:value="0" table:style-name="ce13">
            <text:p>0,00</text:p>
          </table:table-cell>
          <table:table-cell office:value-type="float" office:value="-16838.7" table:style-name="ce12">
            <text:p>-16.838,70</text:p>
          </table:table-cell>
          <table:table-cell office:value-type="float" office:value="18376.599999999999" table:style-name="ce10">
            <text:p>18.37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144.31" table:style-name="ce10">
            <text:p>3.144,31</text:p>
          </table:table-cell>
          <table:table-cell office:value-type="float" office:value="26520.82" table:number-columns-spanned="2" table:number-rows-spanned="1" table:style-name="ce26">
            <text:p>26.520,82</text:p>
          </table:table-cell>
          <table:covered-table-cell/>
          <table:table-cell table:style-name="ce9"/>
          <table:table-cell office:value-type="float" office:value="61669.78" table:style-name="ce10">
            <text:p>61.669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112.02" table:style-name="ce12">
            <text:p>-10.112,02</text:p>
          </table:table-cell>
          <table:table-cell office:value-type="float" office:value="-2388.13" table:style-name="ce12">
            <text:p>-2.388,13</text:p>
          </table:table-cell>
          <table:table-cell office:value-type="float" office:value="0" table:style-name="ce13">
            <text:p>0,00</text:p>
          </table:table-cell>
          <table:table-cell office:value-type="float" office:value="-13328.54" table:style-name="ce12">
            <text:p>-13.328,54</text:p>
          </table:table-cell>
          <table:table-cell office:value-type="float" office:value="48341.24" table:style-name="ce10">
            <text:p>48.34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688.99" table:style-name="ce10">
            <text:p>5.688,9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894.53" table:style-name="ce10">
            <text:p>2.894,53</text:p>
          </table:table-cell>
          <table:table-cell office:value-type="float" office:value="110898.58" table:number-columns-spanned="2" table:number-rows-spanned="1" table:style-name="ce26">
            <text:p>110.898,58</text:p>
          </table:table-cell>
          <table:covered-table-cell/>
          <table:table-cell table:style-name="ce9"/>
          <table:table-cell office:value-type="float" office:value="153171.21" table:style-name="ce10">
            <text:p>153.171,21</text:p>
          </table:table-cell>
          <table:table-cell office:value-type="float" office:value="-9745.9599999999991" table:style-name="ce12">
            <text:p>-9.745,96</text:p>
          </table:table-cell>
          <table:table-cell office:value-type="float" office:value="-10893.01" table:style-name="ce12">
            <text:p>-10.893,01</text:p>
          </table:table-cell>
          <table:table-cell office:value-type="float" office:value="-5120.34" table:style-name="ce12">
            <text:p>-5.120,34</text:p>
          </table:table-cell>
          <table:table-cell office:value-type="float" office:value="0" table:style-name="ce13">
            <text:p>0,00</text:p>
          </table:table-cell>
          <table:table-cell office:value-type="float" office:value="-25759.31" table:style-name="ce12">
            <text:p>-25.759,31</text:p>
          </table:table-cell>
          <table:table-cell office:value-type="float" office:value="127411.9" table:style-name="ce10">
            <text:p>127.411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6174.01" table:style-name="ce10">
            <text:p>6.174,01</text:p>
          </table:table-cell>
          <table:table-cell office:value-type="float" office:value="1459.87" table:number-columns-spanned="2" table:number-rows-spanned="1" table:style-name="ce26">
            <text:p>1.459,87</text:p>
          </table:table-cell>
          <table:covered-table-cell/>
          <table:table-cell table:style-name="ce9"/>
          <table:table-cell office:value-type="float" office:value="39638.53" table:style-name="ce10">
            <text:p>39.638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523.87" table:style-name="ce12">
            <text:p>-6.523,87</text:p>
          </table:table-cell>
          <table:table-cell office:value-type="float" office:value="-4748.1099999999997" table:style-name="ce12">
            <text:p>-4.748,11</text:p>
          </table:table-cell>
          <table:table-cell office:value-type="float" office:value="0" table:style-name="ce13">
            <text:p>0,00</text:p>
          </table:table-cell>
          <table:table-cell office:value-type="float" office:value="-12100.37" table:style-name="ce12">
            <text:p>-12.100,37</text:p>
          </table:table-cell>
          <table:table-cell office:value-type="float" office:value="27538.16" table:style-name="ce10">
            <text:p>27.53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.352,10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352.41" table:style-name="ce10">
            <text:p>2.352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93.620000000003" table:style-name="ce10">
            <text:p>41.393,6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8290.8700000000008" table:style-name="ce12">
            <text:p>-8.290,87</text:p>
          </table:table-cell>
          <table:table-cell office:value-type="float" office:value="-3990.35" table:style-name="ce12">
            <text:p>-3.990,35</text:p>
          </table:table-cell>
          <table:table-cell office:value-type="float" office:value="0" table:style-name="ce13">
            <text:p>0,00</text:p>
          </table:table-cell>
          <table:table-cell office:value-type="float" office:value="-17633.32" table:style-name="ce12">
            <text:p>-17.633,32</text:p>
          </table:table-cell>
          <table:table-cell office:value-type="float" office:value="23760.3" table:style-name="ce10">
            <text:p>23.76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2276.5100000000002" table:style-name="ce10">
            <text:p>2.276,51</text:p>
          </table:table-cell>
          <table:table-cell office:value-type="float" office:value="266434.18" table:number-columns-spanned="2" table:number-rows-spanned="1" table:style-name="ce26">
            <text:p>266.434,18</text:p>
          </table:table-cell>
          <table:covered-table-cell/>
          <table:table-cell table:style-name="ce9"/>
          <table:table-cell office:value-type="float" office:value="302399.8" table:style-name="ce10">
            <text:p>302.399,80</text:p>
          </table:table-cell>
          <table:table-cell office:value-type="float" office:value="-16180.75" table:style-name="ce12">
            <text:p>-16.180,75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6223.31" table:style-name="ce12">
            <text:p>-6.223,31</text:p>
          </table:table-cell>
          <table:table-cell office:value-type="float" office:value="0" table:style-name="ce13">
            <text:p>0,00</text:p>
          </table:table-cell>
          <table:table-cell office:value-type="float" office:value="-28979.45" table:style-name="ce12">
            <text:p>-28.979,45</text:p>
          </table:table-cell>
          <table:table-cell office:value-type="float" office:value="273420.34999999998" table:style-name="ce10">
            <text:p>273.42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ÁLIA AZEVEDO SENA</text:p>
          </table:table-cell>
          <table:table-cell office:value-type="string" table:number-columns-spanned="2" table:number-rows-spanned="1" table:style-name="ce27">
            <text:p>JUIZ DO TRABALHO SUBSTITUTO - NÍVEL SUPERIOR JSJS</text:p>
          </table:table-cell>
          <table:covered-table-cell/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608.83" table:style-name="ce10">
            <text:p>1.608,83</text:p>
          </table:table-cell>
          <table:table-cell office:value-type="float" office:value="1684.46" table:number-columns-spanned="2" table:number-rows-spanned="1" table:style-name="ce26">
            <text:p>1.684,46</text:p>
          </table:table-cell>
          <table:covered-table-cell/>
          <table:table-cell table:style-name="ce9"/>
          <table:table-cell office:value-type="float" office:value="35297.94" table:style-name="ce10">
            <text:p>35.297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93.38" table:style-name="ce12">
            <text:p>-7.493,38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8849.1" table:style-name="ce12">
            <text:p>-8.849,10</text:p>
          </table:table-cell>
          <table:table-cell office:value-type="float" office:value="26448.84" table:style-name="ce10">
            <text:p>26.448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1355.63" table:style-name="ce10">
            <text:p>1.355,63</text:p>
          </table:table-cell>
          <table:table-cell office:value-type="float" office:value="-21665.439999999999" table:number-columns-spanned="2" table:number-rows-spanned="1" table:style-name="ce29">
            <text:p>-21.665,44</text:p>
          </table:table-cell>
          <table:covered-table-cell/>
          <table:table-cell office:value-type="float" office:value="6400.93" table:style-name="ce10">
            <text:p>6.400,93</text:p>
          </table:table-cell>
          <table:table-cell office:value-type="float" office:value="18095.77" table:style-name="ce10">
            <text:p>18.095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86.22" table:style-name="ce12">
            <text:p>-6.986,22</text:p>
          </table:table-cell>
          <table:table-cell office:value-type="float" office:value="-3868.56" table:style-name="ce12">
            <text:p>-3.868,56</text:p>
          </table:table-cell>
          <table:table-cell office:value-type="float" office:value="-2339.33" table:style-name="ce12">
            <text:p>-2.339,33</text:p>
          </table:table-cell>
          <table:table-cell office:value-type="float" office:value="-14022.5" table:style-name="ce12">
            <text:p>-14.022,50</text:p>
          </table:table-cell>
          <table:table-cell office:value-type="float" office:value="4073.27" table:style-name="ce10">
            <text:p>4.073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271341.65000000002" table:number-columns-spanned="2" table:number-rows-spanned="1" table:style-name="ce26">
            <text:p>271.341,65</text:p>
          </table:table-cell>
          <table:covered-table-cell/>
          <table:table-cell table:style-name="ce9"/>
          <table:table-cell office:value-type="float" office:value="305030.76" table:style-name="ce10">
            <text:p>305.030,76</text:p>
          </table:table-cell>
          <table:table-cell office:value-type="float" office:value="-16398.12" table:style-name="ce12">
            <text:p>-16.398,12</text:p>
          </table:table-cell>
          <table:table-cell table:style-name="ce9"/>
          <table:table-cell office:value-type="float" office:value="-3504.72" table:style-name="ce12">
            <text:p>-3.504,72</text:p>
          </table:table-cell>
          <table:table-cell office:value-type="float" office:value="0" table:style-name="ce13">
            <text:p>0,00</text:p>
          </table:table-cell>
          <table:table-cell office:value-type="float" office:value="-19902.84" table:style-name="ce12">
            <text:p>-19.902,84</text:p>
          </table:table-cell>
          <table:table-cell office:value-type="float" office:value="285127.92" table:style-name="ce10">
            <text:p>285.127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O DESEMBARGADOR PEDRO INÁCIO DA SILVA (REPDFT)</text:p>
          </table:table-cell>
          <table:covered-table-cell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805.64" table:style-name="ce10">
            <text:p>2.805,64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26879.67999999999" table:style-name="ce10">
            <text:p>126.879,68</text:p>
          </table:table-cell>
          <table:table-cell office:value-type="float" office:value="-9270.2099999999991" table:style-name="ce12">
            <text:p>-9.270,21</text:p>
          </table:table-cell>
          <table:table-cell office:value-type="float" office:value="-8830.61" table:style-name="ce12">
            <text:p>-8.830,61</text:p>
          </table:table-cell>
          <table:table-cell office:value-type="float" office:value="-3634" table:style-name="ce12">
            <text:p>-3.634,00</text:p>
          </table:table-cell>
          <table:table-cell office:value-type="float" office:value="0" table:style-name="ce13">
            <text:p>0,00</text:p>
          </table:table-cell>
          <table:table-cell office:value-type="float" office:value="-21734.82" table:style-name="ce12">
            <text:p>-21.734,82</text:p>
          </table:table-cell>
          <table:table-cell office:value-type="float" office:value="105144.86" table:style-name="ce10">
            <text:p>105.144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485.98" table:style-name="ce10">
            <text:p>2.485,98</text:p>
          </table:table-cell>
          <table:table-cell office:value-type="float" office:value="53847" table:number-columns-spanned="2" table:number-rows-spanned="1" table:style-name="ce26">
            <text:p>53.847,00</text:p>
          </table:table-cell>
          <table:covered-table-cell/>
          <table:table-cell table:style-name="ce9"/>
          <table:table-cell office:value-type="float" office:value="90022.09" table:style-name="ce10">
            <text:p>90.022,09</text:p>
          </table:table-cell>
          <table:table-cell office:value-type="float" office:value="-5591.77" table:style-name="ce12">
            <text:p>-5.591,77</text:p>
          </table:table-cell>
          <table:table-cell office:value-type="float" office:value="-13729.99" table:style-name="ce12">
            <text:p>-13.729,99</text:p>
          </table:table-cell>
          <table:table-cell office:value-type="float" office:value="-2138.4899999999998" table:style-name="ce12">
            <text:p>-2.138,49</text:p>
          </table:table-cell>
          <table:table-cell office:value-type="float" office:value="0" table:style-name="ce13">
            <text:p>0,00</text:p>
          </table:table-cell>
          <table:table-cell office:value-type="float" office:value="-21460.25" table:style-name="ce12">
            <text:p>-21.460,25</text:p>
          </table:table-cell>
          <table:table-cell office:value-type="float" office:value="68561.84" table:style-name="ce10">
            <text:p>68.561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643.51" table:style-name="ce10">
            <text:p>3.643,51</text:p>
          </table:table-cell>
          <table:table-cell office:value-type="float" office:value="786.08" table:number-columns-spanned="2" table:number-rows-spanned="1" table:style-name="ce28">
            <text:p>786,08</text:p>
          </table:table-cell>
          <table:covered-table-cell/>
          <table:table-cell table:style-name="ce9"/>
          <table:table-cell office:value-type="float" office:value="36434.239999999998" table:style-name="ce10">
            <text:p>36.434,24</text:p>
          </table:table-cell>
          <table:table-cell office:value-type="float" office:value="-5181.41" table:style-name="ce12">
            <text:p>-5.181,41</text:p>
          </table:table-cell>
          <table:table-cell office:value-type="float" office:value="-6618.93" table:style-name="ce12">
            <text:p>-6.618,93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11907.13" table:style-name="ce12">
            <text:p>-11.907,13</text:p>
          </table:table-cell>
          <table:table-cell office:value-type="float" office:value="24527.11" table:style-name="ce10">
            <text:p>24.527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4">
            <text:p>828,39</text:p>
          </table:table-cell>
          <table:table-cell office:value-type="float" office:value="33689.11" table:style-name="ce10">
            <text:p>33.689,11</text:p>
          </table:table-cell>
          <table:table-cell office:value-type="float" office:value="2933.39" table:style-name="ce10">
            <text:p>2.933,39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20373.72" table:style-name="ce10">
            <text:p>120.373,72</text:p>
          </table:table-cell>
          <table:table-cell office:value-type="float" office:value="-4434.84" table:style-name="ce12">
            <text:p>-4.434,84</text:p>
          </table:table-cell>
          <table:table-cell office:value-type="float" office:value="-8343.01" table:style-name="ce12">
            <text:p>-8.343,01</text:p>
          </table:table-cell>
          <table:table-cell office:value-type="float" office:value="-5120.57" table:style-name="ce12">
            <text:p>-5.120,57</text:p>
          </table:table-cell>
          <table:table-cell office:value-type="float" office:value="0" table:style-name="ce13">
            <text:p>0,00</text:p>
          </table:table-cell>
          <table:table-cell office:value-type="float" office:value="-17898.419999999998" table:style-name="ce12">
            <text:p>-17.898,42</text:p>
          </table:table-cell>
          <table:table-cell office:value-type="float" office:value="102475.3" table:style-name="ce10">
            <text:p>102.475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2029.01" table:style-name="ce10">
            <text:p>2.029,01</text:p>
          </table:table-cell>
          <table:table-cell office:value-type="float" office:value="898.38" table:number-columns-spanned="2" table:number-rows-spanned="1" table:style-name="ce28">
            <text:p>898,38</text:p>
          </table:table-cell>
          <table:covered-table-cell/>
          <table:table-cell table:style-name="ce9"/>
          <table:table-cell office:value-type="float" office:value="34932.04" table:style-name="ce10">
            <text:p>34.932,04</text:p>
          </table:table-cell>
          <table:table-cell office:value-type="float" office:value="-5202.75" table:style-name="ce12">
            <text:p>-5.202,75</text:p>
          </table:table-cell>
          <table:table-cell office:value-type="float" office:value="-6748.22" table:style-name="ce12">
            <text:p>-6.748,22</text:p>
          </table:table-cell>
          <table:table-cell office:value-type="float" office:value="-8858.33" table:style-name="ce12">
            <text:p>-8.858,33</text:p>
          </table:table-cell>
          <table:table-cell office:value-type="float" office:value="0" table:style-name="ce13">
            <text:p>0,00</text:p>
          </table:table-cell>
          <table:table-cell office:value-type="float" office:value="-20809.3" table:style-name="ce12">
            <text:p>-20.809,30</text:p>
          </table:table-cell>
          <table:table-cell office:value-type="float" office:value="14122.74" table:style-name="ce10">
            <text:p>14.122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750.57" table:style-name="ce10">
            <text:p>3.750,57</text:p>
          </table:table-cell>
          <table:table-cell office:value-type="float" office:value="26576.97" table:number-columns-spanned="2" table:number-rows-spanned="1" table:style-name="ce26">
            <text:p>26.576,97</text:p>
          </table:table-cell>
          <table:covered-table-cell/>
          <table:table-cell table:style-name="ce9"/>
          <table:table-cell office:value-type="float" office:value="62332.19" table:style-name="ce10">
            <text:p>62.332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127.459999999999" table:style-name="ce12">
            <text:p>-10.127,46</text:p>
          </table:table-cell>
          <table:table-cell office:value-type="float" office:value="-508.85" table:style-name="ce11">
            <text:p>-508,85</text:p>
          </table:table-cell>
          <table:table-cell office:value-type="float" office:value="0" table:style-name="ce13">
            <text:p>0,00</text:p>
          </table:table-cell>
          <table:table-cell office:value-type="float" office:value="-11464.7" table:style-name="ce12">
            <text:p>-11.464,70</text:p>
          </table:table-cell>
          <table:table-cell office:value-type="float" office:value="50867.49" table:style-name="ce10">
            <text:p>50.867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959.31" table:style-name="ce10">
            <text:p>2.9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48.42" table:style-name="ce10">
            <text:p>36.648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2">
            <text:p>-8.010,93</text:p>
          </table:table-cell>
          <table:table-cell office:value-type="float" office:value="-2700.81" table:style-name="ce12">
            <text:p>-2.700,81</text:p>
          </table:table-cell>
          <table:table-cell office:value-type="float" office:value="0" table:style-name="ce13">
            <text:p>0,00</text:p>
          </table:table-cell>
          <table:table-cell office:value-type="float" office:value="-11540.13" table:style-name="ce12">
            <text:p>-11.540,13</text:p>
          </table:table-cell>
          <table:table-cell office:value-type="float" office:value="25108.29" table:style-name="ce10">
            <text:p>25.108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.462,22</text:p>
          </table:table-cell>
          <table:table-cell table:number-columns-repeated="2" table:style-name="ce9"/>
          <table:table-cell office:value-type="float" office:value="1536.23" table:style-name="ce10">
            <text:p>1.536,23</text:p>
          </table:table-cell>
          <table:table-cell office:value-type="float" office:value="291286.75" table:number-columns-spanned="2" table:number-rows-spanned="1" table:style-name="ce26">
            <text:p>291.286,75</text:p>
          </table:table-cell>
          <table:covered-table-cell/>
          <table:table-cell table:style-name="ce9"/>
          <table:table-cell office:value-type="float" office:value="328285.2" table:style-name="ce10">
            <text:p>328.285,20</text:p>
          </table:table-cell>
          <table:table-cell office:value-type="float" office:value="-17551.78" table:style-name="ce12">
            <text:p>-17.551,78</text:p>
          </table:table-cell>
          <table:table-cell table:style-name="ce9"/>
          <table:table-cell office:value-type="float" office:value="-5379.82" table:style-name="ce12">
            <text:p>-5.379,82</text:p>
          </table:table-cell>
          <table:table-cell office:value-type="float" office:value="0" table:style-name="ce13">
            <text:p>0,00</text:p>
          </table:table-cell>
          <table:table-cell office:value-type="float" office:value="-22931.599999999999" table:style-name="ce12">
            <text:p>-22.931,60</text:p>
          </table:table-cell>
          <table:table-cell office:value-type="float" office:value="305353.59999999998" table:style-name="ce10">
            <text:p>305.353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.691,39</text:p>
          </table:table-cell>
          <table:table-cell table:number-columns-repeated="2" table:style-name="ce9"/>
          <table:table-cell office:value-type="float" office:value="1029.83" table:style-name="ce10">
            <text:p>1.029,83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27644.05" table:style-name="ce10">
            <text:p>127.644,05</text:p>
          </table:table-cell>
          <table:table-cell office:value-type="float" office:value="-7122.71" table:style-name="ce12">
            <text:p>-7.122,71</text:p>
          </table:table-cell>
          <table:table-cell office:value-type="float" office:value="-5723.7" table:style-name="ce12">
            <text:p>-5.723,70</text:p>
          </table:table-cell>
          <table:table-cell office:value-type="float" office:value="-2626.13" table:style-name="ce12">
            <text:p>-2.626,13</text:p>
          </table:table-cell>
          <table:table-cell office:value-type="float" office:value="-14059.9" table:style-name="ce12">
            <text:p>-14.059,90</text:p>
          </table:table-cell>
          <table:table-cell office:value-type="float" office:value="-29532.44" table:style-name="ce12">
            <text:p>-29.532,44</text:p>
          </table:table-cell>
          <table:table-cell office:value-type="float" office:value="98111.61" table:style-name="ce10">
            <text:p>98.111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1812.16" table:style-name="ce10">
            <text:p>1.812,16</text:p>
          </table:table-cell>
          <table:table-cell office:value-type="float" office:value="26202.639999999999" table:number-columns-spanned="2" table:number-rows-spanned="1" table:style-name="ce26">
            <text:p>26.202,64</text:p>
          </table:table-cell>
          <table:covered-table-cell/>
          <table:table-cell table:style-name="ce9"/>
          <table:table-cell office:value-type="float" office:value="61703.91" table:style-name="ce10">
            <text:p>61.703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281.870000000001" table:style-name="ce12">
            <text:p>-10.281,87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12158.98" table:style-name="ce12">
            <text:p>-12.158,98</text:p>
          </table:table-cell>
          <table:table-cell office:value-type="float" office:value="49544.93" table:style-name="ce10">
            <text:p>49.544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2775.53" table:style-name="ce10">
            <text:p>2.775,53</text:p>
          </table:table-cell>
          <table:table-cell office:value-type="float" office:value="10202.83" table:number-columns-spanned="2" table:number-rows-spanned="1" table:style-name="ce26">
            <text:p>10.202,83</text:p>
          </table:table-cell>
          <table:covered-table-cell/>
          <table:table-cell table:style-name="ce9"/>
          <table:table-cell office:value-type="float" office:value="46667.47" table:style-name="ce10">
            <text:p>46.667,47</text:p>
          </table:table-cell>
          <table:table-cell office:value-type="float" office:value="-1191.0899999999999" table:style-name="ce12">
            <text:p>-1.191,09</text:p>
          </table:table-cell>
          <table:table-cell office:value-type="float" office:value="-7389.11" table:style-name="ce12">
            <text:p>-7.389,11</text:p>
          </table:table-cell>
          <table:table-cell office:value-type="float" office:value="-4824.3500000000004" table:style-name="ce12">
            <text:p>-4.824,35</text:p>
          </table:table-cell>
          <table:table-cell office:value-type="float" office:value="0" table:style-name="ce13">
            <text:p>0,00</text:p>
          </table:table-cell>
          <table:table-cell office:value-type="float" office:value="-13404.55" table:style-name="ce12">
            <text:p>-13.404,55</text:p>
          </table:table-cell>
          <table:table-cell office:value-type="float" office:value="33262.92" table:style-name="ce10">
            <text:p>33.262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number-columns-spanned="2" table:number-rows-spanned="1" table:style-name="ce27">
            <text:p>GABINETE DA DESEMBARGADORA VANDA MARIA FERREIRA LUSTOSA (REPDFT)</text:p>
          </table:table-cell>
          <table:covered-table-cell/>
          <table:table-cell office:value-type="float" office:value="5688.99" table:style-name="ce10">
            <text:p>5.688,99</text:p>
          </table:table-cell>
          <table:table-cell office:value-type="float" office:value="35462.22" table:style-name="ce10">
            <text:p>35.462,22</text:p>
          </table:table-cell>
          <table:table-cell office:value-type="float" office:value="2933.39" table:style-name="ce10">
            <text:p>2.933,39</text:p>
          </table:table-cell>
          <table:table-cell office:value-type="float" office:value="11820.74" table:number-columns-spanned="2" table:number-rows-spanned="1" table:style-name="ce26">
            <text:p>11.820,74</text:p>
          </table:table-cell>
          <table:covered-table-cell/>
          <table:table-cell office:value-type="float" office:value="8668.5400000000009" table:style-name="ce10">
            <text:p>8.668,54</text:p>
          </table:table-cell>
          <table:table-cell office:value-type="float" office:value="64573.88" table:style-name="ce10">
            <text:p>64.573,88</text:p>
          </table:table-cell>
          <table:table-cell office:value-type="float" office:value="-5688.99" table:style-name="ce12">
            <text:p>-5.688,99</text:p>
          </table:table-cell>
          <table:table-cell office:value-type="float" office:value="-12109.1" table:style-name="ce12">
            <text:p>-12.109,10</text:p>
          </table:table-cell>
          <table:table-cell office:value-type="float" office:value="-4116.17" table:style-name="ce12">
            <text:p>-4.116,17</text:p>
          </table:table-cell>
          <table:table-cell office:value-type="float" office:value="-4837.4399999999996" table:style-name="ce12">
            <text:p>-4.837,44</text:p>
          </table:table-cell>
          <table:table-cell office:value-type="float" office:value="-26751.7" table:style-name="ce12">
            <text:p>-26.751,70</text:p>
          </table:table-cell>
          <table:table-cell office:value-type="float" office:value="37822.18" table:style-name="ce10">
            <text:p>37.822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.004,65</text:p>
          </table:table-cell>
          <table:table-cell office:value-type="float" office:value="3280.4" table:style-name="ce10">
            <text:p>3.280,40</text:p>
          </table:table-cell>
          <table:table-cell office:value-type="float" office:value="26071.63" table:number-columns-spanned="2" table:number-rows-spanned="1" table:style-name="ce26">
            <text:p>26.071,63</text:p>
          </table:table-cell>
          <table:covered-table-cell/>
          <table:table-cell office:value-type="float" office:value="1422.43" table:style-name="ce10">
            <text:p>1.422,43</text:p>
          </table:table-cell>
          <table:table-cell office:value-type="float" office:value="62779.11" table:style-name="ce10">
            <text:p>62.779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9456.83" table:style-name="ce12">
            <text:p>-9.456,83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3">
            <text:p>0,00</text:p>
          </table:table-cell>
          <table:table-cell office:value-type="float" office:value="-10618.18" table:style-name="ce12">
            <text:p>-10.618,18</text:p>
          </table:table-cell>
          <table:table-cell office:value-type="float" office:value="52160.93" table:style-name="ce10">
            <text:p>52.160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.689,11</text:p>
          </table:table-cell>
          <table:table-cell table:number-columns-repeated="2" table:style-name="ce9"/>
          <table:table-cell office:value-type="float" office:value="1986.96" table:style-name="ce10">
            <text:p>1.986,96</text:p>
          </table:table-cell>
          <table:table-cell office:value-type="float" office:value="82922.83" table:number-columns-spanned="2" table:number-rows-spanned="1" table:style-name="ce26">
            <text:p>82.922,83</text:p>
          </table:table-cell>
          <table:covered-table-cell/>
          <table:table-cell table:style-name="ce9"/>
          <table:table-cell office:value-type="float" office:value="118598.9" table:style-name="ce10">
            <text:p>118.598,90</text:p>
          </table:table-cell>
          <table:table-cell office:value-type="float" office:value="-8090.24" table:style-name="ce12">
            <text:p>-8.090,24</text:p>
          </table:table-cell>
          <table:table-cell office:value-type="float" office:value="-6575.39" table:style-name="ce12">
            <text:p>-6.575,39</text:p>
          </table:table-cell>
          <table:table-cell office:value-type="float" office:value="-2585.2399999999998" table:style-name="ce12">
            <text:p>-2.585,24</text:p>
          </table:table-cell>
          <table:table-cell office:value-type="float" office:value="0" table:style-name="ce13">
            <text:p>0,00</text:p>
          </table:table-cell>
          <table:table-cell office:value-type="float" office:value="-17250.87" table:style-name="ce12">
            <text:p>-17.250,87</text:p>
          </table:table-cell>
          <table:table-cell office:value-type="float" office:value="101348.03" table:style-name="ce10">
            <text:p>101.34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.689,11</text:p>
          </table:table-cell>
          <table:table-cell office:value-type="float" office:value="4141.21" table:style-name="ce10">
            <text:p>4.14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830.32" table:style-name="ce10">
            <text:p>37.830,32</text:p>
          </table:table-cell>
          <table:table-cell office:value-type="float" office:value="-5352.1" table:style-name="ce12">
            <text:p>-5.352,10</text:p>
          </table:table-cell>
          <table:table-cell office:value-type="float" office:value="-6714.77" table:style-name="ce12">
            <text:p>-6.714,77</text:p>
          </table:table-cell>
          <table:table-cell office:value-type="float" office:value="-10819.93" table:style-name="ce12">
            <text:p>-10.819,93</text:p>
          </table:table-cell>
          <table:table-cell office:value-type="float" office:value="0" table:style-name="ce13">
            <text:p>0,00</text:p>
          </table:table-cell>
          <table:table-cell office:value-type="float" office:value="-22886.799999999999" table:style-name="ce12">
            <text:p>-22.886,80</text:p>
          </table:table-cell>
          <table:table-cell office:value-type="float" office:value="14943.52" table:style-name="ce10">
            <text:p>14.94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201.51" table:style-name="ce10">
            <text:p>3.201,5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363.04" table:style-name="ce10">
            <text:p>3.363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05.96" table:style-name="ce10">
            <text:p>27.205,96</text:p>
          </table:table-cell>
          <table:table-cell office:value-type="float" office:value="-3172.01" table:style-name="ce12">
            <text:p>-3.172,01</text:p>
          </table:table-cell>
          <table:table-cell office:value-type="float" office:value="-4658.7299999999996" table:style-name="ce12">
            <text:p>-4.658,73</text:p>
          </table:table-cell>
          <table:table-cell office:value-type="float" office:value="-2436.89" table:style-name="ce12">
            <text:p>-2.436,89</text:p>
          </table:table-cell>
          <table:table-cell office:value-type="float" office:value="0" table:style-name="ce13">
            <text:p>0,00</text:p>
          </table:table-cell>
          <table:table-cell office:value-type="float" office:value="-10267.629999999999" table:style-name="ce12">
            <text:p>-10.267,63</text:p>
          </table:table-cell>
          <table:table-cell office:value-type="float" office:value="16938.330000000002" table:style-name="ce10">
            <text:p>16.93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091.27" table:style-name="ce10">
            <text:p>10.091,27</text:p>
          </table:table-cell>
          <table:table-cell office:value-type="float" office:value="7398.87" table:style-name="ce10">
            <text:p>7.398,87</text:p>
          </table:table-cell>
          <table:table-cell office:value-type="float" office:value="2921.24" table:style-name="ce10">
            <text:p>2.921,24</text:p>
          </table:table-cell>
          <table:table-cell office:value-type="float" office:value="877.19" table:number-columns-spanned="2" table:number-rows-spanned="1" table:style-name="ce28">
            <text:p>877,19</text:p>
          </table:table-cell>
          <table:covered-table-cell/>
          <table:table-cell table:style-name="ce9"/>
          <table:table-cell office:value-type="float" office:value="33043.160000000003" table:style-name="ce10">
            <text:p>33.043,16</text:p>
          </table:table-cell>
          <table:table-cell office:value-type="float" office:value="-2714.66" table:style-name="ce12">
            <text:p>-2.714,66</text:p>
          </table:table-cell>
          <table:table-cell office:value-type="float" office:value="-6667.64" table:style-name="ce12">
            <text:p>-6.667,64</text:p>
          </table:table-cell>
          <table:table-cell office:value-type="float" office:value="-3765.79" table:style-name="ce12">
            <text:p>-3.765,79</text:p>
          </table:table-cell>
          <table:table-cell office:value-type="float" office:value="0" table:style-name="ce13">
            <text:p>0,00</text:p>
          </table:table-cell>
          <table:table-cell office:value-type="float" office:value="-13148.09" table:style-name="ce12">
            <text:p>-13.148,09</text:p>
          </table:table-cell>
          <table:table-cell office:value-type="float" office:value="19895.07" table:style-name="ce10">
            <text:p>19.895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2359.12" table:style-name="ce10">
            <text:p>2.359,1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879.17" table:style-name="ce10">
            <text:p>2.879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54.189999999999" table:style-name="ce10">
            <text:p>18.154,19</text:p>
          </table:table-cell>
          <table:table-cell office:value-type="float" office:value="-1867.18" table:style-name="ce12">
            <text:p>-1.867,18</text:p>
          </table:table-cell>
          <table:table-cell office:value-type="float" office:value="-2661.38" table:style-name="ce12">
            <text:p>-2.661,38</text:p>
          </table:table-cell>
          <table:table-cell office:value-type="float" office:value="-3422.7" table:style-name="ce12">
            <text:p>-3.422,70</text:p>
          </table:table-cell>
          <table:table-cell office:value-type="float" office:value="0" table:style-name="ce13">
            <text:p>0,00</text:p>
          </table:table-cell>
          <table:table-cell office:value-type="float" office:value="-7951.26" table:style-name="ce12">
            <text:p>-7.951,26</text:p>
          </table:table-cell>
          <table:table-cell office:value-type="float" office:value="10202.93" table:style-name="ce10">
            <text:p>10.202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5.5" table:style-name="ce10">
            <text:p>15.325,5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863.95" table:style-name="ce11">
            <text:p>-863,95</text:p>
          </table:table-cell>
          <table:table-cell office:value-type="float" office:value="0" table:style-name="ce13">
            <text:p>0,00</text:p>
          </table:table-cell>
          <table:table-cell office:value-type="float" office:value="-4864.88" table:style-name="ce12">
            <text:p>-4.864,88</text:p>
          </table:table-cell>
          <table:table-cell office:value-type="float" office:value="10460.620000000001" table:style-name="ce10">
            <text:p>10.460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08.58" table:style-name="ce14">
            <text:p>408,58</text:p>
          </table:table-cell>
          <table:table-cell office:value-type="float" office:value="1185.05" table:style-name="ce10">
            <text:p>1.185,05</text:p>
          </table:table-cell>
          <table:table-cell office:value-type="float" office:value="2625.97" table:style-name="ce10">
            <text:p>2.625,97</text:p>
          </table:table-cell>
          <table:table-cell office:value-type="float" office:value="422.06" table:number-columns-spanned="2" table:number-rows-spanned="1" table:style-name="ce28">
            <text:p>422,06</text:p>
          </table:table-cell>
          <table:covered-table-cell/>
          <table:table-cell table:style-name="ce9"/>
          <table:table-cell office:value-type="float" office:value="16538.73" table:style-name="ce10">
            <text:p>16.538,73</text:p>
          </table:table-cell>
          <table:table-cell office:value-type="float" office:value="-1564.93" table:style-name="ce12">
            <text:p>-1.564,93</text:p>
          </table:table-cell>
          <table:table-cell office:value-type="float" office:value="-2474.16" table:style-name="ce12">
            <text:p>-2.474,16</text:p>
          </table:table-cell>
          <table:table-cell office:value-type="float" office:value="-3292.62" table:style-name="ce12">
            <text:p>-3.292,62</text:p>
          </table:table-cell>
          <table:table-cell office:value-type="float" office:value="0" table:style-name="ce13">
            <text:p>0,00</text:p>
          </table:table-cell>
          <table:table-cell office:value-type="float" office:value="-7331.71" table:style-name="ce12">
            <text:p>-7.331,71</text:p>
          </table:table-cell>
          <table:table-cell office:value-type="float" office:value="9207.02" table:style-name="ce10">
            <text:p>9.207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791.990000000002" table:style-name="ce10">
            <text:p>17.791,9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00.01" table:style-name="ce10">
            <text:p>1.800,01</text:p>
          </table:table-cell>
          <table:table-cell office:value-type="float" office:value="937.59" table:number-columns-spanned="2" table:number-rows-spanned="1" table:style-name="ce28">
            <text:p>937,59</text:p>
          </table:table-cell>
          <table:covered-table-cell/>
          <table:table-cell table:style-name="ce9"/>
          <table:table-cell office:value-type="float" office:value="21908.66" table:style-name="ce10">
            <text:p>21.908,66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929.09" table:style-name="ce12">
            <text:p>-3.929,09</text:p>
          </table:table-cell>
          <table:table-cell office:value-type="float" office:value="-129.07" table:style-name="ce11">
            <text:p>-129,07</text:p>
          </table:table-cell>
          <table:table-cell office:value-type="float" office:value="0" table:style-name="ce13">
            <text:p>0,00</text:p>
          </table:table-cell>
          <table:table-cell office:value-type="float" office:value="-6528.32" table:style-name="ce12">
            <text:p>-6.528,32</text:p>
          </table:table-cell>
          <table:table-cell office:value-type="float" office:value="15380.34" table:style-name="ce10">
            <text:p>15.38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2077.07" table:style-name="ce10">
            <text:p>12.07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84.8" table:style-name="ce10">
            <text:p>3.084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94.25" table:style-name="ce10">
            <text:p>17.394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70.29" table:style-name="ce12">
            <text:p>-2.670,29</text:p>
          </table:table-cell>
          <table:table-cell office:value-type="float" office:value="-1611.73" table:style-name="ce12">
            <text:p>-1.611,73</text:p>
          </table:table-cell>
          <table:table-cell office:value-type="float" office:value="0" table:style-name="ce13">
            <text:p>0,00</text:p>
          </table:table-cell>
          <table:table-cell office:value-type="float" office:value="-5110.41" table:style-name="ce12">
            <text:p>-5.110,41</text:p>
          </table:table-cell>
          <table:table-cell office:value-type="float" office:value="12283.84" table:style-name="ce10">
            <text:p>12.283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827.95" table:style-name="ce10">
            <text:p>2.827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67.84" table:style-name="ce10">
            <text:p>4.767,84</text:p>
          </table:table-cell>
          <table:table-cell table:number-columns-repeated="2" table:style-name="ce9"/>
          <table:table-cell office:value-type="float" office:value="-1381.7" table:style-name="ce12">
            <text:p>-1.381,70</text:p>
          </table:table-cell>
          <table:table-cell office:value-type="float" office:value="0" table:style-name="ce13">
            <text:p>0,00</text:p>
          </table:table-cell>
          <table:table-cell office:value-type="float" office:value="-1381.7" table:style-name="ce12">
            <text:p>-1.381,70</text:p>
          </table:table-cell>
          <table:table-cell office:value-type="float" office:value="3386.14" table:style-name="ce10">
            <text:p>3.386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493.38" table:style-name="ce10">
            <text:p>11.493,3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128.64" table:style-name="ce10">
            <text:p>2.128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07.07" table:style-name="ce10">
            <text:p>14.807,07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2165.35" table:style-name="ce12">
            <text:p>-2.165,35</text:p>
          </table:table-cell>
          <table:table-cell office:value-type="float" office:value="-845.4" table:style-name="ce11">
            <text:p>-845,40</text:p>
          </table:table-cell>
          <table:table-cell office:value-type="float" office:value="0" table:style-name="ce13">
            <text:p>0,00</text:p>
          </table:table-cell>
          <table:table-cell office:value-type="float" office:value="-4464.2700000000004" table:style-name="ce12">
            <text:p>-4.464,27</text:p>
          </table:table-cell>
          <table:table-cell office:value-type="float" office:value="10342.799999999999" table:style-name="ce10">
            <text:p>10.34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347.79" table:style-name="ce10">
            <text:p>6.347,79</text:p>
          </table:table-cell>
          <table:table-cell office:value-type="float" office:value="1379.07" table:style-name="ce10">
            <text:p>1.379,07</text:p>
          </table:table-cell>
          <table:table-cell office:value-type="float" office:value="3662.03" table:style-name="ce10">
            <text:p>3.66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90.41" table:style-name="ce10">
            <text:p>30.090,41</text:p>
          </table:table-cell>
          <table:table-cell office:value-type="float" office:value="-3710.54" table:style-name="ce12">
            <text:p>-3.710,54</text:p>
          </table:table-cell>
          <table:table-cell office:value-type="float" office:value="-5273.77" table:style-name="ce12">
            <text:p>-5.273,77</text:p>
          </table:table-cell>
          <table:table-cell office:value-type="float" office:value="-3365.08" table:style-name="ce12">
            <text:p>-3.365,08</text:p>
          </table:table-cell>
          <table:table-cell office:value-type="float" office:value="0" table:style-name="ce13">
            <text:p>0,00</text:p>
          </table:table-cell>
          <table:table-cell office:value-type="float" office:value="-12349.39" table:style-name="ce12">
            <text:p>-12.349,39</text:p>
          </table:table-cell>
          <table:table-cell office:value-type="float" office:value="17741.02" table:style-name="ce10">
            <text:p>17.74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number-columns-spanned="2" table:number-rows-spanned="1" table:style-name="ce27">
            <text:p>COORDENADORIA DE GESTÃO DOCUMENTAL E MEMÓRIA (SEGP)</text:p>
          </table:table-cell>
          <table:covered-table-cell/>
          <table:table-cell table:number-columns-repeated="2" table:style-name="ce9"/>
          <table:table-cell office:value-type="float" office:value="673.45" table:style-name="ce14">
            <text:p>673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3.45" table:style-name="ce14">
            <text:p>673,4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673.45" table:style-name="ce14">
            <text:p>67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385.46" table:style-name="ce10">
            <text:p>2.385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32.48" table:style-name="ce10">
            <text:p>24.632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968.63" table:style-name="ce12">
            <text:p>-4.968,63</text:p>
          </table:table-cell>
          <table:table-cell office:value-type="float" office:value="-2821.86" table:style-name="ce12">
            <text:p>-2.821,86</text:p>
          </table:table-cell>
          <table:table-cell office:value-type="float" office:value="0" table:style-name="ce13">
            <text:p>0,00</text:p>
          </table:table-cell>
          <table:table-cell office:value-type="float" office:value="-8618.8799999999992" table:style-name="ce12">
            <text:p>-8.618,88</text:p>
          </table:table-cell>
          <table:table-cell office:value-type="float" office:value="16013.6" table:style-name="ce10">
            <text:p>16.013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913.8" table:style-name="ce10">
            <text:p>3.913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95.48" table:style-name="ce10">
            <text:p>25.295,4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30.66" table:style-name="ce12">
            <text:p>-4.730,66</text:p>
          </table:table-cell>
          <table:table-cell office:value-type="float" office:value="-1164.5" table:style-name="ce12">
            <text:p>-1.164,50</text:p>
          </table:table-cell>
          <table:table-cell office:value-type="float" office:value="0" table:style-name="ce13">
            <text:p>0,00</text:p>
          </table:table-cell>
          <table:table-cell office:value-type="float" office:value="-6723.55" table:style-name="ce12">
            <text:p>-6.723,55</text:p>
          </table:table-cell>
          <table:table-cell office:value-type="float" office:value="18571.93" table:style-name="ce10">
            <text:p>18.571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2235.46" table:style-name="ce10">
            <text:p>2.235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44.44" table:style-name="ce10">
            <text:p>3.444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12.28" table:style-name="ce10">
            <text:p>7.912,28</text:p>
          </table:table-cell>
          <table:table-cell office:value-type="float" office:value="-312.95999999999998" table:style-name="ce11">
            <text:p>-312,96</text:p>
          </table:table-cell>
          <table:table-cell office:value-type="float" office:value="-213.41" table:style-name="ce11">
            <text:p>-213,41</text:p>
          </table:table-cell>
          <table:table-cell office:value-type="float" office:value="-2118.34" table:style-name="ce12">
            <text:p>-2.118,34</text:p>
          </table:table-cell>
          <table:table-cell office:value-type="float" office:value="0" table:style-name="ce13">
            <text:p>0,00</text:p>
          </table:table-cell>
          <table:table-cell office:value-type="float" office:value="-2644.71" table:style-name="ce12">
            <text:p>-2.644,71</text:p>
          </table:table-cell>
          <table:table-cell office:value-type="float" office:value="5267.57" table:style-name="ce10">
            <text:p>5.267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433.85" table:style-name="ce10">
            <text:p>1.433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3.74" table:style-name="ce10">
            <text:p>3.373,7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1353.63" table:style-name="ce12">
            <text:p>-1.353,63</text:p>
          </table:table-cell>
          <table:table-cell office:value-type="float" office:value="0" table:style-name="ce13">
            <text:p>0,00</text:p>
          </table:table-cell>
          <table:table-cell office:value-type="float" office:value="-1356.33" table:style-name="ce12">
            <text:p>-1.356,33</text:p>
          </table:table-cell>
          <table:table-cell office:value-type="float" office:value="2017.41" table:style-name="ce10">
            <text:p>2.01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19.25" table:style-name="ce10">
            <text:p>4.019,25</text:p>
          </table:table-cell>
          <table:table-cell office:value-type="float" office:value="1939.89" table:style-name="ce10">
            <text:p>1.939,89</text:p>
          </table:table-cell>
          <table:table-cell office:value-type="float" office:value="4753.74" table:style-name="ce10">
            <text:p>4.753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67.47" table:style-name="ce10">
            <text:p>22.467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17.17" table:style-name="ce12">
            <text:p>-3.317,17</text:p>
          </table:table-cell>
          <table:table-cell office:value-type="float" office:value="-7061" table:style-name="ce12">
            <text:p>-7.061,00</text:p>
          </table:table-cell>
          <table:table-cell office:value-type="float" office:value="0" table:style-name="ce13">
            <text:p>0,00</text:p>
          </table:table-cell>
          <table:table-cell office:value-type="float" office:value="-11206.56" table:style-name="ce12">
            <text:p>-11.206,56</text:p>
          </table:table-cell>
          <table:table-cell office:value-type="float" office:value="11260.91" table:style-name="ce10">
            <text:p>11.26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72.63" table:style-name="ce10">
            <text:p>2.572,63</text:p>
          </table:table-cell>
          <table:table-cell office:value-type="float" office:value="1379.07" table:style-name="ce10">
            <text:p>1.379,07</text:p>
          </table:table-cell>
          <table:table-cell office:value-type="float" office:value="2485.98" table:style-name="ce10">
            <text:p>2.48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73.54" table:style-name="ce10">
            <text:p>18.073,54</text:p>
          </table:table-cell>
          <table:table-cell office:value-type="float" office:value="-1902.41" table:style-name="ce12">
            <text:p>-1.902,41</text:p>
          </table:table-cell>
          <table:table-cell office:value-type="float" office:value="-2424.46" table:style-name="ce12">
            <text:p>-2.424,46</text:p>
          </table:table-cell>
          <table:table-cell office:value-type="float" office:value="-1170.8" table:style-name="ce12">
            <text:p>-1.170,80</text:p>
          </table:table-cell>
          <table:table-cell office:value-type="float" office:value="0" table:style-name="ce13">
            <text:p>0,00</text:p>
          </table:table-cell>
          <table:table-cell office:value-type="float" office:value="-5497.67" table:style-name="ce12">
            <text:p>-5.497,67</text:p>
          </table:table-cell>
          <table:table-cell office:value-type="float" office:value="12575.87" table:style-name="ce10">
            <text:p>12.57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17.29" table:style-name="ce10">
            <text:p>2.317,29</text:p>
          </table:table-cell>
          <table:table-cell table:style-name="ce9"/>
          <table:table-cell office:value-type="float" office:value="4717.3900000000003" table:style-name="ce10">
            <text:p>4.717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0.54" table:style-name="ce10">
            <text:p>18.670,54</text:p>
          </table:table-cell>
          <table:table-cell office:value-type="float" office:value="-1860.28" table:style-name="ce12">
            <text:p>-1.860,28</text:p>
          </table:table-cell>
          <table:table-cell office:value-type="float" office:value="-2195.4899999999998" table:style-name="ce12">
            <text:p>-2.195,49</text:p>
          </table:table-cell>
          <table:table-cell office:value-type="float" office:value="-4875.41" table:style-name="ce12">
            <text:p>-4.875,41</text:p>
          </table:table-cell>
          <table:table-cell office:value-type="float" office:value="0" table:style-name="ce13">
            <text:p>0,00</text:p>
          </table:table-cell>
          <table:table-cell office:value-type="float" office:value="-8931.18" table:style-name="ce12">
            <text:p>-8.931,18</text:p>
          </table:table-cell>
          <table:table-cell office:value-type="float" office:value="9739.36" table:style-name="ce10">
            <text:p>9.73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table:number-columns-repeated="2" table:style-name="ce9"/>
          <table:table-cell office:value-type="float" office:value="2329.98" table:style-name="ce10">
            <text:p>2.32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27.05" table:style-name="ce10">
            <text:p>14.227,0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36.28" table:style-name="ce12">
            <text:p>-1.936,28</text:p>
          </table:table-cell>
          <table:table-cell office:value-type="float" office:value="-1592.75" table:style-name="ce12">
            <text:p>-1.592,75</text:p>
          </table:table-cell>
          <table:table-cell office:value-type="float" office:value="0" table:style-name="ce13">
            <text:p>0,00</text:p>
          </table:table-cell>
          <table:table-cell office:value-type="float" office:value="-5034.2" table:style-name="ce12">
            <text:p>-5.034,20</text:p>
          </table:table-cell>
          <table:table-cell office:value-type="float" office:value="9192.85" table:style-name="ce10">
            <text:p>9.192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80.14" table:style-name="ce10">
            <text:p>1.680,14</text:p>
          </table:table-cell>
          <table:table-cell office:value-type="float" office:value="1185.05" table:style-name="ce10">
            <text:p>1.185,05</text:p>
          </table:table-cell>
          <table:table-cell office:value-type="float" office:value="2084.08" table:style-name="ce10">
            <text:p>2.084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47.66" table:style-name="ce10">
            <text:p>16.347,66</text:p>
          </table:table-cell>
          <table:table-cell office:value-type="float" office:value="-1715.97" table:style-name="ce12">
            <text:p>-1.715,97</text:p>
          </table:table-cell>
          <table:table-cell office:value-type="float" office:value="-2529.1" table:style-name="ce12">
            <text:p>-2.529,10</text:p>
          </table:table-cell>
          <table:table-cell office:value-type="float" office:value="-5738.69" table:style-name="ce12">
            <text:p>-5.738,69</text:p>
          </table:table-cell>
          <table:table-cell office:value-type="float" office:value="0" table:style-name="ce13">
            <text:p>0,00</text:p>
          </table:table-cell>
          <table:table-cell office:value-type="float" office:value="-9983.76" table:style-name="ce12">
            <text:p>-9.983,76</text:p>
          </table:table-cell>
          <table:table-cell office:value-type="float" office:value="6363.9" table:style-name="ce10">
            <text:p>6.363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967.98" table:style-name="ce10">
            <text:p>1.967,98</text:p>
          </table:table-cell>
          <table:table-cell table:style-name="ce9"/>
          <table:table-cell office:value-type="float" office:value="2879.17" table:style-name="ce10">
            <text:p>2.879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1.740000000002" table:style-name="ce10">
            <text:p>16.601,74</text:p>
          </table:table-cell>
          <table:table-cell office:value-type="float" office:value="-1822.23" table:style-name="ce12">
            <text:p>-1.822,23</text:p>
          </table:table-cell>
          <table:table-cell office:value-type="float" office:value="-2298.96" table:style-name="ce12">
            <text:p>-2.298,96</text:p>
          </table:table-cell>
          <table:table-cell office:value-type="float" office:value="-2274.27" table:style-name="ce12">
            <text:p>-2.274,27</text:p>
          </table:table-cell>
          <table:table-cell office:value-type="float" office:value="0" table:style-name="ce13">
            <text:p>0,00</text:p>
          </table:table-cell>
          <table:table-cell office:value-type="float" office:value="-6395.46" table:style-name="ce12">
            <text:p>-6.395,46</text:p>
          </table:table-cell>
          <table:table-cell office:value-type="float" office:value="10206.280000000001" table:style-name="ce10">
            <text:p>10.206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89.48" table:style-name="ce10">
            <text:p>15.589,4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71.17" table:style-name="ce12">
            <text:p>-1.971,17</text:p>
          </table:table-cell>
          <table:table-cell office:value-type="float" office:value="-1048.71" table:style-name="ce12">
            <text:p>-1.048,71</text:p>
          </table:table-cell>
          <table:table-cell office:value-type="float" office:value="0" table:style-name="ce13">
            <text:p>0,00</text:p>
          </table:table-cell>
          <table:table-cell office:value-type="float" office:value="-4525.05" table:style-name="ce12">
            <text:p>-4.525,05</text:p>
          </table:table-cell>
          <table:table-cell office:value-type="float" office:value="11064.43" table:style-name="ce10">
            <text:p>11.064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14.1799999999998" table:style-name="ce10">
            <text:p>2.11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66.27" table:style-name="ce10">
            <text:p>23.866,2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06.78" table:style-name="ce12">
            <text:p>-4.306,78</text:p>
          </table:table-cell>
          <table:table-cell office:value-type="float" office:value="-1122.95" table:style-name="ce12">
            <text:p>-1.122,95</text:p>
          </table:table-cell>
          <table:table-cell office:value-type="float" office:value="0" table:style-name="ce13">
            <text:p>0,00</text:p>
          </table:table-cell>
          <table:table-cell office:value-type="float" office:value="-8169.92" table:style-name="ce12">
            <text:p>-8.169,92</text:p>
          </table:table-cell>
          <table:table-cell office:value-type="float" office:value="15696.35" table:style-name="ce10">
            <text:p>15.69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830.35" table:style-name="ce10">
            <text:p>2.83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15.4" table:style-name="ce10">
            <text:p>4.015,40</text:p>
          </table:table-cell>
          <table:table-cell table:number-columns-repeated="2" table:style-name="ce9"/>
          <table:table-cell office:value-type="float" office:value="-1560.7" table:style-name="ce12">
            <text:p>-1.560,70</text:p>
          </table:table-cell>
          <table:table-cell office:value-type="float" office:value="0" table:style-name="ce13">
            <text:p>0,00</text:p>
          </table:table-cell>
          <table:table-cell office:value-type="float" office:value="-1560.7" table:style-name="ce12">
            <text:p>-1.560,70</text:p>
          </table:table-cell>
          <table:table-cell office:value-type="float" office:value="2454.6999999999998" table:style-name="ce10">
            <text:p>2.45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215.3000000000002" table:style-name="ce10">
            <text:p>2.215,30</text:p>
          </table:table-cell>
          <table:table-cell office:value-type="float" office:value="1939.89" table:style-name="ce10">
            <text:p>1.939,89</text:p>
          </table:table-cell>
          <table:table-cell office:value-type="float" office:value="3019.98" table:style-name="ce10">
            <text:p>3.01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72.240000000002" table:style-name="ce10">
            <text:p>19.072,24</text:p>
          </table:table-cell>
          <table:table-cell office:value-type="float" office:value="-1863.04" table:style-name="ce12">
            <text:p>-1.863,04</text:p>
          </table:table-cell>
          <table:table-cell office:value-type="float" office:value="-2928.4" table:style-name="ce12">
            <text:p>-2.928,40</text:p>
          </table:table-cell>
          <table:table-cell office:value-type="float" office:value="-2485.2800000000002" table:style-name="ce12">
            <text:p>-2.485,28</text:p>
          </table:table-cell>
          <table:table-cell office:value-type="float" office:value="0" table:style-name="ce13">
            <text:p>0,00</text:p>
          </table:table-cell>
          <table:table-cell office:value-type="float" office:value="-7276.72" table:style-name="ce12">
            <text:p>-7.276,72</text:p>
          </table:table-cell>
          <table:table-cell office:value-type="float" office:value="11795.52" table:style-name="ce10">
            <text:p>11.79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PONCIANO MONTEIRO</text:p>
          </table:table-cell>
          <table:table-cell office:value-type="string" table:style-name="ce8">
            <text:p>REMOVIDO</text:p>
          </table:table-cell>
          <table:table-cell office:value-type="string" table:number-columns-spanned="2" table:number-rows-spanned="1" table:style-name="ce27">
            <text:p>SETOR DE GESTÃO DE CONTRATOS E TERCEIRIZAÇÃO (SA)</text:p>
          </table:table-cell>
          <table:covered-table-cell/>
          <table:table-cell table:number-columns-repeated="3" table:style-name="ce9"/>
          <table:table-cell office:value-type="float" office:value="129.33000000000001" table:number-columns-spanned="2" table:number-rows-spanned="1" table:style-name="ce28">
            <text:p>129,33</text:p>
          </table:table-cell>
          <table:covered-table-cell/>
          <table:table-cell table:style-name="ce9"/>
          <table:table-cell office:value-type="float" office:value="129.33000000000001" table:style-name="ce14">
            <text:p>129,3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29.33000000000001" table:style-name="ce14">
            <text:p>12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75.49" table:style-name="ce14">
            <text:p>275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10" table:style-name="ce10">
            <text:p>4.910,00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944.49" table:style-name="ce11">
            <text:p>-944,49</text:p>
          </table:table-cell>
          <table:table-cell office:value-type="float" office:value="3965.51" table:style-name="ce10">
            <text:p>3.96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242.71" table:style-name="ce14">
            <text:p>242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77.22" table:style-name="ce10">
            <text:p>4.877,22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0.61" table:style-name="ce11">
            <text:p>-240,61</text:p>
          </table:table-cell>
          <table:table-cell office:value-type="float" office:value="0" table:style-name="ce13">
            <text:p>0,00</text:p>
          </table:table-cell>
          <table:table-cell office:value-type="float" office:value="-911.7" table:style-name="ce11">
            <text:p>-911,70</text:p>
          </table:table-cell>
          <table:table-cell office:value-type="float" office:value="3965.52" table:style-name="ce10">
            <text:p>3.96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404.94" table:style-name="ce14">
            <text:p>40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7.32" table:style-name="ce10">
            <text:p>2.637,32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152.7600000000002" table:style-name="ce10">
            <text:p>2.15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63.05" table:style-name="ce10">
            <text:p>3.263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00.009999999998" table:style-name="ce10">
            <text:p>17.100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1881.22" table:style-name="ce12">
            <text:p>-1.881,22</text:p>
          </table:table-cell>
          <table:table-cell office:value-type="float" office:value="0" table:style-name="ce13">
            <text:p>0,00</text:p>
          </table:table-cell>
          <table:table-cell office:value-type="float" office:value="-5908.27" table:style-name="ce12">
            <text:p>-5.908,27</text:p>
          </table:table-cell>
          <table:table-cell office:value-type="float" office:value="11191.74" table:style-name="ce10">
            <text:p>11.19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IGN GRÁFICO E GESTÃO DE MÍDIAS SOCIAIS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05.54" table:style-name="ce10">
            <text:p>12.705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4.88" table:style-name="ce11">
            <text:p>-384,88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1722.49" table:style-name="ce12">
            <text:p>-1.722,49</text:p>
          </table:table-cell>
          <table:table-cell office:value-type="float" office:value="10983.05" table:style-name="ce10">
            <text:p>10.98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908.58" table:style-name="ce14">
            <text:p>908,58</text:p>
          </table:table-cell>
          <table:table-cell table:style-name="ce9"/>
          <table:table-cell office:value-type="float" office:value="922.18" table:style-name="ce14">
            <text:p>92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16.7" table:style-name="ce10">
            <text:p>21.116,70</text:p>
          </table:table-cell>
          <table:table-cell office:value-type="float" office:value="-2890.11" table:style-name="ce12">
            <text:p>-2.890,11</text:p>
          </table:table-cell>
          <table:table-cell office:value-type="float" office:value="-3785.08" table:style-name="ce12">
            <text:p>-3.785,08</text:p>
          </table:table-cell>
          <table:table-cell office:value-type="float" office:value="-2437.04" table:style-name="ce12">
            <text:p>-2.437,04</text:p>
          </table:table-cell>
          <table:table-cell office:value-type="float" office:value="0" table:style-name="ce13">
            <text:p>0,00</text:p>
          </table:table-cell>
          <table:table-cell office:value-type="float" office:value="-9112.23" table:style-name="ce12">
            <text:p>-9.112,23</text:p>
          </table:table-cell>
          <table:table-cell office:value-type="float" office:value="12004.47" table:style-name="ce10">
            <text:p>12.004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192.56" table:style-name="ce10">
            <text:p>3.1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39.58" table:style-name="ce10">
            <text:p>25.439,58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2352.92" table:style-name="ce12">
            <text:p>-2.352,92</text:p>
          </table:table-cell>
          <table:table-cell office:value-type="float" office:value="0" table:style-name="ce13">
            <text:p>0,00</text:p>
          </table:table-cell>
          <table:table-cell office:value-type="float" office:value="-9810.11" table:style-name="ce12">
            <text:p>-9.810,11</text:p>
          </table:table-cell>
          <table:table-cell office:value-type="float" office:value="15629.47" table:style-name="ce10">
            <text:p>15.629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648.46" table:style-name="ce10">
            <text:p>10.648,4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57.71" table:style-name="ce10">
            <text:p>2.257,71</text:p>
          </table:table-cell>
          <table:table-cell office:value-type="float" office:value="2471.4499999999998" table:number-columns-spanned="2" table:number-rows-spanned="1" table:style-name="ce26">
            <text:p>2.471,45</text:p>
          </table:table-cell>
          <table:covered-table-cell/>
          <table:table-cell table:style-name="ce9"/>
          <table:table-cell office:value-type="float" office:value="17610" table:style-name="ce10">
            <text:p>17.610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79.38" table:style-name="ce12">
            <text:p>-2.879,38</text:p>
          </table:table-cell>
          <table:table-cell office:value-type="float" office:value="-2156.42" table:style-name="ce12">
            <text:p>-2.156,42</text:p>
          </table:table-cell>
          <table:table-cell office:value-type="float" office:value="0" table:style-name="ce13">
            <text:p>0,00</text:p>
          </table:table-cell>
          <table:table-cell office:value-type="float" office:value="-5864.19" table:style-name="ce12">
            <text:p>-5.864,19</text:p>
          </table:table-cell>
          <table:table-cell office:value-type="float" office:value="11745.81" table:style-name="ce10">
            <text:p>11.74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91.84" table:style-name="ce10">
            <text:p>3.191,84</text:p>
          </table:table-cell>
          <table:table-cell office:value-type="float" office:value="1379.07" table:style-name="ce10">
            <text:p>1.379,07</text:p>
          </table:table-cell>
          <table:table-cell office:value-type="float" office:value="4665.5" table:style-name="ce10">
            <text:p>4.665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91" table:style-name="ce10">
            <text:p>20.991,00</text:p>
          </table:table-cell>
          <table:table-cell office:value-type="float" office:value="-2024.17" table:style-name="ce12">
            <text:p>-2.024,17</text:p>
          </table:table-cell>
          <table:table-cell office:value-type="float" office:value="-2959.23" table:style-name="ce12">
            <text:p>-2.959,23</text:p>
          </table:table-cell>
          <table:table-cell office:value-type="float" office:value="-5455.73" table:style-name="ce12">
            <text:p>-5.455,73</text:p>
          </table:table-cell>
          <table:table-cell office:value-type="float" office:value="0" table:style-name="ce13">
            <text:p>0,00</text:p>
          </table:table-cell>
          <table:table-cell office:value-type="float" office:value="-10439.129999999999" table:style-name="ce12">
            <text:p>-10.439,13</text:p>
          </table:table-cell>
          <table:table-cell office:value-type="float" office:value="10551.87" table:style-name="ce10">
            <text:p>10.551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9042.17" table:style-name="ce10">
            <text:p>9.042,1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76.3599999999999" table:style-name="ce10">
            <text:p>1.27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50.91" table:style-name="ce10">
            <text:p>12.550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05.46" table:style-name="ce12">
            <text:p>-1.905,46</text:p>
          </table:table-cell>
          <table:table-cell office:value-type="float" office:value="-398.56" table:style-name="ce11">
            <text:p>-398,56</text:p>
          </table:table-cell>
          <table:table-cell office:value-type="float" office:value="0" table:style-name="ce13">
            <text:p>0,00</text:p>
          </table:table-cell>
          <table:table-cell office:value-type="float" office:value="-3132.41" table:style-name="ce12">
            <text:p>-3.132,41</text:p>
          </table:table-cell>
          <table:table-cell office:value-type="float" office:value="9418.5" table:style-name="ce10">
            <text:p>9.41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0.42" table:style-name="ce11">
            <text:p>-10,42</text:p>
          </table:table-cell>
          <table:table-cell office:value-type="float" office:value="2221.96" table:style-name="ce10">
            <text:p>2.221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0">
            <text:p>9.426,3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28.4499999999998" table:style-name="ce10">
            <text:p>2.328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939.82" table:style-name="ce10">
            <text:p>12.939,82</text:p>
          </table:table-cell>
          <table:table-cell office:value-type="float" office:value="-1151.2" table:style-name="ce12">
            <text:p>-1.151,20</text:p>
          </table:table-cell>
          <table:table-cell office:value-type="float" office:value="-1680.05" table:style-name="ce12">
            <text:p>-1.680,05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3627.63" table:style-name="ce12">
            <text:p>-3.627,63</text:p>
          </table:table-cell>
          <table:table-cell office:value-type="float" office:value="9312.19" table:style-name="ce10">
            <text:p>9.312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INSTITUCIONAL</text:p>
          </table:table-cell>
          <table:table-cell office:value-type="float" office:value="18779.439999999999" table:style-name="ce10">
            <text:p>18.779,44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861.3" table:style-name="ce10">
            <text:p>2.861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31.62" table:style-name="ce10">
            <text:p>27.631,62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5111.17" table:style-name="ce12">
            <text:p>-5.111,17</text:p>
          </table:table-cell>
          <table:table-cell office:value-type="float" office:value="-3395.78" table:style-name="ce12">
            <text:p>-3.395,78</text:p>
          </table:table-cell>
          <table:table-cell office:value-type="float" office:value="0" table:style-name="ce13">
            <text:p>0,00</text:p>
          </table:table-cell>
          <table:table-cell office:value-type="float" office:value="-11150.71" table:style-name="ce12">
            <text:p>-11.150,71</text:p>
          </table:table-cell>
          <table:table-cell office:value-type="float" office:value="16480.91" table:style-name="ce10">
            <text:p>16.48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301.27" table:style-name="ce10">
            <text:p>3.301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22.13" table:style-name="ce10">
            <text:p>24.122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98.55" table:style-name="ce12">
            <text:p>-3.998,55</text:p>
          </table:table-cell>
          <table:table-cell office:value-type="float" office:value="-2926.67" table:style-name="ce12">
            <text:p>-2.926,67</text:p>
          </table:table-cell>
          <table:table-cell office:value-type="float" office:value="0" table:style-name="ce13">
            <text:p>0,00</text:p>
          </table:table-cell>
          <table:table-cell office:value-type="float" office:value="-9665.41" table:style-name="ce12">
            <text:p>-9.665,41</text:p>
          </table:table-cell>
          <table:table-cell office:value-type="float" office:value="14456.72" table:style-name="ce10">
            <text:p>14.45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644.06" table:style-name="ce10">
            <text:p>3.644,06</text:p>
          </table:table-cell>
          <table:table-cell table:style-name="ce9"/>
          <table:table-cell office:value-type="float" office:value="4486.05" table:style-name="ce10">
            <text:p>4.486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43.360000000001" table:style-name="ce10">
            <text:p>30.143,36</text:p>
          </table:table-cell>
          <table:table-cell office:value-type="float" office:value="-3826.06" table:style-name="ce12">
            <text:p>-3.826,06</text:p>
          </table:table-cell>
          <table:table-cell office:value-type="float" office:value="-5029.96" table:style-name="ce12">
            <text:p>-5.029,96</text:p>
          </table:table-cell>
          <table:table-cell office:value-type="float" office:value="-2168.42" table:style-name="ce12">
            <text:p>-2.168,42</text:p>
          </table:table-cell>
          <table:table-cell office:value-type="float" office:value="0" table:style-name="ce13">
            <text:p>0,00</text:p>
          </table:table-cell>
          <table:table-cell office:value-type="float" office:value="-11024.44" table:style-name="ce12">
            <text:p>-11.024,44</text:p>
          </table:table-cell>
          <table:table-cell office:value-type="float" office:value="19118.919999999998" table:style-name="ce10">
            <text:p>19.11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451.69" table:style-name="ce10">
            <text:p>1.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7.63" table:style-name="ce10">
            <text:p>20.737,63</text:p>
          </table:table-cell>
          <table:table-cell office:value-type="float" office:value="-2979.72" table:style-name="ce12">
            <text:p>-2.979,72</text:p>
          </table:table-cell>
          <table:table-cell office:value-type="float" office:value="-4014.07" table:style-name="ce12">
            <text:p>-4.014,07</text:p>
          </table:table-cell>
          <table:table-cell office:value-type="float" office:value="-3299.33" table:style-name="ce12">
            <text:p>-3.299,33</text:p>
          </table:table-cell>
          <table:table-cell office:value-type="float" office:value="0" table:style-name="ce13">
            <text:p>0,00</text:p>
          </table:table-cell>
          <table:table-cell office:value-type="float" office:value="-10293.120000000001" table:style-name="ce12">
            <text:p>-10.293,12</text:p>
          </table:table-cell>
          <table:table-cell office:value-type="float" office:value="10444.51" table:style-name="ce10">
            <text:p>10.444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960.43" table:style-name="ce10">
            <text:p>9.960,4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84.81" table:style-name="ce10">
            <text:p>12.484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74.84" table:style-name="ce12">
            <text:p>-1.874,84</text:p>
          </table:table-cell>
          <table:table-cell office:value-type="float" office:value="-541.5" table:style-name="ce11">
            <text:p>-541,50</text:p>
          </table:table-cell>
          <table:table-cell office:value-type="float" office:value="0" table:style-name="ce13">
            <text:p>0,00</text:p>
          </table:table-cell>
          <table:table-cell office:value-type="float" office:value="-3244.73" table:style-name="ce12">
            <text:p>-3.244,73</text:p>
          </table:table-cell>
          <table:table-cell office:value-type="float" office:value="9240.08" table:style-name="ce10">
            <text:p>9.240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2560.7800000000002" table:style-name="ce10">
            <text:p>2.560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07.8" table:style-name="ce10">
            <text:p>24.807,80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1884.11" table:style-name="ce12">
            <text:p>-1.884,11</text:p>
          </table:table-cell>
          <table:table-cell office:value-type="float" office:value="0" table:style-name="ce13">
            <text:p>0,00</text:p>
          </table:table-cell>
          <table:table-cell office:value-type="float" office:value="-9289.16" table:style-name="ce12">
            <text:p>-9.289,16</text:p>
          </table:table-cell>
          <table:table-cell office:value-type="float" office:value="15518.64" table:style-name="ce10">
            <text:p>15.51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.218,65</text:p>
          </table:table-cell>
          <table:table-cell table:number-columns-repeated="2" table:style-name="ce9"/>
          <table:table-cell office:value-type="float" office:value="697.7" table:style-name="ce14">
            <text:p>697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16.349999999999" table:style-name="ce10">
            <text:p>19.916,35</text:p>
          </table:table-cell>
          <table:table-cell office:value-type="float" office:value="-1900.7" table:style-name="ce12">
            <text:p>-1.900,70</text:p>
          </table:table-cell>
          <table:table-cell office:value-type="float" office:value="-3840.94" table:style-name="ce12">
            <text:p>-3.840,94</text:p>
          </table:table-cell>
          <table:table-cell office:value-type="float" office:value="-2283.4699999999998" table:style-name="ce12">
            <text:p>-2.283,47</text:p>
          </table:table-cell>
          <table:table-cell office:value-type="float" office:value="0" table:style-name="ce13">
            <text:p>0,00</text:p>
          </table:table-cell>
          <table:table-cell office:value-type="float" office:value="-8025.11" table:style-name="ce12">
            <text:p>-8.025,11</text:p>
          </table:table-cell>
          <table:table-cell office:value-type="float" office:value="11891.24" table:style-name="ce10">
            <text:p>11.89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</text:p>
          </table:table-cell>
          <table:table-cell office:value-type="float" office:value="2258.61" table:style-name="ce10">
            <text:p>2.258,6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68.55" table:style-name="ce10">
            <text:p>2.668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67.05" table:style-name="ce10">
            <text:p>6.867,05</text:p>
          </table:table-cell>
          <table:table-cell office:value-type="float" office:value="-316.20999999999998" table:style-name="ce11">
            <text:p>-316,21</text:p>
          </table:table-cell>
          <table:table-cell office:value-type="float" office:value="-237.39" table:style-name="ce11">
            <text:p>-237,39</text:p>
          </table:table-cell>
          <table:table-cell office:value-type="float" office:value="-2417.5500000000002" table:style-name="ce12">
            <text:p>-2.417,55</text:p>
          </table:table-cell>
          <table:table-cell office:value-type="float" office:value="0" table:style-name="ce13">
            <text:p>0,00</text:p>
          </table:table-cell>
          <table:table-cell office:value-type="float" office:value="-2971.15" table:style-name="ce12">
            <text:p>-2.971,15</text:p>
          </table:table-cell>
          <table:table-cell office:value-type="float" office:value="3895.9" table:style-name="ce10">
            <text:p>3.895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AGAMENTO (SOF)</text:p>
          </table:table-cell>
          <table:table-cell office:value-type="float" office:value="11225.03" table:style-name="ce10">
            <text:p>11.225,03</text:p>
          </table:table-cell>
          <table:table-cell table:number-columns-repeated="2" table:style-name="ce9"/>
          <table:table-cell office:value-type="float" office:value="1355.63" table:style-name="ce10">
            <text:p>1.355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80.66" table:style-name="ce10">
            <text:p>12.580,66</text:p>
          </table:table-cell>
          <table:table-cell office:value-type="float" office:value="-1408.89" table:style-name="ce12">
            <text:p>-1.408,89</text:p>
          </table:table-cell>
          <table:table-cell office:value-type="float" office:value="-1830.08" table:style-name="ce12">
            <text:p>-1.830,0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238.97" table:style-name="ce12">
            <text:p>-3.238,97</text:p>
          </table:table-cell>
          <table:table-cell office:value-type="float" office:value="9341.69" table:style-name="ce10">
            <text:p>9.341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98.66" table:style-name="ce10">
            <text:p>11.898,6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775.81" table:style-name="ce10">
            <text:p>1.77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14.36" table:style-name="ce10">
            <text:p>15.614,3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70.1799999999998" table:style-name="ce12">
            <text:p>-2.470,18</text:p>
          </table:table-cell>
          <table:table-cell office:value-type="float" office:value="-2095.79" table:style-name="ce12">
            <text:p>-2.095,79</text:p>
          </table:table-cell>
          <table:table-cell office:value-type="float" office:value="0" table:style-name="ce13">
            <text:p>0,00</text:p>
          </table:table-cell>
          <table:table-cell office:value-type="float" office:value="-6071.14" table:style-name="ce12">
            <text:p>-6.071,14</text:p>
          </table:table-cell>
          <table:table-cell office:value-type="float" office:value="9543.2199999999993" table:style-name="ce10">
            <text:p>9.54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.412,23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05.71" table:style-name="ce10">
            <text:p>12.405,71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1" table:style-name="ce12">
            <text:p>-1.962,51</text:p>
          </table:table-cell>
          <table:table-cell office:value-type="float" office:value="0" table:style-name="ce13">
            <text:p>0,00</text:p>
          </table:table-cell>
          <table:table-cell office:value-type="float" office:value="-2589.64" table:style-name="ce12">
            <text:p>-2.589,64</text:p>
          </table:table-cell>
          <table:table-cell office:value-type="float" office:value="9816.07" table:style-name="ce10">
            <text:p>9.81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.849,58</text:p>
          </table:table-cell>
          <table:table-cell table:number-columns-repeated="2" table:style-name="ce9"/>
          <table:table-cell office:value-type="float" office:value="2452.69" table:style-name="ce10">
            <text:p>2.452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02.27" table:style-name="ce10">
            <text:p>14.302,2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23.22" table:style-name="ce12">
            <text:p>-1.923,22</text:p>
          </table:table-cell>
          <table:table-cell office:value-type="float" office:value="-1535.18" table:style-name="ce12">
            <text:p>-1.535,18</text:p>
          </table:table-cell>
          <table:table-cell office:value-type="float" office:value="0" table:style-name="ce13">
            <text:p>0,00</text:p>
          </table:table-cell>
          <table:table-cell office:value-type="float" office:value="-4963.57" table:style-name="ce12">
            <text:p>-4.963,57</text:p>
          </table:table-cell>
          <table:table-cell office:value-type="float" office:value="9338.7000000000007" table:style-name="ce10">
            <text:p>9.338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218.68" table:style-name="ce10">
            <text:p>4.218,68</text:p>
          </table:table-cell>
          <table:table-cell table:style-name="ce9"/>
          <table:table-cell office:value-type="float" office:value="3890.52" table:style-name="ce10">
            <text:p>3.890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45.060000000001" table:style-name="ce10">
            <text:p>19.745,06</text:p>
          </table:table-cell>
          <table:table-cell office:value-type="float" office:value="-1866.1" table:style-name="ce12">
            <text:p>-1.866,10</text:p>
          </table:table-cell>
          <table:table-cell office:value-type="float" office:value="-2873.19" table:style-name="ce12">
            <text:p>-2.873,19</text:p>
          </table:table-cell>
          <table:table-cell office:value-type="float" office:value="-1499.18" table:style-name="ce12">
            <text:p>-1.499,18</text:p>
          </table:table-cell>
          <table:table-cell office:value-type="float" office:value="0" table:style-name="ce13">
            <text:p>0,00</text:p>
          </table:table-cell>
          <table:table-cell office:value-type="float" office:value="-6238.47" table:style-name="ce12">
            <text:p>-6.238,47</text:p>
          </table:table-cell>
          <table:table-cell office:value-type="float" office:value="13506.59" table:style-name="ce10">
            <text:p>13.506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2958.1" table:style-name="ce10">
            <text:p>2.958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5.7" table:style-name="ce10">
            <text:p>15.465,70</text:p>
          </table:table-cell>
          <table:table-cell office:value-type="float" office:value="-1598.25" table:style-name="ce12">
            <text:p>-1.598,25</text:p>
          </table:table-cell>
          <table:table-cell office:value-type="float" office:value="-2078.5700000000002" table:style-name="ce12">
            <text:p>-2.078,57</text:p>
          </table:table-cell>
          <table:table-cell office:value-type="float" office:value="-4925.8900000000003" table:style-name="ce12">
            <text:p>-4.925,89</text:p>
          </table:table-cell>
          <table:table-cell office:value-type="float" office:value="0" table:style-name="ce13">
            <text:p>0,00</text:p>
          </table:table-cell>
          <table:table-cell office:value-type="float" office:value="-8602.7099999999991" table:style-name="ce12">
            <text:p>-8.602,71</text:p>
          </table:table-cell>
          <table:table-cell office:value-type="float" office:value="6862.99" table:style-name="ce10">
            <text:p>6.86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number-columns-spanned="2" table:number-rows-spanned="1" table:style-name="ce27">
            <text:p>COORDENADORIA DE GESTÃO DOCUMENTAL E MEMÓRIA (SEGP)</text:p>
          </table:table-cell>
          <table:covered-table-cell/>
          <table:table-cell table:number-columns-repeated="2" table:style-name="ce9"/>
          <table:table-cell office:value-type="float" office:value="1630.72" table:style-name="ce10">
            <text:p>1.630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0.72" table:style-name="ce10">
            <text:p>1.630,72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30.72" table:style-name="ce10">
            <text:p>1.630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63.69" table:style-name="ce10">
            <text:p>3.163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52.82" table:style-name="ce10">
            <text:p>32.652,82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6255.94" table:style-name="ce12">
            <text:p>-6.255,94</text:p>
          </table:table-cell>
          <table:table-cell office:value-type="float" office:value="-5693.64" table:style-name="ce12">
            <text:p>-5.693,64</text:p>
          </table:table-cell>
          <table:table-cell office:value-type="float" office:value="0" table:style-name="ce13">
            <text:p>0,00</text:p>
          </table:table-cell>
          <table:table-cell office:value-type="float" office:value="-14959.76" table:style-name="ce12">
            <text:p>-14.959,76</text:p>
          </table:table-cell>
          <table:table-cell office:value-type="float" office:value="17693.060000000001" table:style-name="ce10">
            <text:p>17.69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0">
            <text:p>9.621,1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34.71" table:style-name="ce10">
            <text:p>1.53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340.86" table:style-name="ce10">
            <text:p>12.340,86</text:p>
          </table:table-cell>
          <table:table-cell office:value-type="float" office:value="-1190.02" table:style-name="ce12">
            <text:p>-1.190,02</text:p>
          </table:table-cell>
          <table:table-cell office:value-type="float" office:value="-1775.08" table:style-name="ce12">
            <text:p>-1.775,08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3677.97" table:style-name="ce12">
            <text:p>-3.677,97</text:p>
          </table:table-cell>
          <table:table-cell office:value-type="float" office:value="8662.89" table:style-name="ce10">
            <text:p>8.66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PRECATÓRIOS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3694.5" table:style-name="ce10">
            <text:p>3.69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14.21" table:style-name="ce10">
            <text:p>23.214,2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2344.21" table:style-name="ce12">
            <text:p>-2.344,21</text:p>
          </table:table-cell>
          <table:table-cell office:value-type="float" office:value="0" table:style-name="ce13">
            <text:p>0,00</text:p>
          </table:table-cell>
          <table:table-cell office:value-type="float" office:value="-8777.27" table:style-name="ce12">
            <text:p>-8.777,27</text:p>
          </table:table-cell>
          <table:table-cell office:value-type="float" office:value="14436.94" table:style-name="ce10">
            <text:p>14.436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30.85" table:style-name="ce10">
            <text:p>11.730,85</text:p>
          </table:table-cell>
          <table:table-cell office:value-type="float" office:value="3221.92" table:style-name="ce10">
            <text:p>3.221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32.7800000000002" table:style-name="ce10">
            <text:p>2.232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25.439999999999" table:style-name="ce10">
            <text:p>19.125,44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223.5" table:style-name="ce12">
            <text:p>-3.223,50</text:p>
          </table:table-cell>
          <table:table-cell office:value-type="float" office:value="-4510" table:style-name="ce12">
            <text:p>-4.510,00</text:p>
          </table:table-cell>
          <table:table-cell office:value-type="float" office:value="0" table:style-name="ce13">
            <text:p>0,00</text:p>
          </table:table-cell>
          <table:table-cell office:value-type="float" office:value="-9743.0400000000009" table:style-name="ce12">
            <text:p>-9.743,04</text:p>
          </table:table-cell>
          <table:table-cell office:value-type="float" office:value="9382.4" table:style-name="ce10">
            <text:p>9.382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997.09" table:style-name="ce10">
            <text:p>2.997,0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515.81" table:style-name="ce10">
            <text:p>3.51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49.86" table:style-name="ce10">
            <text:p>20.349,86</text:p>
          </table:table-cell>
          <table:table-cell office:value-type="float" office:value="-1992.04" table:style-name="ce12">
            <text:p>-1.992,04</text:p>
          </table:table-cell>
          <table:table-cell office:value-type="float" office:value="-3107.92" table:style-name="ce12">
            <text:p>-3.107,92</text:p>
          </table:table-cell>
          <table:table-cell office:value-type="float" office:value="-3358.01" table:style-name="ce12">
            <text:p>-3.358,01</text:p>
          </table:table-cell>
          <table:table-cell office:value-type="float" office:value="0" table:style-name="ce13">
            <text:p>0,00</text:p>
          </table:table-cell>
          <table:table-cell office:value-type="float" office:value="-8457.9699999999993" table:style-name="ce12">
            <text:p>-8.457,97</text:p>
          </table:table-cell>
          <table:table-cell office:value-type="float" office:value="11891.89" table:style-name="ce10">
            <text:p>11.891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.714,52</text:p>
          </table:table-cell>
          <table:table-cell office:value-type="float" office:value="369.69" table:style-name="ce14">
            <text:p>369,69</text:p>
          </table:table-cell>
          <table:table-cell office:value-type="float" office:value="1939.89" table:style-name="ce10">
            <text:p>1.939,89</text:p>
          </table:table-cell>
          <table:table-cell office:value-type="float" office:value="3153.36" table:style-name="ce10">
            <text:p>3.153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77.46" table:style-name="ce10">
            <text:p>25.177,46</text:p>
          </table:table-cell>
          <table:table-cell office:value-type="float" office:value="-2833.33" table:style-name="ce12">
            <text:p>-2.833,33</text:p>
          </table:table-cell>
          <table:table-cell office:value-type="float" office:value="-4303.83" table:style-name="ce12">
            <text:p>-4.303,83</text:p>
          </table:table-cell>
          <table:table-cell office:value-type="float" office:value="-4234.79" table:style-name="ce12">
            <text:p>-4.234,79</text:p>
          </table:table-cell>
          <table:table-cell office:value-type="float" office:value="0" table:style-name="ce13">
            <text:p>0,00</text:p>
          </table:table-cell>
          <table:table-cell office:value-type="float" office:value="-11371.95" table:style-name="ce12">
            <text:p>-11.371,95</text:p>
          </table:table-cell>
          <table:table-cell office:value-type="float" office:value="13805.51" table:style-name="ce10">
            <text:p>13.80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91.2800000000002" table:style-name="ce10">
            <text:p>2.29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27.51" table:style-name="ce10">
            <text:p>22.427,51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940.04" table:style-name="ce12">
            <text:p>-3.940,04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8162.2" table:style-name="ce12">
            <text:p>-8.162,20</text:p>
          </table:table-cell>
          <table:table-cell office:value-type="float" office:value="14265.31" table:style-name="ce10">
            <text:p>14.265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1801.18" table:style-name="ce10">
            <text:p>1.801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01.4" table:style-name="ce10">
            <text:p>14.801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3.3200000000002" table:style-name="ce12">
            <text:p>-2.343,32</text:p>
          </table:table-cell>
          <table:table-cell office:value-type="float" office:value="-1054.6600000000001" table:style-name="ce12">
            <text:p>-1.054,66</text:p>
          </table:table-cell>
          <table:table-cell office:value-type="float" office:value="0" table:style-name="ce13">
            <text:p>0,00</text:p>
          </table:table-cell>
          <table:table-cell office:value-type="float" office:value="-4226.37" table:style-name="ce12">
            <text:p>-4.226,37</text:p>
          </table:table-cell>
          <table:table-cell office:value-type="float" office:value="10575.03" table:style-name="ce10">
            <text:p>10.57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2381.2199999999998" table:style-name="ce10">
            <text:p>2.381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90.8" table:style-name="ce10">
            <text:p>16.090,80</text:p>
          </table:table-cell>
          <table:table-cell office:value-type="float" office:value="-1820.09" table:style-name="ce12">
            <text:p>-1.820,09</text:p>
          </table:table-cell>
          <table:table-cell office:value-type="float" office:value="-2348.11" table:style-name="ce12">
            <text:p>-2.348,11</text:p>
          </table:table-cell>
          <table:table-cell office:value-type="float" office:value="-1526.26" table:style-name="ce12">
            <text:p>-1.526,26</text:p>
          </table:table-cell>
          <table:table-cell office:value-type="float" office:value="0" table:style-name="ce13">
            <text:p>0,00</text:p>
          </table:table-cell>
          <table:table-cell office:value-type="float" office:value="-5694.46" table:style-name="ce12">
            <text:p>-5.694,46</text:p>
          </table:table-cell>
          <table:table-cell office:value-type="float" office:value="10396.34" table:style-name="ce10">
            <text:p>10.396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40.08" table:style-name="ce10">
            <text:p>1.84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34.56" table:style-name="ce10">
            <text:p>15.534,5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30.56" table:style-name="ce12">
            <text:p>-2.430,56</text:p>
          </table:table-cell>
          <table:table-cell office:value-type="float" office:value="-3761.89" table:style-name="ce12">
            <text:p>-3.761,89</text:p>
          </table:table-cell>
          <table:table-cell office:value-type="float" office:value="0" table:style-name="ce13">
            <text:p>0,00</text:p>
          </table:table-cell>
          <table:table-cell office:value-type="float" office:value="-7697.62" table:style-name="ce12">
            <text:p>-7.697,62</text:p>
          </table:table-cell>
          <table:table-cell office:value-type="float" office:value="7836.94" table:style-name="ce10">
            <text:p>7.836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775.48" table:style-name="ce10">
            <text:p>2.775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22.2600000000002" table:style-name="ce10">
            <text:p>2.22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82.79" table:style-name="ce10">
            <text:p>6.182,79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2.56" table:style-name="ce11">
            <text:p>-152,56</text:p>
          </table:table-cell>
          <table:table-cell office:value-type="float" office:value="-1699.11" table:style-name="ce12">
            <text:p>-1.699,11</text:p>
          </table:table-cell>
          <table:table-cell office:value-type="float" office:value="0" table:style-name="ce13">
            <text:p>0,00</text:p>
          </table:table-cell>
          <table:table-cell office:value-type="float" office:value="-2240.2399999999998" table:style-name="ce12">
            <text:p>-2.240,24</text:p>
          </table:table-cell>
          <table:table-cell office:value-type="float" office:value="3942.55" table:style-name="ce10">
            <text:p>3.94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87.2" table:style-name="ce10">
            <text:p>3.787,20</text:p>
          </table:table-cell>
          <table:table-cell office:value-type="float" office:value="1939.89" table:style-name="ce10">
            <text:p>1.939,89</text:p>
          </table:table-cell>
          <table:table-cell office:value-type="float" office:value="2222.2600000000002" table:style-name="ce10">
            <text:p>2.22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03.939999999999" table:style-name="ce10">
            <text:p>19.703,94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524.18" table:style-name="ce12">
            <text:p>-3.524,18</text:p>
          </table:table-cell>
          <table:table-cell office:value-type="float" office:value="-3228.64" table:style-name="ce12">
            <text:p>-3.228,64</text:p>
          </table:table-cell>
          <table:table-cell office:value-type="float" office:value="0" table:style-name="ce13">
            <text:p>0,00</text:p>
          </table:table-cell>
          <table:table-cell office:value-type="float" office:value="-8257.99" table:style-name="ce12">
            <text:p>-8.257,99</text:p>
          </table:table-cell>
          <table:table-cell office:value-type="float" office:value="11445.95" table:style-name="ce10">
            <text:p>11.445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2522.33" table:style-name="ce10">
            <text:p>2.52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76.92" table:style-name="ce10">
            <text:p>14.276,9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847.78" table:style-name="ce12">
            <text:p>-1.847,78</text:p>
          </table:table-cell>
          <table:table-cell office:value-type="float" office:value="0" table:style-name="ce13">
            <text:p>0,00</text:p>
          </table:table-cell>
          <table:table-cell office:value-type="float" office:value="-5250.04" table:style-name="ce12">
            <text:p>-5.250,04</text:p>
          </table:table-cell>
          <table:table-cell office:value-type="float" office:value="9026.8799999999992" table:style-name="ce10">
            <text:p>9.026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54.67" table:style-name="ce10">
            <text:p>2.45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27.22" table:style-name="ce10">
            <text:p>14.527,22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867.9" table:style-name="ce12">
            <text:p>-1.867,90</text:p>
          </table:table-cell>
          <table:table-cell office:value-type="float" office:value="-2765.9" table:style-name="ce12">
            <text:p>-2.765,90</text:p>
          </table:table-cell>
          <table:table-cell office:value-type="float" office:value="0" table:style-name="ce13">
            <text:p>0,00</text:p>
          </table:table-cell>
          <table:table-cell office:value-type="float" office:value="-5994.33" table:style-name="ce12">
            <text:p>-5.994,33</text:p>
          </table:table-cell>
          <table:table-cell office:value-type="float" office:value="8532.89" table:style-name="ce10">
            <text:p>8.53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5927.64" table:style-name="ce10">
            <text:p>15.927,64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22.639999999999" table:style-name="ce10">
            <text:p>35.622,64</text:p>
          </table:table-cell>
          <table:table-cell office:value-type="float" office:value="-4702.32" table:style-name="ce12">
            <text:p>-4.702,32</text:p>
          </table:table-cell>
          <table:table-cell office:value-type="float" office:value="-6836.93" table:style-name="ce12">
            <text:p>-6.836,93</text:p>
          </table:table-cell>
          <table:table-cell office:value-type="float" office:value="-4586.22" table:style-name="ce12">
            <text:p>-4.586,22</text:p>
          </table:table-cell>
          <table:table-cell office:value-type="float" office:value="0" table:style-name="ce13">
            <text:p>0,00</text:p>
          </table:table-cell>
          <table:table-cell office:value-type="float" office:value="-16125.47" table:style-name="ce12">
            <text:p>-16.125,47</text:p>
          </table:table-cell>
          <table:table-cell office:value-type="float" office:value="19497.169999999998" table:style-name="ce10">
            <text:p>19.49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64.07" table:style-name="ce10">
            <text:p>3.464,07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43.49" table:style-name="ce10">
            <text:p>23.743,49</text:p>
          </table:table-cell>
          <table:table-cell office:value-type="float" office:value="-2483.37" table:style-name="ce12">
            <text:p>-2.483,37</text:p>
          </table:table-cell>
          <table:table-cell office:value-type="float" office:value="-4180.37" table:style-name="ce12">
            <text:p>-4.180,37</text:p>
          </table:table-cell>
          <table:table-cell office:value-type="float" office:value="-3201.62" table:style-name="ce12">
            <text:p>-3.201,62</text:p>
          </table:table-cell>
          <table:table-cell office:value-type="float" office:value="0" table:style-name="ce13">
            <text:p>0,00</text:p>
          </table:table-cell>
          <table:table-cell office:value-type="float" office:value="-9865.36" table:style-name="ce12">
            <text:p>-9.865,36</text:p>
          </table:table-cell>
          <table:table-cell office:value-type="float" office:value="13878.13" table:style-name="ce10">
            <text:p>13.878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24.87" table:style-name="ce10">
            <text:p>2.524,8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4.580000000002" table:style-name="ce10">
            <text:p>19.054,58</text:p>
          </table:table-cell>
          <table:table-cell office:value-type="float" office:value="-1643.02" table:style-name="ce12">
            <text:p>-1.643,02</text:p>
          </table:table-cell>
          <table:table-cell office:value-type="float" office:value="-3126.18" table:style-name="ce12">
            <text:p>-3.126,18</text:p>
          </table:table-cell>
          <table:table-cell office:value-type="float" office:value="-3423.35" table:style-name="ce12">
            <text:p>-3.423,35</text:p>
          </table:table-cell>
          <table:table-cell office:value-type="float" office:value="0" table:style-name="ce13">
            <text:p>0,00</text:p>
          </table:table-cell>
          <table:table-cell office:value-type="float" office:value="-8192.5499999999993" table:style-name="ce12">
            <text:p>-8.192,55</text:p>
          </table:table-cell>
          <table:table-cell office:value-type="float" office:value="10862.03" table:style-name="ce10">
            <text:p>10.86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812.03" table:style-name="ce10">
            <text:p>3.812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9.05" table:style-name="ce10">
            <text:p>26.059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2.21" table:style-name="ce12">
            <text:p>-4.812,21</text:p>
          </table:table-cell>
          <table:table-cell office:value-type="float" office:value="-4093.72" table:style-name="ce12">
            <text:p>-4.093,72</text:p>
          </table:table-cell>
          <table:table-cell office:value-type="float" office:value="0" table:style-name="ce13">
            <text:p>0,00</text:p>
          </table:table-cell>
          <table:table-cell office:value-type="float" office:value="-9734.32" table:style-name="ce12">
            <text:p>-9.734,32</text:p>
          </table:table-cell>
          <table:table-cell office:value-type="float" office:value="16324.73" table:style-name="ce10">
            <text:p>16.324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number-columns-spanned="2" table:number-rows-spanned="1" table:style-name="ce27">
            <text:p>SETOR DE GESTÃO DE CONTRATOS E TERCEIRIZAÇÃO (SA)</text:p>
          </table:table-cell>
          <table:covered-table-cell/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972" table:style-name="ce14">
            <text:p>972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11.89" table:style-name="ce10">
            <text:p>2.911,89</text:p>
          </table:table-cell>
          <table:table-cell table:number-columns-repeated="2" table:style-name="ce9"/>
          <table:table-cell office:value-type="float" office:value="-1136.3900000000001" table:style-name="ce12">
            <text:p>-1.136,39</text:p>
          </table:table-cell>
          <table:table-cell office:value-type="float" office:value="0" table:style-name="ce13">
            <text:p>0,00</text:p>
          </table:table-cell>
          <table:table-cell office:value-type="float" office:value="-1136.3900000000001" table:style-name="ce12">
            <text:p>-1.136,39</text:p>
          </table:table-cell>
          <table:table-cell office:value-type="float" office:value="1775.5" table:style-name="ce10">
            <text:p>1.775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776.75" table:style-name="ce14">
            <text:p>776,7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754.67" table:style-name="ce10">
            <text:p>3.754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13.54" table:style-name="ce10">
            <text:p>17.613,54</text:p>
          </table:table-cell>
          <table:table-cell office:value-type="float" office:value="-1625.68" table:style-name="ce12">
            <text:p>-1.625,68</text:p>
          </table:table-cell>
          <table:table-cell office:value-type="float" office:value="-2338.36" table:style-name="ce12">
            <text:p>-2.338,36</text:p>
          </table:table-cell>
          <table:table-cell office:value-type="float" office:value="-2659.07" table:style-name="ce12">
            <text:p>-2.659,07</text:p>
          </table:table-cell>
          <table:table-cell office:value-type="float" office:value="0" table:style-name="ce13">
            <text:p>0,00</text:p>
          </table:table-cell>
          <table:table-cell office:value-type="float" office:value="-6623.11" table:style-name="ce12">
            <text:p>-6.623,11</text:p>
          </table:table-cell>
          <table:table-cell office:value-type="float" office:value="10990.43" table:style-name="ce10">
            <text:p>10.99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536.91" table:style-name="ce10">
            <text:p>3.536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0.35" table:style-name="ce10">
            <text:p>16.120,35</text:p>
          </table:table-cell>
          <table:table-cell office:value-type="float" office:value="-1453.52" table:style-name="ce12">
            <text:p>-1.453,52</text:p>
          </table:table-cell>
          <table:table-cell office:value-type="float" office:value="-1982.82" table:style-name="ce12">
            <text:p>-1.982,82</text:p>
          </table:table-cell>
          <table:table-cell office:value-type="float" office:value="-2995.09" table:style-name="ce12">
            <text:p>-2.995,09</text:p>
          </table:table-cell>
          <table:table-cell office:value-type="float" office:value="0" table:style-name="ce13">
            <text:p>0,00</text:p>
          </table:table-cell>
          <table:table-cell office:value-type="float" office:value="-6431.43" table:style-name="ce12">
            <text:p>-6.431,43</text:p>
          </table:table-cell>
          <table:table-cell office:value-type="float" office:value="9688.92" table:style-name="ce10">
            <text:p>9.68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.632,87</text:p>
          </table:table-cell>
          <table:table-cell office:value-type="float" office:value="6056.43" table:style-name="ce10">
            <text:p>6.056,43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76.26" table:style-name="ce10">
            <text:p>25.676,26</text:p>
          </table:table-cell>
          <table:table-cell office:value-type="float" office:value="-2638.35" table:style-name="ce12">
            <text:p>-2.638,35</text:p>
          </table:table-cell>
          <table:table-cell office:value-type="float" office:value="-4396.0600000000004" table:style-name="ce12">
            <text:p>-4.396,06</text:p>
          </table:table-cell>
          <table:table-cell office:value-type="float" office:value="-3511.07" table:style-name="ce12">
            <text:p>-3.511,07</text:p>
          </table:table-cell>
          <table:table-cell office:value-type="float" office:value="0" table:style-name="ce13">
            <text:p>0,00</text:p>
          </table:table-cell>
          <table:table-cell office:value-type="float" office:value="-10545.48" table:style-name="ce12">
            <text:p>-10.545,48</text:p>
          </table:table-cell>
          <table:table-cell office:value-type="float" office:value="15130.78" table:style-name="ce10">
            <text:p>15.130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892.85" table:style-name="ce10">
            <text:p>3.892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27.48" table:style-name="ce10">
            <text:p>16.927,4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96.9699999999998" table:style-name="ce12">
            <text:p>-2.196,97</text:p>
          </table:table-cell>
          <table:table-cell office:value-type="float" office:value="-3682.44" table:style-name="ce12">
            <text:p>-3.682,44</text:p>
          </table:table-cell>
          <table:table-cell office:value-type="float" office:value="0" table:style-name="ce13">
            <text:p>0,00</text:p>
          </table:table-cell>
          <table:table-cell office:value-type="float" office:value="-7384.58" table:style-name="ce12">
            <text:p>-7.384,58</text:p>
          </table:table-cell>
          <table:table-cell office:value-type="float" office:value="9542.9" table:style-name="ce10">
            <text:p>9.542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176.58" table:style-name="ce10">
            <text:p>6.176,58</text:p>
          </table:table-cell>
          <table:table-cell table:style-name="ce9"/>
          <table:table-cell office:value-type="float" office:value="2276.5100000000002" table:style-name="ce10">
            <text:p>2.276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88.95" table:style-name="ce10">
            <text:p>20.088,95</text:p>
          </table:table-cell>
          <table:table-cell office:value-type="float" office:value="-1668.67" table:style-name="ce12">
            <text:p>-1.668,67</text:p>
          </table:table-cell>
          <table:table-cell office:value-type="float" office:value="-2994.45" table:style-name="ce12">
            <text:p>-2.994,45</text:p>
          </table:table-cell>
          <table:table-cell office:value-type="float" office:value="-5055.45" table:style-name="ce12">
            <text:p>-5.055,45</text:p>
          </table:table-cell>
          <table:table-cell office:value-type="float" office:value="0" table:style-name="ce13">
            <text:p>0,00</text:p>
          </table:table-cell>
          <table:table-cell office:value-type="float" office:value="-9718.57" table:style-name="ce12">
            <text:p>-9.718,57</text:p>
          </table:table-cell>
          <table:table-cell office:value-type="float" office:value="10370.379999999999" table:style-name="ce10">
            <text:p>10.370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529.04" table:style-name="ce10">
            <text:p>3.529,04</text:p>
          </table:table-cell>
          <table:table-cell table:style-name="ce9"/>
          <table:table-cell office:value-type="float" office:value="1843.16" table:style-name="ce10">
            <text:p>1.843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70.59" table:style-name="ce10">
            <text:p>16.770,59</text:p>
          </table:table-cell>
          <table:table-cell office:value-type="float" office:value="-1192.6500000000001" table:style-name="ce12">
            <text:p>-1.192,65</text:p>
          </table:table-cell>
          <table:table-cell office:value-type="float" office:value="-2018.4" table:style-name="ce12">
            <text:p>-2.018,40</text:p>
          </table:table-cell>
          <table:table-cell office:value-type="float" office:value="-5859.45" table:style-name="ce12">
            <text:p>-5.859,45</text:p>
          </table:table-cell>
          <table:table-cell office:value-type="float" office:value="0" table:style-name="ce13">
            <text:p>0,00</text:p>
          </table:table-cell>
          <table:table-cell office:value-type="float" office:value="-9070.5" table:style-name="ce12">
            <text:p>-9.070,50</text:p>
          </table:table-cell>
          <table:table-cell office:value-type="float" office:value="7700.09" table:style-name="ce10">
            <text:p>7.700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482.5500000000002" table:style-name="ce10">
            <text:p>2.482,55</text:p>
          </table:table-cell>
          <table:table-cell table:style-name="ce9"/>
          <table:table-cell office:value-type="float" office:value="1952.47" table:style-name="ce10">
            <text:p>1.952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51.88" table:style-name="ce10">
            <text:p>17.851,88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317.75" table:style-name="ce12">
            <text:p>-2.317,75</text:p>
          </table:table-cell>
          <table:table-cell office:value-type="float" office:value="-2558.36" table:style-name="ce12">
            <text:p>-2.558,36</text:p>
          </table:table-cell>
          <table:table-cell office:value-type="float" office:value="0" table:style-name="ce13">
            <text:p>0,00</text:p>
          </table:table-cell>
          <table:table-cell office:value-type="float" office:value="-6783.25" table:style-name="ce12">
            <text:p>-6.783,25</text:p>
          </table:table-cell>
          <table:table-cell office:value-type="float" office:value="11068.63" table:style-name="ce10">
            <text:p>11.06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2290.69" table:style-name="ce10">
            <text:p>2.290,69</text:p>
          </table:table-cell>
          <table:table-cell office:value-type="float" office:value="8411.01" table:style-name="ce10">
            <text:p>8.411,01</text:p>
          </table:table-cell>
          <table:table-cell office:value-type="float" office:value="3374.5" table:style-name="ce10">
            <text:p>3.37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40.06" table:style-name="ce10">
            <text:p>33.440,06</text:p>
          </table:table-cell>
          <table:table-cell office:value-type="float" office:value="-3118.15" table:style-name="ce12">
            <text:p>-3.118,15</text:p>
          </table:table-cell>
          <table:table-cell office:value-type="float" office:value="-6436.9" table:style-name="ce12">
            <text:p>-6.436,90</text:p>
          </table:table-cell>
          <table:table-cell office:value-type="float" office:value="-3924.67" table:style-name="ce12">
            <text:p>-3.924,67</text:p>
          </table:table-cell>
          <table:table-cell office:value-type="float" office:value="0" table:style-name="ce13">
            <text:p>0,00</text:p>
          </table:table-cell>
          <table:table-cell office:value-type="float" office:value="-13479.72" table:style-name="ce12">
            <text:p>-13.479,72</text:p>
          </table:table-cell>
          <table:table-cell office:value-type="float" office:value="19960.34" table:style-name="ce10">
            <text:p>19.96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478.74" table:style-name="ce10">
            <text:p>1.478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4.25" table:style-name="ce10">
            <text:p>2.15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71.27" table:style-name="ce10">
            <text:p>16.971,27</text:p>
          </table:table-cell>
          <table:table-cell office:value-type="float" office:value="-1682.74" table:style-name="ce12">
            <text:p>-1.682,74</text:p>
          </table:table-cell>
          <table:table-cell office:value-type="float" office:value="-1823.36" table:style-name="ce12">
            <text:p>-1.823,36</text:p>
          </table:table-cell>
          <table:table-cell office:value-type="float" office:value="-2910.56" table:style-name="ce12">
            <text:p>-2.910,56</text:p>
          </table:table-cell>
          <table:table-cell office:value-type="float" office:value="0" table:style-name="ce13">
            <text:p>0,00</text:p>
          </table:table-cell>
          <table:table-cell office:value-type="float" office:value="-6416.66" table:style-name="ce12">
            <text:p>-6.416,66</text:p>
          </table:table-cell>
          <table:table-cell office:value-type="float" office:value="10554.61" table:style-name="ce10">
            <text:p>10.554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08.39" table:style-name="ce10">
            <text:p>24.108,39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52.78" table:style-name="ce12">
            <text:p>-4.152,78</text:p>
          </table:table-cell>
          <table:table-cell office:value-type="float" office:value="-2581.23" table:style-name="ce12">
            <text:p>-2.581,23</text:p>
          </table:table-cell>
          <table:table-cell office:value-type="float" office:value="0" table:style-name="ce13">
            <text:p>0,00</text:p>
          </table:table-cell>
          <table:table-cell office:value-type="float" office:value="-9474.2000000000007" table:style-name="ce12">
            <text:p>-9.474,20</text:p>
          </table:table-cell>
          <table:table-cell office:value-type="float" office:value="14634.19" table:style-name="ce10">
            <text:p>14.63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712.4" table:style-name="ce14">
            <text:p>712,40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84.22" table:style-name="ce10">
            <text:p>15.784,22</text:p>
          </table:table-cell>
          <table:table-cell office:value-type="float" office:value="-1002.17" table:style-name="ce12">
            <text:p>-1.002,17</text:p>
          </table:table-cell>
          <table:table-cell table:style-name="ce9"/>
          <table:table-cell office:value-type="float" office:value="-2408.5100000000002" table:style-name="ce12">
            <text:p>-2.408,51</text:p>
          </table:table-cell>
          <table:table-cell office:value-type="float" office:value="0" table:style-name="ce13">
            <text:p>0,00</text:p>
          </table:table-cell>
          <table:table-cell office:value-type="float" office:value="-3410.68" table:style-name="ce12">
            <text:p>-3.410,68</text:p>
          </table:table-cell>
          <table:table-cell office:value-type="float" office:value="12373.54" table:style-name="ce10">
            <text:p>12.37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SECRETARIA DE PRECATÓRIOS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1.17" table:style-name="ce10">
            <text:p>3.541,17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703.9" table:style-name="ce11">
            <text:p>-703,90</text:p>
          </table:table-cell>
          <table:table-cell office:value-type="float" office:value="2837.27" table:style-name="ce10">
            <text:p>2.83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2452.66" table:style-name="ce10">
            <text:p>2.452,6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810.5" table:style-name="ce10">
            <text:p>2.810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48.21" table:style-name="ce10">
            <text:p>6.448,21</text:p>
          </table:table-cell>
          <table:table-cell office:value-type="float" office:value="-343.37" table:style-name="ce11">
            <text:p>-343,37</text:p>
          </table:table-cell>
          <table:table-cell office:value-type="float" office:value="-82.48" table:style-name="ce11">
            <text:p>-82,48</text:p>
          </table:table-cell>
          <table:table-cell office:value-type="float" office:value="-2196.5700000000002" table:style-name="ce12">
            <text:p>-2.196,57</text:p>
          </table:table-cell>
          <table:table-cell office:value-type="float" office:value="0" table:style-name="ce13">
            <text:p>0,00</text:p>
          </table:table-cell>
          <table:table-cell office:value-type="float" office:value="-2622.42" table:style-name="ce12">
            <text:p>-2.622,42</text:p>
          </table:table-cell>
          <table:table-cell office:value-type="float" office:value="3825.79" table:style-name="ce10">
            <text:p>3.82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4324.29" table:style-name="ce10">
            <text:p>4.324,2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90.36" table:style-name="ce10">
            <text:p>2.690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227.74" table:style-name="ce10">
            <text:p>27.227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31.88" table:style-name="ce12">
            <text:p>-5.231,88</text:p>
          </table:table-cell>
          <table:table-cell office:value-type="float" office:value="-2065.5700000000002" table:style-name="ce12">
            <text:p>-2.065,57</text:p>
          </table:table-cell>
          <table:table-cell office:value-type="float" office:value="0" table:style-name="ce13">
            <text:p>0,00</text:p>
          </table:table-cell>
          <table:table-cell office:value-type="float" office:value="-8125.84" table:style-name="ce12">
            <text:p>-8.125,84</text:p>
          </table:table-cell>
          <table:table-cell office:value-type="float" office:value="19101.900000000001" table:style-name="ce10">
            <text:p>19.101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320.48" table:style-name="ce10">
            <text:p>1.320,48</text:p>
          </table:table-cell>
          <table:table-cell table:style-name="ce9"/>
          <table:table-cell office:value-type="float" office:value="1717.91" table:style-name="ce10">
            <text:p>1.71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40.47" table:style-name="ce10">
            <text:p>14.840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1.54" table:style-name="ce12">
            <text:p>-2.511,54</text:p>
          </table:table-cell>
          <table:table-cell office:value-type="float" office:value="-5140.1899999999996" table:style-name="ce12">
            <text:p>-5.140,19</text:p>
          </table:table-cell>
          <table:table-cell office:value-type="float" office:value="0" table:style-name="ce13">
            <text:p>0,00</text:p>
          </table:table-cell>
          <table:table-cell office:value-type="float" office:value="-8480.1200000000008" table:style-name="ce12">
            <text:p>-8.480,12</text:p>
          </table:table-cell>
          <table:table-cell office:value-type="float" office:value="6360.35" table:style-name="ce10">
            <text:p>6.36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269.41" table:style-name="ce10">
            <text:p>3.269,41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88.87" table:style-name="ce10">
            <text:p>1.88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73.21" table:style-name="ce10">
            <text:p>18.173,21</text:p>
          </table:table-cell>
          <table:table-cell office:value-type="float" office:value="-2017.38" table:style-name="ce12">
            <text:p>-2.017,38</text:p>
          </table:table-cell>
          <table:table-cell office:value-type="float" office:value="-3001.92" table:style-name="ce12">
            <text:p>-3.001,92</text:p>
          </table:table-cell>
          <table:table-cell office:value-type="float" office:value="-1493.5" table:style-name="ce12">
            <text:p>-1.493,50</text:p>
          </table:table-cell>
          <table:table-cell office:value-type="float" office:value="0" table:style-name="ce13">
            <text:p>0,00</text:p>
          </table:table-cell>
          <table:table-cell office:value-type="float" office:value="-6512.8" table:style-name="ce12">
            <text:p>-6.512,80</text:p>
          </table:table-cell>
          <table:table-cell office:value-type="float" office:value="11660.41" table:style-name="ce10">
            <text:p>11.660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31.6799999999998" table:style-name="ce10">
            <text:p>2.531,68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27.02" table:style-name="ce10">
            <text:p>2.02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95.66" table:style-name="ce10">
            <text:p>18.395,66</text:p>
          </table:table-cell>
          <table:table-cell office:value-type="float" office:value="-1915.24" table:style-name="ce12">
            <text:p>-1.915,24</text:p>
          </table:table-cell>
          <table:table-cell office:value-type="float" office:value="-3001.05" table:style-name="ce12">
            <text:p>-3.001,05</text:p>
          </table:table-cell>
          <table:table-cell office:value-type="float" office:value="-2880.14" table:style-name="ce12">
            <text:p>-2.880,14</text:p>
          </table:table-cell>
          <table:table-cell office:value-type="float" office:value="0" table:style-name="ce13">
            <text:p>0,00</text:p>
          </table:table-cell>
          <table:table-cell office:value-type="float" office:value="-7796.43" table:style-name="ce12">
            <text:p>-7.796,43</text:p>
          </table:table-cell>
          <table:table-cell office:value-type="float" office:value="10599.23" table:style-name="ce10">
            <text:p>10.59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1647.2" table:style-name="ce10">
            <text:p>1.64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66.91" table:style-name="ce10">
            <text:p>21.166,9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857.25" table:style-name="ce11">
            <text:p>-857,25</text:p>
          </table:table-cell>
          <table:table-cell office:value-type="float" office:value="0" table:style-name="ce13">
            <text:p>0,00</text:p>
          </table:table-cell>
          <table:table-cell office:value-type="float" office:value="-7342.45" table:style-name="ce12">
            <text:p>-7.342,45</text:p>
          </table:table-cell>
          <table:table-cell office:value-type="float" office:value="13824.46" table:style-name="ce10">
            <text:p>13.824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907.25" table:style-name="ce10">
            <text:p>18.907,2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1.33" table:style-name="ce10">
            <text:p>1.361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08.47" table:style-name="ce10">
            <text:p>22.208,47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4083.4" table:style-name="ce12">
            <text:p>-4.083,40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6837.7" table:style-name="ce12">
            <text:p>-6.837,70</text:p>
          </table:table-cell>
          <table:table-cell office:value-type="float" office:value="15370.77" table:style-name="ce10">
            <text:p>15.370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364.4" table:style-name="ce10">
            <text:p>3.364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65.23" table:style-name="ce10">
            <text:p>26.365,23</text:p>
          </table:table-cell>
          <table:table-cell office:value-type="float" office:value="-2052.64" table:style-name="ce12">
            <text:p>-2.052,64</text:p>
          </table:table-cell>
          <table:table-cell office:value-type="float" office:value="-5023.96" table:style-name="ce12">
            <text:p>-5.023,96</text:p>
          </table:table-cell>
          <table:table-cell office:value-type="float" office:value="-4391.84" table:style-name="ce12">
            <text:p>-4.391,84</text:p>
          </table:table-cell>
          <table:table-cell office:value-type="float" office:value="0" table:style-name="ce13">
            <text:p>0,00</text:p>
          </table:table-cell>
          <table:table-cell office:value-type="float" office:value="-11468.44" table:style-name="ce12">
            <text:p>-11.468,44</text:p>
          </table:table-cell>
          <table:table-cell office:value-type="float" office:value="14896.79" table:style-name="ce10">
            <text:p>14.89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978.93" table:style-name="ce14">
            <text:p>978,93</text:p>
          </table:table-cell>
          <table:table-cell table:style-name="ce9"/>
          <table:table-cell office:value-type="float" office:value="950.9" table:style-name="ce14">
            <text:p>950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84.42" table:style-name="ce10">
            <text:p>13.684,42</text:p>
          </table:table-cell>
          <table:table-cell office:value-type="float" office:value="-1659.04" table:style-name="ce12">
            <text:p>-1.659,04</text:p>
          </table:table-cell>
          <table:table-cell office:value-type="float" office:value="-2071.85" table:style-name="ce12">
            <text:p>-2.071,85</text:p>
          </table:table-cell>
          <table:table-cell office:value-type="float" office:value="-2353.08" table:style-name="ce12">
            <text:p>-2.353,08</text:p>
          </table:table-cell>
          <table:table-cell office:value-type="float" office:value="0" table:style-name="ce13">
            <text:p>0,00</text:p>
          </table:table-cell>
          <table:table-cell office:value-type="float" office:value="-6083.97" table:style-name="ce12">
            <text:p>-6.083,97</text:p>
          </table:table-cell>
          <table:table-cell office:value-type="float" office:value="7600.45" table:style-name="ce10">
            <text:p>7.60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.648,46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.278,16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1689.15" table:style-name="ce12">
            <text:p>-1.689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33.93" table:style-name="ce12">
            <text:p>-3.033,93</text:p>
          </table:table-cell>
          <table:table-cell office:value-type="float" office:value="9244.23" table:style-name="ce10">
            <text:p>9.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10380.49" table:style-name="ce10">
            <text:p>10.380,4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88.46" table:style-name="ce10">
            <text:p>1.28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08.84" table:style-name="ce10">
            <text:p>13.608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0.94" table:style-name="ce12">
            <text:p>-2.290,94</text:p>
          </table:table-cell>
          <table:table-cell office:value-type="float" office:value="-527.67999999999995" table:style-name="ce11">
            <text:p>-527,68</text:p>
          </table:table-cell>
          <table:table-cell office:value-type="float" office:value="0" table:style-name="ce13">
            <text:p>0,00</text:p>
          </table:table-cell>
          <table:table-cell office:value-type="float" office:value="-3647.01" table:style-name="ce12">
            <text:p>-3.647,01</text:p>
          </table:table-cell>
          <table:table-cell office:value-type="float" office:value="9961.83" table:style-name="ce10">
            <text:p>9.961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38.08" table:style-name="ce10">
            <text:p>2.038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68.799999999999" table:style-name="ce10">
            <text:p>29.968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30.2" table:style-name="ce12">
            <text:p>-6.030,2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858.59" table:style-name="ce12">
            <text:p>-6.858,59</text:p>
          </table:table-cell>
          <table:table-cell office:value-type="float" office:value="23110.21" table:style-name="ce10">
            <text:p>23.11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PRECATÓRIOS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030.42" table:style-name="ce10">
            <text:p>2.030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91.01" table:style-name="ce10">
            <text:p>22.291,0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36.24" table:style-name="ce12">
            <text:p>-4.236,24</text:p>
          </table:table-cell>
          <table:table-cell office:value-type="float" office:value="-2174.75" table:style-name="ce12">
            <text:p>-2.174,75</text:p>
          </table:table-cell>
          <table:table-cell office:value-type="float" office:value="0" table:style-name="ce13">
            <text:p>0,00</text:p>
          </table:table-cell>
          <table:table-cell office:value-type="float" office:value="-7916.16" table:style-name="ce12">
            <text:p>-7.916,16</text:p>
          </table:table-cell>
          <table:table-cell office:value-type="float" office:value="14374.85" table:style-name="ce10">
            <text:p>14.37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7</text:p>
          </table:table-cell>
          <table:table-cell table:style-name="ce9"/>
          <table:table-cell office:value-type="float" office:value="9670.32" table:style-name="ce10">
            <text:p>9.670,32</text:p>
          </table:table-cell>
          <table:table-cell table:number-columns-repeated="2" table:style-name="ce9"/>
          <table:table-cell office:value-type="float" office:value="2741.4" table:style-name="ce10">
            <text:p>2.74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11.72" table:style-name="ce10">
            <text:p>12.411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51.47" table:style-name="ce12">
            <text:p>-1.451,4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279.86" table:style-name="ce12">
            <text:p>-2.279,86</text:p>
          </table:table-cell>
          <table:table-cell office:value-type="float" office:value="10131.86" table:style-name="ce10">
            <text:p>10.13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6076.06" table:style-name="ce10">
            <text:p>6.07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323.08" table:style-name="ce10">
            <text:p>28.323,08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14.8500000000004" table:style-name="ce12">
            <text:p>-4.214,85</text:p>
          </table:table-cell>
          <table:table-cell office:value-type="float" office:value="-3806.56" table:style-name="ce12">
            <text:p>-3.806,56</text:p>
          </table:table-cell>
          <table:table-cell office:value-type="float" office:value="0" table:style-name="ce13">
            <text:p>0,00</text:p>
          </table:table-cell>
          <table:table-cell office:value-type="float" office:value="-11211.61" table:style-name="ce12">
            <text:p>-11.211,61</text:p>
          </table:table-cell>
          <table:table-cell office:value-type="float" office:value="17111.47" table:style-name="ce10">
            <text:p>17.11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HELDER GOMES TEOF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OLUÇÕES E APLICAÇÕES DE TECNOLOGIA DA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946.43" table:style-name="ce14">
            <text:p>946,43</text:p>
          </table:table-cell>
          <table:table-cell office:value-type="float" office:value="1101.24" table:number-columns-spanned="2" table:number-rows-spanned="1" table:style-name="ce26">
            <text:p>1.101,24</text:p>
          </table:table-cell>
          <table:covered-table-cell/>
          <table:table-cell table:style-name="ce9"/>
          <table:table-cell office:value-type="float" office:value="27402.41" table:style-name="ce10">
            <text:p>27.402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78.23" table:style-name="ce12">
            <text:p>-6.178,23</text:p>
          </table:table-cell>
          <table:table-cell office:value-type="float" office:value="-1845.09" table:style-name="ce12">
            <text:p>-1.845,09</text:p>
          </table:table-cell>
          <table:table-cell office:value-type="float" office:value="0" table:style-name="ce13">
            <text:p>0,00</text:p>
          </table:table-cell>
          <table:table-cell office:value-type="float" office:value="-8851.7099999999991" table:style-name="ce12">
            <text:p>-8.851,71</text:p>
          </table:table-cell>
          <table:table-cell office:value-type="float" office:value="18550.7" table:style-name="ce10">
            <text:p>18.550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.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8035.349999999999" table:style-name="ce10">
            <text:p>18.035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724.21" table:style-name="ce10">
            <text:p>4.724,21</text:p>
          </table:table-cell>
          <table:table-cell office:value-type="float" office:value="622.54" table:number-columns-spanned="2" table:number-rows-spanned="1" table:style-name="ce28">
            <text:p>622,54</text:p>
          </table:table-cell>
          <table:covered-table-cell/>
          <table:table-cell table:style-name="ce9"/>
          <table:table-cell office:value-type="float" office:value="24567.15" table:style-name="ce10">
            <text:p>24.567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20.49" table:style-name="ce12">
            <text:p>-4.020,49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5995.27" table:style-name="ce12">
            <text:p>-5.995,27</text:p>
          </table:table-cell>
          <table:table-cell office:value-type="float" office:value="18571.88" table:style-name="ce10">
            <text:p>18.571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099.1400000000001" table:style-name="ce10">
            <text:p>1.099,1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4.25" table:style-name="ce10">
            <text:p>2.15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79.22" table:style-name="ce10">
            <text:p>24.479,22</text:p>
          </table:table-cell>
          <table:table-cell office:value-type="float" office:value="-2921.55" table:style-name="ce12">
            <text:p>-2.921,55</text:p>
          </table:table-cell>
          <table:table-cell office:value-type="float" office:value="-4362.3100000000004" table:style-name="ce12">
            <text:p>-4.362,31</text:p>
          </table:table-cell>
          <table:table-cell office:value-type="float" office:value="-1518.57" table:style-name="ce12">
            <text:p>-1.518,57</text:p>
          </table:table-cell>
          <table:table-cell office:value-type="float" office:value="0" table:style-name="ce13">
            <text:p>0,00</text:p>
          </table:table-cell>
          <table:table-cell office:value-type="float" office:value="-8802.43" table:style-name="ce12">
            <text:p>-8.802,43</text:p>
          </table:table-cell>
          <table:table-cell office:value-type="float" office:value="15676.79" table:style-name="ce10">
            <text:p>15.67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8368.400000000001" table:style-name="ce10">
            <text:p>18.368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00.79" table:style-name="ce10">
            <text:p>22.400,79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40.4" table:style-name="ce12">
            <text:p>-4.040,40</text:p>
          </table:table-cell>
          <table:table-cell office:value-type="float" office:value="-1565.82" table:style-name="ce12">
            <text:p>-1.565,82</text:p>
          </table:table-cell>
          <table:table-cell office:value-type="float" office:value="0" table:style-name="ce13">
            <text:p>0,00</text:p>
          </table:table-cell>
          <table:table-cell office:value-type="float" office:value="-8163.74" table:style-name="ce12">
            <text:p>-8.163,74</text:p>
          </table:table-cell>
          <table:table-cell office:value-type="float" office:value="14237.05" table:style-name="ce10">
            <text:p>14.237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363.91" table:style-name="ce10">
            <text:p>22.363,91</text:p>
          </table:table-cell>
          <table:table-cell office:value-type="float" office:value="8326.82" table:style-name="ce10">
            <text:p>8.326,82</text:p>
          </table:table-cell>
          <table:table-cell table:style-name="ce9"/>
          <table:table-cell office:value-type="float" office:value="2275.48" table:style-name="ce10">
            <text:p>2.275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966.21" table:style-name="ce10">
            <text:p>32.966,21</text:p>
          </table:table-cell>
          <table:table-cell office:value-type="float" office:value="-3993.95" table:style-name="ce12">
            <text:p>-3.993,95</text:p>
          </table:table-cell>
          <table:table-cell office:value-type="float" office:value="-6420.12" table:style-name="ce12">
            <text:p>-6.420,12</text:p>
          </table:table-cell>
          <table:table-cell office:value-type="float" office:value="-5590.38" table:style-name="ce12">
            <text:p>-5.590,38</text:p>
          </table:table-cell>
          <table:table-cell office:value-type="float" office:value="0" table:style-name="ce13">
            <text:p>0,00</text:p>
          </table:table-cell>
          <table:table-cell office:value-type="float" office:value="-16004.45" table:style-name="ce12">
            <text:p>-16.004,45</text:p>
          </table:table-cell>
          <table:table-cell office:value-type="float" office:value="16961.759999999998" table:style-name="ce10">
            <text:p>16.961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.098,53</text:p>
          </table:table-cell>
          <table:table-cell office:value-type="float" office:value="15573.95" table:style-name="ce10">
            <text:p>15.573,95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659.440000000002" table:style-name="ce10">
            <text:p>34.659,44</text:p>
          </table:table-cell>
          <table:table-cell office:value-type="float" office:value="-4330.55" table:style-name="ce12">
            <text:p>-4.330,55</text:p>
          </table:table-cell>
          <table:table-cell office:value-type="float" office:value="-6401.08" table:style-name="ce12">
            <text:p>-6.401,08</text:p>
          </table:table-cell>
          <table:table-cell office:value-type="float" office:value="-3191.05" table:style-name="ce12">
            <text:p>-3.191,05</text:p>
          </table:table-cell>
          <table:table-cell office:value-type="float" office:value="0" table:style-name="ce13">
            <text:p>0,00</text:p>
          </table:table-cell>
          <table:table-cell office:value-type="float" office:value="-13922.68" table:style-name="ce12">
            <text:p>-13.922,68</text:p>
          </table:table-cell>
          <table:table-cell office:value-type="float" office:value="20736.759999999998" table:style-name="ce10">
            <text:p>20.73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.701,52</text:p>
          </table:table-cell>
          <table:table-cell office:value-type="float" office:value="11181.11" table:style-name="ce10">
            <text:p>11.181,11</text:p>
          </table:table-cell>
          <table:table-cell table:style-name="ce9"/>
          <table:table-cell office:value-type="float" office:value="2933.39" table:style-name="ce10">
            <text:p>2.933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816.019999999997" table:style-name="ce10">
            <text:p>32.816,02</text:p>
          </table:table-cell>
          <table:table-cell office:value-type="float" office:value="-3889.81" table:style-name="ce12">
            <text:p>-3.889,81</text:p>
          </table:table-cell>
          <table:table-cell office:value-type="float" office:value="-6226.53" table:style-name="ce12">
            <text:p>-6.226,53</text:p>
          </table:table-cell>
          <table:table-cell office:value-type="float" office:value="-3499.99" table:style-name="ce12">
            <text:p>-3.499,99</text:p>
          </table:table-cell>
          <table:table-cell office:value-type="float" office:value="0" table:style-name="ce13">
            <text:p>0,00</text:p>
          </table:table-cell>
          <table:table-cell office:value-type="float" office:value="-13616.33" table:style-name="ce12">
            <text:p>-13.616,33</text:p>
          </table:table-cell>
          <table:table-cell office:value-type="float" office:value="19199.689999999999" table:style-name="ce10">
            <text:p>19.199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396.45" table:style-name="ce10">
            <text:p>1.396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6.34" table:style-name="ce10">
            <text:p>3.336,34</text:p>
          </table:table-cell>
          <table:table-cell table:number-columns-repeated="2" table:style-name="ce9"/>
          <table:table-cell office:value-type="float" office:value="-1371.7" table:style-name="ce12">
            <text:p>-1.371,70</text:p>
          </table:table-cell>
          <table:table-cell office:value-type="float" office:value="0" table:style-name="ce13">
            <text:p>0,00</text:p>
          </table:table-cell>
          <table:table-cell office:value-type="float" office:value="-1371.7" table:style-name="ce12">
            <text:p>-1.371,70</text:p>
          </table:table-cell>
          <table:table-cell office:value-type="float" office:value="1964.64" table:style-name="ce10">
            <text:p>1.96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579.17" table:style-name="ce10">
            <text:p>2.579,17</text:p>
          </table:table-cell>
          <table:table-cell office:value-type="float" office:value="7398.87" table:style-name="ce10">
            <text:p>7.398,87</text:p>
          </table:table-cell>
          <table:table-cell office:value-type="float" office:value="3300.01" table:style-name="ce10">
            <text:p>3.3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75.119999999999" table:style-name="ce10">
            <text:p>25.175,12</text:p>
          </table:table-cell>
          <table:table-cell office:value-type="float" office:value="-1923.08" table:style-name="ce12">
            <text:p>-1.923,08</text:p>
          </table:table-cell>
          <table:table-cell office:value-type="float" office:value="-4461.04" table:style-name="ce12">
            <text:p>-4.461,04</text:p>
          </table:table-cell>
          <table:table-cell office:value-type="float" office:value="-4013.47" table:style-name="ce12">
            <text:p>-4.013,47</text:p>
          </table:table-cell>
          <table:table-cell office:value-type="float" office:value="0" table:style-name="ce13">
            <text:p>0,00</text:p>
          </table:table-cell>
          <table:table-cell office:value-type="float" office:value="-10397.59" table:style-name="ce12">
            <text:p>-10.397,59</text:p>
          </table:table-cell>
          <table:table-cell office:value-type="float" office:value="14777.53" table:style-name="ce10">
            <text:p>14.777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79.67" table:style-name="ce10">
            <text:p>13.479,6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94.34" table:style-name="ce10">
            <text:p>19.394,34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239.48" table:style-name="ce12">
            <text:p>-2.239,48</text:p>
          </table:table-cell>
          <table:table-cell office:value-type="float" office:value="-2168.2800000000002" table:style-name="ce12">
            <text:p>-2.168,28</text:p>
          </table:table-cell>
          <table:table-cell office:value-type="float" office:value="0" table:style-name="ce13">
            <text:p>0,00</text:p>
          </table:table-cell>
          <table:table-cell office:value-type="float" office:value="-6436.89" table:style-name="ce12">
            <text:p>-6.436,89</text:p>
          </table:table-cell>
          <table:table-cell office:value-type="float" office:value="12957.45" table:style-name="ce10">
            <text:p>12.95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085.9699999999998" table:style-name="ce10">
            <text:p>2.085,97</text:p>
          </table:table-cell>
          <table:table-cell table:style-name="ce9"/>
          <table:table-cell office:value-type="float" office:value="2761.19" table:style-name="ce10">
            <text:p>2.761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1.75" table:style-name="ce10">
            <text:p>16.601,75</text:p>
          </table:table-cell>
          <table:table-cell office:value-type="float" office:value="-1841.7" table:style-name="ce12">
            <text:p>-1.841,70</text:p>
          </table:table-cell>
          <table:table-cell office:value-type="float" office:value="-2273.91" table:style-name="ce12">
            <text:p>-2.273,91</text:p>
          </table:table-cell>
          <table:table-cell office:value-type="float" office:value="-2035.55" table:style-name="ce12">
            <text:p>-2.035,55</text:p>
          </table:table-cell>
          <table:table-cell office:value-type="float" office:value="0" table:style-name="ce13">
            <text:p>0,00</text:p>
          </table:table-cell>
          <table:table-cell office:value-type="float" office:value="-6151.16" table:style-name="ce12">
            <text:p>-6.151,16</text:p>
          </table:table-cell>
          <table:table-cell office:value-type="float" office:value="10450.59" table:style-name="ce10">
            <text:p>10.45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6403.61" table:style-name="ce10">
            <text:p>6.403,61</text:p>
          </table:table-cell>
          <table:table-cell office:value-type="float" office:value="1379.07" table:style-name="ce10">
            <text:p>1.379,07</text:p>
          </table:table-cell>
          <table:table-cell office:value-type="float" office:value="2577.15" table:style-name="ce10">
            <text:p>2.577,15</text:p>
          </table:table-cell>
          <table:table-cell office:value-type="float" office:value="401.32" table:number-columns-spanned="2" table:number-rows-spanned="1" table:style-name="ce28">
            <text:p>401,32</text:p>
          </table:table-cell>
          <table:covered-table-cell/>
          <table:table-cell table:style-name="ce9"/>
          <table:table-cell office:value-type="float" office:value="22515.74" table:style-name="ce10">
            <text:p>22.515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81.27" table:style-name="ce12">
            <text:p>-3.981,27</text:p>
          </table:table-cell>
          <table:table-cell office:value-type="float" office:value="-3203.81" table:style-name="ce12">
            <text:p>-3.203,81</text:p>
          </table:table-cell>
          <table:table-cell office:value-type="float" office:value="0" table:style-name="ce13">
            <text:p>0,00</text:p>
          </table:table-cell>
          <table:table-cell office:value-type="float" office:value="-8013.47" table:style-name="ce12">
            <text:p>-8.013,47</text:p>
          </table:table-cell>
          <table:table-cell office:value-type="float" office:value="14502.27" table:style-name="ce10">
            <text:p>14.502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643.76" table:style-name="ce10">
            <text:p>2.643,76</text:p>
          </table:table-cell>
          <table:table-cell table:style-name="ce9"/>
          <table:table-cell office:value-type="float" office:value="3211.3" table:style-name="ce10">
            <text:p>3.211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56.58" table:style-name="ce10">
            <text:p>24.556,58</text:p>
          </table:table-cell>
          <table:table-cell office:value-type="float" office:value="-2643.76" table:style-name="ce12">
            <text:p>-2.643,76</text:p>
          </table:table-cell>
          <table:table-cell office:value-type="float" office:value="-4169.28" table:style-name="ce12">
            <text:p>-4.169,28</text:p>
          </table:table-cell>
          <table:table-cell office:value-type="float" office:value="-3267.17" table:style-name="ce12">
            <text:p>-3.267,17</text:p>
          </table:table-cell>
          <table:table-cell office:value-type="float" office:value="0" table:style-name="ce13">
            <text:p>0,00</text:p>
          </table:table-cell>
          <table:table-cell office:value-type="float" office:value="-10080.209999999999" table:style-name="ce12">
            <text:p>-10.080,21</text:p>
          </table:table-cell>
          <table:table-cell office:value-type="float" office:value="14476.37" table:style-name="ce10">
            <text:p>14.476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.245,04</text:p>
          </table:table-cell>
          <table:table-cell office:value-type="float" office:value="4001.67" table:style-name="ce10">
            <text:p>4.001,6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33.669999999998" table:style-name="ce10">
            <text:p>18.233,67</text:p>
          </table:table-cell>
          <table:table-cell office:value-type="float" office:value="-1410.33" table:style-name="ce12">
            <text:p>-1.410,33</text:p>
          </table:table-cell>
          <table:table-cell office:value-type="float" office:value="-2687.05" table:style-name="ce12">
            <text:p>-2.687,05</text:p>
          </table:table-cell>
          <table:table-cell office:value-type="float" office:value="-2275.23" table:style-name="ce12">
            <text:p>-2.275,23</text:p>
          </table:table-cell>
          <table:table-cell office:value-type="float" office:value="0" table:style-name="ce13">
            <text:p>0,00</text:p>
          </table:table-cell>
          <table:table-cell office:value-type="float" office:value="-6372.61" table:style-name="ce12">
            <text:p>-6.372,61</text:p>
          </table:table-cell>
          <table:table-cell office:value-type="float" office:value="11861.06" table:style-name="ce10">
            <text:p>11.86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823.05" table:style-name="ce10">
            <text:p>20.823,05</text:p>
          </table:table-cell>
          <table:table-cell table:number-columns-repeated="2" table:style-name="ce9"/>
          <table:table-cell office:value-type="float" office:value="2155.3000000000002" table:style-name="ce10">
            <text:p>2.155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78.35" table:style-name="ce10">
            <text:p>22.978,35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37.01" table:style-name="ce12">
            <text:p>-4.037,0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018.7" table:style-name="ce12">
            <text:p>-7.018,70</text:p>
          </table:table-cell>
          <table:table-cell office:value-type="float" office:value="15959.65" table:style-name="ce10">
            <text:p>15.95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578.81" table:style-name="ce10">
            <text:p>10.578,8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51.43" table:style-name="ce10">
            <text:p>1.351,43</text:p>
          </table:table-cell>
          <table:table-cell office:value-type="float" office:value="12.19" table:number-columns-spanned="2" table:number-rows-spanned="1" table:style-name="ce28">
            <text:p>12,19</text:p>
          </table:table-cell>
          <table:covered-table-cell/>
          <table:table-cell table:style-name="ce9"/>
          <table:table-cell office:value-type="float" office:value="13882.32" table:style-name="ce10">
            <text:p>13.882,3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45.48" table:style-name="ce12">
            <text:p>-2.345,48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3683.09" table:style-name="ce12">
            <text:p>-3.683,09</text:p>
          </table:table-cell>
          <table:table-cell office:value-type="float" office:value="10199.23" table:style-name="ce10">
            <text:p>10.19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8399.2" table:style-name="ce10">
            <text:p>18.399,20</text:p>
          </table:table-cell>
          <table:table-cell office:value-type="float" office:value="313.58999999999997" table:style-name="ce14">
            <text:p>313,59</text:p>
          </table:table-cell>
          <table:table-cell office:value-type="float" office:value="2232.38" table:style-name="ce10">
            <text:p>2.232,38</text:p>
          </table:table-cell>
          <table:table-cell office:value-type="float" office:value="5893.15" table:style-name="ce10">
            <text:p>5.893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38.32" table:style-name="ce10">
            <text:p>26.838,32</text:p>
          </table:table-cell>
          <table:table-cell office:value-type="float" office:value="-2609.2600000000002" table:style-name="ce12">
            <text:p>-2.609,26</text:p>
          </table:table-cell>
          <table:table-cell office:value-type="float" office:value="-3912.33" table:style-name="ce12">
            <text:p>-3.912,33</text:p>
          </table:table-cell>
          <table:table-cell office:value-type="float" office:value="-3435.83" table:style-name="ce12">
            <text:p>-3.435,83</text:p>
          </table:table-cell>
          <table:table-cell office:value-type="float" office:value="0" table:style-name="ce13">
            <text:p>0,00</text:p>
          </table:table-cell>
          <table:table-cell office:value-type="float" office:value="-9957.42" table:style-name="ce12">
            <text:p>-9.957,42</text:p>
          </table:table-cell>
          <table:table-cell office:value-type="float" office:value="16880.900000000001" table:style-name="ce10">
            <text:p>16.880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.17" table:style-name="ce10">
            <text:p>1.391,17</text:p>
          </table:table-cell>
          <table:table-cell table:number-columns-repeated="2" table:style-name="ce9"/>
          <table:table-cell office:value-type="float" office:value="-96.84" table:style-name="ce11">
            <text:p>-96,84</text:p>
          </table:table-cell>
          <table:table-cell office:value-type="float" office:value="0" table:style-name="ce13">
            <text:p>0,00</text:p>
          </table:table-cell>
          <table:table-cell office:value-type="float" office:value="-96.84" table:style-name="ce11">
            <text:p>-96,84</text:p>
          </table:table-cell>
          <table:table-cell office:value-type="float" office:value="1294.33" table:style-name="ce10">
            <text:p>1.29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0">
            <text:p>9.042,17</text:p>
          </table:table-cell>
          <table:table-cell table:number-columns-repeated="2" table:style-name="ce9"/>
          <table:table-cell office:value-type="float" office:value="1645.18" table:style-name="ce10">
            <text:p>1.645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87.35" table:style-name="ce10">
            <text:p>10.687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91.5999999999999" table:style-name="ce12">
            <text:p>-1.291,60</text:p>
          </table:table-cell>
          <table:table-cell office:value-type="float" office:value="-1082.28" table:style-name="ce12">
            <text:p>-1.082,28</text:p>
          </table:table-cell>
          <table:table-cell office:value-type="float" office:value="0" table:style-name="ce13">
            <text:p>0,00</text:p>
          </table:table-cell>
          <table:table-cell office:value-type="float" office:value="-3202.27" table:style-name="ce12">
            <text:p>-3.202,27</text:p>
          </table:table-cell>
          <table:table-cell office:value-type="float" office:value="7485.08" table:style-name="ce10">
            <text:p>7.485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424.69" table:style-name="ce10">
            <text:p>2.42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6.81" table:style-name="ce10">
            <text:p>15.506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14.3000000000002" table:style-name="ce12">
            <text:p>-2.314,30</text:p>
          </table:table-cell>
          <table:table-cell office:value-type="float" office:value="-1739.3" table:style-name="ce12">
            <text:p>-1.739,30</text:p>
          </table:table-cell>
          <table:table-cell office:value-type="float" office:value="0" table:style-name="ce13">
            <text:p>0,00</text:p>
          </table:table-cell>
          <table:table-cell office:value-type="float" office:value="-5558.77" table:style-name="ce12">
            <text:p>-5.558,77</text:p>
          </table:table-cell>
          <table:table-cell office:value-type="float" office:value="9948.0400000000009" table:style-name="ce10">
            <text:p>9.94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1923.99" table:style-name="ce10">
            <text:p>1.923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335" table:style-name="ce10">
            <text:p>10.335,00</text:p>
          </table:table-cell>
          <table:table-cell table:style-name="ce9"/>
          <table:table-cell office:value-type="float" office:value="-1339.39" table:style-name="ce12">
            <text:p>-1.339,39</text:p>
          </table:table-cell>
          <table:table-cell office:value-type="float" office:value="-3455.34" table:style-name="ce12">
            <text:p>-3.455,34</text:p>
          </table:table-cell>
          <table:table-cell office:value-type="float" office:value="0" table:style-name="ce13">
            <text:p>0,00</text:p>
          </table:table-cell>
          <table:table-cell office:value-type="float" office:value="-4794.7299999999996" table:style-name="ce12">
            <text:p>-4.794,73</text:p>
          </table:table-cell>
          <table:table-cell office:value-type="float" office:value="5540.27" table:style-name="ce10">
            <text:p>5.540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0">
            <text:p>4.559,35</text:p>
          </table:table-cell>
          <table:table-cell office:value-type="float" office:value="503.56" table:style-name="ce14">
            <text:p>503,56</text:p>
          </table:table-cell>
          <table:table-cell table:style-name="ce9"/>
          <table:table-cell office:value-type="float" office:value="978.79" table:style-name="ce14">
            <text:p>978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41.7" table:style-name="ce10">
            <text:p>6.041,70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112.24" table:style-name="ce12">
            <text:p>-1.112,24</text:p>
          </table:table-cell>
          <table:table-cell office:value-type="float" office:value="0" table:style-name="ce13">
            <text:p>0,00</text:p>
          </table:table-cell>
          <table:table-cell office:value-type="float" office:value="-1583.04" table:style-name="ce12">
            <text:p>-1.583,04</text:p>
          </table:table-cell>
          <table:table-cell office:value-type="float" office:value="4458.66" table:style-name="ce10">
            <text:p>4.45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61.45" table:style-name="ce10">
            <text:p>2.861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67.82" table:style-name="ce10">
            <text:p>19.967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54.95" table:style-name="ce12">
            <text:p>-3.554,95</text:p>
          </table:table-cell>
          <table:table-cell office:value-type="float" office:value="-3027.48" table:style-name="ce12">
            <text:p>-3.027,48</text:p>
          </table:table-cell>
          <table:table-cell office:value-type="float" office:value="0" table:style-name="ce13">
            <text:p>0,00</text:p>
          </table:table-cell>
          <table:table-cell office:value-type="float" office:value="-7410.82" table:style-name="ce12">
            <text:p>-7.410,82</text:p>
          </table:table-cell>
          <table:table-cell office:value-type="float" office:value="12557" table:style-name="ce10">
            <text:p>12.55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55.63" table:style-name="ce10">
            <text:p>1.355,63</text:p>
          </table:table-cell>
          <table:table-cell office:value-type="float" office:value="405.1" table:number-columns-spanned="2" table:number-rows-spanned="1" table:style-name="ce28">
            <text:p>405,10</text:p>
          </table:table-cell>
          <table:covered-table-cell/>
          <table:table-cell table:style-name="ce9"/>
          <table:table-cell office:value-type="float" office:value="22026.37" table:style-name="ce10">
            <text:p>22.026,37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111.78" table:style-name="ce12">
            <text:p>-4.111,78</text:p>
          </table:table-cell>
          <table:table-cell office:value-type="float" office:value="-4254.3500000000004" table:style-name="ce12">
            <text:p>-4.254,35</text:p>
          </table:table-cell>
          <table:table-cell office:value-type="float" office:value="0" table:style-name="ce13">
            <text:p>0,00</text:p>
          </table:table-cell>
          <table:table-cell office:value-type="float" office:value="-10923.65" table:style-name="ce12">
            <text:p>-10.923,65</text:p>
          </table:table-cell>
          <table:table-cell office:value-type="float" office:value="11102.72" table:style-name="ce10">
            <text:p>11.102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407.4499999999998" table:style-name="ce10">
            <text:p>2.407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39.83" table:style-name="ce10">
            <text:p>4.639,83</text:p>
          </table:table-cell>
          <table:table-cell table:number-columns-repeated="2" table:style-name="ce9"/>
          <table:table-cell office:value-type="float" office:value="-1562.66" table:style-name="ce12">
            <text:p>-1.562,66</text:p>
          </table:table-cell>
          <table:table-cell office:value-type="float" office:value="0" table:style-name="ce13">
            <text:p>0,00</text:p>
          </table:table-cell>
          <table:table-cell office:value-type="float" office:value="-1562.66" table:style-name="ce12">
            <text:p>-1.562,66</text:p>
          </table:table-cell>
          <table:table-cell office:value-type="float" office:value="3077.17" table:style-name="ce10">
            <text:p>3.07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896.5" table:style-name="ce10">
            <text:p>20.896,50</text:p>
          </table:table-cell>
          <table:table-cell table:number-columns-repeated="2" table:style-name="ce9"/>
          <table:table-cell office:value-type="float" office:value="6219.83" table:style-name="ce10">
            <text:p>6.21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16.33" table:style-name="ce10">
            <text:p>27.116,33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3796.53" table:style-name="ce12">
            <text:p>-3.796,53</text:p>
          </table:table-cell>
          <table:table-cell office:value-type="float" office:value="-1433.19" table:style-name="ce12">
            <text:p>-1.433,19</text:p>
          </table:table-cell>
          <table:table-cell office:value-type="float" office:value="0" table:style-name="ce13">
            <text:p>0,00</text:p>
          </table:table-cell>
          <table:table-cell office:value-type="float" office:value="-8211.41" table:style-name="ce12">
            <text:p>-8.211,41</text:p>
          </table:table-cell>
          <table:table-cell office:value-type="float" office:value="18904.919999999998" table:style-name="ce10">
            <text:p>18.904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36.33" table:style-name="ce10">
            <text:p>1.636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54.25" table:style-name="ce10">
            <text:p>2.154,25</text:p>
          </table:table-cell>
          <table:table-cell office:value-type="float" office:value="3882.67" table:number-columns-spanned="2" table:number-rows-spanned="1" table:style-name="ce26">
            <text:p>3.882,67</text:p>
          </table:table-cell>
          <table:covered-table-cell/>
          <table:table-cell table:style-name="ce9"/>
          <table:table-cell office:value-type="float" office:value="29054.93" table:style-name="ce10">
            <text:p>29.054,93</text:p>
          </table:table-cell>
          <table:table-cell office:value-type="float" office:value="-3010.18" table:style-name="ce12">
            <text:p>-3.010,18</text:p>
          </table:table-cell>
          <table:table-cell office:value-type="float" office:value="-5596.25" table:style-name="ce12">
            <text:p>-5.596,25</text:p>
          </table:table-cell>
          <table:table-cell office:value-type="float" office:value="-6850.3" table:style-name="ce12">
            <text:p>-6.850,30</text:p>
          </table:table-cell>
          <table:table-cell office:value-type="float" office:value="0" table:style-name="ce13">
            <text:p>0,00</text:p>
          </table:table-cell>
          <table:table-cell office:value-type="float" office:value="-15456.73" table:style-name="ce12">
            <text:p>-15.456,73</text:p>
          </table:table-cell>
          <table:table-cell office:value-type="float" office:value="13598.2" table:style-name="ce10">
            <text:p>13.59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441.79" table:style-name="ce10">
            <text:p>19.441,79</text:p>
          </table:table-cell>
          <table:table-cell table:number-columns-repeated="2" table:style-name="ce9"/>
          <table:table-cell office:value-type="float" office:value="2592.7800000000002" table:style-name="ce10">
            <text:p>2.592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34.57" table:style-name="ce10">
            <text:p>22.034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49.33" table:style-name="ce12">
            <text:p>-4.249,33</text:p>
          </table:table-cell>
          <table:table-cell office:value-type="float" office:value="-4175.49" table:style-name="ce12">
            <text:p>-4.175,49</text:p>
          </table:table-cell>
          <table:table-cell office:value-type="float" office:value="0" table:style-name="ce13">
            <text:p>0,00</text:p>
          </table:table-cell>
          <table:table-cell office:value-type="float" office:value="-9253.2099999999991" table:style-name="ce12">
            <text:p>-9.253,21</text:p>
          </table:table-cell>
          <table:table-cell office:value-type="float" office:value="12781.36" table:style-name="ce10">
            <text:p>12.781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.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8.74" table:style-name="ce10">
            <text:p>13.418,74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2">
            <text:p>-2.561,27</text:p>
          </table:table-cell>
          <table:table-cell office:value-type="float" office:value="-1999.21" table:style-name="ce12">
            <text:p>-1.999,21</text:p>
          </table:table-cell>
          <table:table-cell office:value-type="float" office:value="0" table:style-name="ce13">
            <text:p>0,00</text:p>
          </table:table-cell>
          <table:table-cell office:value-type="float" office:value="-5504.19" table:style-name="ce12">
            <text:p>-5.504,19</text:p>
          </table:table-cell>
          <table:table-cell office:value-type="float" office:value="7914.55" table:style-name="ce10">
            <text:p>7.9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0">
            <text:p>1.770,9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13.92" table:style-name="ce10">
            <text:p>3.213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69.93" table:style-name="ce10">
            <text:p>6.169,93</text:p>
          </table:table-cell>
          <table:table-cell office:value-type="float" office:value="-263.72000000000003" table:style-name="ce11">
            <text:p>-263,72</text:p>
          </table:table-cell>
          <table:table-cell office:value-type="float" office:value="-30.69" table:style-name="ce11">
            <text:p>-30,69</text:p>
          </table:table-cell>
          <table:table-cell office:value-type="float" office:value="-1860.86" table:style-name="ce12">
            <text:p>-1.860,86</text:p>
          </table:table-cell>
          <table:table-cell office:value-type="float" office:value="0" table:style-name="ce13">
            <text:p>0,00</text:p>
          </table:table-cell>
          <table:table-cell office:value-type="float" office:value="-2155.27" table:style-name="ce12">
            <text:p>-2.155,27</text:p>
          </table:table-cell>
          <table:table-cell office:value-type="float" office:value="4014.66" table:style-name="ce10">
            <text:p>4.014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250.59" table:style-name="ce10">
            <text:p>2.250,59</text:p>
          </table:table-cell>
          <table:table-cell table:style-name="ce9"/>
          <table:table-cell office:value-type="float" office:value="3354.1" table:style-name="ce10">
            <text:p>3.354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1.55" table:style-name="ce10">
            <text:p>19.021,55</text:p>
          </table:table-cell>
          <table:table-cell office:value-type="float" office:value="-1868.86" table:style-name="ce12">
            <text:p>-1.868,86</text:p>
          </table:table-cell>
          <table:table-cell office:value-type="float" office:value="-2820.98" table:style-name="ce12">
            <text:p>-2.820,98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0" table:style-name="ce13">
            <text:p>0,00</text:p>
          </table:table-cell>
          <table:table-cell office:value-type="float" office:value="-7985.66" table:style-name="ce12">
            <text:p>-7.985,66</text:p>
          </table:table-cell>
          <table:table-cell office:value-type="float" office:value="11035.89" table:style-name="ce10">
            <text:p>11.035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734.05" table:style-name="ce10">
            <text:p>3.734,05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52.880000000001" table:style-name="ce10">
            <text:p>26.752,88</text:p>
          </table:table-cell>
          <table:table-cell office:value-type="float" office:value="-3014.77" table:style-name="ce12">
            <text:p>-3.014,77</text:p>
          </table:table-cell>
          <table:table-cell office:value-type="float" office:value="-4858.49" table:style-name="ce12">
            <text:p>-4.858,49</text:p>
          </table:table-cell>
          <table:table-cell office:value-type="float" office:value="-1183.6400000000001" table:style-name="ce12">
            <text:p>-1.183,64</text:p>
          </table:table-cell>
          <table:table-cell office:value-type="float" office:value="0" table:style-name="ce13">
            <text:p>0,00</text:p>
          </table:table-cell>
          <table:table-cell office:value-type="float" office:value="-9056.9" table:style-name="ce12">
            <text:p>-9.056,90</text:p>
          </table:table-cell>
          <table:table-cell office:value-type="float" office:value="17695.98" table:style-name="ce10">
            <text:p>17.695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9944.8" table:style-name="ce10">
            <text:p>19.944,80</text:p>
          </table:table-cell>
          <table:table-cell table:number-columns-repeated="2" table:style-name="ce9"/>
          <table:table-cell office:value-type="float" office:value="1506.86" table:style-name="ce10">
            <text:p>1.506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451.66" table:style-name="ce10">
            <text:p>21.451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87.6499999999996" table:style-name="ce12">
            <text:p>-4.387,65</text:p>
          </table:table-cell>
          <table:table-cell office:value-type="float" office:value="-629.05999999999995" table:style-name="ce11">
            <text:p>-629,06</text:p>
          </table:table-cell>
          <table:table-cell office:value-type="float" office:value="0" table:style-name="ce13">
            <text:p>0,00</text:p>
          </table:table-cell>
          <table:table-cell office:value-type="float" office:value="-5845.1" table:style-name="ce12">
            <text:p>-5.845,10</text:p>
          </table:table-cell>
          <table:table-cell office:value-type="float" office:value="15606.56" table:style-name="ce10">
            <text:p>15.60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5110.6099999999997" table:style-name="ce10">
            <text:p>5.110,61</text:p>
          </table:table-cell>
          <table:table-cell office:value-type="float" office:value="39" table:number-columns-spanned="2" table:number-rows-spanned="1" table:style-name="ce28">
            <text:p>39,00</text:p>
          </table:table-cell>
          <table:covered-table-cell/>
          <table:table-cell table:style-name="ce9"/>
          <table:table-cell office:value-type="float" office:value="18939.080000000002" table:style-name="ce10">
            <text:p>18.939,0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3.14" table:style-name="ce12">
            <text:p>-2.363,14</text:p>
          </table:table-cell>
          <table:table-cell office:value-type="float" office:value="-3166.78" table:style-name="ce12">
            <text:p>-3.166,78</text:p>
          </table:table-cell>
          <table:table-cell office:value-type="float" office:value="0" table:style-name="ce13">
            <text:p>0,00</text:p>
          </table:table-cell>
          <table:table-cell office:value-type="float" office:value="-7035.09" table:style-name="ce12">
            <text:p>-7.035,09</text:p>
          </table:table-cell>
          <table:table-cell office:value-type="float" office:value="11903.99" table:style-name="ce10">
            <text:p>11.90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781.81" table:style-name="ce10">
            <text:p>2.781,81</text:p>
          </table:table-cell>
          <table:table-cell table:style-name="ce9"/>
          <table:table-cell office:value-type="float" office:value="2535.56" table:style-name="ce10">
            <text:p>2.535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53.23" table:style-name="ce10">
            <text:p>16.953,23</text:p>
          </table:table-cell>
          <table:table-cell office:value-type="float" office:value="-1108.54" table:style-name="ce12">
            <text:p>-1.108,54</text:p>
          </table:table-cell>
          <table:table-cell table:style-name="ce9"/>
          <table:table-cell office:value-type="float" office:value="-6001.89" table:style-name="ce12">
            <text:p>-6.001,89</text:p>
          </table:table-cell>
          <table:table-cell office:value-type="float" office:value="0" table:style-name="ce13">
            <text:p>0,00</text:p>
          </table:table-cell>
          <table:table-cell office:value-type="float" office:value="-7110.43" table:style-name="ce12">
            <text:p>-7.110,43</text:p>
          </table:table-cell>
          <table:table-cell office:value-type="float" office:value="9842.7999999999993" table:style-name="ce10">
            <text:p>9.84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4283.45" table:style-name="ce10">
            <text:p>4.283,45</text:p>
          </table:table-cell>
          <table:table-cell table:style-name="ce9"/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62.97" table:style-name="ce10">
            <text:p>25.562,97</text:p>
          </table:table-cell>
          <table:table-cell office:value-type="float" office:value="-2958.76" table:style-name="ce12">
            <text:p>-2.958,76</text:p>
          </table:table-cell>
          <table:table-cell office:value-type="float" office:value="-4819.99" table:style-name="ce12">
            <text:p>-4.819,99</text:p>
          </table:table-cell>
          <table:table-cell office:value-type="float" office:value="-3074.41" table:style-name="ce12">
            <text:p>-3.074,41</text:p>
          </table:table-cell>
          <table:table-cell office:value-type="float" office:value="0" table:style-name="ce13">
            <text:p>0,00</text:p>
          </table:table-cell>
          <table:table-cell office:value-type="float" office:value="-10853.16" table:style-name="ce12">
            <text:p>-10.853,16</text:p>
          </table:table-cell>
          <table:table-cell office:value-type="float" office:value="14709.81" table:style-name="ce10">
            <text:p>14.709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750.69" table:style-name="ce10">
            <text:p>1.750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05.28" table:style-name="ce10">
            <text:p>13.505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83.21" table:style-name="ce12">
            <text:p>-2.083,21</text:p>
          </table:table-cell>
          <table:table-cell office:value-type="float" office:value="-4329.13" table:style-name="ce12">
            <text:p>-4.329,13</text:p>
          </table:table-cell>
          <table:table-cell office:value-type="float" office:value="0" table:style-name="ce13">
            <text:p>0,00</text:p>
          </table:table-cell>
          <table:table-cell office:value-type="float" office:value="-7240.73" table:style-name="ce12">
            <text:p>-7.240,73</text:p>
          </table:table-cell>
          <table:table-cell office:value-type="float" office:value="6264.55" table:style-name="ce10">
            <text:p>6.26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954.99" table:style-name="ce10">
            <text:p>1.954,99</text:p>
          </table:table-cell>
          <table:table-cell table:style-name="ce9"/>
          <table:table-cell office:value-type="float" office:value="1819.53" table:style-name="ce10">
            <text:p>1.819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0.38" table:style-name="ce10">
            <text:p>15.410,38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2">
            <text:p>-2.548,66</text:p>
          </table:table-cell>
          <table:table-cell office:value-type="float" office:value="-2268.62" table:style-name="ce12">
            <text:p>-2.268,62</text:p>
          </table:table-cell>
          <table:table-cell office:value-type="float" office:value="0" table:style-name="ce13">
            <text:p>0,00</text:p>
          </table:table-cell>
          <table:table-cell office:value-type="float" office:value="-5789.39" table:style-name="ce12">
            <text:p>-5.789,39</text:p>
          </table:table-cell>
          <table:table-cell office:value-type="float" office:value="9620.99" table:style-name="ce10">
            <text:p>9.620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5394.03" table:style-name="ce10">
            <text:p>5.394,03</text:p>
          </table:table-cell>
          <table:table-cell office:value-type="float" office:value="755.16" table:style-name="ce14">
            <text:p>755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244.32" table:style-name="ce10">
            <text:p>8.244,32</text:p>
          </table:table-cell>
          <table:table-cell office:value-type="float" office:value="-755.16" table:style-name="ce11">
            <text:p>-755,16</text:p>
          </table:table-cell>
          <table:table-cell office:value-type="float" office:value="-939.89" table:style-name="ce11">
            <text:p>-939,8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695.05" table:style-name="ce12">
            <text:p>-1.695,05</text:p>
          </table:table-cell>
          <table:table-cell office:value-type="float" office:value="6549.27" table:style-name="ce10">
            <text:p>6.54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583.03" table:style-name="ce10">
            <text:p>5.583,0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46.240000000002" table:style-name="ce10">
            <text:p>22.246,24</text:p>
          </table:table-cell>
          <table:table-cell office:value-type="float" office:value="-2076.15" table:style-name="ce12">
            <text:p>-2.076,15</text:p>
          </table:table-cell>
          <table:table-cell office:value-type="float" office:value="-3874.07" table:style-name="ce12">
            <text:p>-3.874,07</text:p>
          </table:table-cell>
          <table:table-cell office:value-type="float" office:value="-7536.36" table:style-name="ce12">
            <text:p>-7.536,36</text:p>
          </table:table-cell>
          <table:table-cell office:value-type="float" office:value="0" table:style-name="ce13">
            <text:p>0,00</text:p>
          </table:table-cell>
          <table:table-cell office:value-type="float" office:value="-13486.58" table:style-name="ce12">
            <text:p>-13.486,58</text:p>
          </table:table-cell>
          <table:table-cell office:value-type="float" office:value="8759.66" table:style-name="ce10">
            <text:p>8.75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01.6999999999998" table:style-name="ce10">
            <text:p>2.601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83.66" table:style-name="ce10">
            <text:p>16.683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6.37" table:style-name="ce12">
            <text:p>-2.546,37</text:p>
          </table:table-cell>
          <table:table-cell office:value-type="float" office:value="-1146.3900000000001" table:style-name="ce12">
            <text:p>-1.146,39</text:p>
          </table:table-cell>
          <table:table-cell office:value-type="float" office:value="0" table:style-name="ce13">
            <text:p>0,00</text:p>
          </table:table-cell>
          <table:table-cell office:value-type="float" office:value="-4521.1499999999996" table:style-name="ce12">
            <text:p>-4.521,15</text:p>
          </table:table-cell>
          <table:table-cell office:value-type="float" office:value="12162.51" table:style-name="ce10">
            <text:p>12.16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6.24" table:style-name="ce10">
            <text:p>1.976,2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99.49" table:style-name="ce11">
            <text:p>-99,49</text:p>
          </table:table-cell>
          <table:table-cell office:value-type="float" office:value="1876.75" table:style-name="ce10">
            <text:p>1.87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114.54" table:style-name="ce10">
            <text:p>17.114,54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4.62" table:style-name="ce10">
            <text:p>18.024,6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58.94" table:style-name="ce12">
            <text:p>-3.058,9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87.33" table:style-name="ce12">
            <text:p>-3.887,33</text:p>
          </table:table-cell>
          <table:table-cell office:value-type="float" office:value="14137.29" table:style-name="ce10">
            <text:p>14.137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-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12.2800000000002" table:style-name="ce10">
            <text:p>2.412,2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78.189999999999" table:style-name="ce10">
            <text:p>17.678,19</text:p>
          </table:table-cell>
          <table:table-cell office:value-type="float" office:value="-1895.54" table:style-name="ce12">
            <text:p>-1.895,54</text:p>
          </table:table-cell>
          <table:table-cell office:value-type="float" office:value="-3038.73" table:style-name="ce12">
            <text:p>-3.038,73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5679.1" table:style-name="ce12">
            <text:p>-5.679,10</text:p>
          </table:table-cell>
          <table:table-cell office:value-type="float" office:value="11999.09" table:style-name="ce10">
            <text:p>11.999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5929.87" table:style-name="ce10">
            <text:p>15.929,8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51.43" table:style-name="ce10">
            <text:p>1.35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21.189999999999" table:style-name="ce10">
            <text:p>19.221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69.43" table:style-name="ce12">
            <text:p>-3.569,43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4907.04" table:style-name="ce12">
            <text:p>-4.907,04</text:p>
          </table:table-cell>
          <table:table-cell office:value-type="float" office:value="14314.15" table:style-name="ce10">
            <text:p>14.31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12.16" table:style-name="ce10">
            <text:p>1.81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80.4" table:style-name="ce10">
            <text:p>15.680,4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172.58" table:style-name="ce12">
            <text:p>-2.172,58</text:p>
          </table:table-cell>
          <table:table-cell office:value-type="float" office:value="0" table:style-name="ce13">
            <text:p>0,00</text:p>
          </table:table-cell>
          <table:table-cell office:value-type="float" office:value="-6195.75" table:style-name="ce12">
            <text:p>-6.195,75</text:p>
          </table:table-cell>
          <table:table-cell office:value-type="float" office:value="9484.65" table:style-name="ce10">
            <text:p>9.48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534.71" table:style-name="ce10">
            <text:p>1.53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89.3" table:style-name="ce10">
            <text:p>13.289,3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1632.35" table:style-name="ce12">
            <text:p>-1.632,35</text:p>
          </table:table-cell>
          <table:table-cell office:value-type="float" office:value="0" table:style-name="ce13">
            <text:p>0,00</text:p>
          </table:table-cell>
          <table:table-cell office:value-type="float" office:value="-5086.75" table:style-name="ce12">
            <text:p>-5.086,75</text:p>
          </table:table-cell>
          <table:table-cell office:value-type="float" office:value="8202.5499999999993" table:style-name="ce10">
            <text:p>8.20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98.38" table:style-name="ce10">
            <text:p>1.89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92.86" table:style-name="ce10">
            <text:p>15.592,8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78.4299999999998" table:style-name="ce12">
            <text:p>-2.378,43</text:p>
          </table:table-cell>
          <table:table-cell office:value-type="float" office:value="-1154.5" table:style-name="ce12">
            <text:p>-1.154,50</text:p>
          </table:table-cell>
          <table:table-cell office:value-type="float" office:value="0" table:style-name="ce13">
            <text:p>0,00</text:p>
          </table:table-cell>
          <table:table-cell office:value-type="float" office:value="-5038.1000000000004" table:style-name="ce12">
            <text:p>-5.038,10</text:p>
          </table:table-cell>
          <table:table-cell office:value-type="float" office:value="10554.76" table:style-name="ce10">
            <text:p>10.55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843.42" table:style-name="ce10">
            <text:p>1.843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75.8" table:style-name="ce10">
            <text:p>4.075,80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1297.9100000000001" table:style-name="ce12">
            <text:p>-1.297,91</text:p>
          </table:table-cell>
          <table:table-cell office:value-type="float" office:value="2777.89" table:style-name="ce10">
            <text:p>2.777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466.790000000001" table:style-name="ce10">
            <text:p>10.466,7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73.87" table:style-name="ce12">
            <text:p>-1.373,87</text:p>
          </table:table-cell>
          <table:table-cell office:value-type="float" office:value="-609.54" table:style-name="ce11">
            <text:p>-609,54</text:p>
          </table:table-cell>
          <table:table-cell office:value-type="float" office:value="0" table:style-name="ce13">
            <text:p>0,00</text:p>
          </table:table-cell>
          <table:table-cell office:value-type="float" office:value="-2811.8" table:style-name="ce12">
            <text:p>-2.811,80</text:p>
          </table:table-cell>
          <table:table-cell office:value-type="float" office:value="7654.99" table:style-name="ce10">
            <text:p>7.65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.015,8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09.16" table:style-name="ce10">
            <text:p>3.409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57.34" table:style-name="ce10">
            <text:p>17.657,34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2369.5500000000002" table:style-name="ce12">
            <text:p>-2.369,55</text:p>
          </table:table-cell>
          <table:table-cell office:value-type="float" office:value="-3531.29" table:style-name="ce12">
            <text:p>-3.531,29</text:p>
          </table:table-cell>
          <table:table-cell office:value-type="float" office:value="0" table:style-name="ce13">
            <text:p>0,00</text:p>
          </table:table-cell>
          <table:table-cell office:value-type="float" office:value="-7423.22" table:style-name="ce12">
            <text:p>-7.423,22</text:p>
          </table:table-cell>
          <table:table-cell office:value-type="float" office:value="10234.120000000001" table:style-name="ce10">
            <text:p>10.234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15.86" table:style-name="ce10">
            <text:p>2.015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01.26" table:style-name="ce10">
            <text:p>13.201,26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47.43" table:style-name="ce12">
            <text:p>-1.747,43</text:p>
          </table:table-cell>
          <table:table-cell office:value-type="float" office:value="-720" table:style-name="ce11">
            <text:p>-720,00</text:p>
          </table:table-cell>
          <table:table-cell office:value-type="float" office:value="0" table:style-name="ce13">
            <text:p>0,00</text:p>
          </table:table-cell>
          <table:table-cell office:value-type="float" office:value="-3295.82" table:style-name="ce12">
            <text:p>-3.295,82</text:p>
          </table:table-cell>
          <table:table-cell office:value-type="float" office:value="9905.44" table:style-name="ce10">
            <text:p>9.90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<text:s/>(SAN)</text:p>
          </table:table-cell>
          <table:table-cell office:value-type="float" office:value="17263.240000000002" table:style-name="ce10">
            <text:p>17.263,24</text:p>
          </table:table-cell>
          <table:table-cell table:number-columns-repeated="2" table:style-name="ce9"/>
          <table:table-cell office:value-type="float" office:value="4295.2299999999996" table:style-name="ce10">
            <text:p>4.295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58.47" table:style-name="ce10">
            <text:p>21.558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50.22" table:style-name="ce12">
            <text:p>-3.650,22</text:p>
          </table:table-cell>
          <table:table-cell office:value-type="float" office:value="-991.99" table:style-name="ce11">
            <text:p>-991,99</text:p>
          </table:table-cell>
          <table:table-cell office:value-type="float" office:value="0" table:style-name="ce13">
            <text:p>0,00</text:p>
          </table:table-cell>
          <table:table-cell office:value-type="float" office:value="-5470.6" table:style-name="ce12">
            <text:p>-5.470,60</text:p>
          </table:table-cell>
          <table:table-cell office:value-type="float" office:value="16087.87" table:style-name="ce10">
            <text:p>16.087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.091,17</text:p>
          </table:table-cell>
          <table:table-cell table:number-columns-repeated="2" table:style-name="ce9"/>
          <table:table-cell office:value-type="float" office:value="1906.68" table:style-name="ce10">
            <text:p>1.906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97.85" table:style-name="ce10">
            <text:p>23.997,85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76.2700000000004" table:style-name="ce12">
            <text:p>-4.276,27</text:p>
          </table:table-cell>
          <table:table-cell office:value-type="float" office:value="-2772.66" table:style-name="ce12">
            <text:p>-2.772,66</text:p>
          </table:table-cell>
          <table:table-cell office:value-type="float" office:value="0" table:style-name="ce13">
            <text:p>0,00</text:p>
          </table:table-cell>
          <table:table-cell office:value-type="float" office:value="-10239.129999999999" table:style-name="ce12">
            <text:p>-10.239,13</text:p>
          </table:table-cell>
          <table:table-cell office:value-type="float" office:value="13758.72" table:style-name="ce10">
            <text:p>13.75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4106.79" table:style-name="ce10">
            <text:p>4.106,79</text:p>
          </table:table-cell>
          <table:table-cell table:style-name="ce9"/>
          <table:table-cell office:value-type="float" office:value="3190.31" table:style-name="ce10">
            <text:p>3.190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94.169999999998" table:style-name="ce10">
            <text:p>19.194,17</text:p>
          </table:table-cell>
          <table:table-cell office:value-type="float" office:value="-1867.07" table:style-name="ce12">
            <text:p>-1.867,07</text:p>
          </table:table-cell>
          <table:table-cell office:value-type="float" office:value="-2913.98" table:style-name="ce12">
            <text:p>-2.913,98</text:p>
          </table:table-cell>
          <table:table-cell office:value-type="float" office:value="-2565.79" table:style-name="ce12">
            <text:p>-2.565,79</text:p>
          </table:table-cell>
          <table:table-cell office:value-type="float" office:value="0" table:style-name="ce13">
            <text:p>0,00</text:p>
          </table:table-cell>
          <table:table-cell office:value-type="float" office:value="-7346.84" table:style-name="ce12">
            <text:p>-7.346,84</text:p>
          </table:table-cell>
          <table:table-cell office:value-type="float" office:value="11847.33" table:style-name="ce10">
            <text:p>11.84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8411.01" table:style-name="ce10">
            <text:p>8.411,01</text:p>
          </table:table-cell>
          <table:table-cell office:value-type="float" office:value="24.2" table:style-name="ce13">
            <text:p>24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35.2099999999991" table:style-name="ce10">
            <text:p>8.435,21</text:p>
          </table:table-cell>
          <table:table-cell table:style-name="ce9"/>
          <table:table-cell office:value-type="float" office:value="-1391.53" table:style-name="ce12">
            <text:p>-1.391,53</text:p>
          </table:table-cell>
          <table:table-cell office:value-type="float" office:value="-134.28" table:style-name="ce11">
            <text:p>-134,28</text:p>
          </table:table-cell>
          <table:table-cell office:value-type="float" office:value="0" table:style-name="ce13">
            <text:p>0,00</text:p>
          </table:table-cell>
          <table:table-cell office:value-type="float" office:value="-1525.81" table:style-name="ce12">
            <text:p>-1.525,81</text:p>
          </table:table-cell>
          <table:table-cell office:value-type="float" office:value="6909.4" table:style-name="ce10">
            <text:p>6.90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584.5" table:style-name="ce10">
            <text:p>1.584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3.57" table:style-name="ce10">
            <text:p>2.963,57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958.29" table:style-name="ce11">
            <text:p>-958,29</text:p>
          </table:table-cell>
          <table:table-cell office:value-type="float" office:value="0" table:style-name="ce13">
            <text:p>0,00</text:p>
          </table:table-cell>
          <table:table-cell office:value-type="float" office:value="-1064.23" table:style-name="ce12">
            <text:p>-1.064,23</text:p>
          </table:table-cell>
          <table:table-cell office:value-type="float" office:value="1899.34" table:style-name="ce10">
            <text:p>1.899,34</text:p>
          </table:table-cell>
          <table:table-cell office:value-type="float" office:value="3079.15" table:style-name="ce10">
            <text:p>3.079,15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22.33" table:style-name="ce10">
            <text:p>2.522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8.23" table:style-name="ce10">
            <text:p>15.438,23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273.33" table:style-name="ce12">
            <text:p>-2.273,33</text:p>
          </table:table-cell>
          <table:table-cell office:value-type="float" office:value="-1857.78" table:style-name="ce12">
            <text:p>-1.857,78</text:p>
          </table:table-cell>
          <table:table-cell office:value-type="float" office:value="0" table:style-name="ce13">
            <text:p>0,00</text:p>
          </table:table-cell>
          <table:table-cell office:value-type="float" office:value="-5619.06" table:style-name="ce12">
            <text:p>-5.619,06</text:p>
          </table:table-cell>
          <table:table-cell office:value-type="float" office:value="9819.17" table:style-name="ce10">
            <text:p>9.81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132.52" table:style-name="ce10">
            <text:p>2.132,5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563.1" table:style-name="ce10">
            <text:p>2.563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1.759999999998" table:style-name="ce10">
            <text:p>17.971,76</text:p>
          </table:table-cell>
          <table:table-cell office:value-type="float" office:value="-1849.38" table:style-name="ce12">
            <text:p>-1.849,38</text:p>
          </table:table-cell>
          <table:table-cell office:value-type="float" office:value="-2638.76" table:style-name="ce12">
            <text:p>-2.638,76</text:p>
          </table:table-cell>
          <table:table-cell office:value-type="float" office:value="-5271.84" table:style-name="ce12">
            <text:p>-5.271,84</text:p>
          </table:table-cell>
          <table:table-cell office:value-type="float" office:value="0" table:style-name="ce13">
            <text:p>0,00</text:p>
          </table:table-cell>
          <table:table-cell office:value-type="float" office:value="-9759.98" table:style-name="ce12">
            <text:p>-9.759,98</text:p>
          </table:table-cell>
          <table:table-cell office:value-type="float" office:value="8211.7800000000007" table:style-name="ce10">
            <text:p>8.2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673.65" table:style-name="ce10">
            <text:p>1.673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13.54" table:style-name="ce10">
            <text:p>3.613,5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3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369.38" table:style-name="ce10">
            <text:p>3.36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549.83" table:style-name="ce10">
            <text:p>3.54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86.79" table:style-name="ce10">
            <text:p>17.386,7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333.71" table:style-name="ce12">
            <text:p>-2.333,71</text:p>
          </table:table-cell>
          <table:table-cell office:value-type="float" office:value="0" table:style-name="ce13">
            <text:p>0,00</text:p>
          </table:table-cell>
          <table:table-cell office:value-type="float" office:value="-6256.49" table:style-name="ce12">
            <text:p>-6.256,49</text:p>
          </table:table-cell>
          <table:table-cell office:value-type="float" office:value="11130.3" table:style-name="ce10">
            <text:p>11.13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ICIATIVAS NACIONAIS DE TECNOLOGIA DA IN</text:p>
          </table:table-cell>
          <table:table-cell office:value-type="float" office:value="19499.599999999999" table:style-name="ce10">
            <text:p>19.499,60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1351.43" table:style-name="ce10">
            <text:p>1.351,43</text:p>
          </table:table-cell>
          <table:table-cell office:value-type="float" office:value="878.16" table:number-columns-spanned="2" table:number-rows-spanned="1" table:style-name="ce28">
            <text:p>878,16</text:p>
          </table:table-cell>
          <table:covered-table-cell/>
          <table:table-cell table:style-name="ce9"/>
          <table:table-cell office:value-type="float" office:value="27720.07" table:style-name="ce10">
            <text:p>27.720,07</text:p>
          </table:table-cell>
          <table:table-cell office:value-type="float" office:value="2995.21" table:style-name="ce10">
            <text:p>2.995,21</text:p>
          </table:table-cell>
          <table:table-cell office:value-type="float" office:value="-7205.7" table:style-name="ce12">
            <text:p>-7.205,70</text:p>
          </table:table-cell>
          <table:table-cell office:value-type="float" office:value="-556.71" table:style-name="ce11">
            <text:p>-556,71</text:p>
          </table:table-cell>
          <table:table-cell office:value-type="float" office:value="0" table:style-name="ce13">
            <text:p>0,00</text:p>
          </table:table-cell>
          <table:table-cell office:value-type="float" office:value="-4767.2" table:style-name="ce12">
            <text:p>-4.767,20</text:p>
          </table:table-cell>
          <table:table-cell office:value-type="float" office:value="22952.87" table:style-name="ce10">
            <text:p>22.9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527.71" table:style-name="ce14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4.19" table:style-name="ce10">
            <text:p>9.574,1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261.32" table:style-name="ce12">
            <text:p>-1.261,32</text:p>
          </table:table-cell>
          <table:table-cell office:value-type="float" office:value="8312.8700000000008" table:style-name="ce10">
            <text:p>8.31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6823.759999999998" table:style-name="ce10">
            <text:p>16.823,7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48.14" table:style-name="ce10">
            <text:p>19.348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55.26" table:style-name="ce12">
            <text:p>-3.855,26</text:p>
          </table:table-cell>
          <table:table-cell office:value-type="float" office:value="-6292.01" table:style-name="ce12">
            <text:p>-6.292,01</text:p>
          </table:table-cell>
          <table:table-cell office:value-type="float" office:value="0" table:style-name="ce13">
            <text:p>0,00</text:p>
          </table:table-cell>
          <table:table-cell office:value-type="float" office:value="-10975.66" table:style-name="ce12">
            <text:p>-10.975,66</text:p>
          </table:table-cell>
          <table:table-cell office:value-type="float" office:value="8372.48" table:style-name="ce10">
            <text:p>8.37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CONTABILIDADE (SOF)</text:p>
          </table:table-cell>
          <table:table-cell office:value-type="float" office:value="13000.22" table:style-name="ce10">
            <text:p>13.000,22</text:p>
          </table:table-cell>
          <table:table-cell table:number-columns-repeated="2" table:style-name="ce9"/>
          <table:table-cell office:value-type="float" office:value="2692.78" table:style-name="ce10">
            <text:p>2.692,78</text:p>
          </table:table-cell>
          <table:table-cell office:value-type="float" office:value="12738.64" table:number-columns-spanned="2" table:number-rows-spanned="1" table:style-name="ce26">
            <text:p>12.738,64</text:p>
          </table:table-cell>
          <table:covered-table-cell/>
          <table:table-cell table:style-name="ce9"/>
          <table:table-cell office:value-type="float" office:value="28431.64" table:style-name="ce10">
            <text:p>28.431,6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934.57" table:style-name="ce12">
            <text:p>-4.934,5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62.96" table:style-name="ce12">
            <text:p>-5.762,96</text:p>
          </table:table-cell>
          <table:table-cell office:value-type="float" office:value="22668.68" table:style-name="ce10">
            <text:p>22.66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ASSISTENTE JURÍDICO II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8802.49" table:style-name="ce10">
            <text:p>8.802,49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347.46" table:style-name="ce10">
            <text:p>31.347,46</text:p>
          </table:table-cell>
          <table:table-cell office:value-type="float" office:value="-3516.03" table:style-name="ce12">
            <text:p>-3.516,03</text:p>
          </table:table-cell>
          <table:table-cell office:value-type="float" office:value="-6260.8" table:style-name="ce12">
            <text:p>-6.260,80</text:p>
          </table:table-cell>
          <table:table-cell office:value-type="float" office:value="-2010.87" table:style-name="ce12">
            <text:p>-2.010,87</text:p>
          </table:table-cell>
          <table:table-cell office:value-type="float" office:value="0" table:style-name="ce13">
            <text:p>0,00</text:p>
          </table:table-cell>
          <table:table-cell office:value-type="float" office:value="-11787.7" table:style-name="ce12">
            <text:p>-11.787,70</text:p>
          </table:table-cell>
          <table:table-cell office:value-type="float" office:value="19559.759999999998" table:style-name="ce10">
            <text:p>19.559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180.02" table:style-name="ce10">
            <text:p>2.180,0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25.97" table:style-name="ce10">
            <text:p>2.625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44.27" table:style-name="ce10">
            <text:p>18.144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2">
            <text:p>-3.066,09</text:p>
          </table:table-cell>
          <table:table-cell office:value-type="float" office:value="-2552.9299999999998" table:style-name="ce12">
            <text:p>-2.552,93</text:p>
          </table:table-cell>
          <table:table-cell office:value-type="float" office:value="0" table:style-name="ce13">
            <text:p>0,00</text:p>
          </table:table-cell>
          <table:table-cell office:value-type="float" office:value="-6447.41" table:style-name="ce12">
            <text:p>-6.447,41</text:p>
          </table:table-cell>
          <table:table-cell office:value-type="float" office:value="11696.86" table:style-name="ce10">
            <text:p>11.69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400.0700000000002" table:style-name="ce10">
            <text:p>2.400,07</text:p>
          </table:table-cell>
          <table:table-cell office:value-type="float" office:value="2232.38" table:style-name="ce10">
            <text:p>2.232,38</text:p>
          </table:table-cell>
          <table:table-cell office:value-type="float" office:value="2473.5100000000002" table:style-name="ce10">
            <text:p>2.47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03.03" table:style-name="ce10">
            <text:p>19.003,03</text:p>
          </table:table-cell>
          <table:table-cell office:value-type="float" office:value="-1893.53" table:style-name="ce12">
            <text:p>-1.893,53</text:p>
          </table:table-cell>
          <table:table-cell office:value-type="float" office:value="-3051.26" table:style-name="ce12">
            <text:p>-3.051,26</text:p>
          </table:table-cell>
          <table:table-cell office:value-type="float" office:value="-2735.3" table:style-name="ce12">
            <text:p>-2.735,30</text:p>
          </table:table-cell>
          <table:table-cell office:value-type="float" office:value="0" table:style-name="ce13">
            <text:p>0,00</text:p>
          </table:table-cell>
          <table:table-cell office:value-type="float" office:value="-7680.09" table:style-name="ce12">
            <text:p>-7.680,09</text:p>
          </table:table-cell>
          <table:table-cell office:value-type="float" office:value="11322.94" table:style-name="ce10">
            <text:p>11.32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989.57" table:style-name="ce10">
            <text:p>9.989,5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20.76" table:style-name="ce10">
            <text:p>1.320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50.22" table:style-name="ce10">
            <text:p>13.250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73.3000000000002" table:style-name="ce12">
            <text:p>-2.073,30</text:p>
          </table:table-cell>
          <table:table-cell office:value-type="float" office:value="-430.86" table:style-name="ce11">
            <text:p>-430,86</text:p>
          </table:table-cell>
          <table:table-cell office:value-type="float" office:value="0" table:style-name="ce13">
            <text:p>0,00</text:p>
          </table:table-cell>
          <table:table-cell office:value-type="float" office:value="-3332.55" table:style-name="ce12">
            <text:p>-3.332,55</text:p>
          </table:table-cell>
          <table:table-cell office:value-type="float" office:value="9917.67" table:style-name="ce10">
            <text:p>9.91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10.91" table:style-name="ce10">
            <text:p>2.51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63.71" table:style-name="ce10">
            <text:p>30.363,7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880.2" table:style-name="ce12">
            <text:p>-5.880,20</text:p>
          </table:table-cell>
          <table:table-cell office:value-type="float" office:value="-2958.96" table:style-name="ce12">
            <text:p>-2.958,96</text:p>
          </table:table-cell>
          <table:table-cell office:value-type="float" office:value="0" table:style-name="ce13">
            <text:p>0,00</text:p>
          </table:table-cell>
          <table:table-cell office:value-type="float" office:value="-11579.35" table:style-name="ce12">
            <text:p>-11.579,35</text:p>
          </table:table-cell>
          <table:table-cell office:value-type="float" office:value="18784.36" table:style-name="ce10">
            <text:p>18.784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FERREIRA SILV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office:value-type="float" office:value="1853.6" table:style-name="ce10">
            <text:p>1.853,6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469.03" table:style-name="ce10">
            <text:p>3.469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701.7" table:style-name="ce10">
            <text:p>6.701,70</text:p>
          </table:table-cell>
          <table:table-cell office:value-type="float" office:value="-259.5" table:style-name="ce11">
            <text:p>-259,50</text:p>
          </table:table-cell>
          <table:table-cell office:value-type="float" office:value="-91.18" table:style-name="ce11">
            <text:p>-91,18</text:p>
          </table:table-cell>
          <table:table-cell office:value-type="float" office:value="-861.72" table:style-name="ce11">
            <text:p>-861,72</text:p>
          </table:table-cell>
          <table:table-cell office:value-type="float" office:value="0" table:style-name="ce13">
            <text:p>0,00</text:p>
          </table:table-cell>
          <table:table-cell office:value-type="float" office:value="-1212.4000000000001" table:style-name="ce12">
            <text:p>-1.212,40</text:p>
          </table:table-cell>
          <table:table-cell office:value-type="float" office:value="5489.3" table:style-name="ce10">
            <text:p>5.489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.252,68</text:p>
          </table:table-cell>
          <table:table-cell office:value-type="float" office:value="527.71" table:style-name="ce14">
            <text:p>527,71</text:p>
          </table:table-cell>
          <table:table-cell table:style-name="ce9"/>
          <table:table-cell office:value-type="float" office:value="2023.31" table:style-name="ce10">
            <text:p>2.023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03.7" table:style-name="ce10">
            <text:p>12.803,70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2">
            <text:p>-1.424,38</text:p>
          </table:table-cell>
          <table:table-cell office:value-type="float" office:value="-4275.8" table:style-name="ce12">
            <text:p>-4.275,80</text:p>
          </table:table-cell>
          <table:table-cell office:value-type="float" office:value="0" table:style-name="ce13">
            <text:p>0,00</text:p>
          </table:table-cell>
          <table:table-cell office:value-type="float" office:value="-6235.7" table:style-name="ce12">
            <text:p>-6.235,70</text:p>
          </table:table-cell>
          <table:table-cell office:value-type="float" office:value="6568" table:style-name="ce10">
            <text:p>6.568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180.6500000000001" table:style-name="ce10">
            <text:p>1.1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0.6500000000001" table:style-name="ce10">
            <text:p>1.180,6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0.6500000000001" table:style-name="ce10">
            <text:p>1.180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909.34" table:style-name="ce10">
            <text:p>2.909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28.330000000002" table:style-name="ce10">
            <text:p>18.028,33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2626.08" table:style-name="ce12">
            <text:p>-2.626,08</text:p>
          </table:table-cell>
          <table:table-cell office:value-type="float" office:value="-3062.72" table:style-name="ce12">
            <text:p>-3.062,72</text:p>
          </table:table-cell>
          <table:table-cell office:value-type="float" office:value="0" table:style-name="ce13">
            <text:p>0,00</text:p>
          </table:table-cell>
          <table:table-cell office:value-type="float" office:value="-7717.93" table:style-name="ce12">
            <text:p>-7.717,93</text:p>
          </table:table-cell>
          <table:table-cell office:value-type="float" office:value="10310.4" table:style-name="ce10">
            <text:p>10.310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656.16" table:style-name="ce10">
            <text:p>3.656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69.939999999999" table:style-name="ce10">
            <text:p>18.569,94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3237.77" table:style-name="ce12">
            <text:p>-3.237,77</text:p>
          </table:table-cell>
          <table:table-cell office:value-type="float" office:value="-1893.52" table:style-name="ce12">
            <text:p>-1.893,52</text:p>
          </table:table-cell>
          <table:table-cell office:value-type="float" office:value="0" table:style-name="ce13">
            <text:p>0,00</text:p>
          </table:table-cell>
          <table:table-cell office:value-type="float" office:value="-6934.54" table:style-name="ce12">
            <text:p>-6.934,54</text:p>
          </table:table-cell>
          <table:table-cell office:value-type="float" office:value="11635.4" table:style-name="ce10">
            <text:p>11.63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office:value-type="float" office:value="11017.89" table:style-name="ce10">
            <text:p>11.017,8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31.1799999999998" table:style-name="ce10">
            <text:p>2.331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81.45" table:style-name="ce10">
            <text:p>15.581,45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141.96" table:style-name="ce12">
            <text:p>-2.141,96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502.49" table:style-name="ce12">
            <text:p>-3.502,49</text:p>
          </table:table-cell>
          <table:table-cell office:value-type="float" office:value="12078.96" table:style-name="ce10">
            <text:p>12.078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65.41000000000003" table:style-name="ce14">
            <text:p>265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64.91" table:style-name="ce10">
            <text:p>2.564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24.8" table:style-name="ce10">
            <text:p>16.524,80</text:p>
          </table:table-cell>
          <table:table-cell office:value-type="float" office:value="-1543.65" table:style-name="ce12">
            <text:p>-1.543,65</text:p>
          </table:table-cell>
          <table:table-cell office:value-type="float" office:value="-2492.9699999999998" table:style-name="ce12">
            <text:p>-2.492,97</text:p>
          </table:table-cell>
          <table:table-cell office:value-type="float" office:value="-5499.28" table:style-name="ce12">
            <text:p>-5.499,28</text:p>
          </table:table-cell>
          <table:table-cell office:value-type="float" office:value="0" table:style-name="ce13">
            <text:p>0,00</text:p>
          </table:table-cell>
          <table:table-cell office:value-type="float" office:value="-9535.9" table:style-name="ce12">
            <text:p>-9.535,90</text:p>
          </table:table-cell>
          <table:table-cell office:value-type="float" office:value="6988.9" table:style-name="ce10">
            <text:p>6.98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189.97" table:style-name="ce14">
            <text:p>189,97</text:p>
          </table:table-cell>
          <table:table-cell table:style-name="ce9"/>
          <table:table-cell office:value-type="float" office:value="2497.8000000000002" table:style-name="ce10">
            <text:p>2.497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47.11" table:style-name="ce10">
            <text:p>16.247,11</text:p>
          </table:table-cell>
          <table:table-cell office:value-type="float" office:value="-1532.71" table:style-name="ce12">
            <text:p>-1.532,71</text:p>
          </table:table-cell>
          <table:table-cell office:value-type="float" office:value="-2438.0700000000002" table:style-name="ce12">
            <text:p>-2.438,07</text:p>
          </table:table-cell>
          <table:table-cell office:value-type="float" office:value="-2945.79" table:style-name="ce12">
            <text:p>-2.945,79</text:p>
          </table:table-cell>
          <table:table-cell office:value-type="float" office:value="0" table:style-name="ce13">
            <text:p>0,00</text:p>
          </table:table-cell>
          <table:table-cell office:value-type="float" office:value="-6916.57" table:style-name="ce12">
            <text:p>-6.916,57</text:p>
          </table:table-cell>
          <table:table-cell office:value-type="float" office:value="9330.5400000000009" table:style-name="ce10">
            <text:p>9.33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9.62" table:style-name="ce10">
            <text:p>2.359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9.06" table:style-name="ce10">
            <text:p>16.339,06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445.4299999999998" table:style-name="ce12">
            <text:p>-2.445,43</text:p>
          </table:table-cell>
          <table:table-cell office:value-type="float" office:value="-1931.75" table:style-name="ce12">
            <text:p>-1.931,75</text:p>
          </table:table-cell>
          <table:table-cell office:value-type="float" office:value="0" table:style-name="ce13">
            <text:p>0,00</text:p>
          </table:table-cell>
          <table:table-cell office:value-type="float" office:value="-5923.66" table:style-name="ce12">
            <text:p>-5.923,66</text:p>
          </table:table-cell>
          <table:table-cell office:value-type="float" office:value="10415.4" table:style-name="ce10">
            <text:p>10.41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280.97" table:style-name="ce10">
            <text:p>3.280,97</text:p>
          </table:table-cell>
          <table:table-cell table:style-name="ce9"/>
          <table:table-cell office:value-type="float" office:value="4687.24" table:style-name="ce10">
            <text:p>4.687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15.23" table:style-name="ce10">
            <text:p>30.215,23</text:p>
          </table:table-cell>
          <table:table-cell office:value-type="float" office:value="-3203.05" table:style-name="ce12">
            <text:p>-3.203,05</text:p>
          </table:table-cell>
          <table:table-cell office:value-type="float" office:value="-5165.72" table:style-name="ce12">
            <text:p>-5.165,72</text:p>
          </table:table-cell>
          <table:table-cell office:value-type="float" office:value="-4614.43" table:style-name="ce12">
            <text:p>-4.614,43</text:p>
          </table:table-cell>
          <table:table-cell office:value-type="float" office:value="0" table:style-name="ce13">
            <text:p>0,00</text:p>
          </table:table-cell>
          <table:table-cell office:value-type="float" office:value="-12983.2" table:style-name="ce12">
            <text:p>-12.983,20</text:p>
          </table:table-cell>
          <table:table-cell office:value-type="float" office:value="17232.03" table:style-name="ce10">
            <text:p>17.23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37.47" table:style-name="ce14">
            <text:p>237,47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78.91" table:style-name="ce10">
            <text:p>12.878,91</text:p>
          </table:table-cell>
          <table:table-cell office:value-type="float" office:value="-693.99" table:style-name="ce11">
            <text:p>-693,99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4035.1" table:style-name="ce12">
            <text:p>-4.035,10</text:p>
          </table:table-cell>
          <table:table-cell office:value-type="float" office:value="8843.81" table:style-name="ce10">
            <text:p>8.84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297.65" table:style-name="ce10">
            <text:p>3.297,6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589.11" table:style-name="ce10">
            <text:p>2.589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12.59" table:style-name="ce10">
            <text:p>27.112,59</text:p>
          </table:table-cell>
          <table:table-cell office:value-type="float" office:value="-3284.3" table:style-name="ce12">
            <text:p>-3.284,30</text:p>
          </table:table-cell>
          <table:table-cell office:value-type="float" office:value="-4919.28" table:style-name="ce12">
            <text:p>-4.919,28</text:p>
          </table:table-cell>
          <table:table-cell office:value-type="float" office:value="-5686.49" table:style-name="ce12">
            <text:p>-5.686,49</text:p>
          </table:table-cell>
          <table:table-cell office:value-type="float" office:value="0" table:style-name="ce13">
            <text:p>0,00</text:p>
          </table:table-cell>
          <table:table-cell office:value-type="float" office:value="-13890.07" table:style-name="ce12">
            <text:p>-13.890,07</text:p>
          </table:table-cell>
          <table:table-cell office:value-type="float" office:value="13222.52" table:style-name="ce10">
            <text:p>13.22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3823.83" table:style-name="ce10">
            <text:p>3.823,83</text:p>
          </table:table-cell>
          <table:table-cell table:style-name="ce9"/>
          <table:table-cell office:value-type="float" office:value="2583.5" table:style-name="ce10">
            <text:p>2.583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61.919999999998" table:style-name="ce10">
            <text:p>18.161,92</text:p>
          </table:table-cell>
          <table:table-cell office:value-type="float" office:value="-2128.4499999999998" table:style-name="ce12">
            <text:p>-2.128,45</text:p>
          </table:table-cell>
          <table:table-cell office:value-type="float" office:value="-2067.96" table:style-name="ce12">
            <text:p>-2.067,96</text:p>
          </table:table-cell>
          <table:table-cell office:value-type="float" office:value="-2344.38" table:style-name="ce12">
            <text:p>-2.344,38</text:p>
          </table:table-cell>
          <table:table-cell office:value-type="float" office:value="0" table:style-name="ce13">
            <text:p>0,00</text:p>
          </table:table-cell>
          <table:table-cell office:value-type="float" office:value="-6540.79" table:style-name="ce12">
            <text:p>-6.540,79</text:p>
          </table:table-cell>
          <table:table-cell office:value-type="float" office:value="11621.13" table:style-name="ce10">
            <text:p>11.62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46.4699999999998" table:style-name="ce10">
            <text:p>2.546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4.7" table:style-name="ce10">
            <text:p>16.264,7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41.83" table:style-name="ce12">
            <text:p>-2.441,83</text:p>
          </table:table-cell>
          <table:table-cell office:value-type="float" office:value="-1706.84" table:style-name="ce12">
            <text:p>-1.706,84</text:p>
          </table:table-cell>
          <table:table-cell office:value-type="float" office:value="0" table:style-name="ce13">
            <text:p>0,00</text:p>
          </table:table-cell>
          <table:table-cell office:value-type="float" office:value="-5636.62" table:style-name="ce12">
            <text:p>-5.636,62</text:p>
          </table:table-cell>
          <table:table-cell office:value-type="float" office:value="10628.08" table:style-name="ce10">
            <text:p>10.62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573.27" table:style-name="ce10">
            <text:p>7.573,27</text:p>
          </table:table-cell>
          <table:table-cell table:style-name="ce9"/>
          <table:table-cell office:value-type="float" office:value="6067.53" table:style-name="ce10">
            <text:p>6.067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69.629999999997" table:style-name="ce10">
            <text:p>35.069,63</text:p>
          </table:table-cell>
          <table:table-cell office:value-type="float" office:value="-3749.22" table:style-name="ce12">
            <text:p>-3.749,22</text:p>
          </table:table-cell>
          <table:table-cell office:value-type="float" office:value="-5918.77" table:style-name="ce12">
            <text:p>-5.918,77</text:p>
          </table:table-cell>
          <table:table-cell office:value-type="float" office:value="-4004.86" table:style-name="ce12">
            <text:p>-4.004,86</text:p>
          </table:table-cell>
          <table:table-cell office:value-type="float" office:value="0" table:style-name="ce13">
            <text:p>0,00</text:p>
          </table:table-cell>
          <table:table-cell office:value-type="float" office:value="-13672.85" table:style-name="ce12">
            <text:p>-13.672,85</text:p>
          </table:table-cell>
          <table:table-cell office:value-type="float" office:value="21396.78" table:style-name="ce10">
            <text:p>21.39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89.62" table:style-name="ce14">
            <text:p>389,62</text:p>
          </table:table-cell>
          <table:table-cell office:value-type="float" office:value="2232.38" table:style-name="ce10">
            <text:p>2.232,38</text:p>
          </table:table-cell>
          <table:table-cell office:value-type="float" office:value="2562.4" table:style-name="ce10">
            <text:p>2.562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04.11" table:style-name="ce10">
            <text:p>24.704,11</text:p>
          </table:table-cell>
          <table:table-cell office:value-type="float" office:value="-2804.48" table:style-name="ce12">
            <text:p>-2.804,48</text:p>
          </table:table-cell>
          <table:table-cell office:value-type="float" office:value="-4344.1000000000004" table:style-name="ce12">
            <text:p>-4.344,10</text:p>
          </table:table-cell>
          <table:table-cell office:value-type="float" office:value="-1892.3" table:style-name="ce12">
            <text:p>-1.892,30</text:p>
          </table:table-cell>
          <table:table-cell office:value-type="float" office:value="0" table:style-name="ce13">
            <text:p>0,00</text:p>
          </table:table-cell>
          <table:table-cell office:value-type="float" office:value="-9040.8799999999992" table:style-name="ce12">
            <text:p>-9.040,88</text:p>
          </table:table-cell>
          <table:table-cell office:value-type="float" office:value="15663.23" table:style-name="ce10">
            <text:p>15.663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.362,86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56.34" table:style-name="ce10">
            <text:p>15.356,34</text:p>
          </table:table-cell>
          <table:table-cell office:value-type="float" office:value="-1099.49" table:style-name="ce12">
            <text:p>-1.099,49</text:p>
          </table:table-cell>
          <table:table-cell office:value-type="float" office:value="-2254.4699999999998" table:style-name="ce12">
            <text:p>-2.254,47</text:p>
          </table:table-cell>
          <table:table-cell office:value-type="float" office:value="-1846.08" table:style-name="ce12">
            <text:p>-1.846,08</text:p>
          </table:table-cell>
          <table:table-cell office:value-type="float" office:value="0" table:style-name="ce13">
            <text:p>0,00</text:p>
          </table:table-cell>
          <table:table-cell office:value-type="float" office:value="-5200.04" table:style-name="ce12">
            <text:p>-5.200,04</text:p>
          </table:table-cell>
          <table:table-cell office:value-type="float" office:value="10156.299999999999" table:style-name="ce10">
            <text:p>10.15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0">
            <text:p>1.032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12.35" table:style-name="ce10">
            <text:p>4.012,35</text:p>
          </table:table-cell>
          <table:table-cell office:value-type="float" office:value="-111.32" table:style-name="ce11">
            <text:p>-111,32</text:p>
          </table:table-cell>
          <table:table-cell office:value-type="float" office:value="-28.18" table:style-name="ce11">
            <text:p>-28,18</text:p>
          </table:table-cell>
          <table:table-cell office:value-type="float" office:value="-701.2" table:style-name="ce11">
            <text:p>-701,20</text:p>
          </table:table-cell>
          <table:table-cell office:value-type="float" office:value="0" table:style-name="ce13">
            <text:p>0,00</text:p>
          </table:table-cell>
          <table:table-cell office:value-type="float" office:value="-840.7" table:style-name="ce11">
            <text:p>-840,70</text:p>
          </table:table-cell>
          <table:table-cell office:value-type="float" office:value="3171.65" table:style-name="ce10">
            <text:p>3.17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322.4" table:style-name="ce10">
            <text:p>2.322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18" table:style-name="ce10">
            <text:p>2.618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80.29" table:style-name="ce10">
            <text:p>6.880,29</text:p>
          </table:table-cell>
          <table:table-cell office:value-type="float" office:value="-325.14" table:style-name="ce11">
            <text:p>-325,14</text:p>
          </table:table-cell>
          <table:table-cell office:value-type="float" office:value="-207.34" table:style-name="ce11">
            <text:p>-207,34</text:p>
          </table:table-cell>
          <table:table-cell office:value-type="float" office:value="-1617.37" table:style-name="ce12">
            <text:p>-1.617,37</text:p>
          </table:table-cell>
          <table:table-cell office:value-type="float" office:value="0" table:style-name="ce13">
            <text:p>0,00</text:p>
          </table:table-cell>
          <table:table-cell office:value-type="float" office:value="-2149.85" table:style-name="ce12">
            <text:p>-2.149,85</text:p>
          </table:table-cell>
          <table:table-cell office:value-type="float" office:value="4730.4399999999996" table:style-name="ce10">
            <text:p>4.73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33.26" table:style-name="ce10">
            <text:p>1.833,26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0.28" table:style-name="ce10">
            <text:p>15.480,28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2">
            <text:p>-2.572,84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5819.39" table:style-name="ce12">
            <text:p>-5.819,39</text:p>
          </table:table-cell>
          <table:table-cell office:value-type="float" office:value="9660.89" table:style-name="ce10">
            <text:p>9.660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26.15" table:style-name="ce10">
            <text:p>3.026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0.17" table:style-name="ce10">
            <text:p>16.180,17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1734.84" table:style-name="ce12">
            <text:p>-1.734,84</text:p>
          </table:table-cell>
          <table:table-cell office:value-type="float" office:value="0" table:style-name="ce13">
            <text:p>0,00</text:p>
          </table:table-cell>
          <table:table-cell office:value-type="float" office:value="-5451.01" table:style-name="ce12">
            <text:p>-5.451,01</text:p>
          </table:table-cell>
          <table:table-cell office:value-type="float" office:value="10729.16" table:style-name="ce10">
            <text:p>10.72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017.68" table:style-name="ce10">
            <text:p>1.017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07.199999999997" table:style-name="ce10">
            <text:p>33.707,20</text:p>
          </table:table-cell>
          <table:table-cell office:value-type="float" office:value="-4333.79" table:style-name="ce12">
            <text:p>-4.333,79</text:p>
          </table:table-cell>
          <table:table-cell office:value-type="float" office:value="-6404.87" table:style-name="ce12">
            <text:p>-6.404,87</text:p>
          </table:table-cell>
          <table:table-cell office:value-type="float" office:value="-2691.31" table:style-name="ce12">
            <text:p>-2.691,31</text:p>
          </table:table-cell>
          <table:table-cell office:value-type="float" office:value="0" table:style-name="ce13">
            <text:p>0,00</text:p>
          </table:table-cell>
          <table:table-cell office:value-type="float" office:value="-13429.97" table:style-name="ce12">
            <text:p>-13.429,97</text:p>
          </table:table-cell>
          <table:table-cell office:value-type="float" office:value="20277.23" table:style-name="ce10">
            <text:p>20.27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05.91" table:style-name="ce10">
            <text:p>6.905,91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395.38" table:style-name="ce12">
            <text:p>-1.395,38</text:p>
          </table:table-cell>
          <table:table-cell office:value-type="float" office:value="5510.53" table:style-name="ce10">
            <text:p>5.5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482.5500000000002" table:style-name="ce10">
            <text:p>2.482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55.67" table:style-name="ce10">
            <text:p>2.855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27.689999999999" table:style-name="ce10">
            <text:p>19.127,69</text:p>
          </table:table-cell>
          <table:table-cell office:value-type="float" office:value="-1907.14" table:style-name="ce12">
            <text:p>-1.907,14</text:p>
          </table:table-cell>
          <table:table-cell office:value-type="float" office:value="-2976.71" table:style-name="ce12">
            <text:p>-2.976,71</text:p>
          </table:table-cell>
          <table:table-cell office:value-type="float" office:value="-4619.2700000000004" table:style-name="ce12">
            <text:p>-4.619,27</text:p>
          </table:table-cell>
          <table:table-cell office:value-type="float" office:value="0" table:style-name="ce13">
            <text:p>0,00</text:p>
          </table:table-cell>
          <table:table-cell office:value-type="float" office:value="-9503.1200000000008" table:style-name="ce12">
            <text:p>-9.503,12</text:p>
          </table:table-cell>
          <table:table-cell office:value-type="float" office:value="9624.57" table:style-name="ce10">
            <text:p>9.624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649.37" table:style-name="ce10">
            <text:p>17.649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73.75" table:style-name="ce10">
            <text:p>20.173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82.3" table:style-name="ce12">
            <text:p>-4.082,3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910.6899999999996" table:style-name="ce12">
            <text:p>-4.910,69</text:p>
          </table:table-cell>
          <table:table-cell office:value-type="float" office:value="15263.06" table:style-name="ce10">
            <text:p>15.26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00.83" table:style-name="ce10">
            <text:p>3.600,83</text:p>
          </table:table-cell>
          <table:table-cell table:style-name="ce9"/>
          <table:table-cell office:value-type="float" office:value="2909.14" table:style-name="ce10">
            <text:p>2.909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4.560000000001" table:style-name="ce10">
            <text:p>18.264,56</text:p>
          </table:table-cell>
          <table:table-cell office:value-type="float" office:value="-1795.41" table:style-name="ce12">
            <text:p>-1.795,41</text:p>
          </table:table-cell>
          <table:table-cell office:value-type="float" office:value="-2859.64" table:style-name="ce12">
            <text:p>-2.859,64</text:p>
          </table:table-cell>
          <table:table-cell office:value-type="float" office:value="-4561.37" table:style-name="ce12">
            <text:p>-4.561,37</text:p>
          </table:table-cell>
          <table:table-cell office:value-type="float" office:value="0" table:style-name="ce13">
            <text:p>0,00</text:p>
          </table:table-cell>
          <table:table-cell office:value-type="float" office:value="-9216.42" table:style-name="ce12">
            <text:p>-9.216,42</text:p>
          </table:table-cell>
          <table:table-cell office:value-type="float" office:value="9048.14" table:style-name="ce10">
            <text:p>9.048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46.91" table:style-name="ce10">
            <text:p>2.346,91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50.88" table:style-name="ce10">
            <text:p>14.750,88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77.35" table:style-name="ce12">
            <text:p>-2.777,35</text:p>
          </table:table-cell>
          <table:table-cell office:value-type="float" office:value="0" table:style-name="ce13">
            <text:p>0,00</text:p>
          </table:table-cell>
          <table:table-cell office:value-type="float" office:value="-3774.94" table:style-name="ce12">
            <text:p>-3.774,94</text:p>
          </table:table-cell>
          <table:table-cell office:value-type="float" office:value="10975.94" table:style-name="ce10">
            <text:p>10.975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53.51" table:style-name="ce10">
            <text:p>1.553,51</text:p>
          </table:table-cell>
          <table:table-cell office:value-type="float" office:value="1379.07" table:style-name="ce10">
            <text:p>1.379,07</text:p>
          </table:table-cell>
          <table:table-cell office:value-type="float" office:value="3729.19" table:style-name="ce10">
            <text:p>3.72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16.36" table:style-name="ce10">
            <text:p>18.416,36</text:p>
          </table:table-cell>
          <table:table-cell office:value-type="float" office:value="-1753.85" table:style-name="ce12">
            <text:p>-1.753,85</text:p>
          </table:table-cell>
          <table:table-cell office:value-type="float" office:value="-2530.89" table:style-name="ce12">
            <text:p>-2.530,89</text:p>
          </table:table-cell>
          <table:table-cell office:value-type="float" office:value="-2172.58" table:style-name="ce12">
            <text:p>-2.172,58</text:p>
          </table:table-cell>
          <table:table-cell office:value-type="float" office:value="0" table:style-name="ce13">
            <text:p>0,00</text:p>
          </table:table-cell>
          <table:table-cell office:value-type="float" office:value="-6457.32" table:style-name="ce12">
            <text:p>-6.457,32</text:p>
          </table:table-cell>
          <table:table-cell office:value-type="float" office:value="11959.04" table:style-name="ce10">
            <text:p>11.95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7104.919999999998" table:style-name="ce10">
            <text:p>17.104,92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812.019999999997" table:style-name="ce10">
            <text:p>36.812,02</text:p>
          </table:table-cell>
          <table:table-cell office:value-type="float" office:value="-4926" table:style-name="ce12">
            <text:p>-4.926,00</text:p>
          </table:table-cell>
          <table:table-cell office:value-type="float" office:value="-7099.17" table:style-name="ce12">
            <text:p>-7.099,17</text:p>
          </table:table-cell>
          <table:table-cell office:value-type="float" office:value="-2904.88" table:style-name="ce12">
            <text:p>-2.904,88</text:p>
          </table:table-cell>
          <table:table-cell office:value-type="float" office:value="0" table:style-name="ce13">
            <text:p>0,00</text:p>
          </table:table-cell>
          <table:table-cell office:value-type="float" office:value="-14930.05" table:style-name="ce12">
            <text:p>-14.930,05</text:p>
          </table:table-cell>
          <table:table-cell office:value-type="float" office:value="21881.97" table:style-name="ce10">
            <text:p>21.881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.142,35</text:p>
          </table:table-cell>
          <table:table-cell table:number-columns-repeated="2" table:style-name="ce9"/>
          <table:table-cell office:value-type="float" office:value="509.1" table:style-name="ce14">
            <text:p>509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651.45" table:style-name="ce10">
            <text:p>11.651,45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2">
            <text:p>-2.033,0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21.09" table:style-name="ce12">
            <text:p>-2.621,09</text:p>
          </table:table-cell>
          <table:table-cell office:value-type="float" office:value="9030.36" table:style-name="ce10">
            <text:p>9.030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6996.91" table:style-name="ce10">
            <text:p>6.996,91</text:p>
          </table:table-cell>
          <table:table-cell table:style-name="ce9"/>
          <table:table-cell office:value-type="float" office:value="3373.74" table:style-name="ce10">
            <text:p>3.373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90.36" table:style-name="ce10">
            <text:p>29.890,36</text:p>
          </table:table-cell>
          <table:table-cell office:value-type="float" office:value="-3343.07" table:style-name="ce12">
            <text:p>-3.343,07</text:p>
          </table:table-cell>
          <table:table-cell office:value-type="float" office:value="-5399.09" table:style-name="ce12">
            <text:p>-5.399,09</text:p>
          </table:table-cell>
          <table:table-cell office:value-type="float" office:value="-4330.17" table:style-name="ce12">
            <text:p>-4.330,17</text:p>
          </table:table-cell>
          <table:table-cell office:value-type="float" office:value="0" table:style-name="ce13">
            <text:p>0,00</text:p>
          </table:table-cell>
          <table:table-cell office:value-type="float" office:value="-13072.33" table:style-name="ce12">
            <text:p>-13.072,33</text:p>
          </table:table-cell>
          <table:table-cell office:value-type="float" office:value="16818.03" table:style-name="ce10">
            <text:p>16.81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1611.11" table:style-name="ce10">
            <text:p>1.611,11</text:p>
          </table:table-cell>
          <table:table-cell table:style-name="ce9"/>
          <table:table-cell office:value-type="float" office:value="2959.31" table:style-name="ce10">
            <text:p>2.959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48.76" table:style-name="ce10">
            <text:p>16.348,76</text:p>
          </table:table-cell>
          <table:table-cell office:value-type="float" office:value="-1743.76" table:style-name="ce12">
            <text:p>-1.743,76</text:p>
          </table:table-cell>
          <table:table-cell office:value-type="float" office:value="-2228.9299999999998" table:style-name="ce12">
            <text:p>-2.228,93</text:p>
          </table:table-cell>
          <table:table-cell office:value-type="float" office:value="-4677.49" table:style-name="ce12">
            <text:p>-4.677,49</text:p>
          </table:table-cell>
          <table:table-cell office:value-type="float" office:value="0" table:style-name="ce13">
            <text:p>0,00</text:p>
          </table:table-cell>
          <table:table-cell office:value-type="float" office:value="-8650.18" table:style-name="ce12">
            <text:p>-8.650,18</text:p>
          </table:table-cell>
          <table:table-cell office:value-type="float" office:value="7698.58" table:style-name="ce10">
            <text:p>7.69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009.17" table:style-name="ce10">
            <text:p>1.009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4.2199999999998" table:style-name="ce10">
            <text:p>2.194,22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3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1420.22" table:style-name="ce10">
            <text:p>1.42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90.36" table:style-name="ce10">
            <text:p>2.690,36</text:p>
          </table:table-cell>
          <table:table-cell office:value-type="float" office:value="2677.41" table:number-columns-spanned="2" table:number-rows-spanned="1" table:style-name="ce26">
            <text:p>2.677,41</text:p>
          </table:table-cell>
          <table:covered-table-cell/>
          <table:table-cell table:style-name="ce9"/>
          <table:table-cell office:value-type="float" office:value="19449.73" table:style-name="ce10">
            <text:p>19.449,7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169.13" table:style-name="ce12">
            <text:p>-3.169,13</text:p>
          </table:table-cell>
          <table:table-cell office:value-type="float" office:value="-2018.08" table:style-name="ce12">
            <text:p>-2.018,08</text:p>
          </table:table-cell>
          <table:table-cell office:value-type="float" office:value="0" table:style-name="ce13">
            <text:p>0,00</text:p>
          </table:table-cell>
          <table:table-cell office:value-type="float" office:value="-6692.38" table:style-name="ce12">
            <text:p>-6.692,38</text:p>
          </table:table-cell>
          <table:table-cell office:value-type="float" office:value="12757.35" table:style-name="ce10">
            <text:p>12.75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3812.13" table:style-name="ce10">
            <text:p>3.812,1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56.09" table:style-name="ce10">
            <text:p>1.856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53.27" table:style-name="ce10">
            <text:p>6.853,27</text:p>
          </table:table-cell>
          <table:table-cell office:value-type="float" office:value="-535.79" table:style-name="ce11">
            <text:p>-535,79</text:p>
          </table:table-cell>
          <table:table-cell office:value-type="float" office:value="-325.04000000000002" table:style-name="ce11">
            <text:p>-325,04</text:p>
          </table:table-cell>
          <table:table-cell office:value-type="float" office:value="-1893.97" table:style-name="ce12">
            <text:p>-1.893,97</text:p>
          </table:table-cell>
          <table:table-cell office:value-type="float" office:value="0" table:style-name="ce13">
            <text:p>0,00</text:p>
          </table:table-cell>
          <table:table-cell office:value-type="float" office:value="-2754.8" table:style-name="ce12">
            <text:p>-2.754,80</text:p>
          </table:table-cell>
          <table:table-cell office:value-type="float" office:value="4098.47" table:style-name="ce10">
            <text:p>4.098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.996,16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522.61" table:style-name="ce10">
            <text:p>1.522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17.64" table:style-name="ce10">
            <text:p>19.917,64</text:p>
          </table:table-cell>
          <table:table-cell office:value-type="float" office:value="-1376.29" table:style-name="ce12">
            <text:p>-1.376,29</text:p>
          </table:table-cell>
          <table:table-cell office:value-type="float" office:value="-3810.79" table:style-name="ce12">
            <text:p>-3.810,79</text:p>
          </table:table-cell>
          <table:table-cell office:value-type="float" office:value="-760.36" table:style-name="ce11">
            <text:p>-760,36</text:p>
          </table:table-cell>
          <table:table-cell office:value-type="float" office:value="0" table:style-name="ce13">
            <text:p>0,00</text:p>
          </table:table-cell>
          <table:table-cell office:value-type="float" office:value="-5947.44" table:style-name="ce12">
            <text:p>-5.947,44</text:p>
          </table:table-cell>
          <table:table-cell office:value-type="float" office:value="13970.2" table:style-name="ce10">
            <text:p>13.970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683.35" table:style-name="ce10">
            <text:p>11.683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95.63" table:style-name="ce10">
            <text:p>2.695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18.87" table:style-name="ce10">
            <text:p>16.318,87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11.4299999999998" table:style-name="ce12">
            <text:p>-2.311,43</text:p>
          </table:table-cell>
          <table:table-cell office:value-type="float" office:value="-4354.76" table:style-name="ce12">
            <text:p>-4.354,76</text:p>
          </table:table-cell>
          <table:table-cell office:value-type="float" office:value="0" table:style-name="ce13">
            <text:p>0,00</text:p>
          </table:table-cell>
          <table:table-cell office:value-type="float" office:value="-8154.14" table:style-name="ce12">
            <text:p>-8.154,14</text:p>
          </table:table-cell>
          <table:table-cell office:value-type="float" office:value="8164.73" table:style-name="ce10">
            <text:p>8.164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399.1499999999996" table:style-name="ce10">
            <text:p>4.399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58.75" table:style-name="ce10">
            <text:p>25.858,7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69.93" table:style-name="ce12">
            <text:p>-4.069,93</text:p>
          </table:table-cell>
          <table:table-cell office:value-type="float" office:value="-2505.64" table:style-name="ce12">
            <text:p>-2.505,64</text:p>
          </table:table-cell>
          <table:table-cell office:value-type="float" office:value="0" table:style-name="ce13">
            <text:p>0,00</text:p>
          </table:table-cell>
          <table:table-cell office:value-type="float" office:value="-9315.76" table:style-name="ce12">
            <text:p>-9.315,76</text:p>
          </table:table-cell>
          <table:table-cell office:value-type="float" office:value="16542.990000000002" table:style-name="ce10">
            <text:p>16.54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069.84" table:style-name="ce10">
            <text:p>4.069,84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87.17" table:style-name="ce10">
            <text:p>1.687,17</text:p>
          </table:table-cell>
          <table:table-cell office:value-type="float" office:value="1091.8" table:number-columns-spanned="2" table:number-rows-spanned="1" table:style-name="ce26">
            <text:p>1.091,80</text:p>
          </table:table-cell>
          <table:covered-table-cell/>
          <table:table-cell table:style-name="ce9"/>
          <table:table-cell office:value-type="float" office:value="20543.29" table:style-name="ce10">
            <text:p>20.543,29</text:p>
          </table:table-cell>
          <table:table-cell office:value-type="float" office:value="-1861.84" table:style-name="ce12">
            <text:p>-1.861,84</text:p>
          </table:table-cell>
          <table:table-cell office:value-type="float" office:value="-3804.07" table:style-name="ce12">
            <text:p>-3.804,07</text:p>
          </table:table-cell>
          <table:table-cell office:value-type="float" office:value="-4818.87" table:style-name="ce12">
            <text:p>-4.818,87</text:p>
          </table:table-cell>
          <table:table-cell office:value-type="float" office:value="0" table:style-name="ce13">
            <text:p>0,00</text:p>
          </table:table-cell>
          <table:table-cell office:value-type="float" office:value="-10484.780000000001" table:style-name="ce12">
            <text:p>-10.484,78</text:p>
          </table:table-cell>
          <table:table-cell office:value-type="float" office:value="10058.51" table:style-name="ce10">
            <text:p>10.05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98.21" table:style-name="ce10">
            <text:p>3.398,21</text:p>
          </table:table-cell>
          <table:table-cell table:style-name="ce9"/>
          <table:table-cell office:value-type="float" office:value="764.99" table:style-name="ce14">
            <text:p>76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49.14" table:style-name="ce10">
            <text:p>23.449,14</text:p>
          </table:table-cell>
          <table:table-cell office:value-type="float" office:value="-2472.5" table:style-name="ce12">
            <text:p>-2.472,50</text:p>
          </table:table-cell>
          <table:table-cell office:value-type="float" office:value="-4688.84" table:style-name="ce12">
            <text:p>-4.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3">
            <text:p>0,00</text:p>
          </table:table-cell>
          <table:table-cell office:value-type="float" office:value="-8068.82" table:style-name="ce12">
            <text:p>-8.068,82</text:p>
          </table:table-cell>
          <table:table-cell office:value-type="float" office:value="15380.32" table:style-name="ce10">
            <text:p>15.380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0">
            <text:p>6.905,91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99.39" table:style-name="ce10">
            <text:p>7.899,39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2453.94" table:style-name="ce12">
            <text:p>-2.453,94</text:p>
          </table:table-cell>
          <table:table-cell office:value-type="float" office:value="5445.45" table:style-name="ce10">
            <text:p>5.445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561.53" table:style-name="ce10">
            <text:p>10.561,53</text:p>
          </table:table-cell>
          <table:table-cell table:number-columns-repeated="2" table:style-name="ce9"/>
          <table:table-cell office:value-type="float" office:value="2583.9299999999998" table:style-name="ce10">
            <text:p>2.58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45.46" table:style-name="ce10">
            <text:p>13.145,46</text:p>
          </table:table-cell>
          <table:table-cell office:value-type="float" office:value="-1313.27" table:style-name="ce12">
            <text:p>-1.313,27</text:p>
          </table:table-cell>
          <table:table-cell office:value-type="float" office:value="-1465.36" table:style-name="ce12">
            <text:p>-1.465,36</text:p>
          </table:table-cell>
          <table:table-cell office:value-type="float" office:value="-2895.79" table:style-name="ce12">
            <text:p>-2.895,79</text:p>
          </table:table-cell>
          <table:table-cell office:value-type="float" office:value="0" table:style-name="ce13">
            <text:p>0,00</text:p>
          </table:table-cell>
          <table:table-cell office:value-type="float" office:value="-5674.42" table:style-name="ce12">
            <text:p>-5.674,42</text:p>
          </table:table-cell>
          <table:table-cell office:value-type="float" office:value="7471.04" table:style-name="ce10">
            <text:p>7.471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0.73" table:style-name="ce10">
            <text:p>2.760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87.57" table:style-name="ce10">
            <text:p>23.387,5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45.19" table:style-name="ce12">
            <text:p>-3.945,1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685.38" table:style-name="ce12">
            <text:p>-6.685,38</text:p>
          </table:table-cell>
          <table:table-cell office:value-type="float" office:value="16702.189999999999" table:style-name="ce10">
            <text:p>16.702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2096.95" table:style-name="ce10">
            <text:p>12.096,9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76.17" table:style-name="ce10">
            <text:p>15.376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62.96" table:style-name="ce12">
            <text:p>-2.762,96</text:p>
          </table:table-cell>
          <table:table-cell office:value-type="float" office:value="-883.3" table:style-name="ce11">
            <text:p>-883,30</text:p>
          </table:table-cell>
          <table:table-cell office:value-type="float" office:value="0" table:style-name="ce13">
            <text:p>0,00</text:p>
          </table:table-cell>
          <table:table-cell office:value-type="float" office:value="-4474.6499999999996" table:style-name="ce12">
            <text:p>-4.474,65</text:p>
          </table:table-cell>
          <table:table-cell office:value-type="float" office:value="10901.52" table:style-name="ce10">
            <text:p>10.90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248.77" table:style-name="ce10">
            <text:p>2.248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88.66" table:style-name="ce10">
            <text:p>4.188,66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188.66" table:style-name="ce10">
            <text:p>4.18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12.4" table:style-name="ce14">
            <text:p>712,40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97.75" table:style-name="ce10">
            <text:p>14.097,7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2">
            <text:p>-1.685,06</text:p>
          </table:table-cell>
          <table:table-cell office:value-type="float" office:value="-4018.52" table:style-name="ce12">
            <text:p>-4.018,52</text:p>
          </table:table-cell>
          <table:table-cell office:value-type="float" office:value="0" table:style-name="ce13">
            <text:p>0,00</text:p>
          </table:table-cell>
          <table:table-cell office:value-type="float" office:value="-6432" table:style-name="ce12">
            <text:p>-6.432,00</text:p>
          </table:table-cell>
          <table:table-cell office:value-type="float" office:value="7665.75" table:style-name="ce10">
            <text:p>7.665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0999.69" table:style-name="ce10">
            <text:p>10.999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99.69" table:style-name="ce10">
            <text:p>10.999,69</text:p>
          </table:table-cell>
          <table:table-cell office:value-type="float" office:value="-567.32000000000005" table:style-name="ce11">
            <text:p>-567,32</text:p>
          </table:table-cell>
          <table:table-cell office:value-type="float" office:value="-2868.9" table:style-name="ce12">
            <text:p>-2.868,9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36.22" table:style-name="ce12">
            <text:p>-3.436,22</text:p>
          </table:table-cell>
          <table:table-cell office:value-type="float" office:value="7563.47" table:style-name="ce10">
            <text:p>7.563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427.55" table:style-name="ce10">
            <text:p>1.427,5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666.04" table:style-name="ce10">
            <text:p>2.666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19.42" table:style-name="ce10">
            <text:p>25.319,42</text:p>
          </table:table-cell>
          <table:table-cell office:value-type="float" office:value="-2975.74" table:style-name="ce12">
            <text:p>-2.975,74</text:p>
          </table:table-cell>
          <table:table-cell office:value-type="float" office:value="-4437.72" table:style-name="ce12">
            <text:p>-4.437,72</text:p>
          </table:table-cell>
          <table:table-cell office:value-type="float" office:value="-3327.38" table:style-name="ce12">
            <text:p>-3.327,38</text:p>
          </table:table-cell>
          <table:table-cell office:value-type="float" office:value="0" table:style-name="ce13">
            <text:p>0,00</text:p>
          </table:table-cell>
          <table:table-cell office:value-type="float" office:value="-10740.84" table:style-name="ce12">
            <text:p>-10.740,84</text:p>
          </table:table-cell>
          <table:table-cell office:value-type="float" office:value="14578.58" table:style-name="ce10">
            <text:p>14.57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.519,71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2157.9699999999998" table:style-name="ce10">
            <text:p>2.157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19.49" table:style-name="ce10">
            <text:p>24.819,49</text:p>
          </table:table-cell>
          <table:table-cell office:value-type="float" office:value="-3258.59" table:style-name="ce12">
            <text:p>-3.258,59</text:p>
          </table:table-cell>
          <table:table-cell office:value-type="float" office:value="-4414.3100000000004" table:style-name="ce12">
            <text:p>-4.414,31</text:p>
          </table:table-cell>
          <table:table-cell office:value-type="float" office:value="-1416.53" table:style-name="ce12">
            <text:p>-1.416,53</text:p>
          </table:table-cell>
          <table:table-cell office:value-type="float" office:value="0" table:style-name="ce13">
            <text:p>0,00</text:p>
          </table:table-cell>
          <table:table-cell office:value-type="float" office:value="-9089.43" table:style-name="ce12">
            <text:p>-9.089,43</text:p>
          </table:table-cell>
          <table:table-cell office:value-type="float" office:value="15730.06" table:style-name="ce10">
            <text:p>15.730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917.25" table:style-name="ce10">
            <text:p>18.917,25</text:p>
          </table:table-cell>
          <table:table-cell table:number-columns-repeated="2" table:style-name="ce9"/>
          <table:table-cell office:value-type="float" office:value="2106.7399999999998" table:style-name="ce10">
            <text:p>2.106,74</text:p>
          </table:table-cell>
          <table:table-cell office:value-type="float" office:value="125.15" table:number-columns-spanned="2" table:number-rows-spanned="1" table:style-name="ce28">
            <text:p>125,15</text:p>
          </table:table-cell>
          <table:covered-table-cell/>
          <table:table-cell table:style-name="ce9"/>
          <table:table-cell office:value-type="float" office:value="21149.14" table:style-name="ce10">
            <text:p>21.149,14</text:p>
          </table:table-cell>
          <table:table-cell office:value-type="float" office:value="-2641.97" table:style-name="ce12">
            <text:p>-2.641,97</text:p>
          </table:table-cell>
          <table:table-cell office:value-type="float" office:value="-3588.62" table:style-name="ce12">
            <text:p>-3.588,62</text:p>
          </table:table-cell>
          <table:table-cell office:value-type="float" office:value="-509.22" table:style-name="ce11">
            <text:p>-509,22</text:p>
          </table:table-cell>
          <table:table-cell office:value-type="float" office:value="0" table:style-name="ce13">
            <text:p>0,00</text:p>
          </table:table-cell>
          <table:table-cell office:value-type="float" office:value="-6739.81" table:style-name="ce12">
            <text:p>-6.739,81</text:p>
          </table:table-cell>
          <table:table-cell office:value-type="float" office:value="14409.33" table:style-name="ce10">
            <text:p>14.40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60.98" table:style-name="ce10">
            <text:p>1.860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90.43" table:style-name="ce10">
            <text:p>15.990,4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12.99" table:style-name="ce12">
            <text:p>-1.912,99</text:p>
          </table:table-cell>
          <table:table-cell office:value-type="float" office:value="-1112.95" table:style-name="ce12">
            <text:p>-1.112,95</text:p>
          </table:table-cell>
          <table:table-cell office:value-type="float" office:value="0" table:style-name="ce13">
            <text:p>0,00</text:p>
          </table:table-cell>
          <table:table-cell office:value-type="float" office:value="-4531.1099999999997" table:style-name="ce12">
            <text:p>-4.531,11</text:p>
          </table:table-cell>
          <table:table-cell office:value-type="float" office:value="11459.32" table:style-name="ce10">
            <text:p>11.459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B6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5465.89" table:style-name="ce10">
            <text:p>15.465,89</text:p>
          </table:table-cell>
          <table:table-cell table:number-columns-repeated="2" table:style-name="ce9"/>
          <table:table-cell office:value-type="float" office:value="2559.75" table:style-name="ce10">
            <text:p>2.559,75</text:p>
          </table:table-cell>
          <table:table-cell office:value-type="float" office:value="463.98" table:number-columns-spanned="2" table:number-rows-spanned="1" table:style-name="ce28">
            <text:p>463,98</text:p>
          </table:table-cell>
          <table:covered-table-cell/>
          <table:table-cell table:style-name="ce9"/>
          <table:table-cell office:value-type="float" office:value="18489.62" table:style-name="ce10">
            <text:p>18.489,6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39.89" table:style-name="ce12">
            <text:p>-3.039,89</text:p>
          </table:table-cell>
          <table:table-cell office:value-type="float" office:value="-828.05" table:style-name="ce11">
            <text:p>-828,05</text:p>
          </table:table-cell>
          <table:table-cell office:value-type="float" office:value="0" table:style-name="ce13">
            <text:p>0,00</text:p>
          </table:table-cell>
          <table:table-cell office:value-type="float" office:value="-4696.33" table:style-name="ce12">
            <text:p>-4.696,33</text:p>
          </table:table-cell>
          <table:table-cell office:value-type="float" office:value="13793.29" table:style-name="ce10">
            <text:p>13.793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965.62" table:style-name="ce10">
            <text:p>12.965,62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office:value-type="float" office:value="4316.1099999999997" table:number-columns-spanned="2" table:number-rows-spanned="1" table:style-name="ce26">
            <text:p>4.316,11</text:p>
          </table:table-cell>
          <table:covered-table-cell/>
          <table:table-cell table:style-name="ce9"/>
          <table:table-cell office:value-type="float" office:value="18191.810000000001" table:style-name="ce10">
            <text:p>18.191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03.37" table:style-name="ce12">
            <text:p>-2.803,3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31.76" table:style-name="ce12">
            <text:p>-3.631,76</text:p>
          </table:table-cell>
          <table:table-cell office:value-type="float" office:value="14560.05" table:style-name="ce10">
            <text:p>14.56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29.26" table:style-name="ce14">
            <text:p>729,26</text:p>
          </table:table-cell>
          <table:table-cell table:style-name="ce9"/>
          <table:table-cell office:value-type="float" office:value="2105.4299999999998" table:style-name="ce10">
            <text:p>2.105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20.63" table:style-name="ce10">
            <text:p>22.120,6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3743.9" table:style-name="ce12">
            <text:p>-3.743,90</text:p>
          </table:table-cell>
          <table:table-cell office:value-type="float" office:value="-6946.56" table:style-name="ce12">
            <text:p>-6.946,56</text:p>
          </table:table-cell>
          <table:table-cell office:value-type="float" office:value="0" table:style-name="ce13">
            <text:p>0,00</text:p>
          </table:table-cell>
          <table:table-cell office:value-type="float" office:value="-13550.98" table:style-name="ce12">
            <text:p>-13.550,98</text:p>
          </table:table-cell>
          <table:table-cell office:value-type="float" office:value="8569.65" table:style-name="ce10">
            <text:p>8.56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2474.56" table:style-name="ce10">
            <text:p>2.474,56</text:p>
          </table:table-cell>
          <table:table-cell office:value-type="float" office:value="452.64" table:number-columns-spanned="2" table:number-rows-spanned="1" table:style-name="ce28">
            <text:p>452,64</text:p>
          </table:table-cell>
          <table:covered-table-cell/>
          <table:table-cell table:style-name="ce9"/>
          <table:table-cell office:value-type="float" office:value="12078.97" table:style-name="ce10">
            <text:p>12.078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94.07" table:style-name="ce12">
            <text:p>-1.394,07</text:p>
          </table:table-cell>
          <table:table-cell office:value-type="float" office:value="-1778.3" table:style-name="ce12">
            <text:p>-1.778,30</text:p>
          </table:table-cell>
          <table:table-cell office:value-type="float" office:value="0" table:style-name="ce13">
            <text:p>0,00</text:p>
          </table:table-cell>
          <table:table-cell office:value-type="float" office:value="-4000.76" table:style-name="ce12">
            <text:p>-4.000,76</text:p>
          </table:table-cell>
          <table:table-cell office:value-type="float" office:value="8078.21" table:style-name="ce10">
            <text:p>8.07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20.3200000000002" table:style-name="ce10">
            <text:p>2.120,3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864.7" table:style-name="ce10">
            <text:p>1.86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1.990000000002" table:style-name="ce10">
            <text:p>17.971,99</text:p>
          </table:table-cell>
          <table:table-cell office:value-type="float" office:value="-1847.37" table:style-name="ce12">
            <text:p>-1.847,37</text:p>
          </table:table-cell>
          <table:table-cell office:value-type="float" office:value="-2745.34" table:style-name="ce12">
            <text:p>-2.745,34</text:p>
          </table:table-cell>
          <table:table-cell office:value-type="float" office:value="-1540.61" table:style-name="ce12">
            <text:p>-1.540,61</text:p>
          </table:table-cell>
          <table:table-cell office:value-type="float" office:value="0" table:style-name="ce13">
            <text:p>0,00</text:p>
          </table:table-cell>
          <table:table-cell office:value-type="float" office:value="-6133.32" table:style-name="ce12">
            <text:p>-6.133,32</text:p>
          </table:table-cell>
          <table:table-cell office:value-type="float" office:value="11838.67" table:style-name="ce10">
            <text:p>11.838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559.73" table:style-name="ce10">
            <text:p>2.55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08.18" table:style-name="ce10">
            <text:p>21.808,1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853.63" table:style-name="ce12">
            <text:p>-3.853,63</text:p>
          </table:table-cell>
          <table:table-cell office:value-type="float" office:value="-3013.2" table:style-name="ce12">
            <text:p>-3.013,20</text:p>
          </table:table-cell>
          <table:table-cell office:value-type="float" office:value="0" table:style-name="ce13">
            <text:p>0,00</text:p>
          </table:table-cell>
          <table:table-cell office:value-type="float" office:value="-8372" table:style-name="ce12">
            <text:p>-8.372,00</text:p>
          </table:table-cell>
          <table:table-cell office:value-type="float" office:value="13436.18" table:style-name="ce10">
            <text:p>13.43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969.89" table:style-name="ce10">
            <text:p>11.969,8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812.16" table:style-name="ce10">
            <text:p>1.81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93.06" table:style-name="ce10">
            <text:p>22.193,0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69.33" table:style-name="ce12">
            <text:p>-4.269,33</text:p>
          </table:table-cell>
          <table:table-cell office:value-type="float" office:value="-4986.25" table:style-name="ce12">
            <text:p>-4.986,25</text:p>
          </table:table-cell>
          <table:table-cell office:value-type="float" office:value="0" table:style-name="ce13">
            <text:p>0,00</text:p>
          </table:table-cell>
          <table:table-cell office:value-type="float" office:value="-10760.75" table:style-name="ce12">
            <text:p>-10.760,75</text:p>
          </table:table-cell>
          <table:table-cell office:value-type="float" office:value="11432.31" table:style-name="ce10">
            <text:p>11.43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14.67" table:style-name="ce10">
            <text:p>16.014,67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480.91" table:style-name="ce12">
            <text:p>-2.480,91</text:p>
          </table:table-cell>
          <table:table-cell office:value-type="float" office:value="-4719.28" table:style-name="ce12">
            <text:p>-4.719,28</text:p>
          </table:table-cell>
          <table:table-cell office:value-type="float" office:value="0" table:style-name="ce13">
            <text:p>0,00</text:p>
          </table:table-cell>
          <table:table-cell office:value-type="float" office:value="-8688.14" table:style-name="ce12">
            <text:p>-8.688,14</text:p>
          </table:table-cell>
          <table:table-cell office:value-type="float" office:value="7326.53" table:style-name="ce10">
            <text:p>7.32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40.52" table:style-name="ce10">
            <text:p>22.140,52</text:p>
          </table:table-cell>
          <table:table-cell table:number-columns-repeated="2" table:style-name="ce9"/>
          <table:table-cell office:value-type="float" office:value="1645.18" table:style-name="ce10">
            <text:p>1.645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85.7" table:style-name="ce10">
            <text:p>23.785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92.17" table:style-name="ce12">
            <text:p>-4.492,17</text:p>
          </table:table-cell>
          <table:table-cell office:value-type="float" office:value="-6037.74" table:style-name="ce12">
            <text:p>-6.037,74</text:p>
          </table:table-cell>
          <table:table-cell office:value-type="float" office:value="0" table:style-name="ce13">
            <text:p>0,00</text:p>
          </table:table-cell>
          <table:table-cell office:value-type="float" office:value="-11358.3" table:style-name="ce12">
            <text:p>-11.358,30</text:p>
          </table:table-cell>
          <table:table-cell office:value-type="float" office:value="12427.4" table:style-name="ce10">
            <text:p>12.427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office:value-type="float" office:value="6705.61" table:number-columns-spanned="2" table:number-rows-spanned="1" table:style-name="ce26">
            <text:p>6.705,61</text:p>
          </table:table-cell>
          <table:covered-table-cell/>
          <table:table-cell table:style-name="ce9"/>
          <table:table-cell office:value-type="float" office:value="14675.54" table:style-name="ce10">
            <text:p>14.675,54</text:p>
          </table:table-cell>
          <table:table-cell office:value-type="float" office:value="-746.79" table:style-name="ce11">
            <text:p>-746,79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2249.7600000000002" table:style-name="ce12">
            <text:p>-2.249,76</text:p>
          </table:table-cell>
          <table:table-cell office:value-type="float" office:value="12425.78" table:style-name="ce10">
            <text:p>12.425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5180.97" table:style-name="ce10">
            <text:p>5.180,9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60.62" table:style-name="ce10">
            <text:p>2.360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83.56" table:style-name="ce10">
            <text:p>21.283,56</text:p>
          </table:table-cell>
          <table:table-cell office:value-type="float" office:value="-2019.21" table:style-name="ce12">
            <text:p>-2.019,21</text:p>
          </table:table-cell>
          <table:table-cell office:value-type="float" office:value="-3727.03" table:style-name="ce12">
            <text:p>-3.727,03</text:p>
          </table:table-cell>
          <table:table-cell office:value-type="float" office:value="-2527.9" table:style-name="ce12">
            <text:p>-2.527,90</text:p>
          </table:table-cell>
          <table:table-cell office:value-type="float" office:value="0" table:style-name="ce13">
            <text:p>0,00</text:p>
          </table:table-cell>
          <table:table-cell office:value-type="float" office:value="-8274.14" table:style-name="ce12">
            <text:p>-8.274,14</text:p>
          </table:table-cell>
          <table:table-cell office:value-type="float" office:value="13009.42" table:style-name="ce10">
            <text:p>13.00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129.85" table:style-name="ce10">
            <text:p>2.129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34.86" table:style-name="ce10">
            <text:p>19.334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48.71" table:style-name="ce12">
            <text:p>-3.348,71</text:p>
          </table:table-cell>
          <table:table-cell office:value-type="float" office:value="-1446.84" table:style-name="ce12">
            <text:p>-1.446,84</text:p>
          </table:table-cell>
          <table:table-cell office:value-type="float" office:value="0" table:style-name="ce13">
            <text:p>0,00</text:p>
          </table:table-cell>
          <table:table-cell office:value-type="float" office:value="-5623.94" table:style-name="ce12">
            <text:p>-5.623,94</text:p>
          </table:table-cell>
          <table:table-cell office:value-type="float" office:value="13710.92" table:style-name="ce10">
            <text:p>13.71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28.4499999999998" table:style-name="ce10">
            <text:p>2.328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12.7" table:style-name="ce10">
            <text:p>21.912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36.3599999999997" table:style-name="ce12">
            <text:p>-4.236,36</text:p>
          </table:table-cell>
          <table:table-cell office:value-type="float" office:value="-863.17" table:style-name="ce11">
            <text:p>-863,17</text:p>
          </table:table-cell>
          <table:table-cell office:value-type="float" office:value="0" table:style-name="ce13">
            <text:p>0,00</text:p>
          </table:table-cell>
          <table:table-cell office:value-type="float" office:value="-5927.92" table:style-name="ce12">
            <text:p>-5.927,92</text:p>
          </table:table-cell>
          <table:table-cell office:value-type="float" office:value="15984.78" table:style-name="ce10">
            <text:p>15.98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766.87" table:style-name="ce10">
            <text:p>3.76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18.959999999999" table:style-name="ce10">
            <text:p>25.518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2">
            <text:p>-4.884,66</text:p>
          </table:table-cell>
          <table:table-cell office:value-type="float" office:value="-1641.44" table:style-name="ce12">
            <text:p>-1.641,44</text:p>
          </table:table-cell>
          <table:table-cell office:value-type="float" office:value="0" table:style-name="ce13">
            <text:p>0,00</text:p>
          </table:table-cell>
          <table:table-cell office:value-type="float" office:value="-7354.49" table:style-name="ce12">
            <text:p>-7.354,49</text:p>
          </table:table-cell>
          <table:table-cell office:value-type="float" office:value="18164.47" table:style-name="ce10">
            <text:p>18.164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774" table:style-name="ce10">
            <text:p>2.774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48.87" table:style-name="ce10">
            <text:p>30.548,8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10535.18" table:style-name="ce12">
            <text:p>-10.535,18</text:p>
          </table:table-cell>
          <table:table-cell office:value-type="float" office:value="20013.689999999999" table:style-name="ce10">
            <text:p>20.013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.779,44</text:p>
          </table:table-cell>
          <table:table-cell office:value-type="float" office:value="2364.52" table:style-name="ce10">
            <text:p>2.364,52</text:p>
          </table:table-cell>
          <table:table-cell table:style-name="ce9"/>
          <table:table-cell office:value-type="float" office:value="2306.27" table:style-name="ce10">
            <text:p>2.306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50.23" table:style-name="ce10">
            <text:p>23.450,23</text:p>
          </table:table-cell>
          <table:table-cell office:value-type="float" office:value="-3033.91" table:style-name="ce12">
            <text:p>-3.033,91</text:p>
          </table:table-cell>
          <table:table-cell office:value-type="float" office:value="-4006.63" table:style-name="ce12">
            <text:p>-4.006,63</text:p>
          </table:table-cell>
          <table:table-cell office:value-type="float" office:value="-1068.5899999999999" table:style-name="ce12">
            <text:p>-1.068,59</text:p>
          </table:table-cell>
          <table:table-cell office:value-type="float" office:value="0" table:style-name="ce13">
            <text:p>0,00</text:p>
          </table:table-cell>
          <table:table-cell office:value-type="float" office:value="-8109.13" table:style-name="ce12">
            <text:p>-8.109,13</text:p>
          </table:table-cell>
          <table:table-cell office:value-type="float" office:value="15341.1" table:style-name="ce10">
            <text:p>15.341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0">
            <text:p>9.885,79</text:p>
          </table:table-cell>
          <table:table-cell table:number-columns-repeated="2" table:style-name="ce9"/>
          <table:table-cell office:value-type="float" office:value="1876.17" table:style-name="ce10">
            <text:p>1.876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61.96" table:style-name="ce10">
            <text:p>11.761,96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123.46" table:style-name="ce12">
            <text:p>-2.123,46</text:p>
          </table:table-cell>
          <table:table-cell office:value-type="float" office:value="0" table:style-name="ce13">
            <text:p>0,00</text:p>
          </table:table-cell>
          <table:table-cell office:value-type="float" office:value="-2529.2600000000002" table:style-name="ce12">
            <text:p>-2.529,26</text:p>
          </table:table-cell>
          <table:table-cell office:value-type="float" office:value="9232.7000000000007" table:style-name="ce10">
            <text:p>9.232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42.51" table:style-name="ce10">
            <text:p>4.542,5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66.98" table:style-name="ce10">
            <text:p>19.266,98</text:p>
          </table:table-cell>
          <table:table-cell office:value-type="float" office:value="-1911.97" table:style-name="ce12">
            <text:p>-1.911,97</text:p>
          </table:table-cell>
          <table:table-cell office:value-type="float" office:value="-3379.79" table:style-name="ce12">
            <text:p>-3.379,79</text:p>
          </table:table-cell>
          <table:table-cell office:value-type="float" office:value="-2227.7399999999998" table:style-name="ce12">
            <text:p>-2.227,74</text:p>
          </table:table-cell>
          <table:table-cell office:value-type="float" office:value="0" table:style-name="ce13">
            <text:p>0,00</text:p>
          </table:table-cell>
          <table:table-cell office:value-type="float" office:value="-7519.5" table:style-name="ce12">
            <text:p>-7.519,50</text:p>
          </table:table-cell>
          <table:table-cell office:value-type="float" office:value="11747.48" table:style-name="ce10">
            <text:p>11.74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84.52" table:style-name="ce10">
            <text:p>21.784,52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275.32" table:style-name="ce12">
            <text:p>-4.275,32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6525.32" table:style-name="ce12">
            <text:p>-6.525,32</text:p>
          </table:table-cell>
          <table:table-cell office:value-type="float" office:value="15259.2" table:style-name="ce10">
            <text:p>15.25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9587.240000000002" table:style-name="ce10">
            <text:p>19.587,24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28.19" table:style-name="ce10">
            <text:p>2.528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26.44" table:style-name="ce10">
            <text:p>30.526,4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498.08" table:style-name="ce12">
            <text:p>-6.498,08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8039.34" table:style-name="ce12">
            <text:p>-8.039,34</text:p>
          </table:table-cell>
          <table:table-cell office:value-type="float" office:value="22487.1" table:style-name="ce10">
            <text:p>22.487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LUCIANA MARQUES VALENÇ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FOLHA DE PAGAMENTO (SEGESP)</text:p>
          </table:table-cell>
          <table:table-cell table:number-columns-repeated="3" table:style-name="ce9"/>
          <table:table-cell office:value-type="float" office:value="404.94" table:style-name="ce14">
            <text:p>40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4.94" table:style-name="ce14">
            <text:p>404,9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04.94" table:style-name="ce14">
            <text:p>404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429.25" table:style-name="ce14">
            <text:p>42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13.17" table:style-name="ce10">
            <text:p>4.413,17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3">
            <text:p>0,00</text:p>
          </table:table-cell>
          <table:table-cell office:value-type="float" office:value="-1251.7" table:style-name="ce12">
            <text:p>-1.251,70</text:p>
          </table:table-cell>
          <table:table-cell office:value-type="float" office:value="3161.47" table:style-name="ce10">
            <text:p>3.16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75.330000000002" table:style-name="ce10">
            <text:p>18.975,33</text:p>
          </table:table-cell>
          <table:table-cell office:value-type="float" office:value="-1970.36" table:style-name="ce12">
            <text:p>-1.970,36</text:p>
          </table:table-cell>
          <table:table-cell office:value-type="float" office:value="-3014.36" table:style-name="ce12">
            <text:p>-3.014,36</text:p>
          </table:table-cell>
          <table:table-cell office:value-type="float" office:value="-4349.92" table:style-name="ce12">
            <text:p>-4.349,92</text:p>
          </table:table-cell>
          <table:table-cell office:value-type="float" office:value="0" table:style-name="ce13">
            <text:p>0,00</text:p>
          </table:table-cell>
          <table:table-cell office:value-type="float" office:value="-9334.64" table:style-name="ce12">
            <text:p>-9.334,64</text:p>
          </table:table-cell>
          <table:table-cell office:value-type="float" office:value="9640.69" table:style-name="ce10">
            <text:p>9.64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3325.47" table:style-name="ce10">
            <text:p>3.325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65.36" table:style-name="ce10">
            <text:p>5.265,36</text:p>
          </table:table-cell>
          <table:table-cell table:number-columns-repeated="2" table:style-name="ce9"/>
          <table:table-cell office:value-type="float" office:value="-1129.01" table:style-name="ce12">
            <text:p>-1.129,01</text:p>
          </table:table-cell>
          <table:table-cell office:value-type="float" office:value="0" table:style-name="ce13">
            <text:p>0,00</text:p>
          </table:table-cell>
          <table:table-cell office:value-type="float" office:value="-1129.01" table:style-name="ce12">
            <text:p>-1.129,01</text:p>
          </table:table-cell>
          <table:table-cell office:value-type="float" office:value="4136.3500000000004" table:style-name="ce10">
            <text:p>4.1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831.63" table:style-name="ce10">
            <text:p>4.831,63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7.38" table:style-name="ce10">
            <text:p>18.597,38</text:p>
          </table:table-cell>
          <table:table-cell office:value-type="float" office:value="-1466.35" table:style-name="ce12">
            <text:p>-1.466,35</text:p>
          </table:table-cell>
          <table:table-cell table:style-name="ce9"/>
          <table:table-cell office:value-type="float" office:value="-3728.67" table:style-name="ce12">
            <text:p>-3.728,67</text:p>
          </table:table-cell>
          <table:table-cell office:value-type="float" office:value="0" table:style-name="ce13">
            <text:p>0,00</text:p>
          </table:table-cell>
          <table:table-cell office:value-type="float" office:value="-5195.0200000000004" table:style-name="ce12">
            <text:p>-5.195,02</text:p>
          </table:table-cell>
          <table:table-cell office:value-type="float" office:value="13402.36" table:style-name="ce10">
            <text:p>13.40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.540,87</text:p>
          </table:table-cell>
          <table:table-cell office:value-type="float" office:value="3491.91" table:style-name="ce10">
            <text:p>3.491,91</text:p>
          </table:table-cell>
          <table:table-cell office:value-type="float" office:value="1379.07" table:style-name="ce10">
            <text:p>1.379,07</text:p>
          </table:table-cell>
          <table:table-cell office:value-type="float" office:value="4240.32" table:style-name="ce10">
            <text:p>4.240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52.169999999998" table:style-name="ce10">
            <text:p>20.652,17</text:p>
          </table:table-cell>
          <table:table-cell office:value-type="float" office:value="-2014.91" table:style-name="ce12">
            <text:p>-2.014,91</text:p>
          </table:table-cell>
          <table:table-cell office:value-type="float" office:value="-2829.11" table:style-name="ce12">
            <text:p>-2.829,11</text:p>
          </table:table-cell>
          <table:table-cell office:value-type="float" office:value="-3732.23" table:style-name="ce12">
            <text:p>-3.732,23</text:p>
          </table:table-cell>
          <table:table-cell office:value-type="float" office:value="0" table:style-name="ce13">
            <text:p>0,00</text:p>
          </table:table-cell>
          <table:table-cell office:value-type="float" office:value="-8576.25" table:style-name="ce12">
            <text:p>-8.576,25</text:p>
          </table:table-cell>
          <table:table-cell office:value-type="float" office:value="12075.92" table:style-name="ce10">
            <text:p>12.075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.95999999999998" table:style-name="ce14">
            <text:p>284,9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16.6799999999998" table:style-name="ce10">
            <text:p>2.316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83.76" table:style-name="ce10">
            <text:p>15.683,76</text:p>
          </table:table-cell>
          <table:table-cell office:value-type="float" office:value="-1546.48" table:style-name="ce12">
            <text:p>-1.546,48</text:p>
          </table:table-cell>
          <table:table-cell office:value-type="float" office:value="-2381.31" table:style-name="ce12">
            <text:p>-2.381,31</text:p>
          </table:table-cell>
          <table:table-cell office:value-type="float" office:value="-1469.19" table:style-name="ce12">
            <text:p>-1.469,19</text:p>
          </table:table-cell>
          <table:table-cell office:value-type="float" office:value="0" table:style-name="ce13">
            <text:p>0,00</text:p>
          </table:table-cell>
          <table:table-cell office:value-type="float" office:value="-5396.98" table:style-name="ce12">
            <text:p>-5.396,98</text:p>
          </table:table-cell>
          <table:table-cell office:value-type="float" office:value="10286.780000000001" table:style-name="ce10">
            <text:p>10.28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948.52" table:style-name="ce10">
            <text:p>1.948,5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85.08" table:style-name="ce14">
            <text:p>985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18.6499999999996" table:style-name="ce10">
            <text:p>4.118,65</text:p>
          </table:table-cell>
          <table:table-cell office:value-type="float" office:value="-272.79000000000002" table:style-name="ce11">
            <text:p>-272,79</text:p>
          </table:table-cell>
          <table:table-cell office:value-type="float" office:value="-74.319999999999993" table:style-name="ce11">
            <text:p>-74,3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11" table:style-name="ce11">
            <text:p>-347,11</text:p>
          </table:table-cell>
          <table:table-cell office:value-type="float" office:value="3771.54" table:style-name="ce10">
            <text:p>3.771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.363,86</text:p>
          </table:table-cell>
          <table:table-cell office:value-type="float" office:value="5582.15" table:style-name="ce10">
            <text:p>5.582,1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30" table:style-name="ce10">
            <text:p>2.1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87.019999999997" table:style-name="ce10">
            <text:p>35.487,02</text:p>
          </table:table-cell>
          <table:table-cell office:value-type="float" office:value="-4194.3" table:style-name="ce12">
            <text:p>-4.194,30</text:p>
          </table:table-cell>
          <table:table-cell office:value-type="float" office:value="-4398.4399999999996" table:style-name="ce12">
            <text:p>-4.398,44</text:p>
          </table:table-cell>
          <table:table-cell office:value-type="float" office:value="-1441.78" table:style-name="ce12">
            <text:p>-1.441,78</text:p>
          </table:table-cell>
          <table:table-cell office:value-type="float" office:value="0" table:style-name="ce13">
            <text:p>0,00</text:p>
          </table:table-cell>
          <table:table-cell office:value-type="float" office:value="-10034.52" table:style-name="ce12">
            <text:p>-10.034,52</text:p>
          </table:table-cell>
          <table:table-cell office:value-type="float" office:value="25452.5" table:style-name="ce10">
            <text:p>25.452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4000.02" table:style-name="ce10">
            <text:p>4.000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2.57" table:style-name="ce10">
            <text:p>16.072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76.4499999999998" table:style-name="ce12">
            <text:p>-2.076,45</text:p>
          </table:table-cell>
          <table:table-cell office:value-type="float" office:value="-1950.88" table:style-name="ce12">
            <text:p>-1.950,88</text:p>
          </table:table-cell>
          <table:table-cell office:value-type="float" office:value="0" table:style-name="ce13">
            <text:p>0,00</text:p>
          </table:table-cell>
          <table:table-cell office:value-type="float" office:value="-5387.86" table:style-name="ce12">
            <text:p>-5.387,86</text:p>
          </table:table-cell>
          <table:table-cell office:value-type="float" office:value="10684.71" table:style-name="ce10">
            <text:p>10.684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CRETARIA <text:s/>(SAN)</text:p>
          </table:table-cell>
          <table:table-cell office:value-type="float" office:value="9056.9" table:style-name="ce10">
            <text:p>9.056,90</text:p>
          </table:table-cell>
          <table:table-cell table:number-columns-repeated="2" table:style-name="ce9"/>
          <table:table-cell office:value-type="float" office:value="1722.98" table:style-name="ce10">
            <text:p>1.722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779.88" table:style-name="ce10">
            <text:p>10.779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49.92" table:style-name="ce12">
            <text:p>-1.349,92</text:p>
          </table:table-cell>
          <table:table-cell office:value-type="float" office:value="-877.46" table:style-name="ce11">
            <text:p>-877,46</text:p>
          </table:table-cell>
          <table:table-cell office:value-type="float" office:value="0" table:style-name="ce13">
            <text:p>0,00</text:p>
          </table:table-cell>
          <table:table-cell office:value-type="float" office:value="-3055.77" table:style-name="ce12">
            <text:p>-3.055,77</text:p>
          </table:table-cell>
          <table:table-cell office:value-type="float" office:value="7724.11" table:style-name="ce10">
            <text:p>7.724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794.21" table:style-name="ce10">
            <text:p>3.794,2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510.91" table:style-name="ce10">
            <text:p>2.51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90.17" table:style-name="ce10">
            <text:p>7.490,17</text:p>
          </table:table-cell>
          <table:table-cell office:value-type="float" office:value="-417.36" table:style-name="ce11">
            <text:p>-417,36</text:p>
          </table:table-cell>
          <table:table-cell office:value-type="float" office:value="-262.33" table:style-name="ce11">
            <text:p>-262,33</text:p>
          </table:table-cell>
          <table:table-cell office:value-type="float" office:value="-1840.21" table:style-name="ce12">
            <text:p>-1.840,21</text:p>
          </table:table-cell>
          <table:table-cell office:value-type="float" office:value="0" table:style-name="ce13">
            <text:p>0,00</text:p>
          </table:table-cell>
          <table:table-cell office:value-type="float" office:value="-2519.9" table:style-name="ce12">
            <text:p>-2.519,90</text:p>
          </table:table-cell>
          <table:table-cell office:value-type="float" office:value="4970.2700000000004" table:style-name="ce10">
            <text:p>4.970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124.52" table:style-name="ce10">
            <text:p>1.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22.91" table:style-name="ce10">
            <text:p>12.522,91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2">
            <text:p>-1.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2741.85" table:style-name="ce12">
            <text:p>-2.741,85</text:p>
          </table:table-cell>
          <table:table-cell office:value-type="float" office:value="9781.06" table:style-name="ce10">
            <text:p>9.78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755.25" table:style-name="ce10">
            <text:p>1.755,25</text:p>
          </table:table-cell>
          <table:table-cell table:style-name="ce9"/>
          <table:table-cell office:value-type="float" office:value="2464.2600000000002" table:style-name="ce10">
            <text:p>2.464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17.9" table:style-name="ce10">
            <text:p>15.617,90</text:p>
          </table:table-cell>
          <table:table-cell office:value-type="float" office:value="-1728.36" table:style-name="ce12">
            <text:p>-1.728,36</text:p>
          </table:table-cell>
          <table:table-cell office:value-type="float" office:value="-2220.4499999999998" table:style-name="ce12">
            <text:p>-2.220,45</text:p>
          </table:table-cell>
          <table:table-cell office:value-type="float" office:value="-1769.52" table:style-name="ce12">
            <text:p>-1.769,52</text:p>
          </table:table-cell>
          <table:table-cell office:value-type="float" office:value="0" table:style-name="ce13">
            <text:p>0,00</text:p>
          </table:table-cell>
          <table:table-cell office:value-type="float" office:value="-5718.33" table:style-name="ce12">
            <text:p>-5.718,33</text:p>
          </table:table-cell>
          <table:table-cell office:value-type="float" office:value="9899.57" table:style-name="ce10">
            <text:p>9.89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4066.02" table:style-name="ce10">
            <text:p>4.066,0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37.17" table:style-name="ce10">
            <text:p>3.13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143.08" table:style-name="ce10">
            <text:p>9.143,08</text:p>
          </table:table-cell>
          <table:table-cell office:value-type="float" office:value="-447.26" table:style-name="ce11">
            <text:p>-447,26</text:p>
          </table:table-cell>
          <table:table-cell office:value-type="float" office:value="-450.72" table:style-name="ce11">
            <text:p>-450,72</text:p>
          </table:table-cell>
          <table:table-cell office:value-type="float" office:value="-2267.75" table:style-name="ce12">
            <text:p>-2.267,75</text:p>
          </table:table-cell>
          <table:table-cell office:value-type="float" office:value="0" table:style-name="ce13">
            <text:p>0,00</text:p>
          </table:table-cell>
          <table:table-cell office:value-type="float" office:value="-3165.73" table:style-name="ce12">
            <text:p>-3.165,73</text:p>
          </table:table-cell>
          <table:table-cell office:value-type="float" office:value="5977.35" table:style-name="ce10">
            <text:p>5.97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320.48" table:style-name="ce10">
            <text:p>1.320,48</text:p>
          </table:table-cell>
          <table:table-cell office:value-type="float" office:value="1379.07" table:style-name="ce10">
            <text:p>1.379,07</text:p>
          </table:table-cell>
          <table:table-cell office:value-type="float" office:value="6028.67" table:style-name="ce10">
            <text:p>6.028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82.810000000001" table:style-name="ce10">
            <text:p>20.482,81</text:p>
          </table:table-cell>
          <table:table-cell office:value-type="float" office:value="-1715.4" table:style-name="ce12">
            <text:p>-1.715,40</text:p>
          </table:table-cell>
          <table:table-cell office:value-type="float" office:value="-2425.2399999999998" table:style-name="ce12">
            <text:p>-2.425,24</text:p>
          </table:table-cell>
          <table:table-cell office:value-type="float" office:value="-3853.54" table:style-name="ce12">
            <text:p>-3.853,54</text:p>
          </table:table-cell>
          <table:table-cell office:value-type="float" office:value="0" table:style-name="ce13">
            <text:p>0,00</text:p>
          </table:table-cell>
          <table:table-cell office:value-type="float" office:value="-7994.18" table:style-name="ce12">
            <text:p>-7.994,18</text:p>
          </table:table-cell>
          <table:table-cell office:value-type="float" office:value="12488.63" table:style-name="ce10">
            <text:p>12.48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0">
            <text:p>8.950,8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05.74" table:style-name="ce10">
            <text:p>12.205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08.87" table:style-name="ce12">
            <text:p>-1.808,8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637.26" table:style-name="ce12">
            <text:p>-2.637,26</text:p>
          </table:table-cell>
          <table:table-cell office:value-type="float" office:value="9568.48" table:style-name="ce10">
            <text:p>9.568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.379,07</text:p>
          </table:table-cell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4.14" table:style-name="ce10">
            <text:p>3.054,14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217.81" table:style-name="ce12">
            <text:p>-1.217,81</text:p>
          </table:table-cell>
          <table:table-cell office:value-type="float" office:value="1836.33" table:style-name="ce10">
            <text:p>1.836,33</text:p>
          </table:table-cell>
          <table:table-cell office:value-type="float" office:value="1212" table:style-name="ce10">
            <text:p>1.212,00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0000.35" table:style-name="ce10">
            <text:p>10.000,35</text:p>
          </table:table-cell>
          <table:table-cell table:number-columns-repeated="2" table:style-name="ce9"/>
          <table:table-cell office:value-type="float" office:value="4351.76" table:style-name="ce10">
            <text:p>4.351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52.11" table:style-name="ce10">
            <text:p>14.352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99.82" table:style-name="ce12">
            <text:p>-1.399,82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3069.15" table:style-name="ce12">
            <text:p>-3.069,15</text:p>
          </table:table-cell>
          <table:table-cell office:value-type="float" office:value="11282.96" table:style-name="ce10">
            <text:p>11.28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422.83" table:style-name="ce10">
            <text:p>2.422,83</text:p>
          </table:table-cell>
          <table:table-cell table:style-name="ce9"/>
          <table:table-cell office:value-type="float" office:value="1902.96" table:style-name="ce10">
            <text:p>1.90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24.18" table:style-name="ce10">
            <text:p>15.724,18</text:p>
          </table:table-cell>
          <table:table-cell office:value-type="float" office:value="-1010.12" table:style-name="ce12">
            <text:p>-1.010,12</text:p>
          </table:table-cell>
          <table:table-cell table:style-name="ce9"/>
          <table:table-cell office:value-type="float" office:value="-2033.35" table:style-name="ce12">
            <text:p>-2.033,35</text:p>
          </table:table-cell>
          <table:table-cell office:value-type="float" office:value="0" table:style-name="ce13">
            <text:p>0,00</text:p>
          </table:table-cell>
          <table:table-cell office:value-type="float" office:value="-3043.47" table:style-name="ce12">
            <text:p>-3.043,47</text:p>
          </table:table-cell>
          <table:table-cell office:value-type="float" office:value="12680.71" table:style-name="ce10">
            <text:p>12.68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1UNP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3844.46" table:style-name="ce10">
            <text:p>3.844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14.41" table:style-name="ce10">
            <text:p>24.814,41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25.27" table:style-name="ce12">
            <text:p>-4.025,27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3">
            <text:p>0,00</text:p>
          </table:table-cell>
          <table:table-cell office:value-type="float" office:value="-7980.84" table:style-name="ce12">
            <text:p>-7.980,84</text:p>
          </table:table-cell>
          <table:table-cell office:value-type="float" office:value="16833.57" table:style-name="ce10">
            <text:p>16.83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0000.35" table:style-name="ce10">
            <text:p>10.000,3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00.42" table:style-name="ce10">
            <text:p>12.500,42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1867.43" table:style-name="ce12">
            <text:p>-1.867,43</text:p>
          </table:table-cell>
          <table:table-cell office:value-type="float" office:value="-546.77" table:style-name="ce11">
            <text:p>-546,77</text:p>
          </table:table-cell>
          <table:table-cell office:value-type="float" office:value="0" table:style-name="ce13">
            <text:p>0,00</text:p>
          </table:table-cell>
          <table:table-cell office:value-type="float" office:value="-3647.64" table:style-name="ce12">
            <text:p>-3.647,64</text:p>
          </table:table-cell>
          <table:table-cell office:value-type="float" office:value="8852.7800000000007" table:style-name="ce10">
            <text:p>8.85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0.17" table:style-name="ce10">
            <text:p>23.940,1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16.05" table:style-name="ce12">
            <text:p>-4.316,05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8715.7900000000009" table:style-name="ce12">
            <text:p>-8.715,79</text:p>
          </table:table-cell>
          <table:table-cell office:value-type="float" office:value="15224.38" table:style-name="ce10">
            <text:p>15.22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0">
            <text:p>4.634,51</text:p>
          </table:table-cell>
          <table:table-cell table:number-columns-repeated="2" table:style-name="ce9"/>
          <table:table-cell office:value-type="float" office:value="414.32" table:style-name="ce14">
            <text:p>41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48.83" table:style-name="ce10">
            <text:p>5.048,83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49" table:style-name="ce12">
            <text:p>-2.449,00</text:p>
          </table:table-cell>
          <table:table-cell office:value-type="float" office:value="0" table:style-name="ce13">
            <text:p>0,00</text:p>
          </table:table-cell>
          <table:table-cell office:value-type="float" office:value="-3120.09" table:style-name="ce12">
            <text:p>-3.120,09</text:p>
          </table:table-cell>
          <table:table-cell office:value-type="float" office:value="1928.74" table:style-name="ce10">
            <text:p>1.92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41.4" table:style-name="ce10">
            <text:p>2.74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17.56" table:style-name="ce10">
            <text:p>15.417,56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202.79" table:style-name="ce12">
            <text:p>-2.202,79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783.1000000000004" table:style-name="ce12">
            <text:p>-4.783,10</text:p>
          </table:table-cell>
          <table:table-cell office:value-type="float" office:value="10634.46" table:style-name="ce10">
            <text:p>10.634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1680.15" table:style-name="ce10">
            <text:p>1.680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.15" table:style-name="ce10">
            <text:p>1.680,1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680.15" table:style-name="ce10">
            <text:p>1.680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16.82" table:style-name="ce10">
            <text:p>7.016,8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117.530000000001" table:style-name="ce10">
            <text:p>10.117,53</text:p>
          </table:table-cell>
          <table:table-cell office:value-type="float" office:value="-810.79" table:style-name="ce11">
            <text:p>-810,79</text:p>
          </table:table-cell>
          <table:table-cell office:value-type="float" office:value="-1163.19" table:style-name="ce12">
            <text:p>-1.163,19</text:p>
          </table:table-cell>
          <table:table-cell office:value-type="float" office:value="-3408.45" table:style-name="ce12">
            <text:p>-3.408,45</text:p>
          </table:table-cell>
          <table:table-cell office:value-type="float" office:value="0" table:style-name="ce13">
            <text:p>0,00</text:p>
          </table:table-cell>
          <table:table-cell office:value-type="float" office:value="-5382.43" table:style-name="ce12">
            <text:p>-5.382,43</text:p>
          </table:table-cell>
          <table:table-cell office:value-type="float" office:value="4735.1000000000004" table:style-name="ce10">
            <text:p>4.735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033.46" table:style-name="ce10">
            <text:p>3.033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46.55" table:style-name="ce10">
            <text:p>23.246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9.3" table:style-name="ce12">
            <text:p>-4.409,30</text:p>
          </table:table-cell>
          <table:table-cell office:value-type="float" office:value="-796.38" table:style-name="ce11">
            <text:p>-796,38</text:p>
          </table:table-cell>
          <table:table-cell office:value-type="float" office:value="0" table:style-name="ce13">
            <text:p>0,00</text:p>
          </table:table-cell>
          <table:table-cell office:value-type="float" office:value="-6034.07" table:style-name="ce12">
            <text:p>-6.034,07</text:p>
          </table:table-cell>
          <table:table-cell office:value-type="float" office:value="17212.48" table:style-name="ce10">
            <text:p>17.21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1885.96" table:style-name="ce10">
            <text:p>1.885,96</text:p>
          </table:table-cell>
          <table:table-cell table:style-name="ce9"/>
          <table:table-cell office:value-type="float" office:value="2775.01" table:style-name="ce10">
            <text:p>2.775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21.63" table:style-name="ce10">
            <text:p>17.721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6.86" table:style-name="ce12">
            <text:p>-2.566,86</text:p>
          </table:table-cell>
          <table:table-cell office:value-type="float" office:value="-2797.34" table:style-name="ce12">
            <text:p>-2.797,34</text:p>
          </table:table-cell>
          <table:table-cell office:value-type="float" office:value="0" table:style-name="ce13">
            <text:p>0,00</text:p>
          </table:table-cell>
          <table:table-cell office:value-type="float" office:value="-6192.59" table:style-name="ce12">
            <text:p>-6.192,59</text:p>
          </table:table-cell>
          <table:table-cell office:value-type="float" office:value="11529.04" table:style-name="ce10">
            <text:p>11.52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5802.33" table:style-name="ce10">
            <text:p>5.802,33</text:p>
          </table:table-cell>
          <table:table-cell table:style-name="ce9"/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05.57" table:style-name="ce10">
            <text:p>26.905,57</text:p>
          </table:table-cell>
          <table:table-cell office:value-type="float" office:value="-3717.94" table:style-name="ce12">
            <text:p>-3.717,94</text:p>
          </table:table-cell>
          <table:table-cell office:value-type="float" office:value="-3528.89" table:style-name="ce12">
            <text:p>-3.528,89</text:p>
          </table:table-cell>
          <table:table-cell office:value-type="float" office:value="-2872.54" table:style-name="ce12">
            <text:p>-2.872,54</text:p>
          </table:table-cell>
          <table:table-cell office:value-type="float" office:value="0" table:style-name="ce13">
            <text:p>0,00</text:p>
          </table:table-cell>
          <table:table-cell office:value-type="float" office:value="-10119.370000000001" table:style-name="ce12">
            <text:p>-10.119,37</text:p>
          </table:table-cell>
          <table:table-cell office:value-type="float" office:value="16786.2" table:style-name="ce10">
            <text:p>16.786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0">
            <text:p>3.983,92</text:p>
          </table:table-cell>
          <table:table-cell table:number-columns-repeated="2" table:style-name="ce9"/>
          <table:table-cell office:value-type="float" office:value="253.2" table:style-name="ce14">
            <text:p>253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37.12" table:style-name="ce10">
            <text:p>4.237,12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3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3636.05" table:style-name="ce10">
            <text:p>3.636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92.16" table:style-name="ce10">
            <text:p>2.29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0.9" table:style-name="ce10">
            <text:p>15.010,90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54.1999999999998" table:style-name="ce12">
            <text:p>-2.154,20</text:p>
          </table:table-cell>
          <table:table-cell office:value-type="float" office:value="-2445.85" table:style-name="ce12">
            <text:p>-2.445,85</text:p>
          </table:table-cell>
          <table:table-cell office:value-type="float" office:value="0" table:style-name="ce13">
            <text:p>0,00</text:p>
          </table:table-cell>
          <table:table-cell office:value-type="float" office:value="-5944.83" table:style-name="ce12">
            <text:p>-5.944,83</text:p>
          </table:table-cell>
          <table:table-cell office:value-type="float" office:value="9066.07" table:style-name="ce10">
            <text:p>9.066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.778,8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63.55" table:style-name="ce10">
            <text:p>3.06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82.29" table:style-name="ce10">
            <text:p>15.782,29</text:p>
          </table:table-cell>
          <table:table-cell office:value-type="float" office:value="-1344.78" table:style-name="ce12">
            <text:p>-1.344,78</text:p>
          </table:table-cell>
          <table:table-cell office:value-type="float" office:value="-2102.0700000000002" table:style-name="ce12">
            <text:p>-2.102,07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3543.64" table:style-name="ce12">
            <text:p>-3.543,64</text:p>
          </table:table-cell>
          <table:table-cell office:value-type="float" office:value="12238.65" table:style-name="ce10">
            <text:p>12.238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number-columns-spanned="2" table:number-rows-spanned="1" table:style-name="ce27">
            <text:p>COORDENADORIA DE GESTÃO DOCUMENTAL E MEMÓRIA (SEGP)</text:p>
          </table:table-cell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691.2" table:style-name="ce14">
            <text:p>691,20</text:p>
          </table:table-cell>
          <table:table-cell office:value-type="float" office:value="24.35" table:number-columns-spanned="2" table:number-rows-spanned="1" table:style-name="ce28">
            <text:p>24,35</text:p>
          </table:table-cell>
          <table:covered-table-cell/>
          <table:table-cell table:style-name="ce9"/>
          <table:table-cell office:value-type="float" office:value="1900.6" table:style-name="ce10">
            <text:p>1.900,60</text:p>
          </table:table-cell>
          <table:table-cell table:number-columns-repeated="2" table:style-name="ce9"/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723.48" table:style-name="ce11">
            <text:p>-723,48</text:p>
          </table:table-cell>
          <table:table-cell office:value-type="float" office:value="1177.1199999999999" table:style-name="ce10">
            <text:p>1.177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534.71" table:style-name="ce10">
            <text:p>1.53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2.95" table:style-name="ce10">
            <text:p>15.402,9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535.2199999999998" table:style-name="ce12">
            <text:p>-2.535,22</text:p>
          </table:table-cell>
          <table:table-cell office:value-type="float" office:value="-2962.89" table:style-name="ce12">
            <text:p>-2.962,89</text:p>
          </table:table-cell>
          <table:table-cell office:value-type="float" office:value="0" table:style-name="ce13">
            <text:p>0,00</text:p>
          </table:table-cell>
          <table:table-cell office:value-type="float" office:value="-6986.06" table:style-name="ce12">
            <text:p>-6.986,06</text:p>
          </table:table-cell>
          <table:table-cell office:value-type="float" office:value="8416.89" table:style-name="ce10">
            <text:p>8.416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992.6" table:style-name="ce10">
            <text:p>7.992,60</text:p>
          </table:table-cell>
          <table:table-cell table:style-name="ce9"/>
          <table:table-cell office:value-type="float" office:value="1554.18" table:style-name="ce10">
            <text:p>1.55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832.720000000001" table:style-name="ce10">
            <text:p>28.832,72</text:p>
          </table:table-cell>
          <table:table-cell office:value-type="float" office:value="-3305.7" table:style-name="ce12">
            <text:p>-3.305,70</text:p>
          </table:table-cell>
          <table:table-cell office:value-type="float" office:value="-5723.17" table:style-name="ce12">
            <text:p>-5.723,17</text:p>
          </table:table-cell>
          <table:table-cell office:value-type="float" office:value="-2665.34" table:style-name="ce12">
            <text:p>-2.665,34</text:p>
          </table:table-cell>
          <table:table-cell office:value-type="float" office:value="0" table:style-name="ce13">
            <text:p>0,00</text:p>
          </table:table-cell>
          <table:table-cell office:value-type="float" office:value="-11694.21" table:style-name="ce12">
            <text:p>-11.694,21</text:p>
          </table:table-cell>
          <table:table-cell office:value-type="float" office:value="17138.509999999998" table:style-name="ce10">
            <text:p>17.13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764.99" table:style-name="ce14">
            <text:p>76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995.71" table:style-name="ce10">
            <text:p>7.995,71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2">
            <text:p>-2.864,11</text:p>
          </table:table-cell>
          <table:table-cell office:value-type="float" office:value="0" table:style-name="ce13">
            <text:p>0,00</text:p>
          </table:table-cell>
          <table:table-cell office:value-type="float" office:value="-4387.66" table:style-name="ce12">
            <text:p>-4.387,66</text:p>
          </table:table-cell>
          <table:table-cell office:value-type="float" office:value="3608.05" table:style-name="ce10">
            <text:p>3.60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649.65" table:style-name="ce10">
            <text:p>11.649,6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283.08" table:style-name="ce10">
            <text:p>2.283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5.11" table:style-name="ce10">
            <text:p>16.165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09.79" table:style-name="ce12">
            <text:p>-2.509,79</text:p>
          </table:table-cell>
          <table:table-cell office:value-type="float" office:value="-3319.9" table:style-name="ce12">
            <text:p>-3.319,90</text:p>
          </table:table-cell>
          <table:table-cell office:value-type="float" office:value="0" table:style-name="ce13">
            <text:p>0,00</text:p>
          </table:table-cell>
          <table:table-cell office:value-type="float" office:value="-6658.08" table:style-name="ce12">
            <text:p>-6.658,08</text:p>
          </table:table-cell>
          <table:table-cell office:value-type="float" office:value="9507.0300000000007" table:style-name="ce10">
            <text:p>9.507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510.91" table:style-name="ce10">
            <text:p>2.510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63.71" table:style-name="ce10">
            <text:p>30.363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5898.57" table:style-name="ce12">
            <text:p>-5.898,57</text:p>
          </table:table-cell>
          <table:table-cell office:value-type="float" office:value="-6605.62" table:style-name="ce12">
            <text:p>-6.605,62</text:p>
          </table:table-cell>
          <table:table-cell office:value-type="float" office:value="0" table:style-name="ce13">
            <text:p>0,00</text:p>
          </table:table-cell>
          <table:table-cell office:value-type="float" office:value="-13332.58" table:style-name="ce12">
            <text:p>-13.332,58</text:p>
          </table:table-cell>
          <table:table-cell office:value-type="float" office:value="17031.13" table:style-name="ce10">
            <text:p>17.03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7.88" table:style-name="ce10">
            <text:p>15.577,88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2343.37" table:style-name="ce12">
            <text:p>-2.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369.0600000000004" table:style-name="ce12">
            <text:p>-4.369,06</text:p>
          </table:table-cell>
          <table:table-cell office:value-type="float" office:value="11208.82" table:style-name="ce10">
            <text:p>11.20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3047.25" table:style-name="ce10">
            <text:p>3.047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68.98" table:style-name="ce10">
            <text:p>20.768,98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3490.66" table:style-name="ce12">
            <text:p>-3.490,66</text:p>
          </table:table-cell>
          <table:table-cell office:value-type="float" office:value="-2777.59" table:style-name="ce12">
            <text:p>-2.777,59</text:p>
          </table:table-cell>
          <table:table-cell office:value-type="float" office:value="0" table:style-name="ce13">
            <text:p>0,00</text:p>
          </table:table-cell>
          <table:table-cell office:value-type="float" office:value="-7756.2" table:style-name="ce12">
            <text:p>-7.756,20</text:p>
          </table:table-cell>
          <table:table-cell office:value-type="float" office:value="13012.78" table:style-name="ce10">
            <text:p>13.01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13.58999999999997" table:style-name="ce14">
            <text:p>313,59</text:p>
          </table:table-cell>
          <table:table-cell table:style-name="ce9"/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95.51" table:style-name="ce10">
            <text:p>13.295,51</text:p>
          </table:table-cell>
          <table:table-cell office:value-type="float" office:value="-1498.99" table:style-name="ce12">
            <text:p>-1.498,99</text:p>
          </table:table-cell>
          <table:table-cell office:value-type="float" office:value="-1939.21" table:style-name="ce12">
            <text:p>-1.939,21</text:p>
          </table:table-cell>
          <table:table-cell office:value-type="float" office:value="-1276.33" table:style-name="ce12">
            <text:p>-1.276,33</text:p>
          </table:table-cell>
          <table:table-cell office:value-type="float" office:value="0" table:style-name="ce13">
            <text:p>0,00</text:p>
          </table:table-cell>
          <table:table-cell office:value-type="float" office:value="-4714.53" table:style-name="ce12">
            <text:p>-4.714,53</text:p>
          </table:table-cell>
          <table:table-cell office:value-type="float" office:value="8580.98" table:style-name="ce10">
            <text:p>8.580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3824.05" table:style-name="ce10">
            <text:p>3.824,05</text:p>
          </table:table-cell>
          <table:table-cell table:style-name="ce9"/>
          <table:table-cell office:value-type="float" office:value="1600.68" table:style-name="ce10">
            <text:p>1.600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37.98" table:style-name="ce10">
            <text:p>27.437,98</text:p>
          </table:table-cell>
          <table:table-cell office:value-type="float" office:value="-3031.87" table:style-name="ce12">
            <text:p>-3.031,87</text:p>
          </table:table-cell>
          <table:table-cell table:style-name="ce9"/>
          <table:table-cell office:value-type="float" office:value="-10399.200000000001" table:style-name="ce12">
            <text:p>-10.399,20</text:p>
          </table:table-cell>
          <table:table-cell office:value-type="float" office:value="0" table:style-name="ce13">
            <text:p>0,00</text:p>
          </table:table-cell>
          <table:table-cell office:value-type="float" office:value="-13431.07" table:style-name="ce12">
            <text:p>-13.431,07</text:p>
          </table:table-cell>
          <table:table-cell office:value-type="float" office:value="14006.91" table:style-name="ce10">
            <text:p>14.00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7273.78" table:style-name="ce10">
            <text:p>17.273,7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16.98" table:style-name="ce10">
            <text:p>2.716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30.65" table:style-name="ce10">
            <text:p>21.930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02.1" table:style-name="ce12">
            <text:p>-3.802,10</text:p>
          </table:table-cell>
          <table:table-cell office:value-type="float" office:value="-1255.75" table:style-name="ce12">
            <text:p>-1.255,75</text:p>
          </table:table-cell>
          <table:table-cell office:value-type="float" office:value="0" table:style-name="ce13">
            <text:p>0,00</text:p>
          </table:table-cell>
          <table:table-cell office:value-type="float" office:value="-5886.24" table:style-name="ce12">
            <text:p>-5.886,24</text:p>
          </table:table-cell>
          <table:table-cell office:value-type="float" office:value="16044.41" table:style-name="ce10">
            <text:p>16.044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.13" table:style-name="ce10">
            <text:p>2.095,1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095.13" table:style-name="ce10">
            <text:p>2.095,13</text:p>
          </table:table-cell>
          <table:table-cell office:value-type="float" office:value="12575.67" table:style-name="ce10">
            <text:p>12.575,67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0">
            <text:p>7.230,72</text:p>
          </table:table-cell>
          <table:table-cell table:number-columns-repeated="2" table:style-name="ce9"/>
          <table:table-cell office:value-type="float" office:value="293.27" table:style-name="ce14">
            <text:p>293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523.99" table:style-name="ce10">
            <text:p>7.523,99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3">
            <text:p>0,00</text:p>
          </table:table-cell>
          <table:table-cell office:value-type="float" office:value="-1859.4" table:style-name="ce12">
            <text:p>-1.859,40</text:p>
          </table:table-cell>
          <table:table-cell office:value-type="float" office:value="5664.59" table:style-name="ce10">
            <text:p>5.66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692.29" table:style-name="ce10">
            <text:p>1.692,29</text:p>
          </table:table-cell>
          <table:table-cell office:value-type="float" office:value="3168.49" table:style-name="ce10">
            <text:p>3.168,49</text:p>
          </table:table-cell>
          <table:table-cell office:value-type="float" office:value="2680.65" table:style-name="ce10">
            <text:p>2.6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83.22" table:style-name="ce10">
            <text:p>26.983,22</text:p>
          </table:table-cell>
          <table:table-cell office:value-type="float" office:value="-3019.42" table:style-name="ce12">
            <text:p>-3.019,42</text:p>
          </table:table-cell>
          <table:table-cell office:value-type="float" office:value="-4931.37" table:style-name="ce12">
            <text:p>-4.931,37</text:p>
          </table:table-cell>
          <table:table-cell office:value-type="float" office:value="-7597.8" table:style-name="ce12">
            <text:p>-7.597,80</text:p>
          </table:table-cell>
          <table:table-cell office:value-type="float" office:value="0" table:style-name="ce13">
            <text:p>0,00</text:p>
          </table:table-cell>
          <table:table-cell office:value-type="float" office:value="-15548.59" table:style-name="ce12">
            <text:p>-15.548,59</text:p>
          </table:table-cell>
          <table:table-cell office:value-type="float" office:value="11434.63" table:style-name="ce10">
            <text:p>11.43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0">
            <text:p>6.556,30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549.78" table:style-name="ce10">
            <text:p>7.549,78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524.52" table:style-name="ce12">
            <text:p>-1.524,52</text:p>
          </table:table-cell>
          <table:table-cell office:value-type="float" office:value="6025.26" table:style-name="ce10">
            <text:p>6.025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6407.77" table:style-name="ce10">
            <text:p>16.407,77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1693.24" table:style-name="ce10">
            <text:p>1.69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99.88" table:style-name="ce10">
            <text:p>25.499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5011.3" table:style-name="ce12">
            <text:p>-5.011,3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839.69" table:style-name="ce12">
            <text:p>-5.839,69</text:p>
          </table:table-cell>
          <table:table-cell office:value-type="float" office:value="19660.189999999999" table:style-name="ce10">
            <text:p>19.660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59.73" table:style-name="ce10">
            <text:p>2.559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41.689999999999" table:style-name="ce10">
            <text:p>16.641,6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84.98" table:style-name="ce12">
            <text:p>-2.484,98</text:p>
          </table:table-cell>
          <table:table-cell office:value-type="float" office:value="-2661.62" table:style-name="ce12">
            <text:p>-2.661,62</text:p>
          </table:table-cell>
          <table:table-cell office:value-type="float" office:value="0" table:style-name="ce13">
            <text:p>0,00</text:p>
          </table:table-cell>
          <table:table-cell office:value-type="float" office:value="-6651.77" table:style-name="ce12">
            <text:p>-6.651,77</text:p>
          </table:table-cell>
          <table:table-cell office:value-type="float" office:value="9989.92" table:style-name="ce10">
            <text:p>9.989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504.45" table:style-name="ce10">
            <text:p>11.504,4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7.73" table:style-name="ce10">
            <text:p>1.36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2.07" table:style-name="ce10">
            <text:p>14.812,07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427.5700000000002" table:style-name="ce12">
            <text:p>-2.427,57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4410.42" table:style-name="ce12">
            <text:p>-4.410,42</text:p>
          </table:table-cell>
          <table:table-cell office:value-type="float" office:value="10401.65" table:style-name="ce10">
            <text:p>10.40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367.73" table:style-name="ce10">
            <text:p>1.36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3.15" table:style-name="ce10">
            <text:p>13.123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5.5700000000002" table:style-name="ce12">
            <text:p>-2.135,57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3491.29" table:style-name="ce12">
            <text:p>-3.491,29</text:p>
          </table:table-cell>
          <table:table-cell office:value-type="float" office:value="9631.86" table:style-name="ce10">
            <text:p>9.63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787.91" table:style-name="ce10">
            <text:p>1.78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40" table:style-name="ce10">
            <text:p>23.540,00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358.91" table:style-name="ce12">
            <text:p>-4.358,91</text:p>
          </table:table-cell>
          <table:table-cell office:value-type="float" office:value="-1004.2" table:style-name="ce12">
            <text:p>-1.004,20</text:p>
          </table:table-cell>
          <table:table-cell office:value-type="float" office:value="0" table:style-name="ce13">
            <text:p>0,00</text:p>
          </table:table-cell>
          <table:table-cell office:value-type="float" office:value="-8103.3" table:style-name="ce12">
            <text:p>-8.103,30</text:p>
          </table:table-cell>
          <table:table-cell office:value-type="float" office:value="15436.7" table:style-name="ce10">
            <text:p>15.43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.778,34</text:p>
          </table:table-cell>
          <table:table-cell table:number-columns-repeated="2" table:style-name="ce9"/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05.05" table:style-name="ce10">
            <text:p>14.505,0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1856.22" table:style-name="ce12">
            <text:p>-1.856,22</text:p>
          </table:table-cell>
          <table:table-cell office:value-type="float" office:value="-4726.2299999999996" table:style-name="ce12">
            <text:p>-4.726,23</text:p>
          </table:table-cell>
          <table:table-cell office:value-type="float" office:value="0" table:style-name="ce13">
            <text:p>0,00</text:p>
          </table:table-cell>
          <table:table-cell office:value-type="float" office:value="-8070.4" table:style-name="ce12">
            <text:p>-8.070,40</text:p>
          </table:table-cell>
          <table:table-cell office:value-type="float" office:value="6434.65" table:style-name="ce10">
            <text:p>6.43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SERVIDORES (EJ)</text:p>
          </table:table-cell>
          <table:table-cell office:value-type="float" office:value="5717.45" table:style-name="ce10">
            <text:p>5.717,45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693.26" table:style-name="ce10">
            <text:p>2.693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01.59" table:style-name="ce10">
            <text:p>14.401,59</text:p>
          </table:table-cell>
          <table:table-cell office:value-type="float" office:value="-800.44" table:style-name="ce11">
            <text:p>-800,44</text:p>
          </table:table-cell>
          <table:table-cell office:value-type="float" office:value="-2130.31" table:style-name="ce12">
            <text:p>-2.130,31</text:p>
          </table:table-cell>
          <table:table-cell office:value-type="float" office:value="-3112.34" table:style-name="ce12">
            <text:p>-3.112,34</text:p>
          </table:table-cell>
          <table:table-cell office:value-type="float" office:value="0" table:style-name="ce13">
            <text:p>0,00</text:p>
          </table:table-cell>
          <table:table-cell office:value-type="float" office:value="-6043.09" table:style-name="ce12">
            <text:p>-6.043,09</text:p>
          </table:table-cell>
          <table:table-cell office:value-type="float" office:value="8358.5" table:style-name="ce10">
            <text:p>8.35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670.81" table:style-name="ce10">
            <text:p>1.670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2559.44" table:style-name="ce10">
            <text:p>2.5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13.689999999999" table:style-name="ce10">
            <text:p>16.813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2">
            <text:p>-2.718,48</text:p>
          </table:table-cell>
          <table:table-cell office:value-type="float" office:value="-2034.14" table:style-name="ce12">
            <text:p>-2.034,14</text:p>
          </table:table-cell>
          <table:table-cell office:value-type="float" office:value="0" table:style-name="ce13">
            <text:p>0,00</text:p>
          </table:table-cell>
          <table:table-cell office:value-type="float" office:value="-5581.01" table:style-name="ce12">
            <text:p>-5.581,01</text:p>
          </table:table-cell>
          <table:table-cell office:value-type="float" office:value="11232.68" table:style-name="ce10">
            <text:p>11.232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2824.1" table:style-name="ce10">
            <text:p>2.824,1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46.95" table:style-name="ce10">
            <text:p>2.646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50.12" table:style-name="ce10">
            <text:p>6.850,12</text:p>
          </table:table-cell>
          <table:table-cell office:value-type="float" office:value="-388.57" table:style-name="ce11">
            <text:p>-388,57</text:p>
          </table:table-cell>
          <table:table-cell office:value-type="float" office:value="-153.22999999999999" table:style-name="ce11">
            <text:p>-153,23</text:p>
          </table:table-cell>
          <table:table-cell office:value-type="float" office:value="-1901.51" table:style-name="ce12">
            <text:p>-1.901,51</text:p>
          </table:table-cell>
          <table:table-cell office:value-type="float" office:value="0" table:style-name="ce13">
            <text:p>0,00</text:p>
          </table:table-cell>
          <table:table-cell office:value-type="float" office:value="-2443.31" table:style-name="ce12">
            <text:p>-2.443,31</text:p>
          </table:table-cell>
          <table:table-cell office:value-type="float" office:value="4406.8100000000004" table:style-name="ce10">
            <text:p>4.406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table:number-columns-repeated="2" table:style-name="ce9"/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.208,21</text:p>
          </table:table-cell>
          <table:table-cell office:value-type="float" office:value="-1752.2" table:style-name="ce12">
            <text:p>-1.752,20</text:p>
          </table:table-cell>
          <table:table-cell office:value-type="float" office:value="-2305.77" table:style-name="ce12">
            <text:p>-2.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3">
            <text:p>0,00</text:p>
          </table:table-cell>
          <table:table-cell office:value-type="float" office:value="-4219.4399999999996" table:style-name="ce12">
            <text:p>-4.219,44</text:p>
          </table:table-cell>
          <table:table-cell office:value-type="float" office:value="9988.77" table:style-name="ce10">
            <text:p>9.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66.78" table:style-name="ce10">
            <text:p>2.766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44.27" table:style-name="ce10">
            <text:p>26.344,27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4950.01" table:style-name="ce12">
            <text:p>-4.950,01</text:p>
          </table:table-cell>
          <table:table-cell office:value-type="float" office:value="-2880.02" table:style-name="ce12">
            <text:p>-2.880,02</text:p>
          </table:table-cell>
          <table:table-cell office:value-type="float" office:value="0" table:style-name="ce13">
            <text:p>0,00</text:p>
          </table:table-cell>
          <table:table-cell office:value-type="float" office:value="-9867" table:style-name="ce12">
            <text:p>-9.867,00</text:p>
          </table:table-cell>
          <table:table-cell office:value-type="float" office:value="16477.27" table:style-name="ce10">
            <text:p>16.47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35.36" table:style-name="ce10">
            <text:p>2.435,36</text:p>
          </table:table-cell>
          <table:table-cell office:value-type="float" office:value="8411.01" table:style-name="ce10">
            <text:p>8.411,01</text:p>
          </table:table-cell>
          <table:table-cell office:value-type="float" office:value="3809.08" table:style-name="ce10">
            <text:p>3.80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10.04" table:style-name="ce10">
            <text:p>26.410,04</text:p>
          </table:table-cell>
          <table:table-cell office:value-type="float" office:value="-1899.35" table:style-name="ce12">
            <text:p>-1.899,35</text:p>
          </table:table-cell>
          <table:table-cell office:value-type="float" office:value="-4615.03" table:style-name="ce12">
            <text:p>-4.615,03</text:p>
          </table:table-cell>
          <table:table-cell office:value-type="float" office:value="-3367.27" table:style-name="ce12">
            <text:p>-3.367,27</text:p>
          </table:table-cell>
          <table:table-cell office:value-type="float" office:value="0" table:style-name="ce13">
            <text:p>0,00</text:p>
          </table:table-cell>
          <table:table-cell office:value-type="float" office:value="-9881.65" table:style-name="ce12">
            <text:p>-9.881,65</text:p>
          </table:table-cell>
          <table:table-cell office:value-type="float" office:value="16528.39" table:style-name="ce10">
            <text:p>16.52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842.66" table:style-name="ce10">
            <text:p>4.84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59.7" table:style-name="ce10">
            <text:p>29.759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2">
            <text:p>-4.129,62</text:p>
          </table:table-cell>
          <table:table-cell office:value-type="float" office:value="-6955.24" table:style-name="ce12">
            <text:p>-6.955,24</text:p>
          </table:table-cell>
          <table:table-cell office:value-type="float" office:value="0" table:style-name="ce13">
            <text:p>0,00</text:p>
          </table:table-cell>
          <table:table-cell office:value-type="float" office:value="-11913.25" table:style-name="ce12">
            <text:p>-11.913,25</text:p>
          </table:table-cell>
          <table:table-cell office:value-type="float" office:value="17846.45" table:style-name="ce10">
            <text:p>17.846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331.36" table:style-name="ce10">
            <text:p>1.331,36</text:p>
          </table:table-cell>
          <table:table-cell table:style-name="ce9"/>
          <table:table-cell office:value-type="float" office:value="2454.04" table:style-name="ce10">
            <text:p>2.454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93.55" table:style-name="ce10">
            <text:p>16.893,55</text:p>
          </table:table-cell>
          <table:table-cell office:value-type="float" office:value="-1658.42" table:style-name="ce12">
            <text:p>-1.658,42</text:p>
          </table:table-cell>
          <table:table-cell office:value-type="float" office:value="-2541.17" table:style-name="ce12">
            <text:p>-2.541,17</text:p>
          </table:table-cell>
          <table:table-cell office:value-type="float" office:value="-2042.73" table:style-name="ce12">
            <text:p>-2.042,73</text:p>
          </table:table-cell>
          <table:table-cell office:value-type="float" office:value="0" table:style-name="ce13">
            <text:p>0,00</text:p>
          </table:table-cell>
          <table:table-cell office:value-type="float" office:value="-6242.32" table:style-name="ce12">
            <text:p>-6.242,32</text:p>
          </table:table-cell>
          <table:table-cell office:value-type="float" office:value="10651.23" table:style-name="ce10">
            <text:p>10.651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6425.46" table:style-name="ce10">
            <text:p>6.425,46</text:p>
          </table:table-cell>
          <table:table-cell office:value-type="float" office:value="1379.07" table:style-name="ce10">
            <text:p>1.379,07</text:p>
          </table:table-cell>
          <table:table-cell office:value-type="float" office:value="6130.57" table:style-name="ce10">
            <text:p>6.130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70.959999999999" table:style-name="ce10">
            <text:p>25.570,96</text:p>
          </table:table-cell>
          <table:table-cell office:value-type="float" office:value="-2178.65" table:style-name="ce12">
            <text:p>-2.178,65</text:p>
          </table:table-cell>
          <table:table-cell office:value-type="float" office:value="-3721.21" table:style-name="ce12">
            <text:p>-3.721,21</text:p>
          </table:table-cell>
          <table:table-cell office:value-type="float" office:value="-5870.91" table:style-name="ce12">
            <text:p>-5.870,91</text:p>
          </table:table-cell>
          <table:table-cell office:value-type="float" office:value="0" table:style-name="ce13">
            <text:p>0,00</text:p>
          </table:table-cell>
          <table:table-cell office:value-type="float" office:value="-11770.77" table:style-name="ce12">
            <text:p>-11.770,77</text:p>
          </table:table-cell>
          <table:table-cell office:value-type="float" office:value="13800.19" table:style-name="ce10">
            <text:p>13.800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DO QUADRO DE SERVIDORES (SEGE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947.37" table:style-name="ce10">
            <text:p>2.947,37</text:p>
          </table:table-cell>
          <table:table-cell office:value-type="float" office:value="5990.88" table:style-name="ce10">
            <text:p>5.990,88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61.57" table:style-name="ce10">
            <text:p>23.661,57</text:p>
          </table:table-cell>
          <table:table-cell office:value-type="float" office:value="-1983.83" table:style-name="ce12">
            <text:p>-1.983,83</text:p>
          </table:table-cell>
          <table:table-cell office:value-type="float" office:value="-4236.54" table:style-name="ce12">
            <text:p>-4.236,54</text:p>
          </table:table-cell>
          <table:table-cell office:value-type="float" office:value="-3629.78" table:style-name="ce12">
            <text:p>-3.629,78</text:p>
          </table:table-cell>
          <table:table-cell office:value-type="float" office:value="0" table:style-name="ce13">
            <text:p>0,00</text:p>
          </table:table-cell>
          <table:table-cell office:value-type="float" office:value="-9850.15" table:style-name="ce12">
            <text:p>-9.850,15</text:p>
          </table:table-cell>
          <table:table-cell office:value-type="float" office:value="13811.42" table:style-name="ce10">
            <text:p>13.81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117.0600000000004" table:style-name="ce10">
            <text:p>4.11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4.1" table:style-name="ce10">
            <text:p>29.034,10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917.2" table:style-name="ce12">
            <text:p>-4.917,20</text:p>
          </table:table-cell>
          <table:table-cell office:value-type="float" office:value="-2282.15" table:style-name="ce12">
            <text:p>-2.282,15</text:p>
          </table:table-cell>
          <table:table-cell office:value-type="float" office:value="0" table:style-name="ce13">
            <text:p>0,00</text:p>
          </table:table-cell>
          <table:table-cell office:value-type="float" office:value="-10884.76" table:style-name="ce12">
            <text:p>-10.884,76</text:p>
          </table:table-cell>
          <table:table-cell office:value-type="float" office:value="18149.34" table:style-name="ce10">
            <text:p>18.14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3454.4" table:style-name="ce10">
            <text:p>3.454,40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76.84" table:style-name="ce10">
            <text:p>17.876,84</text:p>
          </table:table-cell>
          <table:table-cell office:value-type="float" office:value="-1513.38" table:style-name="ce12">
            <text:p>-1.513,38</text:p>
          </table:table-cell>
          <table:table-cell office:value-type="float" office:value="-3354.06" table:style-name="ce12">
            <text:p>-3.354,06</text:p>
          </table:table-cell>
          <table:table-cell office:value-type="float" office:value="-1136.1500000000001" table:style-name="ce12">
            <text:p>-1.136,15</text:p>
          </table:table-cell>
          <table:table-cell office:value-type="float" office:value="0" table:style-name="ce13">
            <text:p>0,00</text:p>
          </table:table-cell>
          <table:table-cell office:value-type="float" office:value="-6003.59" table:style-name="ce12">
            <text:p>-6.003,59</text:p>
          </table:table-cell>
          <table:table-cell office:value-type="float" office:value="11873.25" table:style-name="ce10">
            <text:p>11.873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4.63" table:style-name="ce14">
            <text:p>364,63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56.5" table:style-name="ce10">
            <text:p>12.756,50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1791.87" table:style-name="ce12">
            <text:p>-1.791,87</text:p>
          </table:table-cell>
          <table:table-cell office:value-type="float" office:value="10964.63" table:style-name="ce10">
            <text:p>10.96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0">
            <text:p>1.393,8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884.29" table:style-name="ce10">
            <text:p>2.884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17.98" table:style-name="ce10">
            <text:p>6.217,98</text:p>
          </table:table-cell>
          <table:table-cell office:value-type="float" office:value="-466.72" table:style-name="ce11">
            <text:p>-466,72</text:p>
          </table:table-cell>
          <table:table-cell office:value-type="float" office:value="-43.79" table:style-name="ce11">
            <text:p>-43,79</text:p>
          </table:table-cell>
          <table:table-cell office:value-type="float" office:value="-1873.71" table:style-name="ce12">
            <text:p>-1.873,71</text:p>
          </table:table-cell>
          <table:table-cell office:value-type="float" office:value="0" table:style-name="ce13">
            <text:p>0,00</text:p>
          </table:table-cell>
          <table:table-cell office:value-type="float" office:value="-2384.2199999999998" table:style-name="ce12">
            <text:p>-2.384,22</text:p>
          </table:table-cell>
          <table:table-cell office:value-type="float" office:value="3833.76" table:style-name="ce10">
            <text:p>3.833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338.290000000001" table:style-name="ce10">
            <text:p>10.338,2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17.51" table:style-name="ce10">
            <text:p>13.617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57.9899999999998" table:style-name="ce12">
            <text:p>-2.157,99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3">
            <text:p>0,00</text:p>
          </table:table-cell>
          <table:table-cell office:value-type="float" office:value="-3520.81" table:style-name="ce12">
            <text:p>-3.520,81</text:p>
          </table:table-cell>
          <table:table-cell office:value-type="float" office:value="10096.700000000001" table:style-name="ce10">
            <text:p>10.09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.187,32</text:p>
          </table:table-cell>
          <table:table-cell office:value-type="float" office:value="7139.15" table:style-name="ce10">
            <text:p>7.139,15</text:p>
          </table:table-cell>
          <table:table-cell table:style-name="ce9"/>
          <table:table-cell office:value-type="float" office:value="789.19" table:style-name="ce14">
            <text:p>78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15.66" table:style-name="ce10">
            <text:p>18.115,66</text:p>
          </table:table-cell>
          <table:table-cell office:value-type="float" office:value="-1588.49" table:style-name="ce12">
            <text:p>-1.588,49</text:p>
          </table:table-cell>
          <table:table-cell office:value-type="float" office:value="-3406.45" table:style-name="ce12">
            <text:p>-3.406,45</text:p>
          </table:table-cell>
          <table:table-cell office:value-type="float" office:value="-7008.19" table:style-name="ce12">
            <text:p>-7.008,19</text:p>
          </table:table-cell>
          <table:table-cell office:value-type="float" office:value="0" table:style-name="ce13">
            <text:p>0,00</text:p>
          </table:table-cell>
          <table:table-cell office:value-type="float" office:value="-12003.13" table:style-name="ce12">
            <text:p>-12.003,13</text:p>
          </table:table-cell>
          <table:table-cell office:value-type="float" office:value="6112.53" table:style-name="ce10">
            <text:p>6.11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3453.53" table:style-name="ce10">
            <text:p>3.45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00.55" table:style-name="ce10">
            <text:p>25.700,55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19.13" table:style-name="ce12">
            <text:p>-4.319,13</text:p>
          </table:table-cell>
          <table:table-cell office:value-type="float" office:value="-2013.73" table:style-name="ce12">
            <text:p>-2.013,73</text:p>
          </table:table-cell>
          <table:table-cell office:value-type="float" office:value="0" table:style-name="ce13">
            <text:p>0,00</text:p>
          </table:table-cell>
          <table:table-cell office:value-type="float" office:value="-9523.06" table:style-name="ce12">
            <text:p>-9.523,06</text:p>
          </table:table-cell>
          <table:table-cell office:value-type="float" office:value="16177.49" table:style-name="ce10">
            <text:p>16.177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471.98" table:style-name="ce10">
            <text:p>2.471,98</text:p>
          </table:table-cell>
          <table:table-cell office:value-type="float" office:value="1379.07" table:style-name="ce10">
            <text:p>1.379,07</text:p>
          </table:table-cell>
          <table:table-cell office:value-type="float" office:value="3147.73" table:style-name="ce10">
            <text:p>3.14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53.37" table:style-name="ce10">
            <text:p>18.753,37</text:p>
          </table:table-cell>
          <table:table-cell office:value-type="float" office:value="-1905.39" table:style-name="ce12">
            <text:p>-1.905,39</text:p>
          </table:table-cell>
          <table:table-cell office:value-type="float" office:value="-2793.93" table:style-name="ce12">
            <text:p>-2.793,93</text:p>
          </table:table-cell>
          <table:table-cell office:value-type="float" office:value="-4559.0600000000004" table:style-name="ce12">
            <text:p>-4.559,06</text:p>
          </table:table-cell>
          <table:table-cell office:value-type="float" office:value="0" table:style-name="ce13">
            <text:p>0,00</text:p>
          </table:table-cell>
          <table:table-cell office:value-type="float" office:value="-9258.3799999999992" table:style-name="ce12">
            <text:p>-9.258,38</text:p>
          </table:table-cell>
          <table:table-cell office:value-type="float" office:value="9494.99" table:style-name="ce10">
            <text:p>9.49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4125.16" table:style-name="ce10">
            <text:p>4.125,16</text:p>
          </table:table-cell>
          <table:table-cell table:style-name="ce9"/>
          <table:table-cell office:value-type="float" office:value="1964.62" table:style-name="ce10">
            <text:p>1.964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01.63" table:style-name="ce10">
            <text:p>19.601,63</text:p>
          </table:table-cell>
          <table:table-cell office:value-type="float" office:value="-1869.67" table:style-name="ce12">
            <text:p>-1.869,67</text:p>
          </table:table-cell>
          <table:table-cell office:value-type="float" office:value="-3414.52" table:style-name="ce12">
            <text:p>-3.414,52</text:p>
          </table:table-cell>
          <table:table-cell office:value-type="float" office:value="-1688.04" table:style-name="ce12">
            <text:p>-1.688,04</text:p>
          </table:table-cell>
          <table:table-cell office:value-type="float" office:value="0" table:style-name="ce13">
            <text:p>0,00</text:p>
          </table:table-cell>
          <table:table-cell office:value-type="float" office:value="-6972.23" table:style-name="ce12">
            <text:p>-6.972,23</text:p>
          </table:table-cell>
          <table:table-cell office:value-type="float" office:value="12629.4" table:style-name="ce10">
            <text:p>12.62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4206.0200000000004" table:style-name="ce10">
            <text:p>4.206,02</text:p>
          </table:table-cell>
          <table:table-cell table:style-name="ce9"/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25.650000000001" table:style-name="ce10">
            <text:p>18.525,65</text:p>
          </table:table-cell>
          <table:table-cell office:value-type="float" office:value="-1830.68" table:style-name="ce12">
            <text:p>-1.830,68</text:p>
          </table:table-cell>
          <table:table-cell office:value-type="float" office:value="-2350.25" table:style-name="ce12">
            <text:p>-2.350,25</text:p>
          </table:table-cell>
          <table:table-cell office:value-type="float" office:value="-2436.7399999999998" table:style-name="ce12">
            <text:p>-2.436,74</text:p>
          </table:table-cell>
          <table:table-cell office:value-type="float" office:value="0" table:style-name="ce13">
            <text:p>0,00</text:p>
          </table:table-cell>
          <table:table-cell office:value-type="float" office:value="-6617.67" table:style-name="ce12">
            <text:p>-6.617,67</text:p>
          </table:table-cell>
          <table:table-cell office:value-type="float" office:value="11907.98" table:style-name="ce10">
            <text:p>11.907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44.34" table:style-name="ce10">
            <text:p>3.744,34</text:p>
          </table:table-cell>
          <table:table-cell table:style-name="ce9"/>
          <table:table-cell office:value-type="float" office:value="2264.36" table:style-name="ce10">
            <text:p>2.264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3.29" table:style-name="ce10">
            <text:p>17.763,29</text:p>
          </table:table-cell>
          <table:table-cell office:value-type="float" office:value="-1286.94" table:style-name="ce12">
            <text:p>-1.286,94</text:p>
          </table:table-cell>
          <table:table-cell table:style-name="ce9"/>
          <table:table-cell office:value-type="float" office:value="-2683.35" table:style-name="ce12">
            <text:p>-2.683,35</text:p>
          </table:table-cell>
          <table:table-cell office:value-type="float" office:value="0" table:style-name="ce13">
            <text:p>0,00</text:p>
          </table:table-cell>
          <table:table-cell office:value-type="float" office:value="-3970.29" table:style-name="ce12">
            <text:p>-3.970,29</text:p>
          </table:table-cell>
          <table:table-cell office:value-type="float" office:value="13793" table:style-name="ce10">
            <text:p>13.793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927.15" table:style-name="ce10">
            <text:p>11.927,15</text:p>
          </table:table-cell>
          <table:table-cell office:value-type="float" office:value="1947.9" table:style-name="ce10">
            <text:p>1.947,90</text:p>
          </table:table-cell>
          <table:table-cell table:style-name="ce9"/>
          <table:table-cell office:value-type="float" office:value="4189.5600000000004" table:style-name="ce10">
            <text:p>4.189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64.61" table:style-name="ce10">
            <text:p>18.064,61</text:p>
          </table:table-cell>
          <table:table-cell office:value-type="float" office:value="-1818.92" table:style-name="ce12">
            <text:p>-1.818,92</text:p>
          </table:table-cell>
          <table:table-cell office:value-type="float" office:value="-2237.5300000000002" table:style-name="ce12">
            <text:p>-2.237,53</text:p>
          </table:table-cell>
          <table:table-cell office:value-type="float" office:value="-5542.96" table:style-name="ce12">
            <text:p>-5.542,96</text:p>
          </table:table-cell>
          <table:table-cell office:value-type="float" office:value="0" table:style-name="ce13">
            <text:p>0,00</text:p>
          </table:table-cell>
          <table:table-cell office:value-type="float" office:value="-9599.41" table:style-name="ce12">
            <text:p>-9.599,41</text:p>
          </table:table-cell>
          <table:table-cell office:value-type="float" office:value="8465.2000000000007" table:style-name="ce10">
            <text:p>8.46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94.05" table:style-name="ce10">
            <text:p>2.79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53.65" table:style-name="ce10">
            <text:p>24.253,65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4855.47" table:style-name="ce12">
            <text:p>-4.855,47</text:p>
          </table:table-cell>
          <table:table-cell office:value-type="float" office:value="0" table:style-name="ce13">
            <text:p>0,00</text:p>
          </table:table-cell>
          <table:table-cell office:value-type="float" office:value="-11822" table:style-name="ce12">
            <text:p>-11.822,00</text:p>
          </table:table-cell>
          <table:table-cell office:value-type="float" office:value="12431.65" table:style-name="ce10">
            <text:p>12.431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607.83" table:style-name="ce10">
            <text:p>3.607,83</text:p>
          </table:table-cell>
          <table:table-cell office:value-type="float" office:value="8411.01" table:style-name="ce10">
            <text:p>8.411,01</text:p>
          </table:table-cell>
          <table:table-cell office:value-type="float" office:value="2440.06" table:style-name="ce10">
            <text:p>2.440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44.839999999997" table:style-name="ce10">
            <text:p>33.744,84</text:p>
          </table:table-cell>
          <table:table-cell office:value-type="float" office:value="-3335.48" table:style-name="ce12">
            <text:p>-3.335,48</text:p>
          </table:table-cell>
          <table:table-cell office:value-type="float" office:value="-6770.06" table:style-name="ce12">
            <text:p>-6.770,06</text:p>
          </table:table-cell>
          <table:table-cell office:value-type="float" office:value="-3065.84" table:style-name="ce12">
            <text:p>-3.065,84</text:p>
          </table:table-cell>
          <table:table-cell office:value-type="float" office:value="0" table:style-name="ce13">
            <text:p>0,00</text:p>
          </table:table-cell>
          <table:table-cell office:value-type="float" office:value="-13171.38" table:style-name="ce12">
            <text:p>-13.171,38</text:p>
          </table:table-cell>
          <table:table-cell office:value-type="float" office:value="20573.46" table:style-name="ce10">
            <text:p>20.573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918.49" table:style-name="ce10">
            <text:p>10.918,49</text:p>
          </table:table-cell>
          <table:table-cell table:number-columns-repeated="2" table:style-name="ce9"/>
          <table:table-cell office:value-type="float" office:value="2765.6" table:style-name="ce10">
            <text:p>2.76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84.09" table:style-name="ce10">
            <text:p>13.684,0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79.22" table:style-name="ce12">
            <text:p>-1.779,22</text:p>
          </table:table-cell>
          <table:table-cell office:value-type="float" office:value="-1342" table:style-name="ce12">
            <text:p>-1.342,00</text:p>
          </table:table-cell>
          <table:table-cell office:value-type="float" office:value="0" table:style-name="ce13">
            <text:p>0,00</text:p>
          </table:table-cell>
          <table:table-cell office:value-type="float" office:value="-3949.61" table:style-name="ce12">
            <text:p>-3.949,61</text:p>
          </table:table-cell>
          <table:table-cell office:value-type="float" office:value="9734.48" table:style-name="ce10">
            <text:p>9.734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2766.78" table:style-name="ce10">
            <text:p>2.766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30.639999999999" table:style-name="ce10">
            <text:p>22.130,64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597.87" table:style-name="ce12">
            <text:p>-3.597,87</text:p>
          </table:table-cell>
          <table:table-cell office:value-type="float" office:value="-2630.52" table:style-name="ce12">
            <text:p>-2.630,52</text:p>
          </table:table-cell>
          <table:table-cell office:value-type="float" office:value="0" table:style-name="ce13">
            <text:p>0,00</text:p>
          </table:table-cell>
          <table:table-cell office:value-type="float" office:value="-8968.58" table:style-name="ce12">
            <text:p>-8.968,58</text:p>
          </table:table-cell>
          <table:table-cell office:value-type="float" office:value="13162.06" table:style-name="ce10">
            <text:p>13.16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51.37" table:style-name="ce10">
            <text:p>3.251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56.13" table:style-name="ce10">
            <text:p>23.956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914.49" table:style-name="ce12">
            <text:p>-3.914,49</text:p>
          </table:table-cell>
          <table:table-cell office:value-type="float" office:value="-1825.32" table:style-name="ce12">
            <text:p>-1.825,32</text:p>
          </table:table-cell>
          <table:table-cell office:value-type="float" office:value="0" table:style-name="ce13">
            <text:p>0,00</text:p>
          </table:table-cell>
          <table:table-cell office:value-type="float" office:value="-8480" table:style-name="ce12">
            <text:p>-8.480,00</text:p>
          </table:table-cell>
          <table:table-cell office:value-type="float" office:value="15476.13" table:style-name="ce10">
            <text:p>15.476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APOIO À GOVERNANÇA E GESTÃO DE TECNOLO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3221.92" table:style-name="ce10">
            <text:p>3.221,92</text:p>
          </table:table-cell>
          <table:table-cell office:value-type="float" office:value="5990.88" table:style-name="ce10">
            <text:p>5.990,88</text:p>
          </table:table-cell>
          <table:table-cell office:value-type="float" office:value="1928.27" table:style-name="ce10">
            <text:p>1.928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24.42" table:style-name="ce10">
            <text:p>22.824,42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4272.32" table:style-name="ce12">
            <text:p>-4.272,32</text:p>
          </table:table-cell>
          <table:table-cell office:value-type="float" office:value="-1372.7" table:style-name="ce12">
            <text:p>-1.372,70</text:p>
          </table:table-cell>
          <table:table-cell office:value-type="float" office:value="0" table:style-name="ce13">
            <text:p>0,00</text:p>
          </table:table-cell>
          <table:table-cell office:value-type="float" office:value="-7654.56" table:style-name="ce12">
            <text:p>-7.654,56</text:p>
          </table:table-cell>
          <table:table-cell office:value-type="float" office:value="15169.86" table:style-name="ce10">
            <text:p>15.169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700.2700000000004" table:style-name="ce10">
            <text:p>4.700,2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116.06" table:style-name="ce10">
            <text:p>28.116,06</text:p>
          </table:table-cell>
          <table:table-cell office:value-type="float" office:value="-3087.31" table:style-name="ce12">
            <text:p>-3.087,31</text:p>
          </table:table-cell>
          <table:table-cell office:value-type="float" office:value="-4943.54" table:style-name="ce12">
            <text:p>-4.943,5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445.61" table:style-name="ce12">
            <text:p>-10.445,61</text:p>
          </table:table-cell>
          <table:table-cell office:value-type="float" office:value="17670.45" table:style-name="ce10">
            <text:p>17.67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EXECUÇÃO E DE PESQUISA PATRIMONIAL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0312.59" table:style-name="ce10">
            <text:p>10.312,5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99.43" table:style-name="ce10">
            <text:p>33.399,43</text:p>
          </table:table-cell>
          <table:table-cell office:value-type="float" office:value="-2746" table:style-name="ce12">
            <text:p>-2.746,00</text:p>
          </table:table-cell>
          <table:table-cell office:value-type="float" office:value="-6704.86" table:style-name="ce12">
            <text:p>-6.704,86</text:p>
          </table:table-cell>
          <table:table-cell office:value-type="float" office:value="-5338.53" table:style-name="ce12">
            <text:p>-5.338,53</text:p>
          </table:table-cell>
          <table:table-cell office:value-type="float" office:value="0" table:style-name="ce13">
            <text:p>0,00</text:p>
          </table:table-cell>
          <table:table-cell office:value-type="float" office:value="-14789.39" table:style-name="ce12">
            <text:p>-14.789,39</text:p>
          </table:table-cell>
          <table:table-cell office:value-type="float" office:value="18610.04" table:style-name="ce10">
            <text:p>18.610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1035.76" table:style-name="ce10">
            <text:p>1.035,76</text:p>
          </table:table-cell>
          <table:table-cell table:style-name="ce9"/>
          <table:table-cell office:value-type="float" office:value="4620.13" table:style-name="ce10">
            <text:p>4.620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54.02" table:style-name="ce10">
            <text:p>18.954,02</text:p>
          </table:table-cell>
          <table:table-cell office:value-type="float" office:value="-1648.83" table:style-name="ce12">
            <text:p>-1.648,83</text:p>
          </table:table-cell>
          <table:table-cell office:value-type="float" office:value="-2149.52" table:style-name="ce12">
            <text:p>-2.149,52</text:p>
          </table:table-cell>
          <table:table-cell office:value-type="float" office:value="-1197.6300000000001" table:style-name="ce12">
            <text:p>-1.197,63</text:p>
          </table:table-cell>
          <table:table-cell office:value-type="float" office:value="0" table:style-name="ce13">
            <text:p>0,00</text:p>
          </table:table-cell>
          <table:table-cell office:value-type="float" office:value="-4995.9799999999996" table:style-name="ce12">
            <text:p>-4.995,98</text:p>
          </table:table-cell>
          <table:table-cell office:value-type="float" office:value="13958.04" table:style-name="ce10">
            <text:p>13.95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791.35" table:style-name="ce10">
            <text:p>1.791,3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761.19" table:style-name="ce10">
            <text:p>2.761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31.61" table:style-name="ce10">
            <text:p>5.931,61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827.16" table:style-name="ce12">
            <text:p>-1.827,16</text:p>
          </table:table-cell>
          <table:table-cell office:value-type="float" office:value="0" table:style-name="ce13">
            <text:p>0,00</text:p>
          </table:table-cell>
          <table:table-cell office:value-type="float" office:value="-2133.0100000000002" table:style-name="ce12">
            <text:p>-2.133,01</text:p>
          </table:table-cell>
          <table:table-cell office:value-type="float" office:value="3798.6" table:style-name="ce10">
            <text:p>3.798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75.76" table:style-name="ce10">
            <text:p>3.775,7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193.5700000000002" table:style-name="ce10">
            <text:p>2.193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95.16" table:style-name="ce10">
            <text:p>27.195,16</text:p>
          </table:table-cell>
          <table:table-cell office:value-type="float" office:value="-3363.19" table:style-name="ce12">
            <text:p>-3.363,19</text:p>
          </table:table-cell>
          <table:table-cell office:value-type="float" office:value="-4518.7299999999996" table:style-name="ce12">
            <text:p>-4.518,73</text:p>
          </table:table-cell>
          <table:table-cell office:value-type="float" office:value="-2997.44" table:style-name="ce12">
            <text:p>-2.997,44</text:p>
          </table:table-cell>
          <table:table-cell office:value-type="float" office:value="0" table:style-name="ce13">
            <text:p>0,00</text:p>
          </table:table-cell>
          <table:table-cell office:value-type="float" office:value="-10879.36" table:style-name="ce12">
            <text:p>-10.879,36</text:p>
          </table:table-cell>
          <table:table-cell office:value-type="float" office:value="16315.8" table:style-name="ce10">
            <text:p>16.315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2825.47" table:style-name="ce10">
            <text:p>2.825,47</text:p>
          </table:table-cell>
          <table:table-cell table:style-name="ce9"/>
          <table:table-cell office:value-type="float" office:value="3750.95" table:style-name="ce10">
            <text:p>3.75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05.25" table:style-name="ce10">
            <text:p>28.005,25</text:p>
          </table:table-cell>
          <table:table-cell office:value-type="float" office:value="-3559.97" table:style-name="ce12">
            <text:p>-3.559,97</text:p>
          </table:table-cell>
          <table:table-cell office:value-type="float" office:value="-4821.58" table:style-name="ce12">
            <text:p>-4.821,58</text:p>
          </table:table-cell>
          <table:table-cell office:value-type="float" office:value="-8349.8700000000008" table:style-name="ce12">
            <text:p>-8.349,87</text:p>
          </table:table-cell>
          <table:table-cell office:value-type="float" office:value="0" table:style-name="ce13">
            <text:p>0,00</text:p>
          </table:table-cell>
          <table:table-cell office:value-type="float" office:value="-16731.419999999998" table:style-name="ce12">
            <text:p>-16.731,42</text:p>
          </table:table-cell>
          <table:table-cell office:value-type="float" office:value="11273.83" table:style-name="ce10">
            <text:p>11.273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847.61" table:style-name="ce10">
            <text:p>2.847,6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077.83" table:style-name="ce10">
            <text:p>2.077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19.919999999998" table:style-name="ce10">
            <text:p>18.619,92</text:p>
          </table:table-cell>
          <table:table-cell office:value-type="float" office:value="-1967.37" table:style-name="ce12">
            <text:p>-1.967,37</text:p>
          </table:table-cell>
          <table:table-cell office:value-type="float" office:value="-2163.44" table:style-name="ce12">
            <text:p>-2.163,44</text:p>
          </table:table-cell>
          <table:table-cell office:value-type="float" office:value="-2167.6999999999998" table:style-name="ce12">
            <text:p>-2.167,70</text:p>
          </table:table-cell>
          <table:table-cell office:value-type="float" office:value="0" table:style-name="ce13">
            <text:p>0,00</text:p>
          </table:table-cell>
          <table:table-cell office:value-type="float" office:value="-6298.51" table:style-name="ce12">
            <text:p>-6.298,51</text:p>
          </table:table-cell>
          <table:table-cell office:value-type="float" office:value="12321.41" table:style-name="ce10">
            <text:p>12.321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5452.78" table:style-name="ce10">
            <text:p>5.452,78</text:p>
          </table:table-cell>
          <table:table-cell table:style-name="ce9"/>
          <table:table-cell office:value-type="float" office:value="2440.54" table:style-name="ce10">
            <text:p>2.44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91.45" table:style-name="ce10">
            <text:p>21.191,45</text:p>
          </table:table-cell>
          <table:table-cell office:value-type="float" office:value="-2040.89" table:style-name="ce12">
            <text:p>-2.040,89</text:p>
          </table:table-cell>
          <table:table-cell office:value-type="float" office:value="-3673.76" table:style-name="ce12">
            <text:p>-3.673,76</text:p>
          </table:table-cell>
          <table:table-cell office:value-type="float" office:value="-2519.48" table:style-name="ce12">
            <text:p>-2.519,48</text:p>
          </table:table-cell>
          <table:table-cell office:value-type="float" office:value="0" table:style-name="ce13">
            <text:p>0,00</text:p>
          </table:table-cell>
          <table:table-cell office:value-type="float" office:value="-8234.1299999999992" table:style-name="ce12">
            <text:p>-8.234,13</text:p>
          </table:table-cell>
          <table:table-cell office:value-type="float" office:value="12957.32" table:style-name="ce10">
            <text:p>12.957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59" table:style-name="ce10">
            <text:p>14.959,00</text:p>
          </table:table-cell>
          <table:table-cell office:value-type="float" office:value="-1494.84" table:style-name="ce12">
            <text:p>-1.494,84</text:p>
          </table:table-cell>
          <table:table-cell office:value-type="float" office:value="-2129.42" table:style-name="ce12">
            <text:p>-2.129,42</text:p>
          </table:table-cell>
          <table:table-cell office:value-type="float" office:value="-1446.92" table:style-name="ce12">
            <text:p>-1.446,92</text:p>
          </table:table-cell>
          <table:table-cell office:value-type="float" office:value="0" table:style-name="ce13">
            <text:p>0,00</text:p>
          </table:table-cell>
          <table:table-cell office:value-type="float" office:value="-5071.18" table:style-name="ce12">
            <text:p>-5.071,18</text:p>
          </table:table-cell>
          <table:table-cell office:value-type="float" office:value="9887.82" table:style-name="ce10">
            <text:p>9.887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1773.82" table:style-name="ce10">
            <text:p>1.77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2.669999999998" table:style-name="ce10">
            <text:p>19.022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41.99" table:style-name="ce12">
            <text:p>-3.541,99</text:p>
          </table:table-cell>
          <table:table-cell office:value-type="float" office:value="-2654.94" table:style-name="ce12">
            <text:p>-2.654,94</text:p>
          </table:table-cell>
          <table:table-cell office:value-type="float" office:value="0" table:style-name="ce13">
            <text:p>0,00</text:p>
          </table:table-cell>
          <table:table-cell office:value-type="float" office:value="-7025.32" table:style-name="ce12">
            <text:p>-7.025,32</text:p>
          </table:table-cell>
          <table:table-cell office:value-type="float" office:value="11997.35" table:style-name="ce10">
            <text:p>11.997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6745.04" table:style-name="ce10">
            <text:p>16.745,04</text:p>
          </table:table-cell>
          <table:table-cell table:number-columns-repeated="2"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56.2" table:style-name="ce10">
            <text:p>18.756,20</text:p>
          </table:table-cell>
          <table:table-cell table:style-name="ce9"/>
          <table:table-cell office:value-type="float" office:value="-827.75" table:style-name="ce11">
            <text:p>-827,75</text:p>
          </table:table-cell>
          <table:table-cell office:value-type="float" office:value="-2859.28" table:style-name="ce12">
            <text:p>-2.859,28</text:p>
          </table:table-cell>
          <table:table-cell office:value-type="float" office:value="0" table:style-name="ce13">
            <text:p>0,00</text:p>
          </table:table-cell>
          <table:table-cell office:value-type="float" office:value="-3687.03" table:style-name="ce12">
            <text:p>-3.687,03</text:p>
          </table:table-cell>
          <table:table-cell office:value-type="float" office:value="15069.17" table:style-name="ce10">
            <text:p>15.06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3004.64" table:style-name="ce10">
            <text:p>3.004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64.65" table:style-name="ce10">
            <text:p>25.664,65</text:p>
          </table:table-cell>
          <table:table-cell office:value-type="float" office:value="-2468.52" table:style-name="ce12">
            <text:p>-2.468,52</text:p>
          </table:table-cell>
          <table:table-cell office:value-type="float" office:value="-4055.43" table:style-name="ce12">
            <text:p>-4.055,43</text:p>
          </table:table-cell>
          <table:table-cell office:value-type="float" office:value="-3200.11" table:style-name="ce12">
            <text:p>-3.200,11</text:p>
          </table:table-cell>
          <table:table-cell office:value-type="float" office:value="0" table:style-name="ce13">
            <text:p>0,00</text:p>
          </table:table-cell>
          <table:table-cell office:value-type="float" office:value="-9724.06" table:style-name="ce12">
            <text:p>-9.724,06</text:p>
          </table:table-cell>
          <table:table-cell office:value-type="float" office:value="15940.59" table:style-name="ce10">
            <text:p>15.940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3491.91" table:style-name="ce10">
            <text:p>3.491,91</text:p>
          </table:table-cell>
          <table:table-cell office:value-type="float" office:value="7398.87" table:style-name="ce10">
            <text:p>7.398,87</text:p>
          </table:table-cell>
          <table:table-cell office:value-type="float" office:value="1687.17" table:style-name="ce10">
            <text:p>1.687,17</text:p>
          </table:table-cell>
          <table:table-cell office:value-type="float" office:value="1046.08" table:number-columns-spanned="2" table:number-rows-spanned="1" table:style-name="ce26">
            <text:p>1.046,08</text:p>
          </table:table-cell>
          <table:covered-table-cell/>
          <table:table-cell table:style-name="ce9"/>
          <table:table-cell office:value-type="float" office:value="25402.37" table:style-name="ce10">
            <text:p>25.402,37</text:p>
          </table:table-cell>
          <table:table-cell office:value-type="float" office:value="-2054.09" table:style-name="ce12">
            <text:p>-2.054,09</text:p>
          </table:table-cell>
          <table:table-cell office:value-type="float" office:value="-5087.45" table:style-name="ce12">
            <text:p>-5.087,45</text:p>
          </table:table-cell>
          <table:table-cell office:value-type="float" office:value="-4825.2" table:style-name="ce12">
            <text:p>-4.825,20</text:p>
          </table:table-cell>
          <table:table-cell office:value-type="float" office:value="0" table:style-name="ce13">
            <text:p>0,00</text:p>
          </table:table-cell>
          <table:table-cell office:value-type="float" office:value="-11966.74" table:style-name="ce12">
            <text:p>-11.966,74</text:p>
          </table:table-cell>
          <table:table-cell office:value-type="float" office:value="13435.63" table:style-name="ce10">
            <text:p>13.435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829.66" table:style-name="ce10">
            <text:p>11.829,66</text:p>
          </table:table-cell>
          <table:table-cell office:value-type="float" office:value="2979.21" table:style-name="ce10">
            <text:p>2.979,2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92.54" table:style-name="ce10">
            <text:p>1.992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41.3" table:style-name="ce10">
            <text:p>18.741,30</text:p>
          </table:table-cell>
          <table:table-cell office:value-type="float" office:value="-1989.09" table:style-name="ce12">
            <text:p>-1.989,09</text:p>
          </table:table-cell>
          <table:table-cell office:value-type="float" office:value="-2804.11" table:style-name="ce12">
            <text:p>-2.804,11</text:p>
          </table:table-cell>
          <table:table-cell office:value-type="float" office:value="-3232.79" table:style-name="ce12">
            <text:p>-3.232,79</text:p>
          </table:table-cell>
          <table:table-cell office:value-type="float" office:value="0" table:style-name="ce13">
            <text:p>0,00</text:p>
          </table:table-cell>
          <table:table-cell office:value-type="float" office:value="-8025.99" table:style-name="ce12">
            <text:p>-8.025,99</text:p>
          </table:table-cell>
          <table:table-cell office:value-type="float" office:value="10715.31" table:style-name="ce10">
            <text:p>10.715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147.95" table:style-name="ce10">
            <text:p>1.147,95</text:p>
          </table:table-cell>
          <table:table-cell table:style-name="ce9"/>
          <table:table-cell office:value-type="float" office:value="2810.5" table:style-name="ce10">
            <text:p>2.810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66.599999999999" table:style-name="ce10">
            <text:p>17.066,60</text:p>
          </table:table-cell>
          <table:table-cell office:value-type="float" office:value="-1628.16" table:style-name="ce12">
            <text:p>-1.628,16</text:p>
          </table:table-cell>
          <table:table-cell office:value-type="float" office:value="-2499.0500000000002" table:style-name="ce12">
            <text:p>-2.499,05</text:p>
          </table:table-cell>
          <table:table-cell office:value-type="float" office:value="-2551.7199999999998" table:style-name="ce12">
            <text:p>-2.551,72</text:p>
          </table:table-cell>
          <table:table-cell office:value-type="float" office:value="0" table:style-name="ce13">
            <text:p>0,00</text:p>
          </table:table-cell>
          <table:table-cell office:value-type="float" office:value="-6678.93" table:style-name="ce12">
            <text:p>-6.678,93</text:p>
          </table:table-cell>
          <table:table-cell office:value-type="float" office:value="10387.67" table:style-name="ce10">
            <text:p>10.38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169.1" table:style-name="ce10">
            <text:p>22.169,10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3964.78" table:style-name="ce10">
            <text:p>3.964,78</text:p>
          </table:table-cell>
          <table:table-cell office:value-type="float" office:value="8608.41" table:number-columns-spanned="2" table:number-rows-spanned="1" table:style-name="ce26">
            <text:p>8.608,41</text:p>
          </table:table-cell>
          <table:covered-table-cell/>
          <table:table-cell table:style-name="ce9"/>
          <table:table-cell office:value-type="float" office:value="38398.410000000003" table:style-name="ce10">
            <text:p>38.398,41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6573.46" table:style-name="ce12">
            <text:p>-6.573,46</text:p>
          </table:table-cell>
          <table:table-cell office:value-type="float" office:value="-2657.7" table:style-name="ce12">
            <text:p>-2.657,70</text:p>
          </table:table-cell>
          <table:table-cell office:value-type="float" office:value="0" table:style-name="ce13">
            <text:p>0,00</text:p>
          </table:table-cell>
          <table:table-cell office:value-type="float" office:value="-13059.51" table:style-name="ce12">
            <text:p>-13.059,51</text:p>
          </table:table-cell>
          <table:table-cell office:value-type="float" office:value="25338.9" table:style-name="ce10">
            <text:p>25.33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4135.76" table:style-name="ce10">
            <text:p>4.135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69.23" table:style-name="ce10">
            <text:p>6.969,23</text:p>
          </table:table-cell>
          <table:table-cell office:value-type="float" office:value="-203.62" table:style-name="ce11">
            <text:p>-203,62</text:p>
          </table:table-cell>
          <table:table-cell office:value-type="float" office:value="-40.22" table:style-name="ce11">
            <text:p>-40,22</text:p>
          </table:table-cell>
          <table:table-cell office:value-type="float" office:value="-1598.16" table:style-name="ce12">
            <text:p>-1.598,16</text:p>
          </table:table-cell>
          <table:table-cell office:value-type="float" office:value="0" table:style-name="ce13">
            <text:p>0,00</text:p>
          </table:table-cell>
          <table:table-cell office:value-type="float" office:value="-1842" table:style-name="ce12">
            <text:p>-1.842,00</text:p>
          </table:table-cell>
          <table:table-cell office:value-type="float" office:value="5127.2299999999996" table:style-name="ce10">
            <text:p>5.12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2845.71" table:style-name="ce10">
            <text:p>2.845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08.240000000002" table:style-name="ce10">
            <text:p>19.508,24</text:p>
          </table:table-cell>
          <table:table-cell office:value-type="float" office:value="-2033.05" table:style-name="ce12">
            <text:p>-2.033,05</text:p>
          </table:table-cell>
          <table:table-cell office:value-type="float" office:value="-3049.47" table:style-name="ce12">
            <text:p>-3.049,47</text:p>
          </table:table-cell>
          <table:table-cell office:value-type="float" office:value="-5233.71" table:style-name="ce12">
            <text:p>-5.233,71</text:p>
          </table:table-cell>
          <table:table-cell office:value-type="float" office:value="0" table:style-name="ce13">
            <text:p>0,00</text:p>
          </table:table-cell>
          <table:table-cell office:value-type="float" office:value="-10316.23" table:style-name="ce12">
            <text:p>-10.316,23</text:p>
          </table:table-cell>
          <table:table-cell office:value-type="float" office:value="9192.01" table:style-name="ce10">
            <text:p>9.19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52.47" table:style-name="ce10">
            <text:p>1.952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39.6" table:style-name="ce10">
            <text:p>14.939,6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36.04" table:style-name="ce12">
            <text:p>-2.236,04</text:p>
          </table:table-cell>
          <table:table-cell office:value-type="float" office:value="-1195.8800000000001" table:style-name="ce12">
            <text:p>-1.195,88</text:p>
          </table:table-cell>
          <table:table-cell office:value-type="float" office:value="0" table:style-name="ce13">
            <text:p>0,00</text:p>
          </table:table-cell>
          <table:table-cell office:value-type="float" office:value="-4937.09" table:style-name="ce12">
            <text:p>-4.937,09</text:p>
          </table:table-cell>
          <table:table-cell office:value-type="float" office:value="10002.51" table:style-name="ce10">
            <text:p>10.00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.087,0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366.25" table:style-name="ce10">
            <text:p>3.36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5.22" table:style-name="ce10">
            <text:p>18.675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2">
            <text:p>-2.956,39</text:p>
          </table:table-cell>
          <table:table-cell office:value-type="float" office:value="-3224.12" table:style-name="ce12">
            <text:p>-3.224,12</text:p>
          </table:table-cell>
          <table:table-cell office:value-type="float" office:value="0" table:style-name="ce13">
            <text:p>0,00</text:p>
          </table:table-cell>
          <table:table-cell office:value-type="float" office:value="-7008.9" table:style-name="ce12">
            <text:p>-7.008,90</text:p>
          </table:table-cell>
          <table:table-cell office:value-type="float" office:value="11666.32" table:style-name="ce10">
            <text:p>11.666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031.81" table:style-name="ce10">
            <text:p>11.031,81</text:p>
          </table:table-cell>
          <table:table-cell table:number-columns-repeated="2" table:style-name="ce9"/>
          <table:table-cell office:value-type="float" office:value="2680.65" table:style-name="ce10">
            <text:p>2.6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12.46" table:style-name="ce10">
            <text:p>13.712,46</text:p>
          </table:table-cell>
          <table:table-cell office:value-type="float" office:value="-1400.36" table:style-name="ce12">
            <text:p>-1.400,36</text:p>
          </table:table-cell>
          <table:table-cell office:value-type="float" office:value="-1727.15" table:style-name="ce12">
            <text:p>-1.727,15</text:p>
          </table:table-cell>
          <table:table-cell office:value-type="float" office:value="-3423.5" table:style-name="ce12">
            <text:p>-3.423,50</text:p>
          </table:table-cell>
          <table:table-cell office:value-type="float" office:value="0" table:style-name="ce13">
            <text:p>0,00</text:p>
          </table:table-cell>
          <table:table-cell office:value-type="float" office:value="-6551.01" table:style-name="ce12">
            <text:p>-6.551,01</text:p>
          </table:table-cell>
          <table:table-cell office:value-type="float" office:value="7161.45" table:style-name="ce10">
            <text:p>7.16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.298,13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686.23" table:style-name="ce10">
            <text:p>3.686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06.28" table:style-name="ce10">
            <text:p>20.206,28</text:p>
          </table:table-cell>
          <table:table-cell office:value-type="float" office:value="-2009.54" table:style-name="ce12">
            <text:p>-2.009,54</text:p>
          </table:table-cell>
          <table:table-cell office:value-type="float" office:value="-3016.76" table:style-name="ce12">
            <text:p>-3.016,76</text:p>
          </table:table-cell>
          <table:table-cell office:value-type="float" office:value="-3521.35" table:style-name="ce12">
            <text:p>-3.521,35</text:p>
          </table:table-cell>
          <table:table-cell office:value-type="float" office:value="0" table:style-name="ce13">
            <text:p>0,00</text:p>
          </table:table-cell>
          <table:table-cell office:value-type="float" office:value="-8547.65" table:style-name="ce12">
            <text:p>-8.547,65</text:p>
          </table:table-cell>
          <table:table-cell office:value-type="float" office:value="11658.63" table:style-name="ce10">
            <text:p>11.65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777.03" table:style-name="ce10">
            <text:p>7.777,03</text:p>
          </table:table-cell>
          <table:table-cell table:style-name="ce9"/>
          <table:table-cell office:value-type="float" office:value="4591.97" table:style-name="ce10">
            <text:p>4.59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382.25" table:style-name="ce10">
            <text:p>34.382,25</text:p>
          </table:table-cell>
          <table:table-cell office:value-type="float" office:value="-3875.06" table:style-name="ce12">
            <text:p>-3.875,06</text:p>
          </table:table-cell>
          <table:table-cell office:value-type="float" office:value="-4568.22" table:style-name="ce12">
            <text:p>-4.568,22</text:p>
          </table:table-cell>
          <table:table-cell office:value-type="float" office:value="-4533.91" table:style-name="ce12">
            <text:p>-4.533,91</text:p>
          </table:table-cell>
          <table:table-cell office:value-type="float" office:value="0" table:style-name="ce13">
            <text:p>0,00</text:p>
          </table:table-cell>
          <table:table-cell office:value-type="float" office:value="-12977.19" table:style-name="ce12">
            <text:p>-12.977,19</text:p>
          </table:table-cell>
          <table:table-cell office:value-type="float" office:value="21405.06" table:style-name="ce10">
            <text:p>21.40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3529.91" table:style-name="ce10">
            <text:p>3.529,91</text:p>
          </table:table-cell>
          <table:table-cell table:style-name="ce9"/>
          <table:table-cell office:value-type="float" office:value="4815.0600000000004" table:style-name="ce10">
            <text:p>4.815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91.99" table:style-name="ce10">
            <text:p>30.591,99</text:p>
          </table:table-cell>
          <table:table-cell office:value-type="float" office:value="-3804.37" table:style-name="ce12">
            <text:p>-3.804,37</text:p>
          </table:table-cell>
          <table:table-cell office:value-type="float" office:value="-5068.82" table:style-name="ce12">
            <text:p>-5.068,82</text:p>
          </table:table-cell>
          <table:table-cell office:value-type="float" office:value="-2072.3200000000002" table:style-name="ce12">
            <text:p>-2.072,32</text:p>
          </table:table-cell>
          <table:table-cell office:value-type="float" office:value="0" table:style-name="ce13">
            <text:p>0,00</text:p>
          </table:table-cell>
          <table:table-cell office:value-type="float" office:value="-10945.51" table:style-name="ce12">
            <text:p>-10.945,51</text:p>
          </table:table-cell>
          <table:table-cell office:value-type="float" office:value="19646.48" table:style-name="ce10">
            <text:p>19.646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0.49" table:style-name="ce10">
            <text:p>2.720,49</text:p>
          </table:table-cell>
          <table:table-cell office:value-type="float" office:value="2215.1999999999998" table:number-columns-spanned="2" table:number-rows-spanned="1" table:style-name="ce26">
            <text:p>2.215,20</text:p>
          </table:table-cell>
          <table:covered-table-cell/>
          <table:table-cell table:style-name="ce9"/>
          <table:table-cell office:value-type="float" office:value="21899.58" table:style-name="ce10">
            <text:p>21.899,58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740.45" table:style-name="ce12">
            <text:p>-3.740,45</text:p>
          </table:table-cell>
          <table:table-cell office:value-type="float" office:value="-2946.54" table:style-name="ce12">
            <text:p>-2.946,54</text:p>
          </table:table-cell>
          <table:table-cell office:value-type="float" office:value="0" table:style-name="ce13">
            <text:p>0,00</text:p>
          </table:table-cell>
          <table:table-cell office:value-type="float" office:value="-8723.9599999999991" table:style-name="ce12">
            <text:p>-8.723,96</text:p>
          </table:table-cell>
          <table:table-cell office:value-type="float" office:value="13175.62" table:style-name="ce10">
            <text:p>13.17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29.4" table:style-name="ce10">
            <text:p>3.629,40</text:p>
          </table:table-cell>
          <table:table-cell office:value-type="float" office:value="1379.07" table:style-name="ce10">
            <text:p>1.379,07</text:p>
          </table:table-cell>
          <table:table-cell office:value-type="float" office:value="5260.63" table:style-name="ce10">
            <text:p>5.26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04.959999999999" table:style-name="ce10">
            <text:p>21.904,96</text:p>
          </table:table-cell>
          <table:table-cell office:value-type="float" office:value="-2076.7800000000002" table:style-name="ce12">
            <text:p>-2.076,78</text:p>
          </table:table-cell>
          <table:table-cell office:value-type="float" office:value="-2661.65" table:style-name="ce12">
            <text:p>-2.661,65</text:p>
          </table:table-cell>
          <table:table-cell office:value-type="float" office:value="-2254.79" table:style-name="ce12">
            <text:p>-2.254,79</text:p>
          </table:table-cell>
          <table:table-cell office:value-type="float" office:value="0" table:style-name="ce13">
            <text:p>0,00</text:p>
          </table:table-cell>
          <table:table-cell office:value-type="float" office:value="-6993.22" table:style-name="ce12">
            <text:p>-6.993,22</text:p>
          </table:table-cell>
          <table:table-cell office:value-type="float" office:value="14911.74" table:style-name="ce10">
            <text:p>14.91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.766,69</text:p>
          </table:table-cell>
          <table:table-cell office:value-type="float" office:value="4436.22" table:style-name="ce10">
            <text:p>4.436,22</text:p>
          </table:table-cell>
          <table:table-cell table:style-name="ce9"/>
          <table:table-cell office:value-type="float" office:value="4766.6099999999997" table:style-name="ce10">
            <text:p>4.766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969.52" table:style-name="ce10">
            <text:p>47.969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17.75" table:style-name="ce12">
            <text:p>-6.117,75</text:p>
          </table:table-cell>
          <table:table-cell office:value-type="float" office:value="-6132.27" table:style-name="ce12">
            <text:p>-6.132,27</text:p>
          </table:table-cell>
          <table:table-cell office:value-type="float" office:value="-3081.2" table:style-name="ce12">
            <text:p>-3.081,20</text:p>
          </table:table-cell>
          <table:table-cell office:value-type="float" office:value="-16159.61" table:style-name="ce12">
            <text:p>-16.159,61</text:p>
          </table:table-cell>
          <table:table-cell office:value-type="float" office:value="31809.91" table:style-name="ce10">
            <text:p>31.80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7662.51" table:style-name="ce10">
            <text:p>7.662,51</text:p>
          </table:table-cell>
          <table:table-cell office:value-type="float" office:value="5990.88" table:style-name="ce10">
            <text:p>5.990,88</text:p>
          </table:table-cell>
          <table:table-cell office:value-type="float" office:value="3345.89" table:style-name="ce10">
            <text:p>3.345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41.07" table:style-name="ce10">
            <text:p>36.441,07</text:p>
          </table:table-cell>
          <table:table-cell office:value-type="float" office:value="-3437.34" table:style-name="ce12">
            <text:p>-3.437,34</text:p>
          </table:table-cell>
          <table:table-cell office:value-type="float" office:value="-7182.27" table:style-name="ce12">
            <text:p>-7.182,27</text:p>
          </table:table-cell>
          <table:table-cell office:value-type="float" office:value="-3834.38" table:style-name="ce12">
            <text:p>-3.834,38</text:p>
          </table:table-cell>
          <table:table-cell office:value-type="float" office:value="0" table:style-name="ce13">
            <text:p>0,00</text:p>
          </table:table-cell>
          <table:table-cell office:value-type="float" office:value="-14453.99" table:style-name="ce12">
            <text:p>-14.453,99</text:p>
          </table:table-cell>
          <table:table-cell office:value-type="float" office:value="21987.08" table:style-name="ce10">
            <text:p>21.987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12948.74" table:style-name="ce10">
            <text:p>12.948,74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388.730000000003" table:style-name="ce10">
            <text:p>36.388,73</text:p>
          </table:table-cell>
          <table:table-cell office:value-type="float" office:value="-4654.5200000000004" table:style-name="ce12">
            <text:p>-4.654,52</text:p>
          </table:table-cell>
          <table:table-cell table:style-name="ce9"/>
          <table:table-cell office:value-type="float" office:value="-4569.79" table:style-name="ce12">
            <text:p>-4.569,79</text:p>
          </table:table-cell>
          <table:table-cell office:value-type="float" office:value="0" table:style-name="ce13">
            <text:p>0,00</text:p>
          </table:table-cell>
          <table:table-cell office:value-type="float" office:value="-9224.31" table:style-name="ce12">
            <text:p>-9.224,31</text:p>
          </table:table-cell>
          <table:table-cell office:value-type="float" office:value="27164.42" table:style-name="ce10">
            <text:p>27.16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475.2" table:style-name="ce10">
            <text:p>1.475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9.66" table:style-name="ce10">
            <text:p>15.509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67" table:style-name="ce12">
            <text:p>-2.545,67</text:p>
          </table:table-cell>
          <table:table-cell office:value-type="float" office:value="-1527.06" table:style-name="ce12">
            <text:p>-1.527,06</text:p>
          </table:table-cell>
          <table:table-cell office:value-type="float" office:value="0" table:style-name="ce13">
            <text:p>0,00</text:p>
          </table:table-cell>
          <table:table-cell office:value-type="float" office:value="-4901.12" table:style-name="ce12">
            <text:p>-4.901,12</text:p>
          </table:table-cell>
          <table:table-cell office:value-type="float" office:value="10608.54" table:style-name="ce10">
            <text:p>10.60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627.17999999999995" table:style-name="ce14">
            <text:p>627,18</text:p>
          </table:table-cell>
          <table:table-cell office:value-type="float" office:value="1939.89" table:style-name="ce10">
            <text:p>1.939,89</text:p>
          </table:table-cell>
          <table:table-cell office:value-type="float" office:value="1968.34" table:style-name="ce10">
            <text:p>1.96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32.48" table:style-name="ce10">
            <text:p>16.432,48</text:p>
          </table:table-cell>
          <table:table-cell office:value-type="float" office:value="-1601" table:style-name="ce12">
            <text:p>-1.601,00</text:p>
          </table:table-cell>
          <table:table-cell office:value-type="float" office:value="-2615.87" table:style-name="ce12">
            <text:p>-2.615,87</text:p>
          </table:table-cell>
          <table:table-cell office:value-type="float" office:value="-1376.71" table:style-name="ce12">
            <text:p>-1.376,71</text:p>
          </table:table-cell>
          <table:table-cell office:value-type="float" office:value="0" table:style-name="ce13">
            <text:p>0,00</text:p>
          </table:table-cell>
          <table:table-cell office:value-type="float" office:value="-5593.58" table:style-name="ce12">
            <text:p>-5.593,58</text:p>
          </table:table-cell>
          <table:table-cell office:value-type="float" office:value="10838.9" table:style-name="ce10">
            <text:p>10.838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59.509999999998" table:style-name="ce10">
            <text:p>18.459,51</text:p>
          </table:table-cell>
          <table:table-cell office:value-type="float" office:value="-1447.59" table:style-name="ce12">
            <text:p>-1.447,59</text:p>
          </table:table-cell>
          <table:table-cell table:style-name="ce9"/>
          <table:table-cell office:value-type="float" office:value="-3032.31" table:style-name="ce12">
            <text:p>-3.032,31</text:p>
          </table:table-cell>
          <table:table-cell office:value-type="float" office:value="0" table:style-name="ce13">
            <text:p>0,00</text:p>
          </table:table-cell>
          <table:table-cell office:value-type="float" office:value="-4479.8999999999996" table:style-name="ce12">
            <text:p>-4.479,90</text:p>
          </table:table-cell>
          <table:table-cell office:value-type="float" office:value="13979.61" table:style-name="ce10">
            <text:p>13.979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490.76" table:style-name="ce10">
            <text:p>1.490,7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20.92" table:style-name="ce10">
            <text:p>2.220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90.75" table:style-name="ce10">
            <text:p>5.090,75</text:p>
          </table:table-cell>
          <table:table-cell office:value-type="float" office:value="-208.71" table:style-name="ce11">
            <text:p>-208,71</text:p>
          </table:table-cell>
          <table:table-cell office:value-type="float" office:value="-28.35" table:style-name="ce11">
            <text:p>-28,35</text:p>
          </table:table-cell>
          <table:table-cell office:value-type="float" office:value="-2334.27" table:style-name="ce12">
            <text:p>-2.334,27</text:p>
          </table:table-cell>
          <table:table-cell office:value-type="float" office:value="0" table:style-name="ce13">
            <text:p>0,00</text:p>
          </table:table-cell>
          <table:table-cell office:value-type="float" office:value="-2571.33" table:style-name="ce12">
            <text:p>-2.571,33</text:p>
          </table:table-cell>
          <table:table-cell office:value-type="float" office:value="2519.42" table:style-name="ce10">
            <text:p>2.51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247.61" table:style-name="ce10">
            <text:p>5.247,61</text:p>
          </table:table-cell>
          <table:table-cell table:style-name="ce9"/>
          <table:table-cell office:value-type="float" office:value="2729.04" table:style-name="ce10">
            <text:p>2.729,04</text:p>
          </table:table-cell>
          <table:table-cell office:value-type="float" office:value="581.97" table:number-columns-spanned="2" table:number-rows-spanned="1" table:style-name="ce28">
            <text:p>581,97</text:p>
          </table:table-cell>
          <table:covered-table-cell/>
          <table:table-cell table:style-name="ce9"/>
          <table:table-cell office:value-type="float" office:value="19957.009999999998" table:style-name="ce10">
            <text:p>19.957,01</text:p>
          </table:table-cell>
          <table:table-cell office:value-type="float" office:value="-1978.2" table:style-name="ce12">
            <text:p>-1.978,20</text:p>
          </table:table-cell>
          <table:table-cell office:value-type="float" office:value="-3272.19" table:style-name="ce12">
            <text:p>-3.272,19</text:p>
          </table:table-cell>
          <table:table-cell office:value-type="float" office:value="-1838.96" table:style-name="ce12">
            <text:p>-1.838,96</text:p>
          </table:table-cell>
          <table:table-cell office:value-type="float" office:value="0" table:style-name="ce13">
            <text:p>0,00</text:p>
          </table:table-cell>
          <table:table-cell office:value-type="float" office:value="-7089.35" table:style-name="ce12">
            <text:p>-7.089,35</text:p>
          </table:table-cell>
          <table:table-cell office:value-type="float" office:value="12867.66" table:style-name="ce10">
            <text:p>12.867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3847.94" table:style-name="ce10">
            <text:p>3.847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71.68" table:style-name="ce10">
            <text:p>20.771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00.45" table:style-name="ce12">
            <text:p>-3.400,45</text:p>
          </table:table-cell>
          <table:table-cell office:value-type="float" office:value="-3444.67" table:style-name="ce12">
            <text:p>-3.444,67</text:p>
          </table:table-cell>
          <table:table-cell office:value-type="float" office:value="0" table:style-name="ce13">
            <text:p>0,00</text:p>
          </table:table-cell>
          <table:table-cell office:value-type="float" office:value="-7673.51" table:style-name="ce12">
            <text:p>-7.673,51</text:p>
          </table:table-cell>
          <table:table-cell office:value-type="float" office:value="13098.17" table:style-name="ce10">
            <text:p>13.098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340.37" table:style-name="ce10">
            <text:p>2.340,37</text:p>
          </table:table-cell>
          <table:table-cell table:style-name="ce9"/>
          <table:table-cell office:value-type="float" office:value="764.99" table:style-name="ce14">
            <text:p>76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95" table:style-name="ce10">
            <text:p>14.859,95</text:p>
          </table:table-cell>
          <table:table-cell office:value-type="float" office:value="-1055.29" table:style-name="ce12">
            <text:p>-1.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3">
            <text:p>0,00</text:p>
          </table:table-cell>
          <table:table-cell office:value-type="float" office:value="-1915.28" table:style-name="ce12">
            <text:p>-1.915,28</text:p>
          </table:table-cell>
          <table:table-cell office:value-type="float" office:value="12944.67" table:style-name="ce10">
            <text:p>12.944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3965.19" table:style-name="ce10">
            <text:p>3.965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65.19" table:style-name="ce10">
            <text:p>3.965,19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3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3007.39" table:style-name="ce10">
            <text:p>3.00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62.14" table:style-name="ce10">
            <text:p>2.662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49.27" table:style-name="ce10">
            <text:p>15.649,2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079.63" table:style-name="ce12">
            <text:p>-2.079,63</text:p>
          </table:table-cell>
          <table:table-cell office:value-type="float" office:value="-2509.84" table:style-name="ce12">
            <text:p>-2.509,84</text:p>
          </table:table-cell>
          <table:table-cell office:value-type="float" office:value="0" table:style-name="ce13">
            <text:p>0,00</text:p>
          </table:table-cell>
          <table:table-cell office:value-type="float" office:value="-6094.64" table:style-name="ce12">
            <text:p>-6.094,64</text:p>
          </table:table-cell>
          <table:table-cell office:value-type="float" office:value="9554.6299999999992" table:style-name="ce10">
            <text:p>9.55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1802.08" table:style-name="ce10">
            <text:p>11.802,08</text:p>
          </table:table-cell>
          <table:table-cell office:value-type="float" office:value="4104.33" table:style-name="ce10">
            <text:p>4.104,33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67.54" table:style-name="ce10">
            <text:p>20.767,54</text:p>
          </table:table-cell>
          <table:table-cell office:value-type="float" office:value="-2174.73" table:style-name="ce12">
            <text:p>-2.174,73</text:p>
          </table:table-cell>
          <table:table-cell office:value-type="float" office:value="-3388.18" table:style-name="ce12">
            <text:p>-3.388,18</text:p>
          </table:table-cell>
          <table:table-cell office:value-type="float" office:value="-2294.5300000000002" table:style-name="ce12">
            <text:p>-2.294,53</text:p>
          </table:table-cell>
          <table:table-cell office:value-type="float" office:value="0" table:style-name="ce13">
            <text:p>0,00</text:p>
          </table:table-cell>
          <table:table-cell office:value-type="float" office:value="-7857.44" table:style-name="ce12">
            <text:p>-7.857,44</text:p>
          </table:table-cell>
          <table:table-cell office:value-type="float" office:value="12910.1" table:style-name="ce10">
            <text:p>12.910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.382,88</text:p>
          </table:table-cell>
          <table:table-cell office:value-type="float" office:value="2307.58" table:style-name="ce10">
            <text:p>2.307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90.46" table:style-name="ce10">
            <text:p>13.690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33.12" table:style-name="ce12">
            <text:p>-2.033,12</text:p>
          </table:table-cell>
          <table:table-cell office:value-type="float" office:value="-1884.09" table:style-name="ce12">
            <text:p>-1.884,09</text:p>
          </table:table-cell>
          <table:table-cell office:value-type="float" office:value="0" table:style-name="ce13">
            <text:p>0,00</text:p>
          </table:table-cell>
          <table:table-cell office:value-type="float" office:value="-4745.6000000000004" table:style-name="ce12">
            <text:p>-4.745,60</text:p>
          </table:table-cell>
          <table:table-cell office:value-type="float" office:value="8944.86" table:style-name="ce10">
            <text:p>8.944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0">
            <text:p>1.702,8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140.88" table:style-name="ce10">
            <text:p>3.140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076.07" table:style-name="ce10">
            <text:p>7.076,07</text:p>
          </table:table-cell>
          <table:table-cell office:value-type="float" office:value="-187.31" table:style-name="ce11">
            <text:p>-187,31</text:p>
          </table:table-cell>
          <table:table-cell office:value-type="float" office:value="-150.51" table:style-name="ce11">
            <text:p>-150,51</text:p>
          </table:table-cell>
          <table:table-cell office:value-type="float" office:value="-1743.02" table:style-name="ce12">
            <text:p>-1.743,02</text:p>
          </table:table-cell>
          <table:table-cell office:value-type="float" office:value="0" table:style-name="ce13">
            <text:p>0,00</text:p>
          </table:table-cell>
          <table:table-cell office:value-type="float" office:value="-2080.84" table:style-name="ce12">
            <text:p>-2.080,84</text:p>
          </table:table-cell>
          <table:table-cell office:value-type="float" office:value="4995.2299999999996" table:style-name="ce10">
            <text:p>4.99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481.2700000000004" table:style-name="ce10">
            <text:p>4.481,27</text:p>
          </table:table-cell>
          <table:table-cell office:value-type="float" office:value="1939.89" table:style-name="ce10">
            <text:p>1.939,89</text:p>
          </table:table-cell>
          <table:table-cell office:value-type="float" office:value="5263.07" table:style-name="ce10">
            <text:p>5.263,07</text:p>
          </table:table-cell>
          <table:table-cell office:value-type="float" office:value="647.11" table:number-columns-spanned="2" table:number-rows-spanned="1" table:style-name="ce28">
            <text:p>647,11</text:p>
          </table:table-cell>
          <table:covered-table-cell/>
          <table:table-cell table:style-name="ce9"/>
          <table:table-cell office:value-type="float" office:value="31851.05" table:style-name="ce10">
            <text:p>31.851,05</text:p>
          </table:table-cell>
          <table:table-cell office:value-type="float" office:value="-3479.6" table:style-name="ce12">
            <text:p>-3.479,60</text:p>
          </table:table-cell>
          <table:table-cell office:value-type="float" office:value="-3991.8" table:style-name="ce12">
            <text:p>-3.991,80</text:p>
          </table:table-cell>
          <table:table-cell office:value-type="float" office:value="-4472.3500000000004" table:style-name="ce12">
            <text:p>-4.472,35</text:p>
          </table:table-cell>
          <table:table-cell office:value-type="float" office:value="0" table:style-name="ce13">
            <text:p>0,00</text:p>
          </table:table-cell>
          <table:table-cell office:value-type="float" office:value="-11943.75" table:style-name="ce12">
            <text:p>-11.943,75</text:p>
          </table:table-cell>
          <table:table-cell office:value-type="float" office:value="19907.3" table:style-name="ce10">
            <text:p>19.907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.554,23</text:p>
          </table:table-cell>
          <table:table-cell office:value-type="float" office:value="422.17" table:style-name="ce14">
            <text:p>422,1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963.36" table:style-name="ce10">
            <text:p>12.963,3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3" table:style-name="ce12">
            <text:p>-2.918,33</text:p>
          </table:table-cell>
          <table:table-cell office:value-type="float" office:value="0" table:style-name="ce13">
            <text:p>0,00</text:p>
          </table:table-cell>
          <table:table-cell office:value-type="float" office:value="-4234" table:style-name="ce12">
            <text:p>-4.234,00</text:p>
          </table:table-cell>
          <table:table-cell office:value-type="float" office:value="8729.36" table:style-name="ce10">
            <text:p>8.729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998.17" table:style-name="ce10">
            <text:p>2.99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92.46" table:style-name="ce10">
            <text:p>6.392,46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2029.89" table:style-name="ce12">
            <text:p>-2.029,89</text:p>
          </table:table-cell>
          <table:table-cell office:value-type="float" office:value="0" table:style-name="ce13">
            <text:p>0,00</text:p>
          </table:table-cell>
          <table:table-cell office:value-type="float" office:value="-2552.79" table:style-name="ce12">
            <text:p>-2.552,79</text:p>
          </table:table-cell>
          <table:table-cell office:value-type="float" office:value="3839.67" table:style-name="ce10">
            <text:p>3.839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.860,14</text:p>
          </table:table-cell>
          <table:table-cell office:value-type="float" office:value="12282.98" table:style-name="ce10">
            <text:p>12.282,98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48.7" table:style-name="ce10">
            <text:p>24.148,70</text:p>
          </table:table-cell>
          <table:table-cell office:value-type="float" office:value="-2548.23" table:style-name="ce12">
            <text:p>-2.548,23</text:p>
          </table:table-cell>
          <table:table-cell office:value-type="float" office:value="-4270.6400000000003" table:style-name="ce12">
            <text:p>-4.270,64</text:p>
          </table:table-cell>
          <table:table-cell office:value-type="float" office:value="-3478.3" table:style-name="ce12">
            <text:p>-3.478,30</text:p>
          </table:table-cell>
          <table:table-cell office:value-type="float" office:value="0" table:style-name="ce13">
            <text:p>0,00</text:p>
          </table:table-cell>
          <table:table-cell office:value-type="float" office:value="-10297.17" table:style-name="ce12">
            <text:p>-10.297,17</text:p>
          </table:table-cell>
          <table:table-cell office:value-type="float" office:value="13851.53" table:style-name="ce10">
            <text:p>13.85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364.4" table:style-name="ce10">
            <text:p>3.364,40</text:p>
          </table:table-cell>
          <table:table-cell table:style-name="ce9"/>
          <table:table-cell office:value-type="float" office:value="1270.8800000000001" table:style-name="ce10">
            <text:p>1.270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89.87" table:style-name="ce10">
            <text:p>16.389,87</text:p>
          </table:table-cell>
          <table:table-cell office:value-type="float" office:value="-1224.25" table:style-name="ce12">
            <text:p>-1.224,25</text:p>
          </table:table-cell>
          <table:table-cell office:value-type="float" office:value="-2446" table:style-name="ce12">
            <text:p>-2.446,00</text:p>
          </table:table-cell>
          <table:table-cell office:value-type="float" office:value="-2216.8200000000002" table:style-name="ce12">
            <text:p>-2.216,82</text:p>
          </table:table-cell>
          <table:table-cell office:value-type="float" office:value="0" table:style-name="ce13">
            <text:p>0,00</text:p>
          </table:table-cell>
          <table:table-cell office:value-type="float" office:value="-5887.07" table:style-name="ce12">
            <text:p>-5.887,07</text:p>
          </table:table-cell>
          <table:table-cell office:value-type="float" office:value="10502.8" table:style-name="ce10">
            <text:p>10.50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0">
            <text:p>3.186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082.82" table:style-name="ce10">
            <text:p>1.082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53.87" table:style-name="ce10">
            <text:p>5.453,87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4834.8999999999996" table:style-name="ce10">
            <text:p>4.83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.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240000000002" table:style-name="ce10">
            <text:p>20.185,24</text:p>
          </table:table-cell>
          <table:table-cell office:value-type="float" office:value="-2060.1799999999998" table:style-name="ce12">
            <text:p>-2.060,18</text:p>
          </table:table-cell>
          <table:table-cell table:number-columns-repeated="2" table:style-name="ce9"/>
          <table:table-cell office:value-type="float" office:value="0" table:style-name="ce13">
            <text:p>0,00</text:p>
          </table:table-cell>
          <table:table-cell office:value-type="float" office:value="-2060.1799999999998" table:style-name="ce12">
            <text:p>-2.060,18</text:p>
          </table:table-cell>
          <table:table-cell office:value-type="float" office:value="18125.060000000001" table:style-name="ce10">
            <text:p>18.1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-ARA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964.05" table:style-name="ce14">
            <text:p>96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.94" table:style-name="ce10">
            <text:p>2.903,94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.7" table:style-name="ce11">
            <text:p>-2,70</text:p>
          </table:table-cell>
          <table:table-cell office:value-type="float" office:value="2901.24" table:style-name="ce10">
            <text:p>2.90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257.71" table:style-name="ce10">
            <text:p>2.257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87.34" table:style-name="ce10">
            <text:p>15.187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75.5100000000002" table:style-name="ce12">
            <text:p>-2.275,51</text:p>
          </table:table-cell>
          <table:table-cell office:value-type="float" office:value="-2136.42" table:style-name="ce12">
            <text:p>-2.136,42</text:p>
          </table:table-cell>
          <table:table-cell office:value-type="float" office:value="0" table:style-name="ce13">
            <text:p>0,00</text:p>
          </table:table-cell>
          <table:table-cell office:value-type="float" office:value="-5240.32" table:style-name="ce12">
            <text:p>-5.240,32</text:p>
          </table:table-cell>
          <table:table-cell office:value-type="float" office:value="9947.02" table:style-name="ce10">
            <text:p>9.947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5688.75" table:style-name="ce10">
            <text:p>5.688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3.21" table:style-name="ce10">
            <text:p>19.723,2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5" table:style-name="ce12">
            <text:p>-2.367,65</text:p>
          </table:table-cell>
          <table:table-cell office:value-type="float" office:value="-4204.51" table:style-name="ce12">
            <text:p>-4.204,51</text:p>
          </table:table-cell>
          <table:table-cell office:value-type="float" office:value="0" table:style-name="ce13">
            <text:p>0,00</text:p>
          </table:table-cell>
          <table:table-cell office:value-type="float" office:value="-8077.33" table:style-name="ce12">
            <text:p>-8.077,33</text:p>
          </table:table-cell>
          <table:table-cell office:value-type="float" office:value="11645.88" table:style-name="ce10">
            <text:p>11.64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88.7" table:style-name="ce10">
            <text:p>2.78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53.19" table:style-name="ce10">
            <text:p>15.853,1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232.08" table:style-name="ce12">
            <text:p>-2.232,08</text:p>
          </table:table-cell>
          <table:table-cell office:value-type="float" office:value="-1384.56" table:style-name="ce12">
            <text:p>-1.384,56</text:p>
          </table:table-cell>
          <table:table-cell office:value-type="float" office:value="0" table:style-name="ce13">
            <text:p>0,00</text:p>
          </table:table-cell>
          <table:table-cell office:value-type="float" office:value="-5023.97" table:style-name="ce12">
            <text:p>-5.023,97</text:p>
          </table:table-cell>
          <table:table-cell office:value-type="float" office:value="10829.22" table:style-name="ce10">
            <text:p>10.82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69.29" table:style-name="ce10">
            <text:p>2.769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6.25" table:style-name="ce10">
            <text:p>16.606,2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17.61" table:style-name="ce12">
            <text:p>-2.417,61</text:p>
          </table:table-cell>
          <table:table-cell office:value-type="float" office:value="-2830.94" table:style-name="ce12">
            <text:p>-2.830,94</text:p>
          </table:table-cell>
          <table:table-cell office:value-type="float" office:value="0" table:style-name="ce13">
            <text:p>0,00</text:p>
          </table:table-cell>
          <table:table-cell office:value-type="float" office:value="-6753.72" table:style-name="ce12">
            <text:p>-6.753,72</text:p>
          </table:table-cell>
          <table:table-cell office:value-type="float" office:value="9852.5300000000007" table:style-name="ce10">
            <text:p>9.85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53.9" table:style-name="ce10">
            <text:p>1.653,90</text:p>
          </table:table-cell>
          <table:table-cell office:value-type="float" office:value="5392.6" table:number-columns-spanned="2" table:number-rows-spanned="1" table:style-name="ce26">
            <text:p>5.392,60</text:p>
          </table:table-cell>
          <table:covered-table-cell/>
          <table:table-cell table:style-name="ce9"/>
          <table:table-cell office:value-type="float" office:value="20200.52" table:style-name="ce10">
            <text:p>20.200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57.69" table:style-name="ce12">
            <text:p>-3.857,69</text:p>
          </table:table-cell>
          <table:table-cell office:value-type="float" office:value="-840.94" table:style-name="ce11">
            <text:p>-840,94</text:p>
          </table:table-cell>
          <table:table-cell office:value-type="float" office:value="0" table:style-name="ce13">
            <text:p>0,00</text:p>
          </table:table-cell>
          <table:table-cell office:value-type="float" office:value="-5527.02" table:style-name="ce12">
            <text:p>-5.527,02</text:p>
          </table:table-cell>
          <table:table-cell office:value-type="float" office:value="14673.5" table:style-name="ce10">
            <text:p>14.67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1.17" table:style-name="ce10">
            <text:p>3.541,17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589.75" table:style-name="ce11">
            <text:p>-589,75</text:p>
          </table:table-cell>
          <table:table-cell office:value-type="float" office:value="0" table:style-name="ce13">
            <text:p>0,00</text:p>
          </table:table-cell>
          <table:table-cell office:value-type="float" office:value="-592.45000000000005" table:style-name="ce11">
            <text:p>-592,45</text:p>
          </table:table-cell>
          <table:table-cell office:value-type="float" office:value="2948.72" table:style-name="ce10">
            <text:p>2.948,72</text:p>
          </table:table-cell>
          <table:table-cell office:value-type="float" office:value="11839.77" table:style-name="ce10">
            <text:p>11.839,77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.683,35</text:p>
          </table:table-cell>
          <table:table-cell office:value-type="float" office:value="1838.16" table:style-name="ce10">
            <text:p>1.838,1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114.1799999999998" table:style-name="ce10">
            <text:p>2.11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46.7" table:style-name="ce10">
            <text:p>24.046,70</text:p>
          </table:table-cell>
          <table:table-cell office:value-type="float" office:value="-1781.22" table:style-name="ce12">
            <text:p>-1.781,22</text:p>
          </table:table-cell>
          <table:table-cell office:value-type="float" office:value="-4515.84" table:style-name="ce12">
            <text:p>-4.515,84</text:p>
          </table:table-cell>
          <table:table-cell office:value-type="float" office:value="-7379.18" table:style-name="ce12">
            <text:p>-7.379,18</text:p>
          </table:table-cell>
          <table:table-cell office:value-type="float" office:value="0" table:style-name="ce13">
            <text:p>0,00</text:p>
          </table:table-cell>
          <table:table-cell office:value-type="float" office:value="-13676.24" table:style-name="ce12">
            <text:p>-13.676,24</text:p>
          </table:table-cell>
          <table:table-cell office:value-type="float" office:value="10370.459999999999" table:style-name="ce10">
            <text:p>10.370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number-columns-spanned="2" table:number-rows-spanned="1" table:style-name="ce27">
            <text:p>COORDENADORIA DE GESTÃO DO QUADRO DE MAGISTRADOS (SEGP)</text:p>
          </table:table-cell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379.07" table:style-name="ce10">
            <text:p>1.37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54.72" table:style-name="ce10">
            <text:p>3.754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08.740000000002" table:style-name="ce10">
            <text:p>16.908,74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08.84" table:style-name="ce12">
            <text:p>-2.308,84</text:p>
          </table:table-cell>
          <table:table-cell office:value-type="float" office:value="-2224.1" table:style-name="ce12">
            <text:p>-2.224,10</text:p>
          </table:table-cell>
          <table:table-cell office:value-type="float" office:value="0" table:style-name="ce13">
            <text:p>0,00</text:p>
          </table:table-cell>
          <table:table-cell office:value-type="float" office:value="-5940.27" table:style-name="ce12">
            <text:p>-5.940,27</text:p>
          </table:table-cell>
          <table:table-cell office:value-type="float" office:value="10968.47" table:style-name="ce10">
            <text:p>10.968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553.53" table:style-name="ce10">
            <text:p>4.55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13.13" table:style-name="ce10">
            <text:p>26.013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174.2" table:style-name="ce12">
            <text:p>-4.174,20</text:p>
          </table:table-cell>
          <table:table-cell office:value-type="float" office:value="-4398.01" table:style-name="ce12">
            <text:p>-4.398,01</text:p>
          </table:table-cell>
          <table:table-cell office:value-type="float" office:value="0" table:style-name="ce13">
            <text:p>0,00</text:p>
          </table:table-cell>
          <table:table-cell office:value-type="float" office:value="-11312.4" table:style-name="ce12">
            <text:p>-11.312,40</text:p>
          </table:table-cell>
          <table:table-cell office:value-type="float" office:value="14700.73" table:style-name="ce10">
            <text:p>14.70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1554.18" table:style-name="ce10">
            <text:p>1.55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3.19" table:style-name="ce10">
            <text:p>15.013,19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409.96" table:style-name="ce12">
            <text:p>-5.409,96</text:p>
          </table:table-cell>
          <table:table-cell office:value-type="float" office:value="0" table:style-name="ce13">
            <text:p>0,00</text:p>
          </table:table-cell>
          <table:table-cell office:value-type="float" office:value="-6360.32" table:style-name="ce12">
            <text:p>-6.360,32</text:p>
          </table:table-cell>
          <table:table-cell office:value-type="float" office:value="8652.8700000000008" table:style-name="ce10">
            <text:p>8.65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63.55" table:style-name="ce10">
            <text:p>3.063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66.3" table:style-name="ce10">
            <text:p>15.866,30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85.4699999999998" table:style-name="ce12">
            <text:p>-2.185,47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160.12" table:style-name="ce12">
            <text:p>-5.160,12</text:p>
          </table:table-cell>
          <table:table-cell office:value-type="float" office:value="10706.18" table:style-name="ce10">
            <text:p>10.70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10">
            <text:p>10.570,37</text:p>
          </table:table-cell>
          <table:table-cell table:number-columns-repeated="2" table:style-name="ce9"/>
          <table:table-cell office:value-type="float" office:value="2729.13" table:style-name="ce10">
            <text:p>2.729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99.5" table:style-name="ce10">
            <text:p>13.299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57.55" table:style-name="ce12">
            <text:p>-1.757,55</text:p>
          </table:table-cell>
          <table:table-cell office:value-type="float" office:value="-1277.98" table:style-name="ce12">
            <text:p>-1.277,98</text:p>
          </table:table-cell>
          <table:table-cell office:value-type="float" office:value="0" table:style-name="ce13">
            <text:p>0,00</text:p>
          </table:table-cell>
          <table:table-cell office:value-type="float" office:value="-3863.92" table:style-name="ce12">
            <text:p>-3.863,92</text:p>
          </table:table-cell>
          <table:table-cell office:value-type="float" office:value="9435.58" table:style-name="ce10">
            <text:p>9.435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0">
            <text:p>9.151,7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931.32" table:style-name="ce10">
            <text:p>1.931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15.47" table:style-name="ce10">
            <text:p>13.315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21.74" table:style-name="ce12">
            <text:p>-1.321,74</text:p>
          </table:table-cell>
          <table:table-cell office:value-type="float" office:value="-1006.65" table:style-name="ce12">
            <text:p>-1.006,65</text:p>
          </table:table-cell>
          <table:table-cell office:value-type="float" office:value="0" table:style-name="ce13">
            <text:p>0,00</text:p>
          </table:table-cell>
          <table:table-cell office:value-type="float" office:value="-3156.78" table:style-name="ce12">
            <text:p>-3.156,78</text:p>
          </table:table-cell>
          <table:table-cell office:value-type="float" office:value="10158.69" table:style-name="ce10">
            <text:p>10.158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7791.990000000002" table:style-name="ce10">
            <text:p>17.791,9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45.98" table:style-name="ce10">
            <text:p>2.045,98</text:p>
          </table:table-cell>
          <table:table-cell office:value-type="float" office:value="411.91" table:number-columns-spanned="2" table:number-rows-spanned="1" table:style-name="ce28">
            <text:p>411,91</text:p>
          </table:table-cell>
          <table:covered-table-cell/>
          <table:table-cell table:style-name="ce9"/>
          <table:table-cell office:value-type="float" office:value="22482.26" table:style-name="ce10">
            <text:p>22.482,26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4071.32" table:style-name="ce12">
            <text:p>-4.071,32</text:p>
          </table:table-cell>
          <table:table-cell office:value-type="float" office:value="-1769.7" table:style-name="ce12">
            <text:p>-1.769,70</text:p>
          </table:table-cell>
          <table:table-cell office:value-type="float" office:value="0" table:style-name="ce13">
            <text:p>0,00</text:p>
          </table:table-cell>
          <table:table-cell office:value-type="float" office:value="-8311.18" table:style-name="ce12">
            <text:p>-8.311,18</text:p>
          </table:table-cell>
          <table:table-cell office:value-type="float" office:value="14171.08" table:style-name="ce10">
            <text:p>14.17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841" table:style-name="ce13">
            <text:p>841,00</text:p>
          </table:table-cell>
          <table:table-cell office:value-type="float" office:value="4003.77" table:style-name="ce10">
            <text:p>4.003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01.88" table:style-name="ce10">
            <text:p>15.601,88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89.56" table:style-name="ce12">
            <text:p>-1.789,56</text:p>
          </table:table-cell>
          <table:table-cell office:value-type="float" office:value="-2033.78" table:style-name="ce12">
            <text:p>-2.033,78</text:p>
          </table:table-cell>
          <table:table-cell office:value-type="float" office:value="0" table:style-name="ce13">
            <text:p>0,00</text:p>
          </table:table-cell>
          <table:table-cell office:value-type="float" office:value="-5183.87" table:style-name="ce12">
            <text:p>-5.183,87</text:p>
          </table:table-cell>
          <table:table-cell office:value-type="float" office:value="10418.01" table:style-name="ce10">
            <text:p>10.41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169.36" table:style-name="ce10">
            <text:p>11.169,3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65.6" table:style-name="ce10">
            <text:p>2.76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20.01" table:style-name="ce10">
            <text:p>15.120,01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088.9499999999998" table:style-name="ce12">
            <text:p>-2.088,95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4892.84" table:style-name="ce12">
            <text:p>-4.892,84</text:p>
          </table:table-cell>
          <table:table-cell office:value-type="float" office:value="10227.17" table:style-name="ce10">
            <text:p>10.22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.112,5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61.21" table:style-name="ce10">
            <text:p>2.36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58.77" table:style-name="ce10">
            <text:p>14.658,77</text:p>
          </table:table-cell>
          <table:table-cell office:value-type="float" office:value="-1405.38" table:style-name="ce12">
            <text:p>-1.405,38</text:p>
          </table:table-cell>
          <table:table-cell office:value-type="float" office:value="-2021.72" table:style-name="ce12">
            <text:p>-2.021,72</text:p>
          </table:table-cell>
          <table:table-cell office:value-type="float" office:value="-3901.22" table:style-name="ce12">
            <text:p>-3.901,22</text:p>
          </table:table-cell>
          <table:table-cell office:value-type="float" office:value="0" table:style-name="ce13">
            <text:p>0,00</text:p>
          </table:table-cell>
          <table:table-cell office:value-type="float" office:value="-7328.32" table:style-name="ce12">
            <text:p>-7.328,32</text:p>
          </table:table-cell>
          <table:table-cell office:value-type="float" office:value="7330.45" table:style-name="ce10">
            <text:p>7.330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2816.24" table:style-name="ce10">
            <text:p>2.816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1.29" table:style-name="ce10">
            <text:p>4.001,29</text:p>
          </table:table-cell>
          <table:table-cell table:number-columns-repeated="2" table:style-name="ce9"/>
          <table:table-cell office:value-type="float" office:value="-814.56" table:style-name="ce11">
            <text:p>-814,56</text:p>
          </table:table-cell>
          <table:table-cell office:value-type="float" office:value="0" table:style-name="ce13">
            <text:p>0,00</text:p>
          </table:table-cell>
          <table:table-cell office:value-type="float" office:value="-814.56" table:style-name="ce11">
            <text:p>-814,56</text:p>
          </table:table-cell>
          <table:table-cell office:value-type="float" office:value="3186.73" table:style-name="ce10">
            <text:p>3.186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522.61" table:style-name="ce10">
            <text:p>1.522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77.2" table:style-name="ce10">
            <text:p>13.277,2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949.23" table:style-name="ce12">
            <text:p>-1.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4144.99" table:style-name="ce12">
            <text:p>-4.144,99</text:p>
          </table:table-cell>
          <table:table-cell office:value-type="float" office:value="9132.2099999999991" table:style-name="ce10">
            <text:p>9.132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4788.8100000000004" table:style-name="ce10">
            <text:p>4.788,81</text:p>
          </table:table-cell>
          <table:table-cell table:style-name="ce9"/>
          <table:table-cell office:value-type="float" office:value="2004.69" table:style-name="ce10">
            <text:p>2.00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10.36" table:style-name="ce10">
            <text:p>20.210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29.2" table:style-name="ce12">
            <text:p>-3.429,20</text:p>
          </table:table-cell>
          <table:table-cell office:value-type="float" office:value="-3344.78" table:style-name="ce12">
            <text:p>-3.344,78</text:p>
          </table:table-cell>
          <table:table-cell office:value-type="float" office:value="0" table:style-name="ce13">
            <text:p>0,00</text:p>
          </table:table-cell>
          <table:table-cell office:value-type="float" office:value="-7602.37" table:style-name="ce12">
            <text:p>-7.602,37</text:p>
          </table:table-cell>
          <table:table-cell office:value-type="float" office:value="12607.99" table:style-name="ce10">
            <text:p>12.607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186.59" table:style-name="ce10">
            <text:p>3.186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6.23" table:style-name="ce10">
            <text:p>16.126,2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22.98" table:style-name="ce12">
            <text:p>-2.222,98</text:p>
          </table:table-cell>
          <table:table-cell office:value-type="float" office:value="-4208.95" table:style-name="ce12">
            <text:p>-4.208,95</text:p>
          </table:table-cell>
          <table:table-cell office:value-type="float" office:value="0" table:style-name="ce13">
            <text:p>0,00</text:p>
          </table:table-cell>
          <table:table-cell office:value-type="float" office:value="-7937.1" table:style-name="ce12">
            <text:p>-7.937,10</text:p>
          </table:table-cell>
          <table:table-cell office:value-type="float" office:value="8189.13" table:style-name="ce10">
            <text:p>8.189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OVERNANÇA DAS CONTRATAÇÕES</text:p>
          </table:table-cell>
          <table:table-cell office:value-type="float" office:value="11057.45" table:style-name="ce10">
            <text:p>11.057,45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1.71" table:style-name="ce10">
            <text:p>18.661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91.12" table:style-name="ce12">
            <text:p>-3.591,12</text:p>
          </table:table-cell>
          <table:table-cell office:value-type="float" office:value="-723.48" table:style-name="ce11">
            <text:p>-723,48</text:p>
          </table:table-cell>
          <table:table-cell office:value-type="float" office:value="0" table:style-name="ce13">
            <text:p>0,00</text:p>
          </table:table-cell>
          <table:table-cell office:value-type="float" office:value="-5142.99" table:style-name="ce12">
            <text:p>-5.142,99</text:p>
          </table:table-cell>
          <table:table-cell office:value-type="float" office:value="13518.72" table:style-name="ce10">
            <text:p>13.51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RÉGIA NICÁCIO AMORIM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.480,75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486.330000000002" table:style-name="ce10">
            <text:p>20.486,33</text:p>
          </table:table-cell>
          <table:table-cell office:value-type="float" office:value="-1943.94" table:style-name="ce12">
            <text:p>-1.943,94</text:p>
          </table:table-cell>
          <table:table-cell office:value-type="float" office:value="-3953.26" table:style-name="ce12">
            <text:p>-3.953,26</text:p>
          </table:table-cell>
          <table:table-cell office:value-type="float" office:value="-1168.43" table:style-name="ce12">
            <text:p>-1.168,43</text:p>
          </table:table-cell>
          <table:table-cell office:value-type="float" office:value="0" table:style-name="ce13">
            <text:p>0,00</text:p>
          </table:table-cell>
          <table:table-cell office:value-type="float" office:value="-7065.63" table:style-name="ce12">
            <text:p>-7.065,63</text:p>
          </table:table-cell>
          <table:table-cell office:value-type="float" office:value="13420.7" table:style-name="ce10">
            <text:p>13.420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3011.23" table:style-name="ce10">
            <text:p>3.011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53.29" table:style-name="ce10">
            <text:p>27.953,29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5053.09" table:style-name="ce12">
            <text:p>-5.053,09</text:p>
          </table:table-cell>
          <table:table-cell office:value-type="float" office:value="-2411" table:style-name="ce12">
            <text:p>-2.411,00</text:p>
          </table:table-cell>
          <table:table-cell office:value-type="float" office:value="0" table:style-name="ce13">
            <text:p>0,00</text:p>
          </table:table-cell>
          <table:table-cell office:value-type="float" office:value="-10111.6" table:style-name="ce12">
            <text:p>-10.111,60</text:p>
          </table:table-cell>
          <table:table-cell office:value-type="float" office:value="17841.689999999999" table:style-name="ce10">
            <text:p>17.841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.285,94</text:p>
          </table:table-cell>
          <table:table-cell table:number-columns-repeated="2" table:style-name="ce9"/>
          <table:table-cell office:value-type="float" office:value="2495.4299999999998" table:style-name="ce10">
            <text:p>2.495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81.37" table:style-name="ce10">
            <text:p>21.781,37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628.58" table:style-name="ce12">
            <text:p>-3.628,58</text:p>
          </table:table-cell>
          <table:table-cell office:value-type="float" office:value="-981.92" table:style-name="ce11">
            <text:p>-981,92</text:p>
          </table:table-cell>
          <table:table-cell office:value-type="float" office:value="0" table:style-name="ce13">
            <text:p>0,00</text:p>
          </table:table-cell>
          <table:table-cell office:value-type="float" office:value="-7350.69" table:style-name="ce12">
            <text:p>-7.350,69</text:p>
          </table:table-cell>
          <table:table-cell office:value-type="float" office:value="14430.68" table:style-name="ce10">
            <text:p>14.43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744.58" table:style-name="ce14">
            <text:p>744,58</text:p>
          </table:table-cell>
          <table:table-cell table:style-name="ce9"/>
          <table:table-cell office:value-type="float" office:value="3594.13" table:style-name="ce10">
            <text:p>3.594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55.57" table:style-name="ce10">
            <text:p>17.755,57</text:p>
          </table:table-cell>
          <table:table-cell office:value-type="float" office:value="-1620.37" table:style-name="ce12">
            <text:p>-1.620,37</text:p>
          </table:table-cell>
          <table:table-cell office:value-type="float" office:value="-2370.89" table:style-name="ce12">
            <text:p>-2.370,89</text:p>
          </table:table-cell>
          <table:table-cell office:value-type="float" office:value="-2958.25" table:style-name="ce12">
            <text:p>-2.958,25</text:p>
          </table:table-cell>
          <table:table-cell office:value-type="float" office:value="0" table:style-name="ce13">
            <text:p>0,00</text:p>
          </table:table-cell>
          <table:table-cell office:value-type="float" office:value="-6949.51" table:style-name="ce12">
            <text:p>-6.949,51</text:p>
          </table:table-cell>
          <table:table-cell office:value-type="float" office:value="10806.06" table:style-name="ce10">
            <text:p>10.806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3656.12" table:style-name="ce10">
            <text:p>3.656,12</text:p>
          </table:table-cell>
          <table:table-cell table:style-name="ce9"/>
          <table:table-cell office:value-type="float" office:value="4016.25" table:style-name="ce10">
            <text:p>4.01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63.54" table:style-name="ce10">
            <text:p>29.763,54</text:p>
          </table:table-cell>
          <table:table-cell office:value-type="float" office:value="-3828.35" table:style-name="ce12">
            <text:p>-3.828,35</text:p>
          </table:table-cell>
          <table:table-cell office:value-type="float" office:value="-5106.21" table:style-name="ce12">
            <text:p>-5.106,21</text:p>
          </table:table-cell>
          <table:table-cell office:value-type="float" office:value="-4856.66" table:style-name="ce12">
            <text:p>-4.856,66</text:p>
          </table:table-cell>
          <table:table-cell office:value-type="float" office:value="0" table:style-name="ce13">
            <text:p>0,00</text:p>
          </table:table-cell>
          <table:table-cell office:value-type="float" office:value="-13791.22" table:style-name="ce12">
            <text:p>-13.791,22</text:p>
          </table:table-cell>
          <table:table-cell office:value-type="float" office:value="15972.32" table:style-name="ce10">
            <text:p>15.97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GESTÃO NEGOCIAL DE INICIATIVAS NACIONAIS</text:p>
          </table:table-cell>
          <table:table-cell office:value-type="float" office:value="18875.53" table:style-name="ce10">
            <text:p>18.875,53</text:p>
          </table:table-cell>
          <table:table-cell office:value-type="float" office:value="2647.51" table:style-name="ce10">
            <text:p>2.647,51</text:p>
          </table:table-cell>
          <table:table-cell office:value-type="float" office:value="5990.88" table:style-name="ce10">
            <text:p>5.990,88</text:p>
          </table:table-cell>
          <table:table-cell office:value-type="float" office:value="2211.14" table:style-name="ce10">
            <text:p>2.211,14</text:p>
          </table:table-cell>
          <table:table-cell office:value-type="float" office:value="2102.4899999999998" table:number-columns-spanned="2" table:number-rows-spanned="1" table:style-name="ce26">
            <text:p>2.102,49</text:p>
          </table:table-cell>
          <table:covered-table-cell/>
          <table:table-cell table:style-name="ce9"/>
          <table:table-cell office:value-type="float" office:value="31827.55" table:style-name="ce10">
            <text:p>31.827,55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6494.95" table:style-name="ce12">
            <text:p>-6.494,95</text:p>
          </table:table-cell>
          <table:table-cell office:value-type="float" office:value="-4174.8999999999996" table:style-name="ce12">
            <text:p>-4.174,90</text:p>
          </table:table-cell>
          <table:table-cell office:value-type="float" office:value="0" table:style-name="ce13">
            <text:p>0,00</text:p>
          </table:table-cell>
          <table:table-cell office:value-type="float" office:value="-13317.36" table:style-name="ce12">
            <text:p>-13.317,36</text:p>
          </table:table-cell>
          <table:table-cell office:value-type="float" office:value="18510.189999999999" table:style-name="ce10">
            <text:p>18.510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7756.56" table:style-name="ce10">
            <text:p>7.756,56</text:p>
          </table:table-cell>
          <table:table-cell table:style-name="ce9"/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23.25" table:style-name="ce10">
            <text:p>19.523,25</text:p>
          </table:table-cell>
          <table:table-cell office:value-type="float" office:value="-1948.96" table:style-name="ce12">
            <text:p>-1.948,96</text:p>
          </table:table-cell>
          <table:table-cell table:style-name="ce9"/>
          <table:table-cell office:value-type="float" office:value="-86.79" table:style-name="ce11">
            <text:p>-86,79</text:p>
          </table:table-cell>
          <table:table-cell office:value-type="float" office:value="0" table:style-name="ce13">
            <text:p>0,00</text:p>
          </table:table-cell>
          <table:table-cell office:value-type="float" office:value="-2035.75" table:style-name="ce12">
            <text:p>-2.035,75</text:p>
          </table:table-cell>
          <table:table-cell office:value-type="float" office:value="17487.5" table:style-name="ce10">
            <text:p>17.48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769.6" table:style-name="ce10">
            <text:p>2.769,60</text:p>
          </table:table-cell>
          <table:table-cell table:style-name="ce9"/>
          <table:table-cell office:value-type="float" office:value="2775.79" table:style-name="ce10">
            <text:p>2.775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47.47" table:style-name="ce10">
            <text:p>17.347,47</text:p>
          </table:table-cell>
          <table:table-cell office:value-type="float" office:value="-1954.5" table:style-name="ce12">
            <text:p>-1.954,50</text:p>
          </table:table-cell>
          <table:table-cell office:value-type="float" office:value="-2443.9499999999998" table:style-name="ce12">
            <text:p>-2.443,95</text:p>
          </table:table-cell>
          <table:table-cell office:value-type="float" office:value="-3405.72" table:style-name="ce12">
            <text:p>-3.405,72</text:p>
          </table:table-cell>
          <table:table-cell office:value-type="float" office:value="0" table:style-name="ce13">
            <text:p>0,00</text:p>
          </table:table-cell>
          <table:table-cell office:value-type="float" office:value="-7804.17" table:style-name="ce12">
            <text:p>-7.804,17</text:p>
          </table:table-cell>
          <table:table-cell office:value-type="float" office:value="9543.2999999999993" table:style-name="ce10">
            <text:p>9.543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489.5" table:style-name="ce10">
            <text:p>2.489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46.48" table:style-name="ce10">
            <text:p>15.846,48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416.79" table:style-name="ce12">
            <text:p>-2.416,79</text:p>
          </table:table-cell>
          <table:table-cell office:value-type="float" office:value="-889.8" table:style-name="ce11">
            <text:p>-889,80</text:p>
          </table:table-cell>
          <table:table-cell office:value-type="float" office:value="0" table:style-name="ce13">
            <text:p>0,00</text:p>
          </table:table-cell>
          <table:table-cell office:value-type="float" office:value="-4713.92" table:style-name="ce12">
            <text:p>-4.713,92</text:p>
          </table:table-cell>
          <table:table-cell office:value-type="float" office:value="11132.56" table:style-name="ce10">
            <text:p>11.132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0">
            <text:p>1.841,5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953.88" table:style-name="ce10">
            <text:p>2.953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74.48" table:style-name="ce10">
            <text:p>6.174,48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48.15" table:style-name="ce11">
            <text:p>-48,15</text:p>
          </table:table-cell>
          <table:table-cell office:value-type="float" office:value="-1871.16" table:style-name="ce12">
            <text:p>-1.871,16</text:p>
          </table:table-cell>
          <table:table-cell office:value-type="float" office:value="0" table:style-name="ce13">
            <text:p>0,00</text:p>
          </table:table-cell>
          <table:table-cell office:value-type="float" office:value="-2214.7800000000002" table:style-name="ce12">
            <text:p>-2.214,78</text:p>
          </table:table-cell>
          <table:table-cell office:value-type="float" office:value="3959.7" table:style-name="ce10">
            <text:p>3.959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number-columns-spanned="2" table:number-rows-spanned="1" table:style-name="ce27">
            <text:p>SETOR DE CORREIÇÕES, NORMATIZAÇÃO E PROCESSOS (SECR)</text:p>
          </table:table-cell>
          <table:covered-table-cell/>
          <table:table-cell table:number-columns-repeated="2" table:style-name="ce9"/>
          <table:table-cell office:value-type="float" office:value="2810.35" table:style-name="ce10">
            <text:p>2.810,35</text:p>
          </table:table-cell>
          <table:table-cell office:value-type="float" office:value="711.29" table:number-columns-spanned="2" table:number-rows-spanned="1" table:style-name="ce28">
            <text:p>711,29</text:p>
          </table:table-cell>
          <table:covered-table-cell/>
          <table:table-cell table:style-name="ce9"/>
          <table:table-cell office:value-type="float" office:value="3521.64" table:style-name="ce10">
            <text:p>3.521,64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521.64" table:style-name="ce10">
            <text:p>3.521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075.25" table:style-name="ce10">
            <text:p>2.075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12.6" table:style-name="ce10">
            <text:p>21.512,60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720.46" table:style-name="ce12">
            <text:p>-3.720,46</text:p>
          </table:table-cell>
          <table:table-cell office:value-type="float" office:value="-818.66" table:style-name="ce11">
            <text:p>-818,66</text:p>
          </table:table-cell>
          <table:table-cell office:value-type="float" office:value="0" table:style-name="ce13">
            <text:p>0,00</text:p>
          </table:table-cell>
          <table:table-cell office:value-type="float" office:value="-7096.64" table:style-name="ce12">
            <text:p>-7.096,64</text:p>
          </table:table-cell>
          <table:table-cell office:value-type="float" office:value="14415.96" table:style-name="ce10">
            <text:p>14.415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189.98" table:style-name="ce10">
            <text:p>3.189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86.22" table:style-name="ce10">
            <text:p>24.786,2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11.78" table:style-name="ce12">
            <text:p>-4.211,78</text:p>
          </table:table-cell>
          <table:table-cell office:value-type="float" office:value="-1826.98" table:style-name="ce12">
            <text:p>-1.826,98</text:p>
          </table:table-cell>
          <table:table-cell office:value-type="float" office:value="0" table:style-name="ce13">
            <text:p>0,00</text:p>
          </table:table-cell>
          <table:table-cell office:value-type="float" office:value="-8778.9500000000007" table:style-name="ce12">
            <text:p>-8.778,95</text:p>
          </table:table-cell>
          <table:table-cell office:value-type="float" office:value="16007.27" table:style-name="ce10">
            <text:p>16.00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A DOS SANTOS SILVA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HFI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1185.05" table:style-name="ce10">
            <text:p>1.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3ª VT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849.65" table:style-name="ce10">
            <text:p>3.849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84.11" table:style-name="ce10">
            <text:p>17.884,1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71.92" table:style-name="ce12">
            <text:p>-2.471,92</text:p>
          </table:table-cell>
          <table:table-cell office:value-type="float" office:value="-2347.88" table:style-name="ce12">
            <text:p>-2.347,88</text:p>
          </table:table-cell>
          <table:table-cell office:value-type="float" office:value="0" table:style-name="ce13">
            <text:p>0,00</text:p>
          </table:table-cell>
          <table:table-cell office:value-type="float" office:value="-6324.97" table:style-name="ce12">
            <text:p>-6.324,97</text:p>
          </table:table-cell>
          <table:table-cell office:value-type="float" office:value="11559.14" table:style-name="ce10">
            <text:p>11.559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0443.780000000001" table:style-name="ce10">
            <text:p>10.443,7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287.84" table:style-name="ce10">
            <text:p>2.287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42.63" table:style-name="ce10">
            <text:p>21.142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35.76" table:style-name="ce12">
            <text:p>-4.035,76</text:p>
          </table:table-cell>
          <table:table-cell office:value-type="float" office:value="-2842.88" table:style-name="ce12">
            <text:p>-2.842,88</text:p>
          </table:table-cell>
          <table:table-cell office:value-type="float" office:value="0" table:style-name="ce13">
            <text:p>0,00</text:p>
          </table:table-cell>
          <table:table-cell office:value-type="float" office:value="-7707.03" table:style-name="ce12">
            <text:p>-7.707,03</text:p>
          </table:table-cell>
          <table:table-cell office:value-type="float" office:value="13435.6" table:style-name="ce10">
            <text:p>13.435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887.29" table:style-name="ce10">
            <text:p>1.887,29</text:p>
          </table:table-cell>
          <table:table-cell table:style-name="ce9"/>
          <table:table-cell office:value-type="float" office:value="1758.47" table:style-name="ce10">
            <text:p>1.758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0.35" table:style-name="ce10">
            <text:p>15.400,35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2">
            <text:p>-2.560,37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5514.76" table:style-name="ce12">
            <text:p>-5.514,76</text:p>
          </table:table-cell>
          <table:table-cell office:value-type="float" office:value="9885.59" table:style-name="ce10">
            <text:p>9.885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52.91" table:style-name="ce10">
            <text:p>1.852,91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24.63" table:style-name="ce10">
            <text:p>1.824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0.98" table:style-name="ce10">
            <text:p>16.260,98</text:p>
          </table:table-cell>
          <table:table-cell office:value-type="float" office:value="-1744.47" table:style-name="ce12">
            <text:p>-1.744,47</text:p>
          </table:table-cell>
          <table:table-cell office:value-type="float" office:value="-2568.77" table:style-name="ce12">
            <text:p>-2.568,77</text:p>
          </table:table-cell>
          <table:table-cell office:value-type="float" office:value="-1179.73" table:style-name="ce12">
            <text:p>-1.179,73</text:p>
          </table:table-cell>
          <table:table-cell office:value-type="float" office:value="0" table:style-name="ce13">
            <text:p>0,00</text:p>
          </table:table-cell>
          <table:table-cell office:value-type="float" office:value="-5492.97" table:style-name="ce12">
            <text:p>-5.492,97</text:p>
          </table:table-cell>
          <table:table-cell office:value-type="float" office:value="10768.01" table:style-name="ce10">
            <text:p>10.76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59.12" table:style-name="ce10">
            <text:p>2.359,1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30" table:style-name="ce10">
            <text:p>2.1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5.259999999998" table:style-name="ce10">
            <text:p>17.765,26</text:p>
          </table:table-cell>
          <table:table-cell office:value-type="float" office:value="-1886.77" table:style-name="ce12">
            <text:p>-1.886,77</text:p>
          </table:table-cell>
          <table:table-cell office:value-type="float" office:value="-2807.2" table:style-name="ce12">
            <text:p>-2.807,20</text:p>
          </table:table-cell>
          <table:table-cell office:value-type="float" office:value="-6147.45" table:style-name="ce12">
            <text:p>-6.147,45</text:p>
          </table:table-cell>
          <table:table-cell office:value-type="float" office:value="0" table:style-name="ce13">
            <text:p>0,00</text:p>
          </table:table-cell>
          <table:table-cell office:value-type="float" office:value="-10841.42" table:style-name="ce12">
            <text:p>-10.841,42</text:p>
          </table:table-cell>
          <table:table-cell office:value-type="float" office:value="6923.84" table:style-name="ce10">
            <text:p>6.923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435.93" table:style-name="ce10">
            <text:p>18.435,9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033.88" table:style-name="ce10">
            <text:p>2.033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09.7" table:style-name="ce10">
            <text:p>22.409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06.18" table:style-name="ce12">
            <text:p>-4.506,18</text:p>
          </table:table-cell>
          <table:table-cell office:value-type="float" office:value="-1287.49" table:style-name="ce12">
            <text:p>-1.287,49</text:p>
          </table:table-cell>
          <table:table-cell office:value-type="float" office:value="0" table:style-name="ce13">
            <text:p>0,00</text:p>
          </table:table-cell>
          <table:table-cell office:value-type="float" office:value="-6622.06" table:style-name="ce12">
            <text:p>-6.622,06</text:p>
          </table:table-cell>
          <table:table-cell office:value-type="float" office:value="15787.64" table:style-name="ce10">
            <text:p>15.787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1664.73" table:style-name="ce10">
            <text:p>1.664,73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89.67" table:style-name="ce10">
            <text:p>23.889,67</text:p>
          </table:table-cell>
          <table:table-cell office:value-type="float" office:value="-2918.44" table:style-name="ce12">
            <text:p>-2.918,44</text:p>
          </table:table-cell>
          <table:table-cell office:value-type="float" office:value="-4462.26" table:style-name="ce12">
            <text:p>-4.462,26</text:p>
          </table:table-cell>
          <table:table-cell office:value-type="float" office:value="-4126.3100000000004" table:style-name="ce12">
            <text:p>-4.126,31</text:p>
          </table:table-cell>
          <table:table-cell office:value-type="float" office:value="0" table:style-name="ce13">
            <text:p>0,00</text:p>
          </table:table-cell>
          <table:table-cell office:value-type="float" office:value="-11507.01" table:style-name="ce12">
            <text:p>-11.507,01</text:p>
          </table:table-cell>
          <table:table-cell office:value-type="float" office:value="12382.66" table:style-name="ce10">
            <text:p>12.38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001.86" table:style-name="ce10">
            <text:p>3.001,86</text:p>
          </table:table-cell>
          <table:table-cell table:style-name="ce9"/>
          <table:table-cell office:value-type="float" office:value="1116.3900000000001" table:style-name="ce10">
            <text:p>1.11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54.11" table:style-name="ce10">
            <text:p>15.754,11</text:p>
          </table:table-cell>
          <table:table-cell office:value-type="float" office:value="-1973.23" table:style-name="ce12">
            <text:p>-1.973,23</text:p>
          </table:table-cell>
          <table:table-cell office:value-type="float" office:value="-2613.37" table:style-name="ce12">
            <text:p>-2.613,37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5378.92" table:style-name="ce12">
            <text:p>-5.378,92</text:p>
          </table:table-cell>
          <table:table-cell office:value-type="float" office:value="10375.19" table:style-name="ce10">
            <text:p>10.37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.35" table:style-name="ce14">
            <text:p>36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36.35" table:style-name="ce14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0">
            <text:p>1.431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29.43" table:style-name="ce10">
            <text:p>4.229,43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63.44" table:style-name="ce12">
            <text:p>-1.563,44</text:p>
          </table:table-cell>
          <table:table-cell office:value-type="float" office:value="0" table:style-name="ce13">
            <text:p>0,00</text:p>
          </table:table-cell>
          <table:table-cell office:value-type="float" office:value="-1802.16" table:style-name="ce12">
            <text:p>-1.802,16</text:p>
          </table:table-cell>
          <table:table-cell office:value-type="float" office:value="2427.27" table:style-name="ce10">
            <text:p>2.42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18951.18" table:style-name="ce10">
            <text:p>18.951,18</text:p>
          </table:table-cell>
          <table:table-cell table:number-columns-repeated="2" table:style-name="ce9"/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78.38" table:style-name="ce10">
            <text:p>21.978,38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3509.87" table:style-name="ce12">
            <text:p>-3.509,87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7750.14" table:style-name="ce12">
            <text:p>-7.750,14</text:p>
          </table:table-cell>
          <table:table-cell office:value-type="float" office:value="14228.24" table:style-name="ce10">
            <text:p>14.22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6276.77" table:style-name="ce10">
            <text:p>16.276,7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12.15" table:style-name="ce10">
            <text:p>2.312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28.810000000001" table:style-name="ce10">
            <text:p>20.528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60.28" table:style-name="ce12">
            <text:p>-3.860,28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3">
            <text:p>0,00</text:p>
          </table:table-cell>
          <table:table-cell office:value-type="float" office:value="-5466.94" table:style-name="ce12">
            <text:p>-5.466,94</text:p>
          </table:table-cell>
          <table:table-cell office:value-type="float" office:value="15061.87" table:style-name="ce10">
            <text:p>15.061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677.89" table:style-name="ce10">
            <text:p>2.67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2.06" table:style-name="ce10">
            <text:p>24.352,0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33.21" table:style-name="ce12">
            <text:p>-4.233,21</text:p>
          </table:table-cell>
          <table:table-cell office:value-type="float" office:value="-4290.6499999999996" table:style-name="ce12">
            <text:p>-4.290,65</text:p>
          </table:table-cell>
          <table:table-cell office:value-type="float" office:value="0" table:style-name="ce13">
            <text:p>0,00</text:p>
          </table:table-cell>
          <table:table-cell office:value-type="float" office:value="-11264.05" table:style-name="ce12">
            <text:p>-11.264,05</text:p>
          </table:table-cell>
          <table:table-cell office:value-type="float" office:value="13088.01" table:style-name="ce10">
            <text:p>13.08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369.9899999999998" table:style-name="ce10">
            <text:p>2.369,9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19.64" table:style-name="ce10">
            <text:p>2.919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27.91" table:style-name="ce10">
            <text:p>18.627,91</text:p>
          </table:table-cell>
          <table:table-cell office:value-type="float" office:value="-1829.79" table:style-name="ce12">
            <text:p>-1.829,79</text:p>
          </table:table-cell>
          <table:table-cell office:value-type="float" office:value="-2895.08" table:style-name="ce12">
            <text:p>-2.895,08</text:p>
          </table:table-cell>
          <table:table-cell office:value-type="float" office:value="-5561.38" table:style-name="ce12">
            <text:p>-5.561,38</text:p>
          </table:table-cell>
          <table:table-cell office:value-type="float" office:value="0" table:style-name="ce13">
            <text:p>0,00</text:p>
          </table:table-cell>
          <table:table-cell office:value-type="float" office:value="-10286.25" table:style-name="ce12">
            <text:p>-10.286,25</text:p>
          </table:table-cell>
          <table:table-cell office:value-type="float" office:value="8341.66" table:style-name="ce10">
            <text:p>8.341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104.56" table:style-name="ce10">
            <text:p>2.104,56</text:p>
          </table:table-cell>
          <table:table-cell table:style-name="ce9"/>
          <table:table-cell office:value-type="float" office:value="2217.8200000000002" table:style-name="ce10">
            <text:p>2.217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6.97" table:style-name="ce10">
            <text:p>16.076,97</text:p>
          </table:table-cell>
          <table:table-cell office:value-type="float" office:value="-1844.77" table:style-name="ce12">
            <text:p>-1.844,77</text:p>
          </table:table-cell>
          <table:table-cell office:value-type="float" office:value="-1775.98" table:style-name="ce12">
            <text:p>-1.775,98</text:p>
          </table:table-cell>
          <table:table-cell office:value-type="float" office:value="-2597.84" table:style-name="ce12">
            <text:p>-2.597,84</text:p>
          </table:table-cell>
          <table:table-cell office:value-type="float" office:value="0" table:style-name="ce13">
            <text:p>0,00</text:p>
          </table:table-cell>
          <table:table-cell office:value-type="float" office:value="-6218.59" table:style-name="ce12">
            <text:p>-6.218,59</text:p>
          </table:table-cell>
          <table:table-cell office:value-type="float" office:value="9858.3799999999992" table:style-name="ce10">
            <text:p>9.858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579.54" table:style-name="ce10">
            <text:p>12.579,54</text:p>
          </table:table-cell>
          <table:table-cell table:number-columns-repeated="2" table:style-name="ce9"/>
          <table:table-cell office:value-type="float" office:value="1951.86" table:style-name="ce10">
            <text:p>1.951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31.4" table:style-name="ce10">
            <text:p>14.531,40</text:p>
          </table:table-cell>
          <table:table-cell office:value-type="float" office:value="-1884.78" table:style-name="ce12">
            <text:p>-1.884,78</text:p>
          </table:table-cell>
          <table:table-cell office:value-type="float" office:value="-2071.6999999999998" table:style-name="ce12">
            <text:p>-2.071,70</text:p>
          </table:table-cell>
          <table:table-cell office:value-type="float" office:value="-1177.53" table:style-name="ce12">
            <text:p>-1.177,53</text:p>
          </table:table-cell>
          <table:table-cell office:value-type="float" office:value="0" table:style-name="ce13">
            <text:p>0,00</text:p>
          </table:table-cell>
          <table:table-cell office:value-type="float" office:value="-5134.01" table:style-name="ce12">
            <text:p>-5.134,01</text:p>
          </table:table-cell>
          <table:table-cell office:value-type="float" office:value="9397.39" table:style-name="ce10">
            <text:p>9.39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2.47999999999999" table:style-name="ce14">
            <text:p>142,48</text:p>
          </table:table-cell>
          <table:table-cell table:style-name="ce9"/>
          <table:table-cell office:value-type="float" office:value="1758.47" table:style-name="ce10">
            <text:p>1.758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36.81" table:style-name="ce10">
            <text:p>13.536,81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60.8000000000002" table:style-name="ce12">
            <text:p>-2.460,80</text:p>
          </table:table-cell>
          <table:table-cell office:value-type="float" office:value="0" table:style-name="ce13">
            <text:p>0,00</text:p>
          </table:table-cell>
          <table:table-cell office:value-type="float" office:value="-3141.02" table:style-name="ce12">
            <text:p>-3.141,02</text:p>
          </table:table-cell>
          <table:table-cell office:value-type="float" office:value="10395.790000000001" table:style-name="ce10">
            <text:p>10.39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105.52" table:style-name="ce10">
            <text:p>3.105,52</text:p>
          </table:table-cell>
          <table:table-cell office:value-type="float" office:value="2232.38" table:style-name="ce10">
            <text:p>2.232,38</text:p>
          </table:table-cell>
          <table:table-cell office:value-type="float" office:value="1915.66" table:style-name="ce10">
            <text:p>1.915,66</text:p>
          </table:table-cell>
          <table:table-cell office:value-type="float" office:value="823.82" table:number-columns-spanned="2" table:number-rows-spanned="1" table:style-name="ce28">
            <text:p>823,82</text:p>
          </table:table-cell>
          <table:covered-table-cell/>
          <table:table-cell table:style-name="ce9"/>
          <table:table-cell office:value-type="float" office:value="27363.32" table:style-name="ce10">
            <text:p>27.363,32</text:p>
          </table:table-cell>
          <table:table-cell office:value-type="float" office:value="-2791.93" table:style-name="ce12">
            <text:p>-2.791,93</text:p>
          </table:table-cell>
          <table:table-cell office:value-type="float" office:value="-5360.97" table:style-name="ce12">
            <text:p>-5.360,97</text:p>
          </table:table-cell>
          <table:table-cell office:value-type="float" office:value="-2064.91" table:style-name="ce12">
            <text:p>-2.064,91</text:p>
          </table:table-cell>
          <table:table-cell office:value-type="float" office:value="0" table:style-name="ce13">
            <text:p>0,00</text:p>
          </table:table-cell>
          <table:table-cell office:value-type="float" office:value="-10217.81" table:style-name="ce12">
            <text:p>-10.217,81</text:p>
          </table:table-cell>
          <table:table-cell office:value-type="float" office:value="17145.509999999998" table:style-name="ce10">
            <text:p>17.14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866.62" table:style-name="ce10">
            <text:p>1.866,6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671.37" table:style-name="ce10">
            <text:p>3.671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70.37" table:style-name="ce10">
            <text:p>7.770,37</text:p>
          </table:table-cell>
          <table:table-cell office:value-type="float" office:value="-261.33" table:style-name="ce11">
            <text:p>-261,33</text:p>
          </table:table-cell>
          <table:table-cell office:value-type="float" office:value="-192.42" table:style-name="ce11">
            <text:p>-192,42</text:p>
          </table:table-cell>
          <table:table-cell office:value-type="float" office:value="-2602.56" table:style-name="ce12">
            <text:p>-2.602,56</text:p>
          </table:table-cell>
          <table:table-cell office:value-type="float" office:value="0" table:style-name="ce13">
            <text:p>0,00</text:p>
          </table:table-cell>
          <table:table-cell office:value-type="float" office:value="-3056.31" table:style-name="ce12">
            <text:p>-3.056,31</text:p>
          </table:table-cell>
          <table:table-cell office:value-type="float" office:value="4714.0600000000004" table:style-name="ce10">
            <text:p>4.714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774.81" table:style-name="ce10">
            <text:p>2.774,81</text:p>
          </table:table-cell>
          <table:table-cell office:value-type="float" office:value="1185.05" table:style-name="ce10">
            <text:p>1.185,05</text:p>
          </table:table-cell>
          <table:table-cell office:value-type="float" office:value="3293.18" table:style-name="ce10">
            <text:p>3.293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1.43" table:style-name="ce10">
            <text:p>18.651,43</text:p>
          </table:table-cell>
          <table:table-cell office:value-type="float" office:value="-1896.59" table:style-name="ce12">
            <text:p>-1.896,59</text:p>
          </table:table-cell>
          <table:table-cell office:value-type="float" office:value="-2270.77" table:style-name="ce12">
            <text:p>-2.270,77</text:p>
          </table:table-cell>
          <table:table-cell office:value-type="float" office:value="-5180.99" table:style-name="ce12">
            <text:p>-5.180,99</text:p>
          </table:table-cell>
          <table:table-cell office:value-type="float" office:value="0" table:style-name="ce13">
            <text:p>0,00</text:p>
          </table:table-cell>
          <table:table-cell office:value-type="float" office:value="-9348.35" table:style-name="ce12">
            <text:p>-9.348,35</text:p>
          </table:table-cell>
          <table:table-cell office:value-type="float" office:value="9303.08" table:style-name="ce10">
            <text:p>9.303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54.6" table:style-name="ce14">
            <text:p>554,60</text:p>
          </table:table-cell>
          <table:table-cell office:value-type="float" office:value="1185.05" table:style-name="ce10">
            <text:p>1.185,05</text:p>
          </table:table-cell>
          <table:table-cell office:value-type="float" office:value="2440.54" table:style-name="ce10">
            <text:p>2.44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16.05" table:style-name="ce10">
            <text:p>15.816,05</text:p>
          </table:table-cell>
          <table:table-cell office:value-type="float" office:value="-1569.44" table:style-name="ce12">
            <text:p>-1.569,44</text:p>
          </table:table-cell>
          <table:table-cell office:value-type="float" office:value="-2325.17" table:style-name="ce12">
            <text:p>-2.325,17</text:p>
          </table:table-cell>
          <table:table-cell office:value-type="float" office:value="-3244.25" table:style-name="ce12">
            <text:p>-3.244,25</text:p>
          </table:table-cell>
          <table:table-cell office:value-type="float" office:value="0" table:style-name="ce13">
            <text:p>0,00</text:p>
          </table:table-cell>
          <table:table-cell office:value-type="float" office:value="-7138.86" table:style-name="ce12">
            <text:p>-7.138,86</text:p>
          </table:table-cell>
          <table:table-cell office:value-type="float" office:value="8677.19" table:style-name="ce10">
            <text:p>8.67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4.4299999999998" table:style-name="ce10">
            <text:p>2.204,43</text:p>
          </table:table-cell>
          <table:table-cell table:style-name="ce9"/>
          <table:table-cell office:value-type="float" office:value="3016.79" table:style-name="ce10">
            <text:p>3.016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57.080000000002" table:style-name="ce10">
            <text:p>16.857,08</text:p>
          </table:table-cell>
          <table:table-cell office:value-type="float" office:value="-1013.27" table:style-name="ce12">
            <text:p>-1.013,27</text:p>
          </table:table-cell>
          <table:table-cell office:value-type="float" office:value="-2553.8000000000002" table:style-name="ce12">
            <text:p>-2.553,80</text:p>
          </table:table-cell>
          <table:table-cell office:value-type="float" office:value="-3955.17" table:style-name="ce12">
            <text:p>-3.955,17</text:p>
          </table:table-cell>
          <table:table-cell office:value-type="float" office:value="0" table:style-name="ce13">
            <text:p>0,00</text:p>
          </table:table-cell>
          <table:table-cell office:value-type="float" office:value="-7522.24" table:style-name="ce12">
            <text:p>-7.522,24</text:p>
          </table:table-cell>
          <table:table-cell office:value-type="float" office:value="9334.84" table:style-name="ce10">
            <text:p>9.334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.519,71</text:p>
          </table:table-cell>
          <table:table-cell table:number-columns-repeated="2" table:style-name="ce9"/>
          <table:table-cell office:value-type="float" office:value="2794.05" table:style-name="ce10">
            <text:p>2.79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13.759999999998" table:style-name="ce10">
            <text:p>22.313,7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45.01" table:style-name="ce12">
            <text:p>-3.745,01</text:p>
          </table:table-cell>
          <table:table-cell office:value-type="float" office:value="-1350.11" table:style-name="ce12">
            <text:p>-1.350,11</text:p>
          </table:table-cell>
          <table:table-cell office:value-type="float" office:value="0" table:style-name="ce13">
            <text:p>0,00</text:p>
          </table:table-cell>
          <table:table-cell office:value-type="float" office:value="-7835.31" table:style-name="ce12">
            <text:p>-7.835,31</text:p>
          </table:table-cell>
          <table:table-cell office:value-type="float" office:value="14478.45" table:style-name="ce10">
            <text:p>14.47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.119,02</text:p>
          </table:table-cell>
          <table:table-cell table:number-columns-repeated="2" table:style-name="ce9"/>
          <table:table-cell office:value-type="float" office:value="1554.18" table:style-name="ce10">
            <text:p>1.55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73.200000000001" table:style-name="ce10">
            <text:p>23.673,20</text:p>
          </table:table-cell>
          <table:table-cell table:style-name="ce9"/>
          <table:table-cell office:value-type="float" office:value="-5161.2299999999996" table:style-name="ce12">
            <text:p>-5.161,23</text:p>
          </table:table-cell>
          <table:table-cell office:value-type="float" office:value="-3570.92" table:style-name="ce12">
            <text:p>-3.570,92</text:p>
          </table:table-cell>
          <table:table-cell office:value-type="float" office:value="0" table:style-name="ce13">
            <text:p>0,00</text:p>
          </table:table-cell>
          <table:table-cell office:value-type="float" office:value="-8732.15" table:style-name="ce12">
            <text:p>-8.732,15</text:p>
          </table:table-cell>
          <table:table-cell office:value-type="float" office:value="14941.05" table:style-name="ce10">
            <text:p>14.94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550.98" table:style-name="ce10">
            <text:p>2.550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43.17" table:style-name="ce10">
            <text:p>22.743,17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875.9" table:style-name="ce12">
            <text:p>-3.875,90</text:p>
          </table:table-cell>
          <table:table-cell office:value-type="float" office:value="-1889.61" table:style-name="ce12">
            <text:p>-1.889,61</text:p>
          </table:table-cell>
          <table:table-cell office:value-type="float" office:value="0" table:style-name="ce13">
            <text:p>0,00</text:p>
          </table:table-cell>
          <table:table-cell office:value-type="float" office:value="-8323.0300000000007" table:style-name="ce12">
            <text:p>-8.323,03</text:p>
          </table:table-cell>
          <table:table-cell office:value-type="float" office:value="14420.14" table:style-name="ce10">
            <text:p>14.420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9700.6" table:style-name="ce10">
            <text:p>9.700,60</text:p>
          </table:table-cell>
          <table:table-cell table:number-columns-repeated="2" table:style-name="ce9"/>
          <table:table-cell office:value-type="float" office:value="305.37" table:style-name="ce14">
            <text:p>305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005.969999999999" table:style-name="ce10">
            <text:p>10.005,97</text:p>
          </table:table-cell>
          <table:table-cell office:value-type="float" office:value="-378.95" table:style-name="ce11">
            <text:p>-378,95</text:p>
          </table:table-cell>
          <table:table-cell office:value-type="float" office:value="-1694.09" table:style-name="ce12">
            <text:p>-1.694,09</text:p>
          </table:table-cell>
          <table:table-cell office:value-type="float" office:value="-358.13" table:style-name="ce11">
            <text:p>-358,13</text:p>
          </table:table-cell>
          <table:table-cell office:value-type="float" office:value="0" table:style-name="ce13">
            <text:p>0,00</text:p>
          </table:table-cell>
          <table:table-cell office:value-type="float" office:value="-2431.17" table:style-name="ce12">
            <text:p>-2.431,17</text:p>
          </table:table-cell>
          <table:table-cell office:value-type="float" office:value="7574.8" table:style-name="ce10">
            <text:p>7.574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3222.97" table:style-name="ce10">
            <text:p>3.222,9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699.27" table:style-name="ce10">
            <text:p>1.699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62.13" table:style-name="ce10">
            <text:p>6.862,13</text:p>
          </table:table-cell>
          <table:table-cell office:value-type="float" office:value="-451.22" table:style-name="ce11">
            <text:p>-451,22</text:p>
          </table:table-cell>
          <table:table-cell office:value-type="float" office:value="-426.34" table:style-name="ce11">
            <text:p>-426,34</text:p>
          </table:table-cell>
          <table:table-cell office:value-type="float" office:value="-1815.35" table:style-name="ce12">
            <text:p>-1.815,35</text:p>
          </table:table-cell>
          <table:table-cell office:value-type="float" office:value="0" table:style-name="ce13">
            <text:p>0,00</text:p>
          </table:table-cell>
          <table:table-cell office:value-type="float" office:value="-2692.91" table:style-name="ce12">
            <text:p>-2.692,91</text:p>
          </table:table-cell>
          <table:table-cell office:value-type="float" office:value="4169.22" table:style-name="ce10">
            <text:p>4.16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411.8" table:style-name="ce10">
            <text:p>3.411,80</text:p>
          </table:table-cell>
          <table:table-cell office:value-type="float" office:value="8411.01" table:style-name="ce10">
            <text:p>8.411,01</text:p>
          </table:table-cell>
          <table:table-cell office:value-type="float" office:value="2336.42" table:style-name="ce10">
            <text:p>2.336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860.75" table:style-name="ce10">
            <text:p>32.860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2">
            <text:p>-7.244,89</text:p>
          </table:table-cell>
          <table:table-cell office:value-type="float" office:value="-1604.82" table:style-name="ce12">
            <text:p>-1.604,82</text:p>
          </table:table-cell>
          <table:table-cell office:value-type="float" office:value="0" table:style-name="ce13">
            <text:p>0,00</text:p>
          </table:table-cell>
          <table:table-cell office:value-type="float" office:value="-9678.1" table:style-name="ce12">
            <text:p>-9.678,10</text:p>
          </table:table-cell>
          <table:table-cell office:value-type="float" office:value="23182.65" table:style-name="ce10">
            <text:p>23.18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67" table:style-name="ce10">
            <text:p>14.859,6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4749.46" table:style-name="ce12">
            <text:p>-4.749,46</text:p>
          </table:table-cell>
          <table:table-cell office:value-type="float" office:value="0" table:style-name="ce13">
            <text:p>0,00</text:p>
          </table:table-cell>
          <table:table-cell office:value-type="float" office:value="-8622.2900000000009" table:style-name="ce12">
            <text:p>-8.622,29</text:p>
          </table:table-cell>
          <table:table-cell office:value-type="float" office:value="6237.38" table:style-name="ce10">
            <text:p>6.23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table:style-name="ce9"/>
          <table:table-cell office:value-type="float" office:value="19714.52" table:style-name="ce10">
            <text:p>19.714,52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259.21" table:style-name="ce10">
            <text:p>1.259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13.62" table:style-name="ce10">
            <text:p>22.913,62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4271.07" table:style-name="ce12">
            <text:p>-4.271,07</text:p>
          </table:table-cell>
          <table:table-cell office:value-type="float" office:value="-273.39999999999998" table:style-name="ce11">
            <text:p>-273,40</text:p>
          </table:table-cell>
          <table:table-cell office:value-type="float" office:value="0" table:style-name="ce13">
            <text:p>0,00</text:p>
          </table:table-cell>
          <table:table-cell office:value-type="float" office:value="-7316.8" table:style-name="ce12">
            <text:p>-7.316,80</text:p>
          </table:table-cell>
          <table:table-cell office:value-type="float" office:value="15596.82" table:style-name="ce10">
            <text:p>15.596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012.69" table:style-name="ce10">
            <text:p>11.012,69</text:p>
          </table:table-cell>
          <table:table-cell table:style-name="ce9"/>
          <table:table-cell office:value-type="float" office:value="2024.81" table:style-name="ce10">
            <text:p>2.024,81</text:p>
          </table:table-cell>
          <table:table-cell office:value-type="float" office:value="1315.02" table:style-name="ce10">
            <text:p>1.315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52.52" table:style-name="ce10">
            <text:p>14.352,52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333.4" table:style-name="ce12">
            <text:p>-2.333,40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3">
            <text:p>0,00</text:p>
          </table:table-cell>
          <table:table-cell office:value-type="float" office:value="-4184.43" table:style-name="ce12">
            <text:p>-4.184,43</text:p>
          </table:table-cell>
          <table:table-cell office:value-type="float" office:value="10168.09" table:style-name="ce10">
            <text:p>10.168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1867.67" table:style-name="ce10">
            <text:p>1.867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00.05" table:style-name="ce10">
            <text:p>4.100,05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332" table:style-name="ce12">
            <text:p>-1.332,00</text:p>
          </table:table-cell>
          <table:table-cell office:value-type="float" office:value="0" table:style-name="ce13">
            <text:p>0,00</text:p>
          </table:table-cell>
          <table:table-cell office:value-type="float" office:value="-1356.63" table:style-name="ce12">
            <text:p>-1.356,63</text:p>
          </table:table-cell>
          <table:table-cell office:value-type="float" office:value="2743.42" table:style-name="ce10">
            <text:p>2.74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6560.72" table:style-name="ce10">
            <text:p>6.560,72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55.72" table:style-name="ce10">
            <text:p>26.255,72</text:p>
          </table:table-cell>
          <table:table-cell office:value-type="float" office:value="-2922.61" table:style-name="ce12">
            <text:p>-2.922,61</text:p>
          </table:table-cell>
          <table:table-cell office:value-type="float" office:value="-4750.4399999999996" table:style-name="ce12">
            <text:p>-4.750,44</text:p>
          </table:table-cell>
          <table:table-cell office:value-type="float" office:value="-2414.7600000000002" table:style-name="ce12">
            <text:p>-2.414,76</text:p>
          </table:table-cell>
          <table:table-cell office:value-type="float" office:value="0" table:style-name="ce13">
            <text:p>0,00</text:p>
          </table:table-cell>
          <table:table-cell office:value-type="float" office:value="-10087.81" table:style-name="ce12">
            <text:p>-10.087,81</text:p>
          </table:table-cell>
          <table:table-cell office:value-type="float" office:value="16167.91" table:style-name="ce10">
            <text:p>16.167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887.88" table:style-name="ce10">
            <text:p>11.887,88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766.87" table:style-name="ce10">
            <text:p>3.76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65.759999999998" table:style-name="ce10">
            <text:p>24.065,7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194.6400000000003" table:style-name="ce12">
            <text:p>-4.194,64</text:p>
          </table:table-cell>
          <table:table-cell office:value-type="float" office:value="-3296.81" table:style-name="ce12">
            <text:p>-3.296,81</text:p>
          </table:table-cell>
          <table:table-cell office:value-type="float" office:value="0" table:style-name="ce13">
            <text:p>0,00</text:p>
          </table:table-cell>
          <table:table-cell office:value-type="float" office:value="-8996.6200000000008" table:style-name="ce12">
            <text:p>-8.996,62</text:p>
          </table:table-cell>
          <table:table-cell office:value-type="float" office:value="15069.14" table:style-name="ce10">
            <text:p>15.069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16452.53" table:style-name="ce10">
            <text:p>16.452,53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54.66" table:style-name="ce10">
            <text:p>27.154,66</text:p>
          </table:table-cell>
          <table:table-cell office:value-type="float" office:value="-3091.11" table:style-name="ce12">
            <text:p>-3.091,11</text:p>
          </table:table-cell>
          <table:table-cell office:value-type="float" office:value="-4947.99" table:style-name="ce12">
            <text:p>-4.947,99</text:p>
          </table:table-cell>
          <table:table-cell office:value-type="float" office:value="-5638.37" table:style-name="ce12">
            <text:p>-5.638,37</text:p>
          </table:table-cell>
          <table:table-cell office:value-type="float" office:value="0" table:style-name="ce13">
            <text:p>0,00</text:p>
          </table:table-cell>
          <table:table-cell office:value-type="float" office:value="-13677.47" table:style-name="ce12">
            <text:p>-13.677,47</text:p>
          </table:table-cell>
          <table:table-cell office:value-type="float" office:value="13477.19" table:style-name="ce10">
            <text:p>13.47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5.68" table:style-name="ce10">
            <text:p>14.855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9.1999999999998" table:style-name="ce12">
            <text:p>-2.409,20</text:p>
          </table:table-cell>
          <table:table-cell office:value-type="float" office:value="-4683.33" table:style-name="ce12">
            <text:p>-4.683,33</text:p>
          </table:table-cell>
          <table:table-cell office:value-type="float" office:value="0" table:style-name="ce13">
            <text:p>0,00</text:p>
          </table:table-cell>
          <table:table-cell office:value-type="float" office:value="-7920.92" table:style-name="ce12">
            <text:p>-7.920,92</text:p>
          </table:table-cell>
          <table:table-cell office:value-type="float" office:value="6934.76" table:style-name="ce10">
            <text:p>6.93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531.76" table:style-name="ce10">
            <text:p>4.531,76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78.78" table:style-name="ce10">
            <text:p>18.178,78</text:p>
          </table:table-cell>
          <table:table-cell office:value-type="float" office:value="-1397.28" table:style-name="ce12">
            <text:p>-1.397,28</text:p>
          </table:table-cell>
          <table:table-cell office:value-type="float" office:value="-2616.75" table:style-name="ce12">
            <text:p>-2.616,75</text:p>
          </table:table-cell>
          <table:table-cell office:value-type="float" office:value="-2342.02" table:style-name="ce12">
            <text:p>-2.342,02</text:p>
          </table:table-cell>
          <table:table-cell office:value-type="float" office:value="0" table:style-name="ce13">
            <text:p>0,00</text:p>
          </table:table-cell>
          <table:table-cell office:value-type="float" office:value="-6356.05" table:style-name="ce12">
            <text:p>-6.356,05</text:p>
          </table:table-cell>
          <table:table-cell office:value-type="float" office:value="11822.73" table:style-name="ce10">
            <text:p>11.82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666.04" table:style-name="ce10">
            <text:p>2.666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40.91" table:style-name="ce10">
            <text:p>30.440,9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5910.9" table:style-name="ce12">
            <text:p>-5.910,90</text:p>
          </table:table-cell>
          <table:table-cell office:value-type="float" office:value="-2403.8200000000002" table:style-name="ce12">
            <text:p>-2.403,82</text:p>
          </table:table-cell>
          <table:table-cell office:value-type="float" office:value="0" table:style-name="ce13">
            <text:p>0,00</text:p>
          </table:table-cell>
          <table:table-cell office:value-type="float" office:value="-11054.91" table:style-name="ce12">
            <text:p>-11.054,91</text:p>
          </table:table-cell>
          <table:table-cell office:value-type="float" office:value="19386" table:style-name="ce10">
            <text:p>19.38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821.44" table:style-name="ce10">
            <text:p>1.821,4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6.57" table:style-name="ce10">
            <text:p>3.916,57</text:p>
          </table:table-cell>
          <table:table-cell office:value-type="float" office:value="-269.77999999999997" table:style-name="ce11">
            <text:p>-269,78</text:p>
          </table:table-cell>
          <table:table-cell office:value-type="float" office:value="-19.8" table:style-name="ce11">
            <text:p>-19,8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89.58" table:style-name="ce11">
            <text:p>-289,58</text:p>
          </table:table-cell>
          <table:table-cell office:value-type="float" office:value="3626.99" table:style-name="ce10">
            <text:p>3.6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791.990000000002" table:style-name="ce10">
            <text:p>17.791,9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26.15" table:style-name="ce10">
            <text:p>3.026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758.03" table:style-name="ce10">
            <text:p>22.758,03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825.48" table:style-name="ce12">
            <text:p>-3.825,48</text:p>
          </table:table-cell>
          <table:table-cell office:value-type="float" office:value="-1640.28" table:style-name="ce12">
            <text:p>-1.640,28</text:p>
          </table:table-cell>
          <table:table-cell office:value-type="float" office:value="0" table:style-name="ce13">
            <text:p>0,00</text:p>
          </table:table-cell>
          <table:table-cell office:value-type="float" office:value="-7935.92" table:style-name="ce12">
            <text:p>-7.935,92</text:p>
          </table:table-cell>
          <table:table-cell office:value-type="float" office:value="14822.11" table:style-name="ce10">
            <text:p>14.822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9"/>
          <table:table-cell office:value-type="float" office:value="1603.09" table:style-name="ce10">
            <text:p>1.603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3.09" table:style-name="ce10">
            <text:p>1.603,09</text:p>
          </table:table-cell>
          <table:table-cell table:number-columns-repeated="2" table:style-name="ce9"/>
          <table:table-cell office:value-type="float" office:value="-30" table:style-name="ce11">
            <text:p>-30,00</text:p>
          </table:table-cell>
          <table:table-cell office:value-type="float" office:value="0" table:style-name="ce13">
            <text:p>0,00</text:p>
          </table:table-cell>
          <table:table-cell office:value-type="float" office:value="-30" table:style-name="ce11">
            <text:p>-30,00</text:p>
          </table:table-cell>
          <table:table-cell office:value-type="float" office:value="1573.09" table:style-name="ce10">
            <text:p>1.573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0">
            <text:p>1.151,7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522.61" table:style-name="ce10">
            <text:p>1.522,61</text:p>
          </table:table-cell>
          <table:table-cell office:value-type="float" office:value="3074.54" table:number-columns-spanned="2" table:number-rows-spanned="1" table:style-name="ce26">
            <text:p>3.074,54</text:p>
          </table:table-cell>
          <table:covered-table-cell/>
          <table:table-cell table:style-name="ce9"/>
          <table:table-cell office:value-type="float" office:value="7127.99" table:style-name="ce10">
            <text:p>7.127,99</text:p>
          </table:table-cell>
          <table:table-cell office:value-type="float" office:value="-161.25" table:style-name="ce11">
            <text:p>-161,25</text:p>
          </table:table-cell>
          <table:table-cell office:value-type="float" office:value="-627.78" table:style-name="ce11">
            <text:p>-627,7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89.03" table:style-name="ce11">
            <text:p>-789,03</text:p>
          </table:table-cell>
          <table:table-cell office:value-type="float" office:value="6338.96" table:style-name="ce10">
            <text:p>6.338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0452.56" table:style-name="ce10">
            <text:p>10.452,56</text:p>
          </table:table-cell>
          <table:table-cell office:value-type="float" office:value="8411.01" table:style-name="ce10">
            <text:p>8.411,01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298.94" table:style-name="ce10">
            <text:p>40.298,94</text:p>
          </table:table-cell>
          <table:table-cell office:value-type="float" office:value="-3866.79" table:style-name="ce12">
            <text:p>-3.866,79</text:p>
          </table:table-cell>
          <table:table-cell office:value-type="float" office:value="-8622.67" table:style-name="ce12">
            <text:p>-8.622,67</text:p>
          </table:table-cell>
          <table:table-cell office:value-type="float" office:value="-2648.7" table:style-name="ce12">
            <text:p>-2.648,70</text:p>
          </table:table-cell>
          <table:table-cell office:value-type="float" office:value="0" table:style-name="ce13">
            <text:p>0,00</text:p>
          </table:table-cell>
          <table:table-cell office:value-type="float" office:value="-15138.16" table:style-name="ce12">
            <text:p>-15.138,16</text:p>
          </table:table-cell>
          <table:table-cell office:value-type="float" office:value="25160.78" table:style-name="ce10">
            <text:p>25.160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316.9" table:style-name="ce10">
            <text:p>3.316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2867.01" table:style-name="ce10">
            <text:p>2.867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432.36" table:style-name="ce10">
            <text:p>25.432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14.6400000000003" table:style-name="ce12">
            <text:p>-4.814,64</text:p>
          </table:table-cell>
          <table:table-cell office:value-type="float" office:value="-2205.34" table:style-name="ce12">
            <text:p>-2.205,34</text:p>
          </table:table-cell>
          <table:table-cell office:value-type="float" office:value="0" table:style-name="ce13">
            <text:p>0,00</text:p>
          </table:table-cell>
          <table:table-cell office:value-type="float" office:value="-7848.37" table:style-name="ce12">
            <text:p>-7.848,37</text:p>
          </table:table-cell>
          <table:table-cell office:value-type="float" office:value="17583.990000000002" table:style-name="ce10">
            <text:p>17.58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920.81" table:style-name="ce10">
            <text:p>11.920,81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3063.55" table:style-name="ce10">
            <text:p>3.063,55</text:p>
          </table:table-cell>
          <table:table-cell office:value-type="float" office:value="1587.86" table:number-columns-spanned="2" table:number-rows-spanned="1" table:style-name="ce26">
            <text:p>1.587,86</text:p>
          </table:table-cell>
          <table:covered-table-cell/>
          <table:table-cell table:style-name="ce9"/>
          <table:table-cell office:value-type="float" office:value="22563.1" table:style-name="ce10">
            <text:p>22.563,1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268.64" table:style-name="ce12">
            <text:p>-3.268,64</text:p>
          </table:table-cell>
          <table:table-cell office:value-type="float" office:value="-1681.88" table:style-name="ce12">
            <text:p>-1.681,88</text:p>
          </table:table-cell>
          <table:table-cell office:value-type="float" office:value="0" table:style-name="ce13">
            <text:p>0,00</text:p>
          </table:table-cell>
          <table:table-cell office:value-type="float" office:value="-5778.91" table:style-name="ce12">
            <text:p>-5.778,91</text:p>
          </table:table-cell>
          <table:table-cell office:value-type="float" office:value="16784.189999999999" table:style-name="ce10">
            <text:p>16.78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61.21" table:style-name="ce10">
            <text:p>2.36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69.57" table:style-name="ce10">
            <text:p>19.469,57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267.45" table:style-name="ce12">
            <text:p>-3.267,45</text:p>
          </table:table-cell>
          <table:table-cell office:value-type="float" office:value="-4684.2" table:style-name="ce12">
            <text:p>-4.684,20</text:p>
          </table:table-cell>
          <table:table-cell office:value-type="float" office:value="0" table:style-name="ce13">
            <text:p>0,00</text:p>
          </table:table-cell>
          <table:table-cell office:value-type="float" office:value="-9827.49" table:style-name="ce12">
            <text:p>-9.827,49</text:p>
          </table:table-cell>
          <table:table-cell office:value-type="float" office:value="9642.08" table:style-name="ce10">
            <text:p>9.64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4168.72" table:style-name="ce10">
            <text:p>4.168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6.5" table:style-name="ce10">
            <text:p>19.166,50</text:p>
          </table:table-cell>
          <table:table-cell office:value-type="float" office:value="-1875.84" table:style-name="ce12">
            <text:p>-1.875,84</text:p>
          </table:table-cell>
          <table:table-cell office:value-type="float" office:value="-3358.77" table:style-name="ce12">
            <text:p>-3.358,77</text:p>
          </table:table-cell>
          <table:table-cell office:value-type="float" office:value="-2064.0100000000002" table:style-name="ce12">
            <text:p>-2.064,01</text:p>
          </table:table-cell>
          <table:table-cell office:value-type="float" office:value="0" table:style-name="ce13">
            <text:p>0,00</text:p>
          </table:table-cell>
          <table:table-cell office:value-type="float" office:value="-7298.62" table:style-name="ce12">
            <text:p>-7.298,62</text:p>
          </table:table-cell>
          <table:table-cell office:value-type="float" office:value="11867.88" table:style-name="ce10">
            <text:p>11.867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79.439999999999" table:style-name="ce10">
            <text:p>18.779,44</text:p>
          </table:table-cell>
          <table:table-cell office:value-type="float" office:value="1696.03" table:style-name="ce10">
            <text:p>1.696,0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774.68" table:style-name="ce10">
            <text:p>2.774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35.200000000001" table:style-name="ce10">
            <text:p>24.435,20</text:p>
          </table:table-cell>
          <table:table-cell office:value-type="float" office:value="-2923.61" table:style-name="ce12">
            <text:p>-2.923,61</text:p>
          </table:table-cell>
          <table:table-cell office:value-type="float" office:value="-4283.29" table:style-name="ce12">
            <text:p>-4.283,29</text:p>
          </table:table-cell>
          <table:table-cell office:value-type="float" office:value="-5205.03" table:style-name="ce12">
            <text:p>-5.205,03</text:p>
          </table:table-cell>
          <table:table-cell office:value-type="float" office:value="0" table:style-name="ce13">
            <text:p>0,00</text:p>
          </table:table-cell>
          <table:table-cell office:value-type="float" office:value="-12411.93" table:style-name="ce12">
            <text:p>-12.411,93</text:p>
          </table:table-cell>
          <table:table-cell office:value-type="float" office:value="12023.27" table:style-name="ce10">
            <text:p>12.023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2394.12" table:style-name="ce10">
            <text:p>2.394,1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65.94" table:style-name="ce10">
            <text:p>6.465,94</text:p>
          </table:table-cell>
          <table:table-cell office:value-type="float" office:value="-335.18" table:style-name="ce11">
            <text:p>-335,18</text:p>
          </table:table-cell>
          <table:table-cell office:value-type="float" office:value="-160.9" table:style-name="ce11">
            <text:p>-160,90</text:p>
          </table:table-cell>
          <table:table-cell office:value-type="float" office:value="-1914.22" table:style-name="ce12">
            <text:p>-1.914,22</text:p>
          </table:table-cell>
          <table:table-cell office:value-type="float" office:value="0" table:style-name="ce13">
            <text:p>0,00</text:p>
          </table:table-cell>
          <table:table-cell office:value-type="float" office:value="-2410.3000000000002" table:style-name="ce12">
            <text:p>-2.410,30</text:p>
          </table:table-cell>
          <table:table-cell office:value-type="float" office:value="4055.64" table:style-name="ce10">
            <text:p>4.055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989.66" table:style-name="ce10">
            <text:p>2.989,6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9.61" table:style-name="ce10">
            <text:p>2.72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7.55" table:style-name="ce10">
            <text:p>19.057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24.88" table:style-name="ce12">
            <text:p>-3.124,88</text:p>
          </table:table-cell>
          <table:table-cell office:value-type="float" office:value="-2474.46" table:style-name="ce12">
            <text:p>-2.474,46</text:p>
          </table:table-cell>
          <table:table-cell office:value-type="float" office:value="0" table:style-name="ce13">
            <text:p>0,00</text:p>
          </table:table-cell>
          <table:table-cell office:value-type="float" office:value="-6427.73" table:style-name="ce12">
            <text:p>-6.427,73</text:p>
          </table:table-cell>
          <table:table-cell office:value-type="float" office:value="12629.82" table:style-name="ce10">
            <text:p>12.62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272.5999999999999" table:style-name="ce10">
            <text:p>1.272,6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276.3599999999999" table:style-name="ce10">
            <text:p>1.276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4.01" table:style-name="ce10">
            <text:p>3.734,01</text:p>
          </table:table-cell>
          <table:table-cell office:value-type="float" office:value="-203.92" table:style-name="ce11">
            <text:p>-203,92</text:p>
          </table:table-cell>
          <table:table-cell office:value-type="float" office:value="-26.24" table:style-name="ce11">
            <text:p>-26,24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3">
            <text:p>0,00</text:p>
          </table:table-cell>
          <table:table-cell office:value-type="float" office:value="-606.44000000000005" table:style-name="ce11">
            <text:p>-606,44</text:p>
          </table:table-cell>
          <table:table-cell office:value-type="float" office:value="3127.57" table:style-name="ce10">
            <text:p>3.127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2625.03" table:style-name="ce10">
            <text:p>2.625,03</text:p>
          </table:table-cell>
          <table:table-cell table:style-name="ce9"/>
          <table:table-cell office:value-type="float" office:value="2117.9" table:style-name="ce10">
            <text:p>2.117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59.79" table:style-name="ce10">
            <text:p>18.159,79</text:p>
          </table:table-cell>
          <table:table-cell office:value-type="float" office:value="-1930.65" table:style-name="ce12">
            <text:p>-1.930,65</text:p>
          </table:table-cell>
          <table:table-cell office:value-type="float" office:value="-2278.63" table:style-name="ce12">
            <text:p>-2.278,63</text:p>
          </table:table-cell>
          <table:table-cell office:value-type="float" office:value="-4043.6" table:style-name="ce12">
            <text:p>-4.043,60</text:p>
          </table:table-cell>
          <table:table-cell office:value-type="float" office:value="0" table:style-name="ce13">
            <text:p>0,00</text:p>
          </table:table-cell>
          <table:table-cell office:value-type="float" office:value="-8252.8799999999992" table:style-name="ce12">
            <text:p>-8.252,88</text:p>
          </table:table-cell>
          <table:table-cell office:value-type="float" office:value="9906.91" table:style-name="ce10">
            <text:p>9.906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4.38" table:style-name="ce10">
            <text:p>2.054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39.06" table:style-name="ce10">
            <text:p>22.539,06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08.47" table:style-name="ce12">
            <text:p>-4.008,47</text:p>
          </table:table-cell>
          <table:table-cell office:value-type="float" office:value="-2746.38" table:style-name="ce12">
            <text:p>-2.746,38</text:p>
          </table:table-cell>
          <table:table-cell office:value-type="float" office:value="0" table:style-name="ce13">
            <text:p>0,00</text:p>
          </table:table-cell>
          <table:table-cell office:value-type="float" office:value="-9312.3700000000008" table:style-name="ce12">
            <text:p>-9.312,37</text:p>
          </table:table-cell>
          <table:table-cell office:value-type="float" office:value="13226.69" table:style-name="ce10">
            <text:p>13.22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589.78" table:style-name="ce10">
            <text:p>3.589,78</text:p>
          </table:table-cell>
          <table:table-cell office:value-type="float" office:value="2232.38" table:style-name="ce10">
            <text:p>2.232,38</text:p>
          </table:table-cell>
          <table:table-cell office:value-type="float" office:value="3760.73" table:style-name="ce10">
            <text:p>3.760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868.83" table:style-name="ce10">
            <text:p>28.868,83</text:p>
          </table:table-cell>
          <table:table-cell office:value-type="float" office:value="-2860.52" table:style-name="ce12">
            <text:p>-2.860,52</text:p>
          </table:table-cell>
          <table:table-cell office:value-type="float" office:value="-5092.3100000000004" table:style-name="ce12">
            <text:p>-5.092,31</text:p>
          </table:table-cell>
          <table:table-cell office:value-type="float" office:value="-4537.4799999999996" table:style-name="ce12">
            <text:p>-4.537,48</text:p>
          </table:table-cell>
          <table:table-cell office:value-type="float" office:value="0" table:style-name="ce13">
            <text:p>0,00</text:p>
          </table:table-cell>
          <table:table-cell office:value-type="float" office:value="-12490.31" table:style-name="ce12">
            <text:p>-12.490,31</text:p>
          </table:table-cell>
          <table:table-cell office:value-type="float" office:value="16378.52" table:style-name="ce10">
            <text:p>16.378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934.24" table:style-name="ce10">
            <text:p>3.934,24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06.5300000000002" table:style-name="ce10">
            <text:p>2.306,53</text:p>
          </table:table-cell>
          <table:table-cell office:value-type="float" office:value="726.27" table:number-columns-spanned="2" table:number-rows-spanned="1" table:style-name="ce28">
            <text:p>726,27</text:p>
          </table:table-cell>
          <table:covered-table-cell/>
          <table:table-cell table:style-name="ce9"/>
          <table:table-cell office:value-type="float" office:value="21049" table:style-name="ce10">
            <text:p>21.049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734.65" table:style-name="ce12">
            <text:p>-3.734,65</text:p>
          </table:table-cell>
          <table:table-cell office:value-type="float" office:value="-4356.43" table:style-name="ce12">
            <text:p>-4.356,43</text:p>
          </table:table-cell>
          <table:table-cell office:value-type="float" office:value="0" table:style-name="ce13">
            <text:p>0,00</text:p>
          </table:table-cell>
          <table:table-cell office:value-type="float" office:value="-8919.4699999999993" table:style-name="ce12">
            <text:p>-8.919,47</text:p>
          </table:table-cell>
          <table:table-cell office:value-type="float" office:value="12129.53" table:style-name="ce10">
            <text:p>12.12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13.68" table:style-name="ce10">
            <text:p>16.713,6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06.7199999999998" table:style-name="ce12">
            <text:p>-2.406,72</text:p>
          </table:table-cell>
          <table:table-cell office:value-type="float" office:value="-3922.22" table:style-name="ce12">
            <text:p>-3.922,22</text:p>
          </table:table-cell>
          <table:table-cell office:value-type="float" office:value="0" table:style-name="ce13">
            <text:p>0,00</text:p>
          </table:table-cell>
          <table:table-cell office:value-type="float" office:value="-7834.11" table:style-name="ce12">
            <text:p>-7.834,11</text:p>
          </table:table-cell>
          <table:table-cell office:value-type="float" office:value="8879.57" table:style-name="ce10">
            <text:p>8.87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780.63" table:style-name="ce10">
            <text:p>11.780,63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269.13" table:style-name="ce10">
            <text:p>2.269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34.81" table:style-name="ce10">
            <text:p>15.234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8.39" table:style-name="ce12">
            <text:p>-2.468,39</text:p>
          </table:table-cell>
          <table:table-cell office:value-type="float" office:value="-1556.45" table:style-name="ce12">
            <text:p>-1.556,45</text:p>
          </table:table-cell>
          <table:table-cell office:value-type="float" office:value="0" table:style-name="ce13">
            <text:p>0,00</text:p>
          </table:table-cell>
          <table:table-cell office:value-type="float" office:value="-4853.2299999999996" table:style-name="ce12">
            <text:p>-4.853,23</text:p>
          </table:table-cell>
          <table:table-cell office:value-type="float" office:value="10381.58" table:style-name="ce10">
            <text:p>10.381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952.47" table:style-name="ce10">
            <text:p>1.952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46.95" table:style-name="ce10">
            <text:p>15.646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48.1799999999998" table:style-name="ce12">
            <text:p>-2.248,18</text:p>
          </table:table-cell>
          <table:table-cell office:value-type="float" office:value="-3786.59" table:style-name="ce12">
            <text:p>-3.786,59</text:p>
          </table:table-cell>
          <table:table-cell office:value-type="float" office:value="0" table:style-name="ce13">
            <text:p>0,00</text:p>
          </table:table-cell>
          <table:table-cell office:value-type="float" office:value="-6863.16" table:style-name="ce12">
            <text:p>-6.863,16</text:p>
          </table:table-cell>
          <table:table-cell office:value-type="float" office:value="8783.7900000000009" table:style-name="ce10">
            <text:p>8.783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COMUNICAÇÃO SOCIAL</text:p>
          </table:table-cell>
          <table:table-cell table:number-columns-repeated="3" table:style-name="ce9"/>
          <table:table-cell office:value-type="float" office:value="36.35" table:style-name="ce13">
            <text:p>36,35</text:p>
          </table:table-cell>
          <table:table-cell office:value-type="float" office:value="775.96" table:number-columns-spanned="2" table:number-rows-spanned="1" table:style-name="ce28">
            <text:p>775,96</text:p>
          </table:table-cell>
          <table:covered-table-cell/>
          <table:table-cell table:style-name="ce9"/>
          <table:table-cell office:value-type="float" office:value="812.31" table:style-name="ce14">
            <text:p>812,31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812.31" table:style-name="ce14">
            <text:p>81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7863.3" table:style-name="ce10">
            <text:p>17.863,3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188.14" table:style-name="ce10">
            <text:p>2.188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62.45" table:style-name="ce10">
            <text:p>28.462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23.99" table:style-name="ce12">
            <text:p>-6.023,99</text:p>
          </table:table-cell>
          <table:table-cell office:value-type="float" office:value="-1662.84" table:style-name="ce12">
            <text:p>-1.662,84</text:p>
          </table:table-cell>
          <table:table-cell office:value-type="float" office:value="0" table:style-name="ce13">
            <text:p>0,00</text:p>
          </table:table-cell>
          <table:table-cell office:value-type="float" office:value="-8515.2199999999993" table:style-name="ce12">
            <text:p>-8.515,22</text:p>
          </table:table-cell>
          <table:table-cell office:value-type="float" office:value="19947.23" table:style-name="ce10">
            <text:p>19.94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5.65" table:style-name="ce10">
            <text:p>2.065,6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26.71" table:style-name="ce10">
            <text:p>2.726,71</text:p>
          </table:table-cell>
          <table:table-cell office:value-type="float" office:value="1441.68" table:number-columns-spanned="2" table:number-rows-spanned="1" table:style-name="ce26">
            <text:p>1.441,68</text:p>
          </table:table-cell>
          <table:covered-table-cell/>
          <table:table-cell table:style-name="ce9"/>
          <table:table-cell office:value-type="float" office:value="20102.28" table:style-name="ce10">
            <text:p>20.102,28</text:p>
          </table:table-cell>
          <table:table-cell office:value-type="float" office:value="-1818.76" table:style-name="ce12">
            <text:p>-1.818,76</text:p>
          </table:table-cell>
          <table:table-cell office:value-type="float" office:value="-3252.35" table:style-name="ce12">
            <text:p>-3.252,35</text:p>
          </table:table-cell>
          <table:table-cell office:value-type="float" office:value="-3278.51" table:style-name="ce12">
            <text:p>-3.278,51</text:p>
          </table:table-cell>
          <table:table-cell office:value-type="float" office:value="0" table:style-name="ce13">
            <text:p>0,00</text:p>
          </table:table-cell>
          <table:table-cell office:value-type="float" office:value="-8349.6200000000008" table:style-name="ce12">
            <text:p>-8.349,62</text:p>
          </table:table-cell>
          <table:table-cell office:value-type="float" office:value="11752.66" table:style-name="ce10">
            <text:p>11.75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596.58" table:style-name="ce10">
            <text:p>2.596,58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91.44" table:style-name="ce10">
            <text:p>3.291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63.77" table:style-name="ce10">
            <text:p>19.463,77</text:p>
          </table:table-cell>
          <table:table-cell office:value-type="float" office:value="-1906.36" table:style-name="ce12">
            <text:p>-1.906,36</text:p>
          </table:table-cell>
          <table:table-cell office:value-type="float" office:value="-3053.78" table:style-name="ce12">
            <text:p>-3.053,78</text:p>
          </table:table-cell>
          <table:table-cell office:value-type="float" office:value="-3108.71" table:style-name="ce12">
            <text:p>-3.108,71</text:p>
          </table:table-cell>
          <table:table-cell office:value-type="float" office:value="0" table:style-name="ce13">
            <text:p>0,00</text:p>
          </table:table-cell>
          <table:table-cell office:value-type="float" office:value="-8068.85" table:style-name="ce12">
            <text:p>-8.068,85</text:p>
          </table:table-cell>
          <table:table-cell office:value-type="float" office:value="11394.92" table:style-name="ce10">
            <text:p>11.394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4563.47" table:style-name="ce10">
            <text:p>4.563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80.51" table:style-name="ce10">
            <text:p>29.480,51</text:p>
          </table:table-cell>
          <table:table-cell office:value-type="float" office:value="-3685.41" table:style-name="ce12">
            <text:p>-3.685,41</text:p>
          </table:table-cell>
          <table:table-cell office:value-type="float" office:value="-4812.93" table:style-name="ce12">
            <text:p>-4.812,93</text:p>
          </table:table-cell>
          <table:table-cell office:value-type="float" office:value="-4197.8900000000003" table:style-name="ce12">
            <text:p>-4.197,89</text:p>
          </table:table-cell>
          <table:table-cell office:value-type="float" office:value="0" table:style-name="ce13">
            <text:p>0,00</text:p>
          </table:table-cell>
          <table:table-cell office:value-type="float" office:value="-12696.23" table:style-name="ce12">
            <text:p>-12.696,23</text:p>
          </table:table-cell>
          <table:table-cell office:value-type="float" office:value="16784.28" table:style-name="ce10">
            <text:p>16.784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ASSISTENTE-EXECUTIVO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78.61" table:style-name="ce10">
            <text:p>1.978,61</text:p>
          </table:table-cell>
          <table:table-cell office:value-type="float" office:value="277.01" table:style-name="ce14">
            <text:p>277,0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886.52" table:style-name="ce10">
            <text:p>1.886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82.03" table:style-name="ce10">
            <text:p>6.082,03</text:p>
          </table:table-cell>
          <table:table-cell office:value-type="float" office:value="-277.01" table:style-name="ce11">
            <text:p>-277,01</text:p>
          </table:table-cell>
          <table:table-cell office:value-type="float" office:value="-245.54" table:style-name="ce11">
            <text:p>-245,54</text:p>
          </table:table-cell>
          <table:table-cell office:value-type="float" office:value="-1878.45" table:style-name="ce12">
            <text:p>-1.878,45</text:p>
          </table:table-cell>
          <table:table-cell office:value-type="float" office:value="0" table:style-name="ce13">
            <text:p>0,00</text:p>
          </table:table-cell>
          <table:table-cell office:value-type="float" office:value="-2401" table:style-name="ce12">
            <text:p>-2.401,00</text:p>
          </table:table-cell>
          <table:table-cell office:value-type="float" office:value="3681.03" table:style-name="ce10">
            <text:p>3.68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415.47" table:style-name="ce10">
            <text:p>1.415,47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7.34" table:style-name="ce10">
            <text:p>13.807,34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2">
            <text:p>-2.422,38</text:p>
          </table:table-cell>
          <table:table-cell office:value-type="float" office:value="-1890.19" table:style-name="ce12">
            <text:p>-1.890,19</text:p>
          </table:table-cell>
          <table:table-cell office:value-type="float" office:value="0" table:style-name="ce13">
            <text:p>0,00</text:p>
          </table:table-cell>
          <table:table-cell office:value-type="float" office:value="-5156.4799999999996" table:style-name="ce12">
            <text:p>-5.156,48</text:p>
          </table:table-cell>
          <table:table-cell office:value-type="float" office:value="8650.86" table:style-name="ce10">
            <text:p>8.650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.677,36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82.94" table:style-name="ce10">
            <text:p>14.682,94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2">
            <text:p>-2.097,07</text:p>
          </table:table-cell>
          <table:table-cell office:value-type="float" office:value="-2018.42" table:style-name="ce12">
            <text:p>-2.018,42</text:p>
          </table:table-cell>
          <table:table-cell office:value-type="float" office:value="0" table:style-name="ce13">
            <text:p>0,00</text:p>
          </table:table-cell>
          <table:table-cell office:value-type="float" office:value="-5101.87" table:style-name="ce12">
            <text:p>-5.101,87</text:p>
          </table:table-cell>
          <table:table-cell office:value-type="float" office:value="9581.07" table:style-name="ce10">
            <text:p>9.581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0.63" table:style-name="ce10">
            <text:p>2.190,63</text:p>
          </table:table-cell>
          <table:table-cell table:number-columns-repeated="2" table:style-name="ce9"/>
          <table:table-cell office:value-type="float" office:value="-722.37" table:style-name="ce11">
            <text:p>-722,37</text:p>
          </table:table-cell>
          <table:table-cell office:value-type="float" office:value="0" table:style-name="ce13">
            <text:p>0,00</text:p>
          </table:table-cell>
          <table:table-cell office:value-type="float" office:value="-722.37" table:style-name="ce11">
            <text:p>-722,37</text:p>
          </table:table-cell>
          <table:table-cell office:value-type="float" office:value="1468.26" table:style-name="ce10">
            <text:p>1.468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977.81" table:style-name="ce10">
            <text:p>1.977,81</text:p>
          </table:table-cell>
          <table:table-cell office:value-type="float" office:value="276.89" table:style-name="ce14">
            <text:p>27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49.43" table:style-name="ce10">
            <text:p>5.549,43</text:p>
          </table:table-cell>
          <table:table-cell office:value-type="float" office:value="-276.89" table:style-name="ce11">
            <text:p>-276,89</text:p>
          </table:table-cell>
          <table:table-cell office:value-type="float" office:value="-148.74" table:style-name="ce11">
            <text:p>-148,74</text:p>
          </table:table-cell>
          <table:table-cell office:value-type="float" office:value="-1650.21" table:style-name="ce12">
            <text:p>-1.650,21</text:p>
          </table:table-cell>
          <table:table-cell office:value-type="float" office:value="0" table:style-name="ce13">
            <text:p>0,00</text:p>
          </table:table-cell>
          <table:table-cell office:value-type="float" office:value="-2075.84" table:style-name="ce12">
            <text:p>-2.075,84</text:p>
          </table:table-cell>
          <table:table-cell office:value-type="float" office:value="3473.59" table:style-name="ce10">
            <text:p>3.473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SECRETÁRIO - CJ-03</text:p>
          </table:table-cell>
          <table:table-cell office:value-type="string" table:number-columns-spanned="3" table:number-rows-spanned="1" table:style-name="ce27">
            <text:p>SECRETARIA DO CENTRO JUDICIÁRIO DE MÉTODOS CONSENSUAIS DE SOLUÇÃO DE DISPUTAS (SEG</text:p>
          </table:table-cell>
          <table:covered-table-cell table:number-columns-repeated="2"/>
          <table:table-cell office:value-type="float" office:value="8411.01" table:style-name="ce10">
            <text:p>8.411,01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11.01" table:style-name="ce10">
            <text:p>8.411,01</text:p>
          </table:table-cell>
          <table:table-cell table:style-name="ce9"/>
          <table:table-cell office:value-type="float" office:value="-1443.67" table:style-name="ce12">
            <text:p>-1.443,6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443.67" table:style-name="ce12">
            <text:p>-1.443,67</text:p>
          </table:table-cell>
          <table:table-cell office:value-type="float" office:value="6967.34" table:style-name="ce10">
            <text:p>6.967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6646.98" table:style-name="ce10">
            <text:p>6.646,98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71.39" table:style-name="ce10">
            <text:p>30.671,39</text:p>
          </table:table-cell>
          <table:table-cell office:value-type="float" office:value="-3568.22" table:style-name="ce12">
            <text:p>-3.568,22</text:p>
          </table:table-cell>
          <table:table-cell office:value-type="float" office:value="-5978.81" table:style-name="ce12">
            <text:p>-5.978,81</text:p>
          </table:table-cell>
          <table:table-cell office:value-type="float" office:value="-3741.16" table:style-name="ce12">
            <text:p>-3.741,16</text:p>
          </table:table-cell>
          <table:table-cell office:value-type="float" office:value="0" table:style-name="ce13">
            <text:p>0,00</text:p>
          </table:table-cell>
          <table:table-cell office:value-type="float" office:value="-13288.19" table:style-name="ce12">
            <text:p>-13.288,19</text:p>
          </table:table-cell>
          <table:table-cell office:value-type="float" office:value="17383.2" table:style-name="ce10">
            <text:p>17.383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0887.5" table:style-name="ce10">
            <text:p>10.887,50</text:p>
          </table:table-cell>
          <table:table-cell table:number-columns-repeated="2" table:style-name="ce9"/>
          <table:table-cell office:value-type="float" office:value="1355.63" table:style-name="ce10">
            <text:p>1.355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43.13" table:style-name="ce10">
            <text:p>12.243,13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1750.56" table:style-name="ce12">
            <text:p>-1.750,56</text:p>
          </table:table-cell>
          <table:table-cell office:value-type="float" office:value="-505.05" table:style-name="ce11">
            <text:p>-505,05</text:p>
          </table:table-cell>
          <table:table-cell office:value-type="float" office:value="0" table:style-name="ce13">
            <text:p>0,00</text:p>
          </table:table-cell>
          <table:table-cell office:value-type="float" office:value="-3616.14" table:style-name="ce12">
            <text:p>-3.616,14</text:p>
          </table:table-cell>
          <table:table-cell office:value-type="float" office:value="8626.99" table:style-name="ce10">
            <text:p>8.6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.839,15</text:p>
          </table:table-cell>
          <table:table-cell table:number-columns-repeated="2" table:style-name="ce9"/>
          <table:table-cell office:value-type="float" office:value="777.09" table:style-name="ce14">
            <text:p>777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16.240000000002" table:style-name="ce10">
            <text:p>16.616,24</text:p>
          </table:table-cell>
          <table:table-cell office:value-type="float" office:value="-1343.08" table:style-name="ce12">
            <text:p>-1.343,08</text:p>
          </table:table-cell>
          <table:table-cell office:value-type="float" office:value="-3117.06" table:style-name="ce12">
            <text:p>-3.117,06</text:p>
          </table:table-cell>
          <table:table-cell office:value-type="float" office:value="-1687" table:style-name="ce12">
            <text:p>-1.687,00</text:p>
          </table:table-cell>
          <table:table-cell office:value-type="float" office:value="0" table:style-name="ce13">
            <text:p>0,00</text:p>
          </table:table-cell>
          <table:table-cell office:value-type="float" office:value="-6147.14" table:style-name="ce12">
            <text:p>-6.147,14</text:p>
          </table:table-cell>
          <table:table-cell office:value-type="float" office:value="10469.1" table:style-name="ce10">
            <text:p>10.46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7209.15" table:style-name="ce10">
            <text:p>7.209,15</text:p>
          </table:table-cell>
          <table:table-cell table:style-name="ce9"/>
          <table:table-cell office:value-type="float" office:value="777.09" table:style-name="ce14">
            <text:p>777,0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99.49" table:style-name="ce10">
            <text:p>29.999,49</text:p>
          </table:table-cell>
          <table:table-cell office:value-type="float" office:value="-3675.04" table:style-name="ce12">
            <text:p>-3.675,04</text:p>
          </table:table-cell>
          <table:table-cell office:value-type="float" office:value="-6156.16" table:style-name="ce12">
            <text:p>-6.156,16</text:p>
          </table:table-cell>
          <table:table-cell office:value-type="float" office:value="-3297.03" table:style-name="ce12">
            <text:p>-3.297,03</text:p>
          </table:table-cell>
          <table:table-cell office:value-type="float" office:value="0" table:style-name="ce13">
            <text:p>0,00</text:p>
          </table:table-cell>
          <table:table-cell office:value-type="float" office:value="-13128.23" table:style-name="ce12">
            <text:p>-13.128,23</text:p>
          </table:table-cell>
          <table:table-cell office:value-type="float" office:value="16871.259999999998" table:style-name="ce10">
            <text:p>16.87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.497,16</text:p>
          </table:table-cell>
          <table:table-cell table:number-columns-repeated="2" table:style-name="ce9"/>
          <table:table-cell office:value-type="float" office:value="1029.83" table:style-name="ce10">
            <text:p>1.029,8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26.990000000002" table:style-name="ce10">
            <text:p>20.526,99</text:p>
          </table:table-cell>
          <table:table-cell office:value-type="float" office:value="-1946.65" table:style-name="ce12">
            <text:p>-1.946,65</text:p>
          </table:table-cell>
          <table:table-cell office:value-type="float" office:value="-3957.03" table:style-name="ce12">
            <text:p>-3.957,03</text:p>
          </table:table-cell>
          <table:table-cell office:value-type="float" office:value="-2641.89" table:style-name="ce12">
            <text:p>-2.641,89</text:p>
          </table:table-cell>
          <table:table-cell office:value-type="float" office:value="0" table:style-name="ce13">
            <text:p>0,00</text:p>
          </table:table-cell>
          <table:table-cell office:value-type="float" office:value="-8545.57" table:style-name="ce12">
            <text:p>-8.545,57</text:p>
          </table:table-cell>
          <table:table-cell office:value-type="float" office:value="11981.42" table:style-name="ce10">
            <text:p>11.98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953.47" table:style-name="ce10">
            <text:p>3.953,47</text:p>
          </table:table-cell>
          <table:table-cell office:value-type="float" office:value="1185.05" table:style-name="ce10">
            <text:p>1.185,05</text:p>
          </table:table-cell>
          <table:table-cell office:value-type="float" office:value="3449.23" table:style-name="ce10">
            <text:p>3.4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42.34" table:style-name="ce10">
            <text:p>20.342,34</text:p>
          </table:table-cell>
          <table:table-cell office:value-type="float" office:value="-1845.36" table:style-name="ce12">
            <text:p>-1.845,36</text:p>
          </table:table-cell>
          <table:table-cell office:value-type="float" office:value="-3216.63" table:style-name="ce12">
            <text:p>-3.216,63</text:p>
          </table:table-cell>
          <table:table-cell office:value-type="float" office:value="-2733.63" table:style-name="ce12">
            <text:p>-2.733,63</text:p>
          </table:table-cell>
          <table:table-cell office:value-type="float" office:value="0" table:style-name="ce13">
            <text:p>0,00</text:p>
          </table:table-cell>
          <table:table-cell office:value-type="float" office:value="-7795.62" table:style-name="ce12">
            <text:p>-7.795,62</text:p>
          </table:table-cell>
          <table:table-cell office:value-type="float" office:value="12546.72" table:style-name="ce10">
            <text:p>12.54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703.3" table:style-name="ce14">
            <text:p>703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60.99" table:style-name="ce10">
            <text:p>14.660,99</text:p>
          </table:table-cell>
          <table:table-cell office:value-type="float" office:value="-1032.6400000000001" table:style-name="ce12">
            <text:p>-1.032,64</text:p>
          </table:table-cell>
          <table:table-cell office:value-type="float" office:value="-2632.89" table:style-name="ce12">
            <text:p>-2.632,89</text:p>
          </table:table-cell>
          <table:table-cell office:value-type="float" office:value="-2046.67" table:style-name="ce12">
            <text:p>-2.046,67</text:p>
          </table:table-cell>
          <table:table-cell office:value-type="float" office:value="0" table:style-name="ce13">
            <text:p>0,00</text:p>
          </table:table-cell>
          <table:table-cell office:value-type="float" office:value="-5712.2" table:style-name="ce12">
            <text:p>-5.712,20</text:p>
          </table:table-cell>
          <table:table-cell office:value-type="float" office:value="8948.7900000000009" table:style-name="ce10">
            <text:p>8.94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7908.91" table:style-name="ce10">
            <text:p>7.908,91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07.58" table:style-name="ce10">
            <text:p>2.307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401.54" table:style-name="ce10">
            <text:p>11.401,54</text:p>
          </table:table-cell>
          <table:table-cell office:value-type="float" office:value="-869.98" table:style-name="ce11">
            <text:p>-869,98</text:p>
          </table:table-cell>
          <table:table-cell office:value-type="float" office:value="-1235.82" table:style-name="ce12">
            <text:p>-1.235,82</text:p>
          </table:table-cell>
          <table:table-cell office:value-type="float" office:value="-2706.63" table:style-name="ce12">
            <text:p>-2.706,63</text:p>
          </table:table-cell>
          <table:table-cell office:value-type="float" office:value="0" table:style-name="ce13">
            <text:p>0,00</text:p>
          </table:table-cell>
          <table:table-cell office:value-type="float" office:value="-4812.43" table:style-name="ce12">
            <text:p>-4.812,43</text:p>
          </table:table-cell>
          <table:table-cell office:value-type="float" office:value="6589.11" table:style-name="ce10">
            <text:p>6.58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.627,98</text:p>
          </table:table-cell>
          <table:table-cell office:value-type="float" office:value="1193.78" table:style-name="ce10">
            <text:p>1.193,78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27.34" table:style-name="ce10">
            <text:p>19.827,34</text:p>
          </table:table-cell>
          <table:table-cell office:value-type="float" office:value="-1835.21" table:style-name="ce12">
            <text:p>-1.835,21</text:p>
          </table:table-cell>
          <table:table-cell office:value-type="float" office:value="-3278.35" table:style-name="ce12">
            <text:p>-3.278,35</text:p>
          </table:table-cell>
          <table:table-cell office:value-type="float" office:value="-6200.95" table:style-name="ce12">
            <text:p>-6.200,95</text:p>
          </table:table-cell>
          <table:table-cell office:value-type="float" office:value="0" table:style-name="ce13">
            <text:p>0,00</text:p>
          </table:table-cell>
          <table:table-cell office:value-type="float" office:value="-11314.51" table:style-name="ce12">
            <text:p>-11.314,51</text:p>
          </table:table-cell>
          <table:table-cell office:value-type="float" office:value="8512.83" table:style-name="ce10">
            <text:p>8.512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90.73" table:style-name="ce10">
            <text:p>12.490,73</text:p>
          </table:table-cell>
          <table:table-cell office:value-type="float" office:value="2273.88" table:style-name="ce10">
            <text:p>2.273,8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81.32" table:style-name="ce10">
            <text:p>17.781,32</text:p>
          </table:table-cell>
          <table:table-cell office:value-type="float" office:value="-1624.29" table:style-name="ce12">
            <text:p>-1.624,29</text:p>
          </table:table-cell>
          <table:table-cell office:value-type="float" office:value="-3017.98" table:style-name="ce12">
            <text:p>-3.017,98</text:p>
          </table:table-cell>
          <table:table-cell office:value-type="float" office:value="-1427.11" table:style-name="ce12">
            <text:p>-1.427,11</text:p>
          </table:table-cell>
          <table:table-cell office:value-type="float" office:value="0" table:style-name="ce13">
            <text:p>0,00</text:p>
          </table:table-cell>
          <table:table-cell office:value-type="float" office:value="-6069.38" table:style-name="ce12">
            <text:p>-6.069,38</text:p>
          </table:table-cell>
          <table:table-cell office:value-type="float" office:value="11711.94" table:style-name="ce10">
            <text:p>11.71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20.7" table:style-name="ce14">
            <text:p>820,70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62.14" table:style-name="ce10">
            <text:p>13.462,14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2">
            <text:p>-2.340,33</text:p>
          </table:table-cell>
          <table:table-cell office:value-type="float" office:value="-2700.89" table:style-name="ce12">
            <text:p>-2.700,89</text:p>
          </table:table-cell>
          <table:table-cell office:value-type="float" office:value="0" table:style-name="ce13">
            <text:p>0,00</text:p>
          </table:table-cell>
          <table:table-cell office:value-type="float" office:value="-5826.17" table:style-name="ce12">
            <text:p>-5.826,17</text:p>
          </table:table-cell>
          <table:table-cell office:value-type="float" office:value="7635.97" table:style-name="ce10">
            <text:p>7.635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900.23" table:style-name="ce10">
            <text:p>11.900,23</text:p>
          </table:table-cell>
          <table:table-cell office:value-type="float" office:value="4176.34" table:style-name="ce10">
            <text:p>4.176,34</text:p>
          </table:table-cell>
          <table:table-cell table:style-name="ce9"/>
          <table:table-cell office:value-type="float" office:value="3726.81" table:style-name="ce10">
            <text:p>3.726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03.38" table:style-name="ce10">
            <text:p>19.803,38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31.27" table:style-name="ce12">
            <text:p>-2.931,27</text:p>
          </table:table-cell>
          <table:table-cell office:value-type="float" office:value="-3625.55" table:style-name="ce12">
            <text:p>-3.625,55</text:p>
          </table:table-cell>
          <table:table-cell office:value-type="float" office:value="0" table:style-name="ce13">
            <text:p>0,00</text:p>
          </table:table-cell>
          <table:table-cell office:value-type="float" office:value="-8433.74" table:style-name="ce12">
            <text:p>-8.433,74</text:p>
          </table:table-cell>
          <table:table-cell office:value-type="float" office:value="11369.64" table:style-name="ce10">
            <text:p>11.36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ESQUISA PATRIMONIAL (SEPP)</text:p>
          </table:table-cell>
          <table:table-cell office:value-type="float" office:value="21433.69" table:style-name="ce10">
            <text:p>21.433,69</text:p>
          </table:table-cell>
          <table:table-cell office:value-type="float" office:value="686.89" table:style-name="ce14">
            <text:p>686,89</text:p>
          </table:table-cell>
          <table:table-cell office:value-type="float" office:value="1379.07" table:style-name="ce10">
            <text:p>1.379,07</text:p>
          </table:table-cell>
          <table:table-cell office:value-type="float" office:value="1824.63" table:style-name="ce10">
            <text:p>1.824,63</text:p>
          </table:table-cell>
          <table:table-cell office:value-type="float" office:value="1875.18" table:number-columns-spanned="2" table:number-rows-spanned="1" table:style-name="ce26">
            <text:p>1.875,18</text:p>
          </table:table-cell>
          <table:covered-table-cell/>
          <table:table-cell table:style-name="ce9"/>
          <table:table-cell office:value-type="float" office:value="27199.46" table:style-name="ce10">
            <text:p>27.199,46</text:p>
          </table:table-cell>
          <table:table-cell office:value-type="float" office:value="-3195.05" table:style-name="ce12">
            <text:p>-3.195,05</text:p>
          </table:table-cell>
          <table:table-cell office:value-type="float" office:value="-5177.9399999999996" table:style-name="ce12">
            <text:p>-5.177,94</text:p>
          </table:table-cell>
          <table:table-cell office:value-type="float" office:value="-1036.1600000000001" table:style-name="ce12">
            <text:p>-1.036,16</text:p>
          </table:table-cell>
          <table:table-cell office:value-type="float" office:value="0" table:style-name="ce13">
            <text:p>0,00</text:p>
          </table:table-cell>
          <table:table-cell office:value-type="float" office:value="-9409.15" table:style-name="ce12">
            <text:p>-9.409,15</text:p>
          </table:table-cell>
          <table:table-cell office:value-type="float" office:value="17790.310000000001" table:style-name="ce10">
            <text:p>17.790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656.85" table:style-name="ce10">
            <text:p>3.656,85</text:p>
          </table:table-cell>
          <table:table-cell office:value-type="float" office:value="1185.05" table:style-name="ce10">
            <text:p>1.185,05</text:p>
          </table:table-cell>
          <table:table-cell office:value-type="float" office:value="2909.14" table:style-name="ce10">
            <text:p>2.909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9.43" table:style-name="ce10">
            <text:p>19.149,43</text:p>
          </table:table-cell>
          <table:table-cell office:value-type="float" office:value="-1752.9" table:style-name="ce12">
            <text:p>-1.752,90</text:p>
          </table:table-cell>
          <table:table-cell office:value-type="float" office:value="-3062.54" table:style-name="ce12">
            <text:p>-3.062,54</text:p>
          </table:table-cell>
          <table:table-cell office:value-type="float" office:value="-3365.3" table:style-name="ce12">
            <text:p>-3.365,30</text:p>
          </table:table-cell>
          <table:table-cell office:value-type="float" office:value="0" table:style-name="ce13">
            <text:p>0,00</text:p>
          </table:table-cell>
          <table:table-cell office:value-type="float" office:value="-8180.74" table:style-name="ce12">
            <text:p>-8.180,74</text:p>
          </table:table-cell>
          <table:table-cell office:value-type="float" office:value="10968.69" table:style-name="ce10">
            <text:p>10.968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0">
            <text:p>1.973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77.72" table:style-name="ce10">
            <text:p>2.777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91.36" table:style-name="ce10">
            <text:p>6.691,36</text:p>
          </table:table-cell>
          <table:table-cell office:value-type="float" office:value="-384.09" table:style-name="ce11">
            <text:p>-384,09</text:p>
          </table:table-cell>
          <table:table-cell office:value-type="float" office:value="-117.76" table:style-name="ce11">
            <text:p>-117,76</text:p>
          </table:table-cell>
          <table:table-cell office:value-type="float" office:value="-1992.64" table:style-name="ce12">
            <text:p>-1.992,64</text:p>
          </table:table-cell>
          <table:table-cell office:value-type="float" office:value="0" table:style-name="ce13">
            <text:p>0,00</text:p>
          </table:table-cell>
          <table:table-cell office:value-type="float" office:value="-2494.4899999999998" table:style-name="ce12">
            <text:p>-2.494,49</text:p>
          </table:table-cell>
          <table:table-cell office:value-type="float" office:value="4196.87" table:style-name="ce10">
            <text:p>4.196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795.72" table:style-name="ce10">
            <text:p>7.795,72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087.24" table:style-name="ce10">
            <text:p>28.087,24</text:p>
          </table:table-cell>
          <table:table-cell office:value-type="float" office:value="-3268.3" table:style-name="ce12">
            <text:p>-3.268,30</text:p>
          </table:table-cell>
          <table:table-cell office:value-type="float" office:value="-5155.72" table:style-name="ce12">
            <text:p>-5.155,72</text:p>
          </table:table-cell>
          <table:table-cell office:value-type="float" office:value="-2282.3000000000002" table:style-name="ce12">
            <text:p>-2.282,30</text:p>
          </table:table-cell>
          <table:table-cell office:value-type="float" office:value="0" table:style-name="ce13">
            <text:p>0,00</text:p>
          </table:table-cell>
          <table:table-cell office:value-type="float" office:value="-10706.32" table:style-name="ce12">
            <text:p>-10.706,32</text:p>
          </table:table-cell>
          <table:table-cell office:value-type="float" office:value="17380.919999999998" table:style-name="ce10">
            <text:p>17.38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904.95" table:style-name="ce10">
            <text:p>1.904,95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0.08" table:style-name="ce10">
            <text:p>4.000,08</text:p>
          </table:table-cell>
          <table:table-cell office:value-type="float" office:value="-279.8" table:style-name="ce11">
            <text:p>-279,80</text:p>
          </table:table-cell>
          <table:table-cell office:value-type="float" office:value="-67.97" table:style-name="ce11">
            <text:p>-67,9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47.77" table:style-name="ce11">
            <text:p>-347,77</text:p>
          </table:table-cell>
          <table:table-cell office:value-type="float" office:value="3652.31" table:style-name="ce10">
            <text:p>3.652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1508.92" table:style-name="ce10">
            <text:p>1.508,9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16.17" table:style-name="ce10">
            <text:p>14.816,1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24.0700000000002" table:style-name="ce12">
            <text:p>-2.324,07</text:p>
          </table:table-cell>
          <table:table-cell office:value-type="float" office:value="-208.89" table:style-name="ce11">
            <text:p>-208,89</text:p>
          </table:table-cell>
          <table:table-cell office:value-type="float" office:value="0" table:style-name="ce13">
            <text:p>0,00</text:p>
          </table:table-cell>
          <table:table-cell office:value-type="float" office:value="-4038.13" table:style-name="ce12">
            <text:p>-4.038,13</text:p>
          </table:table-cell>
          <table:table-cell office:value-type="float" office:value="10778.04" table:style-name="ce10">
            <text:p>10.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974.33" table:style-name="ce10">
            <text:p>3.974,33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67.45" table:style-name="ce10">
            <text:p>18.667,45</text:p>
          </table:table-cell>
          <table:table-cell office:value-type="float" office:value="-1797.86" table:style-name="ce12">
            <text:p>-1.797,86</text:p>
          </table:table-cell>
          <table:table-cell office:value-type="float" office:value="-3242.97" table:style-name="ce12">
            <text:p>-3.242,97</text:p>
          </table:table-cell>
          <table:table-cell office:value-type="float" office:value="-1263.92" table:style-name="ce12">
            <text:p>-1.263,92</text:p>
          </table:table-cell>
          <table:table-cell office:value-type="float" office:value="0" table:style-name="ce13">
            <text:p>0,00</text:p>
          </table:table-cell>
          <table:table-cell office:value-type="float" office:value="-6304.75" table:style-name="ce12">
            <text:p>-6.304,75</text:p>
          </table:table-cell>
          <table:table-cell office:value-type="float" office:value="12362.7" table:style-name="ce10">
            <text:p>12.362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0">
            <text:p>1.794,19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65.74" table:style-name="ce10">
            <text:p>5.565,74</text:p>
          </table:table-cell>
          <table:table-cell office:value-type="float" office:value="-251.19" table:style-name="ce11">
            <text:p>-251,19</text:p>
          </table:table-cell>
          <table:table-cell office:value-type="float" office:value="-167.63" table:style-name="ce11">
            <text:p>-167,63</text:p>
          </table:table-cell>
          <table:table-cell office:value-type="float" office:value="-1980.62" table:style-name="ce12">
            <text:p>-1.980,62</text:p>
          </table:table-cell>
          <table:table-cell office:value-type="float" office:value="0" table:style-name="ce13">
            <text:p>0,00</text:p>
          </table:table-cell>
          <table:table-cell office:value-type="float" office:value="-2399.44" table:style-name="ce12">
            <text:p>-2.399,44</text:p>
          </table:table-cell>
          <table:table-cell office:value-type="float" office:value="3166.3" table:style-name="ce10">
            <text:p>3.16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.584,60</text:p>
          </table:table-cell>
          <table:table-cell office:value-type="float" office:value="8463.61" table:style-name="ce10">
            <text:p>8.463,61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53.79" table:style-name="ce10">
            <text:p>25.053,79</text:p>
          </table:table-cell>
          <table:table-cell office:value-type="float" office:value="-2697.57" table:style-name="ce12">
            <text:p>-2.697,57</text:p>
          </table:table-cell>
          <table:table-cell office:value-type="float" office:value="-4478.47" table:style-name="ce12">
            <text:p>-4.478,47</text:p>
          </table:table-cell>
          <table:table-cell office:value-type="float" office:value="-3032.66" table:style-name="ce12">
            <text:p>-3.032,66</text:p>
          </table:table-cell>
          <table:table-cell office:value-type="float" office:value="0" table:style-name="ce13">
            <text:p>0,00</text:p>
          </table:table-cell>
          <table:table-cell office:value-type="float" office:value="-10208.700000000001" table:style-name="ce12">
            <text:p>-10.208,70</text:p>
          </table:table-cell>
          <table:table-cell office:value-type="float" office:value="14845.09" table:style-name="ce10">
            <text:p>14.845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041.78" table:style-name="ce10">
            <text:p>1.041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6.83" table:style-name="ce10">
            <text:p>2.226,83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2226.83" table:style-name="ce10">
            <text:p>2.226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3413.74" table:style-name="ce10">
            <text:p>13.413,74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5.18" table:style-name="ce10">
            <text:p>26.055,18</text:p>
          </table:table-cell>
          <table:table-cell office:value-type="float" office:value="-2882.2" table:style-name="ce12">
            <text:p>-2.882,20</text:p>
          </table:table-cell>
          <table:table-cell office:value-type="float" office:value="-4703.08" table:style-name="ce12">
            <text:p>-4.703,08</text:p>
          </table:table-cell>
          <table:table-cell office:value-type="float" office:value="-3442.98" table:style-name="ce12">
            <text:p>-3.442,98</text:p>
          </table:table-cell>
          <table:table-cell office:value-type="float" office:value="0" table:style-name="ce13">
            <text:p>0,00</text:p>
          </table:table-cell>
          <table:table-cell office:value-type="float" office:value="-11028.26" table:style-name="ce12">
            <text:p>-11.028,26</text:p>
          </table:table-cell>
          <table:table-cell office:value-type="float" office:value="15026.92" table:style-name="ce10">
            <text:p>15.02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LICITAÇÕES E CONTRATOS (D.G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table:style-name="ce9"/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53.650000000001" table:style-name="ce10">
            <text:p>16.853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2">
            <text:p>-3.073,61</text:p>
          </table:table-cell>
          <table:table-cell office:value-type="float" office:value="-3297.51" table:style-name="ce12">
            <text:p>-3.297,51</text:p>
          </table:table-cell>
          <table:table-cell office:value-type="float" office:value="0" table:style-name="ce13">
            <text:p>0,00</text:p>
          </table:table-cell>
          <table:table-cell office:value-type="float" office:value="-7199.51" table:style-name="ce12">
            <text:p>-7.199,51</text:p>
          </table:table-cell>
          <table:table-cell office:value-type="float" office:value="9654.14" table:style-name="ce10">
            <text:p>9.654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0">
            <text:p>1.100,00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80.65" table:style-name="ce10">
            <text:p>2.68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59.72" table:style-name="ce10">
            <text:p>5.159,72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93.97" table:style-name="ce12">
            <text:p>-1.493,97</text:p>
          </table:table-cell>
          <table:table-cell office:value-type="float" office:value="0" table:style-name="ce13">
            <text:p>0,00</text:p>
          </table:table-cell>
          <table:table-cell office:value-type="float" office:value="-1665.34" table:style-name="ce12">
            <text:p>-1.665,34</text:p>
          </table:table-cell>
          <table:table-cell office:value-type="float" office:value="3494.38" table:style-name="ce10">
            <text:p>3.49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2626.66" table:style-name="ce10">
            <text:p>2.626,66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16.85" table:style-name="ce10">
            <text:p>2.616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04.1" table:style-name="ce10">
            <text:p>25.504,10</text:p>
          </table:table-cell>
          <table:table-cell office:value-type="float" office:value="-1930.92" table:style-name="ce12">
            <text:p>-1.930,92</text:p>
          </table:table-cell>
          <table:table-cell office:value-type="float" office:value="-4841.49" table:style-name="ce12">
            <text:p>-4.841,49</text:p>
          </table:table-cell>
          <table:table-cell office:value-type="float" office:value="-4868.24" table:style-name="ce12">
            <text:p>-4.868,24</text:p>
          </table:table-cell>
          <table:table-cell office:value-type="float" office:value="0" table:style-name="ce13">
            <text:p>0,00</text:p>
          </table:table-cell>
          <table:table-cell office:value-type="float" office:value="-11640.65" table:style-name="ce12">
            <text:p>-11.640,65</text:p>
          </table:table-cell>
          <table:table-cell office:value-type="float" office:value="13863.45" table:style-name="ce10">
            <text:p>13.86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64.13" table:style-name="ce10">
            <text:p>4.064,13</text:p>
          </table:table-cell>
          <table:table-cell office:value-type="float" office:value="2232.38" table:style-name="ce10">
            <text:p>2.232,38</text:p>
          </table:table-cell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21.16" table:style-name="ce10">
            <text:p>19.821,16</text:p>
          </table:table-cell>
          <table:table-cell office:value-type="float" office:value="-1861.03" table:style-name="ce12">
            <text:p>-1.861,03</text:p>
          </table:table-cell>
          <table:table-cell office:value-type="float" office:value="-3609.03" table:style-name="ce12">
            <text:p>-3.609,03</text:p>
          </table:table-cell>
          <table:table-cell office:value-type="float" office:value="-2392.5" table:style-name="ce12">
            <text:p>-2.392,50</text:p>
          </table:table-cell>
          <table:table-cell office:value-type="float" office:value="0" table:style-name="ce13">
            <text:p>0,00</text:p>
          </table:table-cell>
          <table:table-cell office:value-type="float" office:value="-7862.56" table:style-name="ce12">
            <text:p>-7.862,56</text:p>
          </table:table-cell>
          <table:table-cell office:value-type="float" office:value="11958.6" table:style-name="ce10">
            <text:p>11.958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665.14" table:style-name="ce10">
            <text:p>6.665,14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56.66" table:style-name="ce10">
            <text:p>26.956,66</text:p>
          </table:table-cell>
          <table:table-cell office:value-type="float" office:value="-3053.49" table:style-name="ce12">
            <text:p>-3.053,49</text:p>
          </table:table-cell>
          <table:table-cell table:style-name="ce9"/>
          <table:table-cell office:value-type="float" office:value="-2942.09" table:style-name="ce12">
            <text:p>-2.942,09</text:p>
          </table:table-cell>
          <table:table-cell office:value-type="float" office:value="0" table:style-name="ce13">
            <text:p>0,00</text:p>
          </table:table-cell>
          <table:table-cell office:value-type="float" office:value="-5995.58" table:style-name="ce12">
            <text:p>-5.995,58</text:p>
          </table:table-cell>
          <table:table-cell office:value-type="float" office:value="20961.080000000002" table:style-name="ce10">
            <text:p>20.96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692.75" table:style-name="ce10">
            <text:p>2.692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74.87" table:style-name="ce10">
            <text:p>15.774,8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14.3000000000002" table:style-name="ce12">
            <text:p>-2.314,30</text:p>
          </table:table-cell>
          <table:table-cell office:value-type="float" office:value="-3961.54" table:style-name="ce12">
            <text:p>-3.961,54</text:p>
          </table:table-cell>
          <table:table-cell office:value-type="float" office:value="0" table:style-name="ce13">
            <text:p>0,00</text:p>
          </table:table-cell>
          <table:table-cell office:value-type="float" office:value="-7781.01" table:style-name="ce12">
            <text:p>-7.781,01</text:p>
          </table:table-cell>
          <table:table-cell office:value-type="float" office:value="7993.86" table:style-name="ce10">
            <text:p>7.99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.020,93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4.41" table:style-name="ce10">
            <text:p>15.014,41</text:p>
          </table:table-cell>
          <table:table-cell office:value-type="float" office:value="-1043.07" table:style-name="ce12">
            <text:p>-1.043,07</text:p>
          </table:table-cell>
          <table:table-cell table:style-name="ce9"/>
          <table:table-cell office:value-type="float" office:value="-2033.73" table:style-name="ce12">
            <text:p>-2.033,73</text:p>
          </table:table-cell>
          <table:table-cell office:value-type="float" office:value="0" table:style-name="ce13">
            <text:p>0,00</text:p>
          </table:table-cell>
          <table:table-cell office:value-type="float" office:value="-3076.8" table:style-name="ce12">
            <text:p>-3.076,80</text:p>
          </table:table-cell>
          <table:table-cell office:value-type="float" office:value="11937.61" table:style-name="ce10">
            <text:p>11.937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1997.65" table:style-name="ce10">
            <text:p>1.997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82.7" table:style-name="ce10">
            <text:p>3.182,70</text:p>
          </table:table-cell>
          <table:table-cell table:number-columns-repeated="2" table:style-name="ce9"/>
          <table:table-cell office:value-type="float" office:value="-792.67" table:style-name="ce11">
            <text:p>-792,67</text:p>
          </table:table-cell>
          <table:table-cell office:value-type="float" office:value="0" table:style-name="ce13">
            <text:p>0,00</text:p>
          </table:table-cell>
          <table:table-cell office:value-type="float" office:value="-792.67" table:style-name="ce11">
            <text:p>-792,67</text:p>
          </table:table-cell>
          <table:table-cell office:value-type="float" office:value="2390.0300000000002" table:style-name="ce10">
            <text:p>2.390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PLANEJAMENTO E CONTROLE ORÇAMENTÁRIO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590.23" table:style-name="ce10">
            <text:p>2.590,23</text:p>
          </table:table-cell>
          <table:table-cell office:value-type="float" office:value="780.69" table:number-columns-spanned="2" table:number-rows-spanned="1" table:style-name="ce28">
            <text:p>780,69</text:p>
          </table:table-cell>
          <table:covered-table-cell/>
          <table:table-cell table:style-name="ce9"/>
          <table:table-cell office:value-type="float" office:value="21258.87" table:style-name="ce10">
            <text:p>21.258,8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3694.18" table:style-name="ce12">
            <text:p>-3.694,18</text:p>
          </table:table-cell>
          <table:table-cell office:value-type="float" office:value="-2074.94" table:style-name="ce12">
            <text:p>-2.074,94</text:p>
          </table:table-cell>
          <table:table-cell office:value-type="float" office:value="0" table:style-name="ce13">
            <text:p>0,00</text:p>
          </table:table-cell>
          <table:table-cell office:value-type="float" office:value="-7274.29" table:style-name="ce12">
            <text:p>-7.274,29</text:p>
          </table:table-cell>
          <table:table-cell office:value-type="float" office:value="13984.58" table:style-name="ce10">
            <text:p>13.984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845.73" table:style-name="ce10">
            <text:p>1.845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29.29" table:style-name="ce10">
            <text:p>23.029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2.0200000000004" table:style-name="ce12">
            <text:p>-4.352,02</text:p>
          </table:table-cell>
          <table:table-cell office:value-type="float" office:value="-1069.5999999999999" table:style-name="ce12">
            <text:p>-1.069,60</text:p>
          </table:table-cell>
          <table:table-cell office:value-type="float" office:value="0" table:style-name="ce13">
            <text:p>0,00</text:p>
          </table:table-cell>
          <table:table-cell office:value-type="float" office:value="-6250.01" table:style-name="ce12">
            <text:p>-6.250,01</text:p>
          </table:table-cell>
          <table:table-cell office:value-type="float" office:value="16779.28" table:style-name="ce10">
            <text:p>16.779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852.91" table:style-name="ce10">
            <text:p>1.852,91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99.93" table:style-name="ce10">
            <text:p>15.499,93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2">
            <text:p>-2.053,76</text:p>
          </table:table-cell>
          <table:table-cell office:value-type="float" office:value="-2754.4" table:style-name="ce12">
            <text:p>-2.754,40</text:p>
          </table:table-cell>
          <table:table-cell office:value-type="float" office:value="0" table:style-name="ce13">
            <text:p>0,00</text:p>
          </table:table-cell>
          <table:table-cell office:value-type="float" office:value="-5763.43" table:style-name="ce12">
            <text:p>-5.763,43</text:p>
          </table:table-cell>
          <table:table-cell office:value-type="float" office:value="9736.5" table:style-name="ce10">
            <text:p>9.736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.399,20</text:p>
          </table:table-cell>
          <table:table-cell table:number-columns-repeated="2" table:style-name="ce9"/>
          <table:table-cell office:value-type="float" office:value="1629.7" table:style-name="ce10">
            <text:p>1.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8.900000000001" table:style-name="ce10">
            <text:p>20.02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62.61" table:style-name="ce12">
            <text:p>-3.962,6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91" table:style-name="ce12">
            <text:p>-4.791,00</text:p>
          </table:table-cell>
          <table:table-cell office:value-type="float" office:value="15237.9" table:style-name="ce10">
            <text:p>15.2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8252.3" table:style-name="ce10">
            <text:p>18.252,3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324.25" table:style-name="ce10">
            <text:p>2.32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516.44" table:style-name="ce10">
            <text:p>22.516,44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980.17" table:style-name="ce12">
            <text:p>-3.980,17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7338.24" table:style-name="ce12">
            <text:p>-7.338,24</text:p>
          </table:table-cell>
          <table:table-cell office:value-type="float" office:value="15178.2" table:style-name="ce10">
            <text:p>15.17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9920.51" table:style-name="ce10">
            <text:p>9.920,5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92.22" table:style-name="ce10">
            <text:p>13.492,22</text:p>
          </table:table-cell>
          <table:table-cell office:value-type="float" office:value="-1233.44" table:style-name="ce12">
            <text:p>-1.233,44</text:p>
          </table:table-cell>
          <table:table-cell office:value-type="float" office:value="-2133.4899999999998" table:style-name="ce12">
            <text:p>-2.133,4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3853.87" table:style-name="ce12">
            <text:p>-3.853,87</text:p>
          </table:table-cell>
          <table:table-cell office:value-type="float" office:value="9638.35" table:style-name="ce10">
            <text:p>9.638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105.92" table:style-name="ce10">
            <text:p>2.105,9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73.87" table:style-name="ce10">
            <text:p>2.873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21.759999999998" table:style-name="ce10">
            <text:p>18.721,76</text:p>
          </table:table-cell>
          <table:table-cell office:value-type="float" office:value="-1844.99" table:style-name="ce12">
            <text:p>-1.844,99</text:p>
          </table:table-cell>
          <table:table-cell office:value-type="float" office:value="-2877.16" table:style-name="ce12">
            <text:p>-2.877,16</text:p>
          </table:table-cell>
          <table:table-cell office:value-type="float" office:value="-2457.0300000000002" table:style-name="ce12">
            <text:p>-2.457,03</text:p>
          </table:table-cell>
          <table:table-cell office:value-type="float" office:value="0" table:style-name="ce13">
            <text:p>0,00</text:p>
          </table:table-cell>
          <table:table-cell office:value-type="float" office:value="-7179.18" table:style-name="ce12">
            <text:p>-7.179,18</text:p>
          </table:table-cell>
          <table:table-cell office:value-type="float" office:value="11542.58" table:style-name="ce10">
            <text:p>11.542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0">
            <text:p>1.989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89.71" table:style-name="ce10">
            <text:p>5.089,71</text:p>
          </table:table-cell>
          <table:table-cell office:value-type="float" office:value="-218.79" table:style-name="ce11">
            <text:p>-218,79</text:p>
          </table:table-cell>
          <table:table-cell office:value-type="float" office:value="-64.63" table:style-name="ce11">
            <text:p>-64,63</text:p>
          </table:table-cell>
          <table:table-cell office:value-type="float" office:value="-1677.65" table:style-name="ce12">
            <text:p>-1.677,65</text:p>
          </table:table-cell>
          <table:table-cell office:value-type="float" office:value="0" table:style-name="ce13">
            <text:p>0,00</text:p>
          </table:table-cell>
          <table:table-cell office:value-type="float" office:value="-1961.07" table:style-name="ce12">
            <text:p>-1.961,07</text:p>
          </table:table-cell>
          <table:table-cell office:value-type="float" office:value="3128.64" table:style-name="ce10">
            <text:p>3.12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860.95" table:style-name="ce14">
            <text:p>860,95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79.25" table:style-name="ce10">
            <text:p>2.77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58.52" table:style-name="ce10">
            <text:p>25.158,52</text:p>
          </table:table-cell>
          <table:table-cell office:value-type="float" office:value="-2882.25" table:style-name="ce12">
            <text:p>-2.882,25</text:p>
          </table:table-cell>
          <table:table-cell office:value-type="float" office:value="-4492.32" table:style-name="ce12">
            <text:p>-4.492,32</text:p>
          </table:table-cell>
          <table:table-cell office:value-type="float" office:value="-1537.15" table:style-name="ce12">
            <text:p>-1.537,15</text:p>
          </table:table-cell>
          <table:table-cell office:value-type="float" office:value="0" table:style-name="ce13">
            <text:p>0,00</text:p>
          </table:table-cell>
          <table:table-cell office:value-type="float" office:value="-8911.7199999999993" table:style-name="ce12">
            <text:p>-8.911,72</text:p>
          </table:table-cell>
          <table:table-cell office:value-type="float" office:value="16246.8" table:style-name="ce10">
            <text:p>16.246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.013,25</text:p>
          </table:table-cell>
          <table:table-cell office:value-type="float" office:value="4980.8100000000004" table:style-name="ce10">
            <text:p>4.980,81</text:p>
          </table:table-cell>
          <table:table-cell table:style-name="ce9"/>
          <table:table-cell office:value-type="float" office:value="921.58" table:style-name="ce14">
            <text:p>921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15.64" table:style-name="ce10">
            <text:p>27.915,64</text:p>
          </table:table-cell>
          <table:table-cell office:value-type="float" office:value="-3251.65" table:style-name="ce12">
            <text:p>-3.251,65</text:p>
          </table:table-cell>
          <table:table-cell office:value-type="float" office:value="-5136.21" table:style-name="ce12">
            <text:p>-5.136,21</text:p>
          </table:table-cell>
          <table:table-cell office:value-type="float" office:value="-6101.72" table:style-name="ce12">
            <text:p>-6.101,72</text:p>
          </table:table-cell>
          <table:table-cell office:value-type="float" office:value="0" table:style-name="ce13">
            <text:p>0,00</text:p>
          </table:table-cell>
          <table:table-cell office:value-type="float" office:value="-14489.58" table:style-name="ce12">
            <text:p>-14.489,58</text:p>
          </table:table-cell>
          <table:table-cell office:value-type="float" office:value="13426.06" table:style-name="ce10">
            <text:p>13.426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617.03" table:style-name="ce10">
            <text:p>11.617,03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77.15" table:style-name="ce10">
            <text:p>2.577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73.25" table:style-name="ce10">
            <text:p>15.573,25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213.2800000000002" table:style-name="ce12">
            <text:p>-2.213,28</text:p>
          </table:table-cell>
          <table:table-cell office:value-type="float" office:value="-1908.7" table:style-name="ce12">
            <text:p>-1.908,70</text:p>
          </table:table-cell>
          <table:table-cell office:value-type="float" office:value="0" table:style-name="ce13">
            <text:p>0,00</text:p>
          </table:table-cell>
          <table:table-cell office:value-type="float" office:value="-5529.31" table:style-name="ce12">
            <text:p>-5.529,31</text:p>
          </table:table-cell>
          <table:table-cell office:value-type="float" office:value="10043.94" table:style-name="ce10">
            <text:p>10.043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505.17" table:style-name="ce10">
            <text:p>1.505,17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90.05" table:style-name="ce10">
            <text:p>2.79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03.3" table:style-name="ce10">
            <text:p>24.603,3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611.09" table:style-name="ce12">
            <text:p>-4.611,09</text:p>
          </table:table-cell>
          <table:table-cell office:value-type="float" office:value="-1950.41" table:style-name="ce12">
            <text:p>-1.950,41</text:p>
          </table:table-cell>
          <table:table-cell office:value-type="float" office:value="0" table:style-name="ce13">
            <text:p>0,00</text:p>
          </table:table-cell>
          <table:table-cell office:value-type="float" office:value="-8066.67" table:style-name="ce12">
            <text:p>-8.066,67</text:p>
          </table:table-cell>
          <table:table-cell office:value-type="float" office:value="16536.63" table:style-name="ce10">
            <text:p>16.53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4855.13" table:style-name="ce10">
            <text:p>4.855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25.08" table:style-name="ce10">
            <text:p>25.825,08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077.41" table:style-name="ce12">
            <text:p>-4.077,41</text:p>
          </table:table-cell>
          <table:table-cell office:value-type="float" office:value="-2116.84" table:style-name="ce12">
            <text:p>-2.116,84</text:p>
          </table:table-cell>
          <table:table-cell office:value-type="float" office:value="0" table:style-name="ce13">
            <text:p>0,00</text:p>
          </table:table-cell>
          <table:table-cell office:value-type="float" office:value="-9175.94" table:style-name="ce12">
            <text:p>-9.175,94</text:p>
          </table:table-cell>
          <table:table-cell office:value-type="float" office:value="16649.14" table:style-name="ce10">
            <text:p>16.649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2033.02" table:style-name="ce10">
            <text:p>2.033,02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31.66" table:style-name="ce10">
            <text:p>1.831,66</text:p>
          </table:table-cell>
          <table:table-cell table:number-columns-spanned="2" table:number-rows-spanned="1" table:style-name="ce25"/>
          <table:covered-table-cell/>
          <table:table-cell office:value-type="float" office:value="54.46" table:style-name="ce13">
            <text:p>54,46</text:p>
          </table:table-cell>
          <table:table-cell office:value-type="float" office:value="5104.1899999999996" table:style-name="ce10">
            <text:p>5.104,19</text:p>
          </table:table-cell>
          <table:table-cell office:value-type="float" office:value="-292.23" table:style-name="ce11">
            <text:p>-292,23</text:p>
          </table:table-cell>
          <table:table-cell office:value-type="float" office:value="-66.680000000000007" table:style-name="ce11">
            <text:p>-66,68</text:p>
          </table:table-cell>
          <table:table-cell office:value-type="float" office:value="-1246.8800000000001" table:style-name="ce12">
            <text:p>-1.246,88</text:p>
          </table:table-cell>
          <table:table-cell office:value-type="float" office:value="0" table:style-name="ce13">
            <text:p>0,00</text:p>
          </table:table-cell>
          <table:table-cell office:value-type="float" office:value="-1605.79" table:style-name="ce12">
            <text:p>-1.605,79</text:p>
          </table:table-cell>
          <table:table-cell office:value-type="float" office:value="3498.4" table:style-name="ce10">
            <text:p>3.498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0">
            <text:p>6.750,55</text:p>
          </table:table-cell>
          <table:table-cell office:value-type="float" office:value="781.26" table:style-name="ce14">
            <text:p>781,26</text:p>
          </table:table-cell>
          <table:table-cell office:value-type="float" office:value="2232.38" table:style-name="ce10">
            <text:p>2.232,38</text:p>
          </table:table-cell>
          <table:table-cell office:value-type="float" office:value="2372.77" table:style-name="ce10">
            <text:p>2.372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36.96" table:style-name="ce10">
            <text:p>12.136,96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2">
            <text:p>-1.600,95</text:p>
          </table:table-cell>
          <table:table-cell office:value-type="float" office:value="-3173.42" table:style-name="ce12">
            <text:p>-3.173,42</text:p>
          </table:table-cell>
          <table:table-cell office:value-type="float" office:value="0" table:style-name="ce13">
            <text:p>0,00</text:p>
          </table:table-cell>
          <table:table-cell office:value-type="float" office:value="-5555.63" table:style-name="ce12">
            <text:p>-5.555,63</text:p>
          </table:table-cell>
          <table:table-cell office:value-type="float" office:value="6581.33" table:style-name="ce10">
            <text:p>6.581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.935,29</text:p>
          </table:table-cell>
          <table:table-cell office:value-type="float" office:value="3374.07" table:style-name="ce10">
            <text:p>3.374,07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15.6" table:style-name="ce10">
            <text:p>2.81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64.85" table:style-name="ce10">
            <text:p>27.064,85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4866.91" table:style-name="ce12">
            <text:p>-4.866,91</text:p>
          </table:table-cell>
          <table:table-cell office:value-type="float" office:value="-2896.5" table:style-name="ce12">
            <text:p>-2.896,50</text:p>
          </table:table-cell>
          <table:table-cell office:value-type="float" office:value="0" table:style-name="ce13">
            <text:p>0,00</text:p>
          </table:table-cell>
          <table:table-cell office:value-type="float" office:value="-10963.89" table:style-name="ce12">
            <text:p>-10.963,89</text:p>
          </table:table-cell>
          <table:table-cell office:value-type="float" office:value="16100.96" table:style-name="ce10">
            <text:p>16.100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955.3" table:style-name="ce10">
            <text:p>3.955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4.77" table:style-name="ce10">
            <text:p>17.744,7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04.5500000000002" table:style-name="ce12">
            <text:p>-2.404,55</text:p>
          </table:table-cell>
          <table:table-cell office:value-type="float" office:value="-4743.5" table:style-name="ce12">
            <text:p>-4.743,50</text:p>
          </table:table-cell>
          <table:table-cell office:value-type="float" office:value="0" table:style-name="ce13">
            <text:p>0,00</text:p>
          </table:table-cell>
          <table:table-cell office:value-type="float" office:value="-8653.2199999999993" table:style-name="ce12">
            <text:p>-8.653,22</text:p>
          </table:table-cell>
          <table:table-cell office:value-type="float" office:value="9091.5499999999993" table:style-name="ce10">
            <text:p>9.091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CENTRO JUDICIÁRIO DE MÉTODOS CONS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4.95999999999998" table:style-name="ce14">
            <text:p>284,96</text:p>
          </table:table-cell>
          <table:table-cell table:style-name="ce9"/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36.48" table:style-name="ce10">
            <text:p>13.836,48</text:p>
          </table:table-cell>
          <table:table-cell office:value-type="float" office:value="-1529.27" table:style-name="ce12">
            <text:p>-1.529,27</text:p>
          </table:table-cell>
          <table:table-cell office:value-type="float" office:value="-1988.32" table:style-name="ce12">
            <text:p>-1.988,32</text:p>
          </table:table-cell>
          <table:table-cell office:value-type="float" office:value="-1297.6199999999999" table:style-name="ce12">
            <text:p>-1.297,62</text:p>
          </table:table-cell>
          <table:table-cell office:value-type="float" office:value="0" table:style-name="ce13">
            <text:p>0,00</text:p>
          </table:table-cell>
          <table:table-cell office:value-type="float" office:value="-4815.21" table:style-name="ce12">
            <text:p>-4.815,21</text:p>
          </table:table-cell>
          <table:table-cell office:value-type="float" office:value="9021.27" table:style-name="ce10">
            <text:p>9.02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416.650000000001" table:style-name="ce10">
            <text:p>19.416,65</text:p>
          </table:table-cell>
          <table:table-cell office:value-type="float" office:value="1744.97" table:style-name="ce10">
            <text:p>1.744,97</text:p>
          </table:table-cell>
          <table:table-cell table:style-name="ce9"/>
          <table:table-cell office:value-type="float" office:value="2261.61" table:style-name="ce10">
            <text:p>2.261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23.23" table:style-name="ce10">
            <text:p>23.423,23</text:p>
          </table:table-cell>
          <table:table-cell office:value-type="float" office:value="-3028.11" table:style-name="ce12">
            <text:p>-3.028,11</text:p>
          </table:table-cell>
          <table:table-cell office:value-type="float" office:value="-4013.08" table:style-name="ce12">
            <text:p>-4.013,08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3">
            <text:p>0,00</text:p>
          </table:table-cell>
          <table:table-cell office:value-type="float" office:value="-7175.85" table:style-name="ce12">
            <text:p>-7.175,85</text:p>
          </table:table-cell>
          <table:table-cell office:value-type="float" office:value="16247.38" table:style-name="ce10">
            <text:p>16.24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618.11" table:style-name="ce10">
            <text:p>1.618,11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1607.78" table:style-name="ce10">
            <text:p>1.607,78</text:p>
          </table:table-cell>
          <table:table-cell office:value-type="float" office:value="1411.9" table:number-columns-spanned="2" table:number-rows-spanned="1" table:style-name="ce26">
            <text:p>1.411,90</text:p>
          </table:table-cell>
          <table:covered-table-cell/>
          <table:table-cell table:style-name="ce9"/>
          <table:table-cell office:value-type="float" office:value="33652.53" table:style-name="ce10">
            <text:p>33.652,53</text:p>
          </table:table-cell>
          <table:table-cell office:value-type="float" office:value="-3007.18" table:style-name="ce12">
            <text:p>-3.007,18</text:p>
          </table:table-cell>
          <table:table-cell office:value-type="float" office:value="-7115.97" table:style-name="ce12">
            <text:p>-7.115,97</text:p>
          </table:table-cell>
          <table:table-cell office:value-type="float" office:value="-1860.79" table:style-name="ce12">
            <text:p>-1.860,79</text:p>
          </table:table-cell>
          <table:table-cell office:value-type="float" office:value="0" table:style-name="ce13">
            <text:p>0,00</text:p>
          </table:table-cell>
          <table:table-cell office:value-type="float" office:value="-11983.94" table:style-name="ce12">
            <text:p>-11.983,94</text:p>
          </table:table-cell>
          <table:table-cell office:value-type="float" office:value="21668.59" table:style-name="ce10">
            <text:p>21.668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EDENTES, AÇÕES COLETIVAS E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1.81" table:style-name="ce10">
            <text:p>3.141,81</text:p>
          </table:table-cell>
          <table:table-cell table:style-name="ce9"/>
          <table:table-cell office:value-type="float" office:value="1675.07" table:style-name="ce10">
            <text:p>1.675,07</text:p>
          </table:table-cell>
          <table:table-cell office:value-type="float" office:value="193.99" table:number-columns-spanned="2" table:number-rows-spanned="1" table:style-name="ce28">
            <text:p>193,99</text:p>
          </table:table-cell>
          <table:covered-table-cell/>
          <table:table-cell table:style-name="ce9"/>
          <table:table-cell office:value-type="float" office:value="23712.39" table:style-name="ce10">
            <text:p>23.712,39</text:p>
          </table:table-cell>
          <table:table-cell office:value-type="float" office:value="-3162.16" table:style-name="ce12">
            <text:p>-3.162,16</text:p>
          </table:table-cell>
          <table:table-cell office:value-type="float" office:value="-4321.3100000000004" table:style-name="ce12">
            <text:p>-4.321,31</text:p>
          </table:table-cell>
          <table:table-cell office:value-type="float" office:value="-1716.28" table:style-name="ce12">
            <text:p>-1.716,28</text:p>
          </table:table-cell>
          <table:table-cell office:value-type="float" office:value="0" table:style-name="ce13">
            <text:p>0,00</text:p>
          </table:table-cell>
          <table:table-cell office:value-type="float" office:value="-9199.75" table:style-name="ce12">
            <text:p>-9.199,75</text:p>
          </table:table-cell>
          <table:table-cell office:value-type="float" office:value="14512.64" table:style-name="ce10">
            <text:p>14.512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number-columns-spanned="3" table:number-rows-spanned="1" table:style-name="ce27">
            <text:p>DIVISÃO DE APOIO À GOVERNANÇA E GESTÃO DE TECNOLOGIA DA INFORMAÇÃO E COMUNICAÇÃO</text:p>
          </table:table-cell>
          <table:covered-table-cell table:number-columns-repeated="2"/>
          <table:table-cell office:value-type="float" office:value="1379.07" table:style-name="ce10">
            <text:p>1.379,07</text:p>
          </table:table-cell>
          <table:table-cell office:value-type="float" office:value="457.65" table:style-name="ce14">
            <text:p>457,65</text:p>
          </table:table-cell>
          <table:table-cell office:value-type="float" office:value="241.81" table:number-columns-spanned="2" table:number-rows-spanned="1" table:style-name="ce28">
            <text:p>241,81</text:p>
          </table:table-cell>
          <table:covered-table-cell/>
          <table:table-cell table:style-name="ce9"/>
          <table:table-cell office:value-type="float" office:value="2078.5300000000002" table:style-name="ce10">
            <text:p>2.078,53</text:p>
          </table:table-cell>
          <table:table-cell table:number-columns-repeated="2" table:style-name="ce9"/>
          <table:table-cell office:value-type="float" office:value="-527.33000000000004" table:style-name="ce11">
            <text:p>-527,33</text:p>
          </table:table-cell>
          <table:table-cell office:value-type="float" office:value="0" table:style-name="ce13">
            <text:p>0,00</text:p>
          </table:table-cell>
          <table:table-cell office:value-type="float" office:value="-527.33000000000004" table:style-name="ce11">
            <text:p>-527,33</text:p>
          </table:table-cell>
          <table:table-cell office:value-type="float" office:value="1551.2" table:style-name="ce10">
            <text:p>1.55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868.59" table:style-name="ce10">
            <text:p>1.868,5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06.85" table:style-name="ce10">
            <text:p>2.806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7.119999999999" table:style-name="ce10">
            <text:p>26.057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2">
            <text:p>-4.766,08</text:p>
          </table:table-cell>
          <table:table-cell office:value-type="float" office:value="-2221.4" table:style-name="ce12">
            <text:p>-2.221,40</text:p>
          </table:table-cell>
          <table:table-cell office:value-type="float" office:value="0" table:style-name="ce13">
            <text:p>0,00</text:p>
          </table:table-cell>
          <table:table-cell office:value-type="float" office:value="-7815.87" table:style-name="ce12">
            <text:p>-7.815,87</text:p>
          </table:table-cell>
          <table:table-cell office:value-type="float" office:value="18241.25" table:style-name="ce10">
            <text:p>18.241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2440.54" table:style-name="ce10">
            <text:p>2.44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80.43" table:style-name="ce10">
            <text:p>4.380,43</text:p>
          </table:table-cell>
          <table:table-cell table:number-columns-repeated="2" table:style-name="ce9"/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3024.15" table:style-name="ce10">
            <text:p>3.02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07.8" table:style-name="ce10">
            <text:p>17.207,80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30.71" table:style-name="ce12">
            <text:p>-2.930,71</text:p>
          </table:table-cell>
          <table:table-cell office:value-type="float" office:value="-3045.06" table:style-name="ce12">
            <text:p>-3.045,06</text:p>
          </table:table-cell>
          <table:table-cell office:value-type="float" office:value="0" table:style-name="ce13">
            <text:p>0,00</text:p>
          </table:table-cell>
          <table:table-cell office:value-type="float" office:value="-7793.7" table:style-name="ce12">
            <text:p>-7.793,70</text:p>
          </table:table-cell>
          <table:table-cell office:value-type="float" office:value="9414.1" table:style-name="ce10">
            <text:p>9.414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01.6999999999998" table:style-name="ce10">
            <text:p>2.601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11.96" table:style-name="ce10">
            <text:p>15.111,96</text:p>
          </table:table-cell>
          <table:table-cell office:value-type="float" office:value="-1315.1" table:style-name="ce12">
            <text:p>-1.315,10</text:p>
          </table:table-cell>
          <table:table-cell office:value-type="float" office:value="-2105.0300000000002" table:style-name="ce12">
            <text:p>-2.105,03</text:p>
          </table:table-cell>
          <table:table-cell office:value-type="float" office:value="-2142.5500000000002" table:style-name="ce12">
            <text:p>-2.142,55</text:p>
          </table:table-cell>
          <table:table-cell office:value-type="float" office:value="0" table:style-name="ce13">
            <text:p>0,00</text:p>
          </table:table-cell>
          <table:table-cell office:value-type="float" office:value="-5562.68" table:style-name="ce12">
            <text:p>-5.562,68</text:p>
          </table:table-cell>
          <table:table-cell office:value-type="float" office:value="9549.2800000000007" table:style-name="ce10">
            <text:p>9.549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091.17" table:style-name="ce10">
            <text:p>22.091,17</text:p>
          </table:table-cell>
          <table:table-cell office:value-type="float" office:value="7933.75" table:style-name="ce10">
            <text:p>7.933,75</text:p>
          </table:table-cell>
          <table:table-cell table:style-name="ce9"/>
          <table:table-cell office:value-type="float" office:value="4997.12" table:style-name="ce10">
            <text:p>4.99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22.04" table:style-name="ce10">
            <text:p>35.022,04</text:p>
          </table:table-cell>
          <table:table-cell office:value-type="float" office:value="-3900.08" table:style-name="ce12">
            <text:p>-3.900,08</text:p>
          </table:table-cell>
          <table:table-cell office:value-type="float" office:value="-6262.83" table:style-name="ce12">
            <text:p>-6.262,83</text:p>
          </table:table-cell>
          <table:table-cell office:value-type="float" office:value="-4372.72" table:style-name="ce12">
            <text:p>-4.372,72</text:p>
          </table:table-cell>
          <table:table-cell office:value-type="float" office:value="0" table:style-name="ce13">
            <text:p>0,00</text:p>
          </table:table-cell>
          <table:table-cell office:value-type="float" office:value="-14535.63" table:style-name="ce12">
            <text:p>-14.535,63</text:p>
          </table:table-cell>
          <table:table-cell office:value-type="float" office:value="20486.41" table:style-name="ce10">
            <text:p>20.48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196.22" table:style-name="ce10">
            <text:p>11.196,22</text:p>
          </table:table-cell>
          <table:table-cell table:number-columns-repeated="2" table:style-name="ce9"/>
          <table:table-cell office:value-type="float" office:value="2741.4" table:style-name="ce10">
            <text:p>2.741,40</text:p>
          </table:table-cell>
          <table:table-cell office:value-type="float" office:value="3723.12" table:number-columns-spanned="2" table:number-rows-spanned="1" table:style-name="ce26">
            <text:p>3.723,12</text:p>
          </table:table-cell>
          <table:covered-table-cell/>
          <table:table-cell table:style-name="ce9"/>
          <table:table-cell office:value-type="float" office:value="17660.740000000002" table:style-name="ce10">
            <text:p>17.660,74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945.68" table:style-name="ce12">
            <text:p>-1.945,68</text:p>
          </table:table-cell>
          <table:table-cell office:value-type="float" office:value="-1265.21" table:style-name="ce12">
            <text:p>-1.265,21</text:p>
          </table:table-cell>
          <table:table-cell office:value-type="float" office:value="0" table:style-name="ce13">
            <text:p>0,00</text:p>
          </table:table-cell>
          <table:table-cell office:value-type="float" office:value="-4618.22" table:style-name="ce12">
            <text:p>-4.618,22</text:p>
          </table:table-cell>
          <table:table-cell office:value-type="float" office:value="13042.52" table:style-name="ce10">
            <text:p>13.04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.939,89</text:p>
          </table:table-cell>
          <table:table-cell office:value-type="float" office:value="12.1" table:style-name="ce13">
            <text:p>12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1.99" table:style-name="ce10">
            <text:p>1.951,99</text:p>
          </table:table-cell>
          <table:table-cell table:style-name="ce9"/>
          <table:table-cell office:value-type="float" office:value="-2.7" table:style-name="ce15">
            <text:p>-2,70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34.979999999999997" table:style-name="ce11">
            <text:p>-34,98</text:p>
          </table:table-cell>
          <table:table-cell office:value-type="float" office:value="1917.01" table:style-name="ce10">
            <text:p>1.91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896.15" table:style-name="ce14">
            <text:p>896,15</text:p>
          </table:table-cell>
          <table:table-cell office:value-type="float" office:value="1379.07" table:style-name="ce10">
            <text:p>1.379,07</text:p>
          </table:table-cell>
          <table:table-cell office:value-type="float" office:value="4842.66" table:style-name="ce10">
            <text:p>4.842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53.740000000002" table:style-name="ce10">
            <text:p>18.753,74</text:p>
          </table:table-cell>
          <table:table-cell office:value-type="float" office:value="-1625.79" table:style-name="ce12">
            <text:p>-1.625,79</text:p>
          </table:table-cell>
          <table:table-cell office:value-type="float" office:value="-2352.6799999999998" table:style-name="ce12">
            <text:p>-2.352,68</text:p>
          </table:table-cell>
          <table:table-cell office:value-type="float" office:value="-5638.82" table:style-name="ce12">
            <text:p>-5.638,82</text:p>
          </table:table-cell>
          <table:table-cell office:value-type="float" office:value="0" table:style-name="ce13">
            <text:p>0,00</text:p>
          </table:table-cell>
          <table:table-cell office:value-type="float" office:value="-9617.2900000000009" table:style-name="ce12">
            <text:p>-9.617,29</text:p>
          </table:table-cell>
          <table:table-cell office:value-type="float" office:value="9136.4500000000007" table:style-name="ce10">
            <text:p>9.136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374.07" table:style-name="ce10">
            <text:p>3.374,07</text:p>
          </table:table-cell>
          <table:table-cell table:style-name="ce9"/>
          <table:table-cell office:value-type="float" office:value="429.04" table:style-name="ce14">
            <text:p>429,04</text:p>
          </table:table-cell>
          <table:table-cell office:value-type="float" office:value="7358.53" table:number-columns-spanned="2" table:number-rows-spanned="1" table:style-name="ce26">
            <text:p>7.358,53</text:p>
          </table:table-cell>
          <table:covered-table-cell/>
          <table:table-cell table:style-name="ce9"/>
          <table:table-cell office:value-type="float" office:value="29863.16" table:style-name="ce10">
            <text:p>29.863,16</text:p>
          </table:table-cell>
          <table:table-cell office:value-type="float" office:value="-3200.48" table:style-name="ce12">
            <text:p>-3.200,48</text:p>
          </table:table-cell>
          <table:table-cell office:value-type="float" office:value="-5475.54" table:style-name="ce12">
            <text:p>-5.475,54</text:p>
          </table:table-cell>
          <table:table-cell office:value-type="float" office:value="-2092.9299999999998" table:style-name="ce12">
            <text:p>-2.092,93</text:p>
          </table:table-cell>
          <table:table-cell office:value-type="float" office:value="0" table:style-name="ce13">
            <text:p>0,00</text:p>
          </table:table-cell>
          <table:table-cell office:value-type="float" office:value="-10768.95" table:style-name="ce12">
            <text:p>-10.768,95</text:p>
          </table:table-cell>
          <table:table-cell office:value-type="float" office:value="19094.21" table:style-name="ce10">
            <text:p>19.094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0">
            <text:p>8.209,46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202.94" table:style-name="ce10">
            <text:p>9.202,94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2">
            <text:p>-1.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1553.71" table:style-name="ce12">
            <text:p>-1.553,71</text:p>
          </table:table-cell>
          <table:table-cell office:value-type="float" office:value="7649.23" table:style-name="ce10">
            <text:p>7.64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70.56" table:style-name="ce10">
            <text:p>3.770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60.03" table:style-name="ce10">
            <text:p>17.560,03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2168.9499999999998" table:style-name="ce12">
            <text:p>-2.168,95</text:p>
          </table:table-cell>
          <table:table-cell office:value-type="float" office:value="0" table:style-name="ce13">
            <text:p>0,00</text:p>
          </table:table-cell>
          <table:table-cell office:value-type="float" office:value="-5922.26" table:style-name="ce12">
            <text:p>-5.922,26</text:p>
          </table:table-cell>
          <table:table-cell office:value-type="float" office:value="11637.77" table:style-name="ce10">
            <text:p>11.637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 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.013,25</text:p>
          </table:table-cell>
          <table:table-cell table:number-columns-repeated="2" table:style-name="ce9"/>
          <table:table-cell office:value-type="float" office:value="5103.08" table:style-name="ce10">
            <text:p>5.103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16.33" table:style-name="ce10">
            <text:p>27.116,33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306.9799999999996" table:style-name="ce12">
            <text:p>-4.306,98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497.18" table:style-name="ce12">
            <text:p>-7.497,18</text:p>
          </table:table-cell>
          <table:table-cell office:value-type="float" office:value="19619.150000000001" table:style-name="ce10">
            <text:p>19.619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0">
            <text:p>1.227,5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222.2600000000002" table:style-name="ce10">
            <text:p>2.222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89.69" table:style-name="ce10">
            <text:p>5.389,69</text:p>
          </table:table-cell>
          <table:table-cell office:value-type="float" office:value="-171.86" table:style-name="ce11">
            <text:p>-171,86</text:p>
          </table:table-cell>
          <table:table-cell office:value-type="float" office:value="-67.650000000000006" table:style-name="ce11">
            <text:p>-67,65</text:p>
          </table:table-cell>
          <table:table-cell office:value-type="float" office:value="-1374.77" table:style-name="ce12">
            <text:p>-1.374,77</text:p>
          </table:table-cell>
          <table:table-cell office:value-type="float" office:value="0" table:style-name="ce13">
            <text:p>0,00</text:p>
          </table:table-cell>
          <table:table-cell office:value-type="float" office:value="-1614.28" table:style-name="ce12">
            <text:p>-1.614,28</text:p>
          </table:table-cell>
          <table:table-cell office:value-type="float" office:value="3775.41" table:style-name="ce10">
            <text:p>3.77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1193.78" table:style-name="ce10">
            <text:p>1.193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20.94" table:style-name="ce10">
            <text:p>2.120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13.5" table:style-name="ce10">
            <text:p>24.213,50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94.1000000000004" table:style-name="ce12">
            <text:p>-4.294,10</text:p>
          </table:table-cell>
          <table:table-cell office:value-type="float" office:value="-2213.0700000000002" table:style-name="ce12">
            <text:p>-2.213,07</text:p>
          </table:table-cell>
          <table:table-cell office:value-type="float" office:value="0" table:style-name="ce13">
            <text:p>0,00</text:p>
          </table:table-cell>
          <table:table-cell office:value-type="float" office:value="-9444.33" table:style-name="ce12">
            <text:p>-9.444,33</text:p>
          </table:table-cell>
          <table:table-cell office:value-type="float" office:value="14769.17" table:style-name="ce10">
            <text:p>14.769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842.8" table:style-name="ce10">
            <text:p>3.842,80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66.93" table:style-name="ce10">
            <text:p>19.366,93</text:p>
          </table:table-cell>
          <table:table-cell office:value-type="float" office:value="-1829.68" table:style-name="ce12">
            <text:p>-1.829,68</text:p>
          </table:table-cell>
          <table:table-cell office:value-type="float" office:value="-3489.41" table:style-name="ce12">
            <text:p>-3.489,41</text:p>
          </table:table-cell>
          <table:table-cell office:value-type="float" office:value="-1642.63" table:style-name="ce12">
            <text:p>-1.642,63</text:p>
          </table:table-cell>
          <table:table-cell office:value-type="float" office:value="0" table:style-name="ce13">
            <text:p>0,00</text:p>
          </table:table-cell>
          <table:table-cell office:value-type="float" office:value="-6961.72" table:style-name="ce12">
            <text:p>-6.961,72</text:p>
          </table:table-cell>
          <table:table-cell office:value-type="float" office:value="12405.21" table:style-name="ce10">
            <text:p>12.405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0844.400000000001" table:style-name="ce10">
            <text:p>20.844,40</text:p>
          </table:table-cell>
          <table:table-cell office:value-type="float" office:value="1195.29" table:style-name="ce10">
            <text:p>1.195,29</text:p>
          </table:table-cell>
          <table:table-cell office:value-type="float" office:value="1185.05" table:style-name="ce10">
            <text:p>1.185,05</text:p>
          </table:table-cell>
          <table:table-cell office:value-type="float" office:value="1128.49" table:style-name="ce10">
            <text:p>1.128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3.23" table:style-name="ce10">
            <text:p>24.353,23</text:p>
          </table:table-cell>
          <table:table-cell office:value-type="float" office:value="-2937.41" table:style-name="ce12">
            <text:p>-2.937,41</text:p>
          </table:table-cell>
          <table:table-cell office:value-type="float" office:value="-4709.66" table:style-name="ce12">
            <text:p>-4.709,66</text:p>
          </table:table-cell>
          <table:table-cell office:value-type="float" office:value="-2149.62" table:style-name="ce12">
            <text:p>-2.149,62</text:p>
          </table:table-cell>
          <table:table-cell office:value-type="float" office:value="0" table:style-name="ce13">
            <text:p>0,00</text:p>
          </table:table-cell>
          <table:table-cell office:value-type="float" office:value="-9796.69" table:style-name="ce12">
            <text:p>-9.796,69</text:p>
          </table:table-cell>
          <table:table-cell office:value-type="float" office:value="14556.54" table:style-name="ce10">
            <text:p>14.55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65.02" table:style-name="ce10">
            <text:p>22.465,02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07.83" table:style-name="ce12">
            <text:p>-4.007,83</text:p>
          </table:table-cell>
          <table:table-cell office:value-type="float" office:value="-1048.72" table:style-name="ce12">
            <text:p>-1.048,72</text:p>
          </table:table-cell>
          <table:table-cell office:value-type="float" office:value="0" table:style-name="ce13">
            <text:p>0,00</text:p>
          </table:table-cell>
          <table:table-cell office:value-type="float" office:value="-7796.74" table:style-name="ce12">
            <text:p>-7.796,74</text:p>
          </table:table-cell>
          <table:table-cell office:value-type="float" office:value="14668.28" table:style-name="ce10">
            <text:p>14.66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7398.87" table:style-name="ce10">
            <text:p>7.398,87</text:p>
          </table:table-cell>
          <table:table-cell office:value-type="float" office:value="2810.35" table:style-name="ce10">
            <text:p>2.81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28.93" table:style-name="ce10">
            <text:p>29.728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53.31" table:style-name="ce12">
            <text:p>-6.253,31</text:p>
          </table:table-cell>
          <table:table-cell office:value-type="float" office:value="-2287.6999999999998" table:style-name="ce12">
            <text:p>-2.287,70</text:p>
          </table:table-cell>
          <table:table-cell office:value-type="float" office:value="0" table:style-name="ce13">
            <text:p>0,00</text:p>
          </table:table-cell>
          <table:table-cell office:value-type="float" office:value="-9369.4" table:style-name="ce12">
            <text:p>-9.369,40</text:p>
          </table:table-cell>
          <table:table-cell office:value-type="float" office:value="20359.53" table:style-name="ce10">
            <text:p>20.35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table:number-columns-repeated="2" table:style-name="ce9"/>
          <table:table-cell office:value-type="float" office:value="1391.98" table:style-name="ce10">
            <text:p>1.391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46.57" table:style-name="ce10">
            <text:p>13.146,5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97.09" table:style-name="ce12">
            <text:p>-1.897,09</text:p>
          </table:table-cell>
          <table:table-cell office:value-type="float" office:value="-1760.27" table:style-name="ce12">
            <text:p>-1.760,27</text:p>
          </table:table-cell>
          <table:table-cell office:value-type="float" office:value="0" table:style-name="ce13">
            <text:p>0,00</text:p>
          </table:table-cell>
          <table:table-cell office:value-type="float" office:value="-5162.53" table:style-name="ce12">
            <text:p>-5.162,53</text:p>
          </table:table-cell>
          <table:table-cell office:value-type="float" office:value="7984.04" table:style-name="ce10">
            <text:p>7.984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124.6" table:style-name="ce10">
            <text:p>11.124,60</text:p>
          </table:table-cell>
          <table:table-cell table:style-name="ce9"/>
          <table:table-cell office:value-type="float" office:value="2417.62" table:style-name="ce10">
            <text:p>2.417,62</text:p>
          </table:table-cell>
          <table:table-cell office:value-type="float" office:value="1583.53" table:style-name="ce10">
            <text:p>1.583,53</text:p>
          </table:table-cell>
          <table:table-cell office:value-type="float" office:value="667.85" table:number-columns-spanned="2" table:number-rows-spanned="1" table:style-name="ce28">
            <text:p>667,85</text:p>
          </table:table-cell>
          <table:covered-table-cell/>
          <table:table-cell table:style-name="ce9"/>
          <table:table-cell office:value-type="float" office:value="15793.6" table:style-name="ce10">
            <text:p>15.793,60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651.39" table:style-name="ce12">
            <text:p>-2.651,39</text:p>
          </table:table-cell>
          <table:table-cell office:value-type="float" office:value="-32.28" table:style-name="ce11">
            <text:p>-32,28</text:p>
          </table:table-cell>
          <table:table-cell office:value-type="float" office:value="0" table:style-name="ce13">
            <text:p>0,00</text:p>
          </table:table-cell>
          <table:table-cell office:value-type="float" office:value="-4091" table:style-name="ce12">
            <text:p>-4.091,00</text:p>
          </table:table-cell>
          <table:table-cell office:value-type="float" office:value="11702.6" table:style-name="ce10">
            <text:p>11.70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0">
            <text:p>9.470,59</text:p>
          </table:table-cell>
          <table:table-cell table:number-columns-repeated="2"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481.75" table:style-name="ce10">
            <text:p>11.481,75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3977.45" table:style-name="ce12">
            <text:p>-3.977,45</text:p>
          </table:table-cell>
          <table:table-cell office:value-type="float" office:value="0" table:style-name="ce13">
            <text:p>0,00</text:p>
          </table:table-cell>
          <table:table-cell office:value-type="float" office:value="-4323.05" table:style-name="ce12">
            <text:p>-4.323,05</text:p>
          </table:table-cell>
          <table:table-cell office:value-type="float" office:value="7158.7" table:style-name="ce10">
            <text:p>7.158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3166.79" table:style-name="ce10">
            <text:p>3.166,79</text:p>
          </table:table-cell>
          <table:table-cell table:style-name="ce9"/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56.29" table:style-name="ce10">
            <text:p>24.356,29</text:p>
          </table:table-cell>
          <table:table-cell office:value-type="float" office:value="-3262.71" table:style-name="ce12">
            <text:p>-3.262,71</text:p>
          </table:table-cell>
          <table:table-cell office:value-type="float" office:value="-4355.76" table:style-name="ce12">
            <text:p>-4.355,76</text:p>
          </table:table-cell>
          <table:table-cell office:value-type="float" office:value="-1973.86" table:style-name="ce12">
            <text:p>-1.973,86</text:p>
          </table:table-cell>
          <table:table-cell office:value-type="float" office:value="0" table:style-name="ce13">
            <text:p>0,00</text:p>
          </table:table-cell>
          <table:table-cell office:value-type="float" office:value="-9592.33" table:style-name="ce12">
            <text:p>-9.592,33</text:p>
          </table:table-cell>
          <table:table-cell office:value-type="float" office:value="14763.96" table:style-name="ce10">
            <text:p>14.763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6186.52" table:style-name="ce10">
            <text:p>16.186,52</text:p>
          </table:table-cell>
          <table:table-cell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827.96" table:style-name="ce10">
            <text:p>28.827,96</text:p>
          </table:table-cell>
          <table:table-cell office:value-type="float" office:value="-3409.03" table:style-name="ce12">
            <text:p>-3.409,03</text:p>
          </table:table-cell>
          <table:table-cell office:value-type="float" office:value="-5320.72" table:style-name="ce12">
            <text:p>-5.320,72</text:p>
          </table:table-cell>
          <table:table-cell office:value-type="float" office:value="-5379.41" table:style-name="ce12">
            <text:p>-5.379,41</text:p>
          </table:table-cell>
          <table:table-cell office:value-type="float" office:value="0" table:style-name="ce13">
            <text:p>0,00</text:p>
          </table:table-cell>
          <table:table-cell office:value-type="float" office:value="-14109.16" table:style-name="ce12">
            <text:p>-14.109,16</text:p>
          </table:table-cell>
          <table:table-cell office:value-type="float" office:value="14718.8" table:style-name="ce10">
            <text:p>14.718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404.94" table:style-name="ce14">
            <text:p>40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7.32" table:style-name="ce10">
            <text:p>2.637,32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612.69" table:style-name="ce10">
            <text:p>2.612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947.37" table:style-name="ce10">
            <text:p>2.947,37</text:p>
          </table:table-cell>
          <table:table-cell table:style-name="ce9"/>
          <table:table-cell office:value-type="float" office:value="1450.54" table:style-name="ce10">
            <text:p>1.450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52.5" table:style-name="ce10">
            <text:p>16.152,50</text:p>
          </table:table-cell>
          <table:table-cell office:value-type="float" office:value="-1155.44" table:style-name="ce12">
            <text:p>-1.155,44</text:p>
          </table:table-cell>
          <table:table-cell table:style-name="ce9"/>
          <table:table-cell office:value-type="float" office:value="-2150.4899999999998" table:style-name="ce12">
            <text:p>-2.150,49</text:p>
          </table:table-cell>
          <table:table-cell office:value-type="float" office:value="0" table:style-name="ce13">
            <text:p>0,00</text:p>
          </table:table-cell>
          <table:table-cell office:value-type="float" office:value="-3305.93" table:style-name="ce12">
            <text:p>-3.305,93</text:p>
          </table:table-cell>
          <table:table-cell office:value-type="float" office:value="12846.57" table:style-name="ce10">
            <text:p>12.84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5146.46" table:style-name="ce10">
            <text:p>5.146,46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9.61" table:style-name="ce10">
            <text:p>2.729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13.03" table:style-name="ce10">
            <text:p>21.713,03</text:p>
          </table:table-cell>
          <table:table-cell office:value-type="float" office:value="-2014.32" table:style-name="ce12">
            <text:p>-2.014,32</text:p>
          </table:table-cell>
          <table:table-cell office:value-type="float" office:value="-3692.87" table:style-name="ce12">
            <text:p>-3.692,87</text:p>
          </table:table-cell>
          <table:table-cell office:value-type="float" office:value="-3946.35" table:style-name="ce12">
            <text:p>-3.946,35</text:p>
          </table:table-cell>
          <table:table-cell office:value-type="float" office:value="0" table:style-name="ce13">
            <text:p>0,00</text:p>
          </table:table-cell>
          <table:table-cell office:value-type="float" office:value="-9653.5400000000009" table:style-name="ce12">
            <text:p>-9.653,54</text:p>
          </table:table-cell>
          <table:table-cell office:value-type="float" office:value="12059.49" table:style-name="ce10">
            <text:p>12.059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794.05" table:style-name="ce10">
            <text:p>2.794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28.509999999998" table:style-name="ce10">
            <text:p>16.828,5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4.06" table:style-name="ce12">
            <text:p>-2.524,06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5357.11" table:style-name="ce12">
            <text:p>-5.357,11</text:p>
          </table:table-cell>
          <table:table-cell office:value-type="float" office:value="11471.4" table:style-name="ce10">
            <text:p>11.47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804.89" table:style-name="ce10">
            <text:p>2.804,89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4.23" table:style-name="ce10">
            <text:p>15.434,23</text:p>
          </table:table-cell>
          <table:table-cell office:value-type="float" office:value="-1112.3399999999999" table:style-name="ce12">
            <text:p>-1.112,34</text:p>
          </table:table-cell>
          <table:table-cell table:style-name="ce9"/>
          <table:table-cell office:value-type="float" office:value="-1858.7" table:style-name="ce12">
            <text:p>-1.858,70</text:p>
          </table:table-cell>
          <table:table-cell office:value-type="float" office:value="0" table:style-name="ce13">
            <text:p>0,00</text:p>
          </table:table-cell>
          <table:table-cell office:value-type="float" office:value="-2971.04" table:style-name="ce12">
            <text:p>-2.971,04</text:p>
          </table:table-cell>
          <table:table-cell office:value-type="float" office:value="12463.19" table:style-name="ce10">
            <text:p>12.463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846.72" table:style-name="ce10">
            <text:p>2.846,7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114.1799999999998" table:style-name="ce10">
            <text:p>2.114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43.02" table:style-name="ce10">
            <text:p>18.043,02</text:p>
          </table:table-cell>
          <table:table-cell office:value-type="float" office:value="-1967.23" table:style-name="ce12">
            <text:p>-1.967,23</text:p>
          </table:table-cell>
          <table:table-cell office:value-type="float" office:value="-2865.81" table:style-name="ce12">
            <text:p>-2.865,81</text:p>
          </table:table-cell>
          <table:table-cell office:value-type="float" office:value="-2508.15" table:style-name="ce12">
            <text:p>-2.508,15</text:p>
          </table:table-cell>
          <table:table-cell office:value-type="float" office:value="0" table:style-name="ce13">
            <text:p>0,00</text:p>
          </table:table-cell>
          <table:table-cell office:value-type="float" office:value="-7341.19" table:style-name="ce12">
            <text:p>-7.341,19</text:p>
          </table:table-cell>
          <table:table-cell office:value-type="float" office:value="10701.83" table:style-name="ce10">
            <text:p>10.701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7547.12" table:style-name="ce10">
            <text:p>7.547,12</text:p>
          </table:table-cell>
          <table:table-cell table:style-name="ce9"/>
          <table:table-cell office:value-type="float" office:value="2158.7199999999998" table:style-name="ce10">
            <text:p>2.15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07.360000000001" table:style-name="ce10">
            <text:p>28.407,36</text:p>
          </table:table-cell>
          <table:table-cell office:value-type="float" office:value="-3110.02" table:style-name="ce12">
            <text:p>-3.110,02</text:p>
          </table:table-cell>
          <table:table-cell table:style-name="ce9"/>
          <table:table-cell office:value-type="float" office:value="-4447.99" table:style-name="ce12">
            <text:p>-4.447,99</text:p>
          </table:table-cell>
          <table:table-cell office:value-type="float" office:value="0" table:style-name="ce13">
            <text:p>0,00</text:p>
          </table:table-cell>
          <table:table-cell office:value-type="float" office:value="-7558.01" table:style-name="ce12">
            <text:p>-7.558,01</text:p>
          </table:table-cell>
          <table:table-cell office:value-type="float" office:value="20849.349999999999" table:style-name="ce10">
            <text:p>20.84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.398,39</text:p>
          </table:table-cell>
          <table:table-cell office:value-type="float" office:value="1336.26" table:style-name="ce10">
            <text:p>1.336,26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28.13" table:style-name="ce10">
            <text:p>13.728,13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2">
            <text:p>-1.880,59</text:p>
          </table:table-cell>
          <table:table-cell office:value-type="float" office:value="-1227.8499999999999" table:style-name="ce12">
            <text:p>-1.227,85</text:p>
          </table:table-cell>
          <table:table-cell office:value-type="float" office:value="0" table:style-name="ce13">
            <text:p>0,00</text:p>
          </table:table-cell>
          <table:table-cell office:value-type="float" office:value="-3939.28" table:style-name="ce12">
            <text:p>-3.939,28</text:p>
          </table:table-cell>
          <table:table-cell office:value-type="float" office:value="9788.85" table:style-name="ce10">
            <text:p>9.78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51.77" table:style-name="ce10">
            <text:p>9.151,77</text:p>
          </table:table-cell>
          <table:table-cell table:number-columns-repeated="2" table:style-name="ce9"/>
          <table:table-cell office:value-type="float" office:value="4310.6000000000004" table:style-name="ce10">
            <text:p>4.310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62.37" table:style-name="ce10">
            <text:p>13.462,37</text:p>
          </table:table-cell>
          <table:table-cell office:value-type="float" office:value="-1111.8599999999999" table:style-name="ce12">
            <text:p>-1.111,86</text:p>
          </table:table-cell>
          <table:table-cell office:value-type="float" office:value="-1237.3399999999999" table:style-name="ce12">
            <text:p>-1.237,3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349.1999999999998" table:style-name="ce12">
            <text:p>-2.349,20</text:p>
          </table:table-cell>
          <table:table-cell office:value-type="float" office:value="11113.17" table:style-name="ce10">
            <text:p>11.113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720.49" table:style-name="ce10">
            <text:p>2.720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26.86" table:style-name="ce10">
            <text:p>19.826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2">
            <text:p>-2.935,31</text:p>
          </table:table-cell>
          <table:table-cell office:value-type="float" office:value="-3647.97" table:style-name="ce12">
            <text:p>-3.647,97</text:p>
          </table:table-cell>
          <table:table-cell office:value-type="float" office:value="0" table:style-name="ce13">
            <text:p>0,00</text:p>
          </table:table-cell>
          <table:table-cell office:value-type="float" office:value="-7411.67" table:style-name="ce12">
            <text:p>-7.411,67</text:p>
          </table:table-cell>
          <table:table-cell office:value-type="float" office:value="12415.19" table:style-name="ce10">
            <text:p>12.415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.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3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.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2</text:p>
          </table:table-cell>
          <table:table-cell table:style-name="ce9"/>
          <table:table-cell office:value-type="float" office:value="11124.6" table:style-name="ce10">
            <text:p>11.124,60</text:p>
          </table:table-cell>
          <table:table-cell table:number-columns-repeated="2" table:style-name="ce9"/>
          <table:table-cell office:value-type="float" office:value="3006.64" table:style-name="ce10">
            <text:p>3.006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31.24" table:style-name="ce10">
            <text:p>14.131,24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1646.48" table:style-name="ce12">
            <text:p>-1.646,48</text:p>
          </table:table-cell>
          <table:table-cell office:value-type="float" office:value="-1703.76" table:style-name="ce12">
            <text:p>-1.703,76</text:p>
          </table:table-cell>
          <table:table-cell office:value-type="float" office:value="0" table:style-name="ce13">
            <text:p>0,00</text:p>
          </table:table-cell>
          <table:table-cell office:value-type="float" office:value="-4757.57" table:style-name="ce12">
            <text:p>-4.757,57</text:p>
          </table:table-cell>
          <table:table-cell office:value-type="float" office:value="9373.67" table:style-name="ce10">
            <text:p>9.37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060.62" table:style-name="ce10">
            <text:p>2.060,6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357.0100000000002" table:style-name="ce10">
            <text:p>2.357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35.86" table:style-name="ce10">
            <text:p>18.135,86</text:p>
          </table:table-cell>
          <table:table-cell office:value-type="float" office:value="-1817.93" table:style-name="ce12">
            <text:p>-1.817,93</text:p>
          </table:table-cell>
          <table:table-cell office:value-type="float" office:value="-2917.76" table:style-name="ce12">
            <text:p>-2.917,76</text:p>
          </table:table-cell>
          <table:table-cell office:value-type="float" office:value="-4947.7" table:style-name="ce12">
            <text:p>-4.947,70</text:p>
          </table:table-cell>
          <table:table-cell office:value-type="float" office:value="0" table:style-name="ce13">
            <text:p>0,00</text:p>
          </table:table-cell>
          <table:table-cell office:value-type="float" office:value="-9683.39" table:style-name="ce12">
            <text:p>-9.683,39</text:p>
          </table:table-cell>
          <table:table-cell office:value-type="float" office:value="8452.4699999999993" table:style-name="ce10">
            <text:p>8.452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3636.57" table:style-name="ce10">
            <text:p>3.636,57</text:p>
          </table:table-cell>
          <table:table-cell table:style-name="ce9"/>
          <table:table-cell office:value-type="float" office:value="2396.7800000000002" table:style-name="ce10">
            <text:p>2.396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69.21" table:style-name="ce10">
            <text:p>17.669,21</text:p>
          </table:table-cell>
          <table:table-cell office:value-type="float" office:value="-1783.66" table:style-name="ce12">
            <text:p>-1.783,66</text:p>
          </table:table-cell>
          <table:table-cell office:value-type="float" office:value="-2787.91" table:style-name="ce12">
            <text:p>-2.787,91</text:p>
          </table:table-cell>
          <table:table-cell office:value-type="float" office:value="-2411.0100000000002" table:style-name="ce12">
            <text:p>-2.411,01</text:p>
          </table:table-cell>
          <table:table-cell office:value-type="float" office:value="0" table:style-name="ce13">
            <text:p>0,00</text:p>
          </table:table-cell>
          <table:table-cell office:value-type="float" office:value="-6982.58" table:style-name="ce12">
            <text:p>-6.982,58</text:p>
          </table:table-cell>
          <table:table-cell office:value-type="float" office:value="10686.63" table:style-name="ce10">
            <text:p>10.68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number-columns-spanned="3" table:number-rows-spanned="1" table:style-name="ce27">
            <text:p>SECRETARIA DO CENTRO JUDICIÁRIO DE MÉTODOS CONSENSUAIS DE SOLUÇÃO DE DISPUTAS (SEG</text:p>
          </table:table-cell>
          <table:covered-table-cell table:number-columns-repeated="2"/>
          <table:table-cell office:value-type="float" office:value="1379.07" table:style-name="ce10">
            <text:p>1.379,07</text:p>
          </table:table-cell>
          <table:table-cell office:value-type="float" office:value="2043" table:style-name="ce10">
            <text:p>2.043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2.07" table:style-name="ce10">
            <text:p>3.422,07</text:p>
          </table:table-cell>
          <table:table-cell table:number-columns-repeated="2" table:style-name="ce9"/>
          <table:table-cell office:value-type="float" office:value="-299.41000000000003" table:style-name="ce11">
            <text:p>-299,41</text:p>
          </table:table-cell>
          <table:table-cell office:value-type="float" office:value="0" table:style-name="ce13">
            <text:p>0,00</text:p>
          </table:table-cell>
          <table:table-cell office:value-type="float" office:value="-299.41000000000003" table:style-name="ce11">
            <text:p>-299,41</text:p>
          </table:table-cell>
          <table:table-cell office:value-type="float" office:value="3122.66" table:style-name="ce10">
            <text:p>3.12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7ª VT)</text:p>
          </table:table-cell>
          <table:table-cell office:value-type="float" office:value="19582.05" table:style-name="ce10">
            <text:p>19.582,05</text:p>
          </table:table-cell>
          <table:table-cell table:number-columns-repeated="2" table:style-name="ce9"/>
          <table:table-cell office:value-type="float" office:value="2029.08" table:style-name="ce10">
            <text:p>2.02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11.13" table:style-name="ce10">
            <text:p>21.611,13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3762.15" table:style-name="ce12">
            <text:p>-3.762,1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6502.34" table:style-name="ce12">
            <text:p>-6.502,34</text:p>
          </table:table-cell>
          <table:table-cell office:value-type="float" office:value="15108.79" table:style-name="ce10">
            <text:p>15.10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836.45" table:style-name="ce14">
            <text:p>836,45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52.69" table:style-name="ce10">
            <text:p>2.452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07.37" table:style-name="ce10">
            <text:p>17.007,37</text:p>
          </table:table-cell>
          <table:table-cell office:value-type="float" office:value="-1615.94" table:style-name="ce12">
            <text:p>-1.615,94</text:p>
          </table:table-cell>
          <table:table-cell office:value-type="float" office:value="-2532.38" table:style-name="ce12">
            <text:p>-2.532,38</text:p>
          </table:table-cell>
          <table:table-cell office:value-type="float" office:value="-3597.85" table:style-name="ce12">
            <text:p>-3.597,85</text:p>
          </table:table-cell>
          <table:table-cell office:value-type="float" office:value="0" table:style-name="ce13">
            <text:p>0,00</text:p>
          </table:table-cell>
          <table:table-cell office:value-type="float" office:value="-7746.17" table:style-name="ce12">
            <text:p>-7.746,17</text:p>
          </table:table-cell>
          <table:table-cell office:value-type="float" office:value="9261.2000000000007" table:style-name="ce10">
            <text:p>9.26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number-columns-spanned="2" table:number-rows-spanned="1" table:style-name="ce27">
            <text:p>COORDENADORIA DE GESTÃO DOCUMENTAL E MEMÓRIA (SEGP)</text:p>
          </table:table-cell>
          <table:covered-table-cell/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540.29" table:style-name="ce10">
            <text:p>2.540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9.36" table:style-name="ce10">
            <text:p>3.919,36</text:p>
          </table:table-cell>
          <table:table-cell table:number-columns-repeated="2" table:style-name="ce9"/>
          <table:table-cell office:value-type="float" office:value="-1125.9000000000001" table:style-name="ce12">
            <text:p>-1.125,90</text:p>
          </table:table-cell>
          <table:table-cell office:value-type="float" office:value="0" table:style-name="ce13">
            <text:p>0,00</text:p>
          </table:table-cell>
          <table:table-cell office:value-type="float" office:value="-1125.9000000000001" table:style-name="ce12">
            <text:p>-1.125,90</text:p>
          </table:table-cell>
          <table:table-cell office:value-type="float" office:value="2793.46" table:style-name="ce10">
            <text:p>2.793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852.91" table:style-name="ce10">
            <text:p>1.852,91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25.56" table:style-name="ce10">
            <text:p>3.625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20.439999999999" table:style-name="ce10">
            <text:p>19.220,44</text:p>
          </table:table-cell>
          <table:table-cell office:value-type="float" office:value="-1803.25" table:style-name="ce12">
            <text:p>-1.803,25</text:p>
          </table:table-cell>
          <table:table-cell office:value-type="float" office:value="-2766.93" table:style-name="ce12">
            <text:p>-2.766,93</text:p>
          </table:table-cell>
          <table:table-cell office:value-type="float" office:value="-3413.51" table:style-name="ce12">
            <text:p>-3.413,51</text:p>
          </table:table-cell>
          <table:table-cell office:value-type="float" office:value="0" table:style-name="ce13">
            <text:p>0,00</text:p>
          </table:table-cell>
          <table:table-cell office:value-type="float" office:value="-7983.69" table:style-name="ce12">
            <text:p>-7.983,69</text:p>
          </table:table-cell>
          <table:table-cell office:value-type="float" office:value="11236.75" table:style-name="ce10">
            <text:p>11.23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1283.78" table:style-name="ce10">
            <text:p>1.283,78</text:p>
          </table:table-cell>
          <table:table-cell office:value-type="float" office:value="1541.89" table:style-name="ce10">
            <text:p>1.541,89</text:p>
          </table:table-cell>
          <table:table-cell office:value-type="float" office:value="2370.6" table:style-name="ce10">
            <text:p>2.370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93.34" table:style-name="ce10">
            <text:p>17.093,34</text:p>
          </table:table-cell>
          <table:table-cell office:value-type="float" office:value="-1709.34" table:style-name="ce12">
            <text:p>-1.709,34</text:p>
          </table:table-cell>
          <table:table-cell office:value-type="float" office:value="-2657.19" table:style-name="ce12">
            <text:p>-2.657,19</text:p>
          </table:table-cell>
          <table:table-cell office:value-type="float" office:value="-2941.67" table:style-name="ce12">
            <text:p>-2.941,67</text:p>
          </table:table-cell>
          <table:table-cell office:value-type="float" office:value="0" table:style-name="ce13">
            <text:p>0,00</text:p>
          </table:table-cell>
          <table:table-cell office:value-type="float" office:value="-7308.2" table:style-name="ce12">
            <text:p>-7.308,20</text:p>
          </table:table-cell>
          <table:table-cell office:value-type="float" office:value="9785.14" table:style-name="ce10">
            <text:p>9.785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684.94" table:style-name="ce10">
            <text:p>9.684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12.51" table:style-name="ce10">
            <text:p>3.212,51</text:p>
          </table:table-cell>
          <table:table-cell office:value-type="float" office:value="1601.94" table:number-columns-spanned="2" table:number-rows-spanned="1" table:style-name="ce26">
            <text:p>1.601,94</text:p>
          </table:table-cell>
          <table:covered-table-cell/>
          <table:table-cell table:style-name="ce9"/>
          <table:table-cell office:value-type="float" office:value="15684.44" table:style-name="ce10">
            <text:p>15.684,4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52.17" table:style-name="ce12">
            <text:p>-2.052,17</text:p>
          </table:table-cell>
          <table:table-cell office:value-type="float" office:value="-2905.28" table:style-name="ce12">
            <text:p>-2.905,28</text:p>
          </table:table-cell>
          <table:table-cell office:value-type="float" office:value="0" table:style-name="ce13">
            <text:p>0,00</text:p>
          </table:table-cell>
          <table:table-cell office:value-type="float" office:value="-5785.84" table:style-name="ce12">
            <text:p>-5.785,84</text:p>
          </table:table-cell>
          <table:table-cell office:value-type="float" office:value="9898.6" table:style-name="ce10">
            <text:p>9.898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730.52" table:style-name="ce10">
            <text:p>3.730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48.75" table:style-name="ce10">
            <text:p>17.448,75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89.69" table:style-name="ce12">
            <text:p>-2.389,6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877.64" table:style-name="ce12">
            <text:p>-3.877,64</text:p>
          </table:table-cell>
          <table:table-cell office:value-type="float" office:value="13571.11" table:style-name="ce10">
            <text:p>13.57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4958.12" table:style-name="ce10">
            <text:p>4.958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47.59" table:style-name="ce10">
            <text:p>18.747,5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48.14" table:style-name="ce12">
            <text:p>-2.248,14</text:p>
          </table:table-cell>
          <table:table-cell office:value-type="float" office:value="-4651.71" table:style-name="ce12">
            <text:p>-4.651,71</text:p>
          </table:table-cell>
          <table:table-cell office:value-type="float" office:value="0" table:style-name="ce13">
            <text:p>0,00</text:p>
          </table:table-cell>
          <table:table-cell office:value-type="float" office:value="-8405.02" table:style-name="ce12">
            <text:p>-8.405,02</text:p>
          </table:table-cell>
          <table:table-cell office:value-type="float" office:value="10342.57" table:style-name="ce10">
            <text:p>10.342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0">
            <text:p>1.454,4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522.33" table:style-name="ce10">
            <text:p>2.522,33</text:p>
          </table:table-cell>
          <table:table-cell office:value-type="float" office:value="205.95" table:number-columns-spanned="2" table:number-rows-spanned="1" table:style-name="ce28">
            <text:p>205,95</text:p>
          </table:table-cell>
          <table:covered-table-cell/>
          <table:table-cell table:style-name="ce9"/>
          <table:table-cell office:value-type="float" office:value="6415.06" table:style-name="ce10">
            <text:p>6.415,06</text:p>
          </table:table-cell>
          <table:table-cell office:value-type="float" office:value="-544.98" table:style-name="ce11">
            <text:p>-544,98</text:p>
          </table:table-cell>
          <table:table-cell office:value-type="float" office:value="-90.49" table:style-name="ce11">
            <text:p>-90,49</text:p>
          </table:table-cell>
          <table:table-cell office:value-type="float" office:value="-2236.14" table:style-name="ce12">
            <text:p>-2.236,14</text:p>
          </table:table-cell>
          <table:table-cell office:value-type="float" office:value="0" table:style-name="ce13">
            <text:p>0,00</text:p>
          </table:table-cell>
          <table:table-cell office:value-type="float" office:value="-2871.61" table:style-name="ce12">
            <text:p>-2.871,61</text:p>
          </table:table-cell>
          <table:table-cell office:value-type="float" office:value="3543.45" table:style-name="ce10">
            <text:p>3.54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.887,5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352.36" table:style-name="ce10">
            <text:p>3.352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72.240000000002" table:style-name="ce10">
            <text:p>16.472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06.5300000000002" table:style-name="ce12">
            <text:p>-2.406,53</text:p>
          </table:table-cell>
          <table:table-cell office:value-type="float" office:value="-1327.88" table:style-name="ce12">
            <text:p>-1.327,88</text:p>
          </table:table-cell>
          <table:table-cell office:value-type="float" office:value="0" table:style-name="ce13">
            <text:p>0,00</text:p>
          </table:table-cell>
          <table:table-cell office:value-type="float" office:value="-4562.8" table:style-name="ce12">
            <text:p>-4.562,80</text:p>
          </table:table-cell>
          <table:table-cell office:value-type="float" office:value="11909.44" table:style-name="ce10">
            <text:p>11.90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5776.06" table:style-name="ce10">
            <text:p>5.776,06</text:p>
          </table:table-cell>
          <table:table-cell office:value-type="float" office:value="1379.07" table:style-name="ce10">
            <text:p>1.379,07</text:p>
          </table:table-cell>
          <table:table-cell office:value-type="float" office:value="3244.76" table:style-name="ce10">
            <text:p>3.244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41.68" table:style-name="ce10">
            <text:p>29.841,68</text:p>
          </table:table-cell>
          <table:table-cell office:value-type="float" office:value="-3170.16" table:style-name="ce12">
            <text:p>-3.170,16</text:p>
          </table:table-cell>
          <table:table-cell office:value-type="float" office:value="-5468.72" table:style-name="ce12">
            <text:p>-5.468,72</text:p>
          </table:table-cell>
          <table:table-cell office:value-type="float" office:value="-4842.5600000000004" table:style-name="ce12">
            <text:p>-4.842,56</text:p>
          </table:table-cell>
          <table:table-cell office:value-type="float" office:value="0" table:style-name="ce13">
            <text:p>0,00</text:p>
          </table:table-cell>
          <table:table-cell office:value-type="float" office:value="-13481.44" table:style-name="ce12">
            <text:p>-13.481,44</text:p>
          </table:table-cell>
          <table:table-cell office:value-type="float" office:value="16360.24" table:style-name="ce10">
            <text:p>16.360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AO PJE (S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3221.92" table:style-name="ce10">
            <text:p>3.221,92</text:p>
          </table:table-cell>
          <table:table-cell office:value-type="float" office:value="1379.07" table:style-name="ce10">
            <text:p>1.379,07</text:p>
          </table:table-cell>
          <table:table-cell office:value-type="float" office:value="2779.25" table:style-name="ce10">
            <text:p>2.779,25</text:p>
          </table:table-cell>
          <table:table-cell office:value-type="float" office:value="3322.8" table:number-columns-spanned="2" table:number-rows-spanned="1" table:style-name="ce26">
            <text:p>3.322,80</text:p>
          </table:table-cell>
          <table:covered-table-cell/>
          <table:table-cell table:style-name="ce9"/>
          <table:table-cell office:value-type="float" office:value="22552.62" table:style-name="ce10">
            <text:p>22.552,62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906.03" table:style-name="ce12">
            <text:p>-3.906,03</text:p>
          </table:table-cell>
          <table:table-cell office:value-type="float" office:value="-3695.11" table:style-name="ce12">
            <text:p>-3.695,11</text:p>
          </table:table-cell>
          <table:table-cell office:value-type="float" office:value="0" table:style-name="ce13">
            <text:p>0,00</text:p>
          </table:table-cell>
          <table:table-cell office:value-type="float" office:value="-9630.27" table:style-name="ce12">
            <text:p>-9.630,27</text:p>
          </table:table-cell>
          <table:table-cell office:value-type="float" office:value="12922.35" table:style-name="ce10">
            <text:p>12.92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20.29" table:style-name="ce10">
            <text:p>27.720,29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5747.99" table:style-name="ce12">
            <text:p>-5.747,99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8305.51" table:style-name="ce12">
            <text:p>-8.305,51</text:p>
          </table:table-cell>
          <table:table-cell office:value-type="float" office:value="19414.78" table:style-name="ce10">
            <text:p>19.41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221.92" table:style-name="ce10">
            <text:p>3.221,92</text:p>
          </table:table-cell>
          <table:table-cell office:value-type="float" office:value="8411.01" table:style-name="ce10">
            <text:p>8.411,01</text:p>
          </table:table-cell>
          <table:table-cell office:value-type="float" office:value="3637.89" table:style-name="ce10">
            <text:p>3.637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72.9" table:style-name="ce10">
            <text:p>27.072,90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4808.71" table:style-name="ce12">
            <text:p>-4.808,71</text:p>
          </table:table-cell>
          <table:table-cell office:value-type="float" office:value="-2855.75" table:style-name="ce12">
            <text:p>-2.855,75</text:p>
          </table:table-cell>
          <table:table-cell office:value-type="float" office:value="0" table:style-name="ce13">
            <text:p>0,00</text:p>
          </table:table-cell>
          <table:table-cell office:value-type="float" office:value="-9693.59" table:style-name="ce12">
            <text:p>-9.693,59</text:p>
          </table:table-cell>
          <table:table-cell office:value-type="float" office:value="17379.310000000001" table:style-name="ce10">
            <text:p>17.37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914.48" table:style-name="ce10">
            <text:p>11.914,48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36.32" table:style-name="ce10">
            <text:p>3.236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35.85" table:style-name="ce10">
            <text:p>16.335,85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162.6799999999998" table:style-name="ce12">
            <text:p>-2.162,68</text:p>
          </table:table-cell>
          <table:table-cell office:value-type="float" office:value="-2469.17" table:style-name="ce12">
            <text:p>-2.469,17</text:p>
          </table:table-cell>
          <table:table-cell office:value-type="float" office:value="0" table:style-name="ce13">
            <text:p>0,00</text:p>
          </table:table-cell>
          <table:table-cell office:value-type="float" office:value="-6137.02" table:style-name="ce12">
            <text:p>-6.137,02</text:p>
          </table:table-cell>
          <table:table-cell office:value-type="float" office:value="10198.83" table:style-name="ce10">
            <text:p>10.19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(2ª VT-ARA)</text:p>
          </table:table-cell>
          <table:table-cell office:value-type="float" office:value="19558.490000000002" table:style-name="ce10">
            <text:p>19.558,49</text:p>
          </table:table-cell>
          <table:table-cell table:number-columns-repeated="2" table:style-name="ce9"/>
          <table:table-cell office:value-type="float" office:value="3877.8" table:style-name="ce10">
            <text:p>3.877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36.29" table:style-name="ce10">
            <text:p>23.436,29</text:p>
          </table:table-cell>
          <table:table-cell office:value-type="float" office:value="-2785.16" table:style-name="ce12">
            <text:p>-2.785,16</text:p>
          </table:table-cell>
          <table:table-cell office:value-type="float" office:value="-3639.03" table:style-name="ce12">
            <text:p>-3.639,03</text:p>
          </table:table-cell>
          <table:table-cell office:value-type="float" office:value="-1581.13" table:style-name="ce12">
            <text:p>-1.581,13</text:p>
          </table:table-cell>
          <table:table-cell office:value-type="float" office:value="0" table:style-name="ce13">
            <text:p>0,00</text:p>
          </table:table-cell>
          <table:table-cell office:value-type="float" office:value="-8005.32" table:style-name="ce12">
            <text:p>-8.005,32</text:p>
          </table:table-cell>
          <table:table-cell office:value-type="float" office:value="15430.97" table:style-name="ce10">
            <text:p>15.430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office:value-type="float" office:value="18724.22" table:style-name="ce10">
            <text:p>18.724,22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967.42" table:style-name="ce10">
            <text:p>3.967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24.02" table:style-name="ce10">
            <text:p>24.924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52.53" table:style-name="ce12">
            <text:p>-4.152,53</text:p>
          </table:table-cell>
          <table:table-cell office:value-type="float" office:value="-1914.66" table:style-name="ce12">
            <text:p>-1.914,66</text:p>
          </table:table-cell>
          <table:table-cell office:value-type="float" office:value="0" table:style-name="ce13">
            <text:p>0,00</text:p>
          </table:table-cell>
          <table:table-cell office:value-type="float" office:value="-6895.58" table:style-name="ce12">
            <text:p>-6.895,58</text:p>
          </table:table-cell>
          <table:table-cell office:value-type="float" office:value="18028.439999999999" table:style-name="ce10">
            <text:p>18.028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10">
            <text:p>11.550,56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79.54" table:style-name="ce10">
            <text:p>15.079,54</text:p>
          </table:table-cell>
          <table:table-cell office:value-type="float" office:value="-1455.52" table:style-name="ce12">
            <text:p>-1.455,52</text:p>
          </table:table-cell>
          <table:table-cell office:value-type="float" office:value="-2128.39" table:style-name="ce12">
            <text:p>-2.128,39</text:p>
          </table:table-cell>
          <table:table-cell office:value-type="float" office:value="-1659.55" table:style-name="ce12">
            <text:p>-1.659,55</text:p>
          </table:table-cell>
          <table:table-cell office:value-type="float" office:value="0" table:style-name="ce13">
            <text:p>0,00</text:p>
          </table:table-cell>
          <table:table-cell office:value-type="float" office:value="-5243.46" table:style-name="ce12">
            <text:p>-5.243,46</text:p>
          </table:table-cell>
          <table:table-cell office:value-type="float" office:value="9836.08" table:style-name="ce10">
            <text:p>9.836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.285,94</text:p>
          </table:table-cell>
          <table:table-cell office:value-type="float" office:value="1868.59" table:style-name="ce10">
            <text:p>1.868,59</text:p>
          </table:table-cell>
          <table:table-cell table:style-name="ce9"/>
          <table:table-cell office:value-type="float" office:value="3019.98" table:style-name="ce10">
            <text:p>3.019,98</text:p>
          </table:table-cell>
          <table:table-cell office:value-type="float" office:value="7051.51" table:number-columns-spanned="2" table:number-rows-spanned="1" table:style-name="ce26">
            <text:p>7.051,51</text:p>
          </table:table-cell>
          <table:covered-table-cell/>
          <table:table-cell table:style-name="ce9"/>
          <table:table-cell office:value-type="float" office:value="31226.02" table:style-name="ce10">
            <text:p>31.226,02</text:p>
          </table:table-cell>
          <table:table-cell office:value-type="float" office:value="-3048.51" table:style-name="ce12">
            <text:p>-3.048,51</text:p>
          </table:table-cell>
          <table:table-cell office:value-type="float" office:value="-4866.7700000000004" table:style-name="ce12">
            <text:p>-4.866,77</text:p>
          </table:table-cell>
          <table:table-cell office:value-type="float" office:value="-4416.8599999999997" table:style-name="ce12">
            <text:p>-4.416,86</text:p>
          </table:table-cell>
          <table:table-cell office:value-type="float" office:value="0" table:style-name="ce13">
            <text:p>0,00</text:p>
          </table:table-cell>
          <table:table-cell office:value-type="float" office:value="-12332.14" table:style-name="ce12">
            <text:p>-12.332,14</text:p>
          </table:table-cell>
          <table:table-cell office:value-type="float" office:value="18893.88" table:style-name="ce10">
            <text:p>18.893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570.37" table:style-name="ce10">
            <text:p>10.570,3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17.0700000000002" table:style-name="ce10">
            <text:p>2.61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66.51" table:style-name="ce10">
            <text:p>14.56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78.23" table:style-name="ce12">
            <text:p>-2.078,23</text:p>
          </table:table-cell>
          <table:table-cell office:value-type="float" office:value="-1059.96" table:style-name="ce12">
            <text:p>-1.059,96</text:p>
          </table:table-cell>
          <table:table-cell office:value-type="float" office:value="0" table:style-name="ce13">
            <text:p>0,00</text:p>
          </table:table-cell>
          <table:table-cell office:value-type="float" office:value="-3966.58" table:style-name="ce12">
            <text:p>-3.966,58</text:p>
          </table:table-cell>
          <table:table-cell office:value-type="float" office:value="10599.93" table:style-name="ce10">
            <text:p>10.59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40.01" table:style-name="ce10">
            <text:p>1.54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9.48" table:style-name="ce10">
            <text:p>15.329,4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08.8200000000002" table:style-name="ce12">
            <text:p>-2.508,82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4110.78" table:style-name="ce12">
            <text:p>-4.110,78</text:p>
          </table:table-cell>
          <table:table-cell office:value-type="float" office:value="11218.7" table:style-name="ce10">
            <text:p>11.218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0">
            <text:p>2.832,79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43.17" table:style-name="ce10">
            <text:p>2.643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55.03" table:style-name="ce10">
            <text:p>6.855,03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192.09" table:style-name="ce12">
            <text:p>-2.192,09</text:p>
          </table:table-cell>
          <table:table-cell office:value-type="float" office:value="0" table:style-name="ce13">
            <text:p>0,00</text:p>
          </table:table-cell>
          <table:table-cell office:value-type="float" office:value="-2720.86" table:style-name="ce12">
            <text:p>-2.720,86</text:p>
          </table:table-cell>
          <table:table-cell office:value-type="float" office:value="4134.17" table:style-name="ce10">
            <text:p>4.13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.102,22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336.5" table:style-name="ce10">
            <text:p>1.33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17.79" table:style-name="ce10">
            <text:p>13.817,79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180.44" table:style-name="ce12">
            <text:p>-2.180,44</text:p>
          </table:table-cell>
          <table:table-cell office:value-type="float" office:value="-446.6" table:style-name="ce11">
            <text:p>-446,60</text:p>
          </table:table-cell>
          <table:table-cell office:value-type="float" office:value="0" table:style-name="ce13">
            <text:p>0,00</text:p>
          </table:table-cell>
          <table:table-cell office:value-type="float" office:value="-4018.14" table:style-name="ce12">
            <text:p>-4.018,14</text:p>
          </table:table-cell>
          <table:table-cell office:value-type="float" office:value="9799.65" table:style-name="ce10">
            <text:p>9.79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2324.25" table:style-name="ce10">
            <text:p>2.324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99.119999999999" table:style-name="ce10">
            <text:p>30.099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75.76" table:style-name="ce12">
            <text:p>-4.175,76</text:p>
          </table:table-cell>
          <table:table-cell office:value-type="float" office:value="-800.55" table:style-name="ce11">
            <text:p>-800,55</text:p>
          </table:table-cell>
          <table:table-cell office:value-type="float" office:value="0" table:style-name="ce13">
            <text:p>0,00</text:p>
          </table:table-cell>
          <table:table-cell office:value-type="float" office:value="-5804.7" table:style-name="ce12">
            <text:p>-5.804,70</text:p>
          </table:table-cell>
          <table:table-cell office:value-type="float" office:value="24294.42" table:style-name="ce10">
            <text:p>24.29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PRECATÓRIOS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2898.75" table:style-name="ce10">
            <text:p>2.898,75</text:p>
          </table:table-cell>
          <table:table-cell office:value-type="float" office:value="1379.07" table:style-name="ce10">
            <text:p>1.379,07</text:p>
          </table:table-cell>
          <table:table-cell office:value-type="float" office:value="2157.9699999999998" table:style-name="ce10">
            <text:p>2.157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77.58" table:style-name="ce10">
            <text:p>25.877,58</text:p>
          </table:table-cell>
          <table:table-cell office:value-type="float" office:value="-3218.48" table:style-name="ce12">
            <text:p>-3.218,48</text:p>
          </table:table-cell>
          <table:table-cell office:value-type="float" office:value="-4664.18" table:style-name="ce12">
            <text:p>-4.664,18</text:p>
          </table:table-cell>
          <table:table-cell office:value-type="float" office:value="-3644.27" table:style-name="ce12">
            <text:p>-3.644,27</text:p>
          </table:table-cell>
          <table:table-cell office:value-type="float" office:value="0" table:style-name="ce13">
            <text:p>0,00</text:p>
          </table:table-cell>
          <table:table-cell office:value-type="float" office:value="-11526.93" table:style-name="ce12">
            <text:p>-11.526,93</text:p>
          </table:table-cell>
          <table:table-cell office:value-type="float" office:value="14350.65" table:style-name="ce10">
            <text:p>14.350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894.43" table:style-name="ce10">
            <text:p>12.894,43</text:p>
          </table:table-cell>
          <table:table-cell office:value-type="float" office:value="5291.31" table:style-name="ce10">
            <text:p>5.291,31</text:p>
          </table:table-cell>
          <table:table-cell table:style-name="ce9"/>
          <table:table-cell office:value-type="float" office:value="1915.66" table:style-name="ce10">
            <text:p>1.915,66</text:p>
          </table:table-cell>
          <table:table-cell office:value-type="float" office:value="739.89" table:number-columns-spanned="2" table:number-rows-spanned="1" table:style-name="ce28">
            <text:p>739,89</text:p>
          </table:table-cell>
          <table:covered-table-cell/>
          <table:table-cell table:style-name="ce9"/>
          <table:table-cell office:value-type="float" office:value="20841.29" table:style-name="ce10">
            <text:p>20.841,29</text:p>
          </table:table-cell>
          <table:table-cell office:value-type="float" office:value="-1984.39" table:style-name="ce12">
            <text:p>-1.984,39</text:p>
          </table:table-cell>
          <table:table-cell office:value-type="float" office:value="-3209.84" table:style-name="ce12">
            <text:p>-3.209,84</text:p>
          </table:table-cell>
          <table:table-cell office:value-type="float" office:value="-1794.97" table:style-name="ce12">
            <text:p>-1.794,97</text:p>
          </table:table-cell>
          <table:table-cell office:value-type="float" office:value="0" table:style-name="ce13">
            <text:p>0,00</text:p>
          </table:table-cell>
          <table:table-cell office:value-type="float" office:value="-6989.2" table:style-name="ce12">
            <text:p>-6.989,20</text:p>
          </table:table-cell>
          <table:table-cell office:value-type="float" office:value="13852.09" table:style-name="ce10">
            <text:p>13.85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710.85" table:style-name="ce14">
            <text:p>710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3.23" table:style-name="ce10">
            <text:p>2.943,2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61.9" table:style-name="ce11">
            <text:p>-761,90</text:p>
          </table:table-cell>
          <table:table-cell office:value-type="float" office:value="0" table:style-name="ce13">
            <text:p>0,00</text:p>
          </table:table-cell>
          <table:table-cell office:value-type="float" office:value="-786.53" table:style-name="ce11">
            <text:p>-786,53</text:p>
          </table:table-cell>
          <table:table-cell office:value-type="float" office:value="2156.6999999999998" table:style-name="ce10">
            <text:p>2.15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.940,02</text:p>
          </table:table-cell>
          <table:table-cell office:value-type="float" office:value="2274.98" table:style-name="ce10">
            <text:p>2.27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15" table:style-name="ce10">
            <text:p>15.215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2">
            <text:p>-2.461,34</text:p>
          </table:table-cell>
          <table:table-cell office:value-type="float" office:value="-1556.54" table:style-name="ce12">
            <text:p>-1.556,54</text:p>
          </table:table-cell>
          <table:table-cell office:value-type="float" office:value="0" table:style-name="ce13">
            <text:p>0,00</text:p>
          </table:table-cell>
          <table:table-cell office:value-type="float" office:value="-4846.2700000000004" table:style-name="ce12">
            <text:p>-4.846,27</text:p>
          </table:table-cell>
          <table:table-cell office:value-type="float" office:value="10368.73" table:style-name="ce10">
            <text:p>10.368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7369.22" table:style-name="ce10">
            <text:p>7.369,22</text:p>
          </table:table-cell>
          <table:table-cell office:value-type="float" office:value="8411.01" table:style-name="ce10">
            <text:p>8.411,01</text:p>
          </table:table-cell>
          <table:table-cell office:value-type="float" office:value="2629.69" table:style-name="ce10">
            <text:p>2.629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95.86" table:style-name="ce10">
            <text:p>37.695,86</text:p>
          </table:table-cell>
          <table:table-cell office:value-type="float" office:value="-4533.84" table:style-name="ce12">
            <text:p>-4.533,84</text:p>
          </table:table-cell>
          <table:table-cell office:value-type="float" office:value="-7474.89" table:style-name="ce12">
            <text:p>-7.474,89</text:p>
          </table:table-cell>
          <table:table-cell office:value-type="float" office:value="-5156.0200000000004" table:style-name="ce12">
            <text:p>-5.156,02</text:p>
          </table:table-cell>
          <table:table-cell office:value-type="float" office:value="0" table:style-name="ce13">
            <text:p>0,00</text:p>
          </table:table-cell>
          <table:table-cell office:value-type="float" office:value="-17164.75" table:style-name="ce12">
            <text:p>-17.164,75</text:p>
          </table:table-cell>
          <table:table-cell office:value-type="float" office:value="20531.11" table:style-name="ce10">
            <text:p>20.53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.920,81</text:p>
          </table:table-cell>
          <table:table-cell office:value-type="float" office:value="6848.99" table:style-name="ce10">
            <text:p>6.848,99</text:p>
          </table:table-cell>
          <table:table-cell office:value-type="float" office:value="9495.0300000000007" table:style-name="ce10">
            <text:p>9.495,03</text:p>
          </table:table-cell>
          <table:table-cell office:value-type="float" office:value="2217.8200000000002" table:style-name="ce10">
            <text:p>2.217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82.65" table:style-name="ce10">
            <text:p>30.482,6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2">
            <text:p>-6.299,42</text:p>
          </table:table-cell>
          <table:table-cell office:value-type="float" office:value="-1581.93" table:style-name="ce12">
            <text:p>-1.581,93</text:p>
          </table:table-cell>
          <table:table-cell office:value-type="float" office:value="0" table:style-name="ce13">
            <text:p>0,00</text:p>
          </table:table-cell>
          <table:table-cell office:value-type="float" office:value="-8709.74" table:style-name="ce12">
            <text:p>-8.709,74</text:p>
          </table:table-cell>
          <table:table-cell office:value-type="float" office:value="21772.91" table:style-name="ce10">
            <text:p>21.772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350" table:style-name="ce10">
            <text:p>2.350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01.28" table:style-name="ce10">
            <text:p>1.601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36.33" table:style-name="ce10">
            <text:p>5.136,33</text:p>
          </table:table-cell>
          <table:table-cell office:value-type="float" office:value="-329" table:style-name="ce11">
            <text:p>-329,00</text:p>
          </table:table-cell>
          <table:table-cell office:value-type="float" office:value="-97.68" table:style-name="ce11">
            <text:p>-97,68</text:p>
          </table:table-cell>
          <table:table-cell office:value-type="float" office:value="-1662.42" table:style-name="ce12">
            <text:p>-1.662,42</text:p>
          </table:table-cell>
          <table:table-cell office:value-type="float" office:value="0" table:style-name="ce13">
            <text:p>0,00</text:p>
          </table:table-cell>
          <table:table-cell office:value-type="float" office:value="-2089.1" table:style-name="ce12">
            <text:p>-2.089,10</text:p>
          </table:table-cell>
          <table:table-cell office:value-type="float" office:value="3047.23" table:style-name="ce10">
            <text:p>3.047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649.36" table:style-name="ce10">
            <text:p>3.649,36</text:p>
          </table:table-cell>
          <table:table-cell office:value-type="float" office:value="1185.05" table:style-name="ce10">
            <text:p>1.185,05</text:p>
          </table:table-cell>
          <table:table-cell office:value-type="float" office:value="1855.52" table:style-name="ce10">
            <text:p>1.855,5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44.52" table:style-name="ce10">
            <text:p>18.444,52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13.99" table:style-name="ce12">
            <text:p>-3.113,99</text:p>
          </table:table-cell>
          <table:table-cell office:value-type="float" office:value="-4571.8599999999997" table:style-name="ce12">
            <text:p>-4.571,86</text:p>
          </table:table-cell>
          <table:table-cell office:value-type="float" office:value="0" table:style-name="ce13">
            <text:p>0,00</text:p>
          </table:table-cell>
          <table:table-cell office:value-type="float" office:value="-8514.24" table:style-name="ce12">
            <text:p>-8.514,24</text:p>
          </table:table-cell>
          <table:table-cell office:value-type="float" office:value="9930.2800000000007" table:style-name="ce10">
            <text:p>9.930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778.35" table:style-name="ce10">
            <text:p>11.778,3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45.439999999999" table:style-name="ce10">
            <text:p>16.745,44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89.6999999999998" table:style-name="ce12">
            <text:p>-2.389,70</text:p>
          </table:table-cell>
          <table:table-cell office:value-type="float" office:value="-1592.76" table:style-name="ce12">
            <text:p>-1.592,76</text:p>
          </table:table-cell>
          <table:table-cell office:value-type="float" office:value="0" table:style-name="ce13">
            <text:p>0,00</text:p>
          </table:table-cell>
          <table:table-cell office:value-type="float" office:value="-5470.41" table:style-name="ce12">
            <text:p>-5.470,41</text:p>
          </table:table-cell>
          <table:table-cell office:value-type="float" office:value="11275.03" table:style-name="ce10">
            <text:p>11.27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.849,5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88.34" table:style-name="ce10">
            <text:p>2.38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70.3" table:style-name="ce10">
            <text:p>16.470,3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23.23" table:style-name="ce12">
            <text:p>-2.723,23</text:p>
          </table:table-cell>
          <table:table-cell office:value-type="float" office:value="-1720" table:style-name="ce12">
            <text:p>-1.720,00</text:p>
          </table:table-cell>
          <table:table-cell office:value-type="float" office:value="0" table:style-name="ce13">
            <text:p>0,00</text:p>
          </table:table-cell>
          <table:table-cell office:value-type="float" office:value="-5271.62" table:style-name="ce12">
            <text:p>-5.271,62</text:p>
          </table:table-cell>
          <table:table-cell office:value-type="float" office:value="11198.68" table:style-name="ce10">
            <text:p>11.19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.730,85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2677.89" table:style-name="ce10">
            <text:p>2.677,89</text:p>
          </table:table-cell>
          <table:table-cell office:value-type="float" office:value="18.09" table:number-columns-spanned="2" table:number-rows-spanned="1" table:style-name="ce28">
            <text:p>18,09</text:p>
          </table:table-cell>
          <table:covered-table-cell/>
          <table:table-cell table:style-name="ce9"/>
          <table:table-cell office:value-type="float" office:value="15805.9" table:style-name="ce10">
            <text:p>15.805,90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31.66" table:style-name="ce12">
            <text:p>-2.331,66</text:p>
          </table:table-cell>
          <table:table-cell office:value-type="float" office:value="-2030.63" table:style-name="ce12">
            <text:p>-2.030,63</text:p>
          </table:table-cell>
          <table:table-cell office:value-type="float" office:value="0" table:style-name="ce13">
            <text:p>0,00</text:p>
          </table:table-cell>
          <table:table-cell office:value-type="float" office:value="-5850.24" table:style-name="ce12">
            <text:p>-5.850,24</text:p>
          </table:table-cell>
          <table:table-cell office:value-type="float" office:value="9955.66" table:style-name="ce10">
            <text:p>9.955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21294.3" table:style-name="ce10">
            <text:p>21.294,30</text:p>
          </table:table-cell>
          <table:table-cell table:number-columns-repeated="2" table:style-name="ce9"/>
          <table:table-cell office:value-type="float" office:value="1857.11" table:style-name="ce10">
            <text:p>1.857,11</text:p>
          </table:table-cell>
          <table:table-cell office:value-type="float" office:value="423.94" table:number-columns-spanned="2" table:number-rows-spanned="1" table:style-name="ce28">
            <text:p>423,94</text:p>
          </table:table-cell>
          <table:covered-table-cell/>
          <table:table-cell table:style-name="ce9"/>
          <table:table-cell office:value-type="float" office:value="23575.35" table:style-name="ce10">
            <text:p>23.575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54.9399999999996" table:style-name="ce12">
            <text:p>-4.454,94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3">
            <text:p>0,00</text:p>
          </table:table-cell>
          <table:table-cell office:value-type="float" office:value="-6214.22" table:style-name="ce12">
            <text:p>-6.214,22</text:p>
          </table:table-cell>
          <table:table-cell office:value-type="float" office:value="17361.13" table:style-name="ce10">
            <text:p>17.36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.559,34</text:p>
          </table:table-cell>
          <table:table-cell office:value-type="float" office:value="2203.1" table:style-name="ce10">
            <text:p>2.203,10</text:p>
          </table:table-cell>
          <table:table-cell table:style-name="ce9"/>
          <table:table-cell office:value-type="float" office:value="3201.96" table:style-name="ce10">
            <text:p>3.201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64.400000000001" table:style-name="ce10">
            <text:p>18.964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45.51" table:style-name="ce12">
            <text:p>-2.945,51</text:p>
          </table:table-cell>
          <table:table-cell office:value-type="float" office:value="-4167.7299999999996" table:style-name="ce12">
            <text:p>-4.167,73</text:p>
          </table:table-cell>
          <table:table-cell office:value-type="float" office:value="0" table:style-name="ce13">
            <text:p>0,00</text:p>
          </table:table-cell>
          <table:table-cell office:value-type="float" office:value="-7941.63" table:style-name="ce12">
            <text:p>-7.941,63</text:p>
          </table:table-cell>
          <table:table-cell office:value-type="float" office:value="11022.77" table:style-name="ce10">
            <text:p>11.02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1505.17" table:style-name="ce10">
            <text:p>1.505,17</text:p>
          </table:table-cell>
          <table:table-cell table:style-name="ce9"/>
          <table:table-cell office:value-type="float" office:value="2857.82" table:style-name="ce10">
            <text:p>2.857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5.07" table:style-name="ce10">
            <text:p>16.165,0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19.8000000000002" table:style-name="ce12">
            <text:p>-2.219,80</text:p>
          </table:table-cell>
          <table:table-cell office:value-type="float" office:value="-3112.29" table:style-name="ce12">
            <text:p>-3.112,29</text:p>
          </table:table-cell>
          <table:table-cell office:value-type="float" office:value="0" table:style-name="ce13">
            <text:p>0,00</text:p>
          </table:table-cell>
          <table:table-cell office:value-type="float" office:value="-6837.26" table:style-name="ce12">
            <text:p>-6.837,26</text:p>
          </table:table-cell>
          <table:table-cell office:value-type="float" office:value="9327.81" table:style-name="ce10">
            <text:p>9.327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63.3" table:style-name="ce10">
            <text:p>17.863,30</text:p>
          </table:table-cell>
          <table:table-cell table:number-columns-repeated="2" table:style-name="ce9"/>
          <table:table-cell office:value-type="float" office:value="2029.01" table:style-name="ce10">
            <text:p>2.029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892.310000000001" table:style-name="ce10">
            <text:p>19.892,31</text:p>
          </table:table-cell>
          <table:table-cell office:value-type="float" office:value="-2470.16" table:style-name="ce12">
            <text:p>-2.470,16</text:p>
          </table:table-cell>
          <table:table-cell office:value-type="float" office:value="-3311.62" table:style-name="ce12">
            <text:p>-3.311,62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781.78" table:style-name="ce12">
            <text:p>-5.781,78</text:p>
          </table:table-cell>
          <table:table-cell office:value-type="float" office:value="14110.53" table:style-name="ce10">
            <text:p>14.1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411.89" table:style-name="ce10">
            <text:p>3.411,8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96.62" table:style-name="ce10">
            <text:p>2.896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45.47" table:style-name="ce10">
            <text:p>20.145,47</text:p>
          </table:table-cell>
          <table:table-cell office:value-type="float" office:value="-2060.48" table:style-name="ce12">
            <text:p>-2.060,48</text:p>
          </table:table-cell>
          <table:table-cell office:value-type="float" office:value="-2633.96" table:style-name="ce12">
            <text:p>-2.633,96</text:p>
          </table:table-cell>
          <table:table-cell office:value-type="float" office:value="-3083.55" table:style-name="ce12">
            <text:p>-3.083,55</text:p>
          </table:table-cell>
          <table:table-cell office:value-type="float" office:value="0" table:style-name="ce13">
            <text:p>0,00</text:p>
          </table:table-cell>
          <table:table-cell office:value-type="float" office:value="-7777.99" table:style-name="ce12">
            <text:p>-7.777,99</text:p>
          </table:table-cell>
          <table:table-cell office:value-type="float" office:value="12367.48" table:style-name="ce10">
            <text:p>12.36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COORDENADORIA DE GESTÃO DO QUADRO DE MAGISTRAD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8.39" table:style-name="ce10">
            <text:p>15.408,3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521.88" table:style-name="ce12">
            <text:p>-2.521,88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3">
            <text:p>0,00</text:p>
          </table:table-cell>
          <table:table-cell office:value-type="float" office:value="-4819.37" table:style-name="ce12">
            <text:p>-4.819,37</text:p>
          </table:table-cell>
          <table:table-cell office:value-type="float" office:value="10589.02" table:style-name="ce10">
            <text:p>10.589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8178.849999999999" table:style-name="ce10">
            <text:p>18.178,85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63.16" table:style-name="ce10">
            <text:p>3.463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74.39" table:style-name="ce10">
            <text:p>23.874,39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3936.14" table:style-name="ce12">
            <text:p>-3.936,14</text:p>
          </table:table-cell>
          <table:table-cell office:value-type="float" office:value="-96.79" table:style-name="ce11">
            <text:p>-96,79</text:p>
          </table:table-cell>
          <table:table-cell office:value-type="float" office:value="0" table:style-name="ce13">
            <text:p>0,00</text:p>
          </table:table-cell>
          <table:table-cell office:value-type="float" office:value="-6590.45" table:style-name="ce12">
            <text:p>-6.590,45</text:p>
          </table:table-cell>
          <table:table-cell office:value-type="float" office:value="17283.939999999999" table:style-name="ce10">
            <text:p>17.283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766.88" table:style-name="ce10">
            <text:p>3.766,88</text:p>
          </table:table-cell>
          <table:table-cell table:style-name="ce9"/>
          <table:table-cell office:value-type="float" office:value="3593.28" table:style-name="ce10">
            <text:p>3.593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14.75" table:style-name="ce10">
            <text:p>19.114,75</text:p>
          </table:table-cell>
          <table:table-cell office:value-type="float" office:value="-2119.0500000000002" table:style-name="ce12">
            <text:p>-2.119,05</text:p>
          </table:table-cell>
          <table:table-cell office:value-type="float" office:value="-2607.7600000000002" table:style-name="ce12">
            <text:p>-2.607,76</text:p>
          </table:table-cell>
          <table:table-cell office:value-type="float" office:value="-3850.04" table:style-name="ce12">
            <text:p>-3.850,04</text:p>
          </table:table-cell>
          <table:table-cell office:value-type="float" office:value="0" table:style-name="ce13">
            <text:p>0,00</text:p>
          </table:table-cell>
          <table:table-cell office:value-type="float" office:value="-8576.85" table:style-name="ce12">
            <text:p>-8.576,85</text:p>
          </table:table-cell>
          <table:table-cell office:value-type="float" office:value="10537.9" table:style-name="ce10">
            <text:p>10.5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752.25" table:style-name="ce10">
            <text:p>5.752,25</text:p>
          </table:table-cell>
          <table:table-cell office:value-type="float" office:value="8411.01" table:style-name="ce10">
            <text:p>8.411,01</text:p>
          </table:table-cell>
          <table:table-cell office:value-type="float" office:value="2854.46" table:style-name="ce10">
            <text:p>2.854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772.31" table:style-name="ce10">
            <text:p>28.772,31</text:p>
          </table:table-cell>
          <table:table-cell office:value-type="float" office:value="-2446.64" table:style-name="ce12">
            <text:p>-2.446,64</text:p>
          </table:table-cell>
          <table:table-cell office:value-type="float" office:value="-5428.81" table:style-name="ce12">
            <text:p>-5.428,81</text:p>
          </table:table-cell>
          <table:table-cell office:value-type="float" office:value="-2226.8200000000002" table:style-name="ce12">
            <text:p>-2.226,82</text:p>
          </table:table-cell>
          <table:table-cell office:value-type="float" office:value="0" table:style-name="ce13">
            <text:p>0,00</text:p>
          </table:table-cell>
          <table:table-cell office:value-type="float" office:value="-10102.27" table:style-name="ce12">
            <text:p>-10.102,27</text:p>
          </table:table-cell>
          <table:table-cell office:value-type="float" office:value="18670.04" table:style-name="ce10">
            <text:p>18.670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.416,86</text:p>
          </table:table-cell>
          <table:table-cell office:value-type="float" office:value="5527.7" table:style-name="ce10">
            <text:p>5.527,70</text:p>
          </table:table-cell>
          <table:table-cell table:style-name="ce9"/>
          <table:table-cell office:value-type="float" office:value="2753.24" table:style-name="ce10">
            <text:p>2.75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97.8" table:style-name="ce10">
            <text:p>21.697,80</text:p>
          </table:table-cell>
          <table:table-cell office:value-type="float" office:value="-2068.3200000000002" table:style-name="ce12">
            <text:p>-2.068,32</text:p>
          </table:table-cell>
          <table:table-cell office:value-type="float" office:value="-3667.33" table:style-name="ce12">
            <text:p>-3.667,33</text:p>
          </table:table-cell>
          <table:table-cell office:value-type="float" office:value="-2343.0500000000002" table:style-name="ce12">
            <text:p>-2.343,05</text:p>
          </table:table-cell>
          <table:table-cell office:value-type="float" office:value="0" table:style-name="ce13">
            <text:p>0,00</text:p>
          </table:table-cell>
          <table:table-cell office:value-type="float" office:value="-8078.7" table:style-name="ce12">
            <text:p>-8.078,70</text:p>
          </table:table-cell>
          <table:table-cell office:value-type="float" office:value="13619.1" table:style-name="ce10">
            <text:p>13.61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0">
            <text:p>9.046,48</text:p>
          </table:table-cell>
          <table:table-cell office:value-type="float" office:value="633.25" table:style-name="ce14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79.73" table:style-name="ce10">
            <text:p>9.679,73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2">
            <text:p>-1.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3">
            <text:p>0,00</text:p>
          </table:table-cell>
          <table:table-cell office:value-type="float" office:value="-1653.09" table:style-name="ce12">
            <text:p>-1.653,09</text:p>
          </table:table-cell>
          <table:table-cell office:value-type="float" office:value="8026.64" table:style-name="ce10">
            <text:p>8.02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465.04" table:style-name="ce10">
            <text:p>4.465,04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15.66" table:style-name="ce10">
            <text:p>1.915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61.29" table:style-name="ce10">
            <text:p>26.461,29</text:p>
          </table:table-cell>
          <table:table-cell office:value-type="float" office:value="-2901.71" table:style-name="ce12">
            <text:p>-2.901,71</text:p>
          </table:table-cell>
          <table:table-cell office:value-type="float" office:value="-5082.72" table:style-name="ce12">
            <text:p>-5.082,72</text:p>
          </table:table-cell>
          <table:table-cell office:value-type="float" office:value="-2297.5100000000002" table:style-name="ce12">
            <text:p>-2.297,51</text:p>
          </table:table-cell>
          <table:table-cell office:value-type="float" office:value="0" table:style-name="ce13">
            <text:p>0,00</text:p>
          </table:table-cell>
          <table:table-cell office:value-type="float" office:value="-10281.94" table:style-name="ce12">
            <text:p>-10.281,94</text:p>
          </table:table-cell>
          <table:table-cell office:value-type="float" office:value="16179.35" table:style-name="ce10">
            <text:p>16.17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2464.2600000000002" table:style-name="ce10">
            <text:p>2.464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4.2600000000002" table:style-name="ce10">
            <text:p>2.464,26</text:p>
          </table:table-cell>
          <table:table-cell table:number-columns-repeated="2" table:style-name="ce9"/>
          <table:table-cell office:value-type="float" office:value="-540.70000000000005" table:style-name="ce11">
            <text:p>-540,70</text:p>
          </table:table-cell>
          <table:table-cell office:value-type="float" office:value="0" table:style-name="ce13">
            <text:p>0,00</text:p>
          </table:table-cell>
          <table:table-cell office:value-type="float" office:value="-540.70000000000005" table:style-name="ce11">
            <text:p>-540,70</text:p>
          </table:table-cell>
          <table:table-cell office:value-type="float" office:value="1923.56" table:style-name="ce10">
            <text:p>1.92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84.68" table:style-name="ce10">
            <text:p>21.584,68</text:p>
          </table:table-cell>
          <table:table-cell office:value-type="float" office:value="233.77" table:style-name="ce14">
            <text:p>233,77</text:p>
          </table:table-cell>
          <table:table-cell table:style-name="ce9"/>
          <table:table-cell office:value-type="float" office:value="5148.4799999999996" table:style-name="ce10">
            <text:p>5.148,48</text:p>
          </table:table-cell>
          <table:table-cell office:value-type="float" office:value="7272.82" table:number-columns-spanned="2" table:number-rows-spanned="1" table:style-name="ce26">
            <text:p>7.272,82</text:p>
          </table:table-cell>
          <table:covered-table-cell/>
          <table:table-cell table:style-name="ce9"/>
          <table:table-cell office:value-type="float" office:value="34239.75" table:style-name="ce10">
            <text:p>34.239,75</text:p>
          </table:table-cell>
          <table:table-cell office:value-type="float" office:value="-3132.34" table:style-name="ce12">
            <text:p>-3.132,34</text:p>
          </table:table-cell>
          <table:table-cell office:value-type="float" office:value="-5399.99" table:style-name="ce12">
            <text:p>-5.399,99</text:p>
          </table:table-cell>
          <table:table-cell office:value-type="float" office:value="-712.87" table:style-name="ce11">
            <text:p>-712,87</text:p>
          </table:table-cell>
          <table:table-cell office:value-type="float" office:value="0" table:style-name="ce13">
            <text:p>0,00</text:p>
          </table:table-cell>
          <table:table-cell office:value-type="float" office:value="-9245.2000000000007" table:style-name="ce12">
            <text:p>-9.245,20</text:p>
          </table:table-cell>
          <table:table-cell office:value-type="float" office:value="24994.55" table:style-name="ce10">
            <text:p>24.99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556.96" table:style-name="ce14">
            <text:p>556,96</text:p>
          </table:table-cell>
          <table:table-cell office:value-type="float" office:value="551.54999999999995" table:number-columns-spanned="2" table:number-rows-spanned="1" table:style-name="ce28">
            <text:p>551,55</text:p>
          </table:table-cell>
          <table:covered-table-cell/>
          <table:table-cell table:style-name="ce9"/>
          <table:table-cell office:value-type="float" office:value="2293.56" table:style-name="ce10">
            <text:p>2.293,56</text:p>
          </table:table-cell>
          <table:table-cell table:number-columns-repeated="2" table:style-name="ce9"/>
          <table:table-cell office:value-type="float" office:value="-764.56" table:style-name="ce11">
            <text:p>-764,56</text:p>
          </table:table-cell>
          <table:table-cell office:value-type="float" office:value="0" table:style-name="ce13">
            <text:p>0,00</text:p>
          </table:table-cell>
          <table:table-cell office:value-type="float" office:value="-764.56" table:style-name="ce11">
            <text:p>-764,56</text:p>
          </table:table-cell>
          <table:table-cell office:value-type="float" office:value="1529" table:style-name="ce10">
            <text:p>1.529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920.81" table:style-name="ce10">
            <text:p>11.920,81</text:p>
          </table:table-cell>
          <table:table-cell table:number-columns-repeated="2" table:style-name="ce9"/>
          <table:table-cell office:value-type="float" office:value="2343.9299999999998" table:style-name="ce10">
            <text:p>2.343,9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64.74" table:style-name="ce10">
            <text:p>14.264,74</text:p>
          </table:table-cell>
          <table:table-cell office:value-type="float" office:value="-1522.38" table:style-name="ce12">
            <text:p>-1.522,38</text:p>
          </table:table-cell>
          <table:table-cell office:value-type="float" office:value="-1938.07" table:style-name="ce12">
            <text:p>-1.938,07</text:p>
          </table:table-cell>
          <table:table-cell office:value-type="float" office:value="-1404.44" table:style-name="ce12">
            <text:p>-1.404,44</text:p>
          </table:table-cell>
          <table:table-cell office:value-type="float" office:value="0" table:style-name="ce13">
            <text:p>0,00</text:p>
          </table:table-cell>
          <table:table-cell office:value-type="float" office:value="-4864.8900000000003" table:style-name="ce12">
            <text:p>-4.864,89</text:p>
          </table:table-cell>
          <table:table-cell office:value-type="float" office:value="9399.85" table:style-name="ce10">
            <text:p>9.399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PCV)</text:p>
          </table:table-cell>
          <table:table-cell office:value-type="float" office:value="22247.02" table:style-name="ce10">
            <text:p>22.247,02</text:p>
          </table:table-cell>
          <table:table-cell table:number-columns-repeated="2" table:style-name="ce9"/>
          <table:table-cell office:value-type="float" office:value="4548.79" table:style-name="ce10">
            <text:p>4.548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95.81" table:style-name="ce10">
            <text:p>26.795,81</text:p>
          </table:table-cell>
          <table:table-cell office:value-type="float" office:value="-3190.2" table:style-name="ce12">
            <text:p>-3.190,20</text:p>
          </table:table-cell>
          <table:table-cell office:value-type="float" office:value="-4266.99" table:style-name="ce12">
            <text:p>-4.266,99</text:p>
          </table:table-cell>
          <table:table-cell office:value-type="float" office:value="-1574.65" table:style-name="ce12">
            <text:p>-1.574,65</text:p>
          </table:table-cell>
          <table:table-cell office:value-type="float" office:value="0" table:style-name="ce13">
            <text:p>0,00</text:p>
          </table:table-cell>
          <table:table-cell office:value-type="float" office:value="-9031.84" table:style-name="ce12">
            <text:p>-9.031,84</text:p>
          </table:table-cell>
          <table:table-cell office:value-type="float" office:value="17763.97" table:style-name="ce10">
            <text:p>17.763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9820.7099999999991" table:style-name="ce10">
            <text:p>9.820,71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26.98" table:style-name="ce10">
            <text:p>14.226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82.77" table:style-name="ce12">
            <text:p>-1.982,7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2811.16" table:style-name="ce12">
            <text:p>-2.811,16</text:p>
          </table:table-cell>
          <table:table-cell office:value-type="float" office:value="11415.82" table:style-name="ce10">
            <text:p>11.415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office:value-type="float" office:value="3221.92" table:style-name="ce10">
            <text:p>3.221,92</text:p>
          </table:table-cell>
          <table:table-cell table:style-name="ce9"/>
          <table:table-cell office:value-type="float" office:value="3456.59" table:style-name="ce10">
            <text:p>3.456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90.36" table:style-name="ce10">
            <text:p>20.190,36</text:p>
          </table:table-cell>
          <table:table-cell office:value-type="float" office:value="-2029.13" table:style-name="ce12">
            <text:p>-2.029,13</text:p>
          </table:table-cell>
          <table:table-cell office:value-type="float" office:value="-3070.14" table:style-name="ce12">
            <text:p>-3.070,14</text:p>
          </table:table-cell>
          <table:table-cell office:value-type="float" office:value="-6314.38" table:style-name="ce12">
            <text:p>-6.314,38</text:p>
          </table:table-cell>
          <table:table-cell office:value-type="float" office:value="0" table:style-name="ce13">
            <text:p>0,00</text:p>
          </table:table-cell>
          <table:table-cell office:value-type="float" office:value="-11413.65" table:style-name="ce12">
            <text:p>-11.413,65</text:p>
          </table:table-cell>
          <table:table-cell office:value-type="float" office:value="8776.7099999999991" table:style-name="ce10">
            <text:p>8.776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67.73" table:style-name="ce10">
            <text:p>1.36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09.7" table:style-name="ce10">
            <text:p>15.109,70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95.7600000000002" table:style-name="ce12">
            <text:p>-2.495,76</text:p>
          </table:table-cell>
          <table:table-cell office:value-type="float" office:value="-3512.5" table:style-name="ce12">
            <text:p>-3.512,50</text:p>
          </table:table-cell>
          <table:table-cell office:value-type="float" office:value="0" table:style-name="ce13">
            <text:p>0,00</text:p>
          </table:table-cell>
          <table:table-cell office:value-type="float" office:value="-7513.43" table:style-name="ce12">
            <text:p>-7.513,43</text:p>
          </table:table-cell>
          <table:table-cell office:value-type="float" office:value="7596.27" table:style-name="ce10">
            <text:p>7.59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060.62" table:style-name="ce10">
            <text:p>2.060,62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70.17" table:style-name="ce10">
            <text:p>15.470,17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3418.69" table:style-name="ce12">
            <text:p>-3.418,69</text:p>
          </table:table-cell>
          <table:table-cell office:value-type="float" office:value="0" table:style-name="ce13">
            <text:p>0,00</text:p>
          </table:table-cell>
          <table:table-cell office:value-type="float" office:value="-4369.05" table:style-name="ce12">
            <text:p>-4.369,05</text:p>
          </table:table-cell>
          <table:table-cell office:value-type="float" office:value="11101.12" table:style-name="ce10">
            <text:p>11.101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5957.63" table:style-name="ce10">
            <text:p>5.957,63</text:p>
          </table:table-cell>
          <table:table-cell office:value-type="float" office:value="1939.89" table:style-name="ce10">
            <text:p>1.939,89</text:p>
          </table:table-cell>
          <table:table-cell office:value-type="float" office:value="3226.66" table:style-name="ce10">
            <text:p>3.226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10.12" table:style-name="ce10">
            <text:p>30.410,12</text:p>
          </table:table-cell>
          <table:table-cell office:value-type="float" office:value="-3195.88" table:style-name="ce12">
            <text:p>-3.195,88</text:p>
          </table:table-cell>
          <table:table-cell office:value-type="float" office:value="-5675.09" table:style-name="ce12">
            <text:p>-5.675,09</text:p>
          </table:table-cell>
          <table:table-cell office:value-type="float" office:value="-3026.74" table:style-name="ce12">
            <text:p>-3.026,74</text:p>
          </table:table-cell>
          <table:table-cell office:value-type="float" office:value="0" table:style-name="ce13">
            <text:p>0,00</text:p>
          </table:table-cell>
          <table:table-cell office:value-type="float" office:value="-11897.71" table:style-name="ce12">
            <text:p>-11.897,71</text:p>
          </table:table-cell>
          <table:table-cell office:value-type="float" office:value="18512.41" table:style-name="ce10">
            <text:p>18.512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7168.1" table:style-name="ce10">
            <text:p>7.168,10</text:p>
          </table:table-cell>
          <table:table-cell table:style-name="ce9"/>
          <table:table-cell office:value-type="float" office:value="2897.04" table:style-name="ce10">
            <text:p>2.897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493.97" table:style-name="ce10">
            <text:p>31.493,97</text:p>
          </table:table-cell>
          <table:table-cell office:value-type="float" office:value="-3684.53" table:style-name="ce12">
            <text:p>-3.684,53</text:p>
          </table:table-cell>
          <table:table-cell office:value-type="float" office:value="-5929.41" table:style-name="ce12">
            <text:p>-5.929,41</text:p>
          </table:table-cell>
          <table:table-cell office:value-type="float" office:value="-6267.06" table:style-name="ce12">
            <text:p>-6.267,06</text:p>
          </table:table-cell>
          <table:table-cell office:value-type="float" office:value="0" table:style-name="ce13">
            <text:p>0,00</text:p>
          </table:table-cell>
          <table:table-cell office:value-type="float" office:value="-15881" table:style-name="ce12">
            <text:p>-15.881,00</text:p>
          </table:table-cell>
          <table:table-cell office:value-type="float" office:value="15612.97" table:style-name="ce10">
            <text:p>15.612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7523.03" table:style-name="ce10">
            <text:p>7.523,03</text:p>
          </table:table-cell>
          <table:table-cell table:style-name="ce9"/>
          <table:table-cell office:value-type="float" office:value="2729.04" table:style-name="ce10">
            <text:p>2.729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50.46" table:style-name="ce10">
            <text:p>21.650,46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3849.67" table:style-name="ce12">
            <text:p>-3.849,67</text:p>
          </table:table-cell>
          <table:table-cell office:value-type="float" office:value="-5734.25" table:style-name="ce12">
            <text:p>-5.734,25</text:p>
          </table:table-cell>
          <table:table-cell office:value-type="float" office:value="0" table:style-name="ce13">
            <text:p>0,00</text:p>
          </table:table-cell>
          <table:table-cell office:value-type="float" office:value="-11345.24" table:style-name="ce12">
            <text:p>-11.345,24</text:p>
          </table:table-cell>
          <table:table-cell office:value-type="float" office:value="10305.219999999999" table:style-name="ce10">
            <text:p>10.305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office:value-type="float" office:value="1939.89" table:style-name="ce10">
            <text:p>1.939,89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93.54" table:style-name="ce10">
            <text:p>18.793,54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3274.73" table:style-name="ce12">
            <text:p>-3.274,73</text:p>
          </table:table-cell>
          <table:table-cell office:value-type="float" office:value="-6442.82" table:style-name="ce12">
            <text:p>-6.442,82</text:p>
          </table:table-cell>
          <table:table-cell office:value-type="float" office:value="0" table:style-name="ce13">
            <text:p>0,00</text:p>
          </table:table-cell>
          <table:table-cell office:value-type="float" office:value="-11754.52" table:style-name="ce12">
            <text:p>-11.754,52</text:p>
          </table:table-cell>
          <table:table-cell office:value-type="float" office:value="7039.02" table:style-name="ce10">
            <text:p>7.039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.897,07</text:p>
          </table:table-cell>
          <table:table-cell office:value-type="float" office:value="2382.79" table:style-name="ce10">
            <text:p>2.382,79</text:p>
          </table:table-cell>
          <table:table-cell office:value-type="float" office:value="1185.05" table:style-name="ce10">
            <text:p>1.185,05</text:p>
          </table:table-cell>
          <table:table-cell office:value-type="float" office:value="2332.6999999999998" table:style-name="ce10">
            <text:p>2.332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97.61" table:style-name="ce10">
            <text:p>17.797,61</text:p>
          </table:table-cell>
          <table:table-cell office:value-type="float" office:value="-1622.9" table:style-name="ce12">
            <text:p>-1.622,90</text:p>
          </table:table-cell>
          <table:table-cell office:value-type="float" office:value="-2885.06" table:style-name="ce12">
            <text:p>-2.885,06</text:p>
          </table:table-cell>
          <table:table-cell office:value-type="float" office:value="-2127.58" table:style-name="ce12">
            <text:p>-2.127,58</text:p>
          </table:table-cell>
          <table:table-cell office:value-type="float" office:value="0" table:style-name="ce13">
            <text:p>0,00</text:p>
          </table:table-cell>
          <table:table-cell office:value-type="float" office:value="-6635.54" table:style-name="ce12">
            <text:p>-6.635,54</text:p>
          </table:table-cell>
          <table:table-cell office:value-type="float" office:value="11162.07" table:style-name="ce10">
            <text:p>11.162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.333,36</text:p>
          </table:table-cell>
          <table:table-cell table:number-columns-repeated="2" table:style-name="ce9"/>
          <table:table-cell office:value-type="float" office:value="990.97" table:style-name="ce14">
            <text:p>990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24.33" table:style-name="ce10">
            <text:p>14.324,33</text:p>
          </table:table-cell>
          <table:table-cell office:value-type="float" office:value="-929.62" table:style-name="ce11">
            <text:p>-929,62</text:p>
          </table:table-cell>
          <table:table-cell office:value-type="float" office:value="-2541.67" table:style-name="ce12">
            <text:p>-2.541,67</text:p>
          </table:table-cell>
          <table:table-cell office:value-type="float" office:value="-4731.2700000000004" table:style-name="ce12">
            <text:p>-4.731,27</text:p>
          </table:table-cell>
          <table:table-cell office:value-type="float" office:value="0" table:style-name="ce13">
            <text:p>0,00</text:p>
          </table:table-cell>
          <table:table-cell office:value-type="float" office:value="-8202.56" table:style-name="ce12">
            <text:p>-8.202,56</text:p>
          </table:table-cell>
          <table:table-cell office:value-type="float" office:value="6121.77" table:style-name="ce10">
            <text:p>6.121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364.63" table:style-name="ce14">
            <text:p>364,63</text:p>
          </table:table-cell>
          <table:table-cell office:value-type="float" office:value="1185.05" table:style-name="ce10">
            <text:p>1.185,05</text:p>
          </table:table-cell>
          <table:table-cell office:value-type="float" office:value="2854.46" table:style-name="ce10">
            <text:p>2.854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23.85" table:style-name="ce10">
            <text:p>23.923,85</text:p>
          </table:table-cell>
          <table:table-cell office:value-type="float" office:value="-2800.35" table:style-name="ce12">
            <text:p>-2.800,35</text:p>
          </table:table-cell>
          <table:table-cell office:value-type="float" office:value="-4050.35" table:style-name="ce12">
            <text:p>-4.050,35</text:p>
          </table:table-cell>
          <table:table-cell office:value-type="float" office:value="-5396.86" table:style-name="ce12">
            <text:p>-5.396,86</text:p>
          </table:table-cell>
          <table:table-cell office:value-type="float" office:value="0" table:style-name="ce13">
            <text:p>0,00</text:p>
          </table:table-cell>
          <table:table-cell office:value-type="float" office:value="-12247.56" table:style-name="ce12">
            <text:p>-12.247,56</text:p>
          </table:table-cell>
          <table:table-cell office:value-type="float" office:value="11676.29" table:style-name="ce10">
            <text:p>11.67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VISÃO DE OUVIDORIA</text:p>
          </table:table-cell>
          <table:table-cell office:value-type="float" office:value="1540.04" table:style-name="ce10">
            <text:p>1.540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71.43" table:style-name="ce10">
            <text:p>1.571,43</text:p>
          </table:table-cell>
          <table:table-cell office:value-type="float" office:value="480.58" table:number-columns-spanned="2" table:number-rows-spanned="1" table:style-name="ce28">
            <text:p>480,58</text:p>
          </table:table-cell>
          <table:covered-table-cell/>
          <table:table-cell table:style-name="ce9"/>
          <table:table-cell office:value-type="float" office:value="4777.1000000000004" table:style-name="ce10">
            <text:p>4.777,10</text:p>
          </table:table-cell>
          <table:table-cell office:value-type="float" office:value="-448.79" table:style-name="ce11">
            <text:p>-448,79</text:p>
          </table:table-cell>
          <table:table-cell office:value-type="float" office:value="-63.97" table:style-name="ce11">
            <text:p>-63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1257.5899999999999" table:style-name="ce12">
            <text:p>-1.257,59</text:p>
          </table:table-cell>
          <table:table-cell office:value-type="float" office:value="3519.51" table:style-name="ce10">
            <text:p>3.519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GESTÃO DOCUMENTAL E MEMÓRIA (S</text:p>
          </table:table-cell>
          <table:table-cell office:value-type="float" office:value="21721.03" table:style-name="ce10">
            <text:p>21.721,03</text:p>
          </table:table-cell>
          <table:table-cell office:value-type="float" office:value="3488.21" table:style-name="ce10">
            <text:p>3.488,21</text:p>
          </table:table-cell>
          <table:table-cell table:style-name="ce9"/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0.67" table:style-name="ce10">
            <text:p>26.780,67</text:p>
          </table:table-cell>
          <table:table-cell office:value-type="float" office:value="-3740.93" table:style-name="ce12">
            <text:p>-3.740,93</text:p>
          </table:table-cell>
          <table:table-cell office:value-type="float" office:value="-5034.43" table:style-name="ce12">
            <text:p>-5.034,43</text:p>
          </table:table-cell>
          <table:table-cell office:value-type="float" office:value="-3294.12" table:style-name="ce12">
            <text:p>-3.294,12</text:p>
          </table:table-cell>
          <table:table-cell office:value-type="float" office:value="0" table:style-name="ce13">
            <text:p>0,00</text:p>
          </table:table-cell>
          <table:table-cell office:value-type="float" office:value="-12069.48" table:style-name="ce12">
            <text:p>-12.069,48</text:p>
          </table:table-cell>
          <table:table-cell office:value-type="float" office:value="14711.19" table:style-name="ce10">
            <text:p>14.711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.027,07</text:p>
          </table:table-cell>
          <table:table-cell table:number-columns-repeated="2" table:style-name="ce9"/>
          <table:table-cell office:value-type="float" office:value="1575.9" table:style-name="ce10">
            <text:p>1.575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2.97" table:style-name="ce10">
            <text:p>16.602,97</text:p>
          </table:table-cell>
          <table:table-cell office:value-type="float" office:value="-1209.0899999999999" table:style-name="ce12">
            <text:p>-1.209,09</text:p>
          </table:table-cell>
          <table:table-cell office:value-type="float" office:value="-2722.04" table:style-name="ce12">
            <text:p>-2.722,04</text:p>
          </table:table-cell>
          <table:table-cell office:value-type="float" office:value="-3732.01" table:style-name="ce12">
            <text:p>-3.732,01</text:p>
          </table:table-cell>
          <table:table-cell office:value-type="float" office:value="0" table:style-name="ce13">
            <text:p>0,00</text:p>
          </table:table-cell>
          <table:table-cell office:value-type="float" office:value="-7663.14" table:style-name="ce12">
            <text:p>-7.663,14</text:p>
          </table:table-cell>
          <table:table-cell office:value-type="float" office:value="8939.83" table:style-name="ce10">
            <text:p>8.939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483.73" table:style-name="ce10">
            <text:p>3.483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2.05" table:style-name="ce10">
            <text:p>25.002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2">
            <text:p>-4.430,95</text:p>
          </table:table-cell>
          <table:table-cell office:value-type="float" office:value="-4396.4399999999996" table:style-name="ce12">
            <text:p>-4.396,44</text:p>
          </table:table-cell>
          <table:table-cell office:value-type="float" office:value="0" table:style-name="ce13">
            <text:p>0,00</text:p>
          </table:table-cell>
          <table:table-cell office:value-type="float" office:value="-9655.7800000000007" table:style-name="ce12">
            <text:p>-9.655,78</text:p>
          </table:table-cell>
          <table:table-cell office:value-type="float" office:value="15346.27" table:style-name="ce10">
            <text:p>15.346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49.58" table:style-name="ce10">
            <text:p>11.849,58</text:p>
          </table:table-cell>
          <table:table-cell table:number-columns-repeated="2" table:style-name="ce9"/>
          <table:table-cell office:value-type="float" office:value="2069.08" table:style-name="ce10">
            <text:p>2.06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18.66" table:style-name="ce10">
            <text:p>13.918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1818.94" table:style-name="ce12">
            <text:p>-1.818,94</text:p>
          </table:table-cell>
          <table:table-cell office:value-type="float" office:value="-1662.87" table:style-name="ce12">
            <text:p>-1.662,87</text:p>
          </table:table-cell>
          <table:table-cell office:value-type="float" office:value="0" table:style-name="ce13">
            <text:p>0,00</text:p>
          </table:table-cell>
          <table:table-cell office:value-type="float" office:value="-4986.9799999999996" table:style-name="ce12">
            <text:p>-4.986,98</text:p>
          </table:table-cell>
          <table:table-cell office:value-type="float" office:value="8931.68" table:style-name="ce10">
            <text:p>8.93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BENS SOUZA FERRAZ JÚNIOR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EXECUÇÃO (SEPP)</text:p>
          </table:table-cell>
          <table:table-cell table:number-columns-repeated="3" table:style-name="ce9"/>
          <table:table-cell office:value-type="float" office:value="661.35" table:style-name="ce14">
            <text:p>661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1.35" table:style-name="ce14">
            <text:p>661,35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661.35" table:style-name="ce14">
            <text:p>661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74.56" table:style-name="ce10">
            <text:p>6.674,56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2">
            <text:p>-1.510,23</text:p>
          </table:table-cell>
          <table:table-cell office:value-type="float" office:value="0" table:style-name="ce13">
            <text:p>0,00</text:p>
          </table:table-cell>
          <table:table-cell office:value-type="float" office:value="-1985.45" table:style-name="ce12">
            <text:p>-1.985,45</text:p>
          </table:table-cell>
          <table:table-cell office:value-type="float" office:value="4689.1099999999997" table:style-name="ce10">
            <text:p>4.68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.757,11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910.08" table:style-name="ce14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.899,5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328.6" table:style-name="ce12">
            <text:p>-2.328,6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689.13" table:style-name="ce12">
            <text:p>-3.689,13</text:p>
          </table:table-cell>
          <table:table-cell office:value-type="float" office:value="10210.44" table:style-name="ce10">
            <text:p>10.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.060,66</text:p>
          </table:table-cell>
          <table:table-cell office:value-type="float" office:value="3316.9" table:style-name="ce10">
            <text:p>3.316,90</text:p>
          </table:table-cell>
          <table:table-cell table:style-name="ce9"/>
          <table:table-cell office:value-type="float" office:value="1454.94" table:style-name="ce10">
            <text:p>1.454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32.5" table:style-name="ce10">
            <text:p>17.832,50</text:p>
          </table:table-cell>
          <table:table-cell office:value-type="float" office:value="-1986.03" table:style-name="ce12">
            <text:p>-1.986,03</text:p>
          </table:table-cell>
          <table:table-cell office:value-type="float" office:value="-3088.31" table:style-name="ce12">
            <text:p>-3.088,31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3">
            <text:p>0,00</text:p>
          </table:table-cell>
          <table:table-cell office:value-type="float" office:value="-5188.32" table:style-name="ce12">
            <text:p>-5.188,32</text:p>
          </table:table-cell>
          <table:table-cell office:value-type="float" office:value="12644.18" table:style-name="ce10">
            <text:p>12.64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6425.71" table:style-name="ce10">
            <text:p>6.425,71</text:p>
          </table:table-cell>
          <table:table-cell office:value-type="float" office:value="8411.01" table:style-name="ce10">
            <text:p>8.411,01</text:p>
          </table:table-cell>
          <table:table-cell office:value-type="float" office:value="4053.37" table:style-name="ce10">
            <text:p>4.053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176.03" table:style-name="ce10">
            <text:p>38.176,03</text:p>
          </table:table-cell>
          <table:table-cell office:value-type="float" office:value="-3836.38" table:style-name="ce12">
            <text:p>-3.836,38</text:p>
          </table:table-cell>
          <table:table-cell office:value-type="float" office:value="-7302.96" table:style-name="ce12">
            <text:p>-7.302,96</text:p>
          </table:table-cell>
          <table:table-cell office:value-type="float" office:value="-3909.9" table:style-name="ce12">
            <text:p>-3.909,90</text:p>
          </table:table-cell>
          <table:table-cell office:value-type="float" office:value="0" table:style-name="ce13">
            <text:p>0,00</text:p>
          </table:table-cell>
          <table:table-cell office:value-type="float" office:value="-15049.24" table:style-name="ce12">
            <text:p>-15.049,24</text:p>
          </table:table-cell>
          <table:table-cell office:value-type="float" office:value="23126.79" table:style-name="ce10">
            <text:p>23.126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2247.02" table:style-name="ce10">
            <text:p>22.247,02</text:p>
          </table:table-cell>
          <table:table-cell office:value-type="float" office:value="1271.7" table:style-name="ce10">
            <text:p>1.271,70</text:p>
          </table:table-cell>
          <table:table-cell table:style-name="ce9"/>
          <table:table-cell office:value-type="float" office:value="2540.29" table:style-name="ce10">
            <text:p>2.540,2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59.01" table:style-name="ce10">
            <text:p>26.059,01</text:p>
          </table:table-cell>
          <table:table-cell office:value-type="float" office:value="-3400.03" table:style-name="ce12">
            <text:p>-3.400,03</text:p>
          </table:table-cell>
          <table:table-cell office:value-type="float" office:value="-4611.1400000000003" table:style-name="ce12">
            <text:p>-4.611,14</text:p>
          </table:table-cell>
          <table:table-cell office:value-type="float" office:value="-1849.02" table:style-name="ce12">
            <text:p>-1.849,02</text:p>
          </table:table-cell>
          <table:table-cell office:value-type="float" office:value="0" table:style-name="ce13">
            <text:p>0,00</text:p>
          </table:table-cell>
          <table:table-cell office:value-type="float" office:value="-9860.19" table:style-name="ce12">
            <text:p>-9.860,19</text:p>
          </table:table-cell>
          <table:table-cell office:value-type="float" office:value="16198.82" table:style-name="ce10">
            <text:p>16.198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6107.26" table:style-name="ce10">
            <text:p>6.107,26</text:p>
          </table:table-cell>
          <table:table-cell table:style-name="ce9"/>
          <table:table-cell office:value-type="float" office:value="2476.41" table:style-name="ce10">
            <text:p>2.476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85.75" table:style-name="ce10">
            <text:p>20.385,75</text:p>
          </table:table-cell>
          <table:table-cell office:value-type="float" office:value="-2150.4" table:style-name="ce12">
            <text:p>-2.150,40</text:p>
          </table:table-cell>
          <table:table-cell office:value-type="float" office:value="-3464.35" table:style-name="ce12">
            <text:p>-3.464,35</text:p>
          </table:table-cell>
          <table:table-cell office:value-type="float" office:value="-3394.32" table:style-name="ce12">
            <text:p>-3.394,32</text:p>
          </table:table-cell>
          <table:table-cell office:value-type="float" office:value="0" table:style-name="ce13">
            <text:p>0,00</text:p>
          </table:table-cell>
          <table:table-cell office:value-type="float" office:value="-9009.07" table:style-name="ce12">
            <text:p>-9.009,07</text:p>
          </table:table-cell>
          <table:table-cell office:value-type="float" office:value="11376.68" table:style-name="ce10">
            <text:p>11.37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.802,08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424.69" table:style-name="ce10">
            <text:p>2.424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6.66" table:style-name="ce10">
            <text:p>16.166,66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3.62" table:style-name="ce12">
            <text:p>-2.443,62</text:p>
          </table:table-cell>
          <table:table-cell office:value-type="float" office:value="-5080.91" table:style-name="ce12">
            <text:p>-5.080,91</text:p>
          </table:table-cell>
          <table:table-cell office:value-type="float" office:value="0" table:style-name="ce13">
            <text:p>0,00</text:p>
          </table:table-cell>
          <table:table-cell office:value-type="float" office:value="-9029.7000000000007" table:style-name="ce12">
            <text:p>-9.029,70</text:p>
          </table:table-cell>
          <table:table-cell office:value-type="float" office:value="7136.96" table:style-name="ce10">
            <text:p>7.136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193.78" table:style-name="ce10">
            <text:p>1.193,78</text:p>
          </table:table-cell>
          <table:table-cell office:value-type="float" office:value="1185.05" table:style-name="ce10">
            <text:p>1.185,05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51.94" table:style-name="ce10">
            <text:p>23.351,94</text:p>
          </table:table-cell>
          <table:table-cell office:value-type="float" office:value="-2937.16" table:style-name="ce12">
            <text:p>-2.937,16</text:p>
          </table:table-cell>
          <table:table-cell office:value-type="float" office:value="-4228.6000000000004" table:style-name="ce12">
            <text:p>-4.228,60</text:p>
          </table:table-cell>
          <table:table-cell office:value-type="float" office:value="-4184.5600000000004" table:style-name="ce12">
            <text:p>-4.184,56</text:p>
          </table:table-cell>
          <table:table-cell office:value-type="float" office:value="0" table:style-name="ce13">
            <text:p>0,00</text:p>
          </table:table-cell>
          <table:table-cell office:value-type="float" office:value="-11350.32" table:style-name="ce12">
            <text:p>-11.350,32</text:p>
          </table:table-cell>
          <table:table-cell office:value-type="float" office:value="12001.62" table:style-name="ce10">
            <text:p>12.001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5155.2299999999996" table:style-name="ce10">
            <text:p>5.155,23</text:p>
          </table:table-cell>
          <table:table-cell office:value-type="float" office:value="2232.38" table:style-name="ce10">
            <text:p>2.232,38</text:p>
          </table:table-cell>
          <table:table-cell office:value-type="float" office:value="2562.4" table:style-name="ce10">
            <text:p>2.562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04.6" table:style-name="ce10">
            <text:p>21.704,60</text:p>
          </table:table-cell>
          <table:table-cell office:value-type="float" office:value="-2348.13" table:style-name="ce12">
            <text:p>-2.348,13</text:p>
          </table:table-cell>
          <table:table-cell office:value-type="float" office:value="-3696.87" table:style-name="ce12">
            <text:p>-3.696,87</text:p>
          </table:table-cell>
          <table:table-cell office:value-type="float" office:value="-3934.03" table:style-name="ce12">
            <text:p>-3.934,03</text:p>
          </table:table-cell>
          <table:table-cell office:value-type="float" office:value="0" table:style-name="ce13">
            <text:p>0,00</text:p>
          </table:table-cell>
          <table:table-cell office:value-type="float" office:value="-9979.0300000000007" table:style-name="ce12">
            <text:p>-9.979,03</text:p>
          </table:table-cell>
          <table:table-cell office:value-type="float" office:value="11725.57" table:style-name="ce10">
            <text:p>11.725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03.1" table:style-name="ce10">
            <text:p>2.203,10</text:p>
          </table:table-cell>
          <table:table-cell office:value-type="float" office:value="2232.38" table:style-name="ce10">
            <text:p>2.232,38</text:p>
          </table:table-cell>
          <table:table-cell office:value-type="float" office:value="4237.71" table:style-name="ce10">
            <text:p>4.237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09.05" table:style-name="ce10">
            <text:p>20.309,05</text:p>
          </table:table-cell>
          <table:table-cell office:value-type="float" office:value="-1841.44" table:style-name="ce12">
            <text:p>-1.841,44</text:p>
          </table:table-cell>
          <table:table-cell office:value-type="float" office:value="-2783.18" table:style-name="ce12">
            <text:p>-2.783,18</text:p>
          </table:table-cell>
          <table:table-cell office:value-type="float" office:value="-3418.07" table:style-name="ce12">
            <text:p>-3.418,07</text:p>
          </table:table-cell>
          <table:table-cell office:value-type="float" office:value="0" table:style-name="ce13">
            <text:p>0,00</text:p>
          </table:table-cell>
          <table:table-cell office:value-type="float" office:value="-8042.69" table:style-name="ce12">
            <text:p>-8.042,69</text:p>
          </table:table-cell>
          <table:table-cell office:value-type="float" office:value="12266.36" table:style-name="ce10">
            <text:p>12.266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515.81" table:style-name="ce10">
            <text:p>3.515,8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290.68" table:style-name="ce10">
            <text:p>31.290,68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2">
            <text:p>-6.099,37</text:p>
          </table:table-cell>
          <table:table-cell office:value-type="float" office:value="-4309.42" table:style-name="ce12">
            <text:p>-4.309,42</text:p>
          </table:table-cell>
          <table:table-cell office:value-type="float" office:value="0" table:style-name="ce13">
            <text:p>0,00</text:p>
          </table:table-cell>
          <table:table-cell office:value-type="float" office:value="-11237.18" table:style-name="ce12">
            <text:p>-11.237,18</text:p>
          </table:table-cell>
          <table:table-cell office:value-type="float" office:value="20053.5" table:style-name="ce10">
            <text:p>20.053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.635,86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41.54" table:style-name="ce10">
            <text:p>2.641,5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17.29" table:style-name="ce10">
            <text:p>16.217,29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50.5100000000002" table:style-name="ce12">
            <text:p>-2.350,51</text:p>
          </table:table-cell>
          <table:table-cell office:value-type="float" office:value="-1963.85" table:style-name="ce12">
            <text:p>-1.963,85</text:p>
          </table:table-cell>
          <table:table-cell office:value-type="float" office:value="0" table:style-name="ce13">
            <text:p>0,00</text:p>
          </table:table-cell>
          <table:table-cell office:value-type="float" office:value="-5802.31" table:style-name="ce12">
            <text:p>-5.802,31</text:p>
          </table:table-cell>
          <table:table-cell office:value-type="float" office:value="10414.98" table:style-name="ce10">
            <text:p>10.41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-CHEFE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office:value-type="float" office:value="8411.01" table:style-name="ce10">
            <text:p>8.411,01</text:p>
          </table:table-cell>
          <table:table-cell office:value-type="float" office:value="2779.25" table:style-name="ce10">
            <text:p>2.77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928.19" table:style-name="ce10">
            <text:p>33.928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2">
            <text:p>-7.312,38</text:p>
          </table:table-cell>
          <table:table-cell office:value-type="float" office:value="-2647.86" table:style-name="ce12">
            <text:p>-2.647,86</text:p>
          </table:table-cell>
          <table:table-cell office:value-type="float" office:value="0" table:style-name="ce13">
            <text:p>0,00</text:p>
          </table:table-cell>
          <table:table-cell office:value-type="float" office:value="-10788.63" table:style-name="ce12">
            <text:p>-10.788,63</text:p>
          </table:table-cell>
          <table:table-cell office:value-type="float" office:value="23139.56" table:style-name="ce10">
            <text:p>23.139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.519,71</text:p>
          </table:table-cell>
          <table:table-cell office:value-type="float" office:value="4983.75" table:style-name="ce10">
            <text:p>4.983,75</text:p>
          </table:table-cell>
          <table:table-cell table:style-name="ce9"/>
          <table:table-cell office:value-type="float" office:value="1433.86" table:style-name="ce10">
            <text:p>1.433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37.32" table:style-name="ce10">
            <text:p>25.937,32</text:p>
          </table:table-cell>
          <table:table-cell office:value-type="float" office:value="-3562.51" table:style-name="ce12">
            <text:p>-3.562,51</text:p>
          </table:table-cell>
          <table:table-cell office:value-type="float" office:value="-4889.3999999999996" table:style-name="ce12">
            <text:p>-4.889,40</text:p>
          </table:table-cell>
          <table:table-cell office:value-type="float" office:value="-1730.85" table:style-name="ce12">
            <text:p>-1.730,85</text:p>
          </table:table-cell>
          <table:table-cell office:value-type="float" office:value="0" table:style-name="ce13">
            <text:p>0,00</text:p>
          </table:table-cell>
          <table:table-cell office:value-type="float" office:value="-10182.76" table:style-name="ce12">
            <text:p>-10.182,76</text:p>
          </table:table-cell>
          <table:table-cell office:value-type="float" office:value="15754.56" table:style-name="ce10">
            <text:p>15.754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4005.37" table:style-name="ce10">
            <text:p>4.005,37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08.87" table:style-name="ce10">
            <text:p>3.108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374.83" table:style-name="ce10">
            <text:p>27.374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2">
            <text:p>-4.723,38</text:p>
          </table:table-cell>
          <table:table-cell office:value-type="float" office:value="-2995.61" table:style-name="ce12">
            <text:p>-2.995,61</text:p>
          </table:table-cell>
          <table:table-cell office:value-type="float" office:value="0" table:style-name="ce13">
            <text:p>0,00</text:p>
          </table:table-cell>
          <table:table-cell office:value-type="float" office:value="-8547.3799999999992" table:style-name="ce12">
            <text:p>-8.547,38</text:p>
          </table:table-cell>
          <table:table-cell office:value-type="float" office:value="18827.45" table:style-name="ce10">
            <text:p>18.82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.480,75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518.96" table:style-name="ce10">
            <text:p>1.518,96</text:p>
          </table:table-cell>
          <table:table-cell office:value-type="float" office:value="7140.21" table:number-columns-spanned="2" table:number-rows-spanned="1" table:style-name="ce26">
            <text:p>7.140,21</text:p>
          </table:table-cell>
          <table:covered-table-cell/>
          <table:table-cell table:style-name="ce9"/>
          <table:table-cell office:value-type="float" office:value="30079.81" table:style-name="ce10">
            <text:p>30.079,81</text:p>
          </table:table-cell>
          <table:table-cell office:value-type="float" office:value="-2772.33" table:style-name="ce12">
            <text:p>-2.772,33</text:p>
          </table:table-cell>
          <table:table-cell office:value-type="float" office:value="-5353.13" table:style-name="ce12">
            <text:p>-5.353,13</text:p>
          </table:table-cell>
          <table:table-cell office:value-type="float" office:value="-676.55" table:style-name="ce11">
            <text:p>-676,55</text:p>
          </table:table-cell>
          <table:table-cell office:value-type="float" office:value="0" table:style-name="ce13">
            <text:p>0,00</text:p>
          </table:table-cell>
          <table:table-cell office:value-type="float" office:value="-8802.01" table:style-name="ce12">
            <text:p>-8.802,01</text:p>
          </table:table-cell>
          <table:table-cell office:value-type="float" office:value="21277.8" table:style-name="ce10">
            <text:p>21.277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3143.09" table:style-name="ce10">
            <text:p>3.143,09</text:p>
          </table:table-cell>
          <table:table-cell office:value-type="float" office:value="2232.38" table:style-name="ce10">
            <text:p>2.232,38</text:p>
          </table:table-cell>
          <table:table-cell office:value-type="float" office:value="2704.9" table:style-name="ce10">
            <text:p>2.704,9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1.89" table:style-name="ce10">
            <text:p>26.781,89</text:p>
          </table:table-cell>
          <table:table-cell office:value-type="float" office:value="-3619.83" table:style-name="ce12">
            <text:p>-3.619,83</text:p>
          </table:table-cell>
          <table:table-cell office:value-type="float" office:value="-4756.3599999999997" table:style-name="ce12">
            <text:p>-4.756,36</text:p>
          </table:table-cell>
          <table:table-cell office:value-type="float" office:value="-4808.22" table:style-name="ce12">
            <text:p>-4.808,22</text:p>
          </table:table-cell>
          <table:table-cell office:value-type="float" office:value="0" table:style-name="ce13">
            <text:p>0,00</text:p>
          </table:table-cell>
          <table:table-cell office:value-type="float" office:value="-13184.41" table:style-name="ce12">
            <text:p>-13.184,41</text:p>
          </table:table-cell>
          <table:table-cell office:value-type="float" office:value="13597.48" table:style-name="ce10">
            <text:p>13.59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3174.42" table:style-name="ce10">
            <text:p>3.174,42</text:p>
          </table:table-cell>
          <table:table-cell office:value-type="float" office:value="7398.87" table:style-name="ce10">
            <text:p>7.398,87</text:p>
          </table:table-cell>
          <table:table-cell office:value-type="float" office:value="3366.57" table:style-name="ce10">
            <text:p>3.366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94.45" table:style-name="ce10">
            <text:p>25.694,45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4610.68" table:style-name="ce12">
            <text:p>-4.610,68</text:p>
          </table:table-cell>
          <table:table-cell office:value-type="float" office:value="-2464.54" table:style-name="ce12">
            <text:p>-2.464,54</text:p>
          </table:table-cell>
          <table:table-cell office:value-type="float" office:value="0" table:style-name="ce13">
            <text:p>0,00</text:p>
          </table:table-cell>
          <table:table-cell office:value-type="float" office:value="-9096.52" table:style-name="ce12">
            <text:p>-9.096,52</text:p>
          </table:table-cell>
          <table:table-cell office:value-type="float" office:value="16597.93" table:style-name="ce10">
            <text:p>16.597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2921.34" table:style-name="ce10">
            <text:p>2.921,3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273.18" table:style-name="ce10">
            <text:p>3.273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79.57" table:style-name="ce10">
            <text:p>7.379,57</text:p>
          </table:table-cell>
          <table:table-cell office:value-type="float" office:value="-388.57" table:style-name="ce11">
            <text:p>-388,57</text:p>
          </table:table-cell>
          <table:table-cell office:value-type="float" office:value="-54" table:style-name="ce11">
            <text:p>-54,00</text:p>
          </table:table-cell>
          <table:table-cell office:value-type="float" office:value="-2290.61" table:style-name="ce12">
            <text:p>-2.290,61</text:p>
          </table:table-cell>
          <table:table-cell office:value-type="float" office:value="0" table:style-name="ce13">
            <text:p>0,00</text:p>
          </table:table-cell>
          <table:table-cell office:value-type="float" office:value="-2733.18" table:style-name="ce12">
            <text:p>-2.733,18</text:p>
          </table:table-cell>
          <table:table-cell office:value-type="float" office:value="4646.3900000000003" table:style-name="ce10">
            <text:p>4.646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GE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5085.76" table:style-name="ce10">
            <text:p>5.085,76</text:p>
          </table:table-cell>
          <table:table-cell table:style-name="ce9"/>
          <table:table-cell office:value-type="float" office:value="2505.11" table:style-name="ce10">
            <text:p>2.505,1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26.73" table:style-name="ce10">
            <text:p>19.226,73</text:p>
          </table:table-cell>
          <table:table-cell office:value-type="float" office:value="-1988.91" table:style-name="ce12">
            <text:p>-1.988,91</text:p>
          </table:table-cell>
          <table:table-cell office:value-type="float" office:value="-3130" table:style-name="ce12">
            <text:p>-3.130,00</text:p>
          </table:table-cell>
          <table:table-cell office:value-type="float" office:value="-3271.08" table:style-name="ce12">
            <text:p>-3.271,08</text:p>
          </table:table-cell>
          <table:table-cell office:value-type="float" office:value="0" table:style-name="ce13">
            <text:p>0,00</text:p>
          </table:table-cell>
          <table:table-cell office:value-type="float" office:value="-8389.99" table:style-name="ce12">
            <text:p>-8.389,99</text:p>
          </table:table-cell>
          <table:table-cell office:value-type="float" office:value="10836.74" table:style-name="ce10">
            <text:p>10.83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1833.26" table:style-name="ce10">
            <text:p>1.833,26</text:p>
          </table:table-cell>
          <table:table-cell office:value-type="float" office:value="1185.05" table:style-name="ce10">
            <text:p>1.185,05</text:p>
          </table:table-cell>
          <table:table-cell office:value-type="float" office:value="2215.36" table:style-name="ce10">
            <text:p>2.215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2.060000000001" table:style-name="ce10">
            <text:p>16.632,06</text:p>
          </table:table-cell>
          <table:table-cell office:value-type="float" office:value="-1741.23" table:style-name="ce12">
            <text:p>-1.741,23</text:p>
          </table:table-cell>
          <table:table-cell office:value-type="float" office:value="-2512.12" table:style-name="ce12">
            <text:p>-2.512,12</text:p>
          </table:table-cell>
          <table:table-cell office:value-type="float" office:value="-2973.17" table:style-name="ce12">
            <text:p>-2.973,17</text:p>
          </table:table-cell>
          <table:table-cell office:value-type="float" office:value="0" table:style-name="ce13">
            <text:p>0,00</text:p>
          </table:table-cell>
          <table:table-cell office:value-type="float" office:value="-7226.52" table:style-name="ce12">
            <text:p>-7.226,52</text:p>
          </table:table-cell>
          <table:table-cell office:value-type="float" office:value="9405.5400000000009" table:style-name="ce10">
            <text:p>9.405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(2ª VT-ARA)</text:p>
          </table:table-cell>
          <table:table-cell office:value-type="float" office:value="11031.28" table:style-name="ce10">
            <text:p>11.031,28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004.56" table:style-name="ce10">
            <text:p>3.004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8.22" table:style-name="ce10">
            <text:p>16.268,22</text:p>
          </table:table-cell>
          <table:table-cell office:value-type="float" office:value="-1393.85" table:style-name="ce12">
            <text:p>-1.393,85</text:p>
          </table:table-cell>
          <table:table-cell office:value-type="float" office:value="-2290.56" table:style-name="ce12">
            <text:p>-2.290,56</text:p>
          </table:table-cell>
          <table:table-cell office:value-type="float" office:value="-1132.27" table:style-name="ce12">
            <text:p>-1.132,27</text:p>
          </table:table-cell>
          <table:table-cell office:value-type="float" office:value="0" table:style-name="ce13">
            <text:p>0,00</text:p>
          </table:table-cell>
          <table:table-cell office:value-type="float" office:value="-4816.68" table:style-name="ce12">
            <text:p>-4.816,68</text:p>
          </table:table-cell>
          <table:table-cell office:value-type="float" office:value="11451.54" table:style-name="ce10">
            <text:p>11.451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2752.41" table:style-name="ce10">
            <text:p>2.752,41</text:p>
          </table:table-cell>
          <table:table-cell table:style-name="ce9"/>
          <table:table-cell office:value-type="float" office:value="1310.95" table:style-name="ce10">
            <text:p>1.31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17.95" table:style-name="ce10">
            <text:p>15.817,95</text:p>
          </table:table-cell>
          <table:table-cell office:value-type="float" office:value="-1123.28" table:style-name="ce12">
            <text:p>-1.123,28</text:p>
          </table:table-cell>
          <table:table-cell office:value-type="float" office:value="-1938.92" table:style-name="ce12">
            <text:p>-1.938,92</text:p>
          </table:table-cell>
          <table:table-cell office:value-type="float" office:value="-1459.34" table:style-name="ce12">
            <text:p>-1.459,34</text:p>
          </table:table-cell>
          <table:table-cell office:value-type="float" office:value="0" table:style-name="ce13">
            <text:p>0,00</text:p>
          </table:table-cell>
          <table:table-cell office:value-type="float" office:value="-4521.54" table:style-name="ce12">
            <text:p>-4.521,54</text:p>
          </table:table-cell>
          <table:table-cell office:value-type="float" office:value="11296.41" table:style-name="ce10">
            <text:p>11.296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242.7800000000002" table:style-name="ce10">
            <text:p>2.242,78</text:p>
          </table:table-cell>
          <table:table-cell office:value-type="float" office:value="1379.07" table:style-name="ce10">
            <text:p>1.379,07</text:p>
          </table:table-cell>
          <table:table-cell office:value-type="float" office:value="2540.8000000000002" table:style-name="ce10">
            <text:p>2.54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64.17" table:style-name="ce10">
            <text:p>24.864,17</text:p>
          </table:table-cell>
          <table:table-cell office:value-type="float" office:value="-3013.82" table:style-name="ce12">
            <text:p>-3.013,82</text:p>
          </table:table-cell>
          <table:table-cell office:value-type="float" office:value="-4336.49" table:style-name="ce12">
            <text:p>-4.336,49</text:p>
          </table:table-cell>
          <table:table-cell office:value-type="float" office:value="-3090.44" table:style-name="ce12">
            <text:p>-3.090,44</text:p>
          </table:table-cell>
          <table:table-cell office:value-type="float" office:value="0" table:style-name="ce13">
            <text:p>0,00</text:p>
          </table:table-cell>
          <table:table-cell office:value-type="float" office:value="-10440.75" table:style-name="ce12">
            <text:p>-10.440,75</text:p>
          </table:table-cell>
          <table:table-cell office:value-type="float" office:value="14423.42" table:style-name="ce10">
            <text:p>14.423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2704.24" table:style-name="ce10">
            <text:p>2.704,24</text:p>
          </table:table-cell>
          <table:table-cell office:value-type="float" office:value="1939.89" table:style-name="ce10">
            <text:p>1.939,89</text:p>
          </table:table-cell>
          <table:table-cell office:value-type="float" office:value="2870.05" table:style-name="ce10">
            <text:p>2.870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16.259999999998" table:style-name="ce10">
            <text:p>19.316,26</text:p>
          </table:table-cell>
          <table:table-cell office:value-type="float" office:value="-1943.72" table:style-name="ce12">
            <text:p>-1.943,72</text:p>
          </table:table-cell>
          <table:table-cell office:value-type="float" office:value="-3014.55" table:style-name="ce12">
            <text:p>-3.014,55</text:p>
          </table:table-cell>
          <table:table-cell office:value-type="float" office:value="-3011.25" table:style-name="ce12">
            <text:p>-3.011,25</text:p>
          </table:table-cell>
          <table:table-cell office:value-type="float" office:value="0" table:style-name="ce13">
            <text:p>0,00</text:p>
          </table:table-cell>
          <table:table-cell office:value-type="float" office:value="-7969.52" table:style-name="ce12">
            <text:p>-7.969,52</text:p>
          </table:table-cell>
          <table:table-cell office:value-type="float" office:value="11346.74" table:style-name="ce10">
            <text:p>11.34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4745.62" table:style-name="ce10">
            <text:p>4.745,62</text:p>
          </table:table-cell>
          <table:table-cell table:style-name="ce9"/>
          <table:table-cell office:value-type="float" office:value="2168.86" table:style-name="ce10">
            <text:p>2.168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50.34" table:style-name="ce10">
            <text:p>18.550,34</text:p>
          </table:table-cell>
          <table:table-cell office:value-type="float" office:value="-1940.73" table:style-name="ce12">
            <text:p>-1.940,73</text:p>
          </table:table-cell>
          <table:table-cell office:value-type="float" office:value="-3049.71" table:style-name="ce12">
            <text:p>-3.049,71</text:p>
          </table:table-cell>
          <table:table-cell office:value-type="float" office:value="-3132" table:style-name="ce12">
            <text:p>-3.132,00</text:p>
          </table:table-cell>
          <table:table-cell office:value-type="float" office:value="0" table:style-name="ce13">
            <text:p>0,00</text:p>
          </table:table-cell>
          <table:table-cell office:value-type="float" office:value="-8122.44" table:style-name="ce12">
            <text:p>-8.122,44</text:p>
          </table:table-cell>
          <table:table-cell office:value-type="float" office:value="10427.9" table:style-name="ce10">
            <text:p>10.42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3234.53" table:style-name="ce10">
            <text:p>3.234,53</text:p>
          </table:table-cell>
          <table:table-cell office:value-type="float" office:value="8411.01" table:style-name="ce10">
            <text:p>8.411,01</text:p>
          </table:table-cell>
          <table:table-cell office:value-type="float" office:value="3185.37" table:style-name="ce10">
            <text:p>3.185,3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2.699999999997" table:style-name="ce10">
            <text:p>34.272,70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6906.85" table:style-name="ce12">
            <text:p>-6.906,85</text:p>
          </table:table-cell>
          <table:table-cell office:value-type="float" office:value="-5235.43" table:style-name="ce12">
            <text:p>-5.235,43</text:p>
          </table:table-cell>
          <table:table-cell office:value-type="float" office:value="0" table:style-name="ce13">
            <text:p>0,00</text:p>
          </table:table-cell>
          <table:table-cell office:value-type="float" office:value="-14952.48" table:style-name="ce12">
            <text:p>-14.952,48</text:p>
          </table:table-cell>
          <table:table-cell office:value-type="float" office:value="19320.22" table:style-name="ce10">
            <text:p>19.32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.519,71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800.01" table:style-name="ce10">
            <text:p>1.8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59.61" table:style-name="ce10">
            <text:p>23.259,61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226.34" table:style-name="ce12">
            <text:p>-4.226,34</text:p>
          </table:table-cell>
          <table:table-cell office:value-type="float" office:value="-2667.63" table:style-name="ce12">
            <text:p>-2.667,63</text:p>
          </table:table-cell>
          <table:table-cell office:value-type="float" office:value="0" table:style-name="ce13">
            <text:p>0,00</text:p>
          </table:table-cell>
          <table:table-cell office:value-type="float" office:value="-9634.16" table:style-name="ce12">
            <text:p>-9.634,16</text:p>
          </table:table-cell>
          <table:table-cell office:value-type="float" office:value="13625.45" table:style-name="ce10">
            <text:p>13.625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.754,59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26.81" table:style-name="ce10">
            <text:p>14.626,8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275.12" table:style-name="ce12">
            <text:p>-2.275,12</text:p>
          </table:table-cell>
          <table:table-cell office:value-type="float" office:value="-1810.78" table:style-name="ce12">
            <text:p>-1.810,78</text:p>
          </table:table-cell>
          <table:table-cell office:value-type="float" office:value="0" table:style-name="ce13">
            <text:p>0,00</text:p>
          </table:table-cell>
          <table:table-cell office:value-type="float" office:value="-5591.07" table:style-name="ce12">
            <text:p>-5.591,07</text:p>
          </table:table-cell>
          <table:table-cell office:value-type="float" office:value="9035.74" table:style-name="ce10">
            <text:p>9.03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.754,59</text:p>
          </table:table-cell>
          <table:table-cell office:value-type="float" office:value="2245.38" table:style-name="ce10">
            <text:p>2.245,38</text:p>
          </table:table-cell>
          <table:table-cell table:style-name="ce9"/>
          <table:table-cell office:value-type="float" office:value="1675.07" table:style-name="ce10">
            <text:p>1.675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75.04" table:style-name="ce10">
            <text:p>15.675,04</text:p>
          </table:table-cell>
          <table:table-cell office:value-type="float" office:value="-1868.01" table:style-name="ce12">
            <text:p>-1.868,01</text:p>
          </table:table-cell>
          <table:table-cell office:value-type="float" office:value="-2466.9299999999998" table:style-name="ce12">
            <text:p>-2.466,93</text:p>
          </table:table-cell>
          <table:table-cell office:value-type="float" office:value="-2641.9" table:style-name="ce12">
            <text:p>-2.641,90</text:p>
          </table:table-cell>
          <table:table-cell office:value-type="float" office:value="0" table:style-name="ce13">
            <text:p>0,00</text:p>
          </table:table-cell>
          <table:table-cell office:value-type="float" office:value="-6976.84" table:style-name="ce12">
            <text:p>-6.976,84</text:p>
          </table:table-cell>
          <table:table-cell office:value-type="float" office:value="8698.2000000000007" table:style-name="ce10">
            <text:p>8.698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568.82" table:style-name="ce10">
            <text:p>1.568,82</text:p>
          </table:table-cell>
          <table:table-cell table:style-name="ce9"/>
          <table:table-cell office:value-type="float" office:value="1624.88" table:style-name="ce10">
            <text:p>1.624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29.56" table:style-name="ce10">
            <text:p>14.829,56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59.98" table:style-name="ce12">
            <text:p>-2.459,98</text:p>
          </table:table-cell>
          <table:table-cell office:value-type="float" office:value="-3265.4" table:style-name="ce12">
            <text:p>-3.265,40</text:p>
          </table:table-cell>
          <table:table-cell office:value-type="float" office:value="0" table:style-name="ce13">
            <text:p>0,00</text:p>
          </table:table-cell>
          <table:table-cell office:value-type="float" office:value="-6633.77" table:style-name="ce12">
            <text:p>-6.633,77</text:p>
          </table:table-cell>
          <table:table-cell office:value-type="float" office:value="8195.7900000000009" table:style-name="ce10">
            <text:p>8.19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1379.07" table:style-name="ce10">
            <text:p>1.379,07</text:p>
          </table:table-cell>
          <table:table-cell office:value-type="float" office:value="1583.53" table:style-name="ce10">
            <text:p>1.583,5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67" table:style-name="ce10">
            <text:p>14.859,67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367.66" table:style-name="ce12">
            <text:p>-2.367,66</text:p>
          </table:table-cell>
          <table:table-cell office:value-type="float" office:value="-2386.0300000000002" table:style-name="ce12">
            <text:p>-2.386,03</text:p>
          </table:table-cell>
          <table:table-cell office:value-type="float" office:value="0" table:style-name="ce13">
            <text:p>0,00</text:p>
          </table:table-cell>
          <table:table-cell office:value-type="float" office:value="-6258.86" table:style-name="ce12">
            <text:p>-6.258,86</text:p>
          </table:table-cell>
          <table:table-cell office:value-type="float" office:value="8600.81" table:style-name="ce10">
            <text:p>8.600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8951.18" table:style-name="ce10">
            <text:p>18.951,18</text:p>
          </table:table-cell>
          <table:table-cell table:style-name="ce9"/>
          <table:table-cell office:value-type="float" office:value="5990.88" table:style-name="ce10">
            <text:p>5.990,88</text:p>
          </table:table-cell>
          <table:table-cell office:value-type="float" office:value="2135.14" table:style-name="ce10">
            <text:p>2.135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77.200000000001" table:style-name="ce10">
            <text:p>27.077,20</text:p>
          </table:table-cell>
          <table:table-cell office:value-type="float" office:value="-2647.51" table:style-name="ce12">
            <text:p>-2.647,51</text:p>
          </table:table-cell>
          <table:table-cell office:value-type="float" office:value="-5261.64" table:style-name="ce12">
            <text:p>-5.261,64</text:p>
          </table:table-cell>
          <table:table-cell office:value-type="float" office:value="-1403.46" table:style-name="ce12">
            <text:p>-1.403,46</text:p>
          </table:table-cell>
          <table:table-cell office:value-type="float" office:value="0" table:style-name="ce13">
            <text:p>0,00</text:p>
          </table:table-cell>
          <table:table-cell office:value-type="float" office:value="-9312.61" table:style-name="ce12">
            <text:p>-9.312,61</text:p>
          </table:table-cell>
          <table:table-cell office:value-type="float" office:value="17764.59" table:style-name="ce10">
            <text:p>17.76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2292.88" table:style-name="ce10">
            <text:p>2.292,88</text:p>
          </table:table-cell>
          <table:table-cell office:value-type="float" office:value="1379.07" table:style-name="ce10">
            <text:p>1.379,07</text:p>
          </table:table-cell>
          <table:table-cell office:value-type="float" office:value="1613.38" table:style-name="ce10">
            <text:p>1.613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21.189999999999" table:style-name="ce10">
            <text:p>16.921,19</text:p>
          </table:table-cell>
          <table:table-cell office:value-type="float" office:value="-1856.25" table:style-name="ce12">
            <text:p>-1.856,25</text:p>
          </table:table-cell>
          <table:table-cell office:value-type="float" office:value="-2829.82" table:style-name="ce12">
            <text:p>-2.829,82</text:p>
          </table:table-cell>
          <table:table-cell office:value-type="float" office:value="-4252.28" table:style-name="ce12">
            <text:p>-4.252,28</text:p>
          </table:table-cell>
          <table:table-cell office:value-type="float" office:value="0" table:style-name="ce13">
            <text:p>0,00</text:p>
          </table:table-cell>
          <table:table-cell office:value-type="float" office:value="-8938.35" table:style-name="ce12">
            <text:p>-8.938,35</text:p>
          </table:table-cell>
          <table:table-cell office:value-type="float" office:value="7982.84" table:style-name="ce10">
            <text:p>7.982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367.4" table:style-name="ce10">
            <text:p>5.367,40</text:p>
          </table:table-cell>
          <table:table-cell table:style-name="ce9"/>
          <table:table-cell office:value-type="float" office:value="1843.16" table:style-name="ce10">
            <text:p>1.843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08.95" table:style-name="ce10">
            <text:p>18.608,95</text:p>
          </table:table-cell>
          <table:table-cell office:value-type="float" office:value="-1495.98" table:style-name="ce12">
            <text:p>-1.495,98</text:p>
          </table:table-cell>
          <table:table-cell office:value-type="float" office:value="-2806.24" table:style-name="ce12">
            <text:p>-2.806,24</text:p>
          </table:table-cell>
          <table:table-cell office:value-type="float" office:value="-4468.76" table:style-name="ce12">
            <text:p>-4.468,76</text:p>
          </table:table-cell>
          <table:table-cell office:value-type="float" office:value="0" table:style-name="ce13">
            <text:p>0,00</text:p>
          </table:table-cell>
          <table:table-cell office:value-type="float" office:value="-8770.98" table:style-name="ce12">
            <text:p>-8.770,98</text:p>
          </table:table-cell>
          <table:table-cell office:value-type="float" office:value="9837.9699999999993" table:style-name="ce10">
            <text:p>9.837,9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0969.95" table:style-name="ce10">
            <text:p>20.969,95</text:p>
          </table:table-cell>
          <table:table-cell office:value-type="float" office:value="1167.3399999999999" table:style-name="ce10">
            <text:p>1.167,34</text:p>
          </table:table-cell>
          <table:table-cell table:style-name="ce9"/>
          <table:table-cell office:value-type="float" office:value="4590.51" table:style-name="ce10">
            <text:p>4.590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27.8" table:style-name="ce10">
            <text:p>26.727,80</text:p>
          </table:table-cell>
          <table:table-cell office:value-type="float" office:value="-3174.31" table:style-name="ce12">
            <text:p>-3.174,31</text:p>
          </table:table-cell>
          <table:table-cell office:value-type="float" office:value="-4241.1899999999996" table:style-name="ce12">
            <text:p>-4.241,19</text:p>
          </table:table-cell>
          <table:table-cell office:value-type="float" office:value="-3025.76" table:style-name="ce12">
            <text:p>-3.025,76</text:p>
          </table:table-cell>
          <table:table-cell office:value-type="float" office:value="0" table:style-name="ce13">
            <text:p>0,00</text:p>
          </table:table-cell>
          <table:table-cell office:value-type="float" office:value="-10441.26" table:style-name="ce12">
            <text:p>-10.441,26</text:p>
          </table:table-cell>
          <table:table-cell office:value-type="float" office:value="16286.54" table:style-name="ce10">
            <text:p>16.28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1512.58" table:style-name="ce10">
            <text:p>1.512,58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54.13" table:style-name="ce10">
            <text:p>15.254,13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2">
            <text:p>-2.526,47</text:p>
          </table:table-cell>
          <table:table-cell office:value-type="float" office:value="-5706.61" table:style-name="ce12">
            <text:p>-5.706,61</text:p>
          </table:table-cell>
          <table:table-cell office:value-type="float" office:value="0" table:style-name="ce13">
            <text:p>0,00</text:p>
          </table:table-cell>
          <table:table-cell office:value-type="float" office:value="-9151.7800000000007" table:style-name="ce12">
            <text:p>-9.151,78</text:p>
          </table:table-cell>
          <table:table-cell office:value-type="float" office:value="6102.35" table:style-name="ce10">
            <text:p>6.10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DEU DE ANDRA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1ª VT-ARA)</text:p>
          </table:table-cell>
          <table:table-cell office:value-type="float" office:value="20969.95" table:style-name="ce10">
            <text:p>20.969,95</text:p>
          </table:table-cell>
          <table:table-cell table:number-columns-repeated="2" table:style-name="ce9"/>
          <table:table-cell office:value-type="float" office:value="5834.96" table:style-name="ce10">
            <text:p>5.834,96</text:p>
          </table:table-cell>
          <table:table-cell office:value-type="float" office:value="6989.98" table:number-columns-spanned="2" table:number-rows-spanned="1" table:style-name="ce26">
            <text:p>6.989,98</text:p>
          </table:table-cell>
          <table:covered-table-cell/>
          <table:table-cell table:style-name="ce9"/>
          <table:table-cell office:value-type="float" office:value="33794.89" table:style-name="ce10">
            <text:p>33.794,89</text:p>
          </table:table-cell>
          <table:table-cell office:value-type="float" office:value="-2981.69" table:style-name="ce12">
            <text:p>-2.981,69</text:p>
          </table:table-cell>
          <table:table-cell office:value-type="float" office:value="-4817.47" table:style-name="ce12">
            <text:p>-4.817,4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7799.16" table:style-name="ce12">
            <text:p>-7.799,16</text:p>
          </table:table-cell>
          <table:table-cell office:value-type="float" office:value="25995.73" table:style-name="ce10">
            <text:p>25.995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number-columns-spanned="2" table:number-rows-spanned="1" table:style-name="ce27">
            <text:p>DIVISÃO DE GESTÃO DO QUADRO DE SERVIDORES (SEGESP)</text:p>
          </table:table-cell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612.53" table:style-name="ce14">
            <text:p>612,53</text:p>
          </table:table-cell>
          <table:table-cell office:value-type="float" office:value="961.17" table:number-columns-spanned="2" table:number-rows-spanned="1" table:style-name="ce28">
            <text:p>961,17</text:p>
          </table:table-cell>
          <table:covered-table-cell/>
          <table:table-cell table:style-name="ce9"/>
          <table:table-cell office:value-type="float" office:value="2758.75" table:style-name="ce10">
            <text:p>2.758,75</text:p>
          </table:table-cell>
          <table:table-cell table:style-name="ce9"/>
          <table:table-cell office:value-type="float" office:value="-18.170000000000002" table:style-name="ce11">
            <text:p>-18,17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18.170000000000002" table:style-name="ce11">
            <text:p>-18,17</text:p>
          </table:table-cell>
          <table:table-cell office:value-type="float" office:value="2740.58" table:style-name="ce10">
            <text:p>2.74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8399.2" table:style-name="ce10">
            <text:p>18.399,2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1339.33" table:style-name="ce10">
            <text:p>1.3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78.42" table:style-name="ce10">
            <text:p>21.678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96.08" table:style-name="ce12">
            <text:p>-4.496,08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3">
            <text:p>0,00</text:p>
          </table:table-cell>
          <table:table-cell office:value-type="float" office:value="-5811.41" table:style-name="ce12">
            <text:p>-5.811,41</text:p>
          </table:table-cell>
          <table:table-cell office:value-type="float" office:value="15867.01" table:style-name="ce10">
            <text:p>15.86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ESQUISA PATRIMONIAL (SEPP)</text:p>
          </table:table-cell>
          <table:table-cell table:number-columns-repeated="2" table:style-name="ce9"/>
          <table:table-cell office:value-type="float" office:value="7398.87" table:style-name="ce10">
            <text:p>7.398,87</text:p>
          </table:table-cell>
          <table:table-cell office:value-type="float" office:value="3195.22" table:style-name="ce10">
            <text:p>3.195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94.09" table:style-name="ce10">
            <text:p>10.594,09</text:p>
          </table:table-cell>
          <table:table-cell table:style-name="ce9"/>
          <table:table-cell office:value-type="float" office:value="-956.78" table:style-name="ce11">
            <text:p>-956,78</text:p>
          </table:table-cell>
          <table:table-cell office:value-type="float" office:value="-1356.28" table:style-name="ce12">
            <text:p>-1.356,28</text:p>
          </table:table-cell>
          <table:table-cell office:value-type="float" office:value="0" table:style-name="ce13">
            <text:p>0,00</text:p>
          </table:table-cell>
          <table:table-cell office:value-type="float" office:value="-2313.06" table:style-name="ce12">
            <text:p>-2.313,06</text:p>
          </table:table-cell>
          <table:table-cell office:value-type="float" office:value="8281.0300000000007" table:style-name="ce10">
            <text:p>8.281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21506.75" table:style-name="ce10">
            <text:p>21.506,75</text:p>
          </table:table-cell>
          <table:table-cell office:value-type="float" office:value="6068.7" table:style-name="ce10">
            <text:p>6.068,70</text:p>
          </table:table-cell>
          <table:table-cell table:style-name="ce9"/>
          <table:table-cell office:value-type="float" office:value="1571.43" table:style-name="ce10">
            <text:p>1.571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146.880000000001" table:style-name="ce10">
            <text:p>29.146,88</text:p>
          </table:table-cell>
          <table:table-cell office:value-type="float" office:value="-4175.7" table:style-name="ce12">
            <text:p>-4.175,70</text:p>
          </table:table-cell>
          <table:table-cell office:value-type="float" office:value="-5513.43" table:style-name="ce12">
            <text:p>-5.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3">
            <text:p>0,00</text:p>
          </table:table-cell>
          <table:table-cell office:value-type="float" office:value="-10668.47" table:style-name="ce12">
            <text:p>-10.668,47</text:p>
          </table:table-cell>
          <table:table-cell office:value-type="float" office:value="18478.41" table:style-name="ce10">
            <text:p>18.478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3008.27" table:style-name="ce10">
            <text:p>3.008,27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3655.21" table:style-name="ce10">
            <text:p>3.655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48.53" table:style-name="ce10">
            <text:p>7.848,53</text:p>
          </table:table-cell>
          <table:table-cell office:value-type="float" office:value="-421.16" table:style-name="ce11">
            <text:p>-421,16</text:p>
          </table:table-cell>
          <table:table-cell office:value-type="float" office:value="-154.15" table:style-name="ce11">
            <text:p>-154,15</text:p>
          </table:table-cell>
          <table:table-cell office:value-type="float" office:value="-2200" table:style-name="ce12">
            <text:p>-2.200,00</text:p>
          </table:table-cell>
          <table:table-cell office:value-type="float" office:value="0" table:style-name="ce13">
            <text:p>0,00</text:p>
          </table:table-cell>
          <table:table-cell office:value-type="float" office:value="-2775.31" table:style-name="ce12">
            <text:p>-2.775,31</text:p>
          </table:table-cell>
          <table:table-cell office:value-type="float" office:value="5073.22" table:style-name="ce10">
            <text:p>5.07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5898.74" table:style-name="ce10">
            <text:p>5.898,74</text:p>
          </table:table-cell>
          <table:table-cell office:value-type="float" office:value="825.82" table:style-name="ce14">
            <text:p>825,82</text:p>
          </table:table-cell>
          <table:table-cell office:value-type="float" office:value="1185.05" table:style-name="ce10">
            <text:p>1.185,05</text:p>
          </table:table-cell>
          <table:table-cell office:value-type="float" office:value="2753.24" table:style-name="ce10">
            <text:p>2.75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62.85" table:style-name="ce10">
            <text:p>10.662,85</text:p>
          </table:table-cell>
          <table:table-cell office:value-type="float" office:value="-825.82" table:style-name="ce11">
            <text:p>-825,82</text:p>
          </table:table-cell>
          <table:table-cell office:value-type="float" office:value="-1026.55" table:style-name="ce12">
            <text:p>-1.026,55</text:p>
          </table:table-cell>
          <table:table-cell office:value-type="float" office:value="-3530.05" table:style-name="ce12">
            <text:p>-3.530,05</text:p>
          </table:table-cell>
          <table:table-cell office:value-type="float" office:value="0" table:style-name="ce13">
            <text:p>0,00</text:p>
          </table:table-cell>
          <table:table-cell office:value-type="float" office:value="-5382.42" table:style-name="ce12">
            <text:p>-5.382,42</text:p>
          </table:table-cell>
          <table:table-cell office:value-type="float" office:value="5280.43" table:style-name="ce10">
            <text:p>5.28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DA SILVA CHAG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3716.31" table:style-name="ce10">
            <text:p>3.716,31</text:p>
          </table:table-cell>
          <table:table-cell table:style-name="ce9"/>
          <table:table-cell office:value-type="float" office:value="2753.24" table:style-name="ce10">
            <text:p>2.753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67.939999999999" table:style-name="ce10">
            <text:p>17.867,94</text:p>
          </table:table-cell>
          <table:table-cell office:value-type="float" office:value="-1761.32" table:style-name="ce12">
            <text:p>-1.761,32</text:p>
          </table:table-cell>
          <table:table-cell office:value-type="float" office:value="-2750.68" table:style-name="ce12">
            <text:p>-2.750,68</text:p>
          </table:table-cell>
          <table:table-cell office:value-type="float" office:value="-4418.09" table:style-name="ce12">
            <text:p>-4.418,09</text:p>
          </table:table-cell>
          <table:table-cell office:value-type="float" office:value="0" table:style-name="ce13">
            <text:p>0,00</text:p>
          </table:table-cell>
          <table:table-cell office:value-type="float" office:value="-8930.09" table:style-name="ce12">
            <text:p>-8.930,09</text:p>
          </table:table-cell>
          <table:table-cell office:value-type="float" office:value="8937.85" table:style-name="ce10">
            <text:p>8.93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4692.71" table:style-name="ce10">
            <text:p>4.692,71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87.71" table:style-name="ce10">
            <text:p>24.387,71</text:p>
          </table:table-cell>
          <table:table-cell office:value-type="float" office:value="-2589.67" table:style-name="ce12">
            <text:p>-2.589,67</text:p>
          </table:table-cell>
          <table:table-cell office:value-type="float" office:value="-4851.8900000000003" table:style-name="ce12">
            <text:p>-4.851,89</text:p>
          </table:table-cell>
          <table:table-cell office:value-type="float" office:value="-2624.1" table:style-name="ce12">
            <text:p>-2.624,10</text:p>
          </table:table-cell>
          <table:table-cell office:value-type="float" office:value="0" table:style-name="ce13">
            <text:p>0,00</text:p>
          </table:table-cell>
          <table:table-cell office:value-type="float" office:value="-10065.66" table:style-name="ce12">
            <text:p>-10.065,66</text:p>
          </table:table-cell>
          <table:table-cell office:value-type="float" office:value="14322.05" table:style-name="ce10">
            <text:p>14.322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522.61" table:style-name="ce10">
            <text:p>1.522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93.599999999999" table:style-name="ce10">
            <text:p>21.993,6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19.51" table:style-name="ce12">
            <text:p>-4.219,51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3">
            <text:p>0,00</text:p>
          </table:table-cell>
          <table:table-cell office:value-type="float" office:value="-5738.49" table:style-name="ce12">
            <text:p>-5.738,49</text:p>
          </table:table-cell>
          <table:table-cell office:value-type="float" office:value="16255.11" table:style-name="ce10">
            <text:p>16.2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9363.86" table:style-name="ce10">
            <text:p>19.363,86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3222.18" table:style-name="ce10">
            <text:p>3.222,1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18.42" table:style-name="ce10">
            <text:p>24.818,4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0.24" table:style-name="ce12">
            <text:p>-4.400,24</text:p>
          </table:table-cell>
          <table:table-cell office:value-type="float" office:value="-3666.74" table:style-name="ce12">
            <text:p>-3.666,74</text:p>
          </table:table-cell>
          <table:table-cell office:value-type="float" office:value="0" table:style-name="ce13">
            <text:p>0,00</text:p>
          </table:table-cell>
          <table:table-cell office:value-type="float" office:value="-8895.3700000000008" table:style-name="ce12">
            <text:p>-8.895,37</text:p>
          </table:table-cell>
          <table:table-cell office:value-type="float" office:value="15923.05" table:style-name="ce10">
            <text:p>15.92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49.58" table:style-name="ce10">
            <text:p>11.849,58</text:p>
          </table:table-cell>
          <table:table-cell office:value-type="float" office:value="1505.17" table:style-name="ce10">
            <text:p>1.505,17</text:p>
          </table:table-cell>
          <table:table-cell office:value-type="float" office:value="1379.07" table:style-name="ce10">
            <text:p>1.379,07</text:p>
          </table:table-cell>
          <table:table-cell office:value-type="float" office:value="1903.56" table:style-name="ce10">
            <text:p>1.9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7.38" table:style-name="ce10">
            <text:p>16.637,38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768.52" table:style-name="ce12">
            <text:p>-2.768,52</text:p>
          </table:table-cell>
          <table:table-cell office:value-type="float" office:value="-1113.8699999999999" table:style-name="ce12">
            <text:p>-1.113,87</text:p>
          </table:table-cell>
          <table:table-cell office:value-type="float" office:value="0" table:style-name="ce13">
            <text:p>0,00</text:p>
          </table:table-cell>
          <table:table-cell office:value-type="float" office:value="-5387.56" table:style-name="ce12">
            <text:p>-5.387,56</text:p>
          </table:table-cell>
          <table:table-cell office:value-type="float" office:value="11249.82" table:style-name="ce10">
            <text:p>11.249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2656.74" table:style-name="ce10">
            <text:p>2.656,74</text:p>
          </table:table-cell>
          <table:table-cell office:value-type="float" office:value="1939.89" table:style-name="ce10">
            <text:p>1.939,89</text:p>
          </table:table-cell>
          <table:table-cell office:value-type="float" office:value="3698.38" table:style-name="ce10">
            <text:p>3.69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93.400000000001" table:style-name="ce10">
            <text:p>19.693,40</text:p>
          </table:table-cell>
          <table:table-cell office:value-type="float" office:value="-1877.11" table:style-name="ce12">
            <text:p>-1.877,11</text:p>
          </table:table-cell>
          <table:table-cell office:value-type="float" office:value="-2908.79" table:style-name="ce12">
            <text:p>-2.908,79</text:p>
          </table:table-cell>
          <table:table-cell office:value-type="float" office:value="-3522.65" table:style-name="ce12">
            <text:p>-3.522,65</text:p>
          </table:table-cell>
          <table:table-cell office:value-type="float" office:value="0" table:style-name="ce13">
            <text:p>0,00</text:p>
          </table:table-cell>
          <table:table-cell office:value-type="float" office:value="-8308.5499999999993" table:style-name="ce12">
            <text:p>-8.308,55</text:p>
          </table:table-cell>
          <table:table-cell office:value-type="float" office:value="11384.85" table:style-name="ce10">
            <text:p>11.38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.211,2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058.13" table:style-name="ce10">
            <text:p>2.058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501.78" table:style-name="ce10">
            <text:p>20.501,78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74.84" table:style-name="ce12">
            <text:p>-3.974,84</text:p>
          </table:table-cell>
          <table:table-cell office:value-type="float" office:value="-1396.56" table:style-name="ce12">
            <text:p>-1.396,56</text:p>
          </table:table-cell>
          <table:table-cell office:value-type="float" office:value="0" table:style-name="ce13">
            <text:p>0,00</text:p>
          </table:table-cell>
          <table:table-cell office:value-type="float" office:value="-6199.79" table:style-name="ce12">
            <text:p>-6.199,79</text:p>
          </table:table-cell>
          <table:table-cell office:value-type="float" office:value="14301.99" table:style-name="ce10">
            <text:p>14.301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108.19" table:style-name="ce10">
            <text:p>11.108,1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98.42" table:style-name="ce10">
            <text:p>2.898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38.99" table:style-name="ce10">
            <text:p>16.238,99</text:p>
          </table:table-cell>
          <table:table-cell office:value-type="float" office:value="-1391.1" table:style-name="ce12">
            <text:p>-1.391,10</text:p>
          </table:table-cell>
          <table:table-cell office:value-type="float" office:value="-2312.4699999999998" table:style-name="ce12">
            <text:p>-2.312,47</text:p>
          </table:table-cell>
          <table:table-cell office:value-type="float" office:value="-1111.53" table:style-name="ce12">
            <text:p>-1.111,53</text:p>
          </table:table-cell>
          <table:table-cell office:value-type="float" office:value="0" table:style-name="ce13">
            <text:p>0,00</text:p>
          </table:table-cell>
          <table:table-cell office:value-type="float" office:value="-4815.1000000000004" table:style-name="ce12">
            <text:p>-4.815,10</text:p>
          </table:table-cell>
          <table:table-cell office:value-type="float" office:value="11423.89" table:style-name="ce10">
            <text:p>11.423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9107.2" table:style-name="ce10">
            <text:p>19.107,2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348.5" table:style-name="ce10">
            <text:p>2.348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88.080000000002" table:style-name="ce10">
            <text:p>23.688,08</text:p>
          </table:table-cell>
          <table:table-cell office:value-type="float" office:value="-2680.51" table:style-name="ce12">
            <text:p>-2.680,51</text:p>
          </table:table-cell>
          <table:table-cell office:value-type="float" office:value="-4261.88" table:style-name="ce12">
            <text:p>-4.261,88</text:p>
          </table:table-cell>
          <table:table-cell office:value-type="float" office:value="-1905.78" table:style-name="ce12">
            <text:p>-1.905,78</text:p>
          </table:table-cell>
          <table:table-cell office:value-type="float" office:value="0" table:style-name="ce13">
            <text:p>0,00</text:p>
          </table:table-cell>
          <table:table-cell office:value-type="float" office:value="-8848.17" table:style-name="ce12">
            <text:p>-8.848,17</text:p>
          </table:table-cell>
          <table:table-cell office:value-type="float" office:value="14839.91" table:style-name="ce10">
            <text:p>14.83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441.79" table:style-name="ce10">
            <text:p>19.441,79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806.97" table:style-name="ce10">
            <text:p>2.806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81.14" table:style-name="ce10">
            <text:p>24.481,14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26.6899999999996" table:style-name="ce12">
            <text:p>-4.426,69</text:p>
          </table:table-cell>
          <table:table-cell office:value-type="float" office:value="-574.82000000000005" table:style-name="ce11">
            <text:p>-574,82</text:p>
          </table:table-cell>
          <table:table-cell office:value-type="float" office:value="0" table:style-name="ce13">
            <text:p>0,00</text:p>
          </table:table-cell>
          <table:table-cell office:value-type="float" office:value="-5829.9" table:style-name="ce12">
            <text:p>-5.829,90</text:p>
          </table:table-cell>
          <table:table-cell office:value-type="float" office:value="18651.240000000002" table:style-name="ce10">
            <text:p>18.651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.398,39</text:p>
          </table:table-cell>
          <table:table-cell table:number-columns-repeated="2" table:style-name="ce9"/>
          <table:table-cell office:value-type="float" office:value="2581.65" table:style-name="ce10">
            <text:p>2.581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980.04" table:style-name="ce10">
            <text:p>13.980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2">
            <text:p>-1.631,13</text:p>
          </table:table-cell>
          <table:table-cell office:value-type="float" office:value="-1087.72" table:style-name="ce12">
            <text:p>-1.087,72</text:p>
          </table:table-cell>
          <table:table-cell office:value-type="float" office:value="0" table:style-name="ce13">
            <text:p>0,00</text:p>
          </table:table-cell>
          <table:table-cell office:value-type="float" office:value="-3547.24" table:style-name="ce12">
            <text:p>-3.547,24</text:p>
          </table:table-cell>
          <table:table-cell office:value-type="float" office:value="10432.799999999999" table:style-name="ce10">
            <text:p>10.43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2168.46" table:style-name="ce10">
            <text:p>2.16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97.91" table:style-name="ce10">
            <text:p>16.297,91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2445.91" table:style-name="ce12">
            <text:p>-2.445,91</text:p>
          </table:table-cell>
          <table:table-cell office:value-type="float" office:value="-2587.2600000000002" table:style-name="ce12">
            <text:p>-2.587,26</text:p>
          </table:table-cell>
          <table:table-cell office:value-type="float" office:value="0" table:style-name="ce13">
            <text:p>0,00</text:p>
          </table:table-cell>
          <table:table-cell office:value-type="float" office:value="-6538.34" table:style-name="ce12">
            <text:p>-6.538,34</text:p>
          </table:table-cell>
          <table:table-cell office:value-type="float" office:value="9759.57" table:style-name="ce10">
            <text:p>9.75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.897,07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3499.71" table:style-name="ce10">
            <text:p>3.499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07.79" table:style-name="ce10">
            <text:p>23.807,79</text:p>
          </table:table-cell>
          <table:table-cell office:value-type="float" office:value="-1505.17" table:style-name="ce12">
            <text:p>-1.505,17</text:p>
          </table:table-cell>
          <table:table-cell office:value-type="float" office:value="-4092.89" table:style-name="ce12">
            <text:p>-4.092,89</text:p>
          </table:table-cell>
          <table:table-cell office:value-type="float" office:value="-3644.13" table:style-name="ce12">
            <text:p>-3.644,13</text:p>
          </table:table-cell>
          <table:table-cell office:value-type="float" office:value="0" table:style-name="ce13">
            <text:p>0,00</text:p>
          </table:table-cell>
          <table:table-cell office:value-type="float" office:value="-9242.19" table:style-name="ce12">
            <text:p>-9.242,19</text:p>
          </table:table-cell>
          <table:table-cell office:value-type="float" office:value="14565.6" table:style-name="ce10">
            <text:p>14.565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SEGURANÇA DA INFORMAÇÃO E PROTEÇÃO DE</text:p>
          </table:table-cell>
          <table:table-cell office:value-type="float" office:value="12610.99" table:style-name="ce10">
            <text:p>12.610,99</text:p>
          </table:table-cell>
          <table:table-cell table:number-columns-repeated="2" table:style-name="ce9"/>
          <table:table-cell office:value-type="float" office:value="3257.17" table:style-name="ce10">
            <text:p>3.257,17</text:p>
          </table:table-cell>
          <table:table-cell office:value-type="float" office:value="1188.96" table:number-columns-spanned="2" table:number-rows-spanned="1" table:style-name="ce26">
            <text:p>1.188,96</text:p>
          </table:table-cell>
          <table:covered-table-cell/>
          <table:table-cell table:style-name="ce9"/>
          <table:table-cell office:value-type="float" office:value="17057.12" table:style-name="ce10">
            <text:p>17.057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8.06" table:style-name="ce12">
            <text:p>-2.468,06</text:p>
          </table:table-cell>
          <table:table-cell office:value-type="float" office:value="-855.06" table:style-name="ce11">
            <text:p>-855,06</text:p>
          </table:table-cell>
          <table:table-cell office:value-type="float" office:value="0" table:style-name="ce13">
            <text:p>0,00</text:p>
          </table:table-cell>
          <table:table-cell office:value-type="float" office:value="-4151.51" table:style-name="ce12">
            <text:p>-4.151,51</text:p>
          </table:table-cell>
          <table:table-cell office:value-type="float" office:value="12905.61" table:style-name="ce10">
            <text:p>12.905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11.85" table:style-name="ce10">
            <text:p>13.511,85</text:p>
          </table:table-cell>
          <table:table-cell table:number-columns-repeated="2" table:style-name="ce9"/>
          <table:table-cell office:value-type="float" office:value="3300.45" table:style-name="ce10">
            <text:p>3.300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12.3" table:style-name="ce10">
            <text:p>16.812,30</text:p>
          </table:table-cell>
          <table:table-cell office:value-type="float" office:value="-1771.79" table:style-name="ce12">
            <text:p>-1.771,79</text:p>
          </table:table-cell>
          <table:table-cell office:value-type="float" office:value="-2254.88" table:style-name="ce12">
            <text:p>-2.254,88</text:p>
          </table:table-cell>
          <table:table-cell office:value-type="float" office:value="-2005.26" table:style-name="ce12">
            <text:p>-2.005,26</text:p>
          </table:table-cell>
          <table:table-cell office:value-type="float" office:value="0" table:style-name="ce13">
            <text:p>0,00</text:p>
          </table:table-cell>
          <table:table-cell office:value-type="float" office:value="-6031.93" table:style-name="ce12">
            <text:p>-6.031,93</text:p>
          </table:table-cell>
          <table:table-cell office:value-type="float" office:value="10780.37" table:style-name="ce10">
            <text:p>10.780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10">
            <text:p>12.408,71</text:p>
          </table:table-cell>
          <table:table-cell table:number-columns-repeated="2" table:style-name="ce9"/>
          <table:table-cell office:value-type="float" office:value="3027.2" table:style-name="ce10">
            <text:p>3.02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35.91" table:style-name="ce10">
            <text:p>15.435,9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41.75" table:style-name="ce12">
            <text:p>-2.141,75</text:p>
          </table:table-cell>
          <table:table-cell office:value-type="float" office:value="-1110" table:style-name="ce12">
            <text:p>-1.110,00</text:p>
          </table:table-cell>
          <table:table-cell office:value-type="float" office:value="0" table:style-name="ce13">
            <text:p>0,00</text:p>
          </table:table-cell>
          <table:table-cell office:value-type="float" office:value="-4080.14" table:style-name="ce12">
            <text:p>-4.080,14</text:p>
          </table:table-cell>
          <table:table-cell office:value-type="float" office:value="11355.77" table:style-name="ce10">
            <text:p>11.355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363.86" table:style-name="ce10">
            <text:p>19.363,86</text:p>
          </table:table-cell>
          <table:table-cell table:number-columns-repeated="2" table:style-name="ce9"/>
          <table:table-cell office:value-type="float" office:value="3030.95" table:style-name="ce10">
            <text:p>3.030,95</text:p>
          </table:table-cell>
          <table:table-cell office:value-type="float" office:value="688.35" table:number-columns-spanned="2" table:number-rows-spanned="1" table:style-name="ce28">
            <text:p>688,35</text:p>
          </table:table-cell>
          <table:covered-table-cell/>
          <table:table-cell table:style-name="ce9"/>
          <table:table-cell office:value-type="float" office:value="23083.16" table:style-name="ce10">
            <text:p>23.083,1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60.78" table:style-name="ce12">
            <text:p>-4.260,78</text:p>
          </table:table-cell>
          <table:table-cell office:value-type="float" office:value="-1623.33" table:style-name="ce12">
            <text:p>-1.623,33</text:p>
          </table:table-cell>
          <table:table-cell office:value-type="float" office:value="0" table:style-name="ce13">
            <text:p>0,00</text:p>
          </table:table-cell>
          <table:table-cell office:value-type="float" office:value="-6712.5" table:style-name="ce12">
            <text:p>-6.712,50</text:p>
          </table:table-cell>
          <table:table-cell office:value-type="float" office:value="16370.66" table:style-name="ce10">
            <text:p>16.370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.398,39</text:p>
          </table:table-cell>
          <table:table-cell office:value-type="float" office:value="5857.22" table:style-name="ce10">
            <text:p>5.857,22</text:p>
          </table:table-cell>
          <table:table-cell table:style-name="ce9"/>
          <table:table-cell office:value-type="float" office:value="1782.67" table:style-name="ce10">
            <text:p>1.782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38.28" table:style-name="ce10">
            <text:p>19.038,28</text:p>
          </table:table-cell>
          <table:table-cell office:value-type="float" office:value="-1576.8" table:style-name="ce12">
            <text:p>-1.576,80</text:p>
          </table:table-cell>
          <table:table-cell table:style-name="ce9"/>
          <table:table-cell office:value-type="float" office:value="-4043.09" table:style-name="ce12">
            <text:p>-4.043,09</text:p>
          </table:table-cell>
          <table:table-cell office:value-type="float" office:value="0" table:style-name="ce13">
            <text:p>0,00</text:p>
          </table:table-cell>
          <table:table-cell office:value-type="float" office:value="-5619.89" table:style-name="ce12">
            <text:p>-5.619,89</text:p>
          </table:table-cell>
          <table:table-cell office:value-type="float" office:value="13418.39" table:style-name="ce10">
            <text:p>13.41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INFRAESTRUTURA TECNOLÓGICA (SETIC)</text:p>
          </table:table-cell>
          <table:table-cell office:value-type="float" office:value="18368.400000000001" table:style-name="ce10">
            <text:p>18.368,40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769.8" table:style-name="ce10">
            <text:p>2.769,80</text:p>
          </table:table-cell>
          <table:table-cell office:value-type="float" office:value="450.51" table:number-columns-spanned="2" table:number-rows-spanned="1" table:style-name="ce28">
            <text:p>450,51</text:p>
          </table:table-cell>
          <table:covered-table-cell/>
          <table:table-cell table:style-name="ce9"/>
          <table:table-cell office:value-type="float" office:value="23528.6" table:style-name="ce10">
            <text:p>23.528,60</text:p>
          </table:table-cell>
          <table:table-cell office:value-type="float" office:value="-2557.52" table:style-name="ce12">
            <text:p>-2.557,52</text:p>
          </table:table-cell>
          <table:table-cell office:value-type="float" office:value="-4083.85" table:style-name="ce12">
            <text:p>-4.083,85</text:p>
          </table:table-cell>
          <table:table-cell office:value-type="float" office:value="-1327.89" table:style-name="ce12">
            <text:p>-1.327,89</text:p>
          </table:table-cell>
          <table:table-cell office:value-type="float" office:value="0" table:style-name="ce13">
            <text:p>0,00</text:p>
          </table:table-cell>
          <table:table-cell office:value-type="float" office:value="-7969.26" table:style-name="ce12">
            <text:p>-7.969,26</text:p>
          </table:table-cell>
          <table:table-cell office:value-type="float" office:value="15559.34" table:style-name="ce10">
            <text:p>15.55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78.34" table:style-name="ce10">
            <text:p>11.778,3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2633.99" table:style-name="ce10">
            <text:p>2.633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52.22" table:style-name="ce10">
            <text:p>16.352,22</text:p>
          </table:table-cell>
          <table:table-cell office:value-type="float" office:value="-1487.95" table:style-name="ce12">
            <text:p>-1.487,95</text:p>
          </table:table-cell>
          <table:table-cell office:value-type="float" office:value="-2337.56" table:style-name="ce12">
            <text:p>-2.337,56</text:p>
          </table:table-cell>
          <table:table-cell office:value-type="float" office:value="-3633.33" table:style-name="ce12">
            <text:p>-3.633,33</text:p>
          </table:table-cell>
          <table:table-cell office:value-type="float" office:value="0" table:style-name="ce13">
            <text:p>0,00</text:p>
          </table:table-cell>
          <table:table-cell office:value-type="float" office:value="-7458.84" table:style-name="ce12">
            <text:p>-7.458,84</text:p>
          </table:table-cell>
          <table:table-cell office:value-type="float" office:value="8893.3799999999992" table:style-name="ce10">
            <text:p>8.89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.285,94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214.23" table:style-name="ce10">
            <text:p>3.214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40.06" table:style-name="ce10">
            <text:p>24.440,06</text:p>
          </table:table-cell>
          <table:table-cell office:value-type="float" office:value="-2740.19" table:style-name="ce12">
            <text:p>-2.740,19</text:p>
          </table:table-cell>
          <table:table-cell office:value-type="float" office:value="-4057.78" table:style-name="ce12">
            <text:p>-4.057,78</text:p>
          </table:table-cell>
          <table:table-cell office:value-type="float" office:value="-1826.99" table:style-name="ce12">
            <text:p>-1.826,99</text:p>
          </table:table-cell>
          <table:table-cell office:value-type="float" office:value="0" table:style-name="ce13">
            <text:p>0,00</text:p>
          </table:table-cell>
          <table:table-cell office:value-type="float" office:value="-8624.9599999999991" table:style-name="ce12">
            <text:p>-8.624,96</text:p>
          </table:table-cell>
          <table:table-cell office:value-type="float" office:value="15815.1" table:style-name="ce10">
            <text:p>15.815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.428,83</text:p>
          </table:table-cell>
          <table:table-cell office:value-type="float" office:value="4321.22" table:style-name="ce10">
            <text:p>4.321,22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43.53" table:style-name="ce10">
            <text:p>26.743,53</text:p>
          </table:table-cell>
          <table:table-cell office:value-type="float" office:value="-3015.29" table:style-name="ce12">
            <text:p>-3.015,29</text:p>
          </table:table-cell>
          <table:table-cell office:value-type="float" office:value="-5382.7" table:style-name="ce12">
            <text:p>-5.382,70</text:p>
          </table:table-cell>
          <table:table-cell office:value-type="float" office:value="-1881" table:style-name="ce12">
            <text:p>-1.881,00</text:p>
          </table:table-cell>
          <table:table-cell office:value-type="float" office:value="0" table:style-name="ce13">
            <text:p>0,00</text:p>
          </table:table-cell>
          <table:table-cell office:value-type="float" office:value="-10278.99" table:style-name="ce12">
            <text:p>-10.278,99</text:p>
          </table:table-cell>
          <table:table-cell office:value-type="float" office:value="16464.54" table:style-name="ce10">
            <text:p>16.464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DIRETOR DE DIVISÃO - CJ-01</text:p>
          </table:table-cell>
          <table:table-cell office:value-type="string" table:style-name="ce8">
            <text:p>DIVISÃO DE OUVIDORIA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1753.22" table:style-name="ce10">
            <text:p>1.753,22</text:p>
          </table:table-cell>
          <table:table-cell office:value-type="float" office:value="5990.88" table:style-name="ce10">
            <text:p>5.990,88</text:p>
          </table:table-cell>
          <table:table-cell office:value-type="float" office:value="2958.1" table:style-name="ce10">
            <text:p>2.958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43.99" table:style-name="ce10">
            <text:p>30.143,99</text:p>
          </table:table-cell>
          <table:table-cell office:value-type="float" office:value="-3029.47" table:style-name="ce12">
            <text:p>-3.029,47</text:p>
          </table:table-cell>
          <table:table-cell office:value-type="float" office:value="-5669.38" table:style-name="ce12">
            <text:p>-5.669,38</text:p>
          </table:table-cell>
          <table:table-cell office:value-type="float" office:value="-3515.62" table:style-name="ce12">
            <text:p>-3.515,62</text:p>
          </table:table-cell>
          <table:table-cell office:value-type="float" office:value="0" table:style-name="ce13">
            <text:p>0,00</text:p>
          </table:table-cell>
          <table:table-cell office:value-type="float" office:value="-12214.47" table:style-name="ce12">
            <text:p>-12.214,47</text:p>
          </table:table-cell>
          <table:table-cell office:value-type="float" office:value="17929.52" table:style-name="ce10">
            <text:p>17.929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44.04" table:style-name="ce10">
            <text:p>10.844,04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1825.38" table:style-name="ce10">
            <text:p>1.825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54.47" table:style-name="ce10">
            <text:p>13.854,47</text:p>
          </table:table-cell>
          <table:table-cell office:value-type="float" office:value="-1360.53" table:style-name="ce12">
            <text:p>-1.360,53</text:p>
          </table:table-cell>
          <table:table-cell office:value-type="float" office:value="-2064.4899999999998" table:style-name="ce12">
            <text:p>-2.064,49</text:p>
          </table:table-cell>
          <table:table-cell office:value-type="float" office:value="-2193.64" table:style-name="ce12">
            <text:p>-2.193,64</text:p>
          </table:table-cell>
          <table:table-cell office:value-type="float" office:value="0" table:style-name="ce13">
            <text:p>0,00</text:p>
          </table:table-cell>
          <table:table-cell office:value-type="float" office:value="-5618.66" table:style-name="ce12">
            <text:p>-5.618,66</text:p>
          </table:table-cell>
          <table:table-cell office:value-type="float" office:value="8235.81" table:style-name="ce10">
            <text:p>8.23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78.34" table:style-name="ce10">
            <text:p>11.778,34</text:p>
          </table:table-cell>
          <table:table-cell office:value-type="float" office:value="2202.79" table:style-name="ce10">
            <text:p>2.202,79</text:p>
          </table:table-cell>
          <table:table-cell office:value-type="float" office:value="8411.01" table:style-name="ce10">
            <text:p>8.411,01</text:p>
          </table:table-cell>
          <table:table-cell office:value-type="float" office:value="4596.04" table:style-name="ce10">
            <text:p>4.596,0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88.18" table:style-name="ce10">
            <text:p>26.988,18</text:p>
          </table:table-cell>
          <table:table-cell office:value-type="float" office:value="-1841.39" table:style-name="ce12">
            <text:p>-1.841,39</text:p>
          </table:table-cell>
          <table:table-cell office:value-type="float" office:value="-4469.2700000000004" table:style-name="ce12">
            <text:p>-4.469,27</text:p>
          </table:table-cell>
          <table:table-cell office:value-type="float" office:value="-3930.76" table:style-name="ce12">
            <text:p>-3.930,76</text:p>
          </table:table-cell>
          <table:table-cell office:value-type="float" office:value="0" table:style-name="ce13">
            <text:p>0,00</text:p>
          </table:table-cell>
          <table:table-cell office:value-type="float" office:value="-10241.42" table:style-name="ce12">
            <text:p>-10.241,42</text:p>
          </table:table-cell>
          <table:table-cell office:value-type="float" office:value="16746.759999999998" table:style-name="ce10">
            <text:p>16.74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SLC)</text:p>
          </table:table-cell>
          <table:table-cell office:value-type="float" office:value="11754.59" table:style-name="ce10">
            <text:p>11.754,59</text:p>
          </table:table-cell>
          <table:table-cell office:value-type="float" office:value="4224.05" table:style-name="ce10">
            <text:p>4.224,05</text:p>
          </table:table-cell>
          <table:table-cell office:value-type="float" office:value="1185.05" table:style-name="ce10">
            <text:p>1.185,05</text:p>
          </table:table-cell>
          <table:table-cell office:value-type="float" office:value="3926.87" table:style-name="ce10">
            <text:p>3.926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90.560000000001" table:style-name="ce10">
            <text:p>21.090,56</text:p>
          </table:table-cell>
          <table:table-cell office:value-type="float" office:value="-1883.68" table:style-name="ce12">
            <text:p>-1.883,68</text:p>
          </table:table-cell>
          <table:table-cell office:value-type="float" office:value="-3228.37" table:style-name="ce12">
            <text:p>-3.228,37</text:p>
          </table:table-cell>
          <table:table-cell office:value-type="float" office:value="-4399.83" table:style-name="ce12">
            <text:p>-4.399,83</text:p>
          </table:table-cell>
          <table:table-cell office:value-type="float" office:value="0" table:style-name="ce13">
            <text:p>0,00</text:p>
          </table:table-cell>
          <table:table-cell office:value-type="float" office:value="-9511.8799999999992" table:style-name="ce12">
            <text:p>-9.511,88</text:p>
          </table:table-cell>
          <table:table-cell office:value-type="float" office:value="11578.68" table:style-name="ce10">
            <text:p>11.578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701.52" table:style-name="ce10">
            <text:p>18.701,52</text:p>
          </table:table-cell>
          <table:table-cell office:value-type="float" office:value="2755.21" table:style-name="ce10">
            <text:p>2.755,21</text:p>
          </table:table-cell>
          <table:table-cell office:value-type="float" office:value="8411.01" table:style-name="ce10">
            <text:p>8.411,01</text:p>
          </table:table-cell>
          <table:table-cell office:value-type="float" office:value="2558.6799999999998" table:style-name="ce10">
            <text:p>2.558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426.42" table:style-name="ce10">
            <text:p>32.426,42</text:p>
          </table:table-cell>
          <table:table-cell office:value-type="float" office:value="-3098.37" table:style-name="ce12">
            <text:p>-3.098,37</text:p>
          </table:table-cell>
          <table:table-cell office:value-type="float" office:value="-6440.08" table:style-name="ce12">
            <text:p>-6.440,08</text:p>
          </table:table-cell>
          <table:table-cell office:value-type="float" office:value="-5518.71" table:style-name="ce12">
            <text:p>-5.518,71</text:p>
          </table:table-cell>
          <table:table-cell office:value-type="float" office:value="0" table:style-name="ce13">
            <text:p>0,00</text:p>
          </table:table-cell>
          <table:table-cell office:value-type="float" office:value="-15057.16" table:style-name="ce12">
            <text:p>-15.057,16</text:p>
          </table:table-cell>
          <table:table-cell office:value-type="float" office:value="17369.259999999998" table:style-name="ce10">
            <text:p>17.369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4</text:p>
          </table:table-cell>
          <table:table-cell office:value-type="string" table:style-name="ce8">
            <text:p>SETOR DE SAÚDE (SEGESP)</text:p>
          </table:table-cell>
          <table:table-cell office:value-type="float" office:value="15160.06" table:style-name="ce10">
            <text:p>15.160,06</text:p>
          </table:table-cell>
          <table:table-cell table:number-columns-repeated="2" table:style-name="ce9"/>
          <table:table-cell office:value-type="float" office:value="2186.5" table:style-name="ce10">
            <text:p>2.186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46.560000000001" table:style-name="ce10">
            <text:p>17.346,56</text:p>
          </table:table-cell>
          <table:table-cell office:value-type="float" office:value="-1934.59" table:style-name="ce12">
            <text:p>-1.934,59</text:p>
          </table:table-cell>
          <table:table-cell office:value-type="float" office:value="-2767.64" table:style-name="ce12">
            <text:p>-2.767,64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4702.2299999999996" table:style-name="ce12">
            <text:p>-4.702,23</text:p>
          </table:table-cell>
          <table:table-cell office:value-type="float" office:value="12644.33" table:style-name="ce10">
            <text:p>12.64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78.69" table:style-name="ce10">
            <text:p>11.878,69</text:p>
          </table:table-cell>
          <table:table-cell office:value-type="float" office:value="2299.42" table:style-name="ce10">
            <text:p>2.299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2473.5100000000002" table:style-name="ce10">
            <text:p>2.47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1.509999999998" table:style-name="ce10">
            <text:p>18.591,51</text:p>
          </table:table-cell>
          <table:table-cell office:value-type="float" office:value="-1876.92" table:style-name="ce12">
            <text:p>-1.876,92</text:p>
          </table:table-cell>
          <table:table-cell office:value-type="float" office:value="-2994.8" table:style-name="ce12">
            <text:p>-2.994,80</text:p>
          </table:table-cell>
          <table:table-cell office:value-type="float" office:value="-2189.91" table:style-name="ce12">
            <text:p>-2.189,91</text:p>
          </table:table-cell>
          <table:table-cell office:value-type="float" office:value="0" table:style-name="ce13">
            <text:p>0,00</text:p>
          </table:table-cell>
          <table:table-cell office:value-type="float" office:value="-7061.63" table:style-name="ce12">
            <text:p>-7.061,63</text:p>
          </table:table-cell>
          <table:table-cell office:value-type="float" office:value="11529.88" table:style-name="ce10">
            <text:p>11.529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number-columns-spanned="2" table:number-rows-spanned="1" table:style-name="ce27">
            <text:p>DIVISÃO DE PLANEJAMENTO E CONTROLE ORÇAMENTÁRIOS (SOF)</text:p>
          </table:table-cell>
          <table:covered-table-cell/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796.13" table:style-name="ce10">
            <text:p>2.796,1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81.18" table:style-name="ce10">
            <text:p>3.981,18</text:p>
          </table:table-cell>
          <table:table-cell table:number-columns-repeated="2" table:style-name="ce9"/>
          <table:table-cell office:value-type="float" office:value="-810" table:style-name="ce11">
            <text:p>-810,00</text:p>
          </table:table-cell>
          <table:table-cell office:value-type="float" office:value="0" table:style-name="ce13">
            <text:p>0,00</text:p>
          </table:table-cell>
          <table:table-cell office:value-type="float" office:value="-810" table:style-name="ce11">
            <text:p>-810,00</text:p>
          </table:table-cell>
          <table:table-cell office:value-type="float" office:value="3171.18" table:style-name="ce10">
            <text:p>3.171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.229,52</text:p>
          </table:table-cell>
          <table:table-cell office:value-type="float" office:value="2560.16" table:style-name="ce10">
            <text:p>2.560,16</text:p>
          </table:table-cell>
          <table:table-cell office:value-type="float" office:value="1185.05" table:style-name="ce10">
            <text:p>1.185,05</text:p>
          </table:table-cell>
          <table:table-cell office:value-type="float" office:value="4141.21" table:style-name="ce10">
            <text:p>4.141,2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15.939999999999" table:style-name="ce10">
            <text:p>20.115,94</text:p>
          </table:table-cell>
          <table:table-cell office:value-type="float" office:value="-1648.02" table:style-name="ce12">
            <text:p>-1.648,02</text:p>
          </table:table-cell>
          <table:table-cell office:value-type="float" office:value="-2966.21" table:style-name="ce12">
            <text:p>-2.966,21</text:p>
          </table:table-cell>
          <table:table-cell office:value-type="float" office:value="-6262.97" table:style-name="ce12">
            <text:p>-6.262,97</text:p>
          </table:table-cell>
          <table:table-cell office:value-type="float" office:value="0" table:style-name="ce13">
            <text:p>0,00</text:p>
          </table:table-cell>
          <table:table-cell office:value-type="float" office:value="-10877.2" table:style-name="ce12">
            <text:p>-10.877,20</text:p>
          </table:table-cell>
          <table:table-cell office:value-type="float" office:value="9238.74" table:style-name="ce10">
            <text:p>9.23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441.79" table:style-name="ce10">
            <text:p>19.441,79</text:p>
          </table:table-cell>
          <table:table-cell office:value-type="float" office:value="424.33" table:style-name="ce14">
            <text:p>424,33</text:p>
          </table:table-cell>
          <table:table-cell table:style-name="ce9"/>
          <table:table-cell office:value-type="float" office:value="2194.3200000000002" table:style-name="ce10">
            <text:p>2.19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60.44" table:style-name="ce10">
            <text:p>22.060,44</text:p>
          </table:table-cell>
          <table:table-cell office:value-type="float" office:value="-2810.2" table:style-name="ce12">
            <text:p>-2.810,20</text:p>
          </table:table-cell>
          <table:table-cell office:value-type="float" office:value="-3716.74" table:style-name="ce12">
            <text:p>-3.716,74</text:p>
          </table:table-cell>
          <table:table-cell office:value-type="float" office:value="-1483.32" table:style-name="ce12">
            <text:p>-1.483,32</text:p>
          </table:table-cell>
          <table:table-cell office:value-type="float" office:value="0" table:style-name="ce13">
            <text:p>0,00</text:p>
          </table:table-cell>
          <table:table-cell office:value-type="float" office:value="-8010.26" table:style-name="ce12">
            <text:p>-8.010,26</text:p>
          </table:table-cell>
          <table:table-cell office:value-type="float" office:value="14050.18" table:style-name="ce10">
            <text:p>14.050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0">
            <text:p>6.976,45</text:p>
          </table:table-cell>
          <table:table-cell table:number-columns-repeated="2" table:style-name="ce9"/>
          <table:table-cell office:value-type="float" office:value="993.48" table:style-name="ce14">
            <text:p>993,48</text:p>
          </table:table-cell>
          <table:table-cell office:value-type="float" office:value="6705.6" table:number-columns-spanned="2" table:number-rows-spanned="1" table:style-name="ce26">
            <text:p>6.705,60</text:p>
          </table:table-cell>
          <table:covered-table-cell/>
          <table:table-cell table:style-name="ce9"/>
          <table:table-cell office:value-type="float" office:value="14675.53" table:style-name="ce10">
            <text:p>14.675,53</text:p>
          </table:table-cell>
          <table:table-cell office:value-type="float" office:value="-746.79" table:style-name="ce11">
            <text:p>-746,79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5.48" table:style-name="ce12">
            <text:p>-2.785,48</text:p>
          </table:table-cell>
          <table:table-cell office:value-type="float" office:value="0" table:style-name="ce13">
            <text:p>0,00</text:p>
          </table:table-cell>
          <table:table-cell office:value-type="float" office:value="-3921.37" table:style-name="ce12">
            <text:p>-3.921,37</text:p>
          </table:table-cell>
          <table:table-cell office:value-type="float" office:value="10754.16" table:style-name="ce10">
            <text:p>10.75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.182,27</text:p>
          </table:table-cell>
          <table:table-cell office:value-type="float" office:value="754.25" table:style-name="ce14">
            <text:p>754,25</text:p>
          </table:table-cell>
          <table:table-cell table:style-name="ce9"/>
          <table:table-cell office:value-type="float" office:value="1094.6099999999999" table:style-name="ce10">
            <text:p>1.094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031.129999999997" table:style-name="ce10">
            <text:p>40.031,13</text:p>
          </table:table-cell>
          <table:table-cell office:value-type="float" office:value="-5520.72" table:style-name="ce12">
            <text:p>-5.520,72</text:p>
          </table:table-cell>
          <table:table-cell office:value-type="float" office:value="-8267.85" table:style-name="ce12">
            <text:p>-8.267,85</text:p>
          </table:table-cell>
          <table:table-cell office:value-type="float" office:value="-1272.6300000000001" table:style-name="ce12">
            <text:p>-1.272,63</text:p>
          </table:table-cell>
          <table:table-cell office:value-type="float" office:value="0" table:style-name="ce13">
            <text:p>0,00</text:p>
          </table:table-cell>
          <table:table-cell office:value-type="float" office:value="-15061.2" table:style-name="ce12">
            <text:p>-15.061,20</text:p>
          </table:table-cell>
          <table:table-cell office:value-type="float" office:value="24969.93" table:style-name="ce10">
            <text:p>24.969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0">
            <text:p>9.696,55</text:p>
          </table:table-cell>
          <table:table-cell office:value-type="float" office:value="3313.86" table:style-name="ce10">
            <text:p>3.313,86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97.37" table:style-name="ce10">
            <text:p>14.997,37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2">
            <text:p>-1.891,78</text:p>
          </table:table-cell>
          <table:table-cell office:value-type="float" office:value="-4439.8500000000004" table:style-name="ce12">
            <text:p>-4.439,85</text:p>
          </table:table-cell>
          <table:table-cell office:value-type="float" office:value="0" table:style-name="ce13">
            <text:p>0,00</text:p>
          </table:table-cell>
          <table:table-cell office:value-type="float" office:value="-7207.97" table:style-name="ce12">
            <text:p>-7.207,97</text:p>
          </table:table-cell>
          <table:table-cell office:value-type="float" office:value="7789.4" table:style-name="ce10">
            <text:p>7.78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.108,15</text:p>
          </table:table-cell>
          <table:table-cell office:value-type="float" office:value="1590.36" table:style-name="ce10">
            <text:p>1.590,36</text:p>
          </table:table-cell>
          <table:table-cell table:style-name="ce9"/>
          <table:table-cell office:value-type="float" office:value="1687.17" table:style-name="ce10">
            <text:p>1.687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85.68" table:style-name="ce10">
            <text:p>16.385,68</text:p>
          </table:table-cell>
          <table:table-cell office:value-type="float" office:value="-1701.15" table:style-name="ce12">
            <text:p>-1.701,15</text:p>
          </table:table-cell>
          <table:table-cell office:value-type="float" office:value="-2204.96" table:style-name="ce12">
            <text:p>-2.204,96</text:p>
          </table:table-cell>
          <table:table-cell office:value-type="float" office:value="-1648.69" table:style-name="ce12">
            <text:p>-1.648,69</text:p>
          </table:table-cell>
          <table:table-cell office:value-type="float" office:value="0" table:style-name="ce13">
            <text:p>0,00</text:p>
          </table:table-cell>
          <table:table-cell office:value-type="float" office:value="-5554.8" table:style-name="ce12">
            <text:p>-5.554,80</text:p>
          </table:table-cell>
          <table:table-cell office:value-type="float" office:value="10830.88" table:style-name="ce10">
            <text:p>10.830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OVERNANÇA E GESTÃO ESTRATÉGICA</text:p>
          </table:table-cell>
          <table:table-cell office:value-type="float" office:value="18325.75" table:style-name="ce10">
            <text:p>18.325,75</text:p>
          </table:table-cell>
          <table:table-cell table:style-name="ce9"/>
          <table:table-cell office:value-type="float" office:value="8411.01" table:style-name="ce10">
            <text:p>8.411,01</text:p>
          </table:table-cell>
          <table:table-cell office:value-type="float" office:value="1886.23" table:style-name="ce10">
            <text:p>1.886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622.99" table:style-name="ce10">
            <text:p>28.622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5613.35" table:style-name="ce12">
            <text:p>-5.613,35</text:p>
          </table:table-cell>
          <table:table-cell office:value-type="float" office:value="-1132.27" table:style-name="ce12">
            <text:p>-1.132,27</text:p>
          </table:table-cell>
          <table:table-cell office:value-type="float" office:value="0" table:style-name="ce13">
            <text:p>0,00</text:p>
          </table:table-cell>
          <table:table-cell office:value-type="float" office:value="-7574.01" table:style-name="ce12">
            <text:p>-7.574,01</text:p>
          </table:table-cell>
          <table:table-cell office:value-type="float" office:value="21048.98" table:style-name="ce10">
            <text:p>21.048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.873,32</text:p>
          </table:table-cell>
          <table:table-cell office:value-type="float" office:value="551.05999999999995" table:style-name="ce14">
            <text:p>551,06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7.86" table:style-name="ce10">
            <text:p>13.417,86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2">
            <text:p>-2.332,94</text:p>
          </table:table-cell>
          <table:table-cell office:value-type="float" office:value="-1573.8" table:style-name="ce12">
            <text:p>-1.573,80</text:p>
          </table:table-cell>
          <table:table-cell office:value-type="float" office:value="0" table:style-name="ce13">
            <text:p>0,00</text:p>
          </table:table-cell>
          <table:table-cell office:value-type="float" office:value="-4686.38" table:style-name="ce12">
            <text:p>-4.686,38</text:p>
          </table:table-cell>
          <table:table-cell office:value-type="float" office:value="8731.48" table:style-name="ce10">
            <text:p>8.73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VISÃO DE CAPACITAÇÃO DE MAGISTRADOS (EJ)</text:p>
          </table:table-cell>
          <table:table-cell office:value-type="float" office:value="11914.48" table:style-name="ce10">
            <text:p>11.914,48</text:p>
          </table:table-cell>
          <table:table-cell office:value-type="float" office:value="1974.29" table:style-name="ce10">
            <text:p>1.974,29</text:p>
          </table:table-cell>
          <table:table-cell office:value-type="float" office:value="1939.89" table:style-name="ce10">
            <text:p>1.939,89</text:p>
          </table:table-cell>
          <table:table-cell office:value-type="float" office:value="2998.17" table:style-name="ce10">
            <text:p>2.998,1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26.830000000002" table:style-name="ce10">
            <text:p>18.826,83</text:p>
          </table:table-cell>
          <table:table-cell office:value-type="float" office:value="-1823.28" table:style-name="ce12">
            <text:p>-1.823,28</text:p>
          </table:table-cell>
          <table:table-cell office:value-type="float" office:value="-2982.12" table:style-name="ce12">
            <text:p>-2.982,12</text:p>
          </table:table-cell>
          <table:table-cell office:value-type="float" office:value="-4697.72" table:style-name="ce12">
            <text:p>-4.697,72</text:p>
          </table:table-cell>
          <table:table-cell office:value-type="float" office:value="0" table:style-name="ce13">
            <text:p>0,00</text:p>
          </table:table-cell>
          <table:table-cell office:value-type="float" office:value="-9503.1200000000008" table:style-name="ce12">
            <text:p>-9.503,12</text:p>
          </table:table-cell>
          <table:table-cell office:value-type="float" office:value="9323.7099999999991" table:style-name="ce10">
            <text:p>9.323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919.53" table:style-name="ce10">
            <text:p>3.919,53</text:p>
          </table:table-cell>
          <table:table-cell table:style-name="ce9"/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98.95" table:style-name="ce10">
            <text:p>24.198,95</text:p>
          </table:table-cell>
          <table:table-cell office:value-type="float" office:value="-2558.52" table:style-name="ce12">
            <text:p>-2.558,52</text:p>
          </table:table-cell>
          <table:table-cell office:value-type="float" office:value="-4808.55" table:style-name="ce12">
            <text:p>-4.808,55</text:p>
          </table:table-cell>
          <table:table-cell office:value-type="float" office:value="-2417.71" table:style-name="ce12">
            <text:p>-2.417,71</text:p>
          </table:table-cell>
          <table:table-cell office:value-type="float" office:value="0" table:style-name="ce13">
            <text:p>0,00</text:p>
          </table:table-cell>
          <table:table-cell office:value-type="float" office:value="-9784.7800000000007" table:style-name="ce12">
            <text:p>-9.784,78</text:p>
          </table:table-cell>
          <table:table-cell office:value-type="float" office:value="14414.17" table:style-name="ce10">
            <text:p>14.41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71.9" table:style-name="ce10">
            <text:p>3.671,90</text:p>
          </table:table-cell>
          <table:table-cell office:value-type="float" office:value="7398.87" table:style-name="ce10">
            <text:p>7.398,87</text:p>
          </table:table-cell>
          <table:table-cell office:value-type="float" office:value="3915.23" table:style-name="ce10">
            <text:p>3.915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88.080000000002" table:style-name="ce10">
            <text:p>26.788,08</text:p>
          </table:table-cell>
          <table:table-cell office:value-type="float" office:value="-2103.38" table:style-name="ce12">
            <text:p>-2.103,38</text:p>
          </table:table-cell>
          <table:table-cell office:value-type="float" office:value="-4737.97" table:style-name="ce12">
            <text:p>-4.737,97</text:p>
          </table:table-cell>
          <table:table-cell office:value-type="float" office:value="-6030.01" table:style-name="ce12">
            <text:p>-6.030,01</text:p>
          </table:table-cell>
          <table:table-cell office:value-type="float" office:value="0" table:style-name="ce13">
            <text:p>0,00</text:p>
          </table:table-cell>
          <table:table-cell office:value-type="float" office:value="-12871.36" table:style-name="ce12">
            <text:p>-12.871,36</text:p>
          </table:table-cell>
          <table:table-cell office:value-type="float" office:value="13916.72" table:style-name="ce10">
            <text:p>13.916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0">
            <text:p>1.917,00</text:p>
          </table:table-cell>
          <table:table-cell table:style-name="ce9"/>
          <table:table-cell office:value-type="float" office:value="1185.05" table:style-name="ce10">
            <text:p>1.185,05</text:p>
          </table:table-cell>
          <table:table-cell office:value-type="float" office:value="2921.24" table:style-name="ce10">
            <text:p>2.921,2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023.29" table:style-name="ce10">
            <text:p>6.023,29</text:p>
          </table:table-cell>
          <table:table-cell office:value-type="float" office:value="-210.87" table:style-name="ce11">
            <text:p>-210,87</text:p>
          </table:table-cell>
          <table:table-cell office:value-type="float" office:value="-59.83" table:style-name="ce11">
            <text:p>-59,83</text:p>
          </table:table-cell>
          <table:table-cell office:value-type="float" office:value="-1926.95" table:style-name="ce12">
            <text:p>-1.926,95</text:p>
          </table:table-cell>
          <table:table-cell office:value-type="float" office:value="0" table:style-name="ce13">
            <text:p>0,00</text:p>
          </table:table-cell>
          <table:table-cell office:value-type="float" office:value="-2197.65" table:style-name="ce12">
            <text:p>-2.197,65</text:p>
          </table:table-cell>
          <table:table-cell office:value-type="float" office:value="3825.64" table:style-name="ce10">
            <text:p>3.825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734.06" table:style-name="ce10">
            <text:p>3.734,06</text:p>
          </table:table-cell>
          <table:table-cell table:style-name="ce9"/>
          <table:table-cell office:value-type="float" office:value="661.35" table:style-name="ce14">
            <text:p>661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81.35" table:style-name="ce10">
            <text:p>23.681,35</text:p>
          </table:table-cell>
          <table:table-cell office:value-type="float" office:value="-2527.92" table:style-name="ce12">
            <text:p>-2.527,92</text:p>
          </table:table-cell>
          <table:table-cell table:style-name="ce9"/>
          <table:table-cell office:value-type="float" office:value="-744.83" table:style-name="ce11">
            <text:p>-744,83</text:p>
          </table:table-cell>
          <table:table-cell office:value-type="float" office:value="0" table:style-name="ce13">
            <text:p>0,00</text:p>
          </table:table-cell>
          <table:table-cell office:value-type="float" office:value="-3272.75" table:style-name="ce12">
            <text:p>-3.272,75</text:p>
          </table:table-cell>
          <table:table-cell office:value-type="float" office:value="20408.599999999999" table:style-name="ce10">
            <text:p>20.408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4409.1899999999996" table:style-name="ce10">
            <text:p>4.409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09.1899999999996" table:style-name="ce10">
            <text:p>4.409,19</text:p>
          </table:table-cell>
          <table:table-cell table:number-columns-repeated="3" table:style-name="ce9"/>
          <table:table-cell office:value-type="float" office:value="0" table:style-name="ce13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4409.1899999999996" table:style-name="ce10">
            <text:p>4.409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DE PRECATÓRIOS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174.42" table:style-name="ce10">
            <text:p>3.174,42</text:p>
          </table:table-cell>
          <table:table-cell office:value-type="float" office:value="1939.89" table:style-name="ce10">
            <text:p>1.939,89</text:p>
          </table:table-cell>
          <table:table-cell office:value-type="float" office:value="3812.8" table:style-name="ce10">
            <text:p>3.81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29.189999999999" table:style-name="ce10">
            <text:p>20.729,19</text:p>
          </table:table-cell>
          <table:table-cell office:value-type="float" office:value="-2021.3" table:style-name="ce12">
            <text:p>-2.021,30</text:p>
          </table:table-cell>
          <table:table-cell office:value-type="float" office:value="-3018.24" table:style-name="ce12">
            <text:p>-3.018,24</text:p>
          </table:table-cell>
          <table:table-cell office:value-type="float" office:value="-3342.02" table:style-name="ce12">
            <text:p>-3.342,02</text:p>
          </table:table-cell>
          <table:table-cell office:value-type="float" office:value="0" table:style-name="ce13">
            <text:p>0,00</text:p>
          </table:table-cell>
          <table:table-cell office:value-type="float" office:value="-8381.56" table:style-name="ce12">
            <text:p>-8.381,56</text:p>
          </table:table-cell>
          <table:table-cell office:value-type="float" office:value="12347.63" table:style-name="ce10">
            <text:p>12.34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DIVISÃO DE ATENDIMENTO DE SERVIÇOS DE TECNOLOGIA</text:p>
          </table:table-cell>
          <table:table-cell office:value-type="float" office:value="13026.17" table:style-name="ce10">
            <text:p>13.026,17</text:p>
          </table:table-cell>
          <table:table-cell table:number-columns-repeated="2" table:style-name="ce9"/>
          <table:table-cell office:value-type="float" office:value="3750.57" table:style-name="ce10">
            <text:p>3.750,57</text:p>
          </table:table-cell>
          <table:table-cell office:value-type="float" office:value="4342.0600000000004" table:number-columns-spanned="2" table:number-rows-spanned="1" table:style-name="ce26">
            <text:p>4.342,06</text:p>
          </table:table-cell>
          <table:covered-table-cell/>
          <table:table-cell table:style-name="ce9"/>
          <table:table-cell office:value-type="float" office:value="21118.799999999999" table:style-name="ce10">
            <text:p>21.118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1.48" table:style-name="ce12">
            <text:p>-2.541,48</text:p>
          </table:table-cell>
          <table:table-cell office:value-type="float" office:value="-1670.82" table:style-name="ce12">
            <text:p>-1.670,82</text:p>
          </table:table-cell>
          <table:table-cell office:value-type="float" office:value="0" table:style-name="ce13">
            <text:p>0,00</text:p>
          </table:table-cell>
          <table:table-cell office:value-type="float" office:value="-5040.6899999999996" table:style-name="ce12">
            <text:p>-5.040,69</text:p>
          </table:table-cell>
          <table:table-cell office:value-type="float" office:value="16078.11" table:style-name="ce10">
            <text:p>16.07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3451.99" table:style-name="ce10">
            <text:p>3.451,99</text:p>
          </table:table-cell>
          <table:table-cell table:style-name="ce9"/>
          <table:table-cell office:value-type="float" office:value="2360.62" table:style-name="ce10">
            <text:p>2.360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98.55" table:style-name="ce10">
            <text:p>25.098,55</text:p>
          </table:table-cell>
          <table:table-cell office:value-type="float" office:value="-3309.77" table:style-name="ce12">
            <text:p>-3.309,77</text:p>
          </table:table-cell>
          <table:table-cell office:value-type="float" office:value="-4421.25" table:style-name="ce12">
            <text:p>-4.421,25</text:p>
          </table:table-cell>
          <table:table-cell office:value-type="float" office:value="-106.79" table:style-name="ce11">
            <text:p>-106,79</text:p>
          </table:table-cell>
          <table:table-cell office:value-type="float" office:value="0" table:style-name="ce13">
            <text:p>0,00</text:p>
          </table:table-cell>
          <table:table-cell office:value-type="float" office:value="-7837.81" table:style-name="ce12">
            <text:p>-7.837,81</text:p>
          </table:table-cell>
          <table:table-cell office:value-type="float" office:value="17260.740000000002" table:style-name="ce10">
            <text:p>17.260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.802,08</text:p>
          </table:table-cell>
          <table:table-cell office:value-type="float" office:value="3629.4" table:style-name="ce10">
            <text:p>3.629,40</text:p>
          </table:table-cell>
          <table:table-cell office:value-type="float" office:value="8411.01" table:style-name="ce10">
            <text:p>8.411,01</text:p>
          </table:table-cell>
          <table:table-cell office:value-type="float" office:value="3809.08" table:style-name="ce10">
            <text:p>3.809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51.57" table:style-name="ce10">
            <text:p>27.651,57</text:p>
          </table:table-cell>
          <table:table-cell office:value-type="float" office:value="-2096.37" table:style-name="ce12">
            <text:p>-2.096,37</text:p>
          </table:table-cell>
          <table:table-cell office:value-type="float" office:value="-4902.2700000000004" table:style-name="ce12">
            <text:p>-4.902,27</text:p>
          </table:table-cell>
          <table:table-cell office:value-type="float" office:value="-3297.5" table:style-name="ce12">
            <text:p>-3.297,50</text:p>
          </table:table-cell>
          <table:table-cell office:value-type="float" office:value="0" table:style-name="ce13">
            <text:p>0,00</text:p>
          </table:table-cell>
          <table:table-cell office:value-type="float" office:value="-10296.14" table:style-name="ce12">
            <text:p>-10.296,14</text:p>
          </table:table-cell>
          <table:table-cell office:value-type="float" office:value="17355.43" table:style-name="ce10">
            <text:p>17.355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285.939999999999" table:style-name="ce10">
            <text:p>19.285,94</text:p>
          </table:table-cell>
          <table:table-cell office:value-type="float" office:value="1770.21" table:style-name="ce10">
            <text:p>1.770,21</text:p>
          </table:table-cell>
          <table:table-cell office:value-type="float" office:value="2232.38" table:style-name="ce10">
            <text:p>2.232,38</text:p>
          </table:table-cell>
          <table:table-cell office:value-type="float" office:value="1717.91" table:style-name="ce10">
            <text:p>1.717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6.44" table:style-name="ce10">
            <text:p>25.006,44</text:p>
          </table:table-cell>
          <table:table-cell office:value-type="float" office:value="-3032.27" table:style-name="ce12">
            <text:p>-3.032,27</text:p>
          </table:table-cell>
          <table:table-cell office:value-type="float" office:value="-3548.33" table:style-name="ce12">
            <text:p>-3.548,33</text:p>
          </table:table-cell>
          <table:table-cell office:value-type="float" office:value="-2801.43" table:style-name="ce12">
            <text:p>-2.801,43</text:p>
          </table:table-cell>
          <table:table-cell office:value-type="float" office:value="0" table:style-name="ce13">
            <text:p>0,00</text:p>
          </table:table-cell>
          <table:table-cell office:value-type="float" office:value="-9382.0300000000007" table:style-name="ce12">
            <text:p>-9.382,03</text:p>
          </table:table-cell>
          <table:table-cell office:value-type="float" office:value="15624.41" table:style-name="ce10">
            <text:p>15.624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EXECUÇÃO (SEPP)</text:p>
          </table:table-cell>
          <table:table-cell office:value-type="float" office:value="17053.43" table:style-name="ce10">
            <text:p>17.053,43</text:p>
          </table:table-cell>
          <table:table-cell table:number-columns-repeated="2" table:style-name="ce9"/>
          <table:table-cell office:value-type="float" office:value="2047.08" table:style-name="ce10">
            <text:p>2.047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00.509999999998" table:style-name="ce10">
            <text:p>19.100,51</text:p>
          </table:table-cell>
          <table:table-cell office:value-type="float" office:value="-2352.0500000000002" table:style-name="ce12">
            <text:p>-2.352,05</text:p>
          </table:table-cell>
          <table:table-cell office:value-type="float" office:value="-3069.25" table:style-name="ce12">
            <text:p>-3.069,25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5421.3" table:style-name="ce12">
            <text:p>-5.421,30</text:p>
          </table:table-cell>
          <table:table-cell office:value-type="float" office:value="13679.21" table:style-name="ce10">
            <text:p>13.679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1214.13" table:style-name="ce10">
            <text:p>11.214,13</text:p>
          </table:table-cell>
          <table:table-cell table:style-name="ce9"/>
          <table:table-cell office:value-type="float" office:value="1939.89" table:style-name="ce10">
            <text:p>1.939,89</text:p>
          </table:table-cell>
          <table:table-cell office:value-type="float" office:value="3173.77" table:style-name="ce10">
            <text:p>3.173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27.79" table:style-name="ce10">
            <text:p>16.327,79</text:p>
          </table:table-cell>
          <table:table-cell office:value-type="float" office:value="-1407.33" table:style-name="ce12">
            <text:p>-1.407,33</text:p>
          </table:table-cell>
          <table:table-cell office:value-type="float" office:value="-2360.98" table:style-name="ce12">
            <text:p>-2.360,98</text:p>
          </table:table-cell>
          <table:table-cell office:value-type="float" office:value="-1486.97" table:style-name="ce12">
            <text:p>-1.486,97</text:p>
          </table:table-cell>
          <table:table-cell office:value-type="float" office:value="0" table:style-name="ce13">
            <text:p>0,00</text:p>
          </table:table-cell>
          <table:table-cell office:value-type="float" office:value="-5255.28" table:style-name="ce12">
            <text:p>-5.255,28</text:p>
          </table:table-cell>
          <table:table-cell office:value-type="float" office:value="11072.51" table:style-name="ce10">
            <text:p>11.072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.635,86</text:p>
          </table:table-cell>
          <table:table-cell office:value-type="float" office:value="1447.87" table:style-name="ce10">
            <text:p>1.447,87</text:p>
          </table:table-cell>
          <table:table-cell table:style-name="ce9"/>
          <table:table-cell office:value-type="float" office:value="1986.96" table:style-name="ce10">
            <text:p>1.986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70.69" table:style-name="ce10">
            <text:p>15.070,69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2">
            <text:p>-1.908,61</text:p>
          </table:table-cell>
          <table:table-cell office:value-type="float" office:value="-5861.94" table:style-name="ce12">
            <text:p>-5.861,94</text:p>
          </table:table-cell>
          <table:table-cell office:value-type="float" office:value="0" table:style-name="ce13">
            <text:p>0,00</text:p>
          </table:table-cell>
          <table:table-cell office:value-type="float" office:value="-8658.99" table:style-name="ce12">
            <text:p>-8.658,99</text:p>
          </table:table-cell>
          <table:table-cell office:value-type="float" office:value="6411.7" table:style-name="ce10">
            <text:p>6.411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0">
            <text:p>5.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81.08" table:style-name="ce10">
            <text:p>5.681,08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4763.4399999999996" table:style-name="ce10">
            <text:p>4.7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LANDA ARAUJO ALVES BALBIN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212" table:style-name="ce10">
            <text:p>1.212,00</text:p>
          </table:table-cell>
          <table:table-cell table:style-name="ce9"/>
          <table:table-cell office:value-type="float" office:value="2232.38" table:style-name="ce10">
            <text:p>2.232,38</text:p>
          </table:table-cell>
          <table:table-cell office:value-type="float" office:value="1288.46" table:style-name="ce10">
            <text:p>1.288,4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32.84" table:style-name="ce10">
            <text:p>4.732,84</text:p>
          </table:table-cell>
          <table:table-cell office:value-type="float" office:value="-169.68" table:style-name="ce11">
            <text:p>-169,68</text:p>
          </table:table-cell>
          <table:table-cell office:value-type="float" office:value="-136.41" table:style-name="ce11">
            <text:p>-136,41</text:p>
          </table:table-cell>
          <table:table-cell table:style-name="ce9"/>
          <table:table-cell office:value-type="float" office:value="0" table:style-name="ce13">
            <text:p>0,00</text:p>
          </table:table-cell>
          <table:table-cell office:value-type="float" office:value="-306.08999999999997" table:style-name="ce11">
            <text:p>-306,09</text:p>
          </table:table-cell>
          <table:table-cell office:value-type="float" office:value="4426.75" table:style-name="ce10">
            <text:p>4.42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.897,07</text:p>
          </table:table-cell>
          <table:table-cell office:value-type="float" office:value="3269.41" table:style-name="ce10">
            <text:p>3.269,41</text:p>
          </table:table-cell>
          <table:table-cell table:style-name="ce9"/>
          <table:table-cell office:value-type="float" office:value="2726.71" table:style-name="ce10">
            <text:p>2.72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93.189999999999" table:style-name="ce10">
            <text:p>17.893,19</text:p>
          </table:table-cell>
          <table:table-cell office:value-type="float" office:value="-2036.97" table:style-name="ce12">
            <text:p>-2.036,97</text:p>
          </table:table-cell>
          <table:table-cell office:value-type="float" office:value="-2269.84" table:style-name="ce12">
            <text:p>-2.269,84</text:p>
          </table:table-cell>
          <table:table-cell office:value-type="float" office:value="-2835.4" table:style-name="ce12">
            <text:p>-2.835,40</text:p>
          </table:table-cell>
          <table:table-cell office:value-type="float" office:value="0" table:style-name="ce13">
            <text:p>0,00</text:p>
          </table:table-cell>
          <table:table-cell office:value-type="float" office:value="-7142.21" table:style-name="ce12">
            <text:p>-7.142,21</text:p>
          </table:table-cell>
          <table:table-cell office:value-type="float" office:value="10750.98" table:style-name="ce10">
            <text:p>10.750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.185,05</text:p>
          </table:table-cell>
          <table:table-cell office:value-type="float" office:value="993.48" table:style-name="ce14">
            <text:p>993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8.5300000000002" table:style-name="ce10">
            <text:p>2.178,53</text:p>
          </table:table-cell>
          <table:table-cell table:number-columns-repeated="2" table:style-name="ce9"/>
          <table:table-cell office:value-type="float" office:value="-1111.8699999999999" table:style-name="ce12">
            <text:p>-1.111,87</text:p>
          </table:table-cell>
          <table:table-cell office:value-type="float" office:value="0" table:style-name="ce13">
            <text:p>0,00</text:p>
          </table:table-cell>
          <table:table-cell office:value-type="float" office:value="-1111.8699999999999" table:style-name="ce12">
            <text:p>-1.111,87</text:p>
          </table:table-cell>
          <table:table-cell office:value-type="float" office:value="1066.6600000000001" table:style-name="ce10">
            <text:p>1.066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.232,38</text:p>
          </table:table-cell>
          <table:table-cell office:value-type="float" office:value="2360.62" table:style-name="ce10">
            <text:p>2.360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93" table:style-name="ce10">
            <text:p>4.593,00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923.48" table:style-name="ce12">
            <text:p>-1.923,48</text:p>
          </table:table-cell>
          <table:table-cell office:value-type="float" office:value="0" table:style-name="ce13">
            <text:p>0,00</text:p>
          </table:table-cell>
          <table:table-cell office:value-type="float" office:value="-1948.11" table:style-name="ce12">
            <text:p>-1.948,11</text:p>
          </table:table-cell>
          <table:table-cell office:value-type="float" office:value="2644.89" table:style-name="ce10">
            <text:p>2.644,89</text:p>
          </table:table-cell>
          <table:table-cell office:value-type="float" office:value="8093.51" table:style-name="ce10">
            <text:p>8.093,51</text:p>
          </table:table-cell>
          <table:table-cell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.247,99</text:p>
          </table:table-cell>
          <table:table-cell office:value-type="float" office:value="12532.19" table:style-name="ce10">
            <text:p>12.532,19</text:p>
          </table:table-cell>
          <table:table-cell table:style-name="ce9"/>
          <table:table-cell office:value-type="float" office:value="2011.16" table:style-name="ce10">
            <text:p>2.011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791.34" table:style-name="ce10">
            <text:p>25.791,34</text:p>
          </table:table-cell>
          <table:table-cell office:value-type="float" office:value="-2653.35" table:style-name="ce12">
            <text:p>-2.653,35</text:p>
          </table:table-cell>
          <table:table-cell office:value-type="float" office:value="-4416.92" table:style-name="ce12">
            <text:p>-4.416,92</text:p>
          </table:table-cell>
          <table:table-cell office:value-type="float" office:value="-2932.04" table:style-name="ce12">
            <text:p>-2.932,04</text:p>
          </table:table-cell>
          <table:table-cell office:value-type="float" office:value="0" table:style-name="ce13">
            <text:p>0,00</text:p>
          </table:table-cell>
          <table:table-cell office:value-type="float" office:value="-10002.31" table:style-name="ce12">
            <text:p>-10.002,31</text:p>
          </table:table-cell>
          <table:table-cell office:value-type="float" office:value="15789.03" table:style-name="ce10">
            <text:p>15.789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.904,03</text:p>
          </table:table-cell>
          <table:table-cell table:number-columns-repeated="2" table:style-name="ce9"/>
          <table:table-cell office:value-type="float" office:value="1005.58" table:style-name="ce10">
            <text:p>1.005,5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9.61" table:style-name="ce10">
            <text:p>18.909,61</text:p>
          </table:table-cell>
          <table:table-cell office:value-type="float" office:value="-1683.78" table:style-name="ce12">
            <text:p>-1.683,78</text:p>
          </table:table-cell>
          <table:table-cell office:value-type="float" office:value="-3067.61" table:style-name="ce12">
            <text:p>-3.067,61</text:p>
          </table:table-cell>
          <table:table-cell office:value-type="float" office:value="-1782.33" table:style-name="ce12">
            <text:p>-1.782,33</text:p>
          </table:table-cell>
          <table:table-cell office:value-type="float" office:value="0" table:style-name="ce13">
            <text:p>0,00</text:p>
          </table:table-cell>
          <table:table-cell office:value-type="float" office:value="-6533.72" table:style-name="ce12">
            <text:p>-6.533,72</text:p>
          </table:table-cell>
          <table:table-cell office:value-type="float" office:value="12375.89" table:style-name="ce10">
            <text:p>12.375,89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30">
            <text:p>TOTAL</text:p>
          </table:table-cell>
          <table:covered-table-cell table:number-columns-repeated="2"/>
          <table:table-cell office:value-type="float" office:value="9749251.1899999995" table:style-name="ce16">
            <text:p>9.749.251,19</text:p>
          </table:table-cell>
          <table:table-cell office:value-type="float" office:value="1241652.25" table:style-name="ce16">
            <text:p>1.241.652,25</text:p>
          </table:table-cell>
          <table:table-cell office:value-type="float" office:value="2947008.34" table:style-name="ce16">
            <text:p>2.947.008,34</text:p>
          </table:table-cell>
          <table:table-cell office:value-type="float" office:value="1870074.5" table:style-name="ce16">
            <text:p>1.870.074,50</text:p>
          </table:table-cell>
          <table:table-cell office:value-type="float" office:value="4363026.66" table:number-columns-spanned="2" table:number-rows-spanned="1" table:style-name="ce31">
            <text:p>4.363.026,66</text:p>
          </table:table-cell>
          <table:covered-table-cell/>
          <table:table-cell office:value-type="float" office:value="88430.720000000001" table:style-name="ce16">
            <text:p>88.430,72</text:p>
          </table:table-cell>
          <table:table-cell office:value-type="float" office:value="20259443.66" table:style-name="ce16">
            <text:p>20.259.443,66</text:p>
          </table:table-cell>
          <table:table-cell office:value-type="float" office:value="-1559102.46" table:style-name="ce17">
            <text:p>-1.559.102,46</text:p>
          </table:table-cell>
          <table:table-cell office:value-type="float" office:value="-2585549.64" table:style-name="ce17">
            <text:p>-2.585.549,64</text:p>
          </table:table-cell>
          <table:table-cell office:value-type="float" office:value="-1937719.59" table:style-name="ce17">
            <text:p>-1.937.719,59</text:p>
          </table:table-cell>
          <table:table-cell office:value-type="float" office:value="-69226.7" table:style-name="ce17">
            <text:p>-69.226,70</text:p>
          </table:table-cell>
          <table:table-cell office:value-type="float" office:value="-6151598.3899999997" table:style-name="ce17">
            <text:p>-6.151.598,39</text:p>
          </table:table-cell>
          <table:table-cell office:value-type="float" office:value="14107845.27" table:style-name="ce16">
            <text:p>14.107.845,27</text:p>
          </table:table-cell>
          <table:table-cell office:value-type="float" office:value="36800.1" table:style-name="ce16">
            <text:p>36.800,10</text:p>
          </table:table-cell>
          <table:table-cell office:value-type="float" office:value="0" table:style-name="ce18">
            <text:p>0,00</text:p>
          </table:table-cell>
          <table:table-cell table:number-columns-repeated="16365"/>
        </table:table-row>
        <table:table-row table:style-name="ro2">
          <table:table-cell office:value-type="string" table:style-name="ce19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] Total dos rendimentos pag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1 Total dos descontos efetuados no mê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2 Rendimento líquido após os descontos referidos nos itens anteriores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9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 table:style-name="ce3"/>
        </table:table-row>
        <table:table-row table:number-rows-repeated="104774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3-01-05T22:13:51Z</meta:creation-date>
    <dc:date>2023-01-05T21:19:05Z</dc:date>
    <meta:editing-duration>PT0S</meta:editing-duration>
  </office:meta>
</office:document-meta>
</file>