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style:font-name="Arial" style:font-name-asian="Arial" style:font-name-complex="Arial" fo:font-size="6pt" style:font-size-asian="6pt" style:font-size-complex="6pt" fo:font-weight="bold" style:font-weight-asian="bold" style:font-weight-complex="bold" style:font-family-generic="swiss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ce5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</style:style>
    <style:style style:name="ce6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ce7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Arial" style:font-name-asian="Arial" style:font-name-complex="Arial" fo:font-size="5pt" style:font-size-asian="5pt" style:font-size-complex="5pt" fo:font-weight="bold" style:font-weight-asian="bold" style:font-weight-complex="bold" style:font-family-generic="swiss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9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</style:style>
    <style:style style:name="ce10" style:family="table-cell" style:parent-style-name="Default" style:data-style-name="N37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11" style:family="table-cell" style:parent-style-name="Default" style:data-style-name="N2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12" style:family="table-cell" style:parent-style-name="Default" style:data-style-name="N4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13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14" style:family="table-cell" style:parent-style-name="Default" style:data-style-name="N2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15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16" style:family="table-cell" style:parent-style-name="Default" style:data-style-name="N37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ce17" style:family="table-cell" style:parent-style-name="Default" style:data-style-name="N38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ce18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ce19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20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ce21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ce22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</style:style>
    <style:style style:name="ce23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ce24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ce25" style:family="table-cell" style:parent-style-name="Default" style:data-style-name="N0">
      <style:table-cell-properties fo:border="thin solid #000000" fo:background-color="transparent"/>
    </style:style>
    <style:style style:name="ce26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27" style:family="table-cell" style:parent-style-name="Default" style:data-style-name="N37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28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Arial" style:font-name-asian="Arial" style:font-name-complex="Arial" fo:font-size="5pt" style:font-size-asian="5pt" style:font-size-complex="5pt" fo:font-weight="bold" style:font-weight-asian="bold" style:font-weight-complex="bold" style:font-family-generic="swiss"/>
    </style:style>
    <style:style style:name="ce29" style:family="table-cell" style:parent-style-name="Default" style:data-style-name="N37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4pt" style:font-size-asian="4pt" style:font-size-complex="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3.889375cm"/>
    </style:style>
    <style:style style:name="co2" style:family="table-column">
      <style:table-column-properties fo:break-before="auto" style:column-width="3.30729166666667cm"/>
    </style:style>
    <style:style style:name="co3" style:family="table-column">
      <style:table-column-properties fo:break-before="auto" style:column-width="4.23333333333333cm"/>
    </style:style>
    <style:style style:name="co4" style:family="table-column">
      <style:table-column-properties fo:break-before="auto" style:column-width="1.825625cm"/>
    </style:style>
    <style:style style:name="co5" style:family="table-column">
      <style:table-column-properties fo:break-before="auto" style:column-width="1.08479166666667cm"/>
    </style:style>
    <style:style style:name="co6" style:family="table-column">
      <style:table-column-properties fo:break-before="auto" style:column-width="1.48166666666667cm"/>
    </style:style>
    <style:style style:name="co7" style:family="table-column">
      <style:table-column-properties fo:break-before="auto" style:column-width="0.529166666666667cm"/>
    </style:style>
    <style:style style:name="co8" style:family="table-column">
      <style:table-column-properties fo:break-before="auto" style:column-width="1.666875cm"/>
    </style:style>
    <style:style style:name="co9" style:family="table-column">
      <style:table-column-properties fo:break-before="auto" style:column-width="1.27cm"/>
    </style:style>
    <style:style style:name="co10" style:family="table-column">
      <style:table-column-properties fo:break-before="auto" style:column-width="0.926041666666667cm"/>
    </style:style>
    <style:style style:name="co11" style:family="table-column">
      <style:table-column-properties fo:break-before="auto" style:column-width="0.185208333333333cm"/>
    </style:style>
    <style:style style:name="ro1" style:family="table-row">
      <style:table-row-properties style:row-height="8.1pt" style:use-optimal-row-height="false" fo:break-before="auto"/>
    </style:style>
    <style:style style:name="ro2" style:family="table-row">
      <style:table-row-properties style:row-height="5.1pt" style:use-optimal-row-height="false" fo:break-before="auto"/>
    </style:style>
    <style:style style:name="ro3" style:family="table-row">
      <style:table-row-properties style:row-height="29.1pt" style:use-optimal-row-height="false" fo:break-before="auto"/>
    </style:style>
    <style:style style:name="ro4" style:family="table-row">
      <style:table-row-properties style:row-height="15.95pt" style:use-optimal-row-height="false" fo:break-before="auto"/>
    </style:style>
    <style:style style:name="ro5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Table_1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number-columns-repeated="2" table:default-cell-style-name="ce3"/>
        <table:table-column table:style-name="co7" table:default-cell-style-name="ce3"/>
        <table:table-column table:style-name="co5" table:default-cell-style-name="ce3"/>
        <table:table-column table:style-name="co8" table:default-cell-style-name="ce3"/>
        <table:table-column table:style-name="co5" table:number-columns-repeated="2" table:default-cell-style-name="ce3"/>
        <table:table-column table:style-name="co9" table:default-cell-style-name="ce3"/>
        <table:table-column table:style-name="co5" table:number-columns-repeated="2" table:default-cell-style-name="ce3"/>
        <table:table-column table:style-name="co10" table:default-cell-style-name="ce3"/>
        <table:table-column table:style-name="co5" table:number-columns-repeated="3" table:default-cell-style-name="ce3"/>
        <table:table-column table:style-name="co11" table:default-cell-style-name="ce3"/>
        <table:table-column table:style-name="co6" table:number-columns-repeated="16364" table:default-cell-style-name="ce3"/>
        <table:table-row table:style-name="ro1">
          <table:table-cell office:value-type="string" table:style-name="ce2">
            <text:p>Detalhamento da folha de pagamento de pessoal – Resolução CNJ nº 102 de 15/12/2009 e Resolução CNJ Nº 215 de 16/12/2015</text:p>
          </table:table-cell>
          <table:table-cell table:number-columns-repeated="16383" table:style-name="ce3"/>
        </table:table-row>
        <table:table-row table:style-name="ro1">
          <table:table-cell office:value-type="string" table:style-name="ce2">
            <text:p>NOVEMBRO DE 2022</text:p>
          </table:table-cell>
          <table:table-cell table:number-columns-repeated="16383" table:style-name="ce3"/>
        </table:table-row>
        <table:table-row table:style-name="ro2">
          <table:table-cell office:value-type="string" table:number-columns-spanned="1" table:number-rows-spanned="2" table:style-name="ce20">
            <text:p>Nome</text:p>
          </table:table-cell>
          <table:table-cell office:value-type="string" table:number-columns-spanned="1" table:number-rows-spanned="2" table:style-name="ce20">
            <text:p>CARGO</text:p>
          </table:table-cell>
          <table:table-cell office:value-type="string" table:number-columns-spanned="1" table:number-rows-spanned="2" table:style-name="ce20">
            <text:p>LOTAÇÃO</text:p>
          </table:table-cell>
          <table:table-cell office:value-type="string" table:number-columns-spanned="8" table:number-rows-spanned="1" table:style-name="ce21">
            <text:p>RENDIMENTOS</text:p>
          </table:table-cell>
          <table:covered-table-cell table:number-columns-repeated="7"/>
          <table:table-cell office:value-type="string" table:number-columns-spanned="5" table:number-rows-spanned="1" table:style-name="ce21">
            <text:p>DESCONTOS</text:p>
          </table:table-cell>
          <table:covered-table-cell table:number-columns-repeated="4"/>
          <table:table-cell office:value-type="string" table:number-columns-spanned="1" table:number-rows-spanned="2" table:style-name="ce22">
            <text:p><text:span text:style-name="T1">Rendimento Líquido</text:span><text:span text:style-name="T1"/></text:p>
            <text:p><text:span text:style-name="T1">12</text:span></text:p>
          </table:table-cell>
          <table:table-cell office:value-type="string" table:number-columns-spanned="1" table:number-rows-spanned="2" table:style-name="ce22">
            <text:p><text:span text:style-name="T1">Remuneração do Órgão de origem</text:span><text:span text:style-name="T1"/></text:p>
            <text:p><text:span text:style-name="T1">13</text:span></text:p>
          </table:table-cell>
          <table:table-cell office:value-type="string" table:number-columns-spanned="1" table:number-rows-spanned="2" table:style-name="ce23">
            <text:p>Diárias 14</text:p>
          </table:table-cell>
          <table:table-cell table:number-columns-repeated="16365"/>
        </table:table-row>
        <table:table-row table:style-name="ro3">
          <table:covered-table-cell/>
          <table:covered-table-cell/>
          <table:covered-table-cell/>
          <table:table-cell office:value-type="string" table:style-name="ce5">
            <text:p><text:span text:style-name="T1">Remuneração Paradigma</text:span><text:span text:style-name="T1"/></text:p>
            <text:p><text:span text:style-name="T1">(I)</text:span></text:p>
          </table:table-cell>
          <table:table-cell office:value-type="string" table:style-name="ce4">
            <text:p>Vantagens Pessoais (II)</text:p>
          </table:table-cell>
          <table:table-cell office:value-type="string" table:style-name="ce4">
            <text:p>Subsídio, Diferença de Subsídio, Função de confiança ou Cargo em comissão</text:p>
          </table:table-cell>
          <table:table-cell office:value-type="string" table:style-name="ce6">
            <text:p>Indenizações (III)</text:p>
          </table:table-cell>
          <table:table-cell office:value-type="string" table:number-columns-spanned="2" table:number-rows-spanned="1" table:style-name="ce24">
            <text:p>Vantagens <text:s/>Eventuais (IV)</text:p>
          </table:table-cell>
          <table:covered-table-cell/>
          <table:table-cell office:value-type="string" table:style-name="ce6">
            <text:p>Gratificações (V)</text:p>
          </table:table-cell>
          <table:table-cell office:value-type="string" table:style-name="ce7">
            <text:p>Total do Crédito (VI)</text:p>
          </table:table-cell>
          <table:table-cell office:value-type="string" table:style-name="ce5">
            <text:p><text:span text:style-name="T1">Previdência Pública</text:span><text:span text:style-name="T1"/></text:p>
            <text:p><text:span text:style-name="T1">(VII)</text:span></text:p>
          </table:table-cell>
          <table:table-cell office:value-type="string" table:style-name="ce6">
            <text:p>Imposto de Renda (VIII)</text:p>
          </table:table-cell>
          <table:table-cell office:value-type="string" table:style-name="ce4">
            <text:p>Descontos Diversos (IX)</text:p>
          </table:table-cell>
          <table:table-cell office:value-type="string" table:style-name="ce4">
            <text:p>Retenção por Teto Constitucional (X)</text:p>
          </table:table-cell>
          <table:table-cell office:value-type="string" table:style-name="ce7">
            <text:p>Total do Desconto 11</text:p>
          </table:table-cell>
          <table:covered-table-cell/>
          <table:covered-table-cell/>
          <table:covered-table-cell/>
          <table:table-cell table:number-columns-repeated="16365"/>
        </table:table-row>
        <table:table-row table:style-name="ro4">
          <table:table-cell office:value-type="string" table:style-name="ce8">
            <text:p>ADRIANA MARIA CÂMARA DE OLIVEIRA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2ª VARA DO TRABALHO DE UNIÃO DOS PALMARES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1571.43" table:style-name="ce10">
            <text:p>1.571,4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260.54" table:style-name="ce10">
            <text:p>35.260,54</text:p>
          </table:table-cell>
          <table:table-cell office:value-type="float" office:value="-828.39" table:style-name="ce11">
            <text:p>-828,39</text:p>
          </table:table-cell>
          <table:table-cell office:value-type="float" office:value="-8167.34" table:style-name="ce12">
            <text:p>-8.167,34</text:p>
          </table:table-cell>
          <table:table-cell office:value-type="float" office:value="-3189.22" table:style-name="ce12">
            <text:p>-3.189,22</text:p>
          </table:table-cell>
          <table:table-cell office:value-type="float" office:value="0" table:style-name="ce13">
            <text:p>0,00</text:p>
          </table:table-cell>
          <table:table-cell office:value-type="float" office:value="-12184.95" table:style-name="ce12">
            <text:p>-12.184,95</text:p>
          </table:table-cell>
          <table:table-cell office:value-type="float" office:value="23075.59" table:style-name="ce10">
            <text:p>23.075,5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AN DA SILVA ESTEVES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7ª VARA DO TRABALHO DE MACEIÓ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2842.82" table:style-name="ce10">
            <text:p>2.842,8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531.93" table:style-name="ce10">
            <text:p>36.531,93</text:p>
          </table:table-cell>
          <table:table-cell office:value-type="float" office:value="-5352.1" table:style-name="ce12">
            <text:p>-5.352,10</text:p>
          </table:table-cell>
          <table:table-cell office:value-type="float" office:value="-6766.91" table:style-name="ce12">
            <text:p>-6.766,91</text:p>
          </table:table-cell>
          <table:table-cell office:value-type="float" office:value="-2544.98" table:style-name="ce12">
            <text:p>-2.544,98</text:p>
          </table:table-cell>
          <table:table-cell office:value-type="float" office:value="0" table:style-name="ce13">
            <text:p>0,00</text:p>
          </table:table-cell>
          <table:table-cell office:value-type="float" office:value="-14663.99" table:style-name="ce12">
            <text:p>-14.663,99</text:p>
          </table:table-cell>
          <table:table-cell office:value-type="float" office:value="21867.94" table:style-name="ce10">
            <text:p>21.867,9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BINO PLÁCIDO NETO JÚNIOR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1ª VARA DO TRABALHO DE SÃO MIGUEL DOS CAMPOS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1824.63" table:style-name="ce10">
            <text:p>1.824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513.74" table:style-name="ce10">
            <text:p>35.513,74</text:p>
          </table:table-cell>
          <table:table-cell office:value-type="float" office:value="-5352.1" table:style-name="ce12">
            <text:p>-5.352,10</text:p>
          </table:table-cell>
          <table:table-cell office:value-type="float" office:value="-5690.56" table:style-name="ce12">
            <text:p>-5.690,56</text:p>
          </table:table-cell>
          <table:table-cell office:value-type="float" office:value="-2253.65" table:style-name="ce12">
            <text:p>-2.253,65</text:p>
          </table:table-cell>
          <table:table-cell office:value-type="float" office:value="0" table:style-name="ce13">
            <text:p>0,00</text:p>
          </table:table-cell>
          <table:table-cell office:value-type="float" office:value="-13296.31" table:style-name="ce12">
            <text:p>-13.296,31</text:p>
          </table:table-cell>
          <table:table-cell office:value-type="float" office:value="22217.43" table:style-name="ce10">
            <text:p>22.217,4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DA DE BARROS ARAÚJO CABÚS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9ª VARA DO TRABALHO DE MACEIÓ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2542.04" table:style-name="ce10">
            <text:p>2.542,04</text:p>
          </table:table-cell>
          <table:table-cell office:value-type="float" office:value="743.56" table:number-columns-spanned="2" table:number-rows-spanned="1" table:style-name="ce26">
            <text:p>743,56</text:p>
          </table:table-cell>
          <table:covered-table-cell/>
          <table:table-cell office:value-type="float" office:value="4866.2" table:style-name="ce10">
            <text:p>4.866,20</text:p>
          </table:table-cell>
          <table:table-cell office:value-type="float" office:value="41840.910000000003" table:style-name="ce10">
            <text:p>41.840,91</text:p>
          </table:table-cell>
          <table:table-cell office:value-type="float" office:value="-828.39" table:style-name="ce11">
            <text:p>-828,39</text:p>
          </table:table-cell>
          <table:table-cell office:value-type="float" office:value="-9552.08" table:style-name="ce12">
            <text:p>-9.552,08</text:p>
          </table:table-cell>
          <table:table-cell office:value-type="float" office:value="-2269.46" table:style-name="ce12">
            <text:p>-2.269,46</text:p>
          </table:table-cell>
          <table:table-cell office:value-type="float" office:value="-5.55" table:style-name="ce14">
            <text:p>-5,55</text:p>
          </table:table-cell>
          <table:table-cell office:value-type="float" office:value="-12655.48" table:style-name="ce12">
            <text:p>-12.655,48</text:p>
          </table:table-cell>
          <table:table-cell office:value-type="float" office:value="29185.43" table:style-name="ce10">
            <text:p>29.185,4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ONSO CAVALCANTE DE ALBUQUERQUE FILHO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10ª VARA DO TRABALHO DE MACEIÓ/AL</text:p>
          </table:table-cell>
          <table:table-cell table:style-name="ce9"/>
          <table:table-cell office:value-type="float" office:value="828.39" table:style-name="ce15">
            <text:p>828,39</text:p>
          </table:table-cell>
          <table:table-cell office:value-type="float" office:value="33689.11" table:style-name="ce10">
            <text:p>33.689,11</text:p>
          </table:table-cell>
          <table:table-cell office:value-type="float" office:value="5240.58" table:style-name="ce10">
            <text:p>5.240,5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9758.080000000002" table:style-name="ce10">
            <text:p>39.758,08</text:p>
          </table:table-cell>
          <table:table-cell office:value-type="float" office:value="-828.39" table:style-name="ce11">
            <text:p>-828,39</text:p>
          </table:table-cell>
          <table:table-cell office:value-type="float" office:value="-7485.28" table:style-name="ce12">
            <text:p>-7.485,28</text:p>
          </table:table-cell>
          <table:table-cell office:value-type="float" office:value="-5972.94" table:style-name="ce12">
            <text:p>-5.972,94</text:p>
          </table:table-cell>
          <table:table-cell office:value-type="float" office:value="0" table:style-name="ce13">
            <text:p>0,00</text:p>
          </table:table-cell>
          <table:table-cell office:value-type="float" office:value="-14286.61" table:style-name="ce12">
            <text:p>-14.286,61</text:p>
          </table:table-cell>
          <table:table-cell office:value-type="float" office:value="25471.47" table:style-name="ce10">
            <text:p>25.471,4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CRISTINA MAGALHÃES BARBOSA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5ª VARA DO TRABALHO DE MACEIÓ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2668.55" table:style-name="ce10">
            <text:p>2.668,5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357.660000000003" table:style-name="ce10">
            <text:p>36.357,66</text:p>
          </table:table-cell>
          <table:table-cell office:value-type="float" office:value="-5352.1" table:style-name="ce12">
            <text:p>-5.352,10</text:p>
          </table:table-cell>
          <table:table-cell office:value-type="float" office:value="-6871.18" table:style-name="ce12">
            <text:p>-6.871,18</text:p>
          </table:table-cell>
          <table:table-cell office:value-type="float" office:value="-5442.4" table:style-name="ce12">
            <text:p>-5.442,40</text:p>
          </table:table-cell>
          <table:table-cell office:value-type="float" office:value="0" table:style-name="ce13">
            <text:p>0,00</text:p>
          </table:table-cell>
          <table:table-cell office:value-type="float" office:value="-17665.68" table:style-name="ce12">
            <text:p>-17.665,68</text:p>
          </table:table-cell>
          <table:table-cell office:value-type="float" office:value="18691.98" table:style-name="ce10">
            <text:p>18.691,9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LUISA DE MORAIS AMORIM FIGUEIREDO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3587.23" table:style-name="ce10">
            <text:p>3.587,23</text:p>
          </table:table-cell>
          <table:table-cell office:value-type="float" office:value="652.04999999999995" table:number-columns-spanned="2" table:number-rows-spanned="1" table:style-name="ce26">
            <text:p>652,05</text:p>
          </table:table-cell>
          <table:covered-table-cell/>
          <table:table-cell table:style-name="ce9"/>
          <table:table-cell office:value-type="float" office:value="36243.93" table:style-name="ce10">
            <text:p>36.243,93</text:p>
          </table:table-cell>
          <table:table-cell office:value-type="float" office:value="-828.39" table:style-name="ce11">
            <text:p>-828,39</text:p>
          </table:table-cell>
          <table:table-cell office:value-type="float" office:value="-7727.01" table:style-name="ce12">
            <text:p>-7.727,01</text:p>
          </table:table-cell>
          <table:table-cell office:value-type="float" office:value="-6350.94" table:style-name="ce12">
            <text:p>-6.350,94</text:p>
          </table:table-cell>
          <table:table-cell office:value-type="float" office:value="0" table:style-name="ce13">
            <text:p>0,00</text:p>
          </table:table-cell>
          <table:table-cell office:value-type="float" office:value="-14906.34" table:style-name="ce12">
            <text:p>-14.906,34</text:p>
          </table:table-cell>
          <table:table-cell office:value-type="float" office:value="21337.59" table:style-name="ce10">
            <text:p>21.337,5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OLÍMPIA CELSO DE MIRANDA SEVERO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table:number-columns-repeated="3"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0" table:style-name="ce13">
            <text:p>0,00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 ANTONIO GALINDO SOBRAL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3760.26" table:style-name="ce10">
            <text:p>3.760,26</text:p>
          </table:table-cell>
          <table:table-cell office:value-type="float" office:value="1684.46" table:number-columns-spanned="2" table:number-rows-spanned="1" table:style-name="ce27">
            <text:p>1.684,46</text:p>
          </table:table-cell>
          <table:covered-table-cell/>
          <table:table-cell table:style-name="ce9"/>
          <table:table-cell office:value-type="float" office:value="37449.370000000003" table:style-name="ce10">
            <text:p>37.449,37</text:p>
          </table:table-cell>
          <table:table-cell office:value-type="float" office:value="-828.39" table:style-name="ce11">
            <text:p>-828,39</text:p>
          </table:table-cell>
          <table:table-cell office:value-type="float" office:value="-7336.97" table:style-name="ce12">
            <text:p>-7.336,97</text:p>
          </table:table-cell>
          <table:table-cell office:value-type="float" office:value="-5240.9399999999996" table:style-name="ce12">
            <text:p>-5.240,94</text:p>
          </table:table-cell>
          <table:table-cell office:value-type="float" office:value="0" table:style-name="ce13">
            <text:p>0,00</text:p>
          </table:table-cell>
          <table:table-cell office:value-type="float" office:value="-13406.3" table:style-name="ce12">
            <text:p>-13.406,30</text:p>
          </table:table-cell>
          <table:table-cell office:value-type="float" office:value="24043.07" table:style-name="ce10">
            <text:p>24.043,0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NE HELENA FISCHER INOJOSA</text:p>
          </table:table-cell>
          <table:table-cell office:value-type="string" table:style-name="ce8">
            <text:p>DESEMBARGADOR DO TRABALHO - NÍVEL SU</text:p>
          </table:table-cell>
          <table:table-cell office:value-type="string" table:style-name="ce8">
            <text:p>GABINETE DA DESEMBARGADORA ANNE HELENA FISCHER I</text:p>
          </table:table-cell>
          <table:table-cell table:style-name="ce9"/>
          <table:table-cell office:value-type="float" office:value="5688.99" table:style-name="ce10">
            <text:p>5.688,99</text:p>
          </table:table-cell>
          <table:table-cell office:value-type="float" office:value="35462.22" table:style-name="ce10">
            <text:p>35.462,22</text:p>
          </table:table-cell>
          <table:table-cell office:value-type="float" office:value="2897.04" table:style-name="ce10">
            <text:p>2.897,04</text:p>
          </table:table-cell>
          <table:table-cell table:number-columns-spanned="2" table:number-rows-spanned="1" table:style-name="ce25"/>
          <table:covered-table-cell/>
          <table:table-cell office:value-type="float" office:value="7880.49" table:style-name="ce10">
            <text:p>7.880,49</text:p>
          </table:table-cell>
          <table:table-cell office:value-type="float" office:value="51928.74" table:style-name="ce10">
            <text:p>51.928,74</text:p>
          </table:table-cell>
          <table:table-cell office:value-type="float" office:value="-5688.99" table:style-name="ce12">
            <text:p>-5.688,99</text:p>
          </table:table-cell>
          <table:table-cell office:value-type="float" office:value="-9936.2999999999993" table:style-name="ce12">
            <text:p>-9.936,30</text:p>
          </table:table-cell>
          <table:table-cell office:value-type="float" office:value="-4072.21" table:style-name="ce12">
            <text:p>-4.072,21</text:p>
          </table:table-cell>
          <table:table-cell office:value-type="float" office:value="-4049.39" table:style-name="ce12">
            <text:p>-4.049,39</text:p>
          </table:table-cell>
          <table:table-cell office:value-type="float" office:value="-23746.89" table:style-name="ce12">
            <text:p>-23.746,89</text:p>
          </table:table-cell>
          <table:table-cell office:value-type="float" office:value="28181.85" table:style-name="ce10">
            <text:p>28.181,8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ÔNIO ADRUALDO ALCOFORADO CATÃO</text:p>
          </table:table-cell>
          <table:table-cell office:value-type="string" table:style-name="ce8">
            <text:p>DESEMBARGADOR DO TRABALHO - NÍVEL SU</text:p>
          </table:table-cell>
          <table:table-cell office:value-type="string" table:style-name="ce8">
            <text:p>GABINETE DO DESEMBARGADOR ANTÔNIO ADRUALDO A. C</text:p>
          </table:table-cell>
          <table:table-cell table:style-name="ce9"/>
          <table:table-cell office:value-type="float" office:value="5688.99" table:style-name="ce10">
            <text:p>5.688,99</text:p>
          </table:table-cell>
          <table:table-cell office:value-type="float" office:value="35462.22" table:style-name="ce10">
            <text:p>35.462,22</text:p>
          </table:table-cell>
          <table:table-cell office:value-type="float" office:value="2933.39" table:style-name="ce10">
            <text:p>2.933,39</text:p>
          </table:table-cell>
          <table:table-cell table:number-columns-spanned="2" table:number-rows-spanned="1" table:style-name="ce25"/>
          <table:covered-table-cell/>
          <table:table-cell office:value-type="float" office:value="12214.76" table:style-name="ce10">
            <text:p>12.214,76</text:p>
          </table:table-cell>
          <table:table-cell office:value-type="float" office:value="56299.360000000001" table:style-name="ce10">
            <text:p>56.299,36</text:p>
          </table:table-cell>
          <table:table-cell office:value-type="float" office:value="-5688.99" table:style-name="ce12">
            <text:p>-5.688,99</text:p>
          </table:table-cell>
          <table:table-cell office:value-type="float" office:value="-9936.2999999999993" table:style-name="ce12">
            <text:p>-9.936,30</text:p>
          </table:table-cell>
          <table:table-cell office:value-type="float" office:value="-4830.8500000000004" table:style-name="ce12">
            <text:p>-4.830,85</text:p>
          </table:table-cell>
          <table:table-cell office:value-type="float" office:value="-8383.66" table:style-name="ce12">
            <text:p>-8.383,66</text:p>
          </table:table-cell>
          <table:table-cell office:value-type="float" office:value="-28839.8" table:style-name="ce12">
            <text:p>-28.839,80</text:p>
          </table:table-cell>
          <table:table-cell office:value-type="float" office:value="27459.56" table:style-name="ce10">
            <text:p>27.459,5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ÔNIO CARLOS DUARTE DE FIGUEREDO CAMPOS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1355.63" table:style-name="ce10">
            <text:p>1.355,63</text:p>
          </table:table-cell>
          <table:table-cell office:value-type="float" office:value="1521.45" table:number-columns-spanned="2" table:number-rows-spanned="1" table:style-name="ce27">
            <text:p>1.521,45</text:p>
          </table:table-cell>
          <table:covered-table-cell/>
          <table:table-cell table:style-name="ce9"/>
          <table:table-cell office:value-type="float" office:value="34881.730000000003" table:style-name="ce10">
            <text:p>34.881,73</text:p>
          </table:table-cell>
          <table:table-cell office:value-type="float" office:value="-5321.13" table:style-name="ce12">
            <text:p>-5.321,13</text:p>
          </table:table-cell>
          <table:table-cell office:value-type="float" office:value="-6887.01" table:style-name="ce12">
            <text:p>-6.887,01</text:p>
          </table:table-cell>
          <table:table-cell office:value-type="float" office:value="-892.57" table:style-name="ce11">
            <text:p>-892,57</text:p>
          </table:table-cell>
          <table:table-cell office:value-type="float" office:value="0" table:style-name="ce13">
            <text:p>0,00</text:p>
          </table:table-cell>
          <table:table-cell office:value-type="float" office:value="-13100.71" table:style-name="ce12">
            <text:p>-13.100,71</text:p>
          </table:table-cell>
          <table:table-cell office:value-type="float" office:value="21781.02" table:style-name="ce10">
            <text:p>21.781,0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RMANDO SILVA PINTO</text:p>
          </table:table-cell>
          <table:table-cell office:value-type="string" table:style-name="ce8">
            <text:p>JUIZ TITULAR DE VARA DO TRABALHO</text:p>
          </table:table-cell>
          <table:table-cell office:value-type="string" table:style-name="ce8">
            <text:p>INATIVO</text:p>
          </table:table-cell>
          <table:table-cell office:value-type="float" office:value="33689.11" table:style-name="ce10">
            <text:p>33.689,11</text:p>
          </table:table-cell>
          <table:table-cell table:number-columns-repeated="2" table:style-name="ce9"/>
          <table:table-cell office:value-type="float" office:value="2023.31" table:style-name="ce10">
            <text:p>2.023,3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712.42" table:style-name="ce10">
            <text:p>35.712,42</text:p>
          </table:table-cell>
          <table:table-cell office:value-type="float" office:value="-4523.71" table:style-name="ce12">
            <text:p>-4.523,71</text:p>
          </table:table-cell>
          <table:table-cell table:style-name="ce9"/>
          <table:table-cell office:value-type="float" office:value="-3179.36" table:style-name="ce12">
            <text:p>-3.179,36</text:p>
          </table:table-cell>
          <table:table-cell office:value-type="float" office:value="0" table:style-name="ce13">
            <text:p>0,00</text:p>
          </table:table-cell>
          <table:table-cell office:value-type="float" office:value="-7703.07" table:style-name="ce12">
            <text:p>-7.703,07</text:p>
          </table:table-cell>
          <table:table-cell office:value-type="float" office:value="28009.35" table:style-name="ce10">
            <text:p>28.009,3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BIANCA TENÓRIO CALAÇA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1ª VARA DO TRABALHO DE MACEIÓ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2726.71" table:style-name="ce10">
            <text:p>2.726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415.82" table:style-name="ce10">
            <text:p>36.415,82</text:p>
          </table:table-cell>
          <table:table-cell office:value-type="float" office:value="-828.39" table:style-name="ce11">
            <text:p>-828,39</text:p>
          </table:table-cell>
          <table:table-cell office:value-type="float" office:value="-7587.56" table:style-name="ce12">
            <text:p>-7.587,56</text:p>
          </table:table-cell>
          <table:table-cell office:value-type="float" office:value="-5446.92" table:style-name="ce12">
            <text:p>-5.446,92</text:p>
          </table:table-cell>
          <table:table-cell office:value-type="float" office:value="0" table:style-name="ce13">
            <text:p>0,00</text:p>
          </table:table-cell>
          <table:table-cell office:value-type="float" office:value="-13862.87" table:style-name="ce12">
            <text:p>-13.862,87</text:p>
          </table:table-cell>
          <table:table-cell office:value-type="float" office:value="22552.95" table:style-name="ce10">
            <text:p>22.552,9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OS ARTHUR DE MACEDO FIGUEIREDO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1355.63" table:style-name="ce10">
            <text:p>1.355,63</text:p>
          </table:table-cell>
          <table:table-cell office:value-type="float" office:value="1684.46" table:number-columns-spanned="2" table:number-rows-spanned="1" table:style-name="ce27">
            <text:p>1.684,46</text:p>
          </table:table-cell>
          <table:covered-table-cell/>
          <table:table-cell table:style-name="ce9"/>
          <table:table-cell office:value-type="float" office:value="35044.74" table:style-name="ce10">
            <text:p>35.044,74</text:p>
          </table:table-cell>
          <table:table-cell office:value-type="float" office:value="-828.39" table:style-name="ce11">
            <text:p>-828,39</text:p>
          </table:table-cell>
          <table:table-cell office:value-type="float" office:value="-8167.34" table:style-name="ce12">
            <text:p>-8.167,34</text:p>
          </table:table-cell>
          <table:table-cell office:value-type="float" office:value="-1153.8800000000001" table:style-name="ce12">
            <text:p>-1.153,88</text:p>
          </table:table-cell>
          <table:table-cell office:value-type="float" office:value="0" table:style-name="ce13">
            <text:p>0,00</text:p>
          </table:table-cell>
          <table:table-cell office:value-type="float" office:value="-10149.61" table:style-name="ce12">
            <text:p>-10.149,61</text:p>
          </table:table-cell>
          <table:table-cell office:value-type="float" office:value="24895.13" table:style-name="ce10">
            <text:p>24.895,1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OLINA BERTRAND RODRIGUES OLIVEIRA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VARA DO TRABALHO DE PALMEIRA DOS ÍNDIOS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1901.05" table:style-name="ce10">
            <text:p>1.901,0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590.160000000003" table:style-name="ce10">
            <text:p>35.590,16</text:p>
          </table:table-cell>
          <table:table-cell office:value-type="float" office:value="-5352.1" table:style-name="ce12">
            <text:p>-5.352,10</text:p>
          </table:table-cell>
          <table:table-cell office:value-type="float" office:value="-6871.18" table:style-name="ce12">
            <text:p>-6.871,18</text:p>
          </table:table-cell>
          <table:table-cell office:value-type="float" office:value="-4161.3500000000004" table:style-name="ce12">
            <text:p>-4.161,35</text:p>
          </table:table-cell>
          <table:table-cell office:value-type="float" office:value="0" table:style-name="ce13">
            <text:p>0,00</text:p>
          </table:table-cell>
          <table:table-cell office:value-type="float" office:value="-16384.63" table:style-name="ce12">
            <text:p>-16.384,63</text:p>
          </table:table-cell>
          <table:table-cell office:value-type="float" office:value="19205.53" table:style-name="ce10">
            <text:p>19.205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ÍCERO ALANIO TENÓRIO DE MELO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2677.89" table:style-name="ce10">
            <text:p>2.677,89</text:p>
          </table:table-cell>
          <table:table-cell office:value-type="float" office:value="1249.76" table:number-columns-spanned="2" table:number-rows-spanned="1" table:style-name="ce27">
            <text:p>1.249,76</text:p>
          </table:table-cell>
          <table:covered-table-cell/>
          <table:table-cell table:style-name="ce9"/>
          <table:table-cell office:value-type="float" office:value="35932.300000000003" table:style-name="ce10">
            <text:p>35.932,30</text:p>
          </table:table-cell>
          <table:table-cell office:value-type="float" office:value="-828.39" table:style-name="ce11">
            <text:p>-828,39</text:p>
          </table:table-cell>
          <table:table-cell office:value-type="float" office:value="-7213.05" table:style-name="ce12">
            <text:p>-7.213,05</text:p>
          </table:table-cell>
          <table:table-cell office:value-type="float" office:value="-4660.43" table:style-name="ce12">
            <text:p>-4.660,43</text:p>
          </table:table-cell>
          <table:table-cell office:value-type="float" office:value="0" table:style-name="ce13">
            <text:p>0,00</text:p>
          </table:table-cell>
          <table:table-cell office:value-type="float" office:value="-12701.87" table:style-name="ce12">
            <text:p>-12.701,87</text:p>
          </table:table-cell>
          <table:table-cell office:value-type="float" office:value="23230.43" table:style-name="ce10">
            <text:p>23.230,4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AUDEVÂNIA PEREIRA MARTINS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3144.31" table:style-name="ce10">
            <text:p>3.144,31</text:p>
          </table:table-cell>
          <table:table-cell office:value-type="float" office:value="1630.12" table:number-columns-spanned="2" table:number-rows-spanned="1" table:style-name="ce27">
            <text:p>1.630,12</text:p>
          </table:table-cell>
          <table:covered-table-cell/>
          <table:table-cell table:style-name="ce9"/>
          <table:table-cell office:value-type="float" office:value="36779.08" table:style-name="ce10">
            <text:p>36.779,08</text:p>
          </table:table-cell>
          <table:table-cell office:value-type="float" office:value="-5341.78" table:style-name="ce12">
            <text:p>-5.341,78</text:p>
          </table:table-cell>
          <table:table-cell office:value-type="float" office:value="-6806.94" table:style-name="ce12">
            <text:p>-6.806,94</text:p>
          </table:table-cell>
          <table:table-cell office:value-type="float" office:value="-6210.71" table:style-name="ce12">
            <text:p>-6.210,71</text:p>
          </table:table-cell>
          <table:table-cell office:value-type="float" office:value="0" table:style-name="ce13">
            <text:p>0,00</text:p>
          </table:table-cell>
          <table:table-cell office:value-type="float" office:value="-18359.43" table:style-name="ce12">
            <text:p>-18.359,43</text:p>
          </table:table-cell>
          <table:table-cell office:value-type="float" office:value="18419.650000000001" table:style-name="ce10">
            <text:p>18.419,6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ÁUDIO MÁRCIO LIMA DOS SANTOS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2748.63" table:style-name="ce10">
            <text:p>2.748,63</text:p>
          </table:table-cell>
          <table:table-cell office:value-type="float" office:value="1684.46" table:number-columns-spanned="2" table:number-rows-spanned="1" table:style-name="ce27">
            <text:p>1.684,46</text:p>
          </table:table-cell>
          <table:covered-table-cell/>
          <table:table-cell table:style-name="ce9"/>
          <table:table-cell office:value-type="float" office:value="36437.74" table:style-name="ce10">
            <text:p>36.437,74</text:p>
          </table:table-cell>
          <table:table-cell office:value-type="float" office:value="-828.39" table:style-name="ce11">
            <text:p>-828,39</text:p>
          </table:table-cell>
          <table:table-cell office:value-type="float" office:value="-7265.28" table:style-name="ce12">
            <text:p>-7.265,28</text:p>
          </table:table-cell>
          <table:table-cell office:value-type="float" office:value="-1630.75" table:style-name="ce12">
            <text:p>-1.630,75</text:p>
          </table:table-cell>
          <table:table-cell office:value-type="float" office:value="0" table:style-name="ce13">
            <text:p>0,00</text:p>
          </table:table-cell>
          <table:table-cell office:value-type="float" office:value="-9724.42" table:style-name="ce12">
            <text:p>-9.724,42</text:p>
          </table:table-cell>
          <table:table-cell office:value-type="float" office:value="26713.32" table:style-name="ce10">
            <text:p>26.713,3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AUDIVINA TIAGO BEZERR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27728.85" table:style-name="ce10">
            <text:p>27.728,85</text:p>
          </table:table-cell>
          <table:table-cell table:number-columns-repeated="2" table:style-name="ce9"/>
          <table:table-cell office:value-type="float" office:value="1029.83" table:style-name="ce10">
            <text:p>1.029,8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758.68" table:style-name="ce10">
            <text:p>28.758,68</text:p>
          </table:table-cell>
          <table:table-cell office:value-type="float" office:value="-3391.26" table:style-name="ce12">
            <text:p>-3.391,26</text:p>
          </table:table-cell>
          <table:table-cell office:value-type="float" office:value="-5823.48" table:style-name="ce12">
            <text:p>-5.823,48</text:p>
          </table:table-cell>
          <table:table-cell office:value-type="float" office:value="-2670.85" table:style-name="ce12">
            <text:p>-2.670,85</text:p>
          </table:table-cell>
          <table:table-cell office:value-type="float" office:value="0" table:style-name="ce13">
            <text:p>0,00</text:p>
          </table:table-cell>
          <table:table-cell office:value-type="float" office:value="-11885.59" table:style-name="ce12">
            <text:p>-11.885,59</text:p>
          </table:table-cell>
          <table:table-cell office:value-type="float" office:value="16873.09" table:style-name="ce10">
            <text:p>16.873,0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NALDO DA SILVA LIMA</text:p>
          </table:table-cell>
          <table:table-cell office:value-type="string" table:style-name="ce8">
            <text:p>JUIZ DO TRABALHO SUBSTITUTO - NÍVEL SUP</text:p>
          </table:table-cell>
          <table:table-cell table:number-columns-repeated="3" table:style-name="ce9"/>
          <table:table-cell office:value-type="float" office:value="32004.65" table:style-name="ce10">
            <text:p>32.004,65</text:p>
          </table:table-cell>
          <table:table-cell office:value-type="float" office:value="2117.9" table:style-name="ce10">
            <text:p>2.117,90</text:p>
          </table:table-cell>
          <table:table-cell office:value-type="float" office:value="869.4" table:number-columns-spanned="2" table:number-rows-spanned="1" table:style-name="ce26">
            <text:p>869,40</text:p>
          </table:table-cell>
          <table:covered-table-cell/>
          <table:table-cell table:style-name="ce9"/>
          <table:table-cell office:value-type="float" office:value="34991.949999999997" table:style-name="ce10">
            <text:p>34.991,95</text:p>
          </table:table-cell>
          <table:table-cell office:value-type="float" office:value="-5197.24" table:style-name="ce12">
            <text:p>-5.197,24</text:p>
          </table:table-cell>
          <table:table-cell office:value-type="float" office:value="-6112.48" table:style-name="ce12">
            <text:p>-6.112,48</text:p>
          </table:table-cell>
          <table:table-cell office:value-type="float" office:value="-2087.63" table:style-name="ce12">
            <text:p>-2.087,63</text:p>
          </table:table-cell>
          <table:table-cell office:value-type="float" office:value="0" table:style-name="ce13">
            <text:p>0,00</text:p>
          </table:table-cell>
          <table:table-cell office:value-type="float" office:value="-13397.35" table:style-name="ce12">
            <text:p>-13.397,35</text:p>
          </table:table-cell>
          <table:table-cell office:value-type="float" office:value="21594.6" table:style-name="ce10">
            <text:p>21.594,6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SON <text:s/>FRANÇOSO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3ª VARA DO TRABALHO DE MACEIÓ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3236.01" table:style-name="ce10">
            <text:p>3.236,01</text:p>
          </table:table-cell>
          <table:table-cell office:value-type="float" office:value="1029.55" table:number-columns-spanned="2" table:number-rows-spanned="1" table:style-name="ce27">
            <text:p>1.029,55</text:p>
          </table:table-cell>
          <table:covered-table-cell/>
          <table:table-cell office:value-type="float" office:value="4117.5600000000004" table:style-name="ce10">
            <text:p>4.117,56</text:p>
          </table:table-cell>
          <table:table-cell office:value-type="float" office:value="42072.23" table:style-name="ce10">
            <text:p>42.072,23</text:p>
          </table:table-cell>
          <table:table-cell office:value-type="float" office:value="-828.39" table:style-name="ce11">
            <text:p>-828,39</text:p>
          </table:table-cell>
          <table:table-cell office:value-type="float" office:value="-8780.5" table:style-name="ce12">
            <text:p>-8.780,50</text:p>
          </table:table-cell>
          <table:table-cell office:value-type="float" office:value="-3018.26" table:style-name="ce12">
            <text:p>-3.018,26</text:p>
          </table:table-cell>
          <table:table-cell office:value-type="float" office:value="0" table:style-name="ce13">
            <text:p>0,00</text:p>
          </table:table-cell>
          <table:table-cell office:value-type="float" office:value="-12627.15" table:style-name="ce12">
            <text:p>-12.627,15</text:p>
          </table:table-cell>
          <table:table-cell office:value-type="float" office:value="29445.08" table:style-name="ce10">
            <text:p>29.445,0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IANE ARÔXA PEREIRA RAMOS BARRETO</text:p>
          </table:table-cell>
          <table:table-cell office:value-type="string" table:style-name="ce8">
            <text:p>DESEMBARGADOR DO TRABALHO - NÍVEL SU</text:p>
          </table:table-cell>
          <table:table-cell office:value-type="string" table:style-name="ce8">
            <text:p>GABINETE DA DESEMBARGADORA ELIANE ARÔXA PEREIRA</text:p>
          </table:table-cell>
          <table:table-cell table:style-name="ce9"/>
          <table:table-cell office:value-type="float" office:value="5688.99" table:style-name="ce10">
            <text:p>5.688,99</text:p>
          </table:table-cell>
          <table:table-cell office:value-type="float" office:value="35462.22" table:style-name="ce10">
            <text:p>35.462,22</text:p>
          </table:table-cell>
          <table:table-cell office:value-type="float" office:value="1939.91" table:style-name="ce10">
            <text:p>1.939,91</text:p>
          </table:table-cell>
          <table:table-cell table:number-columns-spanned="2" table:number-rows-spanned="1" table:style-name="ce25"/>
          <table:covered-table-cell/>
          <table:table-cell office:value-type="float" office:value="12214.76" table:style-name="ce10">
            <text:p>12.214,76</text:p>
          </table:table-cell>
          <table:table-cell office:value-type="float" office:value="55305.88" table:style-name="ce10">
            <text:p>55.305,88</text:p>
          </table:table-cell>
          <table:table-cell office:value-type="float" office:value="-5688.99" table:style-name="ce12">
            <text:p>-5.688,99</text:p>
          </table:table-cell>
          <table:table-cell office:value-type="float" office:value="-9936.2999999999993" table:style-name="ce12">
            <text:p>-9.936,30</text:p>
          </table:table-cell>
          <table:table-cell office:value-type="float" office:value="-3209.14" table:style-name="ce12">
            <text:p>-3.209,14</text:p>
          </table:table-cell>
          <table:table-cell office:value-type="float" office:value="-8383.66" table:style-name="ce12">
            <text:p>-8.383,66</text:p>
          </table:table-cell>
          <table:table-cell office:value-type="float" office:value="-27218.09" table:style-name="ce12">
            <text:p>-27.218,09</text:p>
          </table:table-cell>
          <table:table-cell office:value-type="float" office:value="28087.79" table:style-name="ce10">
            <text:p>28.087,7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MANUEL HOLANDA ALMEIDA</text:p>
          </table:table-cell>
          <table:table-cell office:value-type="string" table:style-name="ce8">
            <text:p>JUIZ DO TRABALHO SUBSTITUTO - NÍVEL SUP</text:p>
          </table:table-cell>
          <table:table-cell table:number-columns-repeated="3" table:style-name="ce9"/>
          <table:table-cell office:value-type="float" office:value="57814.85" table:style-name="ce10">
            <text:p>57.814,85</text:p>
          </table:table-cell>
          <table:table-cell office:value-type="float" office:value="4213.6099999999997" table:style-name="ce10">
            <text:p>4.213,61</text:p>
          </table:table-cell>
          <table:table-cell office:value-type="float" office:value="1195.42" table:number-columns-spanned="2" table:number-rows-spanned="1" table:style-name="ce27">
            <text:p>1.195,42</text:p>
          </table:table-cell>
          <table:covered-table-cell/>
          <table:table-cell table:style-name="ce9"/>
          <table:table-cell office:value-type="float" office:value="63223.88" table:style-name="ce10">
            <text:p>63.223,88</text:p>
          </table:table-cell>
          <table:table-cell office:value-type="float" office:value="-1656.78" table:style-name="ce12">
            <text:p>-1.656,78</text:p>
          </table:table-cell>
          <table:table-cell office:value-type="float" office:value="-13673.75" table:style-name="ce12">
            <text:p>-13.673,75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15330.53" table:style-name="ce12">
            <text:p>-15.330,53</text:p>
          </table:table-cell>
          <table:table-cell office:value-type="float" office:value="47893.35" table:style-name="ce10">
            <text:p>47.893,3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ERNANDO ANTÔNIO DA SILVA FALCÃO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1ª VARA DO TRABALHO DE ARAPIRACA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3690.1" table:style-name="ce10">
            <text:p>3.690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7379.21" table:style-name="ce10">
            <text:p>37.379,21</text:p>
          </table:table-cell>
          <table:table-cell office:value-type="float" office:value="-5352.1" table:style-name="ce12">
            <text:p>-5.352,10</text:p>
          </table:table-cell>
          <table:table-cell office:value-type="float" office:value="-6766.91" table:style-name="ce12">
            <text:p>-6.766,91</text:p>
          </table:table-cell>
          <table:table-cell office:value-type="float" office:value="-2723.23" table:style-name="ce12">
            <text:p>-2.723,23</text:p>
          </table:table-cell>
          <table:table-cell office:value-type="float" office:value="0" table:style-name="ce13">
            <text:p>0,00</text:p>
          </table:table-cell>
          <table:table-cell office:value-type="float" office:value="-14842.24" table:style-name="ce12">
            <text:p>-14.842,24</text:p>
          </table:table-cell>
          <table:table-cell office:value-type="float" office:value="22536.97" table:style-name="ce10">
            <text:p>22.536,9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LÁVIO LUIZ DA COSTA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3187.8" table:style-name="ce10">
            <text:p>3.187,80</text:p>
          </table:table-cell>
          <table:table-cell office:value-type="float" office:value="28350.080000000002" table:number-columns-spanned="2" table:number-rows-spanned="1" table:style-name="ce27">
            <text:p>28.350,08</text:p>
          </table:table-cell>
          <table:covered-table-cell/>
          <table:table-cell office:value-type="float" office:value="11023.83" table:style-name="ce10">
            <text:p>11.023,83</text:p>
          </table:table-cell>
          <table:table-cell office:value-type="float" office:value="74566.36" table:style-name="ce10">
            <text:p>74.566,36</text:p>
          </table:table-cell>
          <table:table-cell office:value-type="float" office:value="-5688.99" table:style-name="ce12">
            <text:p>-5.688,99</text:p>
          </table:table-cell>
          <table:table-cell office:value-type="float" office:value="-10123.41" table:style-name="ce12">
            <text:p>-10.123,41</text:p>
          </table:table-cell>
          <table:table-cell office:value-type="float" office:value="-3034.46" table:style-name="ce12">
            <text:p>-3.034,46</text:p>
          </table:table-cell>
          <table:table-cell office:value-type="float" office:value="-7192.73" table:style-name="ce12">
            <text:p>-7.192,73</text:p>
          </table:table-cell>
          <table:table-cell office:value-type="float" office:value="-26039.59" table:style-name="ce12">
            <text:p>-26.039,59</text:p>
          </table:table-cell>
          <table:table-cell office:value-type="float" office:value="48526.77" table:style-name="ce10">
            <text:p>48.526,7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RANCISCO OSANI DE LAVOR</text:p>
          </table:table-cell>
          <table:table-cell office:value-type="string" table:style-name="ce8">
            <text:p>DESEMBARGADOR DO TRABALHO</text:p>
          </table:table-cell>
          <table:table-cell office:value-type="string" table:style-name="ce8">
            <text:p>INATIVO</text:p>
          </table:table-cell>
          <table:table-cell office:value-type="float" office:value="35462.22" table:style-name="ce10">
            <text:p>35.462,22</text:p>
          </table:table-cell>
          <table:table-cell table:number-columns-repeated="2" table:style-name="ce9"/>
          <table:table-cell office:value-type="float" office:value="1986.96" table:style-name="ce10">
            <text:p>1.986,9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7449.18" table:style-name="ce10">
            <text:p>37.449,18</text:p>
          </table:table-cell>
          <table:table-cell office:value-type="float" office:value="-4860.6000000000004" table:style-name="ce12">
            <text:p>-4.860,60</text:p>
          </table:table-cell>
          <table:table-cell office:value-type="float" office:value="-6970.35" table:style-name="ce12">
            <text:p>-6.970,35</text:p>
          </table:table-cell>
          <table:table-cell office:value-type="float" office:value="-2632.76" table:style-name="ce12">
            <text:p>-2.632,76</text:p>
          </table:table-cell>
          <table:table-cell office:value-type="float" office:value="0" table:style-name="ce13">
            <text:p>0,00</text:p>
          </table:table-cell>
          <table:table-cell office:value-type="float" office:value="-14463.71" table:style-name="ce12">
            <text:p>-14.463,71</text:p>
          </table:table-cell>
          <table:table-cell office:value-type="float" office:value="22985.47" table:style-name="ce10">
            <text:p>22.985,4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RANCISCO TAVARES NORONHA NETO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2510.91" table:style-name="ce10">
            <text:p>2.510,91</text:p>
          </table:table-cell>
          <table:table-cell office:value-type="float" office:value="652.04999999999995" table:number-columns-spanned="2" table:number-rows-spanned="1" table:style-name="ce26">
            <text:p>652,05</text:p>
          </table:table-cell>
          <table:covered-table-cell/>
          <table:table-cell table:style-name="ce9"/>
          <table:table-cell office:value-type="float" office:value="35167.61" table:style-name="ce10">
            <text:p>35.167,61</text:p>
          </table:table-cell>
          <table:table-cell office:value-type="float" office:value="-828.39" table:style-name="ce11">
            <text:p>-828,39</text:p>
          </table:table-cell>
          <table:table-cell office:value-type="float" office:value="-7129.33" table:style-name="ce12">
            <text:p>-7.129,33</text:p>
          </table:table-cell>
          <table:table-cell office:value-type="float" office:value="-2202.59" table:style-name="ce12">
            <text:p>-2.202,59</text:p>
          </table:table-cell>
          <table:table-cell office:value-type="float" office:value="0" table:style-name="ce13">
            <text:p>0,00</text:p>
          </table:table-cell>
          <table:table-cell office:value-type="float" office:value="-10160.31" table:style-name="ce12">
            <text:p>-10.160,31</text:p>
          </table:table-cell>
          <table:table-cell office:value-type="float" office:value="25007.3" table:style-name="ce10">
            <text:p>25.007,3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USTAVO TENÓRIO CAVALCANTE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2ª VARA DO TRABALHO DE SÃO MIGUEL DOS CAMPOS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2437.16" table:style-name="ce10">
            <text:p>2.437,1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126.269999999997" table:style-name="ce10">
            <text:p>36.126,27</text:p>
          </table:table-cell>
          <table:table-cell office:value-type="float" office:value="-5352.1" table:style-name="ce12">
            <text:p>-5.352,10</text:p>
          </table:table-cell>
          <table:table-cell office:value-type="float" office:value="-6871.18" table:style-name="ce12">
            <text:p>-6.871,18</text:p>
          </table:table-cell>
          <table:table-cell office:value-type="float" office:value="-3198.12" table:style-name="ce12">
            <text:p>-3.198,12</text:p>
          </table:table-cell>
          <table:table-cell office:value-type="float" office:value="0" table:style-name="ce13">
            <text:p>0,00</text:p>
          </table:table-cell>
          <table:table-cell office:value-type="float" office:value="-15421.4" table:style-name="ce12">
            <text:p>-15.421,40</text:p>
          </table:table-cell>
          <table:table-cell office:value-type="float" office:value="20704.87" table:style-name="ce10">
            <text:p>20.704,8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AMILTON APARECIDO MALHEIROS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8ª VARA DO TRABALHO DE MACEIÓ/AL</text:p>
          </table:table-cell>
          <table:table-cell table:style-name="ce9"/>
          <table:table-cell office:value-type="float" office:value="5352.1" table:style-name="ce10">
            <text:p>5.352,10</text:p>
          </table:table-cell>
          <table:table-cell office:value-type="float" office:value="33689.11" table:style-name="ce10">
            <text:p>33.689,11</text:p>
          </table:table-cell>
          <table:table-cell office:value-type="float" office:value="3698.38" table:style-name="ce10">
            <text:p>3.698,3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2739.59" table:style-name="ce10">
            <text:p>42.739,59</text:p>
          </table:table-cell>
          <table:table-cell office:value-type="float" office:value="-5352.1" table:style-name="ce12">
            <text:p>-5.352,10</text:p>
          </table:table-cell>
          <table:table-cell office:value-type="float" office:value="-8343.01" table:style-name="ce12">
            <text:p>-8.343,01</text:p>
          </table:table-cell>
          <table:table-cell office:value-type="float" office:value="-5383.22" table:style-name="ce12">
            <text:p>-5.383,22</text:p>
          </table:table-cell>
          <table:table-cell office:value-type="float" office:value="0" table:style-name="ce13">
            <text:p>0,00</text:p>
          </table:table-cell>
          <table:table-cell office:value-type="float" office:value="-19078.330000000002" table:style-name="ce12">
            <text:p>-19.078,33</text:p>
          </table:table-cell>
          <table:table-cell office:value-type="float" office:value="23661.26" table:style-name="ce10">
            <text:p>23.661,2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ELENA SOBRAL DE ALBUQUERQUE E MELLO</text:p>
          </table:table-cell>
          <table:table-cell office:value-type="string" table:style-name="ce8">
            <text:p>DESEMBARGADOR DO TRABALHO</text:p>
          </table:table-cell>
          <table:table-cell office:value-type="string" table:style-name="ce8">
            <text:p>INATIVO</text:p>
          </table:table-cell>
          <table:table-cell office:value-type="float" office:value="35462.22" table:style-name="ce10">
            <text:p>35.462,22</text:p>
          </table:table-cell>
          <table:table-cell table:number-columns-repeated="2" table:style-name="ce9"/>
          <table:table-cell office:value-type="float" office:value="993.48" table:style-name="ce15">
            <text:p>993,4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455.699999999997" table:style-name="ce10">
            <text:p>36.455,70</text:p>
          </table:table-cell>
          <table:table-cell office:value-type="float" office:value="-4860.6000000000004" table:style-name="ce12">
            <text:p>-4.860,60</text:p>
          </table:table-cell>
          <table:table-cell office:value-type="float" office:value="-7022.49" table:style-name="ce12">
            <text:p>-7.022,49</text:p>
          </table:table-cell>
          <table:table-cell office:value-type="float" office:value="-2263.69" table:style-name="ce12">
            <text:p>-2.263,69</text:p>
          </table:table-cell>
          <table:table-cell office:value-type="float" office:value="0" table:style-name="ce13">
            <text:p>0,00</text:p>
          </table:table-cell>
          <table:table-cell office:value-type="float" office:value="-14146.78" table:style-name="ce12">
            <text:p>-14.146,78</text:p>
          </table:table-cell>
          <table:table-cell office:value-type="float" office:value="22308.92" table:style-name="ce10">
            <text:p>22.308,9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ENRIQUE COSTA CAVALCANTE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VARA DO TRABALHO DE SANTANA DO IPANEMA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1675.07" table:style-name="ce10">
            <text:p>1.675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364.18" table:style-name="ce10">
            <text:p>35.364,18</text:p>
          </table:table-cell>
          <table:table-cell office:value-type="float" office:value="-5352.1" table:style-name="ce12">
            <text:p>-5.352,10</text:p>
          </table:table-cell>
          <table:table-cell office:value-type="float" office:value="-6923.32" table:style-name="ce12">
            <text:p>-6.923,32</text:p>
          </table:table-cell>
          <table:table-cell office:value-type="float" office:value="-1962.32" table:style-name="ce12">
            <text:p>-1.962,32</text:p>
          </table:table-cell>
          <table:table-cell office:value-type="float" office:value="0" table:style-name="ce13">
            <text:p>0,00</text:p>
          </table:table-cell>
          <table:table-cell office:value-type="float" office:value="-14237.74" table:style-name="ce12">
            <text:p>-14.237,74</text:p>
          </table:table-cell>
          <table:table-cell office:value-type="float" office:value="21126.44" table:style-name="ce10">
            <text:p>21.126,4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UGO DE MIRANDA SEVERO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6863.689999999999" table:style-name="ce10">
            <text:p>16.863,69</text:p>
          </table:table-cell>
          <table:table-cell table:number-columns-repeated="3"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863.689999999999" table:style-name="ce10">
            <text:p>16.863,69</text:p>
          </table:table-cell>
          <table:table-cell office:value-type="float" office:value="-2265.4899999999998" table:style-name="ce12">
            <text:p>-2.265,49</text:p>
          </table:table-cell>
          <table:table-cell office:value-type="float" office:value="-3145.15" table:style-name="ce12">
            <text:p>-3.145,15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5410.64" table:style-name="ce12">
            <text:p>-5.410,64</text:p>
          </table:table-cell>
          <table:table-cell office:value-type="float" office:value="11453.05" table:style-name="ce10">
            <text:p>11.453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SA RAIMUNDA PEREIRA DE LIMA</text:p>
          </table:table-cell>
          <table:table-cell office:value-type="string" table:style-name="ce8">
            <text:p>JUIZ DO TRABALHO SUBSTITUTO</text:p>
          </table:table-cell>
          <table:table-cell office:value-type="string" table:style-name="ce8">
            <text:p>INATIVO</text:p>
          </table:table-cell>
          <table:table-cell office:value-type="float" office:value="32004.65" table:style-name="ce10">
            <text:p>32.004,65</text:p>
          </table:table-cell>
          <table:table-cell table:number-columns-repeated="2" table:style-name="ce9"/>
          <table:table-cell office:value-type="float" office:value="993.48" table:style-name="ce15">
            <text:p>993,4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2998.129999999997" table:style-name="ce10">
            <text:p>32.998,13</text:p>
          </table:table-cell>
          <table:table-cell office:value-type="float" office:value="-4203.66" table:style-name="ce12">
            <text:p>-4.203,66</text:p>
          </table:table-cell>
          <table:table-cell office:value-type="float" office:value="-6252.32" table:style-name="ce12">
            <text:p>-6.252,32</text:p>
          </table:table-cell>
          <table:table-cell office:value-type="float" office:value="-357.5" table:style-name="ce11">
            <text:p>-357,50</text:p>
          </table:table-cell>
          <table:table-cell office:value-type="float" office:value="0" table:style-name="ce13">
            <text:p>0,00</text:p>
          </table:table-cell>
          <table:table-cell office:value-type="float" office:value="-10813.48" table:style-name="ce12">
            <text:p>-10.813,48</text:p>
          </table:table-cell>
          <table:table-cell office:value-type="float" office:value="22184.65" table:style-name="ce10">
            <text:p>22.184,6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VETE MOREIRA ANGELO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31609.65" table:style-name="ce10">
            <text:p>31.609,65</text:p>
          </table:table-cell>
          <table:table-cell table:number-columns-repeated="2" table:style-name="ce9"/>
          <table:table-cell office:value-type="float" office:value="1005.58" table:style-name="ce10">
            <text:p>1.005,5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2615.23" table:style-name="ce10">
            <text:p>32.615,23</text:p>
          </table:table-cell>
          <table:table-cell office:value-type="float" office:value="-3752.76" table:style-name="ce12">
            <text:p>-3.752,76</text:p>
          </table:table-cell>
          <table:table-cell office:value-type="float" office:value="-5723.7" table:style-name="ce12">
            <text:p>-5.723,70</text:p>
          </table:table-cell>
          <table:table-cell office:value-type="float" office:value="-1314.9" table:style-name="ce12">
            <text:p>-1.314,90</text:p>
          </table:table-cell>
          <table:table-cell office:value-type="float" office:value="-1978.16" table:style-name="ce12">
            <text:p>-1.978,16</text:p>
          </table:table-cell>
          <table:table-cell office:value-type="float" office:value="-12769.52" table:style-name="ce12">
            <text:p>-12.769,52</text:p>
          </table:table-cell>
          <table:table-cell office:value-type="float" office:value="19845.71" table:style-name="ce10">
            <text:p>19.845,7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SIEL IVO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VARA DO TRABALHO DE PENEDO/AL</text:p>
          </table:table-cell>
          <table:table-cell table:style-name="ce9"/>
          <table:table-cell office:value-type="float" office:value="5352.1" table:style-name="ce10">
            <text:p>5.352,10</text:p>
          </table:table-cell>
          <table:table-cell office:value-type="float" office:value="33689.11" table:style-name="ce10">
            <text:p>33.689,11</text:p>
          </table:table-cell>
          <table:table-cell office:value-type="float" office:value="3639.91" table:style-name="ce10">
            <text:p>3.639,91</text:p>
          </table:table-cell>
          <table:table-cell office:value-type="float" office:value="900" table:number-columns-spanned="2" table:number-rows-spanned="1" table:style-name="ce26">
            <text:p>900,00</text:p>
          </table:table-cell>
          <table:covered-table-cell/>
          <table:table-cell table:style-name="ce9"/>
          <table:table-cell office:value-type="float" office:value="43581.120000000003" table:style-name="ce10">
            <text:p>43.581,12</text:p>
          </table:table-cell>
          <table:table-cell office:value-type="float" office:value="-5352.1" table:style-name="ce12">
            <text:p>-5.352,10</text:p>
          </table:table-cell>
          <table:table-cell office:value-type="float" office:value="-8642.65" table:style-name="ce12">
            <text:p>-8.642,65</text:p>
          </table:table-cell>
          <table:table-cell office:value-type="float" office:value="-3944.79" table:style-name="ce12">
            <text:p>-3.944,79</text:p>
          </table:table-cell>
          <table:table-cell office:value-type="float" office:value="0" table:style-name="ce13">
            <text:p>0,00</text:p>
          </table:table-cell>
          <table:table-cell office:value-type="float" office:value="-17939.54" table:style-name="ce12">
            <text:p>-17.939,54</text:p>
          </table:table-cell>
          <table:table-cell office:value-type="float" office:value="25641.58" table:style-name="ce10">
            <text:p>25.641,5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BATISTA DA SILVA</text:p>
          </table:table-cell>
          <table:table-cell office:value-type="string" table:style-name="ce8">
            <text:p>DESEMBARGADOR DO TRABALHO</text:p>
          </table:table-cell>
          <table:table-cell office:value-type="string" table:style-name="ce8">
            <text:p>INATIVO</text:p>
          </table:table-cell>
          <table:table-cell office:value-type="float" office:value="35462.22" table:style-name="ce10">
            <text:p>35.462,22</text:p>
          </table:table-cell>
          <table:table-cell table:number-columns-repeated="2" table:style-name="ce9"/>
          <table:table-cell office:value-type="float" office:value="993.48" table:style-name="ce15">
            <text:p>993,4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455.699999999997" table:style-name="ce10">
            <text:p>36.455,70</text:p>
          </table:table-cell>
          <table:table-cell office:value-type="float" office:value="-4860.6000000000004" table:style-name="ce12">
            <text:p>-4.860,60</text:p>
          </table:table-cell>
          <table:table-cell office:value-type="float" office:value="-5124.7299999999996" table:style-name="ce12">
            <text:p>-5.124,73</text:p>
          </table:table-cell>
          <table:table-cell office:value-type="float" office:value="-1976.42" table:style-name="ce12">
            <text:p>-1.976,42</text:p>
          </table:table-cell>
          <table:table-cell office:value-type="float" office:value="0" table:style-name="ce13">
            <text:p>0,00</text:p>
          </table:table-cell>
          <table:table-cell office:value-type="float" office:value="-11961.75" table:style-name="ce12">
            <text:p>-11.961,75</text:p>
          </table:table-cell>
          <table:table-cell office:value-type="float" office:value="24493.95" table:style-name="ce10">
            <text:p>24.493,9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LEITE DE ARRUDA ALENCAR</text:p>
          </table:table-cell>
          <table:table-cell office:value-type="string" table:style-name="ce8">
            <text:p>DESEMBARGADOR DO TRABALHO - NÍVEL SU</text:p>
          </table:table-cell>
          <table:table-cell office:value-type="string" table:style-name="ce8">
            <text:p>GABINETE DO DESEMBARGADOR JOÃO LEITE DE ARRUDA A</text:p>
          </table:table-cell>
          <table:table-cell table:number-columns-repeated="2" table:style-name="ce9"/>
          <table:table-cell office:value-type="float" office:value="35587.31" table:style-name="ce10">
            <text:p>35.587,31</text:p>
          </table:table-cell>
          <table:table-cell office:value-type="float" office:value="2704.9" table:style-name="ce10">
            <text:p>2.704,90</text:p>
          </table:table-cell>
          <table:table-cell office:value-type="float" office:value="1800" table:number-columns-spanned="2" table:number-rows-spanned="1" table:style-name="ce27">
            <text:p>1.800,00</text:p>
          </table:table-cell>
          <table:covered-table-cell/>
          <table:table-cell office:value-type="float" office:value="3706.01" table:style-name="ce10">
            <text:p>3.706,01</text:p>
          </table:table-cell>
          <table:table-cell office:value-type="float" office:value="43798.22" table:style-name="ce10">
            <text:p>43.798,22</text:p>
          </table:table-cell>
          <table:table-cell office:value-type="float" office:value="-828.39" table:style-name="ce11">
            <text:p>-828,39</text:p>
          </table:table-cell>
          <table:table-cell office:value-type="float" office:value="-10237.9" table:style-name="ce12">
            <text:p>-10.237,90</text:p>
          </table:table-cell>
          <table:table-cell office:value-type="float" office:value="-4102.4799999999996" table:style-name="ce12">
            <text:p>-4.102,48</text:p>
          </table:table-cell>
          <table:table-cell office:value-type="float" office:value="-4837.4399999999996" table:style-name="ce12">
            <text:p>-4.837,44</text:p>
          </table:table-cell>
          <table:table-cell office:value-type="float" office:value="-20006.21" table:style-name="ce12">
            <text:p>-20.006,21</text:p>
          </table:table-cell>
          <table:table-cell office:value-type="float" office:value="23792.01" table:style-name="ce10">
            <text:p>23.792,0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RGE BASTOS DA NOVA MOREIRA</text:p>
          </table:table-cell>
          <table:table-cell office:value-type="string" table:style-name="ce8">
            <text:p>DESEMBARGADOR DO TRABALHO</text:p>
          </table:table-cell>
          <table:table-cell office:value-type="string" table:style-name="ce8">
            <text:p>INATIVO</text:p>
          </table:table-cell>
          <table:table-cell office:value-type="float" office:value="35462.22" table:style-name="ce10">
            <text:p>35.462,22</text:p>
          </table:table-cell>
          <table:table-cell table:number-columns-repeated="2" table:style-name="ce9"/>
          <table:table-cell office:value-type="float" office:value="1986.96" table:style-name="ce10">
            <text:p>1.986,9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7449.18" table:style-name="ce10">
            <text:p>37.449,18</text:p>
          </table:table-cell>
          <table:table-cell office:value-type="float" office:value="-4860.6000000000004" table:style-name="ce12">
            <text:p>-4.860,60</text:p>
          </table:table-cell>
          <table:table-cell table:style-name="ce9"/>
          <table:table-cell office:value-type="float" office:value="-457.5" table:style-name="ce11">
            <text:p>-457,50</text:p>
          </table:table-cell>
          <table:table-cell office:value-type="float" office:value="0" table:style-name="ce13">
            <text:p>0,00</text:p>
          </table:table-cell>
          <table:table-cell office:value-type="float" office:value="-5318.1" table:style-name="ce12">
            <text:p>-5.318,10</text:p>
          </table:table-cell>
          <table:table-cell office:value-type="float" office:value="32131.08" table:style-name="ce10">
            <text:p>32.131,0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DOS SANTOS JUNIOR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3671.37" table:style-name="ce10">
            <text:p>3.671,37</text:p>
          </table:table-cell>
          <table:table-cell office:value-type="float" office:value="1684.46" table:number-columns-spanned="2" table:number-rows-spanned="1" table:style-name="ce27">
            <text:p>1.684,46</text:p>
          </table:table-cell>
          <table:covered-table-cell/>
          <table:table-cell table:style-name="ce9"/>
          <table:table-cell office:value-type="float" office:value="37360.480000000003" table:style-name="ce10">
            <text:p>37.360,48</text:p>
          </table:table-cell>
          <table:table-cell office:value-type="float" office:value="-828.39" table:style-name="ce11">
            <text:p>-828,39</text:p>
          </table:table-cell>
          <table:table-cell office:value-type="float" office:value="-7389.11" table:style-name="ce12">
            <text:p>-7.389,11</text:p>
          </table:table-cell>
          <table:table-cell office:value-type="float" office:value="-5026.03" table:style-name="ce12">
            <text:p>-5.026,03</text:p>
          </table:table-cell>
          <table:table-cell office:value-type="float" office:value="0" table:style-name="ce13">
            <text:p>0,00</text:p>
          </table:table-cell>
          <table:table-cell office:value-type="float" office:value="-13243.53" table:style-name="ce12">
            <text:p>-13.243,53</text:p>
          </table:table-cell>
          <table:table-cell office:value-type="float" office:value="24116.95" table:style-name="ce10">
            <text:p>24.116,9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MARCELO VIEIRA DE ARAÚJO</text:p>
          </table:table-cell>
          <table:table-cell office:value-type="string" table:style-name="ce8">
            <text:p>DESEMBARGADOR DO TRABALHO - NÍVEL SU</text:p>
          </table:table-cell>
          <table:table-cell office:value-type="string" table:style-name="ce8">
            <text:p>GABINETE DO DESEMBARGADOR JOSÉ MARCELO VIEIRA D</text:p>
          </table:table-cell>
          <table:table-cell table:number-columns-repeated="2" table:style-name="ce9"/>
          <table:table-cell office:value-type="float" office:value="36237.75" table:style-name="ce10">
            <text:p>36.237,75</text:p>
          </table:table-cell>
          <table:table-cell office:value-type="float" office:value="910.08" table:style-name="ce15">
            <text:p>910,08</text:p>
          </table:table-cell>
          <table:table-cell table:number-columns-spanned="2" table:number-rows-spanned="1" table:style-name="ce25"/>
          <table:covered-table-cell/>
          <table:table-cell office:value-type="float" office:value="10244.64" table:style-name="ce10">
            <text:p>10.244,64</text:p>
          </table:table-cell>
          <table:table-cell office:value-type="float" office:value="47392.47" table:style-name="ce10">
            <text:p>47.392,47</text:p>
          </table:table-cell>
          <table:table-cell office:value-type="float" office:value="-828.39" table:style-name="ce11">
            <text:p>-828,39</text:p>
          </table:table-cell>
          <table:table-cell office:value-type="float" office:value="-9045.23" table:style-name="ce12">
            <text:p>-9.045,23</text:p>
          </table:table-cell>
          <table:table-cell office:value-type="float" office:value="-357.5" table:style-name="ce11">
            <text:p>-357,50</text:p>
          </table:table-cell>
          <table:table-cell office:value-type="float" office:value="-7189.07" table:style-name="ce12">
            <text:p>-7.189,07</text:p>
          </table:table-cell>
          <table:table-cell office:value-type="float" office:value="-17420.189999999999" table:style-name="ce12">
            <text:p>-17.420,19</text:p>
          </table:table-cell>
          <table:table-cell office:value-type="float" office:value="29972.28" table:style-name="ce10">
            <text:p>29.972,2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SOARES FILHO</text:p>
          </table:table-cell>
          <table:table-cell office:value-type="string" table:style-name="ce8">
            <text:p>DESEMBARGADOR DO TRABALHO</text:p>
          </table:table-cell>
          <table:table-cell office:value-type="string" table:style-name="ce8">
            <text:p>INATIVO</text:p>
          </table:table-cell>
          <table:table-cell office:value-type="float" office:value="35462.22" table:style-name="ce10">
            <text:p>35.462,22</text:p>
          </table:table-cell>
          <table:table-cell table:number-columns-repeated="2" table:style-name="ce9"/>
          <table:table-cell office:value-type="float" office:value="1986.96" table:style-name="ce10">
            <text:p>1.986,9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7449.18" table:style-name="ce10">
            <text:p>37.449,18</text:p>
          </table:table-cell>
          <table:table-cell office:value-type="float" office:value="-4860.6000000000004" table:style-name="ce12">
            <text:p>-4.860,60</text:p>
          </table:table-cell>
          <table:table-cell office:value-type="float" office:value="-6970.35" table:style-name="ce12">
            <text:p>-6.970,35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11830.95" table:style-name="ce12">
            <text:p>-11.830,95</text:p>
          </table:table-cell>
          <table:table-cell office:value-type="float" office:value="25618.23" table:style-name="ce10">
            <text:p>25.618,2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IMAR BATISTA DOS SANTOS</text:p>
          </table:table-cell>
          <table:table-cell office:value-type="string" table:style-name="ce8">
            <text:p>JUIZ TITULAR DE VARA DO TRABALHO</text:p>
          </table:table-cell>
          <table:table-cell office:value-type="string" table:style-name="ce8">
            <text:p>INATIVO</text:p>
          </table:table-cell>
          <table:table-cell office:value-type="float" office:value="50310.99" table:style-name="ce10">
            <text:p>50.310,99</text:p>
          </table:table-cell>
          <table:table-cell table:number-columns-repeated="2" table:style-name="ce9"/>
          <table:table-cell office:value-type="float" office:value="1859.6" table:style-name="ce10">
            <text:p>1.859,6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2170.59" table:style-name="ce10">
            <text:p>52.170,59</text:p>
          </table:table-cell>
          <table:table-cell table:style-name="ce9"/>
          <table:table-cell office:value-type="float" office:value="-1027.49" table:style-name="ce12">
            <text:p>-1.027,49</text:p>
          </table:table-cell>
          <table:table-cell office:value-type="float" office:value="-3677.04" table:style-name="ce12">
            <text:p>-3.677,04</text:p>
          </table:table-cell>
          <table:table-cell office:value-type="float" office:value="0" table:style-name="ce13">
            <text:p>0,00</text:p>
          </table:table-cell>
          <table:table-cell office:value-type="float" office:value="-4704.53" table:style-name="ce12">
            <text:p>-4.704,53</text:p>
          </table:table-cell>
          <table:table-cell office:value-type="float" office:value="47466.06" table:style-name="ce10">
            <text:p>47.466,0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ASSANDRA NATALY DE ANDRADE CARVALHO E LIM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4426.71" table:style-name="ce10">
            <text:p>4.426,71</text:p>
          </table:table-cell>
          <table:table-cell office:value-type="float" office:value="706.39" table:number-columns-spanned="2" table:number-rows-spanned="1" table:style-name="ce26">
            <text:p>706,39</text:p>
          </table:table-cell>
          <table:covered-table-cell/>
          <table:table-cell table:style-name="ce9"/>
          <table:table-cell office:value-type="float" office:value="37137.75" table:style-name="ce10">
            <text:p>37.137,75</text:p>
          </table:table-cell>
          <table:table-cell office:value-type="float" office:value="-828.39" table:style-name="ce11">
            <text:p>-828,39</text:p>
          </table:table-cell>
          <table:table-cell office:value-type="float" office:value="-7143" table:style-name="ce12">
            <text:p>-7.143,00</text:p>
          </table:table-cell>
          <table:table-cell office:value-type="float" office:value="-2442.37" table:style-name="ce12">
            <text:p>-2.442,37</text:p>
          </table:table-cell>
          <table:table-cell office:value-type="float" office:value="0" table:style-name="ce13">
            <text:p>0,00</text:p>
          </table:table-cell>
          <table:table-cell office:value-type="float" office:value="-10413.76" table:style-name="ce12">
            <text:p>-10.413,76</text:p>
          </table:table-cell>
          <table:table-cell office:value-type="float" office:value="26723.99" table:style-name="ce10">
            <text:p>26.723,9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ELLEN YOKO NAKAO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3301.27" table:style-name="ce10">
            <text:p>3.301,2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305.919999999998" table:style-name="ce10">
            <text:p>35.305,92</text:p>
          </table:table-cell>
          <table:table-cell office:value-type="float" office:value="-828.39" table:style-name="ce11">
            <text:p>-828,39</text:p>
          </table:table-cell>
          <table:table-cell office:value-type="float" office:value="-7017.39" table:style-name="ce12">
            <text:p>-7.017,39</text:p>
          </table:table-cell>
          <table:table-cell office:value-type="float" office:value="-1445.21" table:style-name="ce12">
            <text:p>-1.445,21</text:p>
          </table:table-cell>
          <table:table-cell office:value-type="float" office:value="0" table:style-name="ce13">
            <text:p>0,00</text:p>
          </table:table-cell>
          <table:table-cell office:value-type="float" office:value="-9290.99" table:style-name="ce12">
            <text:p>-9.290,99</text:p>
          </table:table-cell>
          <table:table-cell office:value-type="float" office:value="26014.93" table:style-name="ce10">
            <text:p>26.014,9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AERTE NEVES DE SOUZA</text:p>
          </table:table-cell>
          <table:table-cell office:value-type="string" table:style-name="ce8">
            <text:p>DESEMBARGADOR DO TRABALHO - NÍVEL SU</text:p>
          </table:table-cell>
          <table:table-cell office:value-type="string" table:style-name="ce8">
            <text:p>GABINETE DO DESEMBARGADOR LAERTE NEVES DE SOUZA</text:p>
          </table:table-cell>
          <table:table-cell table:style-name="ce9"/>
          <table:table-cell office:value-type="float" office:value="5688.99" table:style-name="ce10">
            <text:p>5.688,99</text:p>
          </table:table-cell>
          <table:table-cell office:value-type="float" office:value="35462.22" table:style-name="ce10">
            <text:p>35.462,22</text:p>
          </table:table-cell>
          <table:table-cell office:value-type="float" office:value="1903.56" table:style-name="ce10">
            <text:p>1.903,56</text:p>
          </table:table-cell>
          <table:table-cell table:number-columns-spanned="2" table:number-rows-spanned="1" table:style-name="ce25"/>
          <table:covered-table-cell/>
          <table:table-cell office:value-type="float" office:value="11820.74" table:style-name="ce10">
            <text:p>11.820,74</text:p>
          </table:table-cell>
          <table:table-cell office:value-type="float" office:value="54875.51" table:style-name="ce10">
            <text:p>54.875,51</text:p>
          </table:table-cell>
          <table:table-cell office:value-type="float" office:value="-5688.99" table:style-name="ce12">
            <text:p>-5.688,99</text:p>
          </table:table-cell>
          <table:table-cell office:value-type="float" office:value="-9936.2999999999993" table:style-name="ce12">
            <text:p>-9.936,30</text:p>
          </table:table-cell>
          <table:table-cell office:value-type="float" office:value="-357.5" table:style-name="ce11">
            <text:p>-357,50</text:p>
          </table:table-cell>
          <table:table-cell office:value-type="float" office:value="-7989.64" table:style-name="ce12">
            <text:p>-7.989,64</text:p>
          </table:table-cell>
          <table:table-cell office:value-type="float" office:value="-23972.43" table:style-name="ce12">
            <text:p>-23.972,43</text:p>
          </table:table-cell>
          <table:table-cell office:value-type="float" office:value="30903.08" table:style-name="ce10">
            <text:p>30.903,0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ÚCIA COSTA LIMA</text:p>
          </table:table-cell>
          <table:table-cell office:value-type="string" table:style-name="ce8">
            <text:p>JUIZ TITULAR DE VARA DO TRABALHO</text:p>
          </table:table-cell>
          <table:table-cell office:value-type="string" table:style-name="ce8">
            <text:p>INATIVO</text:p>
          </table:table-cell>
          <table:table-cell office:value-type="float" office:value="33191.99" table:style-name="ce10">
            <text:p>33.191,99</text:p>
          </table:table-cell>
          <table:table-cell table:number-columns-repeated="2" table:style-name="ce9"/>
          <table:table-cell office:value-type="float" office:value="2023.31" table:style-name="ce10">
            <text:p>2.023,3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215.300000000003" table:style-name="ce10">
            <text:p>35.215,30</text:p>
          </table:table-cell>
          <table:table-cell office:value-type="float" office:value="-4429.26" table:style-name="ce12">
            <text:p>-4.429,26</text:p>
          </table:table-cell>
          <table:table-cell office:value-type="float" office:value="-6516.8" table:style-name="ce12">
            <text:p>-6.516,80</text:p>
          </table:table-cell>
          <table:table-cell office:value-type="float" office:value="-5892.64" table:style-name="ce12">
            <text:p>-5.892,64</text:p>
          </table:table-cell>
          <table:table-cell office:value-type="float" office:value="0" table:style-name="ce13">
            <text:p>0,00</text:p>
          </table:table-cell>
          <table:table-cell office:value-type="float" office:value="-16838.7" table:style-name="ce12">
            <text:p>-16.838,70</text:p>
          </table:table-cell>
          <table:table-cell office:value-type="float" office:value="18376.599999999999" table:style-name="ce10">
            <text:p>18.376,6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A ESPÍRITO SANTO SILVEIRA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3144.31" table:style-name="ce10">
            <text:p>3.144,31</text:p>
          </table:table-cell>
          <table:table-cell office:value-type="float" office:value="1684.46" table:number-columns-spanned="2" table:number-rows-spanned="1" table:style-name="ce27">
            <text:p>1.684,46</text:p>
          </table:table-cell>
          <table:covered-table-cell/>
          <table:table-cell table:style-name="ce9"/>
          <table:table-cell office:value-type="float" office:value="36833.42" table:style-name="ce10">
            <text:p>36.833,42</text:p>
          </table:table-cell>
          <table:table-cell office:value-type="float" office:value="-828.39" table:style-name="ce11">
            <text:p>-828,39</text:p>
          </table:table-cell>
          <table:table-cell office:value-type="float" office:value="-8115.2" table:style-name="ce12">
            <text:p>-8.115,20</text:p>
          </table:table-cell>
          <table:table-cell office:value-type="float" office:value="-2388.13" table:style-name="ce12">
            <text:p>-2.388,13</text:p>
          </table:table-cell>
          <table:table-cell office:value-type="float" office:value="0" table:style-name="ce13">
            <text:p>0,00</text:p>
          </table:table-cell>
          <table:table-cell office:value-type="float" office:value="-11331.72" table:style-name="ce12">
            <text:p>-11.331,72</text:p>
          </table:table-cell>
          <table:table-cell office:value-type="float" office:value="25501.7" table:style-name="ce10">
            <text:p>25.501,7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IZ CARLOS MONTEIRO COUTINHO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VARA DO TRABALHO DE SÃO LUÍS DO QUITUNDE/AL</text:p>
          </table:table-cell>
          <table:table-cell table:style-name="ce9"/>
          <table:table-cell office:value-type="float" office:value="5688.99" table:style-name="ce10">
            <text:p>5.688,99</text:p>
          </table:table-cell>
          <table:table-cell office:value-type="float" office:value="33689.11" table:style-name="ce10">
            <text:p>33.689,11</text:p>
          </table:table-cell>
          <table:table-cell office:value-type="float" office:value="2894.53" table:style-name="ce10">
            <text:p>2.894,53</text:p>
          </table:table-cell>
          <table:table-cell office:value-type="float" office:value="1773.11" table:number-columns-spanned="2" table:number-rows-spanned="1" table:style-name="ce27">
            <text:p>1.773,11</text:p>
          </table:table-cell>
          <table:covered-table-cell/>
          <table:table-cell table:style-name="ce9"/>
          <table:table-cell office:value-type="float" office:value="44045.74" table:style-name="ce10">
            <text:p>44.045,74</text:p>
          </table:table-cell>
          <table:table-cell office:value-type="float" office:value="-5688.99" table:style-name="ce12">
            <text:p>-5.688,99</text:p>
          </table:table-cell>
          <table:table-cell office:value-type="float" office:value="-8778.48" table:style-name="ce12">
            <text:p>-8.778,48</text:p>
          </table:table-cell>
          <table:table-cell office:value-type="float" office:value="-5120.34" table:style-name="ce12">
            <text:p>-5.120,34</text:p>
          </table:table-cell>
          <table:table-cell office:value-type="float" office:value="0" table:style-name="ce13">
            <text:p>0,00</text:p>
          </table:table-cell>
          <table:table-cell office:value-type="float" office:value="-19587.810000000001" table:style-name="ce12">
            <text:p>-19.587,81</text:p>
          </table:table-cell>
          <table:table-cell office:value-type="float" office:value="24457.93" table:style-name="ce10">
            <text:p>24.457,9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IZ HENRIQUE CÂNDIDO DA SILVA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6174.01" table:style-name="ce10">
            <text:p>6.174,01</text:p>
          </table:table-cell>
          <table:table-cell office:value-type="float" office:value="597.71" table:number-columns-spanned="2" table:number-rows-spanned="1" table:style-name="ce26">
            <text:p>597,71</text:p>
          </table:table-cell>
          <table:covered-table-cell/>
          <table:table-cell table:style-name="ce9"/>
          <table:table-cell office:value-type="float" office:value="38776.370000000003" table:style-name="ce10">
            <text:p>38.776,37</text:p>
          </table:table-cell>
          <table:table-cell office:value-type="float" office:value="-828.39" table:style-name="ce11">
            <text:p>-828,39</text:p>
          </table:table-cell>
          <table:table-cell office:value-type="float" office:value="-2491.14" table:style-name="ce12">
            <text:p>-2.491,14</text:p>
          </table:table-cell>
          <table:table-cell office:value-type="float" office:value="-4748.1099999999997" table:style-name="ce12">
            <text:p>-4.748,11</text:p>
          </table:table-cell>
          <table:table-cell office:value-type="float" office:value="0" table:style-name="ce13">
            <text:p>0,00</text:p>
          </table:table-cell>
          <table:table-cell office:value-type="float" office:value="-8067.64" table:style-name="ce12">
            <text:p>-8.067,64</text:p>
          </table:table-cell>
          <table:table-cell office:value-type="float" office:value="30708.73" table:style-name="ce10">
            <text:p>30.708,7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IZ SÁVIO DE LIMA GAZZANÉO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1ª VARA DO TRABALHO DE UNIÃO DOS PALMARES/AL</text:p>
          </table:table-cell>
          <table:table-cell table:style-name="ce9"/>
          <table:table-cell office:value-type="float" office:value="5352.1" table:style-name="ce10">
            <text:p>5.352,10</text:p>
          </table:table-cell>
          <table:table-cell office:value-type="float" office:value="33689.11" table:style-name="ce10">
            <text:p>33.689,11</text:p>
          </table:table-cell>
          <table:table-cell office:value-type="float" office:value="2352.41" table:style-name="ce10">
            <text:p>2.352,4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1393.620000000003" table:style-name="ce10">
            <text:p>41.393,62</text:p>
          </table:table-cell>
          <table:table-cell office:value-type="float" office:value="-5352.1" table:style-name="ce12">
            <text:p>-5.352,10</text:p>
          </table:table-cell>
          <table:table-cell office:value-type="float" office:value="-8290.8700000000008" table:style-name="ce12">
            <text:p>-8.290,87</text:p>
          </table:table-cell>
          <table:table-cell office:value-type="float" office:value="-3990.35" table:style-name="ce12">
            <text:p>-3.990,35</text:p>
          </table:table-cell>
          <table:table-cell office:value-type="float" office:value="0" table:style-name="ce13">
            <text:p>0,00</text:p>
          </table:table-cell>
          <table:table-cell office:value-type="float" office:value="-17633.32" table:style-name="ce12">
            <text:p>-17.633,32</text:p>
          </table:table-cell>
          <table:table-cell office:value-type="float" office:value="23760.3" table:style-name="ce10">
            <text:p>23.760,3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NOEL HERMES DE LIMA</text:p>
          </table:table-cell>
          <table:table-cell office:value-type="string" table:style-name="ce8">
            <text:p>JUIZ TITULAR DE VARA DO TRABALHO</text:p>
          </table:table-cell>
          <table:table-cell office:value-type="string" table:style-name="ce8">
            <text:p>INATIVO</text:p>
          </table:table-cell>
          <table:table-cell office:value-type="float" office:value="33689.11" table:style-name="ce10">
            <text:p>33.689,11</text:p>
          </table:table-cell>
          <table:table-cell table:number-columns-repeated="2" table:style-name="ce9"/>
          <table:table-cell office:value-type="float" office:value="2276.5100000000002" table:style-name="ce10">
            <text:p>2.276,5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965.620000000003" table:style-name="ce10">
            <text:p>35.965,62</text:p>
          </table:table-cell>
          <table:table-cell office:value-type="float" office:value="-4523.71" table:style-name="ce12">
            <text:p>-4.523,71</text:p>
          </table:table-cell>
          <table:table-cell office:value-type="float" office:value="-6575.39" table:style-name="ce12">
            <text:p>-6.575,39</text:p>
          </table:table-cell>
          <table:table-cell office:value-type="float" office:value="-6223.31" table:style-name="ce12">
            <text:p>-6.223,31</text:p>
          </table:table-cell>
          <table:table-cell office:value-type="float" office:value="0" table:style-name="ce13">
            <text:p>0,00</text:p>
          </table:table-cell>
          <table:table-cell office:value-type="float" office:value="-17322.41" table:style-name="ce12">
            <text:p>-17.322,41</text:p>
          </table:table-cell>
          <table:table-cell office:value-type="float" office:value="18643.21" table:style-name="ce10">
            <text:p>18.643,2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ATÁLIA AZEVEDO SENA</text:p>
          </table:table-cell>
          <table:table-cell office:value-type="string" table:style-name="ce8">
            <text:p>JUIZ DO TRABALHO SUBSTITUTO - NÍVEL SUP</text:p>
          </table:table-cell>
          <table:table-cell table:number-columns-repeated="3" table:style-name="ce9"/>
          <table:table-cell office:value-type="float" office:value="32004.65" table:style-name="ce10">
            <text:p>32.004,65</text:p>
          </table:table-cell>
          <table:table-cell office:value-type="float" office:value="1608.83" table:style-name="ce10">
            <text:p>1.608,83</text:p>
          </table:table-cell>
          <table:table-cell office:value-type="float" office:value="320.58999999999997" table:number-columns-spanned="2" table:number-rows-spanned="1" table:style-name="ce26">
            <text:p>320,59</text:p>
          </table:table-cell>
          <table:covered-table-cell/>
          <table:table-cell table:style-name="ce9"/>
          <table:table-cell office:value-type="float" office:value="33934.07" table:style-name="ce10">
            <text:p>33.934,07</text:p>
          </table:table-cell>
          <table:table-cell office:value-type="float" office:value="-828.39" table:style-name="ce11">
            <text:p>-828,39</text:p>
          </table:table-cell>
          <table:table-cell office:value-type="float" office:value="-7150.2" table:style-name="ce12">
            <text:p>-7.150,20</text:p>
          </table:table-cell>
          <table:table-cell office:value-type="float" office:value="-884.83" table:style-name="ce11">
            <text:p>-884,83</text:p>
          </table:table-cell>
          <table:table-cell office:value-type="float" office:value="0" table:style-name="ce13">
            <text:p>0,00</text:p>
          </table:table-cell>
          <table:table-cell office:value-type="float" office:value="-8863.42" table:style-name="ce12">
            <text:p>-8.863,42</text:p>
          </table:table-cell>
          <table:table-cell office:value-type="float" office:value="25070.65" table:style-name="ce10">
            <text:p>25.070,6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ILTON BELTRÃO DE ALBUQUERQUE JÚNIOR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1355.63" table:style-name="ce10">
            <text:p>1.355,63</text:p>
          </table:table-cell>
          <table:table-cell office:value-type="float" office:value="1449.95" table:number-columns-spanned="2" table:number-rows-spanned="1" table:style-name="ce27">
            <text:p>1.449,95</text:p>
          </table:table-cell>
          <table:covered-table-cell/>
          <table:table-cell office:value-type="float" office:value="2844.86" table:style-name="ce10">
            <text:p>2.844,86</text:p>
          </table:table-cell>
          <table:table-cell office:value-type="float" office:value="37655.089999999997" table:style-name="ce10">
            <text:p>37.655,09</text:p>
          </table:table-cell>
          <table:table-cell office:value-type="float" office:value="-828.39" table:style-name="ce11">
            <text:p>-828,39</text:p>
          </table:table-cell>
          <table:table-cell office:value-type="float" office:value="-8268.85" table:style-name="ce12">
            <text:p>-8.268,85</text:p>
          </table:table-cell>
          <table:table-cell office:value-type="float" office:value="-3868.56" table:style-name="ce12">
            <text:p>-3.868,56</text:p>
          </table:table-cell>
          <table:table-cell office:value-type="float" office:value="0" table:style-name="ce13">
            <text:p>0,00</text:p>
          </table:table-cell>
          <table:table-cell office:value-type="float" office:value="-12965.8" table:style-name="ce12">
            <text:p>-12.965,80</text:p>
          </table:table-cell>
          <table:table-cell office:value-type="float" office:value="24689.29" table:style-name="ce10">
            <text:p>24.689,2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ORLANDO JACQUES DA SILVA</text:p>
          </table:table-cell>
          <table:table-cell office:value-type="string" table:style-name="ce8">
            <text:p>JUIZ TITULAR DE VARA DO TRABALHO</text:p>
          </table:table-cell>
          <table:table-cell office:value-type="string" table:style-name="ce8">
            <text:p>INATIVO</text:p>
          </table:table-cell>
          <table:table-cell office:value-type="float" office:value="33689.11" table:style-name="ce10">
            <text:p>33.689,11</text:p>
          </table:table-cell>
          <table:table-cell table:number-columns-repeated="2" table:style-name="ce9"/>
          <table:table-cell office:value-type="float" office:value="993.48" table:style-name="ce15">
            <text:p>993,4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4682.589999999997" table:style-name="ce10">
            <text:p>34.682,59</text:p>
          </table:table-cell>
          <table:table-cell office:value-type="float" office:value="-4523.71" table:style-name="ce12">
            <text:p>-4.523,71</text:p>
          </table:table-cell>
          <table:table-cell table:style-name="ce9"/>
          <table:table-cell office:value-type="float" office:value="-2390.85" table:style-name="ce12">
            <text:p>-2.390,85</text:p>
          </table:table-cell>
          <table:table-cell office:value-type="float" office:value="0" table:style-name="ce13">
            <text:p>0,00</text:p>
          </table:table-cell>
          <table:table-cell office:value-type="float" office:value="-6914.56" table:style-name="ce12">
            <text:p>-6.914,56</text:p>
          </table:table-cell>
          <table:table-cell office:value-type="float" office:value="27768.03" table:style-name="ce10">
            <text:p>27.768,0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EDRO INÁCIO DA SILVA</text:p>
          </table:table-cell>
          <table:table-cell office:value-type="string" table:style-name="ce8">
            <text:p>DESEMBARGADOR DO TRABALHO - NÍVEL SU</text:p>
          </table:table-cell>
          <table:table-cell office:value-type="string" table:style-name="ce8">
            <text:p>GABINETE DO DESEMBARGADOR PEDRO INÁCIO DA SILVA (</text:p>
          </table:table-cell>
          <table:table-cell table:style-name="ce9"/>
          <table:table-cell office:value-type="float" office:value="828.39" table:style-name="ce15">
            <text:p>828,39</text:p>
          </table:table-cell>
          <table:table-cell office:value-type="float" office:value="35462.22" table:style-name="ce10">
            <text:p>35.462,22</text:p>
          </table:table-cell>
          <table:table-cell office:value-type="float" office:value="2805.64" table:style-name="ce10">
            <text:p>2.805,64</text:p>
          </table:table-cell>
          <table:table-cell table:number-columns-spanned="2" table:number-rows-spanned="1" table:style-name="ce25"/>
          <table:covered-table-cell/>
          <table:table-cell office:value-type="float" office:value="6304.39" table:style-name="ce10">
            <text:p>6.304,39</text:p>
          </table:table-cell>
          <table:table-cell office:value-type="float" office:value="45400.639999999999" table:style-name="ce10">
            <text:p>45.400,64</text:p>
          </table:table-cell>
          <table:table-cell office:value-type="float" office:value="-828.39" table:style-name="ce11">
            <text:p>-828,39</text:p>
          </table:table-cell>
          <table:table-cell office:value-type="float" office:value="-9884.17" table:style-name="ce12">
            <text:p>-9.884,17</text:p>
          </table:table-cell>
          <table:table-cell office:value-type="float" office:value="-3634" table:style-name="ce12">
            <text:p>-3.634,00</text:p>
          </table:table-cell>
          <table:table-cell office:value-type="float" office:value="-2473.29" table:style-name="ce12">
            <text:p>-2.473,29</text:p>
          </table:table-cell>
          <table:table-cell office:value-type="float" office:value="-16819.849999999999" table:style-name="ce12">
            <text:p>-16.819,85</text:p>
          </table:table-cell>
          <table:table-cell office:value-type="float" office:value="28580.79" table:style-name="ce10">
            <text:p>28.580,7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ICARDO TENÓRIO CAVALCANTE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VARA DO TRABALHO DE ATALAIA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2485.98" table:style-name="ce10">
            <text:p>2.485,9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175.089999999997" table:style-name="ce10">
            <text:p>36.175,09</text:p>
          </table:table-cell>
          <table:table-cell office:value-type="float" office:value="-5352.1" table:style-name="ce12">
            <text:p>-5.352,10</text:p>
          </table:table-cell>
          <table:table-cell office:value-type="float" office:value="-6819.04" table:style-name="ce12">
            <text:p>-6.819,04</text:p>
          </table:table-cell>
          <table:table-cell office:value-type="float" office:value="-2138.4899999999998" table:style-name="ce12">
            <text:p>-2.138,49</text:p>
          </table:table-cell>
          <table:table-cell office:value-type="float" office:value="0" table:style-name="ce13">
            <text:p>0,00</text:p>
          </table:table-cell>
          <table:table-cell office:value-type="float" office:value="-14309.63" table:style-name="ce12">
            <text:p>-14.309,63</text:p>
          </table:table-cell>
          <table:table-cell office:value-type="float" office:value="21865.46" table:style-name="ce10">
            <text:p>21.865,4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INALDO GUEDES RAPASSI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3643.51" table:style-name="ce10">
            <text:p>3.643,51</text:p>
          </table:table-cell>
          <table:table-cell office:value-type="float" office:value="1195.42" table:number-columns-spanned="2" table:number-rows-spanned="1" table:style-name="ce27">
            <text:p>1.195,42</text:p>
          </table:table-cell>
          <table:covered-table-cell/>
          <table:table-cell table:style-name="ce9"/>
          <table:table-cell office:value-type="float" office:value="36843.58" table:style-name="ce10">
            <text:p>36.843,58</text:p>
          </table:table-cell>
          <table:table-cell office:value-type="float" office:value="-5259.18" table:style-name="ce12">
            <text:p>-5.259,18</text:p>
          </table:table-cell>
          <table:table-cell office:value-type="float" office:value="-6710.11" table:style-name="ce12">
            <text:p>-6.710,11</text:p>
          </table:table-cell>
          <table:table-cell office:value-type="float" office:value="-106.79" table:style-name="ce11">
            <text:p>-106,79</text:p>
          </table:table-cell>
          <table:table-cell office:value-type="float" office:value="0" table:style-name="ce13">
            <text:p>0,00</text:p>
          </table:table-cell>
          <table:table-cell office:value-type="float" office:value="-12076.08" table:style-name="ce12">
            <text:p>-12.076,08</text:p>
          </table:table-cell>
          <table:table-cell office:value-type="float" office:value="24767.5" table:style-name="ce10">
            <text:p>24.767,5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BERTO RICARDO GUIMARÃES GOUVEIA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VARA DO TRABALHO DE PORTO CALVO/AL</text:p>
          </table:table-cell>
          <table:table-cell table:style-name="ce9"/>
          <table:table-cell office:value-type="float" office:value="828.39" table:style-name="ce15">
            <text:p>828,39</text:p>
          </table:table-cell>
          <table:table-cell office:value-type="float" office:value="33689.11" table:style-name="ce10">
            <text:p>33.689,11</text:p>
          </table:table-cell>
          <table:table-cell office:value-type="float" office:value="2933.39" table:style-name="ce10">
            <text:p>2.933,3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7450.89" table:style-name="ce10">
            <text:p>37.450,89</text:p>
          </table:table-cell>
          <table:table-cell office:value-type="float" office:value="-828.39" table:style-name="ce11">
            <text:p>-828,39</text:p>
          </table:table-cell>
          <table:table-cell office:value-type="float" office:value="-8343.01" table:style-name="ce12">
            <text:p>-8.343,01</text:p>
          </table:table-cell>
          <table:table-cell office:value-type="float" office:value="-5120.57" table:style-name="ce12">
            <text:p>-5.120,57</text:p>
          </table:table-cell>
          <table:table-cell office:value-type="float" office:value="0" table:style-name="ce13">
            <text:p>0,00</text:p>
          </table:table-cell>
          <table:table-cell office:value-type="float" office:value="-14291.97" table:style-name="ce12">
            <text:p>-14.291,97</text:p>
          </table:table-cell>
          <table:table-cell office:value-type="float" office:value="23158.92" table:style-name="ce10">
            <text:p>23.158,9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RA VICENTE DA SILVA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2029.01" table:style-name="ce10">
            <text:p>2.029,01</text:p>
          </table:table-cell>
          <table:table-cell office:value-type="float" office:value="597.71" table:number-columns-spanned="2" table:number-rows-spanned="1" table:style-name="ce26">
            <text:p>597,71</text:p>
          </table:table-cell>
          <table:covered-table-cell/>
          <table:table-cell table:style-name="ce9"/>
          <table:table-cell office:value-type="float" office:value="34631.370000000003" table:style-name="ce10">
            <text:p>34.631,37</text:p>
          </table:table-cell>
          <table:table-cell office:value-type="float" office:value="-5145.62" table:style-name="ce12">
            <text:p>-5.145,62</text:p>
          </table:table-cell>
          <table:table-cell office:value-type="float" office:value="-3818.62" table:style-name="ce12">
            <text:p>-3.818,62</text:p>
          </table:table-cell>
          <table:table-cell office:value-type="float" office:value="-8858.33" table:style-name="ce12">
            <text:p>-8.858,33</text:p>
          </table:table-cell>
          <table:table-cell office:value-type="float" office:value="0" table:style-name="ce13">
            <text:p>0,00</text:p>
          </table:table-cell>
          <table:table-cell office:value-type="float" office:value="-17822.57" table:style-name="ce12">
            <text:p>-17.822,57</text:p>
          </table:table-cell>
          <table:table-cell office:value-type="float" office:value="16808.8" table:style-name="ce10">
            <text:p>16.808,8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RAH VANESSA ARAUJO PAIXÃO FERRO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3750.57" table:style-name="ce10">
            <text:p>3.750,57</text:p>
          </table:table-cell>
          <table:table-cell office:value-type="float" office:value="1412.77" table:number-columns-spanned="2" table:number-rows-spanned="1" table:style-name="ce27">
            <text:p>1.412,77</text:p>
          </table:table-cell>
          <table:covered-table-cell/>
          <table:table-cell table:style-name="ce9"/>
          <table:table-cell office:value-type="float" office:value="37167.99" table:style-name="ce10">
            <text:p>37.167,99</text:p>
          </table:table-cell>
          <table:table-cell office:value-type="float" office:value="-828.39" table:style-name="ce11">
            <text:p>-828,39</text:p>
          </table:table-cell>
          <table:table-cell office:value-type="float" office:value="-8040.49" table:style-name="ce12">
            <text:p>-8.040,49</text:p>
          </table:table-cell>
          <table:table-cell office:value-type="float" office:value="-508.85" table:style-name="ce11">
            <text:p>-508,85</text:p>
          </table:table-cell>
          <table:table-cell office:value-type="float" office:value="0" table:style-name="ce13">
            <text:p>0,00</text:p>
          </table:table-cell>
          <table:table-cell office:value-type="float" office:value="-9377.73" table:style-name="ce12">
            <text:p>-9.377,73</text:p>
          </table:table-cell>
          <table:table-cell office:value-type="float" office:value="27790.26" table:style-name="ce10">
            <text:p>27.790,2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ÉRGIO ROBERTO DE MELLO QUEIROZ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2ª VARA DO TRABALHO DE ARAPIRACA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2959.31" table:style-name="ce10">
            <text:p>2.959,3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648.42" table:style-name="ce10">
            <text:p>36.648,42</text:p>
          </table:table-cell>
          <table:table-cell office:value-type="float" office:value="-828.39" table:style-name="ce11">
            <text:p>-828,39</text:p>
          </table:table-cell>
          <table:table-cell office:value-type="float" office:value="-8010.93" table:style-name="ce12">
            <text:p>-8.010,93</text:p>
          </table:table-cell>
          <table:table-cell office:value-type="float" office:value="-2700.81" table:style-name="ce12">
            <text:p>-2.700,81</text:p>
          </table:table-cell>
          <table:table-cell office:value-type="float" office:value="0" table:style-name="ce13">
            <text:p>0,00</text:p>
          </table:table-cell>
          <table:table-cell office:value-type="float" office:value="-11540.13" table:style-name="ce12">
            <text:p>-11.540,13</text:p>
          </table:table-cell>
          <table:table-cell office:value-type="float" office:value="25108.29" table:style-name="ce10">
            <text:p>25.108,2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EVERINO RODRIGUES DOS SANTOS</text:p>
          </table:table-cell>
          <table:table-cell office:value-type="string" table:style-name="ce8">
            <text:p>DESEMBARGADOR DO TRABALHO</text:p>
          </table:table-cell>
          <table:table-cell office:value-type="string" table:style-name="ce8">
            <text:p>INATIVO</text:p>
          </table:table-cell>
          <table:table-cell office:value-type="float" office:value="35462.22" table:style-name="ce10">
            <text:p>35.462,22</text:p>
          </table:table-cell>
          <table:table-cell table:number-columns-repeated="2" table:style-name="ce9"/>
          <table:table-cell office:value-type="float" office:value="1536.23" table:style-name="ce10">
            <text:p>1.536,2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998.449999999997" table:style-name="ce10">
            <text:p>36.998,45</text:p>
          </table:table-cell>
          <table:table-cell office:value-type="float" office:value="-4860.6000000000004" table:style-name="ce12">
            <text:p>-4.860,60</text:p>
          </table:table-cell>
          <table:table-cell table:style-name="ce9"/>
          <table:table-cell office:value-type="float" office:value="-5379.82" table:style-name="ce12">
            <text:p>-5.379,82</text:p>
          </table:table-cell>
          <table:table-cell office:value-type="float" office:value="0" table:style-name="ce13">
            <text:p>0,00</text:p>
          </table:table-cell>
          <table:table-cell office:value-type="float" office:value="-10240.42" table:style-name="ce12">
            <text:p>-10.240,42</text:p>
          </table:table-cell>
          <table:table-cell office:value-type="float" office:value="26758.03" table:style-name="ce10">
            <text:p>26.758,0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ÂNIA MARIA PIMENTEL SOUS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43691.39" table:style-name="ce10">
            <text:p>43.691,39</text:p>
          </table:table-cell>
          <table:table-cell table:number-columns-repeated="2" table:style-name="ce9"/>
          <table:table-cell office:value-type="float" office:value="1029.83" table:style-name="ce10">
            <text:p>1.029,8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4721.22" table:style-name="ce10">
            <text:p>44.721,22</text:p>
          </table:table-cell>
          <table:table-cell office:value-type="float" office:value="-3752.76" table:style-name="ce12">
            <text:p>-3.752,76</text:p>
          </table:table-cell>
          <table:table-cell office:value-type="float" office:value="-5723.7" table:style-name="ce12">
            <text:p>-5.723,70</text:p>
          </table:table-cell>
          <table:table-cell office:value-type="float" office:value="-2626.13" table:style-name="ce12">
            <text:p>-2.626,13</text:p>
          </table:table-cell>
          <table:table-cell office:value-type="float" office:value="-14059.9" table:style-name="ce12">
            <text:p>-14.059,90</text:p>
          </table:table-cell>
          <table:table-cell office:value-type="float" office:value="-26162.49" table:style-name="ce12">
            <text:p>-26.162,49</text:p>
          </table:table-cell>
          <table:table-cell office:value-type="float" office:value="18558.73" table:style-name="ce10">
            <text:p>18.558,7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HAÍS COSTA GONDIM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6ª VARA DO TRABALHO DE MACEIÓ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1812.16" table:style-name="ce10">
            <text:p>1.812,1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501.269999999997" table:style-name="ce10">
            <text:p>35.501,27</text:p>
          </table:table-cell>
          <table:table-cell office:value-type="float" office:value="-828.39" table:style-name="ce11">
            <text:p>-828,39</text:p>
          </table:table-cell>
          <table:table-cell office:value-type="float" office:value="-8115.2" table:style-name="ce12">
            <text:p>-8.115,20</text:p>
          </table:table-cell>
          <table:table-cell office:value-type="float" office:value="-1048.72" table:style-name="ce12">
            <text:p>-1.048,72</text:p>
          </table:table-cell>
          <table:table-cell office:value-type="float" office:value="0" table:style-name="ce13">
            <text:p>0,00</text:p>
          </table:table-cell>
          <table:table-cell office:value-type="float" office:value="-9992.31" table:style-name="ce12">
            <text:p>-9.992,31</text:p>
          </table:table-cell>
          <table:table-cell office:value-type="float" office:value="25508.959999999999" table:style-name="ce10">
            <text:p>25.508,9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LTER SOUZA PUGLIESI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4ª VARA DO TRABALHO DE MACEIÓ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2775.53" table:style-name="ce10">
            <text:p>2.775,5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464.639999999999" table:style-name="ce10">
            <text:p>36.464,64</text:p>
          </table:table-cell>
          <table:table-cell office:value-type="float" office:value="-828.39" table:style-name="ce11">
            <text:p>-828,39</text:p>
          </table:table-cell>
          <table:table-cell office:value-type="float" office:value="-7389.11" table:style-name="ce12">
            <text:p>-7.389,11</text:p>
          </table:table-cell>
          <table:table-cell office:value-type="float" office:value="-4824.3500000000004" table:style-name="ce12">
            <text:p>-4.824,35</text:p>
          </table:table-cell>
          <table:table-cell office:value-type="float" office:value="0" table:style-name="ce13">
            <text:p>0,00</text:p>
          </table:table-cell>
          <table:table-cell office:value-type="float" office:value="-13041.85" table:style-name="ce12">
            <text:p>-13.041,85</text:p>
          </table:table-cell>
          <table:table-cell office:value-type="float" office:value="23422.79" table:style-name="ce10">
            <text:p>23.422,7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NDA MARIA FERREIRA LUSTOSA</text:p>
          </table:table-cell>
          <table:table-cell office:value-type="string" table:style-name="ce8">
            <text:p>DESEMBARGADOR DO TRABALHO - NÍVEL SU</text:p>
          </table:table-cell>
          <table:table-cell office:value-type="string" table:style-name="ce8">
            <text:p>GABINETE DA DESEMBARGADORA VANDA MARIA FERREIRA</text:p>
          </table:table-cell>
          <table:table-cell table:style-name="ce9"/>
          <table:table-cell office:value-type="float" office:value="5688.99" table:style-name="ce10">
            <text:p>5.688,99</text:p>
          </table:table-cell>
          <table:table-cell office:value-type="float" office:value="35462.22" table:style-name="ce10">
            <text:p>35.462,22</text:p>
          </table:table-cell>
          <table:table-cell office:value-type="float" office:value="2933.39" table:style-name="ce10">
            <text:p>2.933,39</text:p>
          </table:table-cell>
          <table:table-cell table:number-columns-spanned="2" table:number-rows-spanned="1" table:style-name="ce25"/>
          <table:covered-table-cell/>
          <table:table-cell office:value-type="float" office:value="11032.69" table:style-name="ce10">
            <text:p>11.032,69</text:p>
          </table:table-cell>
          <table:table-cell office:value-type="float" office:value="55117.29" table:style-name="ce10">
            <text:p>55.117,29</text:p>
          </table:table-cell>
          <table:table-cell office:value-type="float" office:value="-5688.99" table:style-name="ce12">
            <text:p>-5.688,99</text:p>
          </table:table-cell>
          <table:table-cell office:value-type="float" office:value="-9832.0300000000007" table:style-name="ce12">
            <text:p>-9.832,03</text:p>
          </table:table-cell>
          <table:table-cell office:value-type="float" office:value="-4116.17" table:style-name="ce12">
            <text:p>-4.116,17</text:p>
          </table:table-cell>
          <table:table-cell office:value-type="float" office:value="-7201.59" table:style-name="ce12">
            <text:p>-7.201,59</text:p>
          </table:table-cell>
          <table:table-cell office:value-type="float" office:value="-26838.78" table:style-name="ce12">
            <text:p>-26.838,78</text:p>
          </table:table-cell>
          <table:table-cell office:value-type="float" office:value="28278.51" table:style-name="ce10">
            <text:p>28.278,5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NESSA MARIA SAMPAIO VILLANOVA MATOS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3280.4" table:style-name="ce10">
            <text:p>3.280,40</text:p>
          </table:table-cell>
          <table:table-cell office:value-type="float" office:value="1575.79" table:number-columns-spanned="2" table:number-rows-spanned="1" table:style-name="ce27">
            <text:p>1.575,79</text:p>
          </table:table-cell>
          <table:covered-table-cell/>
          <table:table-cell table:style-name="ce9"/>
          <table:table-cell office:value-type="float" office:value="36860.839999999997" table:style-name="ce10">
            <text:p>36.860,84</text:p>
          </table:table-cell>
          <table:table-cell office:value-type="float" office:value="-828.39" table:style-name="ce11">
            <text:p>-828,39</text:p>
          </table:table-cell>
          <table:table-cell office:value-type="float" office:value="-7309.63" table:style-name="ce12">
            <text:p>-7.309,63</text:p>
          </table:table-cell>
          <table:table-cell office:value-type="float" office:value="-332.96" table:style-name="ce11">
            <text:p>-332,96</text:p>
          </table:table-cell>
          <table:table-cell office:value-type="float" office:value="0" table:style-name="ce13">
            <text:p>0,00</text:p>
          </table:table-cell>
          <table:table-cell office:value-type="float" office:value="-8470.98" table:style-name="ce12">
            <text:p>-8.470,98</text:p>
          </table:table-cell>
          <table:table-cell office:value-type="float" office:value="28389.86" table:style-name="ce10">
            <text:p>28.389,8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NILZA MARIA VANDERLEI LINS</text:p>
          </table:table-cell>
          <table:table-cell office:value-type="string" table:style-name="ce8">
            <text:p>JUIZ TITULAR DE VARA DO TRABALHO</text:p>
          </table:table-cell>
          <table:table-cell office:value-type="string" table:style-name="ce8">
            <text:p>INATIVO</text:p>
          </table:table-cell>
          <table:table-cell office:value-type="float" office:value="33689.11" table:style-name="ce10">
            <text:p>33.689,11</text:p>
          </table:table-cell>
          <table:table-cell table:number-columns-repeated="2" table:style-name="ce9"/>
          <table:table-cell office:value-type="float" office:value="1986.96" table:style-name="ce10">
            <text:p>1.986,9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676.07" table:style-name="ce10">
            <text:p>35.676,07</text:p>
          </table:table-cell>
          <table:table-cell office:value-type="float" office:value="-4523.71" table:style-name="ce12">
            <text:p>-4.523,71</text:p>
          </table:table-cell>
          <table:table-cell office:value-type="float" office:value="-6575.39" table:style-name="ce12">
            <text:p>-6.575,39</text:p>
          </table:table-cell>
          <table:table-cell office:value-type="float" office:value="-2585.2399999999998" table:style-name="ce12">
            <text:p>-2.585,24</text:p>
          </table:table-cell>
          <table:table-cell office:value-type="float" office:value="0" table:style-name="ce13">
            <text:p>0,00</text:p>
          </table:table-cell>
          <table:table-cell office:value-type="float" office:value="-13684.34" table:style-name="ce12">
            <text:p>-13.684,34</text:p>
          </table:table-cell>
          <table:table-cell office:value-type="float" office:value="21991.73" table:style-name="ce10">
            <text:p>21.991,7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ERÔNICA GUEDES DE ANDRADE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2ª VARA DO TRABALHO DE MACEIÓ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4141.21" table:style-name="ce10">
            <text:p>4.141,2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7830.32" table:style-name="ce10">
            <text:p>37.830,32</text:p>
          </table:table-cell>
          <table:table-cell office:value-type="float" office:value="-5352.1" table:style-name="ce12">
            <text:p>-5.352,10</text:p>
          </table:table-cell>
          <table:table-cell office:value-type="float" office:value="-6714.77" table:style-name="ce12">
            <text:p>-6.714,77</text:p>
          </table:table-cell>
          <table:table-cell office:value-type="float" office:value="-10819.93" table:style-name="ce12">
            <text:p>-10.819,93</text:p>
          </table:table-cell>
          <table:table-cell office:value-type="float" office:value="0" table:style-name="ce13">
            <text:p>0,00</text:p>
          </table:table-cell>
          <table:table-cell office:value-type="float" office:value="-22886.799999999999" table:style-name="ce12">
            <text:p>-22.886,80</text:p>
          </table:table-cell>
          <table:table-cell office:value-type="float" office:value="14943.52" table:style-name="ce10">
            <text:p>14.943,5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DAIL BENEDITO DOS SANTOS</text:p>
          </table:table-cell>
          <table:table-cell office:value-type="string" table:style-name="ce8">
            <text:p>ASSISTENTE JURIDICO II - FC-04</text:p>
          </table:table-cell>
          <table:table-cell office:value-type="string" table:style-name="ce8">
            <text:p>GABINETE DE DESEMBARGADOR (GABVL)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3201.51" table:style-name="ce10">
            <text:p>3.201,51</text:p>
          </table:table-cell>
          <table:table-cell office:value-type="float" office:value="1939.89" table:style-name="ce10">
            <text:p>1.939,89</text:p>
          </table:table-cell>
          <table:table-cell office:value-type="float" office:value="3363.04" table:style-name="ce10">
            <text:p>3.363,0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205.96" table:style-name="ce10">
            <text:p>27.205,96</text:p>
          </table:table-cell>
          <table:table-cell office:value-type="float" office:value="-3172.01" table:style-name="ce12">
            <text:p>-3.172,01</text:p>
          </table:table-cell>
          <table:table-cell office:value-type="float" office:value="-4658.7299999999996" table:style-name="ce12">
            <text:p>-4.658,73</text:p>
          </table:table-cell>
          <table:table-cell office:value-type="float" office:value="-2436.89" table:style-name="ce12">
            <text:p>-2.436,89</text:p>
          </table:table-cell>
          <table:table-cell office:value-type="float" office:value="0" table:style-name="ce13">
            <text:p>0,00</text:p>
          </table:table-cell>
          <table:table-cell office:value-type="float" office:value="-10267.629999999999" table:style-name="ce12">
            <text:p>-10.267,63</text:p>
          </table:table-cell>
          <table:table-cell office:value-type="float" office:value="16938.330000000002" table:style-name="ce10">
            <text:p>16.938,3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DALGISA JATUBA PARAIZO DE CARVALHO</text:p>
          </table:table-cell>
          <table:table-cell office:value-type="string" table:style-name="ce8">
            <text:p>COORDENADOR - CJ-02</text:p>
          </table:table-cell>
          <table:table-cell office:value-type="string" table:style-name="ce8">
            <text:p>SEÇÃO DE SEGUNDA TURMA (SETP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10091.27" table:style-name="ce10">
            <text:p>10.091,27</text:p>
          </table:table-cell>
          <table:table-cell office:value-type="float" office:value="7398.87" table:style-name="ce10">
            <text:p>7.398,87</text:p>
          </table:table-cell>
          <table:table-cell office:value-type="float" office:value="2921.24" table:style-name="ce10">
            <text:p>2.921,24</text:p>
          </table:table-cell>
          <table:table-cell office:value-type="float" office:value="97.95" table:number-columns-spanned="2" table:number-rows-spanned="1" table:style-name="ce26">
            <text:p>97,95</text:p>
          </table:table-cell>
          <table:covered-table-cell/>
          <table:table-cell table:style-name="ce9"/>
          <table:table-cell office:value-type="float" office:value="32263.919999999998" table:style-name="ce10">
            <text:p>32.263,92</text:p>
          </table:table-cell>
          <table:table-cell office:value-type="float" office:value="-2714.66" table:style-name="ce12">
            <text:p>-2.714,66</text:p>
          </table:table-cell>
          <table:table-cell office:value-type="float" office:value="-6453.35" table:style-name="ce12">
            <text:p>-6.453,35</text:p>
          </table:table-cell>
          <table:table-cell office:value-type="float" office:value="-3765.79" table:style-name="ce12">
            <text:p>-3.765,79</text:p>
          </table:table-cell>
          <table:table-cell office:value-type="float" office:value="0" table:style-name="ce13">
            <text:p>0,00</text:p>
          </table:table-cell>
          <table:table-cell office:value-type="float" office:value="-12933.8" table:style-name="ce12">
            <text:p>-12.933,80</text:p>
          </table:table-cell>
          <table:table-cell office:value-type="float" office:value="19330.12" table:style-name="ce10">
            <text:p>19.330,1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DNA MARIA SACRAMENTO MESSIAS MARTINS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CONSOLIDAÇÃO DE DADOS (SECR)</text:p>
          </table:table-cell>
          <table:table-cell office:value-type="float" office:value="11730.85" table:style-name="ce10">
            <text:p>11.730,85</text:p>
          </table:table-cell>
          <table:table-cell office:value-type="float" office:value="2359.12" table:style-name="ce10">
            <text:p>2.359,12</text:p>
          </table:table-cell>
          <table:table-cell office:value-type="float" office:value="1185.05" table:style-name="ce10">
            <text:p>1.185,05</text:p>
          </table:table-cell>
          <table:table-cell office:value-type="float" office:value="2879.17" table:style-name="ce10">
            <text:p>2.879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154.189999999999" table:style-name="ce10">
            <text:p>18.154,19</text:p>
          </table:table-cell>
          <table:table-cell office:value-type="float" office:value="-1867.18" table:style-name="ce12">
            <text:p>-1.867,18</text:p>
          </table:table-cell>
          <table:table-cell office:value-type="float" office:value="-2661.38" table:style-name="ce12">
            <text:p>-2.661,38</text:p>
          </table:table-cell>
          <table:table-cell office:value-type="float" office:value="-3422.7" table:style-name="ce12">
            <text:p>-3.422,70</text:p>
          </table:table-cell>
          <table:table-cell office:value-type="float" office:value="0" table:style-name="ce13">
            <text:p>0,00</text:p>
          </table:table-cell>
          <table:table-cell office:value-type="float" office:value="-7951.26" table:style-name="ce12">
            <text:p>-7.951,26</text:p>
          </table:table-cell>
          <table:table-cell office:value-type="float" office:value="10202.93" table:style-name="ce10">
            <text:p>10.202,9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DRIANA CARDOSO BARBOSA DE OLIVEIRA</text:p>
          </table:table-cell>
          <table:table-cell office:value-type="string" table:style-name="ce8">
            <text:p>ASSISTENTE JURIDICO II - FC-04</text:p>
          </table:table-cell>
          <table:table-cell office:value-type="string" table:style-name="ce8">
            <text:p>GABINETE DE DESEMBARGADOR (GABPI)</text:p>
          </table:table-cell>
          <table:table-cell office:value-type="float" office:value="11802.08" table:style-name="ce10">
            <text:p>11.802,08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583.53" table:style-name="ce10">
            <text:p>1.583,5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325.5" table:style-name="ce10">
            <text:p>15.325,50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495.7600000000002" table:style-name="ce12">
            <text:p>-2.495,76</text:p>
          </table:table-cell>
          <table:table-cell office:value-type="float" office:value="-863.95" table:style-name="ce11">
            <text:p>-863,95</text:p>
          </table:table-cell>
          <table:table-cell office:value-type="float" office:value="0" table:style-name="ce13">
            <text:p>0,00</text:p>
          </table:table-cell>
          <table:table-cell office:value-type="float" office:value="-4864.88" table:style-name="ce12">
            <text:p>-4.864,88</text:p>
          </table:table-cell>
          <table:table-cell office:value-type="float" office:value="10460.620000000001" table:style-name="ce10">
            <text:p>10.460,6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DRIANA DE OLIVEIRA SARMENTO COELH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DESENVOLVIMENTO DE PESSOAS (SEGESP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408.58" table:style-name="ce15">
            <text:p>408,58</text:p>
          </table:table-cell>
          <table:table-cell office:value-type="float" office:value="1185.05" table:style-name="ce10">
            <text:p>1.185,05</text:p>
          </table:table-cell>
          <table:table-cell office:value-type="float" office:value="2625.97" table:style-name="ce10">
            <text:p>2.625,9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116.67" table:style-name="ce10">
            <text:p>16.116,67</text:p>
          </table:table-cell>
          <table:table-cell office:value-type="float" office:value="-1564.93" table:style-name="ce12">
            <text:p>-1.564,93</text:p>
          </table:table-cell>
          <table:table-cell office:value-type="float" office:value="-2358.09" table:style-name="ce12">
            <text:p>-2.358,09</text:p>
          </table:table-cell>
          <table:table-cell office:value-type="float" office:value="-3292.62" table:style-name="ce12">
            <text:p>-3.292,62</text:p>
          </table:table-cell>
          <table:table-cell office:value-type="float" office:value="0" table:style-name="ce13">
            <text:p>0,00</text:p>
          </table:table-cell>
          <table:table-cell office:value-type="float" office:value="-7215.64" table:style-name="ce12">
            <text:p>-7.215,64</text:p>
          </table:table-cell>
          <table:table-cell office:value-type="float" office:value="8901.0300000000007" table:style-name="ce10">
            <text:p>8.901,0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DRIANA MARIA FELIX DE FREITAS CARNEIRO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TOR DE ESTÁGIO E TREINAMENTO (EJ)</text:p>
          </table:table-cell>
          <table:table-cell office:value-type="float" office:value="17819.599999999999" table:style-name="ce10">
            <text:p>17.819,60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1800.01" table:style-name="ce10">
            <text:p>1.800,0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998.68" table:style-name="ce10">
            <text:p>20.998,68</text:p>
          </table:table-cell>
          <table:table-cell office:value-type="float" office:value="-2470.16" table:style-name="ce12">
            <text:p>-2.470,16</text:p>
          </table:table-cell>
          <table:table-cell office:value-type="float" office:value="-3678.84" table:style-name="ce12">
            <text:p>-3.678,84</text:p>
          </table:table-cell>
          <table:table-cell office:value-type="float" office:value="-129.07" table:style-name="ce11">
            <text:p>-129,07</text:p>
          </table:table-cell>
          <table:table-cell office:value-type="float" office:value="0" table:style-name="ce13">
            <text:p>0,00</text:p>
          </table:table-cell>
          <table:table-cell office:value-type="float" office:value="-6278.07" table:style-name="ce12">
            <text:p>-6.278,07</text:p>
          </table:table-cell>
          <table:table-cell office:value-type="float" office:value="14720.61" table:style-name="ce10">
            <text:p>14.720,6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DRIANA PINTO DE BARROS DIAS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<text:s/>(2ªVTSMC)</text:p>
          </table:table-cell>
          <table:table-cell office:value-type="float" office:value="11802.08" table:style-name="ce10">
            <text:p>11.802,08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3084.8" table:style-name="ce10">
            <text:p>3.084,8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119.259999999998" table:style-name="ce10">
            <text:p>17.119,26</text:p>
          </table:table-cell>
          <table:table-cell office:value-type="float" office:value="-828.39" table:style-name="ce11">
            <text:p>-828,39</text:p>
          </table:table-cell>
          <table:table-cell office:value-type="float" office:value="-2601.0700000000002" table:style-name="ce12">
            <text:p>-2.601,07</text:p>
          </table:table-cell>
          <table:table-cell office:value-type="float" office:value="-1611.73" table:style-name="ce12">
            <text:p>-1.611,73</text:p>
          </table:table-cell>
          <table:table-cell office:value-type="float" office:value="0" table:style-name="ce13">
            <text:p>0,00</text:p>
          </table:table-cell>
          <table:table-cell office:value-type="float" office:value="-5041.1899999999996" table:style-name="ce12">
            <text:p>-5.041,19</text:p>
          </table:table-cell>
          <table:table-cell office:value-type="float" office:value="12078.07" table:style-name="ce10">
            <text:p>12.078,0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DRIANO BRITO DA ROCHA PEREIRA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<text:s/>(2UNP)</text:p>
          </table:table-cell>
          <table:table-cell table:number-columns-repeated="2" table:style-name="ce9"/>
          <table:table-cell office:value-type="float" office:value="1939.89" table:style-name="ce10">
            <text:p>1.939,89</text:p>
          </table:table-cell>
          <table:table-cell office:value-type="float" office:value="2927.55" table:style-name="ce10">
            <text:p>2.927,5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867.4399999999996" table:style-name="ce10">
            <text:p>4.867,44</text:p>
          </table:table-cell>
          <table:table-cell table:number-columns-repeated="2" table:style-name="ce9"/>
          <table:table-cell office:value-type="float" office:value="-1381.7" table:style-name="ce12">
            <text:p>-1.381,70</text:p>
          </table:table-cell>
          <table:table-cell office:value-type="float" office:value="0" table:style-name="ce13">
            <text:p>0,00</text:p>
          </table:table-cell>
          <table:table-cell office:value-type="float" office:value="-1381.7" table:style-name="ce12">
            <text:p>-1.381,70</text:p>
          </table:table-cell>
          <table:table-cell office:value-type="float" office:value="3485.74" table:style-name="ce10">
            <text:p>3.485,7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DRIANO DA ROCHA LIM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6ª VT)</text:p>
          </table:table-cell>
          <table:table-cell office:value-type="float" office:value="11493.38" table:style-name="ce10">
            <text:p>11.493,38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128.64" table:style-name="ce10">
            <text:p>2.128,6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807.07" table:style-name="ce10">
            <text:p>14.807,07</text:p>
          </table:table-cell>
          <table:table-cell office:value-type="float" office:value="-1453.52" table:style-name="ce12">
            <text:p>-1.453,52</text:p>
          </table:table-cell>
          <table:table-cell office:value-type="float" office:value="-2165.35" table:style-name="ce12">
            <text:p>-2.165,35</text:p>
          </table:table-cell>
          <table:table-cell office:value-type="float" office:value="-845.4" table:style-name="ce11">
            <text:p>-845,40</text:p>
          </table:table-cell>
          <table:table-cell office:value-type="float" office:value="0" table:style-name="ce13">
            <text:p>0,00</text:p>
          </table:table-cell>
          <table:table-cell office:value-type="float" office:value="-4464.2700000000004" table:style-name="ce12">
            <text:p>-4.464,27</text:p>
          </table:table-cell>
          <table:table-cell office:value-type="float" office:value="10342.799999999999" table:style-name="ce10">
            <text:p>10.342,8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DRIANO MENDES BRITO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ÇÃO DE SEGUNDA TURMA (SETP)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6347.79" table:style-name="ce10">
            <text:p>6.347,79</text:p>
          </table:table-cell>
          <table:table-cell office:value-type="float" office:value="1379.07" table:style-name="ce10">
            <text:p>1.379,07</text:p>
          </table:table-cell>
          <table:table-cell office:value-type="float" office:value="3662.03" table:style-name="ce10">
            <text:p>3.662,0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0090.41" table:style-name="ce10">
            <text:p>30.090,41</text:p>
          </table:table-cell>
          <table:table-cell office:value-type="float" office:value="-3710.54" table:style-name="ce12">
            <text:p>-3.710,54</text:p>
          </table:table-cell>
          <table:table-cell office:value-type="float" office:value="-5273.77" table:style-name="ce12">
            <text:p>-5.273,77</text:p>
          </table:table-cell>
          <table:table-cell office:value-type="float" office:value="-3365.08" table:style-name="ce12">
            <text:p>-3.365,08</text:p>
          </table:table-cell>
          <table:table-cell office:value-type="float" office:value="0" table:style-name="ce13">
            <text:p>0,00</text:p>
          </table:table-cell>
          <table:table-cell office:value-type="float" office:value="-12349.39" table:style-name="ce12">
            <text:p>-12.349,39</text:p>
          </table:table-cell>
          <table:table-cell office:value-type="float" office:value="17741.02" table:style-name="ce10">
            <text:p>17.741,0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DRIANO WEBER MOTTA DE CARVALHO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COORDENADORIA DE GESTÃO DOCUMENTAL E MEMÓRIA (S</text:p>
          </table:table-cell>
          <table:table-cell table:number-columns-repeated="3" table:style-name="ce9"/>
          <table:table-cell office:value-type="float" office:value="673.45" table:style-name="ce15">
            <text:p>673,4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73.45" table:style-name="ce15">
            <text:p>673,45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673.45" table:style-name="ce15">
            <text:p>673,4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GUILÁ ALVES MENEZES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22247.02" table:style-name="ce10">
            <text:p>22.247,02</text:p>
          </table:table-cell>
          <table:table-cell table:number-columns-repeated="2" table:style-name="ce9"/>
          <table:table-cell office:value-type="float" office:value="2385.46" table:style-name="ce10">
            <text:p>2.385,4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632.48" table:style-name="ce10">
            <text:p>24.632,48</text:p>
          </table:table-cell>
          <table:table-cell office:value-type="float" office:value="-828.39" table:style-name="ce11">
            <text:p>-828,39</text:p>
          </table:table-cell>
          <table:table-cell office:value-type="float" office:value="-4968.63" table:style-name="ce12">
            <text:p>-4.968,63</text:p>
          </table:table-cell>
          <table:table-cell office:value-type="float" office:value="-2821.86" table:style-name="ce12">
            <text:p>-2.821,86</text:p>
          </table:table-cell>
          <table:table-cell office:value-type="float" office:value="0" table:style-name="ce13">
            <text:p>0,00</text:p>
          </table:table-cell>
          <table:table-cell office:value-type="float" office:value="-8618.8799999999992" table:style-name="ce12">
            <text:p>-8.618,88</text:p>
          </table:table-cell>
          <table:table-cell office:value-type="float" office:value="16013.6" table:style-name="ce10">
            <text:p>16.013,6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ÍDA RACHEL TAVARES CAVALCANTI ROSSITER</text:p>
          </table:table-cell>
          <table:table-cell office:value-type="string" table:style-name="ce8">
            <text:p>ASSISTENTE JURIDICO IV - FC-04</text:p>
          </table:table-cell>
          <table:table-cell office:value-type="string" table:style-name="ce8">
            <text:p>GABINETE DE DESEMBARGADOR (GABPI)</text:p>
          </table:table-cell>
          <table:table-cell office:value-type="float" office:value="19376.849999999999" table:style-name="ce10">
            <text:p>19.376,85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3913.8" table:style-name="ce10">
            <text:p>3.913,8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230.54" table:style-name="ce10">
            <text:p>25.230,54</text:p>
          </table:table-cell>
          <table:table-cell office:value-type="float" office:value="-828.39" table:style-name="ce11">
            <text:p>-828,39</text:p>
          </table:table-cell>
          <table:table-cell office:value-type="float" office:value="-4712.8" table:style-name="ce12">
            <text:p>-4.712,80</text:p>
          </table:table-cell>
          <table:table-cell office:value-type="float" office:value="-1164.5" table:style-name="ce12">
            <text:p>-1.164,50</text:p>
          </table:table-cell>
          <table:table-cell office:value-type="float" office:value="0" table:style-name="ce13">
            <text:p>0,00</text:p>
          </table:table-cell>
          <table:table-cell office:value-type="float" office:value="-6705.69" table:style-name="ce12">
            <text:p>-6.705,69</text:p>
          </table:table-cell>
          <table:table-cell office:value-type="float" office:value="18524.849999999999" table:style-name="ce10">
            <text:p>18.524,8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ILTON LUÍS DA SILVA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TOR DE INFORMAÇÕES FUNCIONAIS (SEGESP)</text:p>
          </table:table-cell>
          <table:table-cell office:value-type="float" office:value="2235.46" table:style-name="ce10">
            <text:p>2.235,46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3444.44" table:style-name="ce10">
            <text:p>3.444,4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7912.28" table:style-name="ce10">
            <text:p>7.912,28</text:p>
          </table:table-cell>
          <table:table-cell office:value-type="float" office:value="-312.95999999999998" table:style-name="ce11">
            <text:p>-312,96</text:p>
          </table:table-cell>
          <table:table-cell office:value-type="float" office:value="-213.41" table:style-name="ce11">
            <text:p>-213,41</text:p>
          </table:table-cell>
          <table:table-cell office:value-type="float" office:value="-2118.34" table:style-name="ce12">
            <text:p>-2.118,34</text:p>
          </table:table-cell>
          <table:table-cell office:value-type="float" office:value="0" table:style-name="ce13">
            <text:p>0,00</text:p>
          </table:table-cell>
          <table:table-cell office:value-type="float" office:value="-2644.71" table:style-name="ce12">
            <text:p>-2.644,71</text:p>
          </table:table-cell>
          <table:table-cell office:value-type="float" office:value="5267.57" table:style-name="ce10">
            <text:p>5.267,5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AN LINS AZEVEDO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3ª VT)</text:p>
          </table:table-cell>
          <table:table-cell table:number-columns-repeated="2" table:style-name="ce9"/>
          <table:table-cell office:value-type="float" office:value="1939.89" table:style-name="ce10">
            <text:p>1.939,89</text:p>
          </table:table-cell>
          <table:table-cell office:value-type="float" office:value="1433.85" table:style-name="ce10">
            <text:p>1.433,8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373.74" table:style-name="ce10">
            <text:p>3.373,74</text:p>
          </table:table-cell>
          <table:table-cell table:style-name="ce9"/>
          <table:table-cell office:value-type="float" office:value="-2.7" table:style-name="ce14">
            <text:p>-2,70</text:p>
          </table:table-cell>
          <table:table-cell office:value-type="float" office:value="-1353.63" table:style-name="ce12">
            <text:p>-1.353,63</text:p>
          </table:table-cell>
          <table:table-cell office:value-type="float" office:value="0" table:style-name="ce13">
            <text:p>0,00</text:p>
          </table:table-cell>
          <table:table-cell office:value-type="float" office:value="-1356.33" table:style-name="ce12">
            <text:p>-1.356,33</text:p>
          </table:table-cell>
          <table:table-cell office:value-type="float" office:value="2017.41" table:style-name="ce10">
            <text:p>2.017,4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BA VALÉRIA DE ALBUQUERQUE E SILVA</text:p>
          </table:table-cell>
          <table:table-cell office:value-type="string" table:style-name="ce8">
            <text:p>ASSISTENTE JURIDICO I - FC-04</text:p>
          </table:table-cell>
          <table:table-cell office:value-type="string" table:style-name="ce8">
            <text:p>GABINETE DA PRESIDÊNCIA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4019.25" table:style-name="ce10">
            <text:p>4.019,25</text:p>
          </table:table-cell>
          <table:table-cell office:value-type="float" office:value="1939.89" table:style-name="ce10">
            <text:p>1.939,89</text:p>
          </table:table-cell>
          <table:table-cell office:value-type="float" office:value="4753.74" table:style-name="ce10">
            <text:p>4.753,7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467.47" table:style-name="ce10">
            <text:p>22.467,47</text:p>
          </table:table-cell>
          <table:table-cell office:value-type="float" office:value="-828.39" table:style-name="ce11">
            <text:p>-828,39</text:p>
          </table:table-cell>
          <table:table-cell office:value-type="float" office:value="-3317.17" table:style-name="ce12">
            <text:p>-3.317,17</text:p>
          </table:table-cell>
          <table:table-cell office:value-type="float" office:value="-7061" table:style-name="ce12">
            <text:p>-7.061,00</text:p>
          </table:table-cell>
          <table:table-cell office:value-type="float" office:value="0" table:style-name="ce13">
            <text:p>0,00</text:p>
          </table:table-cell>
          <table:table-cell office:value-type="float" office:value="-11206.56" table:style-name="ce12">
            <text:p>-11.206,56</text:p>
          </table:table-cell>
          <table:table-cell office:value-type="float" office:value="11260.91" table:style-name="ce10">
            <text:p>11.260,9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BERTO GUSTAVO NORBERTO ROCHA LIMA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ÇÃO DE PRIMEIRA TURMA (SETP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2572.63" table:style-name="ce10">
            <text:p>2.572,63</text:p>
          </table:table-cell>
          <table:table-cell office:value-type="float" office:value="1379.07" table:style-name="ce10">
            <text:p>1.379,07</text:p>
          </table:table-cell>
          <table:table-cell office:value-type="float" office:value="2485.98" table:style-name="ce10">
            <text:p>2.485,9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073.54" table:style-name="ce10">
            <text:p>18.073,54</text:p>
          </table:table-cell>
          <table:table-cell office:value-type="float" office:value="-1902.41" table:style-name="ce12">
            <text:p>-1.902,41</text:p>
          </table:table-cell>
          <table:table-cell office:value-type="float" office:value="-2424.46" table:style-name="ce12">
            <text:p>-2.424,46</text:p>
          </table:table-cell>
          <table:table-cell office:value-type="float" office:value="-1170.8" table:style-name="ce12">
            <text:p>-1.170,80</text:p>
          </table:table-cell>
          <table:table-cell office:value-type="float" office:value="0" table:style-name="ce13">
            <text:p>0,00</text:p>
          </table:table-cell>
          <table:table-cell office:value-type="float" office:value="-5497.67" table:style-name="ce12">
            <text:p>-5.497,67</text:p>
          </table:table-cell>
          <table:table-cell office:value-type="float" office:value="12575.87" table:style-name="ce10">
            <text:p>12.575,8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BERTO MIRINDIBA BONFIM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TOR DE JORNALISMO (CCOM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2317.29" table:style-name="ce10">
            <text:p>2.317,29</text:p>
          </table:table-cell>
          <table:table-cell table:style-name="ce9"/>
          <table:table-cell office:value-type="float" office:value="4717.3900000000003" table:style-name="ce10">
            <text:p>4.717,3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670.54" table:style-name="ce10">
            <text:p>18.670,54</text:p>
          </table:table-cell>
          <table:table-cell office:value-type="float" office:value="-1860.28" table:style-name="ce12">
            <text:p>-1.860,28</text:p>
          </table:table-cell>
          <table:table-cell office:value-type="float" office:value="-2195.4899999999998" table:style-name="ce12">
            <text:p>-2.195,49</text:p>
          </table:table-cell>
          <table:table-cell office:value-type="float" office:value="-4875.41" table:style-name="ce12">
            <text:p>-4.875,41</text:p>
          </table:table-cell>
          <table:table-cell office:value-type="float" office:value="0" table:style-name="ce13">
            <text:p>0,00</text:p>
          </table:table-cell>
          <table:table-cell office:value-type="float" office:value="-8931.18" table:style-name="ce12">
            <text:p>-8.931,18</text:p>
          </table:table-cell>
          <table:table-cell office:value-type="float" office:value="9739.36" table:style-name="ce10">
            <text:p>9.739,3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BERTO PESSOA ALBUQUERQUE SILVA</text:p>
          </table:table-cell>
          <table:table-cell office:value-type="string" table:style-name="ce8">
            <text:p>TÉCNICO JUDICIÁRIO - NÍVEL MÉDIO C13</text:p>
          </table:table-cell>
          <table:table-cell table:style-name="ce9"/>
          <table:table-cell office:value-type="float" office:value="11897.07" table:style-name="ce10">
            <text:p>11.897,07</text:p>
          </table:table-cell>
          <table:table-cell table:number-columns-repeated="2" table:style-name="ce9"/>
          <table:table-cell office:value-type="float" office:value="2329.98" table:style-name="ce10">
            <text:p>2.329,9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227.05" table:style-name="ce10">
            <text:p>14.227,05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1936.28" table:style-name="ce12">
            <text:p>-1.936,28</text:p>
          </table:table-cell>
          <table:table-cell office:value-type="float" office:value="-1592.75" table:style-name="ce12">
            <text:p>-1.592,75</text:p>
          </table:table-cell>
          <table:table-cell office:value-type="float" office:value="0" table:style-name="ce13">
            <text:p>0,00</text:p>
          </table:table-cell>
          <table:table-cell office:value-type="float" office:value="-5034.2" table:style-name="ce12">
            <text:p>-5.034,20</text:p>
          </table:table-cell>
          <table:table-cell office:value-type="float" office:value="9192.85" table:style-name="ce10">
            <text:p>9.192,8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DENILSON GOMES DE LIM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COORDENADORIA DE GESTÃO DOCUMENTAL E MEMÓRIA (S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1680.14" table:style-name="ce10">
            <text:p>1.680,14</text:p>
          </table:table-cell>
          <table:table-cell office:value-type="float" office:value="1185.05" table:style-name="ce10">
            <text:p>1.185,05</text:p>
          </table:table-cell>
          <table:table-cell office:value-type="float" office:value="2084.08" table:style-name="ce10">
            <text:p>2.084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347.66" table:style-name="ce10">
            <text:p>16.347,66</text:p>
          </table:table-cell>
          <table:table-cell office:value-type="float" office:value="-1715.97" table:style-name="ce12">
            <text:p>-1.715,97</text:p>
          </table:table-cell>
          <table:table-cell office:value-type="float" office:value="-2529.1" table:style-name="ce12">
            <text:p>-2.529,10</text:p>
          </table:table-cell>
          <table:table-cell office:value-type="float" office:value="-5738.69" table:style-name="ce12">
            <text:p>-5.738,69</text:p>
          </table:table-cell>
          <table:table-cell office:value-type="float" office:value="0" table:style-name="ce13">
            <text:p>0,00</text:p>
          </table:table-cell>
          <table:table-cell office:value-type="float" office:value="-9983.76" table:style-name="ce12">
            <text:p>-9.983,76</text:p>
          </table:table-cell>
          <table:table-cell office:value-type="float" office:value="6363.9" table:style-name="ce10">
            <text:p>6.363,9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DO ARRUDA ROCH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2ª VT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1967.98" table:style-name="ce10">
            <text:p>1.967,98</text:p>
          </table:table-cell>
          <table:table-cell table:style-name="ce9"/>
          <table:table-cell office:value-type="float" office:value="2879.17" table:style-name="ce10">
            <text:p>2.879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601.740000000002" table:style-name="ce10">
            <text:p>16.601,74</text:p>
          </table:table-cell>
          <table:table-cell office:value-type="float" office:value="-1822.23" table:style-name="ce12">
            <text:p>-1.822,23</text:p>
          </table:table-cell>
          <table:table-cell office:value-type="float" office:value="-2298.96" table:style-name="ce12">
            <text:p>-2.298,96</text:p>
          </table:table-cell>
          <table:table-cell office:value-type="float" office:value="-2274.27" table:style-name="ce12">
            <text:p>-2.274,27</text:p>
          </table:table-cell>
          <table:table-cell office:value-type="float" office:value="0" table:style-name="ce13">
            <text:p>0,00</text:p>
          </table:table-cell>
          <table:table-cell office:value-type="float" office:value="-6395.46" table:style-name="ce12">
            <text:p>-6.395,46</text:p>
          </table:table-cell>
          <table:table-cell office:value-type="float" office:value="10206.280000000001" table:style-name="ce10">
            <text:p>10.206,2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ESSANDRO DE LIMA SOARES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8ª VT)</text:p>
          </table:table-cell>
          <table:table-cell office:value-type="float" office:value="11849.58" table:style-name="ce10">
            <text:p>11.849,58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800.01" table:style-name="ce10">
            <text:p>1.800,0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589.48" table:style-name="ce10">
            <text:p>15.589,48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1971.17" table:style-name="ce12">
            <text:p>-1.971,17</text:p>
          </table:table-cell>
          <table:table-cell office:value-type="float" office:value="-1048.71" table:style-name="ce12">
            <text:p>-1.048,71</text:p>
          </table:table-cell>
          <table:table-cell office:value-type="float" office:value="0" table:style-name="ce13">
            <text:p>0,00</text:p>
          </table:table-cell>
          <table:table-cell office:value-type="float" office:value="-4525.05" table:style-name="ce12">
            <text:p>-4.525,05</text:p>
          </table:table-cell>
          <table:table-cell office:value-type="float" office:value="11064.43" table:style-name="ce10">
            <text:p>11.064,4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ESSANDRO LANUSSO AZEVEDO DE MACÊDO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<text:s/>(2UNP)</text:p>
          </table:table-cell>
          <table:table-cell office:value-type="float" office:value="19519.71" table:style-name="ce10">
            <text:p>19.519,71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195.5300000000002" table:style-name="ce10">
            <text:p>2.195,5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947.62" table:style-name="ce10">
            <text:p>23.947,62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4306.78" table:style-name="ce12">
            <text:p>-4.306,78</text:p>
          </table:table-cell>
          <table:table-cell office:value-type="float" office:value="-1122.95" table:style-name="ce12">
            <text:p>-1.122,95</text:p>
          </table:table-cell>
          <table:table-cell office:value-type="float" office:value="0" table:style-name="ce13">
            <text:p>0,00</text:p>
          </table:table-cell>
          <table:table-cell office:value-type="float" office:value="-8169.92" table:style-name="ce12">
            <text:p>-8.169,92</text:p>
          </table:table-cell>
          <table:table-cell office:value-type="float" office:value="15777.7" table:style-name="ce10">
            <text:p>15.777,7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ETHEA MARIE TAVARES DA CRUZ DANTA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1ª VT)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office:value-type="float" office:value="2830.35" table:style-name="ce10">
            <text:p>2.830,3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015.4" table:style-name="ce10">
            <text:p>4.015,40</text:p>
          </table:table-cell>
          <table:table-cell table:number-columns-repeated="2" table:style-name="ce9"/>
          <table:table-cell office:value-type="float" office:value="-1560.7" table:style-name="ce12">
            <text:p>-1.560,70</text:p>
          </table:table-cell>
          <table:table-cell office:value-type="float" office:value="0" table:style-name="ce13">
            <text:p>0,00</text:p>
          </table:table-cell>
          <table:table-cell office:value-type="float" office:value="-1560.7" table:style-name="ce12">
            <text:p>-1.560,70</text:p>
          </table:table-cell>
          <table:table-cell office:value-type="float" office:value="2454.6999999999998" table:style-name="ce10">
            <text:p>2.454,7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EXANDRE GRANJA MEDEIROS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9ª VT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2215.3000000000002" table:style-name="ce10">
            <text:p>2.215,30</text:p>
          </table:table-cell>
          <table:table-cell office:value-type="float" office:value="1939.89" table:style-name="ce10">
            <text:p>1.939,89</text:p>
          </table:table-cell>
          <table:table-cell office:value-type="float" office:value="3019.98" table:style-name="ce10">
            <text:p>3.019,9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072.240000000002" table:style-name="ce10">
            <text:p>19.072,24</text:p>
          </table:table-cell>
          <table:table-cell office:value-type="float" office:value="-1863.04" table:style-name="ce12">
            <text:p>-1.863,04</text:p>
          </table:table-cell>
          <table:table-cell office:value-type="float" office:value="-2928.4" table:style-name="ce12">
            <text:p>-2.928,40</text:p>
          </table:table-cell>
          <table:table-cell office:value-type="float" office:value="-2485.2800000000002" table:style-name="ce12">
            <text:p>-2.485,28</text:p>
          </table:table-cell>
          <table:table-cell office:value-type="float" office:value="0" table:style-name="ce13">
            <text:p>0,00</text:p>
          </table:table-cell>
          <table:table-cell office:value-type="float" office:value="-7276.72" table:style-name="ce12">
            <text:p>-7.276,72</text:p>
          </table:table-cell>
          <table:table-cell office:value-type="float" office:value="11795.52" table:style-name="ce10">
            <text:p>11.795,5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ICE KELLY DE LIMA RIBEIRO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3244.16" table:style-name="ce10">
            <text:p>3.244,16</text:p>
          </table:table-cell>
          <table:table-cell table:number-columns-repeated="2" table:style-name="ce9"/>
          <table:table-cell office:value-type="float" office:value="192.84" table:style-name="ce15">
            <text:p>192,84</text:p>
          </table:table-cell>
          <table:table-cell table:number-columns-spanned="2" table:number-rows-spanned="1" table:style-name="ce25"/>
          <table:covered-table-cell/>
          <table:table-cell office:value-type="float" office:value="1777.48" table:style-name="ce10">
            <text:p>1.777,48</text:p>
          </table:table-cell>
          <table:table-cell office:value-type="float" office:value="5214.4799999999996" table:style-name="ce10">
            <text:p>5.214,48</text:p>
          </table:table-cell>
          <table:table-cell office:value-type="float" office:value="-618.07000000000005" table:style-name="ce11">
            <text:p>-618,07</text:p>
          </table:table-cell>
          <table:table-cell office:value-type="float" office:value="-298.52999999999997" table:style-name="ce11">
            <text:p>-298,53</text:p>
          </table:table-cell>
          <table:table-cell office:value-type="float" office:value="-273.39999999999998" table:style-name="ce11">
            <text:p>-273,40</text:p>
          </table:table-cell>
          <table:table-cell office:value-type="float" office:value="0" table:style-name="ce13">
            <text:p>0,00</text:p>
          </table:table-cell>
          <table:table-cell office:value-type="float" office:value="-1190" table:style-name="ce12">
            <text:p>-1.190,00</text:p>
          </table:table-cell>
          <table:table-cell office:value-type="float" office:value="4024.48" table:style-name="ce10">
            <text:p>4.024,4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INE KEYLA DE LIMA RIBEIRO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5329.7" table:style-name="ce10">
            <text:p>5.329,70</text:p>
          </table:table-cell>
          <table:table-cell table:number-columns-repeated="2" table:style-name="ce9"/>
          <table:table-cell office:value-type="float" office:value="242.71" table:style-name="ce15">
            <text:p>242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572.41" table:style-name="ce10">
            <text:p>5.572,41</text:p>
          </table:table-cell>
          <table:table-cell office:value-type="float" office:value="-392.42" table:style-name="ce11">
            <text:p>-392,42</text:p>
          </table:table-cell>
          <table:table-cell office:value-type="float" office:value="-488.39" table:style-name="ce11">
            <text:p>-488,39</text:p>
          </table:table-cell>
          <table:table-cell office:value-type="float" office:value="-240.61" table:style-name="ce11">
            <text:p>-240,61</text:p>
          </table:table-cell>
          <table:table-cell office:value-type="float" office:value="0" table:style-name="ce13">
            <text:p>0,00</text:p>
          </table:table-cell>
          <table:table-cell office:value-type="float" office:value="-1121.42" table:style-name="ce12">
            <text:p>-1.121,42</text:p>
          </table:table-cell>
          <table:table-cell office:value-type="float" office:value="4450.99" table:style-name="ce10">
            <text:p>4.450,9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INE PIRES SANTOS SOUZA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<text:s/>(1ªVTSMC)</text:p>
          </table:table-cell>
          <table:table-cell table:number-columns-repeated="2" table:style-name="ce9"/>
          <table:table-cell office:value-type="float" office:value="2232.38" table:style-name="ce10">
            <text:p>2.232,38</text:p>
          </table:table-cell>
          <table:table-cell office:value-type="float" office:value="404.94" table:style-name="ce15">
            <text:p>404,9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37.32" table:style-name="ce10">
            <text:p>2.637,32</text:p>
          </table:table-cell>
          <table:table-cell table:style-name="ce9"/>
          <table:table-cell office:value-type="float" office:value="-24.63" table:style-name="ce11">
            <text:p>-24,63</text:p>
          </table:table-cell>
          <table:table-cell office:value-type="float" office:value="-459.93" table:style-name="ce11">
            <text:p>-459,93</text:p>
          </table:table-cell>
          <table:table-cell office:value-type="float" office:value="0" table:style-name="ce13">
            <text:p>0,00</text:p>
          </table:table-cell>
          <table:table-cell office:value-type="float" office:value="-484.56" table:style-name="ce11">
            <text:p>-484,56</text:p>
          </table:table-cell>
          <table:table-cell office:value-type="float" office:value="2152.7600000000002" table:style-name="ce10">
            <text:p>2.152,7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INE SOUSA PENAFORT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<text:s/>(1ªVTSMC)</text:p>
          </table:table-cell>
          <table:table-cell office:value-type="float" office:value="11897.07" table:style-name="ce10">
            <text:p>11.897,07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3263.05" table:style-name="ce10">
            <text:p>3.263,0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100.009999999998" table:style-name="ce10">
            <text:p>17.100,01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521.88" table:style-name="ce12">
            <text:p>-2.521,88</text:p>
          </table:table-cell>
          <table:table-cell office:value-type="float" office:value="-1881.22" table:style-name="ce12">
            <text:p>-1.881,22</text:p>
          </table:table-cell>
          <table:table-cell office:value-type="float" office:value="0" table:style-name="ce13">
            <text:p>0,00</text:p>
          </table:table-cell>
          <table:table-cell office:value-type="float" office:value="-5908.27" table:style-name="ce12">
            <text:p>-5.908,27</text:p>
          </table:table-cell>
          <table:table-cell office:value-type="float" office:value="11191.74" table:style-name="ce10">
            <text:p>11.191,7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LAN VICTOR FERREIRA LUSTOS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DESIGN GRÁFICO E GESTÃO DE MÍDIAS SOCIAIS</text:p>
          </table:table-cell>
          <table:table-cell office:value-type="float" office:value="9946.23" table:style-name="ce10">
            <text:p>9.946,23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339.33" table:style-name="ce10">
            <text:p>1.339,3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225.45" table:style-name="ce10">
            <text:p>13.225,45</text:p>
          </table:table-cell>
          <table:table-cell office:value-type="float" office:value="-828.39" table:style-name="ce11">
            <text:p>-828,39</text:p>
          </table:table-cell>
          <table:table-cell office:value-type="float" office:value="-2107.4699999999998" table:style-name="ce12">
            <text:p>-2.107,47</text:p>
          </table:table-cell>
          <table:table-cell office:value-type="float" office:value="-509.22" table:style-name="ce11">
            <text:p>-509,22</text:p>
          </table:table-cell>
          <table:table-cell office:value-type="float" office:value="0" table:style-name="ce13">
            <text:p>0,00</text:p>
          </table:table-cell>
          <table:table-cell office:value-type="float" office:value="-3445.08" table:style-name="ce12">
            <text:p>-3.445,08</text:p>
          </table:table-cell>
          <table:table-cell office:value-type="float" office:value="9780.3700000000008" table:style-name="ce10">
            <text:p>9.780,3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MERINDA DE SOUSA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19285.939999999999" table:style-name="ce10">
            <text:p>19.285,94</text:p>
          </table:table-cell>
          <table:table-cell office:value-type="float" office:value="908.58" table:style-name="ce15">
            <text:p>908,58</text:p>
          </table:table-cell>
          <table:table-cell table:style-name="ce9"/>
          <table:table-cell office:value-type="float" office:value="922.18" table:style-name="ce15">
            <text:p>922,1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116.7" table:style-name="ce10">
            <text:p>21.116,70</text:p>
          </table:table-cell>
          <table:table-cell office:value-type="float" office:value="-2890.11" table:style-name="ce12">
            <text:p>-2.890,11</text:p>
          </table:table-cell>
          <table:table-cell office:value-type="float" office:value="-3785.08" table:style-name="ce12">
            <text:p>-3.785,08</text:p>
          </table:table-cell>
          <table:table-cell office:value-type="float" office:value="-2437.04" table:style-name="ce12">
            <text:p>-2.437,04</text:p>
          </table:table-cell>
          <table:table-cell office:value-type="float" office:value="0" table:style-name="ce13">
            <text:p>0,00</text:p>
          </table:table-cell>
          <table:table-cell office:value-type="float" office:value="-9112.23" table:style-name="ce12">
            <text:p>-9.112,23</text:p>
          </table:table-cell>
          <table:table-cell office:value-type="float" office:value="12004.47" table:style-name="ce10">
            <text:p>12.004,4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MIR MUNIZ DE SOUZA JUNIOR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247.02" table:style-name="ce10">
            <text:p>22.247,02</text:p>
          </table:table-cell>
          <table:table-cell table:number-columns-repeated="2" table:style-name="ce9"/>
          <table:table-cell office:value-type="float" office:value="6202.58" table:style-name="ce10">
            <text:p>6.202,5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449.599999999999" table:style-name="ce10">
            <text:p>28.449,60</text:p>
          </table:table-cell>
          <table:table-cell office:value-type="float" office:value="-3190.2" table:style-name="ce12">
            <text:p>-3.190,20</text:p>
          </table:table-cell>
          <table:table-cell office:value-type="float" office:value="-4266.99" table:style-name="ce12">
            <text:p>-4.266,99</text:p>
          </table:table-cell>
          <table:table-cell office:value-type="float" office:value="-2352.92" table:style-name="ce12">
            <text:p>-2.352,92</text:p>
          </table:table-cell>
          <table:table-cell office:value-type="float" office:value="0" table:style-name="ce13">
            <text:p>0,00</text:p>
          </table:table-cell>
          <table:table-cell office:value-type="float" office:value="-9810.11" table:style-name="ce12">
            <text:p>-9.810,11</text:p>
          </table:table-cell>
          <table:table-cell office:value-type="float" office:value="18639.490000000002" table:style-name="ce10">
            <text:p>18.639,4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OISIO BALBINO DA SILVA JÚNIOR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<text:s/>(2ªVTSMC)</text:p>
          </table:table-cell>
          <table:table-cell office:value-type="float" office:value="11256.45" table:style-name="ce10">
            <text:p>11.256,45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257.71" table:style-name="ce10">
            <text:p>2.257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746.54" table:style-name="ce10">
            <text:p>15.746,54</text:p>
          </table:table-cell>
          <table:table-cell office:value-type="float" office:value="-828.39" table:style-name="ce11">
            <text:p>-828,39</text:p>
          </table:table-cell>
          <table:table-cell office:value-type="float" office:value="-2410.4899999999998" table:style-name="ce12">
            <text:p>-2.410,49</text:p>
          </table:table-cell>
          <table:table-cell office:value-type="float" office:value="-2156.42" table:style-name="ce12">
            <text:p>-2.156,42</text:p>
          </table:table-cell>
          <table:table-cell office:value-type="float" office:value="0" table:style-name="ce13">
            <text:p>0,00</text:p>
          </table:table-cell>
          <table:table-cell office:value-type="float" office:value="-5395.3" table:style-name="ce12">
            <text:p>-5.395,30</text:p>
          </table:table-cell>
          <table:table-cell office:value-type="float" office:value="10351.24" table:style-name="ce10">
            <text:p>10.351,2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OÍSIO PLÁCIDO LIMA LEITE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3191.84" table:style-name="ce10">
            <text:p>3.191,84</text:p>
          </table:table-cell>
          <table:table-cell office:value-type="float" office:value="1379.07" table:style-name="ce10">
            <text:p>1.379,07</text:p>
          </table:table-cell>
          <table:table-cell office:value-type="float" office:value="4250.32" table:style-name="ce10">
            <text:p>4.250,3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575.82" table:style-name="ce10">
            <text:p>20.575,82</text:p>
          </table:table-cell>
          <table:table-cell office:value-type="float" office:value="-2024.17" table:style-name="ce12">
            <text:p>-2.024,17</text:p>
          </table:table-cell>
          <table:table-cell office:value-type="float" office:value="-2959.23" table:style-name="ce12">
            <text:p>-2.959,23</text:p>
          </table:table-cell>
          <table:table-cell office:value-type="float" office:value="-5455.73" table:style-name="ce12">
            <text:p>-5.455,73</text:p>
          </table:table-cell>
          <table:table-cell office:value-type="float" office:value="0" table:style-name="ce13">
            <text:p>0,00</text:p>
          </table:table-cell>
          <table:table-cell office:value-type="float" office:value="-10439.129999999999" table:style-name="ce12">
            <text:p>-10.439,13</text:p>
          </table:table-cell>
          <table:table-cell office:value-type="float" office:value="10136.69" table:style-name="ce10">
            <text:p>10.136,6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YSSON WAGNER BRITO FERREIRA</text:p>
          </table:table-cell>
          <table:table-cell office:value-type="string" table:style-name="ce8">
            <text:p>ASSISTENTE DE JUIZ - FC-05</text:p>
          </table:table-cell>
          <table:table-cell office:value-type="string" table:style-name="ce8">
            <text:p>SECRETARIA <text:s/>(SAN)</text:p>
          </table:table-cell>
          <table:table-cell office:value-type="float" office:value="9042.17" table:style-name="ce10">
            <text:p>9.042,17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1276.3599999999999" table:style-name="ce10">
            <text:p>1.276,3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550.91" table:style-name="ce10">
            <text:p>12.550,91</text:p>
          </table:table-cell>
          <table:table-cell office:value-type="float" office:value="-828.39" table:style-name="ce11">
            <text:p>-828,39</text:p>
          </table:table-cell>
          <table:table-cell office:value-type="float" office:value="-1905.46" table:style-name="ce12">
            <text:p>-1.905,46</text:p>
          </table:table-cell>
          <table:table-cell office:value-type="float" office:value="-398.56" table:style-name="ce11">
            <text:p>-398,56</text:p>
          </table:table-cell>
          <table:table-cell office:value-type="float" office:value="0" table:style-name="ce13">
            <text:p>0,00</text:p>
          </table:table-cell>
          <table:table-cell office:value-type="float" office:value="-3132.41" table:style-name="ce12">
            <text:p>-3.132,41</text:p>
          </table:table-cell>
          <table:table-cell office:value-type="float" office:value="9418.5" table:style-name="ce10">
            <text:p>9.418,5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MALIA LUISA ALVES CEZAR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GABINETE DA PRESIDÊNCIA</text:p>
          </table:table-cell>
          <table:table-cell table:number-columns-repeated="2" table:style-name="ce9"/>
          <table:table-cell office:value-type="float" office:value="2232.38" table:style-name="ce10">
            <text:p>2.232,38</text:p>
          </table:table-cell>
          <table:table-cell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32.38" table:style-name="ce10">
            <text:p>2.232,38</text:p>
          </table:table-cell>
          <table:table-cell table:style-name="ce9"/>
          <table:table-cell office:value-type="float" office:value="-10.42" table:style-name="ce11">
            <text:p>-10,42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10.42" table:style-name="ce11">
            <text:p>-10,42</text:p>
          </table:table-cell>
          <table:table-cell office:value-type="float" office:value="2221.96" table:style-name="ce10">
            <text:p>2.221,9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MANDA CAROLINE NUNES FREIRE RIBEIR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INFORMAÇÕES FUNCIONAIS (SEGESP)</text:p>
          </table:table-cell>
          <table:table-cell office:value-type="float" office:value="9426.32" table:style-name="ce10">
            <text:p>9.426,32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328.4499999999998" table:style-name="ce10">
            <text:p>2.328,4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939.82" table:style-name="ce10">
            <text:p>12.939,82</text:p>
          </table:table-cell>
          <table:table-cell office:value-type="float" office:value="-1151.2" table:style-name="ce12">
            <text:p>-1.151,20</text:p>
          </table:table-cell>
          <table:table-cell office:value-type="float" office:value="-1680.05" table:style-name="ce12">
            <text:p>-1.680,05</text:p>
          </table:table-cell>
          <table:table-cell office:value-type="float" office:value="-796.38" table:style-name="ce11">
            <text:p>-796,38</text:p>
          </table:table-cell>
          <table:table-cell office:value-type="float" office:value="0" table:style-name="ce13">
            <text:p>0,00</text:p>
          </table:table-cell>
          <table:table-cell office:value-type="float" office:value="-3627.63" table:style-name="ce12">
            <text:p>-3.627,63</text:p>
          </table:table-cell>
          <table:table-cell office:value-type="float" office:value="9312.19" table:style-name="ce10">
            <text:p>9.312,1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MANDA VITORINO LOPES ALVES</text:p>
          </table:table-cell>
          <table:table-cell office:value-type="string" table:style-name="ce8">
            <text:p>DIRETOR DE DIVISÃO - CJ-01</text:p>
          </table:table-cell>
          <table:table-cell office:value-type="string" table:style-name="ce8">
            <text:p>DIVISÃO DE GOVERNANÇA INSTITUCIONAL</text:p>
          </table:table-cell>
          <table:table-cell office:value-type="float" office:value="18779.439999999999" table:style-name="ce10">
            <text:p>18.779,44</text:p>
          </table:table-cell>
          <table:table-cell table:style-name="ce9"/>
          <table:table-cell office:value-type="float" office:value="5990.88" table:style-name="ce10">
            <text:p>5.990,88</text:p>
          </table:table-cell>
          <table:table-cell office:value-type="float" office:value="2861.3" table:style-name="ce10">
            <text:p>2.861,3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631.62" table:style-name="ce10">
            <text:p>27.631,62</text:p>
          </table:table-cell>
          <table:table-cell office:value-type="float" office:value="-2643.76" table:style-name="ce12">
            <text:p>-2.643,76</text:p>
          </table:table-cell>
          <table:table-cell office:value-type="float" office:value="-5111.17" table:style-name="ce12">
            <text:p>-5.111,17</text:p>
          </table:table-cell>
          <table:table-cell office:value-type="float" office:value="-3395.78" table:style-name="ce12">
            <text:p>-3.395,78</text:p>
          </table:table-cell>
          <table:table-cell office:value-type="float" office:value="0" table:style-name="ce13">
            <text:p>0,00</text:p>
          </table:table-cell>
          <table:table-cell office:value-type="float" office:value="-11150.71" table:style-name="ce12">
            <text:p>-11.150,71</text:p>
          </table:table-cell>
          <table:table-cell office:value-type="float" office:value="16480.91" table:style-name="ce10">
            <text:p>16.480,9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MARA LUIZA TEIXEIRA DA SILVA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CRETARIA DO CENTRO JUDICIÁRIO DE MÉTODOS CONSE</text:p>
          </table:table-cell>
          <table:table-cell office:value-type="float" office:value="19441.79" table:style-name="ce10">
            <text:p>19.441,79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3301.27" table:style-name="ce10">
            <text:p>3.301,2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122.13" table:style-name="ce10">
            <text:p>24.122,13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3998.55" table:style-name="ce12">
            <text:p>-3.998,55</text:p>
          </table:table-cell>
          <table:table-cell office:value-type="float" office:value="-2926.67" table:style-name="ce12">
            <text:p>-2.926,67</text:p>
          </table:table-cell>
          <table:table-cell office:value-type="float" office:value="0" table:style-name="ce13">
            <text:p>0,00</text:p>
          </table:table-cell>
          <table:table-cell office:value-type="float" office:value="-9665.41" table:style-name="ce12">
            <text:p>-9.665,41</text:p>
          </table:table-cell>
          <table:table-cell office:value-type="float" office:value="14456.72" table:style-name="ce10">
            <text:p>14.456,7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MAURY VALENÇA FRANÇ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013.25" table:style-name="ce10">
            <text:p>22.013,25</text:p>
          </table:table-cell>
          <table:table-cell office:value-type="float" office:value="3644.06" table:style-name="ce10">
            <text:p>3.644,06</text:p>
          </table:table-cell>
          <table:table-cell table:style-name="ce9"/>
          <table:table-cell office:value-type="float" office:value="4278.46" table:style-name="ce10">
            <text:p>4.278,4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935.77" table:style-name="ce10">
            <text:p>29.935,77</text:p>
          </table:table-cell>
          <table:table-cell office:value-type="float" office:value="-3826.06" table:style-name="ce12">
            <text:p>-3.826,06</text:p>
          </table:table-cell>
          <table:table-cell office:value-type="float" office:value="-5029.96" table:style-name="ce12">
            <text:p>-5.029,96</text:p>
          </table:table-cell>
          <table:table-cell office:value-type="float" office:value="-2168.42" table:style-name="ce12">
            <text:p>-2.168,42</text:p>
          </table:table-cell>
          <table:table-cell office:value-type="float" office:value="0" table:style-name="ce13">
            <text:p>0,00</text:p>
          </table:table-cell>
          <table:table-cell office:value-type="float" office:value="-11024.44" table:style-name="ce12">
            <text:p>-11.024,44</text:p>
          </table:table-cell>
          <table:table-cell office:value-type="float" office:value="18911.330000000002" table:style-name="ce10">
            <text:p>18.911,3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CARINA COSTA ALVES BARRETO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19285.939999999999" table:style-name="ce10">
            <text:p>19.285,94</text:p>
          </table:table-cell>
          <table:table-cell office:value-type="float" office:value="1451.69" table:style-name="ce10">
            <text:p>1.451,69</text:p>
          </table:table-cell>
          <table:table-cell table:number-columns-repeated="2"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737.63" table:style-name="ce10">
            <text:p>20.737,63</text:p>
          </table:table-cell>
          <table:table-cell office:value-type="float" office:value="-2979.72" table:style-name="ce12">
            <text:p>-2.979,72</text:p>
          </table:table-cell>
          <table:table-cell office:value-type="float" office:value="-4014.07" table:style-name="ce12">
            <text:p>-4.014,07</text:p>
          </table:table-cell>
          <table:table-cell office:value-type="float" office:value="-3299.33" table:style-name="ce12">
            <text:p>-3.299,33</text:p>
          </table:table-cell>
          <table:table-cell office:value-type="float" office:value="0" table:style-name="ce13">
            <text:p>0,00</text:p>
          </table:table-cell>
          <table:table-cell office:value-type="float" office:value="-10293.120000000001" table:style-name="ce12">
            <text:p>-10.293,12</text:p>
          </table:table-cell>
          <table:table-cell office:value-type="float" office:value="10444.51" table:style-name="ce10">
            <text:p>10.444,5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CAROLINA ALMEIDA DE AZEVEDO SANTAN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DIVISÃO DE INFRAESTRUTURA TECNOLÓGICA (SETIC)</text:p>
          </table:table-cell>
          <table:table-cell office:value-type="float" office:value="9960.43" table:style-name="ce10">
            <text:p>9.960,43</text:p>
          </table:table-cell>
          <table:table-cell table:style-name="ce9"/>
          <table:table-cell office:value-type="float" office:value="79" table:style-name="ce13">
            <text:p>79,00</text:p>
          </table:table-cell>
          <table:table-cell office:value-type="float" office:value="1339.33" table:style-name="ce10">
            <text:p>1.339,3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1378.76" table:style-name="ce10">
            <text:p>11.378,76</text:p>
          </table:table-cell>
          <table:table-cell office:value-type="float" office:value="-828.39" table:style-name="ce11">
            <text:p>-828,39</text:p>
          </table:table-cell>
          <table:table-cell office:value-type="float" office:value="-1596.53" table:style-name="ce12">
            <text:p>-1.596,53</text:p>
          </table:table-cell>
          <table:table-cell office:value-type="float" office:value="-541.5" table:style-name="ce11">
            <text:p>-541,50</text:p>
          </table:table-cell>
          <table:table-cell office:value-type="float" office:value="0" table:style-name="ce13">
            <text:p>0,00</text:p>
          </table:table-cell>
          <table:table-cell office:value-type="float" office:value="-2966.42" table:style-name="ce12">
            <text:p>-2.966,42</text:p>
          </table:table-cell>
          <table:table-cell office:value-type="float" office:value="8412.34" table:style-name="ce10">
            <text:p>8.412,3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CAROLINA PINHEIRO DE FRANÇA SANTANA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22247.02" table:style-name="ce10">
            <text:p>22.247,02</text:p>
          </table:table-cell>
          <table:table-cell table:number-columns-repeated="2" table:style-name="ce9"/>
          <table:table-cell office:value-type="float" office:value="2560.7800000000002" table:style-name="ce10">
            <text:p>2.560,7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807.8" table:style-name="ce10">
            <text:p>24.807,80</text:p>
          </table:table-cell>
          <table:table-cell office:value-type="float" office:value="-3190.2" table:style-name="ce12">
            <text:p>-3.190,20</text:p>
          </table:table-cell>
          <table:table-cell office:value-type="float" office:value="-4214.8500000000004" table:style-name="ce12">
            <text:p>-4.214,85</text:p>
          </table:table-cell>
          <table:table-cell office:value-type="float" office:value="-1884.11" table:style-name="ce12">
            <text:p>-1.884,11</text:p>
          </table:table-cell>
          <table:table-cell office:value-type="float" office:value="0" table:style-name="ce13">
            <text:p>0,00</text:p>
          </table:table-cell>
          <table:table-cell office:value-type="float" office:value="-9289.16" table:style-name="ce12">
            <text:p>-9.289,16</text:p>
          </table:table-cell>
          <table:table-cell office:value-type="float" office:value="15518.64" table:style-name="ce10">
            <text:p>15.518,6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CLÁUDIA BARBOSA FLORÊNCIO CALIFE DA SILV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9218.650000000001" table:style-name="ce10">
            <text:p>19.218,65</text:p>
          </table:table-cell>
          <table:table-cell table:number-columns-repeated="2" table:style-name="ce9"/>
          <table:table-cell office:value-type="float" office:value="697.7" table:style-name="ce15">
            <text:p>697,7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916.349999999999" table:style-name="ce10">
            <text:p>19.916,35</text:p>
          </table:table-cell>
          <table:table-cell office:value-type="float" office:value="-1900.7" table:style-name="ce12">
            <text:p>-1.900,70</text:p>
          </table:table-cell>
          <table:table-cell office:value-type="float" office:value="-3840.94" table:style-name="ce12">
            <text:p>-3.840,94</text:p>
          </table:table-cell>
          <table:table-cell office:value-type="float" office:value="-2347.04" table:style-name="ce12">
            <text:p>-2.347,04</text:p>
          </table:table-cell>
          <table:table-cell office:value-type="float" office:value="0" table:style-name="ce13">
            <text:p>0,00</text:p>
          </table:table-cell>
          <table:table-cell office:value-type="float" office:value="-8088.68" table:style-name="ce12">
            <text:p>-8.088,68</text:p>
          </table:table-cell>
          <table:table-cell office:value-type="float" office:value="11827.67" table:style-name="ce10">
            <text:p>11.827,6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CLÁUDIA COSTA FORTES CAVALCANTI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PUBLICIDADE</text:p>
          </table:table-cell>
          <table:table-cell office:value-type="float" office:value="2507.77" table:style-name="ce10">
            <text:p>2.507,77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668.55" table:style-name="ce10">
            <text:p>2.668,55</text:p>
          </table:table-cell>
          <table:table-cell office:value-type="float" office:value="1046.08" table:number-columns-spanned="2" table:number-rows-spanned="1" table:style-name="ce27">
            <text:p>1.046,08</text:p>
          </table:table-cell>
          <table:covered-table-cell/>
          <table:table-cell table:style-name="ce9"/>
          <table:table-cell office:value-type="float" office:value="8162.29" table:style-name="ce10">
            <text:p>8.162,29</text:p>
          </table:table-cell>
          <table:table-cell office:value-type="float" office:value="-351.09" table:style-name="ce11">
            <text:p>-351,09</text:p>
          </table:table-cell>
          <table:table-cell office:value-type="float" office:value="-544.87" table:style-name="ce11">
            <text:p>-544,87</text:p>
          </table:table-cell>
          <table:table-cell office:value-type="float" office:value="-2417.5500000000002" table:style-name="ce12">
            <text:p>-2.417,55</text:p>
          </table:table-cell>
          <table:table-cell office:value-type="float" office:value="0" table:style-name="ce13">
            <text:p>0,00</text:p>
          </table:table-cell>
          <table:table-cell office:value-type="float" office:value="-3313.51" table:style-name="ce12">
            <text:p>-3.313,51</text:p>
          </table:table-cell>
          <table:table-cell office:value-type="float" office:value="4848.78" table:style-name="ce10">
            <text:p>4.848,7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CRISTINA DE OLIVEIRA PEIXOTO</text:p>
          </table:table-cell>
          <table:table-cell office:value-type="string" table:style-name="ce8">
            <text:p>TÉCNICO JUDICIÁRIO - NÍVEL MÉDIO C11</text:p>
          </table:table-cell>
          <table:table-cell office:value-type="string" table:style-name="ce8">
            <text:p>SETOR DE PAGAMENTO (SOF)</text:p>
          </table:table-cell>
          <table:table-cell office:value-type="float" office:value="11214.13" table:style-name="ce10">
            <text:p>11.214,13</text:p>
          </table:table-cell>
          <table:table-cell table:number-columns-repeated="2" table:style-name="ce9"/>
          <table:table-cell office:value-type="float" office:value="1355.63" table:style-name="ce10">
            <text:p>1.355,63</text:p>
          </table:table-cell>
          <table:table-cell office:value-type="float" office:value="1469.36" table:number-columns-spanned="2" table:number-rows-spanned="1" table:style-name="ce27">
            <text:p>1.469,36</text:p>
          </table:table-cell>
          <table:covered-table-cell/>
          <table:table-cell table:style-name="ce9"/>
          <table:table-cell office:value-type="float" office:value="14039.12" table:style-name="ce10">
            <text:p>14.039,12</text:p>
          </table:table-cell>
          <table:table-cell office:value-type="float" office:value="-1407.33" table:style-name="ce12">
            <text:p>-1.407,33</text:p>
          </table:table-cell>
          <table:table-cell office:value-type="float" office:value="-2231.58" table:style-name="ce12">
            <text:p>-2.231,58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3638.91" table:style-name="ce12">
            <text:p>-3.638,91</text:p>
          </table:table-cell>
          <table:table-cell office:value-type="float" office:value="10400.209999999999" table:style-name="ce10">
            <text:p>10.400,2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FLÁVIA TEIXEIRA CINTRA BARBOSA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2ª VT)</text:p>
          </table:table-cell>
          <table:table-cell office:value-type="float" office:value="11849.58" table:style-name="ce10">
            <text:p>11.849,58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775.81" table:style-name="ce10">
            <text:p>1.775,8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565.28" table:style-name="ce10">
            <text:p>15.565,28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456.69" table:style-name="ce12">
            <text:p>-2.456,69</text:p>
          </table:table-cell>
          <table:table-cell office:value-type="float" office:value="-2095.79" table:style-name="ce12">
            <text:p>-2.095,79</text:p>
          </table:table-cell>
          <table:table-cell office:value-type="float" office:value="0" table:style-name="ce13">
            <text:p>0,00</text:p>
          </table:table-cell>
          <table:table-cell office:value-type="float" office:value="-6057.65" table:style-name="ce12">
            <text:p>-6.057,65</text:p>
          </table:table-cell>
          <table:table-cell office:value-type="float" office:value="9507.6299999999992" table:style-name="ce10">
            <text:p>9.507,6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IZABEL BEZERRA DE ALBUQUERQUE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412.23" table:style-name="ce10">
            <text:p>11.412,23</text:p>
          </table:table-cell>
          <table:table-cell table:number-columns-repeated="2" table:style-name="ce9"/>
          <table:table-cell office:value-type="float" office:value="993.48" table:style-name="ce15">
            <text:p>993,4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405.71" table:style-name="ce10">
            <text:p>12.405,71</text:p>
          </table:table-cell>
          <table:table-cell office:value-type="float" office:value="-627.13" table:style-name="ce11">
            <text:p>-627,13</text:p>
          </table:table-cell>
          <table:table-cell table:style-name="ce9"/>
          <table:table-cell office:value-type="float" office:value="-1962.51" table:style-name="ce12">
            <text:p>-1.962,51</text:p>
          </table:table-cell>
          <table:table-cell office:value-type="float" office:value="0" table:style-name="ce13">
            <text:p>0,00</text:p>
          </table:table-cell>
          <table:table-cell office:value-type="float" office:value="-2589.64" table:style-name="ce12">
            <text:p>-2.589,64</text:p>
          </table:table-cell>
          <table:table-cell office:value-type="float" office:value="9816.07" table:style-name="ce10">
            <text:p>9.816,0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LÚCIA DOS SANTOS SILVA BATIST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2ª VT-ARA)</text:p>
          </table:table-cell>
          <table:table-cell office:value-type="float" office:value="11996.64" table:style-name="ce10">
            <text:p>11.996,64</text:p>
          </table:table-cell>
          <table:table-cell table:number-columns-repeated="2" table:style-name="ce9"/>
          <table:table-cell office:value-type="float" office:value="2452.69" table:style-name="ce10">
            <text:p>2.452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449.33" table:style-name="ce10">
            <text:p>14.449,33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1963.66" table:style-name="ce12">
            <text:p>-1.963,66</text:p>
          </table:table-cell>
          <table:table-cell office:value-type="float" office:value="-1535.18" table:style-name="ce12">
            <text:p>-1.535,18</text:p>
          </table:table-cell>
          <table:table-cell office:value-type="float" office:value="0" table:style-name="ce13">
            <text:p>0,00</text:p>
          </table:table-cell>
          <table:table-cell office:value-type="float" office:value="-5004.01" table:style-name="ce12">
            <text:p>-5.004,01</text:p>
          </table:table-cell>
          <table:table-cell office:value-type="float" office:value="9445.32" table:style-name="ce10">
            <text:p>9.445,3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LÚCIA MONTEIRO DA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TOR DE CONTRATOS E PUBLICAÇÃO (SA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4218.68" table:style-name="ce10">
            <text:p>4.218,68</text:p>
          </table:table-cell>
          <table:table-cell table:style-name="ce9"/>
          <table:table-cell office:value-type="float" office:value="3890.52" table:style-name="ce10">
            <text:p>3.890,5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745.060000000001" table:style-name="ce10">
            <text:p>19.745,06</text:p>
          </table:table-cell>
          <table:table-cell office:value-type="float" office:value="-1866.1" table:style-name="ce12">
            <text:p>-1.866,10</text:p>
          </table:table-cell>
          <table:table-cell office:value-type="float" office:value="-2873.19" table:style-name="ce12">
            <text:p>-2.873,19</text:p>
          </table:table-cell>
          <table:table-cell office:value-type="float" office:value="-1499.18" table:style-name="ce12">
            <text:p>-1.499,18</text:p>
          </table:table-cell>
          <table:table-cell office:value-type="float" office:value="0" table:style-name="ce13">
            <text:p>0,00</text:p>
          </table:table-cell>
          <table:table-cell office:value-type="float" office:value="-6238.47" table:style-name="ce12">
            <text:p>-6.238,47</text:p>
          </table:table-cell>
          <table:table-cell office:value-type="float" office:value="13506.59" table:style-name="ce10">
            <text:p>13.506,5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LUIZA FERREIRA BARROS CORRÊ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APOIO AO PJE (SEJ)</text:p>
          </table:table-cell>
          <table:table-cell office:value-type="float" office:value="11778.34" table:style-name="ce10">
            <text:p>11.778,34</text:p>
          </table:table-cell>
          <table:table-cell office:value-type="float" office:value="729.26" table:style-name="ce15">
            <text:p>729,26</text:p>
          </table:table-cell>
          <table:table-cell table:style-name="ce9"/>
          <table:table-cell office:value-type="float" office:value="2958.1" table:style-name="ce10">
            <text:p>2.958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465.7" table:style-name="ce10">
            <text:p>15.465,70</text:p>
          </table:table-cell>
          <table:table-cell office:value-type="float" office:value="-1598.25" table:style-name="ce12">
            <text:p>-1.598,25</text:p>
          </table:table-cell>
          <table:table-cell office:value-type="float" office:value="-2078.5700000000002" table:style-name="ce12">
            <text:p>-2.078,57</text:p>
          </table:table-cell>
          <table:table-cell office:value-type="float" office:value="-4925.8900000000003" table:style-name="ce12">
            <text:p>-4.925,89</text:p>
          </table:table-cell>
          <table:table-cell office:value-type="float" office:value="0" table:style-name="ce13">
            <text:p>0,00</text:p>
          </table:table-cell>
          <table:table-cell office:value-type="float" office:value="-8602.7099999999991" table:style-name="ce12">
            <text:p>-8.602,71</text:p>
          </table:table-cell>
          <table:table-cell office:value-type="float" office:value="6862.99" table:style-name="ce10">
            <text:p>6.862,9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PAULA BARRETO TEIXEIRA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COORDENADORIA DE GESTÃO DOCUMENTAL E MEMÓRIA (S</text:p>
          </table:table-cell>
          <table:table-cell table:number-columns-repeated="3" table:style-name="ce9"/>
          <table:table-cell office:value-type="float" office:value="1630.72" table:style-name="ce10">
            <text:p>1.630,7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30.72" table:style-name="ce10">
            <text:p>1.630,72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1630.72" table:style-name="ce10">
            <text:p>1.630,7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MARIA SOARES MARINHO</text:p>
          </table:table-cell>
          <table:table-cell office:value-type="string" table:style-name="ce8">
            <text:p>ASSESSOR-CHEFE - CJ-03</text:p>
          </table:table-cell>
          <table:table-cell office:value-type="string" table:style-name="ce8">
            <text:p>GABINETE DE DESEMBARGADOR (GABPI)</text:p>
          </table:table-cell>
          <table:table-cell office:value-type="float" office:value="19441.79" table:style-name="ce10">
            <text:p>19.441,79</text:p>
          </table:table-cell>
          <table:table-cell office:value-type="float" office:value="1636.33" table:style-name="ce10">
            <text:p>1.636,33</text:p>
          </table:table-cell>
          <table:table-cell office:value-type="float" office:value="8411.01" table:style-name="ce10">
            <text:p>8.411,01</text:p>
          </table:table-cell>
          <table:table-cell office:value-type="float" office:value="3163.69" table:style-name="ce10">
            <text:p>3.163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2652.82" table:style-name="ce10">
            <text:p>32.652,82</text:p>
          </table:table-cell>
          <table:table-cell office:value-type="float" office:value="-3010.18" table:style-name="ce12">
            <text:p>-3.010,18</text:p>
          </table:table-cell>
          <table:table-cell office:value-type="float" office:value="-6255.94" table:style-name="ce12">
            <text:p>-6.255,94</text:p>
          </table:table-cell>
          <table:table-cell office:value-type="float" office:value="-5693.64" table:style-name="ce12">
            <text:p>-5.693,64</text:p>
          </table:table-cell>
          <table:table-cell office:value-type="float" office:value="0" table:style-name="ce13">
            <text:p>0,00</text:p>
          </table:table-cell>
          <table:table-cell office:value-type="float" office:value="-14959.76" table:style-name="ce12">
            <text:p>-14.959,76</text:p>
          </table:table-cell>
          <table:table-cell office:value-type="float" office:value="17693.060000000001" table:style-name="ce10">
            <text:p>17.693,0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 CORREIA VIVEIROS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APOIO AO USUÁRIO (SETIC)</text:p>
          </table:table-cell>
          <table:table-cell office:value-type="float" office:value="9621.1" table:style-name="ce10">
            <text:p>9.621,10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534.71" table:style-name="ce10">
            <text:p>1.534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340.86" table:style-name="ce10">
            <text:p>12.340,86</text:p>
          </table:table-cell>
          <table:table-cell office:value-type="float" office:value="-1190.02" table:style-name="ce12">
            <text:p>-1.190,02</text:p>
          </table:table-cell>
          <table:table-cell office:value-type="float" office:value="-1775.08" table:style-name="ce12">
            <text:p>-1.775,08</text:p>
          </table:table-cell>
          <table:table-cell office:value-type="float" office:value="-712.87" table:style-name="ce11">
            <text:p>-712,87</text:p>
          </table:table-cell>
          <table:table-cell office:value-type="float" office:value="0" table:style-name="ce13">
            <text:p>0,00</text:p>
          </table:table-cell>
          <table:table-cell office:value-type="float" office:value="-3677.97" table:style-name="ce12">
            <text:p>-3.677,97</text:p>
          </table:table-cell>
          <table:table-cell office:value-type="float" office:value="8662.89" table:style-name="ce10">
            <text:p>8.662,8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 GUSTAVO MELO DE SOUZ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CRETARIA DE PRECATÓRIOS</text:p>
          </table:table-cell>
          <table:table-cell office:value-type="float" office:value="19519.71" table:style-name="ce10">
            <text:p>19.519,71</text:p>
          </table:table-cell>
          <table:table-cell table:number-columns-repeated="2" table:style-name="ce9"/>
          <table:table-cell office:value-type="float" office:value="3694.5" table:style-name="ce10">
            <text:p>3.694,5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214.21" table:style-name="ce10">
            <text:p>23.214,21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3692.87" table:style-name="ce12">
            <text:p>-3.692,87</text:p>
          </table:table-cell>
          <table:table-cell office:value-type="float" office:value="-2344.21" table:style-name="ce12">
            <text:p>-2.344,21</text:p>
          </table:table-cell>
          <table:table-cell office:value-type="float" office:value="0" table:style-name="ce13">
            <text:p>0,00</text:p>
          </table:table-cell>
          <table:table-cell office:value-type="float" office:value="-8777.27" table:style-name="ce12">
            <text:p>-8.777,27</text:p>
          </table:table-cell>
          <table:table-cell office:value-type="float" office:value="14436.94" table:style-name="ce10">
            <text:p>14.436,9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 HENRIQUE DE LIMA ANTUNES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ESTÁGIO E TREINAMENTO (EJ)</text:p>
          </table:table-cell>
          <table:table-cell office:value-type="float" office:value="11763.02" table:style-name="ce10">
            <text:p>11.763,02</text:p>
          </table:table-cell>
          <table:table-cell office:value-type="float" office:value="3221.92" table:style-name="ce10">
            <text:p>3.221,92</text:p>
          </table:table-cell>
          <table:table-cell office:value-type="float" office:value="1939.89" table:style-name="ce10">
            <text:p>1.939,89</text:p>
          </table:table-cell>
          <table:table-cell office:value-type="float" office:value="2232.7800000000002" table:style-name="ce10">
            <text:p>2.232,7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157.61" table:style-name="ce10">
            <text:p>19.157,61</text:p>
          </table:table-cell>
          <table:table-cell office:value-type="float" office:value="-2009.54" table:style-name="ce12">
            <text:p>-2.009,54</text:p>
          </table:table-cell>
          <table:table-cell office:value-type="float" office:value="-3232.34" table:style-name="ce12">
            <text:p>-3.232,34</text:p>
          </table:table-cell>
          <table:table-cell office:value-type="float" office:value="-4510" table:style-name="ce12">
            <text:p>-4.510,00</text:p>
          </table:table-cell>
          <table:table-cell office:value-type="float" office:value="0" table:style-name="ce13">
            <text:p>0,00</text:p>
          </table:table-cell>
          <table:table-cell office:value-type="float" office:value="-9751.8799999999992" table:style-name="ce12">
            <text:p>-9.751,88</text:p>
          </table:table-cell>
          <table:table-cell office:value-type="float" office:value="9405.73" table:style-name="ce10">
            <text:p>9.405,7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 LUIZ DE ARAÚJO CUNH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CONTRATOS E PUBLICAÇÃO (SA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2997.09" table:style-name="ce10">
            <text:p>2.997,09</text:p>
          </table:table-cell>
          <table:table-cell office:value-type="float" office:value="1939.89" table:style-name="ce10">
            <text:p>1.939,89</text:p>
          </table:table-cell>
          <table:table-cell office:value-type="float" office:value="3515.81" table:style-name="ce10">
            <text:p>3.515,8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349.86" table:style-name="ce10">
            <text:p>20.349,86</text:p>
          </table:table-cell>
          <table:table-cell office:value-type="float" office:value="-1992.04" table:style-name="ce12">
            <text:p>-1.992,04</text:p>
          </table:table-cell>
          <table:table-cell office:value-type="float" office:value="-3107.92" table:style-name="ce12">
            <text:p>-3.107,92</text:p>
          </table:table-cell>
          <table:table-cell office:value-type="float" office:value="-3358.01" table:style-name="ce12">
            <text:p>-3.358,01</text:p>
          </table:table-cell>
          <table:table-cell office:value-type="float" office:value="0" table:style-name="ce13">
            <text:p>0,00</text:p>
          </table:table-cell>
          <table:table-cell office:value-type="float" office:value="-8457.9699999999993" table:style-name="ce12">
            <text:p>-8.457,97</text:p>
          </table:table-cell>
          <table:table-cell office:value-type="float" office:value="11891.89" table:style-name="ce10">
            <text:p>11.891,8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 LUIZ FERREIRA SANTOS</text:p>
          </table:table-cell>
          <table:table-cell office:value-type="string" table:style-name="ce8">
            <text:p>ASSISTENTE JURIDICO III - FC-04</text:p>
          </table:table-cell>
          <table:table-cell office:value-type="string" table:style-name="ce8">
            <text:p>GABINETE DE DESEMBARGADOR (GABAHFI)</text:p>
          </table:table-cell>
          <table:table-cell office:value-type="float" office:value="19714.52" table:style-name="ce10">
            <text:p>19.714,52</text:p>
          </table:table-cell>
          <table:table-cell office:value-type="float" office:value="369.69" table:style-name="ce15">
            <text:p>369,69</text:p>
          </table:table-cell>
          <table:table-cell office:value-type="float" office:value="1939.89" table:style-name="ce10">
            <text:p>1.939,89</text:p>
          </table:table-cell>
          <table:table-cell office:value-type="float" office:value="3153.36" table:style-name="ce10">
            <text:p>3.153,3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177.46" table:style-name="ce10">
            <text:p>25.177,46</text:p>
          </table:table-cell>
          <table:table-cell office:value-type="float" office:value="-2833.33" table:style-name="ce12">
            <text:p>-2.833,33</text:p>
          </table:table-cell>
          <table:table-cell office:value-type="float" office:value="-4303.83" table:style-name="ce12">
            <text:p>-4.303,83</text:p>
          </table:table-cell>
          <table:table-cell office:value-type="float" office:value="-4234.79" table:style-name="ce12">
            <text:p>-4.234,79</text:p>
          </table:table-cell>
          <table:table-cell office:value-type="float" office:value="0" table:style-name="ce13">
            <text:p>0,00</text:p>
          </table:table-cell>
          <table:table-cell office:value-type="float" office:value="-11371.95" table:style-name="ce12">
            <text:p>-11.371,95</text:p>
          </table:table-cell>
          <table:table-cell office:value-type="float" office:value="13805.51" table:style-name="ce10">
            <text:p>13.805,5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 NOVAES SANTIAG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GABINETE DE DESEMBARGADOR (GABLNS)</text:p>
          </table:table-cell>
          <table:table-cell office:value-type="float" office:value="18951.18" table:style-name="ce10">
            <text:p>18.951,18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291.2800000000002" table:style-name="ce10">
            <text:p>2.291,2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427.51" table:style-name="ce10">
            <text:p>22.427,51</text:p>
          </table:table-cell>
          <table:table-cell office:value-type="float" office:value="-2647.51" table:style-name="ce12">
            <text:p>-2.647,51</text:p>
          </table:table-cell>
          <table:table-cell office:value-type="float" office:value="-3940.04" table:style-name="ce12">
            <text:p>-3.940,04</text:p>
          </table:table-cell>
          <table:table-cell office:value-type="float" office:value="-1574.65" table:style-name="ce12">
            <text:p>-1.574,65</text:p>
          </table:table-cell>
          <table:table-cell office:value-type="float" office:value="0" table:style-name="ce13">
            <text:p>0,00</text:p>
          </table:table-cell>
          <table:table-cell office:value-type="float" office:value="-8162.2" table:style-name="ce12">
            <text:p>-8.162,20</text:p>
          </table:table-cell>
          <table:table-cell office:value-type="float" office:value="14265.31" table:style-name="ce10">
            <text:p>14.265,3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 PORTO TRONCHINI</text:p>
          </table:table-cell>
          <table:table-cell office:value-type="string" table:style-name="ce8">
            <text:p>ANALISTA JUDICIÁRIO - NÍVEL SUPERIOR A2</text:p>
          </table:table-cell>
          <table:table-cell office:value-type="string" table:style-name="ce8">
            <text:p>DIVISÃO DE INFRAESTRUTURA TECNOLÓGICA (SETIC)</text:p>
          </table:table-cell>
          <table:table-cell office:value-type="float" office:value="13000.22" table:style-name="ce10">
            <text:p>13.000,22</text:p>
          </table:table-cell>
          <table:table-cell table:number-columns-repeated="2" table:style-name="ce9"/>
          <table:table-cell office:value-type="float" office:value="1801.18" table:style-name="ce10">
            <text:p>1.801,1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801.4" table:style-name="ce10">
            <text:p>14.801,40</text:p>
          </table:table-cell>
          <table:table-cell office:value-type="float" office:value="-828.39" table:style-name="ce11">
            <text:p>-828,39</text:p>
          </table:table-cell>
          <table:table-cell office:value-type="float" office:value="-2343.3200000000002" table:style-name="ce12">
            <text:p>-2.343,32</text:p>
          </table:table-cell>
          <table:table-cell office:value-type="float" office:value="-1054.6600000000001" table:style-name="ce12">
            <text:p>-1.054,66</text:p>
          </table:table-cell>
          <table:table-cell office:value-type="float" office:value="0" table:style-name="ce13">
            <text:p>0,00</text:p>
          </table:table-cell>
          <table:table-cell office:value-type="float" office:value="-4226.37" table:style-name="ce12">
            <text:p>-4.226,37</text:p>
          </table:table-cell>
          <table:table-cell office:value-type="float" office:value="10575.03" table:style-name="ce10">
            <text:p>10.575,0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A DE VASCONCELOS COSTA</text:p>
          </table:table-cell>
          <table:table-cell office:value-type="string" table:style-name="ce8">
            <text:p>TÉCNICO JUDICIÁRIO - NÍVEL MÉDIO C13</text:p>
          </table:table-cell>
          <table:table-cell table:style-name="ce9"/>
          <table:table-cell office:value-type="float" office:value="11754.59" table:style-name="ce10">
            <text:p>11.754,59</text:p>
          </table:table-cell>
          <table:table-cell office:value-type="float" office:value="1954.99" table:style-name="ce10">
            <text:p>1.954,99</text:p>
          </table:table-cell>
          <table:table-cell table:style-name="ce9"/>
          <table:table-cell office:value-type="float" office:value="2416.34" table:style-name="ce10">
            <text:p>2.416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125.92" table:style-name="ce10">
            <text:p>16.125,92</text:p>
          </table:table-cell>
          <table:table-cell office:value-type="float" office:value="-1820.09" table:style-name="ce12">
            <text:p>-1.820,09</text:p>
          </table:table-cell>
          <table:table-cell office:value-type="float" office:value="-2348.11" table:style-name="ce12">
            <text:p>-2.348,11</text:p>
          </table:table-cell>
          <table:table-cell office:value-type="float" office:value="-1930" table:style-name="ce12">
            <text:p>-1.930,00</text:p>
          </table:table-cell>
          <table:table-cell office:value-type="float" office:value="0" table:style-name="ce13">
            <text:p>0,00</text:p>
          </table:table-cell>
          <table:table-cell office:value-type="float" office:value="-6098.2" table:style-name="ce12">
            <text:p>-6.098,20</text:p>
          </table:table-cell>
          <table:table-cell office:value-type="float" office:value="10027.719999999999" table:style-name="ce10">
            <text:p>10.027,7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A LEÃO BARBOSA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8ª VT)</text:p>
          </table:table-cell>
          <table:table-cell office:value-type="float" office:value="11754.59" table:style-name="ce10">
            <text:p>11.754,59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840.08" table:style-name="ce10">
            <text:p>1.840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534.56" table:style-name="ce10">
            <text:p>15.534,56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430.56" table:style-name="ce12">
            <text:p>-2.430,56</text:p>
          </table:table-cell>
          <table:table-cell office:value-type="float" office:value="-3761.89" table:style-name="ce12">
            <text:p>-3.761,89</text:p>
          </table:table-cell>
          <table:table-cell office:value-type="float" office:value="0" table:style-name="ce13">
            <text:p>0,00</text:p>
          </table:table-cell>
          <table:table-cell office:value-type="float" office:value="-7697.62" table:style-name="ce12">
            <text:p>-7.697,62</text:p>
          </table:table-cell>
          <table:table-cell office:value-type="float" office:value="7836.94" table:style-name="ce10">
            <text:p>7.836,9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A LUCENA DE MEDEIROS LEITE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2ª VT)</text:p>
          </table:table-cell>
          <table:table-cell office:value-type="float" office:value="2775.48" table:style-name="ce10">
            <text:p>2.775,48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222.2600000000002" table:style-name="ce10">
            <text:p>2.222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182.79" table:style-name="ce10">
            <text:p>6.182,79</text:p>
          </table:table-cell>
          <table:table-cell office:value-type="float" office:value="-388.57" table:style-name="ce11">
            <text:p>-388,57</text:p>
          </table:table-cell>
          <table:table-cell office:value-type="float" office:value="-152.56" table:style-name="ce11">
            <text:p>-152,56</text:p>
          </table:table-cell>
          <table:table-cell office:value-type="float" office:value="-1699.11" table:style-name="ce12">
            <text:p>-1.699,11</text:p>
          </table:table-cell>
          <table:table-cell office:value-type="float" office:value="0" table:style-name="ce13">
            <text:p>0,00</text:p>
          </table:table-cell>
          <table:table-cell office:value-type="float" office:value="-2240.2399999999998" table:style-name="ce12">
            <text:p>-2.240,24</text:p>
          </table:table-cell>
          <table:table-cell office:value-type="float" office:value="3942.55" table:style-name="ce10">
            <text:p>3.942,5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A SILVA FONSÊCA</text:p>
          </table:table-cell>
          <table:table-cell office:value-type="string" table:style-name="ce8">
            <text:p>ASSISTENTE - FOLHA DE PAGAMENTO I - FC-</text:p>
          </table:table-cell>
          <table:table-cell office:value-type="string" table:style-name="ce8">
            <text:p>SETOR DE FOLHA DE PAGAMENTO (SEGESP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1505.17" table:style-name="ce10">
            <text:p>1.505,17</text:p>
          </table:table-cell>
          <table:table-cell office:value-type="float" office:value="1939.89" table:style-name="ce10">
            <text:p>1.939,89</text:p>
          </table:table-cell>
          <table:table-cell office:value-type="float" office:value="2222.2600000000002" table:style-name="ce10">
            <text:p>2.222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421.91" table:style-name="ce10">
            <text:p>17.421,91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896.62" table:style-name="ce12">
            <text:p>-2.896,62</text:p>
          </table:table-cell>
          <table:table-cell office:value-type="float" office:value="-3228.64" table:style-name="ce12">
            <text:p>-3.228,64</text:p>
          </table:table-cell>
          <table:table-cell office:value-type="float" office:value="0" table:style-name="ce13">
            <text:p>0,00</text:p>
          </table:table-cell>
          <table:table-cell office:value-type="float" office:value="-7630.43" table:style-name="ce12">
            <text:p>-7.630,43</text:p>
          </table:table-cell>
          <table:table-cell office:value-type="float" office:value="9791.48" table:style-name="ce10">
            <text:p>9.791,4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ÂNGELA ALVES LOURENÇO</text:p>
          </table:table-cell>
          <table:table-cell office:value-type="string" table:style-name="ce8">
            <text:p>TÉCNICO JUDICIÁRIO - NÍVEL MÉDIO C13</text:p>
          </table:table-cell>
          <table:table-cell table:style-name="ce9"/>
          <table:table-cell office:value-type="float" office:value="11754.59" table:style-name="ce10">
            <text:p>11.754,59</text:p>
          </table:table-cell>
          <table:table-cell table:number-columns-repeated="2" table:style-name="ce9"/>
          <table:table-cell office:value-type="float" office:value="2522.33" table:style-name="ce10">
            <text:p>2.522,3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276.92" table:style-name="ce10">
            <text:p>14.276,92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1897.09" table:style-name="ce12">
            <text:p>-1.897,09</text:p>
          </table:table-cell>
          <table:table-cell office:value-type="float" office:value="-1847.78" table:style-name="ce12">
            <text:p>-1.847,78</text:p>
          </table:table-cell>
          <table:table-cell office:value-type="float" office:value="0" table:style-name="ce13">
            <text:p>0,00</text:p>
          </table:table-cell>
          <table:table-cell office:value-type="float" office:value="-5250.04" table:style-name="ce12">
            <text:p>-5.250,04</text:p>
          </table:table-cell>
          <table:table-cell office:value-type="float" office:value="9026.8799999999992" table:style-name="ce10">
            <text:p>9.026,8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ÂNGELA CHRISTINA BEZERRA LIN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5ª VT)</text:p>
          </table:table-cell>
          <table:table-cell office:value-type="float" office:value="11372.18" table:style-name="ce10">
            <text:p>11.372,18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454.67" table:style-name="ce10">
            <text:p>2.454,6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011.9" table:style-name="ce10">
            <text:p>15.011,90</text:p>
          </table:table-cell>
          <table:table-cell office:value-type="float" office:value="-1429.97" table:style-name="ce12">
            <text:p>-1.429,97</text:p>
          </table:table-cell>
          <table:table-cell office:value-type="float" office:value="-1982.09" table:style-name="ce12">
            <text:p>-1.982,09</text:p>
          </table:table-cell>
          <table:table-cell office:value-type="float" office:value="-2765.9" table:style-name="ce12">
            <text:p>-2.765,90</text:p>
          </table:table-cell>
          <table:table-cell office:value-type="float" office:value="0" table:style-name="ce13">
            <text:p>0,00</text:p>
          </table:table-cell>
          <table:table-cell office:value-type="float" office:value="-6177.96" table:style-name="ce12">
            <text:p>-6.177,96</text:p>
          </table:table-cell>
          <table:table-cell office:value-type="float" office:value="8833.94" table:style-name="ce10">
            <text:p>8.833,9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ÂNGELA MARIA CARNEIRO NOVAES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15927.64" table:style-name="ce10">
            <text:p>15.927,64</text:p>
          </table:table-cell>
          <table:table-cell table:style-name="ce9"/>
          <table:table-cell office:value-type="float" office:value="993.48" table:style-name="ce15">
            <text:p>993,4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622.639999999999" table:style-name="ce10">
            <text:p>35.622,64</text:p>
          </table:table-cell>
          <table:table-cell office:value-type="float" office:value="-4702.32" table:style-name="ce12">
            <text:p>-4.702,32</text:p>
          </table:table-cell>
          <table:table-cell office:value-type="float" office:value="-6836.93" table:style-name="ce12">
            <text:p>-6.836,93</text:p>
          </table:table-cell>
          <table:table-cell office:value-type="float" office:value="-4771.76" table:style-name="ce12">
            <text:p>-4.771,76</text:p>
          </table:table-cell>
          <table:table-cell office:value-type="float" office:value="0" table:style-name="ce13">
            <text:p>0,00</text:p>
          </table:table-cell>
          <table:table-cell office:value-type="float" office:value="-16311.01" table:style-name="ce12">
            <text:p>-16.311,01</text:p>
          </table:table-cell>
          <table:table-cell office:value-type="float" office:value="19311.63" table:style-name="ce10">
            <text:p>19.311,6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ÂNGELA MARIA LUSTOSA COELHO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3464.07" table:style-name="ce10">
            <text:p>3.464,07</text:p>
          </table:table-cell>
          <table:table-cell table:style-name="ce9"/>
          <table:table-cell office:value-type="float" office:value="993.48" table:style-name="ce15">
            <text:p>993,4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743.49" table:style-name="ce10">
            <text:p>23.743,49</text:p>
          </table:table-cell>
          <table:table-cell office:value-type="float" office:value="-2483.37" table:style-name="ce12">
            <text:p>-2.483,37</text:p>
          </table:table-cell>
          <table:table-cell office:value-type="float" office:value="-4180.37" table:style-name="ce12">
            <text:p>-4.180,37</text:p>
          </table:table-cell>
          <table:table-cell office:value-type="float" office:value="-3201.62" table:style-name="ce12">
            <text:p>-3.201,62</text:p>
          </table:table-cell>
          <table:table-cell office:value-type="float" office:value="0" table:style-name="ce13">
            <text:p>0,00</text:p>
          </table:table-cell>
          <table:table-cell office:value-type="float" office:value="-9865.36" table:style-name="ce12">
            <text:p>-9.865,36</text:p>
          </table:table-cell>
          <table:table-cell office:value-type="float" office:value="13878.13" table:style-name="ce10">
            <text:p>13.878,1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GELINA CAVALCANTE DE MELO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4ª VT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2524.87" table:style-name="ce10">
            <text:p>2.524,87</text:p>
          </table:table-cell>
          <table:table-cell office:value-type="float" office:value="1939.89" table:style-name="ce10">
            <text:p>1.939,89</text:p>
          </table:table-cell>
          <table:table-cell office:value-type="float" office:value="2692.75" table:style-name="ce10">
            <text:p>2.692,7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054.580000000002" table:style-name="ce10">
            <text:p>19.054,58</text:p>
          </table:table-cell>
          <table:table-cell office:value-type="float" office:value="-1643.02" table:style-name="ce12">
            <text:p>-1.643,02</text:p>
          </table:table-cell>
          <table:table-cell office:value-type="float" office:value="-3126.18" table:style-name="ce12">
            <text:p>-3.126,18</text:p>
          </table:table-cell>
          <table:table-cell office:value-type="float" office:value="-3423.35" table:style-name="ce12">
            <text:p>-3.423,35</text:p>
          </table:table-cell>
          <table:table-cell office:value-type="float" office:value="0" table:style-name="ce13">
            <text:p>0,00</text:p>
          </table:table-cell>
          <table:table-cell office:value-type="float" office:value="-8192.5499999999993" table:style-name="ce12">
            <text:p>-8.192,55</text:p>
          </table:table-cell>
          <table:table-cell office:value-type="float" office:value="10862.03" table:style-name="ce10">
            <text:p>10.862,0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NE BRITO FARIAS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22247.02" table:style-name="ce10">
            <text:p>22.247,02</text:p>
          </table:table-cell>
          <table:table-cell table:number-columns-repeated="2" table:style-name="ce9"/>
          <table:table-cell office:value-type="float" office:value="3812.03" table:style-name="ce10">
            <text:p>3.812,0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059.05" table:style-name="ce10">
            <text:p>26.059,05</text:p>
          </table:table-cell>
          <table:table-cell office:value-type="float" office:value="-828.39" table:style-name="ce11">
            <text:p>-828,39</text:p>
          </table:table-cell>
          <table:table-cell office:value-type="float" office:value="-1715.27" table:style-name="ce12">
            <text:p>-1.715,27</text:p>
          </table:table-cell>
          <table:table-cell office:value-type="float" office:value="-4093.72" table:style-name="ce12">
            <text:p>-4.093,72</text:p>
          </table:table-cell>
          <table:table-cell office:value-type="float" office:value="0" table:style-name="ce13">
            <text:p>0,00</text:p>
          </table:table-cell>
          <table:table-cell office:value-type="float" office:value="-6637.38" table:style-name="ce12">
            <text:p>-6.637,38</text:p>
          </table:table-cell>
          <table:table-cell office:value-type="float" office:value="19421.669999999998" table:style-name="ce10">
            <text:p>19.421,6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NE CAROLINE PEDROSA DE OLIVEIRA BRASIL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GESTÃO DE CONTRATOS E TERCEIRIZAÇÃO (SA)</text:p>
          </table:table-cell>
          <table:table-cell table:number-columns-repeated="2" table:style-name="ce9"/>
          <table:table-cell office:value-type="float" office:value="1939.89" table:style-name="ce10">
            <text:p>1.939,89</text:p>
          </table:table-cell>
          <table:table-cell office:value-type="float" office:value="972" table:style-name="ce15">
            <text:p>972,0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11.89" table:style-name="ce10">
            <text:p>2.911,89</text:p>
          </table:table-cell>
          <table:table-cell table:number-columns-repeated="2" table:style-name="ce9"/>
          <table:table-cell office:value-type="float" office:value="-1136.3900000000001" table:style-name="ce12">
            <text:p>-1.136,39</text:p>
          </table:table-cell>
          <table:table-cell office:value-type="float" office:value="0" table:style-name="ce13">
            <text:p>0,00</text:p>
          </table:table-cell>
          <table:table-cell office:value-type="float" office:value="-1136.3900000000001" table:style-name="ce12">
            <text:p>-1.136,39</text:p>
          </table:table-cell>
          <table:table-cell office:value-type="float" office:value="1775.5" table:style-name="ce10">
            <text:p>1.775,5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ÔNIO ALVES DE MEL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3ª VT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776.75" table:style-name="ce15">
            <text:p>776,75</text:p>
          </table:table-cell>
          <table:table-cell office:value-type="float" office:value="1185.05" table:style-name="ce10">
            <text:p>1.185,05</text:p>
          </table:table-cell>
          <table:table-cell office:value-type="float" office:value="3754.67" table:style-name="ce10">
            <text:p>3.754,6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613.54" table:style-name="ce10">
            <text:p>17.613,54</text:p>
          </table:table-cell>
          <table:table-cell office:value-type="float" office:value="-1625.68" table:style-name="ce12">
            <text:p>-1.625,68</text:p>
          </table:table-cell>
          <table:table-cell office:value-type="float" office:value="-2338.36" table:style-name="ce12">
            <text:p>-2.338,36</text:p>
          </table:table-cell>
          <table:table-cell office:value-type="float" office:value="-2659.07" table:style-name="ce12">
            <text:p>-2.659,07</text:p>
          </table:table-cell>
          <table:table-cell office:value-type="float" office:value="0" table:style-name="ce13">
            <text:p>0,00</text:p>
          </table:table-cell>
          <table:table-cell office:value-type="float" office:value="-6623.11" table:style-name="ce12">
            <text:p>-6.623,11</text:p>
          </table:table-cell>
          <table:table-cell office:value-type="float" office:value="10990.43" table:style-name="ce10">
            <text:p>10.990,4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ONIO CAETANO PEREIRA NET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10ª VT)</text:p>
          </table:table-cell>
          <table:table-cell office:value-type="float" office:value="11398.39" table:style-name="ce10">
            <text:p>11.398,39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3536.91" table:style-name="ce10">
            <text:p>3.536,9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120.35" table:style-name="ce10">
            <text:p>16.120,35</text:p>
          </table:table-cell>
          <table:table-cell office:value-type="float" office:value="-1453.52" table:style-name="ce12">
            <text:p>-1.453,52</text:p>
          </table:table-cell>
          <table:table-cell office:value-type="float" office:value="-1982.82" table:style-name="ce12">
            <text:p>-1.982,82</text:p>
          </table:table-cell>
          <table:table-cell office:value-type="float" office:value="-2995.09" table:style-name="ce12">
            <text:p>-2.995,09</text:p>
          </table:table-cell>
          <table:table-cell office:value-type="float" office:value="0" table:style-name="ce13">
            <text:p>0,00</text:p>
          </table:table-cell>
          <table:table-cell office:value-type="float" office:value="-6431.43" table:style-name="ce12">
            <text:p>-6.431,43</text:p>
          </table:table-cell>
          <table:table-cell office:value-type="float" office:value="9688.92" table:style-name="ce10">
            <text:p>9.688,9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ÔNIO DA SILVA PIRES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7632.87" table:style-name="ce10">
            <text:p>17.632,87</text:p>
          </table:table-cell>
          <table:table-cell office:value-type="float" office:value="6056.43" table:style-name="ce10">
            <text:p>6.056,43</text:p>
          </table:table-cell>
          <table:table-cell table:style-name="ce9"/>
          <table:table-cell office:value-type="float" office:value="1986.96" table:style-name="ce10">
            <text:p>1.986,9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676.26" table:style-name="ce10">
            <text:p>25.676,26</text:p>
          </table:table-cell>
          <table:table-cell office:value-type="float" office:value="-2638.35" table:style-name="ce12">
            <text:p>-2.638,35</text:p>
          </table:table-cell>
          <table:table-cell office:value-type="float" office:value="-4396.0600000000004" table:style-name="ce12">
            <text:p>-4.396,06</text:p>
          </table:table-cell>
          <table:table-cell office:value-type="float" office:value="-3511.07" table:style-name="ce12">
            <text:p>-3.511,07</text:p>
          </table:table-cell>
          <table:table-cell office:value-type="float" office:value="0" table:style-name="ce13">
            <text:p>0,00</text:p>
          </table:table-cell>
          <table:table-cell office:value-type="float" office:value="-10545.48" table:style-name="ce12">
            <text:p>-10.545,48</text:p>
          </table:table-cell>
          <table:table-cell office:value-type="float" office:value="15130.78" table:style-name="ce10">
            <text:p>15.130,7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ONIO DE ARAÚJO AGUIAR FILH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4ª VT)</text:p>
          </table:table-cell>
          <table:table-cell office:value-type="float" office:value="11904.98" table:style-name="ce10">
            <text:p>11.904,98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4224.01" table:style-name="ce10">
            <text:p>4.224,0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314.04" table:style-name="ce10">
            <text:p>17.314,04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212.1999999999998" table:style-name="ce12">
            <text:p>-2.212,20</text:p>
          </table:table-cell>
          <table:table-cell office:value-type="float" office:value="-3682.44" table:style-name="ce12">
            <text:p>-3.682,44</text:p>
          </table:table-cell>
          <table:table-cell office:value-type="float" office:value="0" table:style-name="ce13">
            <text:p>0,00</text:p>
          </table:table-cell>
          <table:table-cell office:value-type="float" office:value="-7399.81" table:style-name="ce12">
            <text:p>-7.399,81</text:p>
          </table:table-cell>
          <table:table-cell office:value-type="float" office:value="9914.23" table:style-name="ce10">
            <text:p>9.914,2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ÔNIO DE PÁDUA OLIVEIR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6176.58" table:style-name="ce10">
            <text:p>6.176,58</text:p>
          </table:table-cell>
          <table:table-cell table:style-name="ce9"/>
          <table:table-cell office:value-type="float" office:value="2276.5100000000002" table:style-name="ce10">
            <text:p>2.276,5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088.95" table:style-name="ce10">
            <text:p>20.088,95</text:p>
          </table:table-cell>
          <table:table-cell office:value-type="float" office:value="-1668.67" table:style-name="ce12">
            <text:p>-1.668,67</text:p>
          </table:table-cell>
          <table:table-cell office:value-type="float" office:value="-2994.45" table:style-name="ce12">
            <text:p>-2.994,45</text:p>
          </table:table-cell>
          <table:table-cell office:value-type="float" office:value="-5082.46" table:style-name="ce12">
            <text:p>-5.082,46</text:p>
          </table:table-cell>
          <table:table-cell office:value-type="float" office:value="0" table:style-name="ce13">
            <text:p>0,00</text:p>
          </table:table-cell>
          <table:table-cell office:value-type="float" office:value="-9745.58" table:style-name="ce12">
            <text:p>-9.745,58</text:p>
          </table:table-cell>
          <table:table-cell office:value-type="float" office:value="10343.370000000001" table:style-name="ce10">
            <text:p>10.343,3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ÔNIO FÉLIX NETO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3529.04" table:style-name="ce10">
            <text:p>3.529,04</text:p>
          </table:table-cell>
          <table:table-cell table:style-name="ce9"/>
          <table:table-cell office:value-type="float" office:value="1843.16" table:style-name="ce10">
            <text:p>1.843,1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770.59" table:style-name="ce10">
            <text:p>16.770,59</text:p>
          </table:table-cell>
          <table:table-cell office:value-type="float" office:value="-1192.6500000000001" table:style-name="ce12">
            <text:p>-1.192,65</text:p>
          </table:table-cell>
          <table:table-cell office:value-type="float" office:value="-2018.4" table:style-name="ce12">
            <text:p>-2.018,40</text:p>
          </table:table-cell>
          <table:table-cell office:value-type="float" office:value="-5859.45" table:style-name="ce12">
            <text:p>-5.859,45</text:p>
          </table:table-cell>
          <table:table-cell office:value-type="float" office:value="0" table:style-name="ce13">
            <text:p>0,00</text:p>
          </table:table-cell>
          <table:table-cell office:value-type="float" office:value="-9070.5" table:style-name="ce12">
            <text:p>-9.070,50</text:p>
          </table:table-cell>
          <table:table-cell office:value-type="float" office:value="7700.09" table:style-name="ce10">
            <text:p>7.700,0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ÔNIO HENRIQUE TEIXEIRA NET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<text:s text:c="2"/>JURÍDICO-ADMINISTRATIVA</text:p>
          </table:table-cell>
          <table:table-cell office:value-type="float" office:value="13416.86" table:style-name="ce10">
            <text:p>13.416,86</text:p>
          </table:table-cell>
          <table:table-cell office:value-type="float" office:value="2482.5500000000002" table:style-name="ce10">
            <text:p>2.482,55</text:p>
          </table:table-cell>
          <table:table-cell table:style-name="ce9"/>
          <table:table-cell office:value-type="float" office:value="1952.47" table:style-name="ce10">
            <text:p>1.952,4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851.88" table:style-name="ce10">
            <text:p>17.851,88</text:p>
          </table:table-cell>
          <table:table-cell office:value-type="float" office:value="-1907.14" table:style-name="ce12">
            <text:p>-1.907,14</text:p>
          </table:table-cell>
          <table:table-cell office:value-type="float" office:value="-2317.75" table:style-name="ce12">
            <text:p>-2.317,75</text:p>
          </table:table-cell>
          <table:table-cell office:value-type="float" office:value="-2558.36" table:style-name="ce12">
            <text:p>-2.558,36</text:p>
          </table:table-cell>
          <table:table-cell office:value-type="float" office:value="0" table:style-name="ce13">
            <text:p>0,00</text:p>
          </table:table-cell>
          <table:table-cell office:value-type="float" office:value="-6783.25" table:style-name="ce12">
            <text:p>-6.783,25</text:p>
          </table:table-cell>
          <table:table-cell office:value-type="float" office:value="11068.63" table:style-name="ce10">
            <text:p>11.068,6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ÔNIO IDALINO DOS SANTOS</text:p>
          </table:table-cell>
          <table:table-cell office:value-type="string" table:style-name="ce8">
            <text:p>SECRETÁRIO - CJ-03</text:p>
          </table:table-cell>
          <table:table-cell office:value-type="string" table:style-name="ce8">
            <text:p>SECRETARIA DA CORREGEDORIA REGIONAL</text:p>
          </table:table-cell>
          <table:table-cell office:value-type="float" office:value="19363.86" table:style-name="ce10">
            <text:p>19.363,86</text:p>
          </table:table-cell>
          <table:table-cell office:value-type="float" office:value="2290.69" table:style-name="ce10">
            <text:p>2.290,69</text:p>
          </table:table-cell>
          <table:table-cell office:value-type="float" office:value="8411.01" table:style-name="ce10">
            <text:p>8.411,01</text:p>
          </table:table-cell>
          <table:table-cell office:value-type="float" office:value="3374.5" table:style-name="ce10">
            <text:p>3.374,5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3440.06" table:style-name="ce10">
            <text:p>33.440,06</text:p>
          </table:table-cell>
          <table:table-cell office:value-type="float" office:value="-3118.15" table:style-name="ce12">
            <text:p>-3.118,15</text:p>
          </table:table-cell>
          <table:table-cell office:value-type="float" office:value="-6436.9" table:style-name="ce12">
            <text:p>-6.436,90</text:p>
          </table:table-cell>
          <table:table-cell office:value-type="float" office:value="-3924.67" table:style-name="ce12">
            <text:p>-3.924,67</text:p>
          </table:table-cell>
          <table:table-cell office:value-type="float" office:value="0" table:style-name="ce13">
            <text:p>0,00</text:p>
          </table:table-cell>
          <table:table-cell office:value-type="float" office:value="-13479.72" table:style-name="ce12">
            <text:p>-13.479,72</text:p>
          </table:table-cell>
          <table:table-cell office:value-type="float" office:value="19960.34" table:style-name="ce10">
            <text:p>19.960,3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ÔNIO JORGE CAVALCANTE SANTOS</text:p>
          </table:table-cell>
          <table:table-cell office:value-type="string" table:style-name="ce8">
            <text:p>ASSISTENTE DE CÁLCULOS - FC-04</text:p>
          </table:table-cell>
          <table:table-cell office:value-type="string" table:style-name="ce8">
            <text:p>COORDENADORIA DE APOIO ÀS VARAS (SEJ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1478.74" table:style-name="ce10">
            <text:p>1.478,74</text:p>
          </table:table-cell>
          <table:table-cell office:value-type="float" office:value="1939.89" table:style-name="ce10">
            <text:p>1.939,89</text:p>
          </table:table-cell>
          <table:table-cell office:value-type="float" office:value="2154.25" table:style-name="ce10">
            <text:p>2.154,2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971.27" table:style-name="ce10">
            <text:p>16.971,27</text:p>
          </table:table-cell>
          <table:table-cell office:value-type="float" office:value="-1682.74" table:style-name="ce12">
            <text:p>-1.682,74</text:p>
          </table:table-cell>
          <table:table-cell office:value-type="float" office:value="-1823.36" table:style-name="ce12">
            <text:p>-1.823,36</text:p>
          </table:table-cell>
          <table:table-cell office:value-type="float" office:value="-2910.56" table:style-name="ce12">
            <text:p>-2.910,56</text:p>
          </table:table-cell>
          <table:table-cell office:value-type="float" office:value="0" table:style-name="ce13">
            <text:p>0,00</text:p>
          </table:table-cell>
          <table:table-cell office:value-type="float" office:value="-6416.66" table:style-name="ce12">
            <text:p>-6.416,66</text:p>
          </table:table-cell>
          <table:table-cell office:value-type="float" office:value="10554.61" table:style-name="ce10">
            <text:p>10.554,6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ÔNIO SERRA PINTO NETO</text:p>
          </table:table-cell>
          <table:table-cell office:value-type="string" table:style-name="ce8">
            <text:p>ASSISTENTE - FOLHA DE PAGAMENTO III - FC</text:p>
          </table:table-cell>
          <table:table-cell office:value-type="string" table:style-name="ce8">
            <text:p>SETOR DE FOLHA DE PAGAMENTO (SEGESP)</text:p>
          </table:table-cell>
          <table:table-cell office:value-type="float" office:value="19487.03" table:style-name="ce10">
            <text:p>19.487,03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726.71" table:style-name="ce10">
            <text:p>2.726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153.63" table:style-name="ce10">
            <text:p>24.153,63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4165.22" table:style-name="ce12">
            <text:p>-4.165,22</text:p>
          </table:table-cell>
          <table:table-cell office:value-type="float" office:value="-2581.23" table:style-name="ce12">
            <text:p>-2.581,23</text:p>
          </table:table-cell>
          <table:table-cell office:value-type="float" office:value="0" table:style-name="ce13">
            <text:p>0,00</text:p>
          </table:table-cell>
          <table:table-cell office:value-type="float" office:value="-9486.64" table:style-name="ce12">
            <text:p>-9.486,64</text:p>
          </table:table-cell>
          <table:table-cell office:value-type="float" office:value="14666.99" table:style-name="ce10">
            <text:p>14.666,9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ÔNIO VICENTE DA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3060.66" table:style-name="ce10">
            <text:p>13.060,66</text:p>
          </table:table-cell>
          <table:table-cell office:value-type="float" office:value="712.4" table:style-name="ce15">
            <text:p>712,40</text:p>
          </table:table-cell>
          <table:table-cell table:style-name="ce9"/>
          <table:table-cell office:value-type="float" office:value="2011.16" table:style-name="ce10">
            <text:p>2.011,1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784.22" table:style-name="ce10">
            <text:p>15.784,22</text:p>
          </table:table-cell>
          <table:table-cell office:value-type="float" office:value="-1002.17" table:style-name="ce12">
            <text:p>-1.002,17</text:p>
          </table:table-cell>
          <table:table-cell table:style-name="ce9"/>
          <table:table-cell office:value-type="float" office:value="-2408.5100000000002" table:style-name="ce12">
            <text:p>-2.408,51</text:p>
          </table:table-cell>
          <table:table-cell office:value-type="float" office:value="0" table:style-name="ce13">
            <text:p>0,00</text:p>
          </table:table-cell>
          <table:table-cell office:value-type="float" office:value="-3410.68" table:style-name="ce12">
            <text:p>-3.410,68</text:p>
          </table:table-cell>
          <table:table-cell office:value-type="float" office:value="12373.54" table:style-name="ce10">
            <text:p>12.373,5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REOVALDO CORDEIRO DA SILVA</text:p>
          </table:table-cell>
          <table:table-cell office:value-type="string" table:style-name="ce8">
            <text:p>ASSISTENTE DE CÁLCULOS - FC-04</text:p>
          </table:table-cell>
          <table:table-cell office:value-type="string" table:style-name="ce8">
            <text:p>SECRETARIA DE PRECATÓRIOS</text:p>
          </table:table-cell>
          <table:table-cell table:number-columns-repeated="2" table:style-name="ce9"/>
          <table:table-cell office:value-type="float" office:value="1939.89" table:style-name="ce10">
            <text:p>1.939,89</text:p>
          </table:table-cell>
          <table:table-cell office:value-type="float" office:value="1601.28" table:style-name="ce10">
            <text:p>1.601,2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41.17" table:style-name="ce10">
            <text:p>3.541,17</text:p>
          </table:table-cell>
          <table:table-cell table:style-name="ce9"/>
          <table:table-cell office:value-type="float" office:value="-2.7" table:style-name="ce14">
            <text:p>-2,70</text:p>
          </table:table-cell>
          <table:table-cell office:value-type="float" office:value="-701.2" table:style-name="ce11">
            <text:p>-701,20</text:p>
          </table:table-cell>
          <table:table-cell office:value-type="float" office:value="0" table:style-name="ce13">
            <text:p>0,00</text:p>
          </table:table-cell>
          <table:table-cell office:value-type="float" office:value="-703.9" table:style-name="ce11">
            <text:p>-703,90</text:p>
          </table:table-cell>
          <table:table-cell office:value-type="float" office:value="2837.27" table:style-name="ce10">
            <text:p>2.837,2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RISTÓTELES TEODÓSIO DA SILVA SOBRINH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ANÁLISE E CADASTRAMENTO PROCESSUAL (CA</text:p>
          </table:table-cell>
          <table:table-cell office:value-type="float" office:value="2452.66" table:style-name="ce10">
            <text:p>2.452,66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810.5" table:style-name="ce10">
            <text:p>2.810,5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448.21" table:style-name="ce10">
            <text:p>6.448,21</text:p>
          </table:table-cell>
          <table:table-cell office:value-type="float" office:value="-343.37" table:style-name="ce11">
            <text:p>-343,37</text:p>
          </table:table-cell>
          <table:table-cell office:value-type="float" office:value="-82.48" table:style-name="ce11">
            <text:p>-82,48</text:p>
          </table:table-cell>
          <table:table-cell office:value-type="float" office:value="-2196.5700000000002" table:style-name="ce12">
            <text:p>-2.196,57</text:p>
          </table:table-cell>
          <table:table-cell office:value-type="float" office:value="0" table:style-name="ce13">
            <text:p>0,00</text:p>
          </table:table-cell>
          <table:table-cell office:value-type="float" office:value="-2622.42" table:style-name="ce12">
            <text:p>-2.622,42</text:p>
          </table:table-cell>
          <table:table-cell office:value-type="float" office:value="3825.79" table:style-name="ce10">
            <text:p>3.825,7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RNÓBIO JOSÉ REIS DE ARAUJO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7ª VT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4324.29" table:style-name="ce10">
            <text:p>4.324,29</text:p>
          </table:table-cell>
          <table:table-cell office:value-type="float" office:value="8411.01" table:style-name="ce10">
            <text:p>8.411,01</text:p>
          </table:table-cell>
          <table:table-cell office:value-type="float" office:value="2690.36" table:style-name="ce10">
            <text:p>2.690,3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227.74" table:style-name="ce10">
            <text:p>27.227,74</text:p>
          </table:table-cell>
          <table:table-cell office:value-type="float" office:value="-828.39" table:style-name="ce11">
            <text:p>-828,39</text:p>
          </table:table-cell>
          <table:table-cell office:value-type="float" office:value="-5231.88" table:style-name="ce12">
            <text:p>-5.231,88</text:p>
          </table:table-cell>
          <table:table-cell office:value-type="float" office:value="-2065.5700000000002" table:style-name="ce12">
            <text:p>-2.065,57</text:p>
          </table:table-cell>
          <table:table-cell office:value-type="float" office:value="0" table:style-name="ce13">
            <text:p>0,00</text:p>
          </table:table-cell>
          <table:table-cell office:value-type="float" office:value="-8125.84" table:style-name="ce12">
            <text:p>-8.125,84</text:p>
          </table:table-cell>
          <table:table-cell office:value-type="float" office:value="19101.900000000001" table:style-name="ce10">
            <text:p>19.101,9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RTHUR AMORIM ALVES DA CRUZ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DE EXECUÇÃO E DE PESQUISA PATRIMONIAL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1320.48" table:style-name="ce10">
            <text:p>1.320,48</text:p>
          </table:table-cell>
          <table:table-cell table:style-name="ce9"/>
          <table:table-cell office:value-type="float" office:value="1717.91" table:style-name="ce10">
            <text:p>1.717,9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840.47" table:style-name="ce10">
            <text:p>14.840,47</text:p>
          </table:table-cell>
          <table:table-cell office:value-type="float" office:value="-828.39" table:style-name="ce11">
            <text:p>-828,39</text:p>
          </table:table-cell>
          <table:table-cell office:value-type="float" office:value="-2511.54" table:style-name="ce12">
            <text:p>-2.511,54</text:p>
          </table:table-cell>
          <table:table-cell office:value-type="float" office:value="-3767.67" table:style-name="ce12">
            <text:p>-3.767,67</text:p>
          </table:table-cell>
          <table:table-cell office:value-type="float" office:value="0" table:style-name="ce13">
            <text:p>0,00</text:p>
          </table:table-cell>
          <table:table-cell office:value-type="float" office:value="-7107.6" table:style-name="ce12">
            <text:p>-7.107,60</text:p>
          </table:table-cell>
          <table:table-cell office:value-type="float" office:value="7732.87" table:style-name="ce10">
            <text:p>7.732,8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RTUR LEANDRO COSTA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SECRETARIA <text:s/>(ATA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3269.41" table:style-name="ce10">
            <text:p>3.269,41</text:p>
          </table:table-cell>
          <table:table-cell office:value-type="float" office:value="1379.07" table:style-name="ce10">
            <text:p>1.379,07</text:p>
          </table:table-cell>
          <table:table-cell office:value-type="float" office:value="3964.75" table:style-name="ce10">
            <text:p>3.964,7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249.09" table:style-name="ce10">
            <text:p>20.249,09</text:p>
          </table:table-cell>
          <table:table-cell office:value-type="float" office:value="-2017.38" table:style-name="ce12">
            <text:p>-2.017,38</text:p>
          </table:table-cell>
          <table:table-cell office:value-type="float" office:value="-3001.92" table:style-name="ce12">
            <text:p>-3.001,92</text:p>
          </table:table-cell>
          <table:table-cell office:value-type="float" office:value="-1493.5" table:style-name="ce12">
            <text:p>-1.493,50</text:p>
          </table:table-cell>
          <table:table-cell office:value-type="float" office:value="0" table:style-name="ce13">
            <text:p>0,00</text:p>
          </table:table-cell>
          <table:table-cell office:value-type="float" office:value="-6512.8" table:style-name="ce12">
            <text:p>-6.512,80</text:p>
          </table:table-cell>
          <table:table-cell office:value-type="float" office:value="13736.29" table:style-name="ce10">
            <text:p>13.736,2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UDELÍRIO PIMENTA CARNEIRO</text:p>
          </table:table-cell>
          <table:table-cell office:value-type="string" table:style-name="ce8">
            <text:p>ASSISTENTE JURIDICO IV - FC-04</text:p>
          </table:table-cell>
          <table:table-cell office:value-type="string" table:style-name="ce8">
            <text:p>GABINETE DE DESEMBARGADOR (GABLNS)</text:p>
          </table:table-cell>
          <table:table-cell office:value-type="float" office:value="11893.9" table:style-name="ce10">
            <text:p>11.893,90</text:p>
          </table:table-cell>
          <table:table-cell office:value-type="float" office:value="2531.6799999999998" table:style-name="ce10">
            <text:p>2.531,68</text:p>
          </table:table-cell>
          <table:table-cell office:value-type="float" office:value="1939.89" table:style-name="ce10">
            <text:p>1.939,89</text:p>
          </table:table-cell>
          <table:table-cell office:value-type="float" office:value="2027.02" table:style-name="ce10">
            <text:p>2.027,0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392.490000000002" table:style-name="ce10">
            <text:p>18.392,49</text:p>
          </table:table-cell>
          <table:table-cell office:value-type="float" office:value="-1915.24" table:style-name="ce12">
            <text:p>-1.915,24</text:p>
          </table:table-cell>
          <table:table-cell office:value-type="float" office:value="-3000.18" table:style-name="ce12">
            <text:p>-3.000,18</text:p>
          </table:table-cell>
          <table:table-cell office:value-type="float" office:value="-2880.14" table:style-name="ce12">
            <text:p>-2.880,14</text:p>
          </table:table-cell>
          <table:table-cell office:value-type="float" office:value="0" table:style-name="ce13">
            <text:p>0,00</text:p>
          </table:table-cell>
          <table:table-cell office:value-type="float" office:value="-7795.56" table:style-name="ce12">
            <text:p>-7.795,56</text:p>
          </table:table-cell>
          <table:table-cell office:value-type="float" office:value="10596.93" table:style-name="ce10">
            <text:p>10.596,9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UGUSTO MARCELO DE OLIVEIRA SANTO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APOIO AO PJE (SEJ)</text:p>
          </table:table-cell>
          <table:table-cell office:value-type="float" office:value="19519.71" table:style-name="ce10">
            <text:p>19.519,71</text:p>
          </table:table-cell>
          <table:table-cell table:number-columns-repeated="2" table:style-name="ce9"/>
          <table:table-cell office:value-type="float" office:value="1647.2" table:style-name="ce10">
            <text:p>1.647,2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166.91" table:style-name="ce10">
            <text:p>21.166,91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3745.01" table:style-name="ce12">
            <text:p>-3.745,01</text:p>
          </table:table-cell>
          <table:table-cell office:value-type="float" office:value="-857.25" table:style-name="ce11">
            <text:p>-857,25</text:p>
          </table:table-cell>
          <table:table-cell office:value-type="float" office:value="0" table:style-name="ce13">
            <text:p>0,00</text:p>
          </table:table-cell>
          <table:table-cell office:value-type="float" office:value="-7342.45" table:style-name="ce12">
            <text:p>-7.342,45</text:p>
          </table:table-cell>
          <table:table-cell office:value-type="float" office:value="13824.46" table:style-name="ce10">
            <text:p>13.824,4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UREA CRISTINA CORRÊA MONTENEGRO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7ª VT)</text:p>
          </table:table-cell>
          <table:table-cell office:value-type="float" office:value="18799.87" table:style-name="ce10">
            <text:p>18.799,87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361.33" table:style-name="ce10">
            <text:p>1.361,3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101.09" table:style-name="ce10">
            <text:p>22.101,09</text:p>
          </table:table-cell>
          <table:table-cell office:value-type="float" office:value="-2647.51" table:style-name="ce12">
            <text:p>-2.647,51</text:p>
          </table:table-cell>
          <table:table-cell office:value-type="float" office:value="-4053.87" table:style-name="ce12">
            <text:p>-4.053,87</text:p>
          </table:table-cell>
          <table:table-cell office:value-type="float" office:value="-106.79" table:style-name="ce11">
            <text:p>-106,79</text:p>
          </table:table-cell>
          <table:table-cell office:value-type="float" office:value="0" table:style-name="ce13">
            <text:p>0,00</text:p>
          </table:table-cell>
          <table:table-cell office:value-type="float" office:value="-6808.17" table:style-name="ce12">
            <text:p>-6.808,17</text:p>
          </table:table-cell>
          <table:table-cell office:value-type="float" office:value="15292.92" table:style-name="ce10">
            <text:p>15.292,9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URICÉLIO FERREIRA LEITE</text:p>
          </table:table-cell>
          <table:table-cell office:value-type="string" table:style-name="ce8">
            <text:p>DIRETOR - CJ-03</text:p>
          </table:table-cell>
          <table:table-cell office:value-type="string" table:style-name="ce8">
            <text:p>SECRETARIA DE ADMINISTRAÇÃO (D.G.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3364.4" table:style-name="ce10">
            <text:p>3.364,40</text:p>
          </table:table-cell>
          <table:table-cell office:value-type="float" office:value="8411.01" table:style-name="ce10">
            <text:p>8.411,01</text:p>
          </table:table-cell>
          <table:table-cell office:value-type="float" office:value="2692.75" table:style-name="ce10">
            <text:p>2.692,7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365.23" table:style-name="ce10">
            <text:p>26.365,23</text:p>
          </table:table-cell>
          <table:table-cell office:value-type="float" office:value="-2052.64" table:style-name="ce12">
            <text:p>-2.052,64</text:p>
          </table:table-cell>
          <table:table-cell office:value-type="float" office:value="-5023.96" table:style-name="ce12">
            <text:p>-5.023,96</text:p>
          </table:table-cell>
          <table:table-cell office:value-type="float" office:value="-4391.84" table:style-name="ce12">
            <text:p>-4.391,84</text:p>
          </table:table-cell>
          <table:table-cell office:value-type="float" office:value="0" table:style-name="ce13">
            <text:p>0,00</text:p>
          </table:table-cell>
          <table:table-cell office:value-type="float" office:value="-11468.44" table:style-name="ce12">
            <text:p>-11.468,44</text:p>
          </table:table-cell>
          <table:table-cell office:value-type="float" office:value="14896.79" table:style-name="ce10">
            <text:p>14.896,7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BARBARA DO REGO BARROS E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DE GESTÃO DE PESSOAS (D.G.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978.93" table:style-name="ce15">
            <text:p>978,93</text:p>
          </table:table-cell>
          <table:table-cell table:style-name="ce9"/>
          <table:table-cell office:value-type="float" office:value="950.9" table:style-name="ce15">
            <text:p>950,9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684.42" table:style-name="ce10">
            <text:p>13.684,42</text:p>
          </table:table-cell>
          <table:table-cell office:value-type="float" office:value="-1659.04" table:style-name="ce12">
            <text:p>-1.659,04</text:p>
          </table:table-cell>
          <table:table-cell office:value-type="float" office:value="-2071.85" table:style-name="ce12">
            <text:p>-2.071,85</text:p>
          </table:table-cell>
          <table:table-cell office:value-type="float" office:value="-2353.08" table:style-name="ce12">
            <text:p>-2.353,08</text:p>
          </table:table-cell>
          <table:table-cell office:value-type="float" office:value="0" table:style-name="ce13">
            <text:p>0,00</text:p>
          </table:table-cell>
          <table:table-cell office:value-type="float" office:value="-6083.97" table:style-name="ce12">
            <text:p>-6.083,97</text:p>
          </table:table-cell>
          <table:table-cell office:value-type="float" office:value="7600.45" table:style-name="ce10">
            <text:p>7.600,4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BÁRBARA ESTANISLAU FIALHO</text:p>
          </table:table-cell>
          <table:table-cell office:value-type="string" table:style-name="ce8">
            <text:p>TÉCNICO JUDICIÁRIO - NÍVEL MÉDIO B10</text:p>
          </table:table-cell>
          <table:table-cell table:style-name="ce9"/>
          <table:table-cell office:value-type="float" office:value="10648.46" table:style-name="ce10">
            <text:p>10.648,46</text:p>
          </table:table-cell>
          <table:table-cell table:number-columns-repeated="2" table:style-name="ce9"/>
          <table:table-cell office:value-type="float" office:value="1629.7" table:style-name="ce10">
            <text:p>1.629,7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278.16" table:style-name="ce10">
            <text:p>12.278,16</text:p>
          </table:table-cell>
          <table:table-cell office:value-type="float" office:value="-1344.78" table:style-name="ce12">
            <text:p>-1.344,78</text:p>
          </table:table-cell>
          <table:table-cell office:value-type="float" office:value="-1689.15" table:style-name="ce12">
            <text:p>-1.689,15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3033.93" table:style-name="ce12">
            <text:p>-3.033,93</text:p>
          </table:table-cell>
          <table:table-cell office:value-type="float" office:value="9244.23" table:style-name="ce10">
            <text:p>9.244,2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BENEDITO BRAZ DA SILVA NETO</text:p>
          </table:table-cell>
          <table:table-cell office:value-type="string" table:style-name="ce8">
            <text:p>CALCULISTA - FC-04</text:p>
          </table:table-cell>
          <table:table-cell office:value-type="string" table:style-name="ce8">
            <text:p>SECRETARIA <text:s/>(SAN)</text:p>
          </table:table-cell>
          <table:table-cell office:value-type="float" office:value="10380.49" table:style-name="ce10">
            <text:p>10.380,49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288.46" table:style-name="ce10">
            <text:p>1.288,4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608.84" table:style-name="ce10">
            <text:p>13.608,84</text:p>
          </table:table-cell>
          <table:table-cell office:value-type="float" office:value="-828.39" table:style-name="ce11">
            <text:p>-828,39</text:p>
          </table:table-cell>
          <table:table-cell office:value-type="float" office:value="-2290.94" table:style-name="ce12">
            <text:p>-2.290,94</text:p>
          </table:table-cell>
          <table:table-cell office:value-type="float" office:value="-527.67999999999995" table:style-name="ce11">
            <text:p>-527,68</text:p>
          </table:table-cell>
          <table:table-cell office:value-type="float" office:value="0" table:style-name="ce13">
            <text:p>0,00</text:p>
          </table:table-cell>
          <table:table-cell office:value-type="float" office:value="-3647.01" table:style-name="ce12">
            <text:p>-3.647,01</text:p>
          </table:table-cell>
          <table:table-cell office:value-type="float" office:value="9961.83" table:style-name="ce10">
            <text:p>9.961,8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BRÁULIO CLEMENTINO MARTINS MENDES SOARES</text:p>
          </table:table-cell>
          <table:table-cell office:value-type="string" table:style-name="ce8">
            <text:p>SECRETÁRIO DE AUDITORIA - CJ-03</text:p>
          </table:table-cell>
          <table:table-cell office:value-type="string" table:style-name="ce8">
            <text:p>SECRETARIA DE AUDITORIA</text:p>
          </table:table-cell>
          <table:table-cell office:value-type="float" office:value="19519.71" table:style-name="ce10">
            <text:p>19.519,71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2038.08" table:style-name="ce10">
            <text:p>2.038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968.799999999999" table:style-name="ce10">
            <text:p>29.968,80</text:p>
          </table:table-cell>
          <table:table-cell office:value-type="float" office:value="-828.39" table:style-name="ce11">
            <text:p>-828,39</text:p>
          </table:table-cell>
          <table:table-cell office:value-type="float" office:value="-6030.2" table:style-name="ce12">
            <text:p>-6.030,20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6858.59" table:style-name="ce12">
            <text:p>-6.858,59</text:p>
          </table:table-cell>
          <table:table-cell office:value-type="float" office:value="23110.21" table:style-name="ce10">
            <text:p>23.110,2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BRENO ROBERTO PIMENTEL SANDES</text:p>
          </table:table-cell>
          <table:table-cell office:value-type="string" table:style-name="ce8">
            <text:p>SECRETÁRIO - CJ-03</text:p>
          </table:table-cell>
          <table:table-cell office:value-type="string" table:style-name="ce8">
            <text:p>SECRETARIA DE PRECATÓRIOS</text:p>
          </table:table-cell>
          <table:table-cell office:value-type="float" office:value="11849.58" table:style-name="ce10">
            <text:p>11.849,58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2030.42" table:style-name="ce10">
            <text:p>2.030,4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291.01" table:style-name="ce10">
            <text:p>22.291,01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4236.24" table:style-name="ce12">
            <text:p>-4.236,24</text:p>
          </table:table-cell>
          <table:table-cell office:value-type="float" office:value="-2174.75" table:style-name="ce12">
            <text:p>-2.174,75</text:p>
          </table:table-cell>
          <table:table-cell office:value-type="float" office:value="0" table:style-name="ce13">
            <text:p>0,00</text:p>
          </table:table-cell>
          <table:table-cell office:value-type="float" office:value="-7916.16" table:style-name="ce12">
            <text:p>-7.916,16</text:p>
          </table:table-cell>
          <table:table-cell office:value-type="float" office:value="14374.85" table:style-name="ce10">
            <text:p>14.374,8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BRUNA NUNES LUBAMBO DE SOUZA</text:p>
          </table:table-cell>
          <table:table-cell office:value-type="string" table:style-name="ce8">
            <text:p>TÉCNICO JUDICIÁRIO - NÍVEL MÉDIO B7</text:p>
          </table:table-cell>
          <table:table-cell table:style-name="ce9"/>
          <table:table-cell office:value-type="float" office:value="9636.73" table:style-name="ce10">
            <text:p>9.636,73</text:p>
          </table:table-cell>
          <table:table-cell table:number-columns-repeated="2" table:style-name="ce9"/>
          <table:table-cell office:value-type="float" office:value="2741.4" table:style-name="ce10">
            <text:p>2.741,4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378.13" table:style-name="ce10">
            <text:p>12.378,13</text:p>
          </table:table-cell>
          <table:table-cell office:value-type="float" office:value="-828.39" table:style-name="ce11">
            <text:p>-828,39</text:p>
          </table:table-cell>
          <table:table-cell office:value-type="float" office:value="-1442.23" table:style-name="ce12">
            <text:p>-1.442,23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2270.62" table:style-name="ce12">
            <text:p>-2.270,62</text:p>
          </table:table-cell>
          <table:table-cell office:value-type="float" office:value="10107.51" table:style-name="ce10">
            <text:p>10.107,5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BRUNO GUILHERME ALBUQUERQUE CASSIMIRO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CRETARIA <text:s/>(PCV)</text:p>
          </table:table-cell>
          <table:table-cell office:value-type="float" office:value="22195.07" table:style-name="ce10">
            <text:p>22.195,07</text:p>
          </table:table-cell>
          <table:table-cell table:number-columns-repeated="2" table:style-name="ce9"/>
          <table:table-cell office:value-type="float" office:value="5972.27" table:style-name="ce10">
            <text:p>5.972,2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167.34" table:style-name="ce10">
            <text:p>28.167,34</text:p>
          </table:table-cell>
          <table:table-cell office:value-type="float" office:value="-3190.2" table:style-name="ce12">
            <text:p>-3.190,20</text:p>
          </table:table-cell>
          <table:table-cell office:value-type="float" office:value="-4200.57" table:style-name="ce12">
            <text:p>-4.200,57</text:p>
          </table:table-cell>
          <table:table-cell office:value-type="float" office:value="-3806.56" table:style-name="ce12">
            <text:p>-3.806,56</text:p>
          </table:table-cell>
          <table:table-cell office:value-type="float" office:value="0" table:style-name="ce13">
            <text:p>0,00</text:p>
          </table:table-cell>
          <table:table-cell office:value-type="float" office:value="-11197.33" table:style-name="ce12">
            <text:p>-11.197,33</text:p>
          </table:table-cell>
          <table:table-cell office:value-type="float" office:value="16970.009999999998" table:style-name="ce10">
            <text:p>16.970,0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BRUNO HELDER GOMES TEOFIL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1ª VT)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1185.05" table:style-name="ce10">
            <text:p>1.185,05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1185.05" table:style-name="ce10">
            <text:p>1.185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BRUNO JOSÉ SARMENTO PEIXOTO</text:p>
          </table:table-cell>
          <table:table-cell office:value-type="string" table:style-name="ce8">
            <text:p>DIRETOR DE DIVISÃO - CJ-01</text:p>
          </table:table-cell>
          <table:table-cell office:value-type="string" table:style-name="ce8">
            <text:p>DIVISÃO DE SOLUÇÕES E APLICAÇÕES DE TECNOLOGIA DA</text:p>
          </table:table-cell>
          <table:table-cell office:value-type="float" office:value="19363.86" table:style-name="ce10">
            <text:p>19.363,86</text:p>
          </table:table-cell>
          <table:table-cell table:style-name="ce9"/>
          <table:table-cell office:value-type="float" office:value="5990.88" table:style-name="ce10">
            <text:p>5.990,88</text:p>
          </table:table-cell>
          <table:table-cell office:value-type="float" office:value="946.43" table:style-name="ce15">
            <text:p>946,4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301.17" table:style-name="ce10">
            <text:p>26.301,17</text:p>
          </table:table-cell>
          <table:table-cell office:value-type="float" office:value="-828.39" table:style-name="ce11">
            <text:p>-828,39</text:p>
          </table:table-cell>
          <table:table-cell office:value-type="float" office:value="-5875.39" table:style-name="ce12">
            <text:p>-5.875,39</text:p>
          </table:table-cell>
          <table:table-cell office:value-type="float" office:value="-1845.09" table:style-name="ce12">
            <text:p>-1.845,09</text:p>
          </table:table-cell>
          <table:table-cell office:value-type="float" office:value="0" table:style-name="ce13">
            <text:p>0,00</text:p>
          </table:table-cell>
          <table:table-cell office:value-type="float" office:value="-8548.8700000000008" table:style-name="ce12">
            <text:p>-8.548,87</text:p>
          </table:table-cell>
          <table:table-cell office:value-type="float" office:value="17752.3" table:style-name="ce10">
            <text:p>17.752,3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MILA ALMEIDA CORREIA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SECRETARIA DA CORREGEDORIA REGIONAL</text:p>
          </table:table-cell>
          <table:table-cell table:number-columns-repeated="2" table:style-name="ce9"/>
          <table:table-cell office:value-type="float" office:value="2232.38" table:style-name="ce10">
            <text:p>2.232,38</text:p>
          </table:table-cell>
          <table:table-cell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32.38" table:style-name="ce10">
            <text:p>2.232,38</text:p>
          </table:table-cell>
          <table:table-cell table:style-name="ce9"/>
          <table:table-cell office:value-type="float" office:value="-24.63" table:style-name="ce11">
            <text:p>-24,63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24.63" table:style-name="ce11">
            <text:p>-24,63</text:p>
          </table:table-cell>
          <table:table-cell office:value-type="float" office:value="2207.75" table:style-name="ce10">
            <text:p>2.207,7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MILA MOTER BARBIERI QUEIROZ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SAÚDE (SEGESP)</text:p>
          </table:table-cell>
          <table:table-cell office:value-type="float" office:value="18035.349999999999" table:style-name="ce10">
            <text:p>18.035,35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3284.97" table:style-name="ce10">
            <text:p>3.284,9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505.37" table:style-name="ce10">
            <text:p>22.505,37</text:p>
          </table:table-cell>
          <table:table-cell office:value-type="float" office:value="-828.39" table:style-name="ce11">
            <text:p>-828,39</text:p>
          </table:table-cell>
          <table:table-cell office:value-type="float" office:value="-3849.29" table:style-name="ce12">
            <text:p>-3.849,29</text:p>
          </table:table-cell>
          <table:table-cell office:value-type="float" office:value="-1146.3900000000001" table:style-name="ce12">
            <text:p>-1.146,39</text:p>
          </table:table-cell>
          <table:table-cell office:value-type="float" office:value="0" table:style-name="ce13">
            <text:p>0,00</text:p>
          </table:table-cell>
          <table:table-cell office:value-type="float" office:value="-5824.07" table:style-name="ce12">
            <text:p>-5.824,07</text:p>
          </table:table-cell>
          <table:table-cell office:value-type="float" office:value="16681.3" table:style-name="ce10">
            <text:p>16.681,3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A AZEVEDO BATISTA DOS SANTOS</text:p>
          </table:table-cell>
          <table:table-cell office:value-type="string" table:style-name="ce8">
            <text:p>ASSISTENTE EXECUTIVO - FC-04</text:p>
          </table:table-cell>
          <table:table-cell office:value-type="string" table:style-name="ce8">
            <text:p>SECRETARIA DO TRIBUNAL PLENO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1099.1400000000001" table:style-name="ce10">
            <text:p>1.099,14</text:p>
          </table:table-cell>
          <table:table-cell office:value-type="float" office:value="1939.89" table:style-name="ce10">
            <text:p>1.939,89</text:p>
          </table:table-cell>
          <table:table-cell office:value-type="float" office:value="2154.25" table:style-name="ce10">
            <text:p>2.154,2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479.22" table:style-name="ce10">
            <text:p>24.479,22</text:p>
          </table:table-cell>
          <table:table-cell office:value-type="float" office:value="-2921.55" table:style-name="ce12">
            <text:p>-2.921,55</text:p>
          </table:table-cell>
          <table:table-cell office:value-type="float" office:value="-4362.3100000000004" table:style-name="ce12">
            <text:p>-4.362,31</text:p>
          </table:table-cell>
          <table:table-cell office:value-type="float" office:value="-1518.57" table:style-name="ce12">
            <text:p>-1.518,57</text:p>
          </table:table-cell>
          <table:table-cell office:value-type="float" office:value="0" table:style-name="ce13">
            <text:p>0,00</text:p>
          </table:table-cell>
          <table:table-cell office:value-type="float" office:value="-8802.43" table:style-name="ce12">
            <text:p>-8.802,43</text:p>
          </table:table-cell>
          <table:table-cell office:value-type="float" office:value="15676.79" table:style-name="ce10">
            <text:p>15.676,7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A FERNANDA DÓRIA DA CUNHA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SECRETARIA DA CORREGEDORIA REGIONAL</text:p>
          </table:table-cell>
          <table:table-cell office:value-type="float" office:value="18325.75" table:style-name="ce10">
            <text:p>18.325,75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1800.01" table:style-name="ce10">
            <text:p>1.800,0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358.14" table:style-name="ce10">
            <text:p>22.358,14</text:p>
          </table:table-cell>
          <table:table-cell office:value-type="float" office:value="-2557.52" table:style-name="ce12">
            <text:p>-2.557,52</text:p>
          </table:table-cell>
          <table:table-cell office:value-type="float" office:value="-4028.67" table:style-name="ce12">
            <text:p>-4.028,67</text:p>
          </table:table-cell>
          <table:table-cell office:value-type="float" office:value="-1565.82" table:style-name="ce12">
            <text:p>-1.565,82</text:p>
          </table:table-cell>
          <table:table-cell office:value-type="float" office:value="0" table:style-name="ce13">
            <text:p>0,00</text:p>
          </table:table-cell>
          <table:table-cell office:value-type="float" office:value="-8152.01" table:style-name="ce12">
            <text:p>-8.152,01</text:p>
          </table:table-cell>
          <table:table-cell office:value-type="float" office:value="14206.13" table:style-name="ce10">
            <text:p>14.206,1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A TERR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363.91" table:style-name="ce10">
            <text:p>22.363,91</text:p>
          </table:table-cell>
          <table:table-cell office:value-type="float" office:value="8326.82" table:style-name="ce10">
            <text:p>8.326,82</text:p>
          </table:table-cell>
          <table:table-cell table:style-name="ce9"/>
          <table:table-cell office:value-type="float" office:value="2275.48" table:style-name="ce10">
            <text:p>2.275,4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2966.21" table:style-name="ce10">
            <text:p>32.966,21</text:p>
          </table:table-cell>
          <table:table-cell office:value-type="float" office:value="-3993.95" table:style-name="ce12">
            <text:p>-3.993,95</text:p>
          </table:table-cell>
          <table:table-cell office:value-type="float" office:value="-6420.12" table:style-name="ce12">
            <text:p>-6.420,12</text:p>
          </table:table-cell>
          <table:table-cell office:value-type="float" office:value="-5590.38" table:style-name="ce12">
            <text:p>-5.590,38</text:p>
          </table:table-cell>
          <table:table-cell office:value-type="float" office:value="0" table:style-name="ce13">
            <text:p>0,00</text:p>
          </table:table-cell>
          <table:table-cell office:value-type="float" office:value="-16004.45" table:style-name="ce12">
            <text:p>-16.004,45</text:p>
          </table:table-cell>
          <table:table-cell office:value-type="float" office:value="16961.759999999998" table:style-name="ce10">
            <text:p>16.961,7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OS ALBERTO AMARAL LEITE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7098.53" table:style-name="ce10">
            <text:p>17.098,53</text:p>
          </table:table-cell>
          <table:table-cell office:value-type="float" office:value="15573.95" table:style-name="ce10">
            <text:p>15.573,95</text:p>
          </table:table-cell>
          <table:table-cell table:style-name="ce9"/>
          <table:table-cell office:value-type="float" office:value="993.48" table:style-name="ce15">
            <text:p>993,4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3665.96" table:style-name="ce10">
            <text:p>33.665,96</text:p>
          </table:table-cell>
          <table:table-cell office:value-type="float" office:value="-4330.55" table:style-name="ce12">
            <text:p>-4.330,55</text:p>
          </table:table-cell>
          <table:table-cell office:value-type="float" office:value="-6401.08" table:style-name="ce12">
            <text:p>-6.401,08</text:p>
          </table:table-cell>
          <table:table-cell office:value-type="float" office:value="-3191.05" table:style-name="ce12">
            <text:p>-3.191,05</text:p>
          </table:table-cell>
          <table:table-cell office:value-type="float" office:value="0" table:style-name="ce13">
            <text:p>0,00</text:p>
          </table:table-cell>
          <table:table-cell office:value-type="float" office:value="-13922.68" table:style-name="ce12">
            <text:p>-13.922,68</text:p>
          </table:table-cell>
          <table:table-cell office:value-type="float" office:value="19743.28" table:style-name="ce10">
            <text:p>19.743,2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OS ALBERTO LIMA XAVIER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18701.52" table:style-name="ce10">
            <text:p>18.701,52</text:p>
          </table:table-cell>
          <table:table-cell office:value-type="float" office:value="11181.11" table:style-name="ce10">
            <text:p>11.181,11</text:p>
          </table:table-cell>
          <table:table-cell table:style-name="ce9"/>
          <table:table-cell office:value-type="float" office:value="2933.39" table:style-name="ce10">
            <text:p>2.933,3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2816.019999999997" table:style-name="ce10">
            <text:p>32.816,02</text:p>
          </table:table-cell>
          <table:table-cell office:value-type="float" office:value="-3889.81" table:style-name="ce12">
            <text:p>-3.889,81</text:p>
          </table:table-cell>
          <table:table-cell office:value-type="float" office:value="-6226.53" table:style-name="ce12">
            <text:p>-6.226,53</text:p>
          </table:table-cell>
          <table:table-cell office:value-type="float" office:value="-3499.99" table:style-name="ce12">
            <text:p>-3.499,99</text:p>
          </table:table-cell>
          <table:table-cell office:value-type="float" office:value="0" table:style-name="ce13">
            <text:p>0,00</text:p>
          </table:table-cell>
          <table:table-cell office:value-type="float" office:value="-13616.33" table:style-name="ce12">
            <text:p>-13.616,33</text:p>
          </table:table-cell>
          <table:table-cell office:value-type="float" office:value="19199.689999999999" table:style-name="ce10">
            <text:p>19.199,6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OS ALEXANDRE FERREIRA COSTA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10ª VT)</text:p>
          </table:table-cell>
          <table:table-cell table:number-columns-repeated="2" table:style-name="ce9"/>
          <table:table-cell office:value-type="float" office:value="1939.89" table:style-name="ce10">
            <text:p>1.939,89</text:p>
          </table:table-cell>
          <table:table-cell office:value-type="float" office:value="1396.45" table:style-name="ce10">
            <text:p>1.396,4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336.34" table:style-name="ce10">
            <text:p>3.336,34</text:p>
          </table:table-cell>
          <table:table-cell table:number-columns-repeated="2" table:style-name="ce9"/>
          <table:table-cell office:value-type="float" office:value="-1371.7" table:style-name="ce12">
            <text:p>-1.371,70</text:p>
          </table:table-cell>
          <table:table-cell office:value-type="float" office:value="0" table:style-name="ce13">
            <text:p>0,00</text:p>
          </table:table-cell>
          <table:table-cell office:value-type="float" office:value="-1371.7" table:style-name="ce12">
            <text:p>-1.371,70</text:p>
          </table:table-cell>
          <table:table-cell office:value-type="float" office:value="1964.64" table:style-name="ce10">
            <text:p>1.964,6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OS ALEXANDRE RODRIGUES VENTURA</text:p>
          </table:table-cell>
          <table:table-cell office:value-type="string" table:style-name="ce8">
            <text:p>COORDENADOR - CJ-02</text:p>
          </table:table-cell>
          <table:table-cell office:value-type="string" table:style-name="ce8">
            <text:p>COORDENADORIA DE PRECEDENTES, AÇÕES COLETIVAS E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2579.17" table:style-name="ce10">
            <text:p>2.579,17</text:p>
          </table:table-cell>
          <table:table-cell office:value-type="float" office:value="7398.87" table:style-name="ce10">
            <text:p>7.398,87</text:p>
          </table:table-cell>
          <table:table-cell office:value-type="float" office:value="3300.01" table:style-name="ce10">
            <text:p>3.300,01</text:p>
          </table:table-cell>
          <table:table-cell office:value-type="float" office:value="101.21" table:number-columns-spanned="2" table:number-rows-spanned="1" table:style-name="ce26">
            <text:p>101,21</text:p>
          </table:table-cell>
          <table:covered-table-cell/>
          <table:table-cell table:style-name="ce9"/>
          <table:table-cell office:value-type="float" office:value="25276.33" table:style-name="ce10">
            <text:p>25.276,33</text:p>
          </table:table-cell>
          <table:table-cell office:value-type="float" office:value="-1923.08" table:style-name="ce12">
            <text:p>-1.923,08</text:p>
          </table:table-cell>
          <table:table-cell office:value-type="float" office:value="-4488.87" table:style-name="ce12">
            <text:p>-4.488,87</text:p>
          </table:table-cell>
          <table:table-cell office:value-type="float" office:value="-4013.47" table:style-name="ce12">
            <text:p>-4.013,47</text:p>
          </table:table-cell>
          <table:table-cell office:value-type="float" office:value="0" table:style-name="ce13">
            <text:p>0,00</text:p>
          </table:table-cell>
          <table:table-cell office:value-type="float" office:value="-10425.42" table:style-name="ce12">
            <text:p>-10.425,42</text:p>
          </table:table-cell>
          <table:table-cell office:value-type="float" office:value="14850.91" table:style-name="ce10">
            <text:p>14.850,9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OS FÉLIX DA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464.35" table:style-name="ce10">
            <text:p>13.464,35</text:p>
          </table:table-cell>
          <table:table-cell office:value-type="float" office:value="3221.92" table:style-name="ce10">
            <text:p>3.221,92</text:p>
          </table:table-cell>
          <table:table-cell table:style-name="ce9"/>
          <table:table-cell office:value-type="float" office:value="2692.75" table:style-name="ce10">
            <text:p>2.692,7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379.02" table:style-name="ce10">
            <text:p>19.379,02</text:p>
          </table:table-cell>
          <table:table-cell office:value-type="float" office:value="-2029.13" table:style-name="ce12">
            <text:p>-2.029,13</text:p>
          </table:table-cell>
          <table:table-cell office:value-type="float" office:value="-2535.63" table:style-name="ce12">
            <text:p>-2.535,63</text:p>
          </table:table-cell>
          <table:table-cell office:value-type="float" office:value="-2168.2800000000002" table:style-name="ce12">
            <text:p>-2.168,28</text:p>
          </table:table-cell>
          <table:table-cell office:value-type="float" office:value="0" table:style-name="ce13">
            <text:p>0,00</text:p>
          </table:table-cell>
          <table:table-cell office:value-type="float" office:value="-6733.04" table:style-name="ce12">
            <text:p>-6.733,04</text:p>
          </table:table-cell>
          <table:table-cell office:value-type="float" office:value="12645.98" table:style-name="ce10">
            <text:p>12.645,9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OS HENRIQUE DA SILVA FALCÃ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APOIO AO PJE (SEJ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085.9699999999998" table:style-name="ce10">
            <text:p>2.085,97</text:p>
          </table:table-cell>
          <table:table-cell table:style-name="ce9"/>
          <table:table-cell office:value-type="float" office:value="2761.19" table:style-name="ce10">
            <text:p>2.761,1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601.75" table:style-name="ce10">
            <text:p>16.601,75</text:p>
          </table:table-cell>
          <table:table-cell office:value-type="float" office:value="-1841.7" table:style-name="ce12">
            <text:p>-1.841,70</text:p>
          </table:table-cell>
          <table:table-cell office:value-type="float" office:value="-2273.91" table:style-name="ce12">
            <text:p>-2.273,91</text:p>
          </table:table-cell>
          <table:table-cell office:value-type="float" office:value="-2035.55" table:style-name="ce12">
            <text:p>-2.035,55</text:p>
          </table:table-cell>
          <table:table-cell office:value-type="float" office:value="0" table:style-name="ce13">
            <text:p>0,00</text:p>
          </table:table-cell>
          <table:table-cell office:value-type="float" office:value="-6151.16" table:style-name="ce12">
            <text:p>-6.151,16</text:p>
          </table:table-cell>
          <table:table-cell office:value-type="float" office:value="10450.59" table:style-name="ce10">
            <text:p>10.450,5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OS HUMBERTO HONÓRIO DE MENDONÇA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COORDENADORIA DE MATERIAL E LOGÍSTICA (SA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6403.61" table:style-name="ce10">
            <text:p>6.403,61</text:p>
          </table:table-cell>
          <table:table-cell office:value-type="float" office:value="1379.07" table:style-name="ce10">
            <text:p>1.379,07</text:p>
          </table:table-cell>
          <table:table-cell office:value-type="float" office:value="2577.15" table:style-name="ce10">
            <text:p>2.577,1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114.42" table:style-name="ce10">
            <text:p>22.114,42</text:p>
          </table:table-cell>
          <table:table-cell office:value-type="float" office:value="-828.39" table:style-name="ce11">
            <text:p>-828,39</text:p>
          </table:table-cell>
          <table:table-cell office:value-type="float" office:value="-3880.29" table:style-name="ce12">
            <text:p>-3.880,29</text:p>
          </table:table-cell>
          <table:table-cell office:value-type="float" office:value="-3203.81" table:style-name="ce12">
            <text:p>-3.203,81</text:p>
          </table:table-cell>
          <table:table-cell office:value-type="float" office:value="0" table:style-name="ce13">
            <text:p>0,00</text:p>
          </table:table-cell>
          <table:table-cell office:value-type="float" office:value="-7912.49" table:style-name="ce12">
            <text:p>-7.912,49</text:p>
          </table:table-cell>
          <table:table-cell office:value-type="float" office:value="14201.93" table:style-name="ce10">
            <text:p>14.201,9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OS JORGE DOS SANTO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GESTÃO DOCUMENTAL E MEMÓRIA (S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2643.76" table:style-name="ce10">
            <text:p>2.643,76</text:p>
          </table:table-cell>
          <table:table-cell table:style-name="ce9"/>
          <table:table-cell office:value-type="float" office:value="3211.3" table:style-name="ce10">
            <text:p>3.211,3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556.58" table:style-name="ce10">
            <text:p>24.556,58</text:p>
          </table:table-cell>
          <table:table-cell office:value-type="float" office:value="-2643.76" table:style-name="ce12">
            <text:p>-2.643,76</text:p>
          </table:table-cell>
          <table:table-cell office:value-type="float" office:value="-4169.28" table:style-name="ce12">
            <text:p>-4.169,28</text:p>
          </table:table-cell>
          <table:table-cell office:value-type="float" office:value="-3267.17" table:style-name="ce12">
            <text:p>-3.267,17</text:p>
          </table:table-cell>
          <table:table-cell office:value-type="float" office:value="0" table:style-name="ce13">
            <text:p>0,00</text:p>
          </table:table-cell>
          <table:table-cell office:value-type="float" office:value="-10080.209999999999" table:style-name="ce12">
            <text:p>-10.080,21</text:p>
          </table:table-cell>
          <table:table-cell office:value-type="float" office:value="14476.37" table:style-name="ce10">
            <text:p>14.476,3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OS WESLEY DE CASTRO ANÍBAL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2245.04" table:style-name="ce10">
            <text:p>12.245,04</text:p>
          </table:table-cell>
          <table:table-cell office:value-type="float" office:value="4001.67" table:style-name="ce10">
            <text:p>4.001,67</text:p>
          </table:table-cell>
          <table:table-cell table:style-name="ce9"/>
          <table:table-cell office:value-type="float" office:value="1986.96" table:style-name="ce10">
            <text:p>1.986,9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233.669999999998" table:style-name="ce10">
            <text:p>18.233,67</text:p>
          </table:table-cell>
          <table:table-cell office:value-type="float" office:value="-1410.33" table:style-name="ce12">
            <text:p>-1.410,33</text:p>
          </table:table-cell>
          <table:table-cell office:value-type="float" office:value="-2687.05" table:style-name="ce12">
            <text:p>-2.687,05</text:p>
          </table:table-cell>
          <table:table-cell office:value-type="float" office:value="-2275.23" table:style-name="ce12">
            <text:p>-2.275,23</text:p>
          </table:table-cell>
          <table:table-cell office:value-type="float" office:value="0" table:style-name="ce13">
            <text:p>0,00</text:p>
          </table:table-cell>
          <table:table-cell office:value-type="float" office:value="-6372.61" table:style-name="ce12">
            <text:p>-6.372,61</text:p>
          </table:table-cell>
          <table:table-cell office:value-type="float" office:value="11861.06" table:style-name="ce10">
            <text:p>11.861,0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OLINE ALVES BONELÁ</text:p>
          </table:table-cell>
          <table:table-cell office:value-type="string" table:style-name="ce8">
            <text:p>ANALISTA JUDICIÁRIO - NÍVEL SUPERIOR C11</text:p>
          </table:table-cell>
          <table:table-cell office:value-type="string" table:style-name="ce8">
            <text:p>SECRETARIA <text:s/>(PEN)</text:p>
          </table:table-cell>
          <table:table-cell office:value-type="float" office:value="20823.05" table:style-name="ce10">
            <text:p>20.823,05</text:p>
          </table:table-cell>
          <table:table-cell table:number-columns-repeated="2" table:style-name="ce9"/>
          <table:table-cell office:value-type="float" office:value="5788.09" table:style-name="ce10">
            <text:p>5.788,0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611.14" table:style-name="ce10">
            <text:p>26.611,14</text:p>
          </table:table-cell>
          <table:table-cell office:value-type="float" office:value="-2981.69" table:style-name="ce12">
            <text:p>-2.981,69</text:p>
          </table:table-cell>
          <table:table-cell office:value-type="float" office:value="-4037.01" table:style-name="ce12">
            <text:p>-4.037,01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7018.7" table:style-name="ce12">
            <text:p>-7.018,70</text:p>
          </table:table-cell>
          <table:table-cell office:value-type="float" office:value="19592.439999999999" table:style-name="ce10">
            <text:p>19.592,4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OLINE DE FÁTIMA SOARES ALBUQUERQUE PADI</text:p>
          </table:table-cell>
          <table:table-cell office:value-type="string" table:style-name="ce8">
            <text:p>ASSISTENTE JURIDICO IV - FC-04</text:p>
          </table:table-cell>
          <table:table-cell office:value-type="string" table:style-name="ce8">
            <text:p>GABINETE DE DESEMBARGADOR (GABEAPB)</text:p>
          </table:table-cell>
          <table:table-cell office:value-type="float" office:value="10570.37" table:style-name="ce10">
            <text:p>10.570,37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351.43" table:style-name="ce10">
            <text:p>1.351,4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861.69" table:style-name="ce10">
            <text:p>13.861,69</text:p>
          </table:table-cell>
          <table:table-cell office:value-type="float" office:value="-828.39" table:style-name="ce11">
            <text:p>-828,39</text:p>
          </table:table-cell>
          <table:table-cell office:value-type="float" office:value="-2343.15" table:style-name="ce12">
            <text:p>-2.343,15</text:p>
          </table:table-cell>
          <table:table-cell office:value-type="float" office:value="-509.22" table:style-name="ce11">
            <text:p>-509,22</text:p>
          </table:table-cell>
          <table:table-cell office:value-type="float" office:value="0" table:style-name="ce13">
            <text:p>0,00</text:p>
          </table:table-cell>
          <table:table-cell office:value-type="float" office:value="-3680.76" table:style-name="ce12">
            <text:p>-3.680,76</text:p>
          </table:table-cell>
          <table:table-cell office:value-type="float" office:value="10180.93" table:style-name="ce10">
            <text:p>10.180,9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TARINA SAMPAIO DE SOUZA CARNEIRO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<text:s/>(PEN)</text:p>
          </table:table-cell>
          <table:table-cell table:number-columns-repeated="2" table:style-name="ce9"/>
          <table:table-cell office:value-type="float" office:value="2232.38" table:style-name="ce10">
            <text:p>2.232,38</text:p>
          </table:table-cell>
          <table:table-cell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32.38" table:style-name="ce10">
            <text:p>2.232,38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2232.38" table:style-name="ce10">
            <text:p>2.232,3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ÉLIO RICARDO MARINHO ELEUTÉRIO</text:p>
          </table:table-cell>
          <table:table-cell office:value-type="string" table:style-name="ce8">
            <text:p>ASSISTENTE DE JUIZ - FC-05</text:p>
          </table:table-cell>
          <table:table-cell office:value-type="string" table:style-name="ce8">
            <text:p>SECRETARIA (2ª VT-ARA)</text:p>
          </table:table-cell>
          <table:table-cell office:value-type="float" office:value="18399.2" table:style-name="ce10">
            <text:p>18.399,20</text:p>
          </table:table-cell>
          <table:table-cell office:value-type="float" office:value="313.58999999999997" table:style-name="ce15">
            <text:p>313,59</text:p>
          </table:table-cell>
          <table:table-cell office:value-type="float" office:value="2232.38" table:style-name="ce10">
            <text:p>2.232,38</text:p>
          </table:table-cell>
          <table:table-cell office:value-type="float" office:value="5817.53" table:style-name="ce10">
            <text:p>5.817,5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762.7" table:style-name="ce10">
            <text:p>26.762,70</text:p>
          </table:table-cell>
          <table:table-cell office:value-type="float" office:value="-2609.2600000000002" table:style-name="ce12">
            <text:p>-2.609,26</text:p>
          </table:table-cell>
          <table:table-cell office:value-type="float" office:value="-3912.33" table:style-name="ce12">
            <text:p>-3.912,33</text:p>
          </table:table-cell>
          <table:table-cell office:value-type="float" office:value="-3435.83" table:style-name="ce12">
            <text:p>-3.435,83</text:p>
          </table:table-cell>
          <table:table-cell office:value-type="float" office:value="0" table:style-name="ce13">
            <text:p>0,00</text:p>
          </table:table-cell>
          <table:table-cell office:value-type="float" office:value="-9957.42" table:style-name="ce12">
            <text:p>-9.957,42</text:p>
          </table:table-cell>
          <table:table-cell office:value-type="float" office:value="16805.28" table:style-name="ce10">
            <text:p>16.805,2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ESAR ROGERIO LAMENHA DE VERÇOSA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4ª VT)</text:p>
          </table:table-cell>
          <table:table-cell table:number-columns-repeated="2" table:style-name="ce9"/>
          <table:table-cell office:value-type="float" office:value="1379.07" table:style-name="ce10">
            <text:p>1.379,07</text:p>
          </table:table-cell>
          <table:table-cell office:value-type="float" office:value="12.1" table:style-name="ce13">
            <text:p>12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91.17" table:style-name="ce10">
            <text:p>1.391,17</text:p>
          </table:table-cell>
          <table:table-cell table:number-columns-repeated="2" table:style-name="ce9"/>
          <table:table-cell office:value-type="float" office:value="-96.84" table:style-name="ce11">
            <text:p>-96,84</text:p>
          </table:table-cell>
          <table:table-cell office:value-type="float" office:value="0" table:style-name="ce13">
            <text:p>0,00</text:p>
          </table:table-cell>
          <table:table-cell office:value-type="float" office:value="-96.84" table:style-name="ce11">
            <text:p>-96,84</text:p>
          </table:table-cell>
          <table:table-cell office:value-type="float" office:value="1294.33" table:style-name="ce10">
            <text:p>1.294,3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HARLES SILVA LINS</text:p>
          </table:table-cell>
          <table:table-cell office:value-type="string" table:style-name="ce8">
            <text:p>TÉCNICO JUDICIÁRIO - NÍVEL MÉDIO A5</text:p>
          </table:table-cell>
          <table:table-cell table:style-name="ce9"/>
          <table:table-cell office:value-type="float" office:value="9042.17" table:style-name="ce10">
            <text:p>9.042,17</text:p>
          </table:table-cell>
          <table:table-cell table:number-columns-repeated="2" table:style-name="ce9"/>
          <table:table-cell office:value-type="float" office:value="1645.18" table:style-name="ce10">
            <text:p>1.645,1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0687.35" table:style-name="ce10">
            <text:p>10.687,35</text:p>
          </table:table-cell>
          <table:table-cell office:value-type="float" office:value="-828.39" table:style-name="ce11">
            <text:p>-828,39</text:p>
          </table:table-cell>
          <table:table-cell office:value-type="float" office:value="-776.95" table:style-name="ce11">
            <text:p>-776,95</text:p>
          </table:table-cell>
          <table:table-cell office:value-type="float" office:value="-1082.28" table:style-name="ce12">
            <text:p>-1.082,28</text:p>
          </table:table-cell>
          <table:table-cell office:value-type="float" office:value="0" table:style-name="ce13">
            <text:p>0,00</text:p>
          </table:table-cell>
          <table:table-cell office:value-type="float" office:value="-2687.62" table:style-name="ce12">
            <text:p>-2.687,62</text:p>
          </table:table-cell>
          <table:table-cell office:value-type="float" office:value="7999.73" table:style-name="ce10">
            <text:p>7.999,7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HARLES WALBERTO GOMES DE ARAÚJ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9ª VT)</text:p>
          </table:table-cell>
          <table:table-cell office:value-type="float" office:value="11822.66" table:style-name="ce10">
            <text:p>11.822,66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424.69" table:style-name="ce10">
            <text:p>2.424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432.4" table:style-name="ce10">
            <text:p>15.432,40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293.84" table:style-name="ce12">
            <text:p>-2.293,84</text:p>
          </table:table-cell>
          <table:table-cell office:value-type="float" office:value="-1739.3" table:style-name="ce12">
            <text:p>-1.739,30</text:p>
          </table:table-cell>
          <table:table-cell office:value-type="float" office:value="0" table:style-name="ce13">
            <text:p>0,00</text:p>
          </table:table-cell>
          <table:table-cell office:value-type="float" office:value="-5538.31" table:style-name="ce12">
            <text:p>-5.538,31</text:p>
          </table:table-cell>
          <table:table-cell office:value-type="float" office:value="9894.09" table:style-name="ce10">
            <text:p>9.894,0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HRISTIANA MOURA PAES VIANNA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1ª VT)</text:p>
          </table:table-cell>
          <table:table-cell table:number-columns-repeated="2" table:style-name="ce9"/>
          <table:table-cell office:value-type="float" office:value="8411.01" table:style-name="ce10">
            <text:p>8.411,01</text:p>
          </table:table-cell>
          <table:table-cell office:value-type="float" office:value="1923.99" table:style-name="ce10">
            <text:p>1.923,9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0335" table:style-name="ce10">
            <text:p>10.335,00</text:p>
          </table:table-cell>
          <table:table-cell table:style-name="ce9"/>
          <table:table-cell office:value-type="float" office:value="-1339.39" table:style-name="ce12">
            <text:p>-1.339,39</text:p>
          </table:table-cell>
          <table:table-cell office:value-type="float" office:value="-3455.34" table:style-name="ce12">
            <text:p>-3.455,34</text:p>
          </table:table-cell>
          <table:table-cell office:value-type="float" office:value="0" table:style-name="ce13">
            <text:p>0,00</text:p>
          </table:table-cell>
          <table:table-cell office:value-type="float" office:value="-4794.7299999999996" table:style-name="ce12">
            <text:p>-4.794,73</text:p>
          </table:table-cell>
          <table:table-cell office:value-type="float" office:value="5540.27" table:style-name="ce10">
            <text:p>5.540,2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ÍCERA ARAÚJO DE ASSI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4559.3500000000004" table:style-name="ce10">
            <text:p>4.559,35</text:p>
          </table:table-cell>
          <table:table-cell office:value-type="float" office:value="503.56" table:style-name="ce15">
            <text:p>503,56</text:p>
          </table:table-cell>
          <table:table-cell table:style-name="ce9"/>
          <table:table-cell office:value-type="float" office:value="978.79" table:style-name="ce15">
            <text:p>978,7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041.7" table:style-name="ce10">
            <text:p>6.041,70</text:p>
          </table:table-cell>
          <table:table-cell table:style-name="ce9"/>
          <table:table-cell office:value-type="float" office:value="-470.8" table:style-name="ce11">
            <text:p>-470,80</text:p>
          </table:table-cell>
          <table:table-cell office:value-type="float" office:value="-1112.24" table:style-name="ce12">
            <text:p>-1.112,24</text:p>
          </table:table-cell>
          <table:table-cell office:value-type="float" office:value="0" table:style-name="ce13">
            <text:p>0,00</text:p>
          </table:table-cell>
          <table:table-cell office:value-type="float" office:value="-1583.04" table:style-name="ce12">
            <text:p>-1.583,04</text:p>
          </table:table-cell>
          <table:table-cell office:value-type="float" office:value="4458.66" table:style-name="ce10">
            <text:p>4.458,6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ÍCERO FERREIRA DE LIMA FILHO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CONTROLE, MANUTENÇÃO E CONSERVAÇÃO DE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3269.41" table:style-name="ce10">
            <text:p>3.269,41</text:p>
          </table:table-cell>
          <table:table-cell office:value-type="float" office:value="1939.89" table:style-name="ce10">
            <text:p>1.939,89</text:p>
          </table:table-cell>
          <table:table-cell office:value-type="float" office:value="2861.45" table:style-name="ce10">
            <text:p>2.861,4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967.82" table:style-name="ce10">
            <text:p>19.967,82</text:p>
          </table:table-cell>
          <table:table-cell office:value-type="float" office:value="-828.39" table:style-name="ce11">
            <text:p>-828,39</text:p>
          </table:table-cell>
          <table:table-cell office:value-type="float" office:value="-3554.95" table:style-name="ce12">
            <text:p>-3.554,95</text:p>
          </table:table-cell>
          <table:table-cell office:value-type="float" office:value="-3027.48" table:style-name="ce12">
            <text:p>-3.027,48</text:p>
          </table:table-cell>
          <table:table-cell office:value-type="float" office:value="0" table:style-name="ce13">
            <text:p>0,00</text:p>
          </table:table-cell>
          <table:table-cell office:value-type="float" office:value="-7410.82" table:style-name="ce12">
            <text:p>-7.410,82</text:p>
          </table:table-cell>
          <table:table-cell office:value-type="float" office:value="12557" table:style-name="ce10">
            <text:p>12.557,0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ARISSA TENÓRIO DE AMORIM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DIRETORIA-GERAL <text:s/>(PRES)</text:p>
          </table:table-cell>
          <table:table-cell office:value-type="float" office:value="18325.75" table:style-name="ce10">
            <text:p>18.325,75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355.63" table:style-name="ce10">
            <text:p>1.355,63</text:p>
          </table:table-cell>
          <table:table-cell office:value-type="float" office:value="2482.86" table:number-columns-spanned="2" table:number-rows-spanned="1" table:style-name="ce27">
            <text:p>2.482,86</text:p>
          </table:table-cell>
          <table:covered-table-cell/>
          <table:table-cell table:style-name="ce9"/>
          <table:table-cell office:value-type="float" office:value="24104.13" table:style-name="ce10">
            <text:p>24.104,13</text:p>
          </table:table-cell>
          <table:table-cell office:value-type="float" office:value="-2557.52" table:style-name="ce12">
            <text:p>-2.557,52</text:p>
          </table:table-cell>
          <table:table-cell office:value-type="float" office:value="-4683.16" table:style-name="ce12">
            <text:p>-4.683,16</text:p>
          </table:table-cell>
          <table:table-cell office:value-type="float" office:value="-4254.3500000000004" table:style-name="ce12">
            <text:p>-4.254,35</text:p>
          </table:table-cell>
          <table:table-cell office:value-type="float" office:value="0" table:style-name="ce13">
            <text:p>0,00</text:p>
          </table:table-cell>
          <table:table-cell office:value-type="float" office:value="-11495.03" table:style-name="ce12">
            <text:p>-11.495,03</text:p>
          </table:table-cell>
          <table:table-cell office:value-type="float" office:value="12609.1" table:style-name="ce10">
            <text:p>12.609,1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AUDÊNCIO BATISTA DA SILVA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<text:s/>(PAL)</text:p>
          </table:table-cell>
          <table:table-cell table:number-columns-repeated="2" table:style-name="ce9"/>
          <table:table-cell office:value-type="float" office:value="2232.38" table:style-name="ce10">
            <text:p>2.232,38</text:p>
          </table:table-cell>
          <table:table-cell office:value-type="float" office:value="2407.4499999999998" table:style-name="ce10">
            <text:p>2.407,45</text:p>
          </table:table-cell>
          <table:table-cell office:value-type="float" office:value="2591.04" table:number-columns-spanned="2" table:number-rows-spanned="1" table:style-name="ce27">
            <text:p>2.591,04</text:p>
          </table:table-cell>
          <table:covered-table-cell/>
          <table:table-cell table:style-name="ce9"/>
          <table:table-cell office:value-type="float" office:value="7230.87" table:style-name="ce10">
            <text:p>7.230,87</text:p>
          </table:table-cell>
          <table:table-cell table:style-name="ce9"/>
          <table:table-cell office:value-type="float" office:value="-321.18" table:style-name="ce11">
            <text:p>-321,18</text:p>
          </table:table-cell>
          <table:table-cell office:value-type="float" office:value="-1562.66" table:style-name="ce12">
            <text:p>-1.562,66</text:p>
          </table:table-cell>
          <table:table-cell office:value-type="float" office:value="0" table:style-name="ce13">
            <text:p>0,00</text:p>
          </table:table-cell>
          <table:table-cell office:value-type="float" office:value="-1883.84" table:style-name="ce12">
            <text:p>-1.883,84</text:p>
          </table:table-cell>
          <table:table-cell office:value-type="float" office:value="5347.03" table:style-name="ce10">
            <text:p>5.347,0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AUDEVAN VICENTE VELOSO</text:p>
          </table:table-cell>
          <table:table-cell office:value-type="string" table:style-name="ce8">
            <text:p>ANALISTA JUDICIÁRIO - NÍVEL SUPERIOR C11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0896.5" table:style-name="ce10">
            <text:p>20.896,50</text:p>
          </table:table-cell>
          <table:table-cell table:number-columns-repeated="2" table:style-name="ce9"/>
          <table:table-cell office:value-type="float" office:value="6219.83" table:style-name="ce10">
            <text:p>6.219,8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116.33" table:style-name="ce10">
            <text:p>27.116,33</text:p>
          </table:table-cell>
          <table:table-cell office:value-type="float" office:value="-2981.69" table:style-name="ce12">
            <text:p>-2.981,69</text:p>
          </table:table-cell>
          <table:table-cell office:value-type="float" office:value="-3796.53" table:style-name="ce12">
            <text:p>-3.796,53</text:p>
          </table:table-cell>
          <table:table-cell office:value-type="float" office:value="-1433.19" table:style-name="ce12">
            <text:p>-1.433,19</text:p>
          </table:table-cell>
          <table:table-cell office:value-type="float" office:value="0" table:style-name="ce13">
            <text:p>0,00</text:p>
          </table:table-cell>
          <table:table-cell office:value-type="float" office:value="-8211.41" table:style-name="ce12">
            <text:p>-8.211,41</text:p>
          </table:table-cell>
          <table:table-cell office:value-type="float" office:value="18904.919999999998" table:style-name="ce10">
            <text:p>18.904,9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ÁUDIA COSTA RODAS</text:p>
          </table:table-cell>
          <table:table-cell office:value-type="string" table:style-name="ce8">
            <text:p>ASSISTENTE-JURÍDICO - FC-04</text:p>
          </table:table-cell>
          <table:table-cell office:value-type="string" table:style-name="ce8">
            <text:p>SECRETARIA <text:s text:c="2"/>JURÍDICO-ADMINISTRATIVA</text:p>
          </table:table-cell>
          <table:table-cell office:value-type="float" office:value="19441.79" table:style-name="ce10">
            <text:p>19.441,79</text:p>
          </table:table-cell>
          <table:table-cell office:value-type="float" office:value="1636.33" table:style-name="ce10">
            <text:p>1.636,33</text:p>
          </table:table-cell>
          <table:table-cell office:value-type="float" office:value="1939.89" table:style-name="ce10">
            <text:p>1.939,89</text:p>
          </table:table-cell>
          <table:table-cell office:value-type="float" office:value="2154.25" table:style-name="ce10">
            <text:p>2.154,2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172.26" table:style-name="ce10">
            <text:p>25.172,26</text:p>
          </table:table-cell>
          <table:table-cell office:value-type="float" office:value="-3010.18" table:style-name="ce12">
            <text:p>-3.010,18</text:p>
          </table:table-cell>
          <table:table-cell office:value-type="float" office:value="-4528.5200000000004" table:style-name="ce12">
            <text:p>-4.528,52</text:p>
          </table:table-cell>
          <table:table-cell office:value-type="float" office:value="-6664.56" table:style-name="ce12">
            <text:p>-6.664,56</text:p>
          </table:table-cell>
          <table:table-cell office:value-type="float" office:value="0" table:style-name="ce13">
            <text:p>0,00</text:p>
          </table:table-cell>
          <table:table-cell office:value-type="float" office:value="-14203.26" table:style-name="ce12">
            <text:p>-14.203,26</text:p>
          </table:table-cell>
          <table:table-cell office:value-type="float" office:value="10969" table:style-name="ce10">
            <text:p>10.969,0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AUDIA DE HOLANDA BARBOSA MEDINA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19441.79" table:style-name="ce10">
            <text:p>19.441,79</text:p>
          </table:table-cell>
          <table:table-cell table:number-columns-repeated="2" table:style-name="ce9"/>
          <table:table-cell office:value-type="float" office:value="2221.36" table:style-name="ce10">
            <text:p>2.221,3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663.15" table:style-name="ce10">
            <text:p>21.663,15</text:p>
          </table:table-cell>
          <table:table-cell office:value-type="float" office:value="-828.39" table:style-name="ce11">
            <text:p>-828,39</text:p>
          </table:table-cell>
          <table:table-cell office:value-type="float" office:value="-4249.33" table:style-name="ce12">
            <text:p>-4.249,33</text:p>
          </table:table-cell>
          <table:table-cell office:value-type="float" office:value="-4175.49" table:style-name="ce12">
            <text:p>-4.175,49</text:p>
          </table:table-cell>
          <table:table-cell office:value-type="float" office:value="0" table:style-name="ce13">
            <text:p>0,00</text:p>
          </table:table-cell>
          <table:table-cell office:value-type="float" office:value="-9253.2099999999991" table:style-name="ce12">
            <text:p>-9.253,21</text:p>
          </table:table-cell>
          <table:table-cell office:value-type="float" office:value="12409.94" table:style-name="ce10">
            <text:p>12.409,9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AUDIA DE MEDEIROS PAES DE LIR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3418.74" table:style-name="ce10">
            <text:p>13.418,74</text:p>
          </table:table-cell>
          <table:table-cell table:number-columns-repeated="3"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418.74" table:style-name="ce10">
            <text:p>13.418,74</text:p>
          </table:table-cell>
          <table:table-cell office:value-type="float" office:value="-943.71" table:style-name="ce11">
            <text:p>-943,71</text:p>
          </table:table-cell>
          <table:table-cell office:value-type="float" office:value="-2561.27" table:style-name="ce12">
            <text:p>-2.561,27</text:p>
          </table:table-cell>
          <table:table-cell office:value-type="float" office:value="-1999.21" table:style-name="ce12">
            <text:p>-1.999,21</text:p>
          </table:table-cell>
          <table:table-cell office:value-type="float" office:value="0" table:style-name="ce13">
            <text:p>0,00</text:p>
          </table:table-cell>
          <table:table-cell office:value-type="float" office:value="-5504.19" table:style-name="ce12">
            <text:p>-5.504,19</text:p>
          </table:table-cell>
          <table:table-cell office:value-type="float" office:value="7914.55" table:style-name="ce10">
            <text:p>7.914,5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ÁUDIA SILVA DE SOUZ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3ª VT)</text:p>
          </table:table-cell>
          <table:table-cell office:value-type="float" office:value="1770.96" table:style-name="ce10">
            <text:p>1.770,96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510.7600000000002" table:style-name="ce10">
            <text:p>2.510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466.77" table:style-name="ce10">
            <text:p>5.466,77</text:p>
          </table:table-cell>
          <table:table-cell office:value-type="float" office:value="-263.72000000000003" table:style-name="ce11">
            <text:p>-263,72</text:p>
          </table:table-cell>
          <table:table-cell office:value-type="float" office:value="-30.69" table:style-name="ce11">
            <text:p>-30,69</text:p>
          </table:table-cell>
          <table:table-cell office:value-type="float" office:value="-1860.86" table:style-name="ce12">
            <text:p>-1.860,86</text:p>
          </table:table-cell>
          <table:table-cell office:value-type="float" office:value="0" table:style-name="ce13">
            <text:p>0,00</text:p>
          </table:table-cell>
          <table:table-cell office:value-type="float" office:value="-2155.27" table:style-name="ce12">
            <text:p>-2.155,27</text:p>
          </table:table-cell>
          <table:table-cell office:value-type="float" office:value="3311.5" table:style-name="ce10">
            <text:p>3.311,5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ÁUDIO CARDOSO PEDROZ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416.86" table:style-name="ce10">
            <text:p>13.416,86</text:p>
          </table:table-cell>
          <table:table-cell office:value-type="float" office:value="2250.59" table:style-name="ce10">
            <text:p>2.250,59</text:p>
          </table:table-cell>
          <table:table-cell table:style-name="ce9"/>
          <table:table-cell office:value-type="float" office:value="3354.1" table:style-name="ce10">
            <text:p>3.354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021.55" table:style-name="ce10">
            <text:p>19.021,55</text:p>
          </table:table-cell>
          <table:table-cell office:value-type="float" office:value="-1868.86" table:style-name="ce12">
            <text:p>-1.868,86</text:p>
          </table:table-cell>
          <table:table-cell office:value-type="float" office:value="-2820.98" table:style-name="ce12">
            <text:p>-2.820,98</text:p>
          </table:table-cell>
          <table:table-cell office:value-type="float" office:value="-3295.82" table:style-name="ce12">
            <text:p>-3.295,82</text:p>
          </table:table-cell>
          <table:table-cell office:value-type="float" office:value="0" table:style-name="ce13">
            <text:p>0,00</text:p>
          </table:table-cell>
          <table:table-cell office:value-type="float" office:value="-7985.66" table:style-name="ce12">
            <text:p>-7.985,66</text:p>
          </table:table-cell>
          <table:table-cell office:value-type="float" office:value="11035.89" table:style-name="ce10">
            <text:p>11.035,8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ÁUDIO JORGE REBÊLO DE VASCONCELOS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22013.25" table:style-name="ce10">
            <text:p>22.013,25</text:p>
          </table:table-cell>
          <table:table-cell office:value-type="float" office:value="3734.05" table:style-name="ce10">
            <text:p>3.734,05</text:p>
          </table:table-cell>
          <table:table-cell table:style-name="ce9"/>
          <table:table-cell office:value-type="float" office:value="1005.58" table:style-name="ce10">
            <text:p>1.005,5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752.880000000001" table:style-name="ce10">
            <text:p>26.752,88</text:p>
          </table:table-cell>
          <table:table-cell office:value-type="float" office:value="-3014.77" table:style-name="ce12">
            <text:p>-3.014,77</text:p>
          </table:table-cell>
          <table:table-cell office:value-type="float" office:value="-4858.49" table:style-name="ce12">
            <text:p>-4.858,49</text:p>
          </table:table-cell>
          <table:table-cell office:value-type="float" office:value="-1183.6400000000001" table:style-name="ce12">
            <text:p>-1.183,64</text:p>
          </table:table-cell>
          <table:table-cell office:value-type="float" office:value="0" table:style-name="ce13">
            <text:p>0,00</text:p>
          </table:table-cell>
          <table:table-cell office:value-type="float" office:value="-9056.9" table:style-name="ce12">
            <text:p>-9.056,90</text:p>
          </table:table-cell>
          <table:table-cell office:value-type="float" office:value="17695.98" table:style-name="ce10">
            <text:p>17.695,9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EANE DE ARAÚJO CAVALCANTE</text:p>
          </table:table-cell>
          <table:table-cell office:value-type="string" table:style-name="ce8">
            <text:p>ANALISTA JUDICIÁRIO - NÍVEL SUPERIOR B9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19696.96" table:style-name="ce10">
            <text:p>19.696,96</text:p>
          </table:table-cell>
          <table:table-cell table:number-columns-repeated="2" table:style-name="ce9"/>
          <table:table-cell office:value-type="float" office:value="1506.86" table:style-name="ce10">
            <text:p>1.506,8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203.82" table:style-name="ce10">
            <text:p>21.203,82</text:p>
          </table:table-cell>
          <table:table-cell office:value-type="float" office:value="-828.39" table:style-name="ce11">
            <text:p>-828,39</text:p>
          </table:table-cell>
          <table:table-cell office:value-type="float" office:value="-4319.5" table:style-name="ce12">
            <text:p>-4.319,50</text:p>
          </table:table-cell>
          <table:table-cell office:value-type="float" office:value="-629.05999999999995" table:style-name="ce11">
            <text:p>-629,06</text:p>
          </table:table-cell>
          <table:table-cell office:value-type="float" office:value="0" table:style-name="ce13">
            <text:p>0,00</text:p>
          </table:table-cell>
          <table:table-cell office:value-type="float" office:value="-5776.95" table:style-name="ce12">
            <text:p>-5.776,95</text:p>
          </table:table-cell>
          <table:table-cell office:value-type="float" office:value="15426.87" table:style-name="ce10">
            <text:p>15.426,8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ECIO LUCIANO COSTA CLAUDINO</text:p>
          </table:table-cell>
          <table:table-cell office:value-type="string" table:style-name="ce8">
            <text:p>ASSISTENTE CHEFE - FC-04</text:p>
          </table:table-cell>
          <table:table-cell table:style-name="ce9"/>
          <table:table-cell office:value-type="float" office:value="11849.58" table:style-name="ce10">
            <text:p>11.849,58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5110.6099999999997" table:style-name="ce10">
            <text:p>5.110,6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900.080000000002" table:style-name="ce10">
            <text:p>18.900,08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352.41" table:style-name="ce12">
            <text:p>-2.352,41</text:p>
          </table:table-cell>
          <table:table-cell office:value-type="float" office:value="-3166.78" table:style-name="ce12">
            <text:p>-3.166,78</text:p>
          </table:table-cell>
          <table:table-cell office:value-type="float" office:value="0" table:style-name="ce13">
            <text:p>0,00</text:p>
          </table:table-cell>
          <table:table-cell office:value-type="float" office:value="-7024.36" table:style-name="ce12">
            <text:p>-7.024,36</text:p>
          </table:table-cell>
          <table:table-cell office:value-type="float" office:value="11875.72" table:style-name="ce10">
            <text:p>11.875,7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EOMENES DE AMORIM SANTO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2781.81" table:style-name="ce10">
            <text:p>2.781,81</text:p>
          </table:table-cell>
          <table:table-cell table:style-name="ce9"/>
          <table:table-cell office:value-type="float" office:value="2535.56" table:style-name="ce10">
            <text:p>2.535,5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953.23" table:style-name="ce10">
            <text:p>16.953,23</text:p>
          </table:table-cell>
          <table:table-cell office:value-type="float" office:value="-1108.54" table:style-name="ce12">
            <text:p>-1.108,54</text:p>
          </table:table-cell>
          <table:table-cell table:style-name="ce9"/>
          <table:table-cell office:value-type="float" office:value="-6001.89" table:style-name="ce12">
            <text:p>-6.001,89</text:p>
          </table:table-cell>
          <table:table-cell office:value-type="float" office:value="0" table:style-name="ce13">
            <text:p>0,00</text:p>
          </table:table-cell>
          <table:table-cell office:value-type="float" office:value="-7110.43" table:style-name="ce12">
            <text:p>-7.110,43</text:p>
          </table:table-cell>
          <table:table-cell office:value-type="float" office:value="9842.7999999999993" table:style-name="ce10">
            <text:p>9.842,8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EONICE LEMOS FALCÃO DE ALMEID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APOIO ÀS VARAS (SEJ)</text:p>
          </table:table-cell>
          <table:table-cell office:value-type="float" office:value="19363.86" table:style-name="ce10">
            <text:p>19.363,86</text:p>
          </table:table-cell>
          <table:table-cell office:value-type="float" office:value="4283.45" table:style-name="ce10">
            <text:p>4.283,45</text:p>
          </table:table-cell>
          <table:table-cell table:style-name="ce9"/>
          <table:table-cell office:value-type="float" office:value="2414.8200000000002" table:style-name="ce10">
            <text:p>2.414,8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062.13" table:style-name="ce10">
            <text:p>26.062,13</text:p>
          </table:table-cell>
          <table:table-cell office:value-type="float" office:value="-2958.76" table:style-name="ce12">
            <text:p>-2.958,76</text:p>
          </table:table-cell>
          <table:table-cell office:value-type="float" office:value="-4819.99" table:style-name="ce12">
            <text:p>-4.819,99</text:p>
          </table:table-cell>
          <table:table-cell office:value-type="float" office:value="-4210.5600000000004" table:style-name="ce12">
            <text:p>-4.210,56</text:p>
          </table:table-cell>
          <table:table-cell office:value-type="float" office:value="0" table:style-name="ce13">
            <text:p>0,00</text:p>
          </table:table-cell>
          <table:table-cell office:value-type="float" office:value="-11989.31" table:style-name="ce12">
            <text:p>-11.989,31</text:p>
          </table:table-cell>
          <table:table-cell office:value-type="float" office:value="14072.82" table:style-name="ce10">
            <text:p>14.072,8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RISTIANA DA COSTA MAI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TOR DE PETIÇÃO E PROTOCOLO (CAVT)</text:p>
          </table:table-cell>
          <table:table-cell office:value-type="float" office:value="11754.59" table:style-name="ce10">
            <text:p>11.754,59</text:p>
          </table:table-cell>
          <table:table-cell table:number-columns-repeated="2" table:style-name="ce9"/>
          <table:table-cell office:value-type="float" office:value="1750.69" table:style-name="ce10">
            <text:p>1.750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505.28" table:style-name="ce10">
            <text:p>13.505,28</text:p>
          </table:table-cell>
          <table:table-cell office:value-type="float" office:value="-828.39" table:style-name="ce11">
            <text:p>-828,39</text:p>
          </table:table-cell>
          <table:table-cell office:value-type="float" office:value="-2083.21" table:style-name="ce12">
            <text:p>-2.083,21</text:p>
          </table:table-cell>
          <table:table-cell office:value-type="float" office:value="-4329.13" table:style-name="ce12">
            <text:p>-4.329,13</text:p>
          </table:table-cell>
          <table:table-cell office:value-type="float" office:value="0" table:style-name="ce13">
            <text:p>0,00</text:p>
          </table:table-cell>
          <table:table-cell office:value-type="float" office:value="-7240.73" table:style-name="ce12">
            <text:p>-7.240,73</text:p>
          </table:table-cell>
          <table:table-cell office:value-type="float" office:value="6264.55" table:style-name="ce10">
            <text:p>6.264,5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RISTINA FERREIRA PEDROS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1954.99" table:style-name="ce10">
            <text:p>1.954,99</text:p>
          </table:table-cell>
          <table:table-cell table:style-name="ce9"/>
          <table:table-cell office:value-type="float" office:value="1819.53" table:style-name="ce10">
            <text:p>1.819,5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410.38" table:style-name="ce10">
            <text:p>15.410,38</text:p>
          </table:table-cell>
          <table:table-cell office:value-type="float" office:value="-972.11" table:style-name="ce11">
            <text:p>-972,11</text:p>
          </table:table-cell>
          <table:table-cell office:value-type="float" office:value="-2548.66" table:style-name="ce12">
            <text:p>-2.548,66</text:p>
          </table:table-cell>
          <table:table-cell office:value-type="float" office:value="-2268.62" table:style-name="ce12">
            <text:p>-2.268,62</text:p>
          </table:table-cell>
          <table:table-cell office:value-type="float" office:value="0" table:style-name="ce13">
            <text:p>0,00</text:p>
          </table:table-cell>
          <table:table-cell office:value-type="float" office:value="-5789.39" table:style-name="ce12">
            <text:p>-5.789,39</text:p>
          </table:table-cell>
          <table:table-cell office:value-type="float" office:value="9620.99" table:style-name="ce10">
            <text:p>9.620,9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RISTINA LUNA DE OLIVEIRA LEITE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COORDENADORIA DE MATERIAL E LOGÍSTICA (SA)</text:p>
          </table:table-cell>
          <table:table-cell office:value-type="float" office:value="5394.03" table:style-name="ce10">
            <text:p>5.394,03</text:p>
          </table:table-cell>
          <table:table-cell office:value-type="float" office:value="755.16" table:style-name="ce15">
            <text:p>755,16</text:p>
          </table:table-cell>
          <table:table-cell office:value-type="float" office:value="1185.05" table:style-name="ce10">
            <text:p>1.185,05</text:p>
          </table:table-cell>
          <table:table-cell office:value-type="float" office:value="910.08" table:style-name="ce15">
            <text:p>910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8244.32" table:style-name="ce10">
            <text:p>8.244,32</text:p>
          </table:table-cell>
          <table:table-cell office:value-type="float" office:value="-755.16" table:style-name="ce11">
            <text:p>-755,16</text:p>
          </table:table-cell>
          <table:table-cell office:value-type="float" office:value="-939.89" table:style-name="ce11">
            <text:p>-939,89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1695.05" table:style-name="ce12">
            <text:p>-1.695,05</text:p>
          </table:table-cell>
          <table:table-cell office:value-type="float" office:value="6549.27" table:style-name="ce10">
            <text:p>6.549,2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RISTINA RENOVATO GUERREIRO BARBOS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PETIÇÃO E PROTOCOLO (CAVT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5583.03" table:style-name="ce10">
            <text:p>5.583,03</text:p>
          </table:table-cell>
          <table:table-cell office:value-type="float" office:value="1939.89" table:style-name="ce10">
            <text:p>1.939,89</text:p>
          </table:table-cell>
          <table:table-cell office:value-type="float" office:value="2921.24" table:style-name="ce10">
            <text:p>2.921,2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246.240000000002" table:style-name="ce10">
            <text:p>22.246,24</text:p>
          </table:table-cell>
          <table:table-cell office:value-type="float" office:value="-2076.15" table:style-name="ce12">
            <text:p>-2.076,15</text:p>
          </table:table-cell>
          <table:table-cell office:value-type="float" office:value="-3874.07" table:style-name="ce12">
            <text:p>-3.874,07</text:p>
          </table:table-cell>
          <table:table-cell office:value-type="float" office:value="-7536.36" table:style-name="ce12">
            <text:p>-7.536,36</text:p>
          </table:table-cell>
          <table:table-cell office:value-type="float" office:value="0" table:style-name="ce13">
            <text:p>0,00</text:p>
          </table:table-cell>
          <table:table-cell office:value-type="float" office:value="-13486.58" table:style-name="ce12">
            <text:p>-13.486,58</text:p>
          </table:table-cell>
          <table:table-cell office:value-type="float" office:value="8759.66" table:style-name="ce10">
            <text:p>8.759,6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YNTHIA DE CASTRO PEDROZA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8ª VT)</text:p>
          </table:table-cell>
          <table:table-cell office:value-type="float" office:value="11849.58" table:style-name="ce10">
            <text:p>11.849,58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601.6999999999998" table:style-name="ce10">
            <text:p>2.601,7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683.66" table:style-name="ce10">
            <text:p>16.683,66</text:p>
          </table:table-cell>
          <table:table-cell office:value-type="float" office:value="-828.39" table:style-name="ce11">
            <text:p>-828,39</text:p>
          </table:table-cell>
          <table:table-cell office:value-type="float" office:value="-2546.37" table:style-name="ce12">
            <text:p>-2.546,37</text:p>
          </table:table-cell>
          <table:table-cell office:value-type="float" office:value="-1146.3900000000001" table:style-name="ce12">
            <text:p>-1.146,39</text:p>
          </table:table-cell>
          <table:table-cell office:value-type="float" office:value="0" table:style-name="ce13">
            <text:p>0,00</text:p>
          </table:table-cell>
          <table:table-cell office:value-type="float" office:value="-4521.1499999999996" table:style-name="ce12">
            <text:p>-4.521,15</text:p>
          </table:table-cell>
          <table:table-cell office:value-type="float" office:value="12162.51" table:style-name="ce10">
            <text:p>12.162,5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NIEL DE BARROS PRADO MOURA</text:p>
          </table:table-cell>
          <table:table-cell office:value-type="string" table:style-name="ce8">
            <text:p>CALCULISTA - FC-04</text:p>
          </table:table-cell>
          <table:table-cell office:value-type="string" table:style-name="ce8">
            <text:p>SECRETARIA <text:s/>(SLQ)</text:p>
          </table:table-cell>
          <table:table-cell table:number-columns-repeated="2" table:style-name="ce9"/>
          <table:table-cell office:value-type="float" office:value="1939.89" table:style-name="ce10">
            <text:p>1.939,89</text:p>
          </table:table-cell>
          <table:table-cell office:value-type="float" office:value="36.35" table:style-name="ce13">
            <text:p>36,3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76.24" table:style-name="ce10">
            <text:p>1.976,24</text:p>
          </table:table-cell>
          <table:table-cell table:style-name="ce9"/>
          <table:table-cell office:value-type="float" office:value="-2.7" table:style-name="ce14">
            <text:p>-2,70</text:p>
          </table:table-cell>
          <table:table-cell office:value-type="float" office:value="-96.79" table:style-name="ce11">
            <text:p>-96,79</text:p>
          </table:table-cell>
          <table:table-cell office:value-type="float" office:value="0" table:style-name="ce13">
            <text:p>0,00</text:p>
          </table:table-cell>
          <table:table-cell office:value-type="float" office:value="-99.49" table:style-name="ce11">
            <text:p>-99,49</text:p>
          </table:table-cell>
          <table:table-cell office:value-type="float" office:value="1876.75" table:style-name="ce10">
            <text:p>1.876,7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NIEL GERBIS DE AGUIAR</text:p>
          </table:table-cell>
          <table:table-cell office:value-type="string" table:style-name="ce8">
            <text:p>ANALISTA JUDICIÁRIO - NÍVEL SUPERIOR B10</text:p>
          </table:table-cell>
          <table:table-cell table:style-name="ce9"/>
          <table:table-cell office:value-type="float" office:value="17114.54" table:style-name="ce10">
            <text:p>17.114,54</text:p>
          </table:table-cell>
          <table:table-cell table:number-columns-repeated="2" table:style-name="ce9"/>
          <table:table-cell office:value-type="float" office:value="910.08" table:style-name="ce15">
            <text:p>910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024.62" table:style-name="ce10">
            <text:p>18.024,62</text:p>
          </table:table-cell>
          <table:table-cell office:value-type="float" office:value="-828.39" table:style-name="ce11">
            <text:p>-828,39</text:p>
          </table:table-cell>
          <table:table-cell office:value-type="float" office:value="-3058.94" table:style-name="ce12">
            <text:p>-3.058,94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3887.33" table:style-name="ce12">
            <text:p>-3.887,33</text:p>
          </table:table-cell>
          <table:table-cell office:value-type="float" office:value="14137.29" table:style-name="ce10">
            <text:p>14.137,2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NIELA AZEVEDO BATISTA FELIX</text:p>
          </table:table-cell>
          <table:table-cell office:value-type="string" table:style-name="ce8">
            <text:p>ASSISTENTE-JURÍDICO - FC-04</text:p>
          </table:table-cell>
          <table:table-cell office:value-type="string" table:style-name="ce8">
            <text:p>SECRETARIA <text:s text:c="2"/>JURÍDICO-ADMINISTRATIVA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412.2800000000002" table:style-name="ce10">
            <text:p>2.412,28</text:p>
          </table:table-cell>
          <table:table-cell office:value-type="float" office:value="1939.89" table:style-name="ce10">
            <text:p>1.939,89</text:p>
          </table:table-cell>
          <table:table-cell office:value-type="float" office:value="1571.43" table:style-name="ce10">
            <text:p>1.571,4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678.189999999999" table:style-name="ce10">
            <text:p>17.678,19</text:p>
          </table:table-cell>
          <table:table-cell office:value-type="float" office:value="-1895.54" table:style-name="ce12">
            <text:p>-1.895,54</text:p>
          </table:table-cell>
          <table:table-cell office:value-type="float" office:value="-3038.73" table:style-name="ce12">
            <text:p>-3.038,73</text:p>
          </table:table-cell>
          <table:table-cell office:value-type="float" office:value="-744.83" table:style-name="ce11">
            <text:p>-744,83</text:p>
          </table:table-cell>
          <table:table-cell office:value-type="float" office:value="0" table:style-name="ce13">
            <text:p>0,00</text:p>
          </table:table-cell>
          <table:table-cell office:value-type="float" office:value="-5679.1" table:style-name="ce12">
            <text:p>-5.679,10</text:p>
          </table:table-cell>
          <table:table-cell office:value-type="float" office:value="11999.09" table:style-name="ce10">
            <text:p>11.999,0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NIELA SOUSA DRUMOND</text:p>
          </table:table-cell>
          <table:table-cell office:value-type="string" table:style-name="ce8">
            <text:p>ASSISTENTE EXECUTIVO - FC-04</text:p>
          </table:table-cell>
          <table:table-cell office:value-type="string" table:style-name="ce8">
            <text:p>COORDENADORIA DE GESTÃO DO QUADRO DE MAGISTRAD</text:p>
          </table:table-cell>
          <table:table-cell office:value-type="float" office:value="15929.87" table:style-name="ce10">
            <text:p>15.929,87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351.43" table:style-name="ce10">
            <text:p>1.351,43</text:p>
          </table:table-cell>
          <table:table-cell office:value-type="float" office:value="2113.15" table:number-columns-spanned="2" table:number-rows-spanned="1" table:style-name="ce27">
            <text:p>2.113,15</text:p>
          </table:table-cell>
          <table:covered-table-cell/>
          <table:table-cell table:style-name="ce9"/>
          <table:table-cell office:value-type="float" office:value="21334.34" table:style-name="ce10">
            <text:p>21.334,34</text:p>
          </table:table-cell>
          <table:table-cell office:value-type="float" office:value="-828.39" table:style-name="ce11">
            <text:p>-828,39</text:p>
          </table:table-cell>
          <table:table-cell office:value-type="float" office:value="-4101.16" table:style-name="ce12">
            <text:p>-4.101,16</text:p>
          </table:table-cell>
          <table:table-cell office:value-type="float" office:value="-509.22" table:style-name="ce11">
            <text:p>-509,22</text:p>
          </table:table-cell>
          <table:table-cell office:value-type="float" office:value="0" table:style-name="ce13">
            <text:p>0,00</text:p>
          </table:table-cell>
          <table:table-cell office:value-type="float" office:value="-5438.77" table:style-name="ce12">
            <text:p>-5.438,77</text:p>
          </table:table-cell>
          <table:table-cell office:value-type="float" office:value="15895.57" table:style-name="ce10">
            <text:p>15.895,5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NIELLA AGRA BARROS LIMA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9ª VT)</text:p>
          </table:table-cell>
          <table:table-cell office:value-type="float" office:value="11635.86" table:style-name="ce10">
            <text:p>11.635,86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1812.16" table:style-name="ce10">
            <text:p>1.812,1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680.4" table:style-name="ce10">
            <text:p>15.680,40</text:p>
          </table:table-cell>
          <table:table-cell office:value-type="float" office:value="-1487.95" table:style-name="ce12">
            <text:p>-1.487,95</text:p>
          </table:table-cell>
          <table:table-cell office:value-type="float" office:value="-2535.2199999999998" table:style-name="ce12">
            <text:p>-2.535,22</text:p>
          </table:table-cell>
          <table:table-cell office:value-type="float" office:value="-2172.58" table:style-name="ce12">
            <text:p>-2.172,58</text:p>
          </table:table-cell>
          <table:table-cell office:value-type="float" office:value="0" table:style-name="ce13">
            <text:p>0,00</text:p>
          </table:table-cell>
          <table:table-cell office:value-type="float" office:value="-6195.75" table:style-name="ce12">
            <text:p>-6.195,75</text:p>
          </table:table-cell>
          <table:table-cell office:value-type="float" office:value="9484.65" table:style-name="ce10">
            <text:p>9.484,6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NIELLA MELO VIANA PORTEL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8ª VT)</text:p>
          </table:table-cell>
          <table:table-cell office:value-type="float" office:value="11754.59" table:style-name="ce10">
            <text:p>11.754,59</text:p>
          </table:table-cell>
          <table:table-cell table:number-columns-repeated="2" table:style-name="ce9"/>
          <table:table-cell office:value-type="float" office:value="1534.71" table:style-name="ce10">
            <text:p>1.534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289.3" table:style-name="ce10">
            <text:p>13.289,30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1949.23" table:style-name="ce12">
            <text:p>-1.949,23</text:p>
          </table:table-cell>
          <table:table-cell office:value-type="float" office:value="-1632.35" table:style-name="ce12">
            <text:p>-1.632,35</text:p>
          </table:table-cell>
          <table:table-cell office:value-type="float" office:value="0" table:style-name="ce13">
            <text:p>0,00</text:p>
          </table:table-cell>
          <table:table-cell office:value-type="float" office:value="-5086.75" table:style-name="ce12">
            <text:p>-5.086,75</text:p>
          </table:table-cell>
          <table:table-cell office:value-type="float" office:value="8202.5499999999993" table:style-name="ce10">
            <text:p>8.202,5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NIELLE SANTA RITA CANUTO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5ª VT)</text:p>
          </table:table-cell>
          <table:table-cell office:value-type="float" office:value="11754.59" table:style-name="ce10">
            <text:p>11.754,59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898.38" table:style-name="ce10">
            <text:p>1.898,3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592.86" table:style-name="ce10">
            <text:p>15.592,86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378.4299999999998" table:style-name="ce12">
            <text:p>-2.378,43</text:p>
          </table:table-cell>
          <table:table-cell office:value-type="float" office:value="-1154.5" table:style-name="ce12">
            <text:p>-1.154,50</text:p>
          </table:table-cell>
          <table:table-cell office:value-type="float" office:value="0" table:style-name="ce13">
            <text:p>0,00</text:p>
          </table:table-cell>
          <table:table-cell office:value-type="float" office:value="-5038.1000000000004" table:style-name="ce12">
            <text:p>-5.038,10</text:p>
          </table:table-cell>
          <table:table-cell office:value-type="float" office:value="10554.76" table:style-name="ce10">
            <text:p>10.554,7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NIELLI GOMES LAMENHA E SILVA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<text:s/>(SAN)</text:p>
          </table:table-cell>
          <table:table-cell table:number-columns-repeated="2" table:style-name="ce9"/>
          <table:table-cell office:value-type="float" office:value="2232.38" table:style-name="ce10">
            <text:p>2.232,38</text:p>
          </table:table-cell>
          <table:table-cell office:value-type="float" office:value="1843.42" table:style-name="ce10">
            <text:p>1.843,42</text:p>
          </table:table-cell>
          <table:table-cell office:value-type="float" office:value="3188.97" table:number-columns-spanned="2" table:number-rows-spanned="1" table:style-name="ce27">
            <text:p>3.188,97</text:p>
          </table:table-cell>
          <table:covered-table-cell/>
          <table:table-cell table:style-name="ce9"/>
          <table:table-cell office:value-type="float" office:value="7264.77" table:style-name="ce10">
            <text:p>7.264,77</text:p>
          </table:table-cell>
          <table:table-cell table:style-name="ce9"/>
          <table:table-cell office:value-type="float" office:value="-569.37" table:style-name="ce11">
            <text:p>-569,37</text:p>
          </table:table-cell>
          <table:table-cell office:value-type="float" office:value="-1287.49" table:style-name="ce12">
            <text:p>-1.287,49</text:p>
          </table:table-cell>
          <table:table-cell office:value-type="float" office:value="0" table:style-name="ce13">
            <text:p>0,00</text:p>
          </table:table-cell>
          <table:table-cell office:value-type="float" office:value="-1856.86" table:style-name="ce12">
            <text:p>-1.856,86</text:p>
          </table:table-cell>
          <table:table-cell office:value-type="float" office:value="5407.91" table:style-name="ce10">
            <text:p>5.407,9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NILO BARRETO ALMEIDA VASCONCELOS</text:p>
          </table:table-cell>
          <table:table-cell office:value-type="string" table:style-name="ce8">
            <text:p>TÉCNICO JUDICIÁRIO - NÍVEL MÉDIO A5</text:p>
          </table:table-cell>
          <table:table-cell table:style-name="ce9"/>
          <table:table-cell office:value-type="float" office:value="9151.77" table:style-name="ce10">
            <text:p>9.151,77</text:p>
          </table:table-cell>
          <table:table-cell table:number-columns-repeated="2" table:style-name="ce9"/>
          <table:table-cell office:value-type="float" office:value="1315.02" table:style-name="ce10">
            <text:p>1.315,0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0466.790000000001" table:style-name="ce10">
            <text:p>10.466,79</text:p>
          </table:table-cell>
          <table:table-cell office:value-type="float" office:value="-828.39" table:style-name="ce11">
            <text:p>-828,39</text:p>
          </table:table-cell>
          <table:table-cell office:value-type="float" office:value="-1373.87" table:style-name="ce12">
            <text:p>-1.373,87</text:p>
          </table:table-cell>
          <table:table-cell office:value-type="float" office:value="-609.54" table:style-name="ce11">
            <text:p>-609,54</text:p>
          </table:table-cell>
          <table:table-cell office:value-type="float" office:value="0" table:style-name="ce13">
            <text:p>0,00</text:p>
          </table:table-cell>
          <table:table-cell office:value-type="float" office:value="-2811.8" table:style-name="ce12">
            <text:p>-2.811,80</text:p>
          </table:table-cell>
          <table:table-cell office:value-type="float" office:value="7654.99" table:style-name="ce10">
            <text:p>7.654,9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NILO LUCAS DE OLIVEIRA SANTOS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SECRETARIA DA CORREGEDORIA REGIONAL</text:p>
          </table:table-cell>
          <table:table-cell office:value-type="float" office:value="12015.8" table:style-name="ce10">
            <text:p>12.015,80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3409.16" table:style-name="ce10">
            <text:p>3.409,1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657.34" table:style-name="ce10">
            <text:p>17.657,34</text:p>
          </table:table-cell>
          <table:table-cell office:value-type="float" office:value="-1522.38" table:style-name="ce12">
            <text:p>-1.522,38</text:p>
          </table:table-cell>
          <table:table-cell office:value-type="float" office:value="-2369.5500000000002" table:style-name="ce12">
            <text:p>-2.369,55</text:p>
          </table:table-cell>
          <table:table-cell office:value-type="float" office:value="-3531.29" table:style-name="ce12">
            <text:p>-3.531,29</text:p>
          </table:table-cell>
          <table:table-cell office:value-type="float" office:value="0" table:style-name="ce13">
            <text:p>0,00</text:p>
          </table:table-cell>
          <table:table-cell office:value-type="float" office:value="-7423.22" table:style-name="ce12">
            <text:p>-7.423,22</text:p>
          </table:table-cell>
          <table:table-cell office:value-type="float" office:value="10234.120000000001" table:style-name="ce10">
            <text:p>10.234,1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RLAN SALGUEIRO SILV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ATA)</text:p>
          </table:table-cell>
          <table:table-cell office:value-type="float" office:value="10000.35" table:style-name="ce10">
            <text:p>10.000,35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015.86" table:style-name="ce10">
            <text:p>2.015,8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201.26" table:style-name="ce10">
            <text:p>13.201,26</text:p>
          </table:table-cell>
          <table:table-cell office:value-type="float" office:value="-828.39" table:style-name="ce11">
            <text:p>-828,39</text:p>
          </table:table-cell>
          <table:table-cell office:value-type="float" office:value="-1747.43" table:style-name="ce12">
            <text:p>-1.747,43</text:p>
          </table:table-cell>
          <table:table-cell office:value-type="float" office:value="-720" table:style-name="ce11">
            <text:p>-720,00</text:p>
          </table:table-cell>
          <table:table-cell office:value-type="float" office:value="0" table:style-name="ce13">
            <text:p>0,00</text:p>
          </table:table-cell>
          <table:table-cell office:value-type="float" office:value="-3295.82" table:style-name="ce12">
            <text:p>-3.295,82</text:p>
          </table:table-cell>
          <table:table-cell office:value-type="float" office:value="9905.44" table:style-name="ce10">
            <text:p>9.905,4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VI CASTRO SILVA</text:p>
          </table:table-cell>
          <table:table-cell office:value-type="string" table:style-name="ce8">
            <text:p>ANALISTA JUDICIÁRIO - NÍVEL SUPERIOR B6</text:p>
          </table:table-cell>
          <table:table-cell office:value-type="string" table:style-name="ce8">
            <text:p>SECRETARIA <text:s/>(SAN)</text:p>
          </table:table-cell>
          <table:table-cell office:value-type="float" office:value="17263.240000000002" table:style-name="ce10">
            <text:p>17.263,24</text:p>
          </table:table-cell>
          <table:table-cell table:number-columns-repeated="2" table:style-name="ce9"/>
          <table:table-cell office:value-type="float" office:value="2822.82" table:style-name="ce10">
            <text:p>2.822,8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086.060000000001" table:style-name="ce10">
            <text:p>20.086,06</text:p>
          </table:table-cell>
          <table:table-cell office:value-type="float" office:value="-828.39" table:style-name="ce11">
            <text:p>-828,39</text:p>
          </table:table-cell>
          <table:table-cell office:value-type="float" office:value="-3650.22" table:style-name="ce12">
            <text:p>-3.650,22</text:p>
          </table:table-cell>
          <table:table-cell office:value-type="float" office:value="-991.99" table:style-name="ce11">
            <text:p>-991,99</text:p>
          </table:table-cell>
          <table:table-cell office:value-type="float" office:value="0" table:style-name="ce13">
            <text:p>0,00</text:p>
          </table:table-cell>
          <table:table-cell office:value-type="float" office:value="-5470.6" table:style-name="ce12">
            <text:p>-5.470,60</text:p>
          </table:table-cell>
          <table:table-cell office:value-type="float" office:value="14615.46" table:style-name="ce10">
            <text:p>14.615,4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YSE KARLA DE CASTRO CAVALCANTE MENDONÇ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22091.17" table:style-name="ce10">
            <text:p>22.091,17</text:p>
          </table:table-cell>
          <table:table-cell table:number-columns-repeated="2" table:style-name="ce9"/>
          <table:table-cell office:value-type="float" office:value="1906.68" table:style-name="ce10">
            <text:p>1.906,6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997.85" table:style-name="ce10">
            <text:p>23.997,85</text:p>
          </table:table-cell>
          <table:table-cell office:value-type="float" office:value="-3190.2" table:style-name="ce12">
            <text:p>-3.190,20</text:p>
          </table:table-cell>
          <table:table-cell office:value-type="float" office:value="-4276.2700000000004" table:style-name="ce12">
            <text:p>-4.276,27</text:p>
          </table:table-cell>
          <table:table-cell office:value-type="float" office:value="-2772.66" table:style-name="ce12">
            <text:p>-2.772,66</text:p>
          </table:table-cell>
          <table:table-cell office:value-type="float" office:value="0" table:style-name="ce13">
            <text:p>0,00</text:p>
          </table:table-cell>
          <table:table-cell office:value-type="float" office:value="-10239.129999999999" table:style-name="ce12">
            <text:p>-10.239,13</text:p>
          </table:table-cell>
          <table:table-cell office:value-type="float" office:value="13758.72" table:style-name="ce10">
            <text:p>13.758,7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YSE MARIA MEDEIROS CUNHA</text:p>
          </table:table-cell>
          <table:table-cell office:value-type="string" table:style-name="ce8">
            <text:p>TÉCNICO JUDICIÁRIO - NÍVEL MÉDIO C13</text:p>
          </table:table-cell>
          <table:table-cell table:style-name="ce9"/>
          <table:table-cell office:value-type="float" office:value="11897.07" table:style-name="ce10">
            <text:p>11.897,07</text:p>
          </table:table-cell>
          <table:table-cell office:value-type="float" office:value="4106.79" table:style-name="ce10">
            <text:p>4.106,79</text:p>
          </table:table-cell>
          <table:table-cell table:style-name="ce9"/>
          <table:table-cell office:value-type="float" office:value="3190.31" table:style-name="ce10">
            <text:p>3.190,3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194.169999999998" table:style-name="ce10">
            <text:p>19.194,17</text:p>
          </table:table-cell>
          <table:table-cell office:value-type="float" office:value="-1867.07" table:style-name="ce12">
            <text:p>-1.867,07</text:p>
          </table:table-cell>
          <table:table-cell office:value-type="float" office:value="-2913.98" table:style-name="ce12">
            <text:p>-2.913,98</text:p>
          </table:table-cell>
          <table:table-cell office:value-type="float" office:value="-2565.79" table:style-name="ce12">
            <text:p>-2.565,79</text:p>
          </table:table-cell>
          <table:table-cell office:value-type="float" office:value="0" table:style-name="ce13">
            <text:p>0,00</text:p>
          </table:table-cell>
          <table:table-cell office:value-type="float" office:value="-7346.84" table:style-name="ce12">
            <text:p>-7.346,84</text:p>
          </table:table-cell>
          <table:table-cell office:value-type="float" office:value="11847.33" table:style-name="ce10">
            <text:p>11.847,3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ÉBORAH GOMES TORRES PINTO</text:p>
          </table:table-cell>
          <table:table-cell office:value-type="string" table:style-name="ce8">
            <text:p>ASSESSOR-CHEFE - CJ-03</text:p>
          </table:table-cell>
          <table:table-cell office:value-type="string" table:style-name="ce8">
            <text:p>GABINETE DA PRESIDÊNCIA</text:p>
          </table:table-cell>
          <table:table-cell table:number-columns-repeated="2" table:style-name="ce9"/>
          <table:table-cell office:value-type="float" office:value="8411.01" table:style-name="ce10">
            <text:p>8.411,01</text:p>
          </table:table-cell>
          <table:table-cell office:value-type="float" office:value="24.2" table:style-name="ce13">
            <text:p>24,2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8435.2099999999991" table:style-name="ce10">
            <text:p>8.435,21</text:p>
          </table:table-cell>
          <table:table-cell table:style-name="ce9"/>
          <table:table-cell office:value-type="float" office:value="-1391.53" table:style-name="ce12">
            <text:p>-1.391,53</text:p>
          </table:table-cell>
          <table:table-cell office:value-type="float" office:value="-134.28" table:style-name="ce11">
            <text:p>-134,28</text:p>
          </table:table-cell>
          <table:table-cell office:value-type="float" office:value="0" table:style-name="ce13">
            <text:p>0,00</text:p>
          </table:table-cell>
          <table:table-cell office:value-type="float" office:value="-1525.81" table:style-name="ce12">
            <text:p>-1.525,81</text:p>
          </table:table-cell>
          <table:table-cell office:value-type="float" office:value="6909.4" table:style-name="ce10">
            <text:p>6.909,4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ELAIDE SCOLNI DE SOUZA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3ª VT)</text:p>
          </table:table-cell>
          <table:table-cell table:number-columns-repeated="2" table:style-name="ce9"/>
          <table:table-cell office:value-type="float" office:value="1379.07" table:style-name="ce10">
            <text:p>1.379,07</text:p>
          </table:table-cell>
          <table:table-cell office:value-type="float" office:value="1915.66" table:style-name="ce10">
            <text:p>1.915,6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294.73" table:style-name="ce10">
            <text:p>3.294,73</text:p>
          </table:table-cell>
          <table:table-cell office:value-type="float" office:value="-105.93" table:style-name="ce11">
            <text:p>-105,93</text:p>
          </table:table-cell>
          <table:table-cell table:style-name="ce9"/>
          <table:table-cell office:value-type="float" office:value="-958.29" table:style-name="ce11">
            <text:p>-958,29</text:p>
          </table:table-cell>
          <table:table-cell office:value-type="float" office:value="0" table:style-name="ce13">
            <text:p>0,00</text:p>
          </table:table-cell>
          <table:table-cell office:value-type="float" office:value="-1064.22" table:style-name="ce12">
            <text:p>-1.064,22</text:p>
          </table:table-cell>
          <table:table-cell office:value-type="float" office:value="2230.5100000000002" table:style-name="ce10">
            <text:p>2.230,51</text:p>
          </table:table-cell>
          <table:table-cell office:value-type="float" office:value="3079.15" table:style-name="ce10">
            <text:p>3.079,15</text:p>
          </table:table-cell>
          <table:table-cell table:style-name="ce9"/>
          <table:table-cell table:number-columns-repeated="16365"/>
        </table:table-row>
        <table:table-row table:style-name="ro4">
          <table:table-cell office:value-type="string" table:style-name="ce8">
            <text:p>DELMER CHAGAS FEBRONIO ALVE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5ª VT)</text:p>
          </table:table-cell>
          <table:table-cell office:value-type="float" office:value="11730.85" table:style-name="ce10">
            <text:p>11.730,85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522.33" table:style-name="ce10">
            <text:p>2.522,3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438.23" table:style-name="ce10">
            <text:p>15.438,23</text:p>
          </table:table-cell>
          <table:table-cell office:value-type="float" office:value="-1487.95" table:style-name="ce12">
            <text:p>-1.487,95</text:p>
          </table:table-cell>
          <table:table-cell office:value-type="float" office:value="-2273.33" table:style-name="ce12">
            <text:p>-2.273,33</text:p>
          </table:table-cell>
          <table:table-cell office:value-type="float" office:value="-1857.78" table:style-name="ce12">
            <text:p>-1.857,78</text:p>
          </table:table-cell>
          <table:table-cell office:value-type="float" office:value="0" table:style-name="ce13">
            <text:p>0,00</text:p>
          </table:table-cell>
          <table:table-cell office:value-type="float" office:value="-5619.06" table:style-name="ce12">
            <text:p>-5.619,06</text:p>
          </table:table-cell>
          <table:table-cell office:value-type="float" office:value="9819.17" table:style-name="ce10">
            <text:p>9.819,1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EMÉTRIO ELIAS CALHEIROS NETO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CRETARIA DO CENTRO JUDICIÁRIO DE MÉTODOS CONSE</text:p>
          </table:table-cell>
          <table:table-cell office:value-type="float" office:value="11857.49" table:style-name="ce10">
            <text:p>11.857,49</text:p>
          </table:table-cell>
          <table:table-cell office:value-type="float" office:value="2132.52" table:style-name="ce10">
            <text:p>2.132,52</text:p>
          </table:table-cell>
          <table:table-cell office:value-type="float" office:value="1379.07" table:style-name="ce10">
            <text:p>1.379,07</text:p>
          </table:table-cell>
          <table:table-cell office:value-type="float" office:value="2563.1" table:style-name="ce10">
            <text:p>2.563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932.18" table:style-name="ce10">
            <text:p>17.932,18</text:p>
          </table:table-cell>
          <table:table-cell office:value-type="float" office:value="-1849.38" table:style-name="ce12">
            <text:p>-1.849,38</text:p>
          </table:table-cell>
          <table:table-cell office:value-type="float" office:value="-2628.46" table:style-name="ce12">
            <text:p>-2.628,46</text:p>
          </table:table-cell>
          <table:table-cell office:value-type="float" office:value="-5271.84" table:style-name="ce12">
            <text:p>-5.271,84</text:p>
          </table:table-cell>
          <table:table-cell office:value-type="float" office:value="0" table:style-name="ce13">
            <text:p>0,00</text:p>
          </table:table-cell>
          <table:table-cell office:value-type="float" office:value="-9749.68" table:style-name="ce12">
            <text:p>-9.749,68</text:p>
          </table:table-cell>
          <table:table-cell office:value-type="float" office:value="8182.5" table:style-name="ce10">
            <text:p>8.182,5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ENISE PINHEIRO TAVARES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1ª VT)</text:p>
          </table:table-cell>
          <table:table-cell table:number-columns-repeated="2" table:style-name="ce9"/>
          <table:table-cell office:value-type="float" office:value="1939.89" table:style-name="ce10">
            <text:p>1.939,89</text:p>
          </table:table-cell>
          <table:table-cell office:value-type="float" office:value="1673.65" table:style-name="ce10">
            <text:p>1.673,6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13.54" table:style-name="ce10">
            <text:p>3.613,54</text:p>
          </table:table-cell>
          <table:table-cell table:style-name="ce9"/>
          <table:table-cell office:value-type="float" office:value="-2.7" table:style-name="ce14">
            <text:p>-2,70</text:p>
          </table:table-cell>
          <table:table-cell office:value-type="float" office:value="-241.46" table:style-name="ce11">
            <text:p>-241,46</text:p>
          </table:table-cell>
          <table:table-cell office:value-type="float" office:value="0" table:style-name="ce13">
            <text:p>0,00</text:p>
          </table:table-cell>
          <table:table-cell office:value-type="float" office:value="-244.16" table:style-name="ce11">
            <text:p>-244,16</text:p>
          </table:table-cell>
          <table:table-cell office:value-type="float" office:value="3369.38" table:style-name="ce10">
            <text:p>3.369,3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ENISE SANTOS SOUZA SAMPAIO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AUDITORIA DAS DESPESAS DE PESSOAL (SAUD)</text:p>
          </table:table-cell>
          <table:table-cell office:value-type="float" office:value="11897.07" table:style-name="ce10">
            <text:p>11.897,07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3549.83" table:style-name="ce10">
            <text:p>3.549,8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386.79" table:style-name="ce10">
            <text:p>17.386,79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417.61" table:style-name="ce12">
            <text:p>-2.417,61</text:p>
          </table:table-cell>
          <table:table-cell office:value-type="float" office:value="-2333.71" table:style-name="ce12">
            <text:p>-2.333,71</text:p>
          </table:table-cell>
          <table:table-cell office:value-type="float" office:value="0" table:style-name="ce13">
            <text:p>0,00</text:p>
          </table:table-cell>
          <table:table-cell office:value-type="float" office:value="-6256.49" table:style-name="ce12">
            <text:p>-6.256,49</text:p>
          </table:table-cell>
          <table:table-cell office:value-type="float" office:value="11130.3" table:style-name="ce10">
            <text:p>11.130,3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ENISSON ARAÚJO PADILHA</text:p>
          </table:table-cell>
          <table:table-cell office:value-type="string" table:style-name="ce8">
            <text:p>DIRETOR DE DIVISÃO - CJ-01</text:p>
          </table:table-cell>
          <table:table-cell office:value-type="string" table:style-name="ce8">
            <text:p>DIVISÃO DE INICIATIVAS NACIONAIS DE TECNOLOGIA DA IN</text:p>
          </table:table-cell>
          <table:table-cell office:value-type="float" office:value="19441.79" table:style-name="ce10">
            <text:p>19.441,79</text:p>
          </table:table-cell>
          <table:table-cell table:style-name="ce9"/>
          <table:table-cell office:value-type="float" office:value="5990.88" table:style-name="ce10">
            <text:p>5.990,88</text:p>
          </table:table-cell>
          <table:table-cell office:value-type="float" office:value="1351.43" table:style-name="ce10">
            <text:p>1.351,4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784.1" table:style-name="ce10">
            <text:p>26.784,10</text:p>
          </table:table-cell>
          <table:table-cell office:value-type="float" office:value="-828.39" table:style-name="ce11">
            <text:p>-828,39</text:p>
          </table:table-cell>
          <table:table-cell office:value-type="float" office:value="-5896.82" table:style-name="ce12">
            <text:p>-5.896,82</text:p>
          </table:table-cell>
          <table:table-cell office:value-type="float" office:value="-556.71" table:style-name="ce11">
            <text:p>-556,71</text:p>
          </table:table-cell>
          <table:table-cell office:value-type="float" office:value="0" table:style-name="ce13">
            <text:p>0,00</text:p>
          </table:table-cell>
          <table:table-cell office:value-type="float" office:value="-7281.92" table:style-name="ce12">
            <text:p>-7.281,92</text:p>
          </table:table-cell>
          <table:table-cell office:value-type="float" office:value="19502.18" table:style-name="ce10">
            <text:p>19.502,1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ERALDO LIRA</text:p>
          </table:table-cell>
          <table:table-cell office:value-type="string" table:style-name="ce8">
            <text:p>JUIZ CLASSISTA</text:p>
          </table:table-cell>
          <table:table-cell office:value-type="string" table:style-name="ce8">
            <text:p>INATIVO</text:p>
          </table:table-cell>
          <table:table-cell office:value-type="float" office:value="9046.48" table:style-name="ce10">
            <text:p>9.046,48</text:p>
          </table:table-cell>
          <table:table-cell office:value-type="float" office:value="527.71" table:style-name="ce15">
            <text:p>527,71</text:p>
          </table:table-cell>
          <table:table-cell table:number-columns-repeated="2"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9574.19" table:style-name="ce10">
            <text:p>9.574,19</text:p>
          </table:table-cell>
          <table:table-cell office:value-type="float" office:value="-360.62" table:style-name="ce11">
            <text:p>-360,62</text:p>
          </table:table-cell>
          <table:table-cell office:value-type="float" office:value="-853.21" table:style-name="ce11">
            <text:p>-853,21</text:p>
          </table:table-cell>
          <table:table-cell office:value-type="float" office:value="-47.49" table:style-name="ce11">
            <text:p>-47,49</text:p>
          </table:table-cell>
          <table:table-cell office:value-type="float" office:value="0" table:style-name="ce13">
            <text:p>0,00</text:p>
          </table:table-cell>
          <table:table-cell office:value-type="float" office:value="-1261.32" table:style-name="ce12">
            <text:p>-1.261,32</text:p>
          </table:table-cell>
          <table:table-cell office:value-type="float" office:value="8312.8700000000008" table:style-name="ce10">
            <text:p>8.312,8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IEGO CHENDES DIAS GOMES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CRETARIA DE GOVERNANÇA E GESTÃO ESTRATÉGICA</text:p>
          </table:table-cell>
          <table:table-cell office:value-type="float" office:value="16823.759999999998" table:style-name="ce10">
            <text:p>16.823,76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339.33" table:style-name="ce10">
            <text:p>1.339,3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348.14" table:style-name="ce10">
            <text:p>19.348,14</text:p>
          </table:table-cell>
          <table:table-cell office:value-type="float" office:value="-828.39" table:style-name="ce11">
            <text:p>-828,39</text:p>
          </table:table-cell>
          <table:table-cell office:value-type="float" office:value="-3855.26" table:style-name="ce12">
            <text:p>-3.855,26</text:p>
          </table:table-cell>
          <table:table-cell office:value-type="float" office:value="-6292.01" table:style-name="ce12">
            <text:p>-6.292,01</text:p>
          </table:table-cell>
          <table:table-cell office:value-type="float" office:value="0" table:style-name="ce13">
            <text:p>0,00</text:p>
          </table:table-cell>
          <table:table-cell office:value-type="float" office:value="-10975.66" table:style-name="ce12">
            <text:p>-10.975,66</text:p>
          </table:table-cell>
          <table:table-cell office:value-type="float" office:value="8372.48" table:style-name="ce10">
            <text:p>8.372,4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IEGO FEITOSA MONTEIRO</text:p>
          </table:table-cell>
          <table:table-cell office:value-type="string" table:style-name="ce8">
            <text:p>ANALISTA JUDICIÁRIO - NÍVEL SUPERIOR A2</text:p>
          </table:table-cell>
          <table:table-cell office:value-type="string" table:style-name="ce8">
            <text:p>SETOR DE CONTABILIDADE (SOF)</text:p>
          </table:table-cell>
          <table:table-cell office:value-type="float" office:value="13000.22" table:style-name="ce10">
            <text:p>13.000,22</text:p>
          </table:table-cell>
          <table:table-cell table:number-columns-repeated="2" table:style-name="ce9"/>
          <table:table-cell office:value-type="float" office:value="2692.78" table:style-name="ce10">
            <text:p>2.692,78</text:p>
          </table:table-cell>
          <table:table-cell office:value-type="float" office:value="625.77" table:number-columns-spanned="2" table:number-rows-spanned="1" table:style-name="ce26">
            <text:p>625,77</text:p>
          </table:table-cell>
          <table:covered-table-cell/>
          <table:table-cell table:style-name="ce9"/>
          <table:table-cell office:value-type="float" office:value="16318.77" table:style-name="ce10">
            <text:p>16.318,77</text:p>
          </table:table-cell>
          <table:table-cell office:value-type="float" office:value="-828.39" table:style-name="ce11">
            <text:p>-828,39</text:p>
          </table:table-cell>
          <table:table-cell office:value-type="float" office:value="-2479.52" table:style-name="ce12">
            <text:p>-2.479,52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3307.91" table:style-name="ce12">
            <text:p>-3.307,91</text:p>
          </table:table-cell>
          <table:table-cell office:value-type="float" office:value="13010.86" table:style-name="ce10">
            <text:p>13.010,8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ILMA BARBOSA CORREIA</text:p>
          </table:table-cell>
          <table:table-cell office:value-type="string" table:style-name="ce8">
            <text:p>ASSISTENTE JURÍDICO III - FC-04</text:p>
          </table:table-cell>
          <table:table-cell office:value-type="string" table:style-name="ce8">
            <text:p>GABINETE DA PRESIDÊNCIA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8802.49" table:style-name="ce10">
            <text:p>8.802,49</text:p>
          </table:table-cell>
          <table:table-cell office:value-type="float" office:value="1939.89" table:style-name="ce10">
            <text:p>1.939,89</text:p>
          </table:table-cell>
          <table:table-cell office:value-type="float" office:value="1903.56" table:style-name="ce10">
            <text:p>1.903,5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1347.46" table:style-name="ce10">
            <text:p>31.347,46</text:p>
          </table:table-cell>
          <table:table-cell office:value-type="float" office:value="-3516.03" table:style-name="ce12">
            <text:p>-3.516,03</text:p>
          </table:table-cell>
          <table:table-cell office:value-type="float" office:value="-6260.8" table:style-name="ce12">
            <text:p>-6.260,80</text:p>
          </table:table-cell>
          <table:table-cell office:value-type="float" office:value="-2010.87" table:style-name="ce12">
            <text:p>-2.010,87</text:p>
          </table:table-cell>
          <table:table-cell office:value-type="float" office:value="0" table:style-name="ce13">
            <text:p>0,00</text:p>
          </table:table-cell>
          <table:table-cell office:value-type="float" office:value="-11787.7" table:style-name="ce12">
            <text:p>-11.787,70</text:p>
          </table:table-cell>
          <table:table-cell office:value-type="float" office:value="19559.759999999998" table:style-name="ce10">
            <text:p>19.559,7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ILMAR DE OLIVEIRA SANTOS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<text:s/>(2ªVTSMC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2180.02" table:style-name="ce10">
            <text:p>2.180,02</text:p>
          </table:table-cell>
          <table:table-cell office:value-type="float" office:value="1939.89" table:style-name="ce10">
            <text:p>1.939,89</text:p>
          </table:table-cell>
          <table:table-cell office:value-type="float" office:value="2625.97" table:style-name="ce10">
            <text:p>2.625,9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144.27" table:style-name="ce10">
            <text:p>18.144,27</text:p>
          </table:table-cell>
          <table:table-cell office:value-type="float" office:value="-828.39" table:style-name="ce11">
            <text:p>-828,39</text:p>
          </table:table-cell>
          <table:table-cell office:value-type="float" office:value="-3066.09" table:style-name="ce12">
            <text:p>-3.066,09</text:p>
          </table:table-cell>
          <table:table-cell office:value-type="float" office:value="-2552.9299999999998" table:style-name="ce12">
            <text:p>-2.552,93</text:p>
          </table:table-cell>
          <table:table-cell office:value-type="float" office:value="0" table:style-name="ce13">
            <text:p>0,00</text:p>
          </table:table-cell>
          <table:table-cell office:value-type="float" office:value="-6447.41" table:style-name="ce12">
            <text:p>-6.447,41</text:p>
          </table:table-cell>
          <table:table-cell office:value-type="float" office:value="11696.86" table:style-name="ce10">
            <text:p>11.696,8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IÓGENES DE MACEDO VERAS</text:p>
          </table:table-cell>
          <table:table-cell office:value-type="string" table:style-name="ce8">
            <text:p>ASSISTENTE SECRETÁRIO - FC-05</text:p>
          </table:table-cell>
          <table:table-cell office:value-type="string" table:style-name="ce8">
            <text:p>GABINETE DE DESEMBARGADOR (GABVL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2400.0700000000002" table:style-name="ce10">
            <text:p>2.400,07</text:p>
          </table:table-cell>
          <table:table-cell office:value-type="float" office:value="2232.38" table:style-name="ce10">
            <text:p>2.232,38</text:p>
          </table:table-cell>
          <table:table-cell office:value-type="float" office:value="2473.5100000000002" table:style-name="ce10">
            <text:p>2.473,5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003.03" table:style-name="ce10">
            <text:p>19.003,03</text:p>
          </table:table-cell>
          <table:table-cell office:value-type="float" office:value="-1893.53" table:style-name="ce12">
            <text:p>-1.893,53</text:p>
          </table:table-cell>
          <table:table-cell office:value-type="float" office:value="-3051.26" table:style-name="ce12">
            <text:p>-3.051,26</text:p>
          </table:table-cell>
          <table:table-cell office:value-type="float" office:value="-2735.3" table:style-name="ce12">
            <text:p>-2.735,30</text:p>
          </table:table-cell>
          <table:table-cell office:value-type="float" office:value="0" table:style-name="ce13">
            <text:p>0,00</text:p>
          </table:table-cell>
          <table:table-cell office:value-type="float" office:value="-7680.09" table:style-name="ce12">
            <text:p>-7.680,09</text:p>
          </table:table-cell>
          <table:table-cell office:value-type="float" office:value="11322.94" table:style-name="ce10">
            <text:p>11.322,9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IOGO ALBUQUERQUE GONÇALVES</text:p>
          </table:table-cell>
          <table:table-cell office:value-type="string" table:style-name="ce8">
            <text:p>CALCULISTA - FC-04</text:p>
          </table:table-cell>
          <table:table-cell office:value-type="string" table:style-name="ce8">
            <text:p>SECRETARIA <text:s/>(PCV)</text:p>
          </table:table-cell>
          <table:table-cell office:value-type="float" office:value="9805.98" table:style-name="ce10">
            <text:p>9.805,98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320.76" table:style-name="ce10">
            <text:p>1.320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066.63" table:style-name="ce10">
            <text:p>13.066,63</text:p>
          </table:table-cell>
          <table:table-cell office:value-type="float" office:value="-828.39" table:style-name="ce11">
            <text:p>-828,39</text:p>
          </table:table-cell>
          <table:table-cell office:value-type="float" office:value="-2026.77" table:style-name="ce12">
            <text:p>-2.026,77</text:p>
          </table:table-cell>
          <table:table-cell office:value-type="float" office:value="-430.86" table:style-name="ce11">
            <text:p>-430,86</text:p>
          </table:table-cell>
          <table:table-cell office:value-type="float" office:value="0" table:style-name="ce13">
            <text:p>0,00</text:p>
          </table:table-cell>
          <table:table-cell office:value-type="float" office:value="-3286.02" table:style-name="ce12">
            <text:p>-3.286,02</text:p>
          </table:table-cell>
          <table:table-cell office:value-type="float" office:value="9780.61" table:style-name="ce10">
            <text:p>9.780,6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IOGO ANDRÉ DE SIQUEIRA SOUZA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10ª VT)</text:p>
          </table:table-cell>
          <table:table-cell office:value-type="float" office:value="19441.79" table:style-name="ce10">
            <text:p>19.441,79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2677.89" table:style-name="ce10">
            <text:p>2.677,8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0530.69" table:style-name="ce10">
            <text:p>30.530,69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5880.2" table:style-name="ce12">
            <text:p>-5.880,20</text:p>
          </table:table-cell>
          <table:table-cell office:value-type="float" office:value="-3144.5" table:style-name="ce12">
            <text:p>-3.144,50</text:p>
          </table:table-cell>
          <table:table-cell office:value-type="float" office:value="0" table:style-name="ce13">
            <text:p>0,00</text:p>
          </table:table-cell>
          <table:table-cell office:value-type="float" office:value="-11764.89" table:style-name="ce12">
            <text:p>-11.764,89</text:p>
          </table:table-cell>
          <table:table-cell office:value-type="float" office:value="18765.8" table:style-name="ce10">
            <text:p>18.765,8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IOGO FERREIRA SILVA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SECRETARIA <text:s/>(SAN)</text:p>
          </table:table-cell>
          <table:table-cell office:value-type="float" office:value="1853.6" table:style-name="ce10">
            <text:p>1.853,60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3703.53" table:style-name="ce10">
            <text:p>3.703,53</text:p>
          </table:table-cell>
          <table:table-cell office:value-type="float" office:value="1077.56" table:number-columns-spanned="2" table:number-rows-spanned="1" table:style-name="ce27">
            <text:p>1.077,56</text:p>
          </table:table-cell>
          <table:covered-table-cell/>
          <table:table-cell table:style-name="ce9"/>
          <table:table-cell office:value-type="float" office:value="8013.76" table:style-name="ce10">
            <text:p>8.013,76</text:p>
          </table:table-cell>
          <table:table-cell office:value-type="float" office:value="-259.5" table:style-name="ce11">
            <text:p>-259,50</text:p>
          </table:table-cell>
          <table:table-cell office:value-type="float" office:value="-91.18" table:style-name="ce11">
            <text:p>-91,18</text:p>
          </table:table-cell>
          <table:table-cell office:value-type="float" office:value="-861.72" table:style-name="ce11">
            <text:p>-861,72</text:p>
          </table:table-cell>
          <table:table-cell office:value-type="float" office:value="0" table:style-name="ce13">
            <text:p>0,00</text:p>
          </table:table-cell>
          <table:table-cell office:value-type="float" office:value="-1212.4000000000001" table:style-name="ce12">
            <text:p>-1.212,40</text:p>
          </table:table-cell>
          <table:table-cell office:value-type="float" office:value="6801.36" table:style-name="ce10">
            <text:p>6.801,3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IVANNI <text:s/>SURUAGY</text:p>
          </table:table-cell>
          <table:table-cell office:value-type="string" table:style-name="ce8">
            <text:p>JUIZ CLASSISTA</text:p>
          </table:table-cell>
          <table:table-cell office:value-type="string" table:style-name="ce8">
            <text:p>INATIVO</text:p>
          </table:table-cell>
          <table:table-cell office:value-type="float" office:value="10252.68" table:style-name="ce10">
            <text:p>10.252,68</text:p>
          </table:table-cell>
          <table:table-cell office:value-type="float" office:value="527.71" table:style-name="ce15">
            <text:p>527,71</text:p>
          </table:table-cell>
          <table:table-cell table:style-name="ce9"/>
          <table:table-cell office:value-type="float" office:value="2023.31" table:style-name="ce10">
            <text:p>2.023,3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803.7" table:style-name="ce10">
            <text:p>12.803,70</text:p>
          </table:table-cell>
          <table:table-cell office:value-type="float" office:value="-535.52" table:style-name="ce11">
            <text:p>-535,52</text:p>
          </table:table-cell>
          <table:table-cell office:value-type="float" office:value="-1424.38" table:style-name="ce12">
            <text:p>-1.424,38</text:p>
          </table:table-cell>
          <table:table-cell office:value-type="float" office:value="-4275.8" table:style-name="ce12">
            <text:p>-4.275,80</text:p>
          </table:table-cell>
          <table:table-cell office:value-type="float" office:value="0" table:style-name="ce13">
            <text:p>0,00</text:p>
          </table:table-cell>
          <table:table-cell office:value-type="float" office:value="-6235.7" table:style-name="ce12">
            <text:p>-6.235,70</text:p>
          </table:table-cell>
          <table:table-cell office:value-type="float" office:value="6568" table:style-name="ce10">
            <text:p>6.568,0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JALMA FERNANDES DE BIASE WYSZOMIRSKI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SECRETARIA <text:s/>(2ªVTSMC)</text:p>
          </table:table-cell>
          <table:table-cell table:number-columns-repeated="3" table:style-name="ce9"/>
          <table:table-cell office:value-type="float" office:value="2529.9699999999998" table:style-name="ce10">
            <text:p>2.529,9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29.9699999999998" table:style-name="ce10">
            <text:p>2.529,97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2529.9699999999998" table:style-name="ce10">
            <text:p>2.529,9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JALMA GADI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2ª VT-ARA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3221.92" table:style-name="ce10">
            <text:p>3.221,92</text:p>
          </table:table-cell>
          <table:table-cell table:style-name="ce9"/>
          <table:table-cell office:value-type="float" office:value="2909.34" table:style-name="ce10">
            <text:p>2.909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028.330000000002" table:style-name="ce10">
            <text:p>18.028,33</text:p>
          </table:table-cell>
          <table:table-cell office:value-type="float" office:value="-2029.13" table:style-name="ce12">
            <text:p>-2.029,13</text:p>
          </table:table-cell>
          <table:table-cell office:value-type="float" office:value="-2626.08" table:style-name="ce12">
            <text:p>-2.626,08</text:p>
          </table:table-cell>
          <table:table-cell office:value-type="float" office:value="-3062.72" table:style-name="ce12">
            <text:p>-3.062,72</text:p>
          </table:table-cell>
          <table:table-cell office:value-type="float" office:value="0" table:style-name="ce13">
            <text:p>0,00</text:p>
          </table:table-cell>
          <table:table-cell office:value-type="float" office:value="-7717.93" table:style-name="ce12">
            <text:p>-7.717,93</text:p>
          </table:table-cell>
          <table:table-cell office:value-type="float" office:value="10310.4" table:style-name="ce10">
            <text:p>10.310,4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ORALICE CASTRO DE SOUZ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SAÚDE (SEGESP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3656.16" table:style-name="ce10">
            <text:p>3.656,16</text:p>
          </table:table-cell>
          <table:table-cell office:value-type="float" office:value="1185.05" table:style-name="ce10">
            <text:p>1.185,05</text:p>
          </table:table-cell>
          <table:table-cell office:value-type="float" office:value="1831.66" table:style-name="ce10">
            <text:p>1.831,6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569.939999999999" table:style-name="ce10">
            <text:p>18.569,94</text:p>
          </table:table-cell>
          <table:table-cell office:value-type="float" office:value="-1803.25" table:style-name="ce12">
            <text:p>-1.803,25</text:p>
          </table:table-cell>
          <table:table-cell office:value-type="float" office:value="-3237.77" table:style-name="ce12">
            <text:p>-3.237,77</text:p>
          </table:table-cell>
          <table:table-cell office:value-type="float" office:value="-1893.52" table:style-name="ce12">
            <text:p>-1.893,52</text:p>
          </table:table-cell>
          <table:table-cell office:value-type="float" office:value="0" table:style-name="ce13">
            <text:p>0,00</text:p>
          </table:table-cell>
          <table:table-cell office:value-type="float" office:value="-6934.54" table:style-name="ce12">
            <text:p>-6.934,54</text:p>
          </table:table-cell>
          <table:table-cell office:value-type="float" office:value="11635.4" table:style-name="ce10">
            <text:p>11.635,4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OUGLAS CORREIA DE CERQUEIRA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<text:s/>(1UNP)</text:p>
          </table:table-cell>
          <table:table-cell office:value-type="float" office:value="11540.76" table:style-name="ce10">
            <text:p>11.540,76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340.5500000000002" table:style-name="ce10">
            <text:p>2.340,55</text:p>
          </table:table-cell>
          <table:table-cell office:value-type="float" office:value="797.24" table:number-columns-spanned="2" table:number-rows-spanned="1" table:style-name="ce26">
            <text:p>797,24</text:p>
          </table:table-cell>
          <table:covered-table-cell/>
          <table:table-cell table:style-name="ce9"/>
          <table:table-cell office:value-type="float" office:value="16910.93" table:style-name="ce10">
            <text:p>16.910,93</text:p>
          </table:table-cell>
          <table:table-cell office:value-type="float" office:value="-1454.13" table:style-name="ce12">
            <text:p>-1.454,13</text:p>
          </table:table-cell>
          <table:table-cell office:value-type="float" office:value="-2452.19" table:style-name="ce12">
            <text:p>-2.452,19</text:p>
          </table:table-cell>
          <table:table-cell office:value-type="float" office:value="-818.66" table:style-name="ce11">
            <text:p>-818,66</text:p>
          </table:table-cell>
          <table:table-cell office:value-type="float" office:value="0" table:style-name="ce13">
            <text:p>0,00</text:p>
          </table:table-cell>
          <table:table-cell office:value-type="float" office:value="-4724.9799999999996" table:style-name="ce12">
            <text:p>-4.724,98</text:p>
          </table:table-cell>
          <table:table-cell office:value-type="float" office:value="12185.95" table:style-name="ce10">
            <text:p>12.185,9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IJÂNIO GOMES BARBOSA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1ª VT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65.41000000000003" table:style-name="ce15">
            <text:p>265,41</text:p>
          </table:table-cell>
          <table:table-cell office:value-type="float" office:value="1939.89" table:style-name="ce10">
            <text:p>1.939,89</text:p>
          </table:table-cell>
          <table:table-cell office:value-type="float" office:value="2564.91" table:style-name="ce10">
            <text:p>2.564,9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524.8" table:style-name="ce10">
            <text:p>16.524,80</text:p>
          </table:table-cell>
          <table:table-cell office:value-type="float" office:value="-1543.65" table:style-name="ce12">
            <text:p>-1.543,65</text:p>
          </table:table-cell>
          <table:table-cell office:value-type="float" office:value="-2492.9699999999998" table:style-name="ce12">
            <text:p>-2.492,97</text:p>
          </table:table-cell>
          <table:table-cell office:value-type="float" office:value="-5499.28" table:style-name="ce12">
            <text:p>-5.499,28</text:p>
          </table:table-cell>
          <table:table-cell office:value-type="float" office:value="0" table:style-name="ce13">
            <text:p>0,00</text:p>
          </table:table-cell>
          <table:table-cell office:value-type="float" office:value="-9535.9" table:style-name="ce12">
            <text:p>-9.535,90</text:p>
          </table:table-cell>
          <table:table-cell office:value-type="float" office:value="6988.9" table:style-name="ce10">
            <text:p>6.988,9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INALDO ALMEIDA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559.34" table:style-name="ce10">
            <text:p>13.559,34</text:p>
          </table:table-cell>
          <table:table-cell office:value-type="float" office:value="189.97" table:style-name="ce15">
            <text:p>189,97</text:p>
          </table:table-cell>
          <table:table-cell table:style-name="ce9"/>
          <table:table-cell office:value-type="float" office:value="2497.8000000000002" table:style-name="ce10">
            <text:p>2.497,8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247.11" table:style-name="ce10">
            <text:p>16.247,11</text:p>
          </table:table-cell>
          <table:table-cell office:value-type="float" office:value="-1532.71" table:style-name="ce12">
            <text:p>-1.532,71</text:p>
          </table:table-cell>
          <table:table-cell office:value-type="float" office:value="-2438.0700000000002" table:style-name="ce12">
            <text:p>-2.438,07</text:p>
          </table:table-cell>
          <table:table-cell office:value-type="float" office:value="-2945.79" table:style-name="ce12">
            <text:p>-2.945,79</text:p>
          </table:table-cell>
          <table:table-cell office:value-type="float" office:value="0" table:style-name="ce13">
            <text:p>0,00</text:p>
          </table:table-cell>
          <table:table-cell office:value-type="float" office:value="-6916.57" table:style-name="ce12">
            <text:p>-6.916,57</text:p>
          </table:table-cell>
          <table:table-cell office:value-type="float" office:value="9330.5400000000009" table:style-name="ce10">
            <text:p>9.330,5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IVAN MONTEIRO DE ARAÚJO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8ª VT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84.95999999999998" table:style-name="ce15">
            <text:p>284,96</text:p>
          </table:table-cell>
          <table:table-cell office:value-type="float" office:value="1939.89" table:style-name="ce10">
            <text:p>1.939,89</text:p>
          </table:table-cell>
          <table:table-cell office:value-type="float" office:value="2359.62" table:style-name="ce10">
            <text:p>2.359,6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339.06" table:style-name="ce10">
            <text:p>16.339,06</text:p>
          </table:table-cell>
          <table:table-cell office:value-type="float" office:value="-1546.48" table:style-name="ce12">
            <text:p>-1.546,48</text:p>
          </table:table-cell>
          <table:table-cell office:value-type="float" office:value="-2445.4299999999998" table:style-name="ce12">
            <text:p>-2.445,43</text:p>
          </table:table-cell>
          <table:table-cell office:value-type="float" office:value="-1931.75" table:style-name="ce12">
            <text:p>-1.931,75</text:p>
          </table:table-cell>
          <table:table-cell office:value-type="float" office:value="0" table:style-name="ce13">
            <text:p>0,00</text:p>
          </table:table-cell>
          <table:table-cell office:value-type="float" office:value="-5923.66" table:style-name="ce12">
            <text:p>-5.923,66</text:p>
          </table:table-cell>
          <table:table-cell office:value-type="float" office:value="10415.4" table:style-name="ce10">
            <text:p>10.415,4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NALVA VERÇOSA DA SILV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247.02" table:style-name="ce10">
            <text:p>22.247,02</text:p>
          </table:table-cell>
          <table:table-cell office:value-type="float" office:value="3280.97" table:style-name="ce10">
            <text:p>3.280,97</text:p>
          </table:table-cell>
          <table:table-cell table:style-name="ce9"/>
          <table:table-cell office:value-type="float" office:value="6036.57" table:style-name="ce10">
            <text:p>6.036,5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1564.560000000001" table:style-name="ce10">
            <text:p>31.564,56</text:p>
          </table:table-cell>
          <table:table-cell office:value-type="float" office:value="-3203.05" table:style-name="ce12">
            <text:p>-3.203,05</text:p>
          </table:table-cell>
          <table:table-cell office:value-type="float" office:value="-5165.72" table:style-name="ce12">
            <text:p>-5.165,72</text:p>
          </table:table-cell>
          <table:table-cell office:value-type="float" office:value="-4614.43" table:style-name="ce12">
            <text:p>-4.614,43</text:p>
          </table:table-cell>
          <table:table-cell office:value-type="float" office:value="0" table:style-name="ce13">
            <text:p>0,00</text:p>
          </table:table-cell>
          <table:table-cell office:value-type="float" office:value="-12983.2" table:style-name="ce12">
            <text:p>-12.983,20</text:p>
          </table:table-cell>
          <table:table-cell office:value-type="float" office:value="18581.36" table:style-name="ce10">
            <text:p>18.581,3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SON ALVES DE FRANÇ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237.47" table:style-name="ce15">
            <text:p>237,47</text:p>
          </table:table-cell>
          <table:table-cell table:style-name="ce9"/>
          <table:table-cell office:value-type="float" office:value="1005.58" table:style-name="ce10">
            <text:p>1.005,5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878.91" table:style-name="ce10">
            <text:p>12.878,91</text:p>
          </table:table-cell>
          <table:table-cell office:value-type="float" office:value="-693.99" table:style-name="ce11">
            <text:p>-693,99</text:p>
          </table:table-cell>
          <table:table-cell office:value-type="float" office:value="-2204.96" table:style-name="ce12">
            <text:p>-2.204,96</text:p>
          </table:table-cell>
          <table:table-cell office:value-type="float" office:value="-1136.1500000000001" table:style-name="ce12">
            <text:p>-1.136,15</text:p>
          </table:table-cell>
          <table:table-cell office:value-type="float" office:value="0" table:style-name="ce13">
            <text:p>0,00</text:p>
          </table:table-cell>
          <table:table-cell office:value-type="float" office:value="-4035.1" table:style-name="ce12">
            <text:p>-4.035,10</text:p>
          </table:table-cell>
          <table:table-cell office:value-type="float" office:value="8843.81" table:style-name="ce10">
            <text:p>8.843,8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SON OLIVEIRA DE ANDRADE</text:p>
          </table:table-cell>
          <table:table-cell office:value-type="string" table:style-name="ce8">
            <text:p>ASSISTENTE JURÍDICO - FC-04</text:p>
          </table:table-cell>
          <table:table-cell office:value-type="string" table:style-name="ce8">
            <text:p>SECRETARIA <text:s text:c="2"/>JURÍDICO-ADMINISTRATIVA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3297.65" table:style-name="ce10">
            <text:p>3.297,65</text:p>
          </table:table-cell>
          <table:table-cell office:value-type="float" office:value="1939.89" table:style-name="ce10">
            <text:p>1.939,89</text:p>
          </table:table-cell>
          <table:table-cell office:value-type="float" office:value="2589.11" table:style-name="ce10">
            <text:p>2.589,1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112.59" table:style-name="ce10">
            <text:p>27.112,59</text:p>
          </table:table-cell>
          <table:table-cell office:value-type="float" office:value="-3284.3" table:style-name="ce12">
            <text:p>-3.284,30</text:p>
          </table:table-cell>
          <table:table-cell office:value-type="float" office:value="-4919.28" table:style-name="ce12">
            <text:p>-4.919,28</text:p>
          </table:table-cell>
          <table:table-cell office:value-type="float" office:value="-5686.49" table:style-name="ce12">
            <text:p>-5.686,49</text:p>
          </table:table-cell>
          <table:table-cell office:value-type="float" office:value="0" table:style-name="ce13">
            <text:p>0,00</text:p>
          </table:table-cell>
          <table:table-cell office:value-type="float" office:value="-13890.07" table:style-name="ce12">
            <text:p>-13.890,07</text:p>
          </table:table-cell>
          <table:table-cell office:value-type="float" office:value="13222.52" table:style-name="ce10">
            <text:p>13.222,5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UARDO CORREIA DA COSTA BARROS</text:p>
          </table:table-cell>
          <table:table-cell office:value-type="string" table:style-name="ce8">
            <text:p>TÉCNICO JUDICIÁRIO - NÍVEL MÉDIO C13</text:p>
          </table:table-cell>
          <table:table-cell table:style-name="ce9"/>
          <table:table-cell office:value-type="float" office:value="11754.59" table:style-name="ce10">
            <text:p>11.754,59</text:p>
          </table:table-cell>
          <table:table-cell office:value-type="float" office:value="3823.83" table:style-name="ce10">
            <text:p>3.823,83</text:p>
          </table:table-cell>
          <table:table-cell table:style-name="ce9"/>
          <table:table-cell office:value-type="float" office:value="2687.14" table:style-name="ce10">
            <text:p>2.687,1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265.560000000001" table:style-name="ce10">
            <text:p>18.265,56</text:p>
          </table:table-cell>
          <table:table-cell office:value-type="float" office:value="-2128.4499999999998" table:style-name="ce12">
            <text:p>-2.128,45</text:p>
          </table:table-cell>
          <table:table-cell office:value-type="float" office:value="-2061.5" table:style-name="ce12">
            <text:p>-2.061,50</text:p>
          </table:table-cell>
          <table:table-cell office:value-type="float" office:value="-2459.54" table:style-name="ce12">
            <text:p>-2.459,54</text:p>
          </table:table-cell>
          <table:table-cell office:value-type="float" office:value="0" table:style-name="ce13">
            <text:p>0,00</text:p>
          </table:table-cell>
          <table:table-cell office:value-type="float" office:value="-6649.49" table:style-name="ce12">
            <text:p>-6.649,49</text:p>
          </table:table-cell>
          <table:table-cell office:value-type="float" office:value="11616.07" table:style-name="ce10">
            <text:p>11.616,0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UARDO DO NASCIMENTO SILVA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4ª VT)</text:p>
          </table:table-cell>
          <table:table-cell office:value-type="float" office:value="11778.34" table:style-name="ce10">
            <text:p>11.778,34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546.4699999999998" table:style-name="ce10">
            <text:p>2.546,4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264.7" table:style-name="ce10">
            <text:p>16.264,70</text:p>
          </table:table-cell>
          <table:table-cell office:value-type="float" office:value="-1487.95" table:style-name="ce12">
            <text:p>-1.487,95</text:p>
          </table:table-cell>
          <table:table-cell office:value-type="float" office:value="-2441.83" table:style-name="ce12">
            <text:p>-2.441,83</text:p>
          </table:table-cell>
          <table:table-cell office:value-type="float" office:value="-1706.84" table:style-name="ce12">
            <text:p>-1.706,84</text:p>
          </table:table-cell>
          <table:table-cell office:value-type="float" office:value="0" table:style-name="ce13">
            <text:p>0,00</text:p>
          </table:table-cell>
          <table:table-cell office:value-type="float" office:value="-5636.62" table:style-name="ce12">
            <text:p>-5.636,62</text:p>
          </table:table-cell>
          <table:table-cell office:value-type="float" office:value="10628.08" table:style-name="ce10">
            <text:p>10.628,0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UARDO FERREIRA DE PONTE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1428.83" table:style-name="ce10">
            <text:p>21.428,83</text:p>
          </table:table-cell>
          <table:table-cell office:value-type="float" office:value="7573.27" table:style-name="ce10">
            <text:p>7.573,27</text:p>
          </table:table-cell>
          <table:table-cell table:style-name="ce9"/>
          <table:table-cell office:value-type="float" office:value="6067.53" table:style-name="ce10">
            <text:p>6.067,5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069.629999999997" table:style-name="ce10">
            <text:p>35.069,63</text:p>
          </table:table-cell>
          <table:table-cell office:value-type="float" office:value="-3749.22" table:style-name="ce12">
            <text:p>-3.749,22</text:p>
          </table:table-cell>
          <table:table-cell office:value-type="float" office:value="-5918.77" table:style-name="ce12">
            <text:p>-5.918,77</text:p>
          </table:table-cell>
          <table:table-cell office:value-type="float" office:value="-4004.86" table:style-name="ce12">
            <text:p>-4.004,86</text:p>
          </table:table-cell>
          <table:table-cell office:value-type="float" office:value="0" table:style-name="ce13">
            <text:p>0,00</text:p>
          </table:table-cell>
          <table:table-cell office:value-type="float" office:value="-13672.85" table:style-name="ce12">
            <text:p>-13.672,85</text:p>
          </table:table-cell>
          <table:table-cell office:value-type="float" office:value="21396.78" table:style-name="ce10">
            <text:p>21.396,7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UARDO MARCELO FEITOSA LIMA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1ª VT-ARA)</text:p>
          </table:table-cell>
          <table:table-cell office:value-type="float" office:value="19519.71" table:style-name="ce10">
            <text:p>19.519,71</text:p>
          </table:table-cell>
          <table:table-cell office:value-type="float" office:value="389.62" table:style-name="ce15">
            <text:p>389,62</text:p>
          </table:table-cell>
          <table:table-cell office:value-type="float" office:value="2232.38" table:style-name="ce10">
            <text:p>2.232,38</text:p>
          </table:table-cell>
          <table:table-cell office:value-type="float" office:value="2562.4" table:style-name="ce10">
            <text:p>2.562,4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704.11" table:style-name="ce10">
            <text:p>24.704,11</text:p>
          </table:table-cell>
          <table:table-cell office:value-type="float" office:value="-2804.48" table:style-name="ce12">
            <text:p>-2.804,48</text:p>
          </table:table-cell>
          <table:table-cell office:value-type="float" office:value="-4344.1000000000004" table:style-name="ce12">
            <text:p>-4.344,10</text:p>
          </table:table-cell>
          <table:table-cell office:value-type="float" office:value="-1892.3" table:style-name="ce12">
            <text:p>-1.892,30</text:p>
          </table:table-cell>
          <table:table-cell office:value-type="float" office:value="0" table:style-name="ce13">
            <text:p>0,00</text:p>
          </table:table-cell>
          <table:table-cell office:value-type="float" office:value="-9040.8799999999992" table:style-name="ce12">
            <text:p>-9.040,88</text:p>
          </table:table-cell>
          <table:table-cell office:value-type="float" office:value="15663.23" table:style-name="ce10">
            <text:p>15.663,2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UARDO SANTOS DE EÇ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4362.86" table:style-name="ce10">
            <text:p>14.362,86</text:p>
          </table:table-cell>
          <table:table-cell table:number-columns-repeated="2" table:style-name="ce9"/>
          <table:table-cell office:value-type="float" office:value="993.48" table:style-name="ce15">
            <text:p>993,4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356.34" table:style-name="ce10">
            <text:p>15.356,34</text:p>
          </table:table-cell>
          <table:table-cell office:value-type="float" office:value="-1099.49" table:style-name="ce12">
            <text:p>-1.099,49</text:p>
          </table:table-cell>
          <table:table-cell office:value-type="float" office:value="-2254.4699999999998" table:style-name="ce12">
            <text:p>-2.254,47</text:p>
          </table:table-cell>
          <table:table-cell office:value-type="float" office:value="-1846.08" table:style-name="ce12">
            <text:p>-1.846,08</text:p>
          </table:table-cell>
          <table:table-cell office:value-type="float" office:value="0" table:style-name="ce13">
            <text:p>0,00</text:p>
          </table:table-cell>
          <table:table-cell office:value-type="float" office:value="-5200.04" table:style-name="ce12">
            <text:p>-5.200,04</text:p>
          </table:table-cell>
          <table:table-cell office:value-type="float" office:value="10156.299999999999" table:style-name="ce10">
            <text:p>10.156,3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VALDO LIMA PINTO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<text:s/>(ATA)</text:p>
          </table:table-cell>
          <table:table-cell office:value-type="float" office:value="1032" table:style-name="ce10">
            <text:p>1.032,00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1755.02" table:style-name="ce10">
            <text:p>1.755,0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166.09" table:style-name="ce10">
            <text:p>4.166,09</text:p>
          </table:table-cell>
          <table:table-cell office:value-type="float" office:value="-111.32" table:style-name="ce11">
            <text:p>-111,32</text:p>
          </table:table-cell>
          <table:table-cell office:value-type="float" office:value="-28.18" table:style-name="ce11">
            <text:p>-28,18</text:p>
          </table:table-cell>
          <table:table-cell office:value-type="float" office:value="-701.2" table:style-name="ce11">
            <text:p>-701,20</text:p>
          </table:table-cell>
          <table:table-cell office:value-type="float" office:value="0" table:style-name="ce13">
            <text:p>0,00</text:p>
          </table:table-cell>
          <table:table-cell office:value-type="float" office:value="-840.7" table:style-name="ce11">
            <text:p>-840,70</text:p>
          </table:table-cell>
          <table:table-cell office:value-type="float" office:value="3325.39" table:style-name="ce10">
            <text:p>3.325,3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AINE CRISTINA LIRA LOPES BARBOSA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<text:s/>(PCV)</text:p>
          </table:table-cell>
          <table:table-cell office:value-type="float" office:value="2322.4" table:style-name="ce10">
            <text:p>2.322,40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618" table:style-name="ce10">
            <text:p>2.618,0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880.29" table:style-name="ce10">
            <text:p>6.880,29</text:p>
          </table:table-cell>
          <table:table-cell office:value-type="float" office:value="-325.14" table:style-name="ce11">
            <text:p>-325,14</text:p>
          </table:table-cell>
          <table:table-cell office:value-type="float" office:value="-207.34" table:style-name="ce11">
            <text:p>-207,34</text:p>
          </table:table-cell>
          <table:table-cell office:value-type="float" office:value="-1617.37" table:style-name="ce12">
            <text:p>-1.617,37</text:p>
          </table:table-cell>
          <table:table-cell office:value-type="float" office:value="0" table:style-name="ce13">
            <text:p>0,00</text:p>
          </table:table-cell>
          <table:table-cell office:value-type="float" office:value="-2149.85" table:style-name="ce12">
            <text:p>-2.149,85</text:p>
          </table:table-cell>
          <table:table-cell office:value-type="float" office:value="4730.4399999999996" table:style-name="ce10">
            <text:p>4.730,4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ANE RIBEIRO MELLO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1833.26" table:style-name="ce10">
            <text:p>1.833,26</text:p>
          </table:table-cell>
          <table:table-cell table:style-name="ce9"/>
          <table:table-cell office:value-type="float" office:value="2011.16" table:style-name="ce10">
            <text:p>2.011,1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480.28" table:style-name="ce10">
            <text:p>15.480,28</text:p>
          </table:table-cell>
          <table:table-cell office:value-type="float" office:value="-952.02" table:style-name="ce11">
            <text:p>-952,02</text:p>
          </table:table-cell>
          <table:table-cell office:value-type="float" office:value="-2572.84" table:style-name="ce12">
            <text:p>-2.572,84</text:p>
          </table:table-cell>
          <table:table-cell office:value-type="float" office:value="-2294.5300000000002" table:style-name="ce12">
            <text:p>-2.294,53</text:p>
          </table:table-cell>
          <table:table-cell office:value-type="float" office:value="0" table:style-name="ce13">
            <text:p>0,00</text:p>
          </table:table-cell>
          <table:table-cell office:value-type="float" office:value="-5819.39" table:style-name="ce12">
            <text:p>-5.819,39</text:p>
          </table:table-cell>
          <table:table-cell office:value-type="float" office:value="9660.89" table:style-name="ce10">
            <text:p>9.660,8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EN RIBEIRO SILVA LESS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SAÚDE (SEGESP)</text:p>
          </table:table-cell>
          <table:table-cell office:value-type="float" office:value="11214.13" table:style-name="ce10">
            <text:p>11.214,13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3026.15" table:style-name="ce10">
            <text:p>3.026,1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180.17" table:style-name="ce10">
            <text:p>16.180,17</text:p>
          </table:table-cell>
          <table:table-cell office:value-type="float" office:value="-1407.33" table:style-name="ce12">
            <text:p>-1.407,33</text:p>
          </table:table-cell>
          <table:table-cell office:value-type="float" office:value="-2308.84" table:style-name="ce12">
            <text:p>-2.308,84</text:p>
          </table:table-cell>
          <table:table-cell office:value-type="float" office:value="-1734.84" table:style-name="ce12">
            <text:p>-1.734,84</text:p>
          </table:table-cell>
          <table:table-cell office:value-type="float" office:value="0" table:style-name="ce13">
            <text:p>0,00</text:p>
          </table:table-cell>
          <table:table-cell office:value-type="float" office:value="-5451.01" table:style-name="ce12">
            <text:p>-5.451,01</text:p>
          </table:table-cell>
          <table:table-cell office:value-type="float" office:value="10729.16" table:style-name="ce10">
            <text:p>10.729,1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ENILDA ROSA E SILVA SANTOS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5584.6" table:style-name="ce10">
            <text:p>15.584,60</text:p>
          </table:table-cell>
          <table:table-cell office:value-type="float" office:value="17104.919999999998" table:style-name="ce10">
            <text:p>17.104,92</text:p>
          </table:table-cell>
          <table:table-cell table:style-name="ce9"/>
          <table:table-cell office:value-type="float" office:value="1017.68" table:style-name="ce10">
            <text:p>1.017,6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3707.199999999997" table:style-name="ce10">
            <text:p>33.707,20</text:p>
          </table:table-cell>
          <table:table-cell office:value-type="float" office:value="-4333.79" table:style-name="ce12">
            <text:p>-4.333,79</text:p>
          </table:table-cell>
          <table:table-cell office:value-type="float" office:value="-6404.87" table:style-name="ce12">
            <text:p>-6.404,87</text:p>
          </table:table-cell>
          <table:table-cell office:value-type="float" office:value="-2691.31" table:style-name="ce12">
            <text:p>-2.691,31</text:p>
          </table:table-cell>
          <table:table-cell office:value-type="float" office:value="0" table:style-name="ce13">
            <text:p>0,00</text:p>
          </table:table-cell>
          <table:table-cell office:value-type="float" office:value="-13429.97" table:style-name="ce12">
            <text:p>-13.429,97</text:p>
          </table:table-cell>
          <table:table-cell office:value-type="float" office:value="20277.23" table:style-name="ce10">
            <text:p>20.277,2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ENILZA <text:s/>VENÂNCIO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6905.91" table:style-name="ce10">
            <text:p>6.905,91</text:p>
          </table:table-cell>
          <table:table-cell table:number-columns-repeated="3"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6905.91" table:style-name="ce10">
            <text:p>6.905,91</text:p>
          </table:table-cell>
          <table:table-cell office:value-type="float" office:value="-504.29" table:style-name="ce11">
            <text:p>-504,29</text:p>
          </table:table-cell>
          <table:table-cell office:value-type="float" office:value="-891.09" table:style-name="ce11">
            <text:p>-891,09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1395.38" table:style-name="ce12">
            <text:p>-1.395,38</text:p>
          </table:table-cell>
          <table:table-cell office:value-type="float" office:value="5510.53" table:style-name="ce10">
            <text:p>5.510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IANA DE CARVALHO SOUZ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AUDITORIA DAS DESPESAS DE CUSTEIO DO PAT</text:p>
          </table:table-cell>
          <table:table-cell office:value-type="float" office:value="11849.58" table:style-name="ce10">
            <text:p>11.849,58</text:p>
          </table:table-cell>
          <table:table-cell office:value-type="float" office:value="2482.5500000000002" table:style-name="ce10">
            <text:p>2.482,55</text:p>
          </table:table-cell>
          <table:table-cell office:value-type="float" office:value="1939.89" table:style-name="ce10">
            <text:p>1.939,89</text:p>
          </table:table-cell>
          <table:table-cell office:value-type="float" office:value="2855.67" table:style-name="ce10">
            <text:p>2.855,6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127.689999999999" table:style-name="ce10">
            <text:p>19.127,69</text:p>
          </table:table-cell>
          <table:table-cell office:value-type="float" office:value="-1907.14" table:style-name="ce12">
            <text:p>-1.907,14</text:p>
          </table:table-cell>
          <table:table-cell office:value-type="float" office:value="-2976.71" table:style-name="ce12">
            <text:p>-2.976,71</text:p>
          </table:table-cell>
          <table:table-cell office:value-type="float" office:value="-4619.2700000000004" table:style-name="ce12">
            <text:p>-4.619,27</text:p>
          </table:table-cell>
          <table:table-cell office:value-type="float" office:value="0" table:style-name="ce13">
            <text:p>0,00</text:p>
          </table:table-cell>
          <table:table-cell office:value-type="float" office:value="-9503.1200000000008" table:style-name="ce12">
            <text:p>-9.503,12</text:p>
          </table:table-cell>
          <table:table-cell office:value-type="float" office:value="9624.57" table:style-name="ce10">
            <text:p>9.624,5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IANA LÔBO ARCANJ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PEN)</text:p>
          </table:table-cell>
          <table:table-cell office:value-type="float" office:value="17649.37" table:style-name="ce10">
            <text:p>17.649,37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339.33" table:style-name="ce10">
            <text:p>1.339,3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173.75" table:style-name="ce10">
            <text:p>20.173,75</text:p>
          </table:table-cell>
          <table:table-cell office:value-type="float" office:value="-828.39" table:style-name="ce11">
            <text:p>-828,39</text:p>
          </table:table-cell>
          <table:table-cell office:value-type="float" office:value="-4082.3" table:style-name="ce12">
            <text:p>-4.082,30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4910.6899999999996" table:style-name="ce12">
            <text:p>-4.910,69</text:p>
          </table:table-cell>
          <table:table-cell office:value-type="float" office:value="15263.06" table:style-name="ce10">
            <text:p>15.263,0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IANE BRITO DA ROCHA PEREIR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GESTÃO DOCUMENTAL E MEMÓRIA (S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3600.83" table:style-name="ce10">
            <text:p>3.600,83</text:p>
          </table:table-cell>
          <table:table-cell table:style-name="ce9"/>
          <table:table-cell office:value-type="float" office:value="2909.14" table:style-name="ce10">
            <text:p>2.909,1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264.560000000001" table:style-name="ce10">
            <text:p>18.264,56</text:p>
          </table:table-cell>
          <table:table-cell office:value-type="float" office:value="-1795.41" table:style-name="ce12">
            <text:p>-1.795,41</text:p>
          </table:table-cell>
          <table:table-cell office:value-type="float" office:value="-2859.64" table:style-name="ce12">
            <text:p>-2.859,64</text:p>
          </table:table-cell>
          <table:table-cell office:value-type="float" office:value="-4561.37" table:style-name="ce12">
            <text:p>-4.561,37</text:p>
          </table:table-cell>
          <table:table-cell office:value-type="float" office:value="0" table:style-name="ce13">
            <text:p>0,00</text:p>
          </table:table-cell>
          <table:table-cell office:value-type="float" office:value="-9216.42" table:style-name="ce12">
            <text:p>-9.216,42</text:p>
          </table:table-cell>
          <table:table-cell office:value-type="float" office:value="9048.14" table:style-name="ce10">
            <text:p>9.048,1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IANE MACENA LEMOS DE MELO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2346.91" table:style-name="ce10">
            <text:p>2.346,91</text:p>
          </table:table-cell>
          <table:table-cell table:style-name="ce9"/>
          <table:table-cell office:value-type="float" office:value="1005.58" table:style-name="ce10">
            <text:p>1.005,5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750.88" table:style-name="ce10">
            <text:p>14.750,88</text:p>
          </table:table-cell>
          <table:table-cell office:value-type="float" office:value="-997.59" table:style-name="ce11">
            <text:p>-997,59</text:p>
          </table:table-cell>
          <table:table-cell table:style-name="ce9"/>
          <table:table-cell office:value-type="float" office:value="-2777.35" table:style-name="ce12">
            <text:p>-2.777,35</text:p>
          </table:table-cell>
          <table:table-cell office:value-type="float" office:value="0" table:style-name="ce13">
            <text:p>0,00</text:p>
          </table:table-cell>
          <table:table-cell office:value-type="float" office:value="-3774.94" table:style-name="ce12">
            <text:p>-3.774,94</text:p>
          </table:table-cell>
          <table:table-cell office:value-type="float" office:value="10975.94" table:style-name="ce10">
            <text:p>10.975,9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IENE SILVA DE LIMA PEREIRA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SECRETARIA <text:s/>(PEN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1553.51" table:style-name="ce10">
            <text:p>1.553,51</text:p>
          </table:table-cell>
          <table:table-cell office:value-type="float" office:value="1379.07" table:style-name="ce10">
            <text:p>1.379,07</text:p>
          </table:table-cell>
          <table:table-cell office:value-type="float" office:value="3778.01" table:style-name="ce10">
            <text:p>3.778,0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465.18" table:style-name="ce10">
            <text:p>18.465,18</text:p>
          </table:table-cell>
          <table:table-cell office:value-type="float" office:value="-1753.85" table:style-name="ce12">
            <text:p>-1.753,85</text:p>
          </table:table-cell>
          <table:table-cell office:value-type="float" office:value="-2530.89" table:style-name="ce12">
            <text:p>-2.530,89</text:p>
          </table:table-cell>
          <table:table-cell office:value-type="float" office:value="-2226.8200000000002" table:style-name="ce12">
            <text:p>-2.226,82</text:p>
          </table:table-cell>
          <table:table-cell office:value-type="float" office:value="0" table:style-name="ce13">
            <text:p>0,00</text:p>
          </table:table-cell>
          <table:table-cell office:value-type="float" office:value="-6511.56" table:style-name="ce12">
            <text:p>-6.511,56</text:p>
          </table:table-cell>
          <table:table-cell office:value-type="float" office:value="11953.62" table:style-name="ce10">
            <text:p>11.953,6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ISABETE MARGARIDA DA SILVA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17104.919999999998" table:style-name="ce10">
            <text:p>17.104,92</text:p>
          </table:table-cell>
          <table:table-cell table:style-name="ce9"/>
          <table:table-cell office:value-type="float" office:value="1005.58" table:style-name="ce10">
            <text:p>1.005,5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812.019999999997" table:style-name="ce10">
            <text:p>36.812,02</text:p>
          </table:table-cell>
          <table:table-cell office:value-type="float" office:value="-4926" table:style-name="ce12">
            <text:p>-4.926,00</text:p>
          </table:table-cell>
          <table:table-cell office:value-type="float" office:value="-7099.17" table:style-name="ce12">
            <text:p>-7.099,17</text:p>
          </table:table-cell>
          <table:table-cell office:value-type="float" office:value="-2904.88" table:style-name="ce12">
            <text:p>-2.904,88</text:p>
          </table:table-cell>
          <table:table-cell office:value-type="float" office:value="0" table:style-name="ce13">
            <text:p>0,00</text:p>
          </table:table-cell>
          <table:table-cell office:value-type="float" office:value="-14930.05" table:style-name="ce12">
            <text:p>-14.930,05</text:p>
          </table:table-cell>
          <table:table-cell office:value-type="float" office:value="21881.97" table:style-name="ce10">
            <text:p>21.881,9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ISETE TAVARES DA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142.35" table:style-name="ce10">
            <text:p>11.142,35</text:p>
          </table:table-cell>
          <table:table-cell table:number-columns-repeated="2" table:style-name="ce9"/>
          <table:table-cell office:value-type="float" office:value="509.1" table:style-name="ce15">
            <text:p>509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1651.45" table:style-name="ce10">
            <text:p>11.651,45</text:p>
          </table:table-cell>
          <table:table-cell office:value-type="float" office:value="-588" table:style-name="ce11">
            <text:p>-588,00</text:p>
          </table:table-cell>
          <table:table-cell office:value-type="float" office:value="-2033.09" table:style-name="ce12">
            <text:p>-2.033,09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2621.09" table:style-name="ce12">
            <text:p>-2.621,09</text:p>
          </table:table-cell>
          <table:table-cell office:value-type="float" office:value="9030.36" table:style-name="ce10">
            <text:p>9.030,3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ISEU TORRES DO NASCIMENTO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ÇÃO DE PRIMEIRA TURMA (SETP)</text:p>
          </table:table-cell>
          <table:table-cell office:value-type="float" office:value="19519.71" table:style-name="ce10">
            <text:p>19.519,71</text:p>
          </table:table-cell>
          <table:table-cell office:value-type="float" office:value="6996.91" table:style-name="ce10">
            <text:p>6.996,91</text:p>
          </table:table-cell>
          <table:table-cell table:style-name="ce9"/>
          <table:table-cell office:value-type="float" office:value="3373.74" table:style-name="ce10">
            <text:p>3.373,7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890.36" table:style-name="ce10">
            <text:p>29.890,36</text:p>
          </table:table-cell>
          <table:table-cell office:value-type="float" office:value="-3343.07" table:style-name="ce12">
            <text:p>-3.343,07</text:p>
          </table:table-cell>
          <table:table-cell office:value-type="float" office:value="-5399.09" table:style-name="ce12">
            <text:p>-5.399,09</text:p>
          </table:table-cell>
          <table:table-cell office:value-type="float" office:value="-4330.17" table:style-name="ce12">
            <text:p>-4.330,17</text:p>
          </table:table-cell>
          <table:table-cell office:value-type="float" office:value="0" table:style-name="ce13">
            <text:p>0,00</text:p>
          </table:table-cell>
          <table:table-cell office:value-type="float" office:value="-13072.33" table:style-name="ce12">
            <text:p>-13.072,33</text:p>
          </table:table-cell>
          <table:table-cell office:value-type="float" office:value="16818.03" table:style-name="ce10">
            <text:p>16.818,0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IVALDO PEREIRA DA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5ª VT)</text:p>
          </table:table-cell>
          <table:table-cell office:value-type="float" office:value="11778.34" table:style-name="ce10">
            <text:p>11.778,34</text:p>
          </table:table-cell>
          <table:table-cell office:value-type="float" office:value="1611.11" table:style-name="ce10">
            <text:p>1.611,11</text:p>
          </table:table-cell>
          <table:table-cell table:style-name="ce9"/>
          <table:table-cell office:value-type="float" office:value="2959.31" table:style-name="ce10">
            <text:p>2.959,3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348.76" table:style-name="ce10">
            <text:p>16.348,76</text:p>
          </table:table-cell>
          <table:table-cell office:value-type="float" office:value="-1743.76" table:style-name="ce12">
            <text:p>-1.743,76</text:p>
          </table:table-cell>
          <table:table-cell office:value-type="float" office:value="-2228.9299999999998" table:style-name="ce12">
            <text:p>-2.228,93</text:p>
          </table:table-cell>
          <table:table-cell office:value-type="float" office:value="-4677.49" table:style-name="ce12">
            <text:p>-4.677,49</text:p>
          </table:table-cell>
          <table:table-cell office:value-type="float" office:value="0" table:style-name="ce13">
            <text:p>0,00</text:p>
          </table:table-cell>
          <table:table-cell office:value-type="float" office:value="-8650.18" table:style-name="ce12">
            <text:p>-8.650,18</text:p>
          </table:table-cell>
          <table:table-cell office:value-type="float" office:value="7698.58" table:style-name="ce10">
            <text:p>7.698,5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VYNA MELO RÊGO MONTEIRO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SETOR DE INFORMAÇÕES FUNCIONAIS (SEGESP)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office:value-type="float" office:value="1009.17" table:style-name="ce10">
            <text:p>1.009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94.2199999999998" table:style-name="ce10">
            <text:p>2.194,22</text:p>
          </table:table-cell>
          <table:table-cell table:number-columns-repeated="2" table:style-name="ce9"/>
          <table:table-cell office:value-type="float" office:value="-774" table:style-name="ce11">
            <text:p>-774,00</text:p>
          </table:table-cell>
          <table:table-cell office:value-type="float" office:value="0" table:style-name="ce13">
            <text:p>0,00</text:p>
          </table:table-cell>
          <table:table-cell office:value-type="float" office:value="-774" table:style-name="ce11">
            <text:p>-774,00</text:p>
          </table:table-cell>
          <table:table-cell office:value-type="float" office:value="1420.22" table:style-name="ce10">
            <text:p>1.420,2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Y ALMEIDA DE OLIVEIRA SANTOS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1ª VT)</text:p>
          </table:table-cell>
          <table:table-cell office:value-type="float" office:value="11849.58" table:style-name="ce10">
            <text:p>11.849,58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690.36" table:style-name="ce10">
            <text:p>2.690,3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772.32" table:style-name="ce10">
            <text:p>16.772,32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432.85" table:style-name="ce12">
            <text:p>-2.432,85</text:p>
          </table:table-cell>
          <table:table-cell office:value-type="float" office:value="-2018.08" table:style-name="ce12">
            <text:p>-2.018,08</text:p>
          </table:table-cell>
          <table:table-cell office:value-type="float" office:value="0" table:style-name="ce13">
            <text:p>0,00</text:p>
          </table:table-cell>
          <table:table-cell office:value-type="float" office:value="-5956.1" table:style-name="ce12">
            <text:p>-5.956,10</text:p>
          </table:table-cell>
          <table:table-cell office:value-type="float" office:value="10816.22" table:style-name="ce10">
            <text:p>10.816,2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ZA LOURENÇO DA SILV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1UNP)</text:p>
          </table:table-cell>
          <table:table-cell office:value-type="float" office:value="3812.13" table:style-name="ce10">
            <text:p>3.812,13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926.24" table:style-name="ce10">
            <text:p>1.926,2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923.42" table:style-name="ce10">
            <text:p>6.923,42</text:p>
          </table:table-cell>
          <table:table-cell office:value-type="float" office:value="-535.78" table:style-name="ce11">
            <text:p>-535,78</text:p>
          </table:table-cell>
          <table:table-cell office:value-type="float" office:value="-325.04000000000002" table:style-name="ce11">
            <text:p>-325,04</text:p>
          </table:table-cell>
          <table:table-cell office:value-type="float" office:value="-1893.97" table:style-name="ce12">
            <text:p>-1.893,97</text:p>
          </table:table-cell>
          <table:table-cell office:value-type="float" office:value="0" table:style-name="ce13">
            <text:p>0,00</text:p>
          </table:table-cell>
          <table:table-cell office:value-type="float" office:value="-2754.79" table:style-name="ce12">
            <text:p>-2.754,79</text:p>
          </table:table-cell>
          <table:table-cell office:value-type="float" office:value="4168.63" table:style-name="ce10">
            <text:p>4.168,6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MANOEL FERDINANDO DA ROCHA JÚNIOR</text:p>
          </table:table-cell>
          <table:table-cell office:value-type="string" table:style-name="ce8">
            <text:p>COORDENADOR - CJ-02</text:p>
          </table:table-cell>
          <table:table-cell office:value-type="string" table:style-name="ce8">
            <text:p>COORDENADORIA DE MANUTENÇÃO E PROJETOS (SA)</text:p>
          </table:table-cell>
          <table:table-cell office:value-type="float" office:value="10996.16" table:style-name="ce10">
            <text:p>10.996,16</text:p>
          </table:table-cell>
          <table:table-cell table:style-name="ce9"/>
          <table:table-cell office:value-type="float" office:value="7398.87" table:style-name="ce10">
            <text:p>7.398,87</text:p>
          </table:table-cell>
          <table:table-cell office:value-type="float" office:value="1522.61" table:style-name="ce10">
            <text:p>1.522,6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917.64" table:style-name="ce10">
            <text:p>19.917,64</text:p>
          </table:table-cell>
          <table:table-cell office:value-type="float" office:value="-1376.29" table:style-name="ce12">
            <text:p>-1.376,29</text:p>
          </table:table-cell>
          <table:table-cell office:value-type="float" office:value="-3810.79" table:style-name="ce12">
            <text:p>-3.810,79</text:p>
          </table:table-cell>
          <table:table-cell office:value-type="float" office:value="-760.36" table:style-name="ce11">
            <text:p>-760,36</text:p>
          </table:table-cell>
          <table:table-cell office:value-type="float" office:value="0" table:style-name="ce13">
            <text:p>0,00</text:p>
          </table:table-cell>
          <table:table-cell office:value-type="float" office:value="-5947.44" table:style-name="ce12">
            <text:p>-5.947,44</text:p>
          </table:table-cell>
          <table:table-cell office:value-type="float" office:value="13970.2" table:style-name="ce10">
            <text:p>13.970,2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MANOEL SOARES COSTA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6ª VT)</text:p>
          </table:table-cell>
          <table:table-cell office:value-type="float" office:value="11683.35" table:style-name="ce10">
            <text:p>11.683,35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695.63" table:style-name="ce10">
            <text:p>2.695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318.87" table:style-name="ce10">
            <text:p>16.318,87</text:p>
          </table:table-cell>
          <table:table-cell office:value-type="float" office:value="-1487.95" table:style-name="ce12">
            <text:p>-1.487,95</text:p>
          </table:table-cell>
          <table:table-cell office:value-type="float" office:value="-2311.4299999999998" table:style-name="ce12">
            <text:p>-2.311,43</text:p>
          </table:table-cell>
          <table:table-cell office:value-type="float" office:value="-4354.76" table:style-name="ce12">
            <text:p>-4.354,76</text:p>
          </table:table-cell>
          <table:table-cell office:value-type="float" office:value="0" table:style-name="ce13">
            <text:p>0,00</text:p>
          </table:table-cell>
          <table:table-cell office:value-type="float" office:value="-8154.14" table:style-name="ce12">
            <text:p>-8.154,14</text:p>
          </table:table-cell>
          <table:table-cell office:value-type="float" office:value="8164.73" table:style-name="ce10">
            <text:p>8.164,7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MANUELLA LEMOS ALMEIDA COTTARD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DESENVOLVIMENTO DE PESSOAS (SEGESP)</text:p>
          </table:table-cell>
          <table:table-cell office:value-type="float" office:value="19519.71" table:style-name="ce10">
            <text:p>19.519,71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4399.1499999999996" table:style-name="ce10">
            <text:p>4.399,1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858.75" table:style-name="ce10">
            <text:p>25.858,75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4069.93" table:style-name="ce12">
            <text:p>-4.069,93</text:p>
          </table:table-cell>
          <table:table-cell office:value-type="float" office:value="-2505.64" table:style-name="ce12">
            <text:p>-2.505,64</text:p>
          </table:table-cell>
          <table:table-cell office:value-type="float" office:value="0" table:style-name="ce13">
            <text:p>0,00</text:p>
          </table:table-cell>
          <table:table-cell office:value-type="float" office:value="-9315.76" table:style-name="ce12">
            <text:p>-9.315,76</text:p>
          </table:table-cell>
          <table:table-cell office:value-type="float" office:value="16542.990000000002" table:style-name="ce10">
            <text:p>16.542,9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NAURA LÍVIA VERGETH GRANGEIRO</text:p>
          </table:table-cell>
          <table:table-cell office:value-type="string" table:style-name="ce8">
            <text:p>ASSISTENTE DE DIRETOR - FC-04</text:p>
          </table:table-cell>
          <table:table-cell office:value-type="string" table:style-name="ce8">
            <text:p>COORDENADORIA DE APOIO ÀS VARAS (SEJ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4069.84" table:style-name="ce10">
            <text:p>4.069,84</text:p>
          </table:table-cell>
          <table:table-cell office:value-type="float" office:value="1939.89" table:style-name="ce10">
            <text:p>1.939,89</text:p>
          </table:table-cell>
          <table:table-cell office:value-type="float" office:value="1687.17" table:style-name="ce10">
            <text:p>1.687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451.490000000002" table:style-name="ce10">
            <text:p>19.451,49</text:p>
          </table:table-cell>
          <table:table-cell office:value-type="float" office:value="-1861.84" table:style-name="ce12">
            <text:p>-1.861,84</text:p>
          </table:table-cell>
          <table:table-cell office:value-type="float" office:value="-3503.82" table:style-name="ce12">
            <text:p>-3.503,82</text:p>
          </table:table-cell>
          <table:table-cell office:value-type="float" office:value="-4818.87" table:style-name="ce12">
            <text:p>-4.818,87</text:p>
          </table:table-cell>
          <table:table-cell office:value-type="float" office:value="0" table:style-name="ce13">
            <text:p>0,00</text:p>
          </table:table-cell>
          <table:table-cell office:value-type="float" office:value="-10184.530000000001" table:style-name="ce12">
            <text:p>-10.184,53</text:p>
          </table:table-cell>
          <table:table-cell office:value-type="float" office:value="9266.9599999999991" table:style-name="ce10">
            <text:p>9.266,9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RCÍLIA DOMITILA SOUSA GASQUEZ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3398.21" table:style-name="ce10">
            <text:p>3.398,21</text:p>
          </table:table-cell>
          <table:table-cell table:style-name="ce9"/>
          <table:table-cell office:value-type="float" office:value="764.99" table:style-name="ce15">
            <text:p>764,9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449.14" table:style-name="ce10">
            <text:p>23.449,14</text:p>
          </table:table-cell>
          <table:table-cell office:value-type="float" office:value="-2472.5" table:style-name="ce12">
            <text:p>-2.472,50</text:p>
          </table:table-cell>
          <table:table-cell office:value-type="float" office:value="-4688.84" table:style-name="ce12">
            <text:p>-4.688,84</text:p>
          </table:table-cell>
          <table:table-cell office:value-type="float" office:value="-907.48" table:style-name="ce11">
            <text:p>-907,48</text:p>
          </table:table-cell>
          <table:table-cell office:value-type="float" office:value="0" table:style-name="ce13">
            <text:p>0,00</text:p>
          </table:table-cell>
          <table:table-cell office:value-type="float" office:value="-8068.82" table:style-name="ce12">
            <text:p>-8.068,82</text:p>
          </table:table-cell>
          <table:table-cell office:value-type="float" office:value="15380.32" table:style-name="ce10">
            <text:p>15.380,3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REMITA BATISTA SILV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6905.91" table:style-name="ce10">
            <text:p>6.905,91</text:p>
          </table:table-cell>
          <table:table-cell table:number-columns-repeated="2" table:style-name="ce9"/>
          <table:table-cell office:value-type="float" office:value="993.48" table:style-name="ce15">
            <text:p>993,4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7899.39" table:style-name="ce10">
            <text:p>7.899,39</text:p>
          </table:table-cell>
          <table:table-cell office:value-type="float" office:value="-504.29" table:style-name="ce11">
            <text:p>-504,29</text:p>
          </table:table-cell>
          <table:table-cell office:value-type="float" office:value="-375.85" table:style-name="ce11">
            <text:p>-375,85</text:p>
          </table:table-cell>
          <table:table-cell office:value-type="float" office:value="-1573.8" table:style-name="ce12">
            <text:p>-1.573,80</text:p>
          </table:table-cell>
          <table:table-cell office:value-type="float" office:value="0" table:style-name="ce13">
            <text:p>0,00</text:p>
          </table:table-cell>
          <table:table-cell office:value-type="float" office:value="-2453.94" table:style-name="ce12">
            <text:p>-2.453,94</text:p>
          </table:table-cell>
          <table:table-cell office:value-type="float" office:value="5445.45" table:style-name="ce10">
            <text:p>5.445,4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RIC ALLYSON ALVES MARTINS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DIVISÃO DE ATENDIMENTO DE SERVIÇOS DE TECNOLOGIA</text:p>
          </table:table-cell>
          <table:table-cell office:value-type="float" office:value="10561.53" table:style-name="ce10">
            <text:p>10.561,53</text:p>
          </table:table-cell>
          <table:table-cell table:style-name="ce9"/>
          <table:table-cell office:value-type="float" office:value="1106.05" table:style-name="ce10">
            <text:p>1.106,05</text:p>
          </table:table-cell>
          <table:table-cell office:value-type="float" office:value="3290.17" table:style-name="ce10">
            <text:p>3.290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957.75" table:style-name="ce10">
            <text:p>14.957,75</text:p>
          </table:table-cell>
          <table:table-cell office:value-type="float" office:value="-1313.27" table:style-name="ce12">
            <text:p>-1.313,27</text:p>
          </table:table-cell>
          <table:table-cell office:value-type="float" office:value="-1769.53" table:style-name="ce12">
            <text:p>-1.769,53</text:p>
          </table:table-cell>
          <table:table-cell office:value-type="float" office:value="-2895.79" table:style-name="ce12">
            <text:p>-2.895,79</text:p>
          </table:table-cell>
          <table:table-cell office:value-type="float" office:value="0" table:style-name="ce13">
            <text:p>0,00</text:p>
          </table:table-cell>
          <table:table-cell office:value-type="float" office:value="-5978.59" table:style-name="ce12">
            <text:p>-5.978,59</text:p>
          </table:table-cell>
          <table:table-cell office:value-type="float" office:value="8979.16" table:style-name="ce10">
            <text:p>8.979,1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RIKA BARRADAS LEÃ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INFORMAÇÕES FUNCIONAIS (SEGESP)</text:p>
          </table:table-cell>
          <table:table-cell office:value-type="float" office:value="19441.79" table:style-name="ce10">
            <text:p>19.441,79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760.73" table:style-name="ce10">
            <text:p>2.760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387.57" table:style-name="ce10">
            <text:p>23.387,57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3945.19" table:style-name="ce12">
            <text:p>-3.945,19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6685.38" table:style-name="ce12">
            <text:p>-6.685,38</text:p>
          </table:table-cell>
          <table:table-cell office:value-type="float" office:value="16702.189999999999" table:style-name="ce10">
            <text:p>16.702,1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RIVAL GONÇALVES DE ALBUQUERQUE FILHO</text:p>
          </table:table-cell>
          <table:table-cell office:value-type="string" table:style-name="ce8">
            <text:p>ASSISTENTE JURIDICO I - FC-04</text:p>
          </table:table-cell>
          <table:table-cell office:value-type="string" table:style-name="ce8">
            <text:p>GABINETE DE DESEMBARGADOR (GABAC)</text:p>
          </table:table-cell>
          <table:table-cell office:value-type="float" office:value="11754.59" table:style-name="ce10">
            <text:p>11.754,59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339.33" table:style-name="ce10">
            <text:p>1.339,3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033.81" table:style-name="ce10">
            <text:p>15.033,81</text:p>
          </table:table-cell>
          <table:table-cell office:value-type="float" office:value="-828.39" table:style-name="ce11">
            <text:p>-828,39</text:p>
          </table:table-cell>
          <table:table-cell office:value-type="float" office:value="-2668.81" table:style-name="ce12">
            <text:p>-2.668,81</text:p>
          </table:table-cell>
          <table:table-cell office:value-type="float" office:value="-883.3" table:style-name="ce11">
            <text:p>-883,30</text:p>
          </table:table-cell>
          <table:table-cell office:value-type="float" office:value="0" table:style-name="ce13">
            <text:p>0,00</text:p>
          </table:table-cell>
          <table:table-cell office:value-type="float" office:value="-4380.5" table:style-name="ce12">
            <text:p>-4.380,50</text:p>
          </table:table-cell>
          <table:table-cell office:value-type="float" office:value="10653.31" table:style-name="ce10">
            <text:p>10.653,3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RONALDO ALMEIDA SILVA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4ª VT)</text:p>
          </table:table-cell>
          <table:table-cell table:number-columns-repeated="2" table:style-name="ce9"/>
          <table:table-cell office:value-type="float" office:value="1939.89" table:style-name="ce10">
            <text:p>1.939,89</text:p>
          </table:table-cell>
          <table:table-cell office:value-type="float" office:value="2248.77" table:style-name="ce10">
            <text:p>2.248,7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188.66" table:style-name="ce10">
            <text:p>4.188,66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4188.66" table:style-name="ce10">
            <text:p>4.188,6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VALDA VIEIRA DA SILV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0999.69" table:style-name="ce10">
            <text:p>10.999,69</text:p>
          </table:table-cell>
          <table:table-cell table:number-columns-repeated="3"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10999.69" table:style-name="ce10">
            <text:p>10.999,69</text:p>
          </table:table-cell>
          <table:table-cell office:value-type="float" office:value="-567.32000000000005" table:style-name="ce11">
            <text:p>-567,32</text:p>
          </table:table-cell>
          <table:table-cell office:value-type="float" office:value="-2868.9" table:style-name="ce12">
            <text:p>-2.868,90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3436.22" table:style-name="ce12">
            <text:p>-3.436,22</text:p>
          </table:table-cell>
          <table:table-cell office:value-type="float" office:value="7563.47" table:style-name="ce10">
            <text:p>7.563,4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VALDA VIEIRA DA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712.4" table:style-name="ce15">
            <text:p>712,40</text:p>
          </table:table-cell>
          <table:table-cell table:style-name="ce9"/>
          <table:table-cell office:value-type="float" office:value="1986.96" table:style-name="ce10">
            <text:p>1.986,9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097.75" table:style-name="ce10">
            <text:p>14.097,75</text:p>
          </table:table-cell>
          <table:table-cell office:value-type="float" office:value="-728.42" table:style-name="ce11">
            <text:p>-728,42</text:p>
          </table:table-cell>
          <table:table-cell office:value-type="float" office:value="-1685.06" table:style-name="ce12">
            <text:p>-1.685,06</text:p>
          </table:table-cell>
          <table:table-cell office:value-type="float" office:value="-4018.52" table:style-name="ce12">
            <text:p>-4.018,52</text:p>
          </table:table-cell>
          <table:table-cell office:value-type="float" office:value="0" table:style-name="ce13">
            <text:p>0,00</text:p>
          </table:table-cell>
          <table:table-cell office:value-type="float" office:value="-6432" table:style-name="ce12">
            <text:p>-6.432,00</text:p>
          </table:table-cell>
          <table:table-cell office:value-type="float" office:value="7665.75" table:style-name="ce10">
            <text:p>7.665,7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VALDO CARDOSO DA SILVA</text:p>
          </table:table-cell>
          <table:table-cell office:value-type="string" table:style-name="ce8">
            <text:p>ASSISTENTE DE DIRETOR - FC-04</text:p>
          </table:table-cell>
          <table:table-cell office:value-type="string" table:style-name="ce8">
            <text:p>SECRETARIA <text:s/>JUDICIÁRIA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1427.55" table:style-name="ce10">
            <text:p>1.427,55</text:p>
          </table:table-cell>
          <table:table-cell office:value-type="float" office:value="1939.89" table:style-name="ce10">
            <text:p>1.939,89</text:p>
          </table:table-cell>
          <table:table-cell office:value-type="float" office:value="2666.04" table:style-name="ce10">
            <text:p>2.666,0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319.42" table:style-name="ce10">
            <text:p>25.319,42</text:p>
          </table:table-cell>
          <table:table-cell office:value-type="float" office:value="-2975.74" table:style-name="ce12">
            <text:p>-2.975,74</text:p>
          </table:table-cell>
          <table:table-cell office:value-type="float" office:value="-4437.72" table:style-name="ce12">
            <text:p>-4.437,72</text:p>
          </table:table-cell>
          <table:table-cell office:value-type="float" office:value="-3327.38" table:style-name="ce12">
            <text:p>-3.327,38</text:p>
          </table:table-cell>
          <table:table-cell office:value-type="float" office:value="0" table:style-name="ce13">
            <text:p>0,00</text:p>
          </table:table-cell>
          <table:table-cell office:value-type="float" office:value="-10740.84" table:style-name="ce12">
            <text:p>-10.740,84</text:p>
          </table:table-cell>
          <table:table-cell office:value-type="float" office:value="14578.58" table:style-name="ce10">
            <text:p>14.578,5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VELINE ARRUDA CAVALCANTE SOUZA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19491.14" table:style-name="ce10">
            <text:p>19.491,14</text:p>
          </table:table-cell>
          <table:table-cell office:value-type="float" office:value="3141.81" table:style-name="ce10">
            <text:p>3.141,81</text:p>
          </table:table-cell>
          <table:table-cell table:style-name="ce9"/>
          <table:table-cell office:value-type="float" office:value="1968.34" table:style-name="ce10">
            <text:p>1.968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601.29" table:style-name="ce10">
            <text:p>24.601,29</text:p>
          </table:table-cell>
          <table:table-cell office:value-type="float" office:value="-3258.59" table:style-name="ce12">
            <text:p>-3.258,59</text:p>
          </table:table-cell>
          <table:table-cell office:value-type="float" office:value="-4406.45" table:style-name="ce12">
            <text:p>-4.406,45</text:p>
          </table:table-cell>
          <table:table-cell office:value-type="float" office:value="-1531.69" table:style-name="ce12">
            <text:p>-1.531,69</text:p>
          </table:table-cell>
          <table:table-cell office:value-type="float" office:value="0" table:style-name="ce13">
            <text:p>0,00</text:p>
          </table:table-cell>
          <table:table-cell office:value-type="float" office:value="-9196.73" table:style-name="ce12">
            <text:p>-9.196,73</text:p>
          </table:table-cell>
          <table:table-cell office:value-type="float" office:value="15404.56" table:style-name="ce10">
            <text:p>15.404,5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VERALDO CORREIA QUINTELA</text:p>
          </table:table-cell>
          <table:table-cell office:value-type="string" table:style-name="ce8">
            <text:p>ANALISTA JUDICIÁRIO - NÍVEL SUPERIOR C11</text:p>
          </table:table-cell>
          <table:table-cell table:style-name="ce9"/>
          <table:table-cell office:value-type="float" office:value="18399.2" table:style-name="ce10">
            <text:p>18.399,20</text:p>
          </table:table-cell>
          <table:table-cell table:number-columns-repeated="2" table:style-name="ce9"/>
          <table:table-cell office:value-type="float" office:value="2513.5500000000002" table:style-name="ce10">
            <text:p>2.513,5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912.75" table:style-name="ce10">
            <text:p>20.912,75</text:p>
          </table:table-cell>
          <table:table-cell office:value-type="float" office:value="-2557.52" table:style-name="ce12">
            <text:p>-2.557,52</text:p>
          </table:table-cell>
          <table:table-cell office:value-type="float" office:value="-3434.96" table:style-name="ce12">
            <text:p>-3.434,96</text:p>
          </table:table-cell>
          <table:table-cell office:value-type="float" office:value="-960.09" table:style-name="ce11">
            <text:p>-960,09</text:p>
          </table:table-cell>
          <table:table-cell office:value-type="float" office:value="0" table:style-name="ce13">
            <text:p>0,00</text:p>
          </table:table-cell>
          <table:table-cell office:value-type="float" office:value="-6952.57" table:style-name="ce12">
            <text:p>-6.952,57</text:p>
          </table:table-cell>
          <table:table-cell office:value-type="float" office:value="13960.18" table:style-name="ce10">
            <text:p>13.960,1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VERSON ROBERTO ALVES LAGES</text:p>
          </table:table-cell>
          <table:table-cell office:value-type="string" table:style-name="ce8">
            <text:p>ASSISTENTE DE JUIZ - FC-05</text:p>
          </table:table-cell>
          <table:table-cell office:value-type="string" table:style-name="ce8">
            <text:p>SECRETARIA <text:s/>(PAL)</text:p>
          </table:table-cell>
          <table:table-cell office:value-type="float" office:value="11897.07" table:style-name="ce10">
            <text:p>11.897,07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1860.98" table:style-name="ce10">
            <text:p>1.860,9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990.43" table:style-name="ce10">
            <text:p>15.990,43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1912.99" table:style-name="ce12">
            <text:p>-1.912,99</text:p>
          </table:table-cell>
          <table:table-cell office:value-type="float" office:value="-1112.95" table:style-name="ce12">
            <text:p>-1.112,95</text:p>
          </table:table-cell>
          <table:table-cell office:value-type="float" office:value="0" table:style-name="ce13">
            <text:p>0,00</text:p>
          </table:table-cell>
          <table:table-cell office:value-type="float" office:value="-4531.1099999999997" table:style-name="ce12">
            <text:p>-4.531,11</text:p>
          </table:table-cell>
          <table:table-cell office:value-type="float" office:value="11459.32" table:style-name="ce10">
            <text:p>11.459,3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VERTON MENDES TENÓRIO</text:p>
          </table:table-cell>
          <table:table-cell office:value-type="string" table:style-name="ce8">
            <text:p>ANALISTA JUDICIÁRIO - NÍVEL SUPERIOR B6</text:p>
          </table:table-cell>
          <table:table-cell office:value-type="string" table:style-name="ce8">
            <text:p>SECRETARIA DE LICITAÇÕES E CONTRATOS (D.G)</text:p>
          </table:table-cell>
          <table:table-cell office:value-type="float" office:value="15465.89" table:style-name="ce10">
            <text:p>15.465,89</text:p>
          </table:table-cell>
          <table:table-cell table:number-columns-repeated="2" table:style-name="ce9"/>
          <table:table-cell office:value-type="float" office:value="2559.75" table:style-name="ce10">
            <text:p>2.559,7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025.64" table:style-name="ce10">
            <text:p>18.025,64</text:p>
          </table:table-cell>
          <table:table-cell office:value-type="float" office:value="-828.39" table:style-name="ce11">
            <text:p>-828,39</text:p>
          </table:table-cell>
          <table:table-cell office:value-type="float" office:value="-2912.29" table:style-name="ce12">
            <text:p>-2.912,29</text:p>
          </table:table-cell>
          <table:table-cell office:value-type="float" office:value="-828.05" table:style-name="ce11">
            <text:p>-828,05</text:p>
          </table:table-cell>
          <table:table-cell office:value-type="float" office:value="0" table:style-name="ce13">
            <text:p>0,00</text:p>
          </table:table-cell>
          <table:table-cell office:value-type="float" office:value="-4568.7299999999996" table:style-name="ce12">
            <text:p>-4.568,73</text:p>
          </table:table-cell>
          <table:table-cell office:value-type="float" office:value="13456.91" table:style-name="ce10">
            <text:p>13.456,9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ÁBIA FERNANDA CURVELO MARQUES</text:p>
          </table:table-cell>
          <table:table-cell office:value-type="string" table:style-name="ce8">
            <text:p>ANALISTA JUDICIÁRIO - NÍVEL SUPERIOR A2</text:p>
          </table:table-cell>
          <table:table-cell office:value-type="string" table:style-name="ce8">
            <text:p>SECRETARIA DE AUDITORIA</text:p>
          </table:table-cell>
          <table:table-cell office:value-type="float" office:value="12948.32" table:style-name="ce10">
            <text:p>12.948,32</text:p>
          </table:table-cell>
          <table:table-cell table:number-columns-repeated="2" table:style-name="ce9"/>
          <table:table-cell office:value-type="float" office:value="910.08" table:style-name="ce15">
            <text:p>910,08</text:p>
          </table:table-cell>
          <table:table-cell office:value-type="float" office:value="1126.3900000000001" table:number-columns-spanned="2" table:number-rows-spanned="1" table:style-name="ce27">
            <text:p>1.126,39</text:p>
          </table:table-cell>
          <table:covered-table-cell/>
          <table:table-cell table:style-name="ce9"/>
          <table:table-cell office:value-type="float" office:value="14984.79" table:style-name="ce10">
            <text:p>14.984,79</text:p>
          </table:table-cell>
          <table:table-cell office:value-type="float" office:value="-828.39" table:style-name="ce11">
            <text:p>-828,39</text:p>
          </table:table-cell>
          <table:table-cell office:value-type="float" office:value="-2773.38" table:style-name="ce12">
            <text:p>-2.773,38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3601.77" table:style-name="ce12">
            <text:p>-3.601,77</text:p>
          </table:table-cell>
          <table:table-cell office:value-type="float" office:value="11383.02" table:style-name="ce10">
            <text:p>11.383,0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ABIANA TEIXEIRA DE MOUR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CRETARIA DE RECURSO DE REVISTA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729.26" table:style-name="ce15">
            <text:p>729,26</text:p>
          </table:table-cell>
          <table:table-cell table:style-name="ce9"/>
          <table:table-cell office:value-type="float" office:value="2105.4299999999998" table:style-name="ce10">
            <text:p>2.105,4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120.63" table:style-name="ce10">
            <text:p>22.120,63</text:p>
          </table:table-cell>
          <table:table-cell office:value-type="float" office:value="-2860.52" table:style-name="ce12">
            <text:p>-2.860,52</text:p>
          </table:table-cell>
          <table:table-cell office:value-type="float" office:value="-3743.9" table:style-name="ce12">
            <text:p>-3.743,90</text:p>
          </table:table-cell>
          <table:table-cell office:value-type="float" office:value="-6946.56" table:style-name="ce12">
            <text:p>-6.946,56</text:p>
          </table:table-cell>
          <table:table-cell office:value-type="float" office:value="0" table:style-name="ce13">
            <text:p>0,00</text:p>
          </table:table-cell>
          <table:table-cell office:value-type="float" office:value="-13550.98" table:style-name="ce12">
            <text:p>-13.550,98</text:p>
          </table:table-cell>
          <table:table-cell office:value-type="float" office:value="8569.65" table:style-name="ce10">
            <text:p>8.569,6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ABIANO WANDERLEY SANTOS</text:p>
          </table:table-cell>
          <table:table-cell office:value-type="string" table:style-name="ce8">
            <text:p>TÉCNICO JUDICIÁRIO - NÍVEL MÉDIO B6</text:p>
          </table:table-cell>
          <table:table-cell office:value-type="string" table:style-name="ce8">
            <text:p>DIVISÃO DE INFRAESTRUTURA TECNOLÓGICA (SETIC)</text:p>
          </table:table-cell>
          <table:table-cell office:value-type="float" office:value="9151.77" table:style-name="ce10">
            <text:p>9.151,77</text:p>
          </table:table-cell>
          <table:table-cell table:number-columns-repeated="2" table:style-name="ce9"/>
          <table:table-cell office:value-type="float" office:value="2474.56" table:style-name="ce10">
            <text:p>2.474,5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1626.33" table:style-name="ce10">
            <text:p>11.626,33</text:p>
          </table:table-cell>
          <table:table-cell office:value-type="float" office:value="-828.39" table:style-name="ce11">
            <text:p>-828,39</text:p>
          </table:table-cell>
          <table:table-cell office:value-type="float" office:value="-1269.5999999999999" table:style-name="ce12">
            <text:p>-1.269,60</text:p>
          </table:table-cell>
          <table:table-cell office:value-type="float" office:value="-1778.3" table:style-name="ce12">
            <text:p>-1.778,30</text:p>
          </table:table-cell>
          <table:table-cell office:value-type="float" office:value="0" table:style-name="ce13">
            <text:p>0,00</text:p>
          </table:table-cell>
          <table:table-cell office:value-type="float" office:value="-3876.29" table:style-name="ce12">
            <text:p>-3.876,29</text:p>
          </table:table-cell>
          <table:table-cell office:value-type="float" office:value="7750.04" table:style-name="ce10">
            <text:p>7.750,0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ÁBIO ALBUQUERQUE DE ARAÚJO CORDEIRO</text:p>
          </table:table-cell>
          <table:table-cell office:value-type="string" table:style-name="ce8">
            <text:p>ASSISTENTE DE JUIZ - FC-05</text:p>
          </table:table-cell>
          <table:table-cell office:value-type="string" table:style-name="ce8">
            <text:p>SECRETARIA <text:s/>(SLQ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120.3200000000002" table:style-name="ce10">
            <text:p>2.120,32</text:p>
          </table:table-cell>
          <table:table-cell office:value-type="float" office:value="2232.38" table:style-name="ce10">
            <text:p>2.232,38</text:p>
          </table:table-cell>
          <table:table-cell office:value-type="float" office:value="1864.7" table:style-name="ce10">
            <text:p>1.864,7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971.990000000002" table:style-name="ce10">
            <text:p>17.971,99</text:p>
          </table:table-cell>
          <table:table-cell office:value-type="float" office:value="-1847.37" table:style-name="ce12">
            <text:p>-1.847,37</text:p>
          </table:table-cell>
          <table:table-cell office:value-type="float" office:value="-2743.9" table:style-name="ce12">
            <text:p>-2.743,90</text:p>
          </table:table-cell>
          <table:table-cell office:value-type="float" office:value="-1540.61" table:style-name="ce12">
            <text:p>-1.540,61</text:p>
          </table:table-cell>
          <table:table-cell office:value-type="float" office:value="0" table:style-name="ce13">
            <text:p>0,00</text:p>
          </table:table-cell>
          <table:table-cell office:value-type="float" office:value="-6131.88" table:style-name="ce12">
            <text:p>-6.131,88</text:p>
          </table:table-cell>
          <table:table-cell office:value-type="float" office:value="11840.11" table:style-name="ce10">
            <text:p>11.840,1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ÁBIO TENÓRIO BARROS</text:p>
          </table:table-cell>
          <table:table-cell office:value-type="string" table:style-name="ce8">
            <text:p>COORDENADOR - CJ-02</text:p>
          </table:table-cell>
          <table:table-cell office:value-type="string" table:style-name="ce8">
            <text:p>COORDENADORIA DE COMUNICAÇÃO SOCIAL</text:p>
          </table:table-cell>
          <table:table-cell office:value-type="float" office:value="11849.58" table:style-name="ce10">
            <text:p>11.849,58</text:p>
          </table:table-cell>
          <table:table-cell table:style-name="ce9"/>
          <table:table-cell office:value-type="float" office:value="7398.87" table:style-name="ce10">
            <text:p>7.398,87</text:p>
          </table:table-cell>
          <table:table-cell office:value-type="float" office:value="2559.73" table:style-name="ce10">
            <text:p>2.559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808.18" table:style-name="ce10">
            <text:p>21.808,18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3853.63" table:style-name="ce12">
            <text:p>-3.853,63</text:p>
          </table:table-cell>
          <table:table-cell office:value-type="float" office:value="-3013.2" table:style-name="ce12">
            <text:p>-3.013,20</text:p>
          </table:table-cell>
          <table:table-cell office:value-type="float" office:value="0" table:style-name="ce13">
            <text:p>0,00</text:p>
          </table:table-cell>
          <table:table-cell office:value-type="float" office:value="-8372" table:style-name="ce12">
            <text:p>-8.372,00</text:p>
          </table:table-cell>
          <table:table-cell office:value-type="float" office:value="13436.18" table:style-name="ce10">
            <text:p>13.436,1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ABRÍCIO ROSA MACIEL BARBOSA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6ª VT)</text:p>
          </table:table-cell>
          <table:table-cell office:value-type="float" office:value="11897.07" table:style-name="ce10">
            <text:p>11.897,07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1812.16" table:style-name="ce10">
            <text:p>1.812,1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120.240000000002" table:style-name="ce10">
            <text:p>22.120,24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4249.3" table:style-name="ce12">
            <text:p>-4.249,30</text:p>
          </table:table-cell>
          <table:table-cell office:value-type="float" office:value="-4986.25" table:style-name="ce12">
            <text:p>-4.986,25</text:p>
          </table:table-cell>
          <table:table-cell office:value-type="float" office:value="0" table:style-name="ce13">
            <text:p>0,00</text:p>
          </table:table-cell>
          <table:table-cell office:value-type="float" office:value="-10740.72" table:style-name="ce12">
            <text:p>-10.740,72</text:p>
          </table:table-cell>
          <table:table-cell office:value-type="float" office:value="11379.52" table:style-name="ce10">
            <text:p>11.379,5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AGNER MOREIRA DE PAULA GOMES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<text:s/>(ATA)</text:p>
          </table:table-cell>
          <table:table-cell office:value-type="float" office:value="11730.85" table:style-name="ce10">
            <text:p>11.730,85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343.9299999999998" table:style-name="ce10">
            <text:p>2.343,9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014.67" table:style-name="ce10">
            <text:p>16.014,67</text:p>
          </table:table-cell>
          <table:table-cell office:value-type="float" office:value="-1487.95" table:style-name="ce12">
            <text:p>-1.487,95</text:p>
          </table:table-cell>
          <table:table-cell office:value-type="float" office:value="-2480.91" table:style-name="ce12">
            <text:p>-2.480,91</text:p>
          </table:table-cell>
          <table:table-cell office:value-type="float" office:value="-4719.28" table:style-name="ce12">
            <text:p>-4.719,28</text:p>
          </table:table-cell>
          <table:table-cell office:value-type="float" office:value="0" table:style-name="ce13">
            <text:p>0,00</text:p>
          </table:table-cell>
          <table:table-cell office:value-type="float" office:value="-8688.14" table:style-name="ce12">
            <text:p>-8.688,14</text:p>
          </table:table-cell>
          <table:table-cell office:value-type="float" office:value="7326.53" table:style-name="ce10">
            <text:p>7.326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ARAH MARIA ALVIM DE SOUZA HOLAND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091.17" table:style-name="ce10">
            <text:p>22.091,17</text:p>
          </table:table-cell>
          <table:table-cell table:number-columns-repeated="2" table:style-name="ce9"/>
          <table:table-cell office:value-type="float" office:value="5796.94" table:style-name="ce10">
            <text:p>5.796,9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888.11" table:style-name="ce10">
            <text:p>27.888,11</text:p>
          </table:table-cell>
          <table:table-cell office:value-type="float" office:value="-828.39" table:style-name="ce11">
            <text:p>-828,39</text:p>
          </table:table-cell>
          <table:table-cell office:value-type="float" office:value="-4478.6000000000004" table:style-name="ce12">
            <text:p>-4.478,60</text:p>
          </table:table-cell>
          <table:table-cell office:value-type="float" office:value="-6037.74" table:style-name="ce12">
            <text:p>-6.037,74</text:p>
          </table:table-cell>
          <table:table-cell office:value-type="float" office:value="0" table:style-name="ce13">
            <text:p>0,00</text:p>
          </table:table-cell>
          <table:table-cell office:value-type="float" office:value="-11344.73" table:style-name="ce12">
            <text:p>-11.344,73</text:p>
          </table:table-cell>
          <table:table-cell office:value-type="float" office:value="16543.38" table:style-name="ce10">
            <text:p>16.543,3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ÁTIMA EDNA DE CARVALHO PORTEL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6976.45" table:style-name="ce10">
            <text:p>6.976,45</text:p>
          </table:table-cell>
          <table:table-cell table:number-columns-repeated="2" table:style-name="ce9"/>
          <table:table-cell office:value-type="float" office:value="993.48" table:style-name="ce15">
            <text:p>993,4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7969.93" table:style-name="ce10">
            <text:p>7.969,93</text:p>
          </table:table-cell>
          <table:table-cell office:value-type="float" office:value="-515.92999999999995" table:style-name="ce11">
            <text:p>-515,93</text:p>
          </table:table-cell>
          <table:table-cell office:value-type="float" office:value="-389.1" table:style-name="ce11">
            <text:p>-389,10</text:p>
          </table:table-cell>
          <table:table-cell office:value-type="float" office:value="-1113.8699999999999" table:style-name="ce12">
            <text:p>-1.113,87</text:p>
          </table:table-cell>
          <table:table-cell office:value-type="float" office:value="0" table:style-name="ce13">
            <text:p>0,00</text:p>
          </table:table-cell>
          <table:table-cell office:value-type="float" office:value="-2018.9" table:style-name="ce12">
            <text:p>-2.018,90</text:p>
          </table:table-cell>
          <table:table-cell office:value-type="float" office:value="5951.03" table:style-name="ce10">
            <text:p>5.951,0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ÁTIMA REGINA DA ROCHA JESUS</text:p>
          </table:table-cell>
          <table:table-cell office:value-type="string" table:style-name="ce8">
            <text:p>ASSISTENTE JURIDICO III - FC-04</text:p>
          </table:table-cell>
          <table:table-cell office:value-type="string" table:style-name="ce8">
            <text:p>GABINETE DE DESEMBARGADOR (GABPI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5180.97" table:style-name="ce10">
            <text:p>5.180,97</text:p>
          </table:table-cell>
          <table:table-cell office:value-type="float" office:value="1939.89" table:style-name="ce10">
            <text:p>1.939,89</text:p>
          </table:table-cell>
          <table:table-cell office:value-type="float" office:value="2360.62" table:style-name="ce10">
            <text:p>2.360,6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283.56" table:style-name="ce10">
            <text:p>21.283,56</text:p>
          </table:table-cell>
          <table:table-cell office:value-type="float" office:value="-2019.21" table:style-name="ce12">
            <text:p>-2.019,21</text:p>
          </table:table-cell>
          <table:table-cell office:value-type="float" office:value="-3727.03" table:style-name="ce12">
            <text:p>-3.727,03</text:p>
          </table:table-cell>
          <table:table-cell office:value-type="float" office:value="-2527.9" table:style-name="ce12">
            <text:p>-2.527,90</text:p>
          </table:table-cell>
          <table:table-cell office:value-type="float" office:value="0" table:style-name="ce13">
            <text:p>0,00</text:p>
          </table:table-cell>
          <table:table-cell office:value-type="float" office:value="-8274.14" table:style-name="ce12">
            <text:p>-8.274,14</text:p>
          </table:table-cell>
          <table:table-cell office:value-type="float" office:value="13009.42" table:style-name="ce10">
            <text:p>13.009,4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ELIPE COSTA LEITE</text:p>
          </table:table-cell>
          <table:table-cell office:value-type="string" table:style-name="ce8">
            <text:p>DIRETOR DE DIVISÃO - CJ-01</text:p>
          </table:table-cell>
          <table:table-cell office:value-type="string" table:style-name="ce8">
            <text:p>DIVISÃO DE ATENDIMENTO DE SERVIÇOS DE TECNOLOGIA</text:p>
          </table:table-cell>
          <table:table-cell office:value-type="float" office:value="11648.24" table:style-name="ce10">
            <text:p>11.648,24</text:p>
          </table:table-cell>
          <table:table-cell table:style-name="ce9"/>
          <table:table-cell office:value-type="float" office:value="5990.88" table:style-name="ce10">
            <text:p>5.990,88</text:p>
          </table:table-cell>
          <table:table-cell office:value-type="float" office:value="2217.16" table:style-name="ce10">
            <text:p>2.217,1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856.28" table:style-name="ce10">
            <text:p>19.856,28</text:p>
          </table:table-cell>
          <table:table-cell office:value-type="float" office:value="-828.39" table:style-name="ce11">
            <text:p>-828,39</text:p>
          </table:table-cell>
          <table:table-cell office:value-type="float" office:value="-3458.06" table:style-name="ce12">
            <text:p>-3.458,06</text:p>
          </table:table-cell>
          <table:table-cell office:value-type="float" office:value="-1446.84" table:style-name="ce12">
            <text:p>-1.446,84</text:p>
          </table:table-cell>
          <table:table-cell office:value-type="float" office:value="0" table:style-name="ce13">
            <text:p>0,00</text:p>
          </table:table-cell>
          <table:table-cell office:value-type="float" office:value="-5733.29" table:style-name="ce12">
            <text:p>-5.733,29</text:p>
          </table:table-cell>
          <table:table-cell office:value-type="float" office:value="14122.99" table:style-name="ce10">
            <text:p>14.122,9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ELIPE RAMALHO DE MORAES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GABINETE DE DESEMBARGADOR (GABEAPB)</text:p>
          </table:table-cell>
          <table:table-cell office:value-type="float" office:value="18399.2" table:style-name="ce10">
            <text:p>18.399,20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328.4499999999998" table:style-name="ce10">
            <text:p>2.328,4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912.7" table:style-name="ce10">
            <text:p>21.912,70</text:p>
          </table:table-cell>
          <table:table-cell office:value-type="float" office:value="-828.39" table:style-name="ce11">
            <text:p>-828,39</text:p>
          </table:table-cell>
          <table:table-cell office:value-type="float" office:value="-4236.3599999999997" table:style-name="ce12">
            <text:p>-4.236,36</text:p>
          </table:table-cell>
          <table:table-cell office:value-type="float" office:value="-863.17" table:style-name="ce11">
            <text:p>-863,17</text:p>
          </table:table-cell>
          <table:table-cell office:value-type="float" office:value="0" table:style-name="ce13">
            <text:p>0,00</text:p>
          </table:table-cell>
          <table:table-cell office:value-type="float" office:value="-5927.92" table:style-name="ce12">
            <text:p>-5.927,92</text:p>
          </table:table-cell>
          <table:table-cell office:value-type="float" office:value="15984.78" table:style-name="ce10">
            <text:p>15.984,7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ERNANDA PEDROSA DE HOLANDA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SECRETARIA DA CORREGEDORIA REGIONAL</text:p>
          </table:table-cell>
          <table:table-cell office:value-type="float" office:value="19519.71" table:style-name="ce10">
            <text:p>19.519,71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3766.87" table:style-name="ce10">
            <text:p>3.766,8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518.959999999999" table:style-name="ce10">
            <text:p>25.518,96</text:p>
          </table:table-cell>
          <table:table-cell office:value-type="float" office:value="-828.39" table:style-name="ce11">
            <text:p>-828,39</text:p>
          </table:table-cell>
          <table:table-cell office:value-type="float" office:value="-4884.66" table:style-name="ce12">
            <text:p>-4.884,66</text:p>
          </table:table-cell>
          <table:table-cell office:value-type="float" office:value="-1641.44" table:style-name="ce12">
            <text:p>-1.641,44</text:p>
          </table:table-cell>
          <table:table-cell office:value-type="float" office:value="0" table:style-name="ce13">
            <text:p>0,00</text:p>
          </table:table-cell>
          <table:table-cell office:value-type="float" office:value="-7354.49" table:style-name="ce12">
            <text:p>-7.354,49</text:p>
          </table:table-cell>
          <table:table-cell office:value-type="float" office:value="18164.47" table:style-name="ce10">
            <text:p>18.164,4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ERNANDA SOARES BASTOS</text:p>
          </table:table-cell>
          <table:table-cell office:value-type="string" table:style-name="ce8">
            <text:p>ASSESSOR-CHEFE - CJ-03</text:p>
          </table:table-cell>
          <table:table-cell office:value-type="string" table:style-name="ce8">
            <text:p>GABINETE DE DESEMBARGADOR (GABVL)</text:p>
          </table:table-cell>
          <table:table-cell office:value-type="float" office:value="19363.86" table:style-name="ce10">
            <text:p>19.363,86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2774" table:style-name="ce10">
            <text:p>2.774,0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0548.87" table:style-name="ce10">
            <text:p>30.548,87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5910.9" table:style-name="ce12">
            <text:p>-5.910,90</text:p>
          </table:table-cell>
          <table:table-cell office:value-type="float" office:value="-1884.09" table:style-name="ce12">
            <text:p>-1.884,09</text:p>
          </table:table-cell>
          <table:table-cell office:value-type="float" office:value="0" table:style-name="ce13">
            <text:p>0,00</text:p>
          </table:table-cell>
          <table:table-cell office:value-type="float" office:value="-10535.18" table:style-name="ce12">
            <text:p>-10.535,18</text:p>
          </table:table-cell>
          <table:table-cell office:value-type="float" office:value="20013.689999999999" table:style-name="ce10">
            <text:p>20.013,6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ERNANDO ANTÔNIO DE CASTRO CARDOSO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18779.439999999999" table:style-name="ce10">
            <text:p>18.779,44</text:p>
          </table:table-cell>
          <table:table-cell office:value-type="float" office:value="2364.52" table:style-name="ce10">
            <text:p>2.364,52</text:p>
          </table:table-cell>
          <table:table-cell table:style-name="ce9"/>
          <table:table-cell office:value-type="float" office:value="2306.27" table:style-name="ce10">
            <text:p>2.306,2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450.23" table:style-name="ce10">
            <text:p>23.450,23</text:p>
          </table:table-cell>
          <table:table-cell office:value-type="float" office:value="-3033.91" table:style-name="ce12">
            <text:p>-3.033,91</text:p>
          </table:table-cell>
          <table:table-cell office:value-type="float" office:value="-4006.63" table:style-name="ce12">
            <text:p>-4.006,63</text:p>
          </table:table-cell>
          <table:table-cell office:value-type="float" office:value="-1068.5899999999999" table:style-name="ce12">
            <text:p>-1.068,59</text:p>
          </table:table-cell>
          <table:table-cell office:value-type="float" office:value="0" table:style-name="ce13">
            <text:p>0,00</text:p>
          </table:table-cell>
          <table:table-cell office:value-type="float" office:value="-8109.13" table:style-name="ce12">
            <text:p>-8.109,13</text:p>
          </table:table-cell>
          <table:table-cell office:value-type="float" office:value="15341.1" table:style-name="ce10">
            <text:p>15.341,1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ERNANDO ANTONIO FLOERING BELTRÃO DE CAST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9885.7900000000009" table:style-name="ce10">
            <text:p>9.885,79</text:p>
          </table:table-cell>
          <table:table-cell table:number-columns-repeated="2" table:style-name="ce9"/>
          <table:table-cell office:value-type="float" office:value="1913.7" table:style-name="ce10">
            <text:p>1.913,7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1799.49" table:style-name="ce10">
            <text:p>11.799,49</text:p>
          </table:table-cell>
          <table:table-cell office:value-type="float" office:value="-405.8" table:style-name="ce11">
            <text:p>-405,80</text:p>
          </table:table-cell>
          <table:table-cell table:style-name="ce9"/>
          <table:table-cell office:value-type="float" office:value="-2999.02" table:style-name="ce12">
            <text:p>-2.999,02</text:p>
          </table:table-cell>
          <table:table-cell office:value-type="float" office:value="0" table:style-name="ce13">
            <text:p>0,00</text:p>
          </table:table-cell>
          <table:table-cell office:value-type="float" office:value="-3404.82" table:style-name="ce12">
            <text:p>-3.404,82</text:p>
          </table:table-cell>
          <table:table-cell office:value-type="float" office:value="8394.67" table:style-name="ce10">
            <text:p>8.394,6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ERNANDO BENEDITO SILV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CRETARIA DE PRECATÓRIOS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4542.51" table:style-name="ce10">
            <text:p>4.542,51</text:p>
          </table:table-cell>
          <table:table-cell office:value-type="float" office:value="1185.05" table:style-name="ce10">
            <text:p>1.185,05</text:p>
          </table:table-cell>
          <table:table-cell office:value-type="float" office:value="1903.56" table:style-name="ce10">
            <text:p>1.903,5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266.98" table:style-name="ce10">
            <text:p>19.266,98</text:p>
          </table:table-cell>
          <table:table-cell office:value-type="float" office:value="-1911.97" table:style-name="ce12">
            <text:p>-1.911,97</text:p>
          </table:table-cell>
          <table:table-cell office:value-type="float" office:value="-3379.79" table:style-name="ce12">
            <text:p>-3.379,79</text:p>
          </table:table-cell>
          <table:table-cell office:value-type="float" office:value="-2227.7399999999998" table:style-name="ce12">
            <text:p>-2.227,74</text:p>
          </table:table-cell>
          <table:table-cell office:value-type="float" office:value="0" table:style-name="ce13">
            <text:p>0,00</text:p>
          </table:table-cell>
          <table:table-cell office:value-type="float" office:value="-7519.5" table:style-name="ce12">
            <text:p>-7.519,50</text:p>
          </table:table-cell>
          <table:table-cell office:value-type="float" office:value="11747.48" table:style-name="ce10">
            <text:p>11.747,4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LÁVIA AZEVEDO GAZZANÉO</text:p>
          </table:table-cell>
          <table:table-cell office:value-type="string" table:style-name="ce8">
            <text:p>SECRETÁRIO - CJ-03</text:p>
          </table:table-cell>
          <table:table-cell office:value-type="string" table:style-name="ce8">
            <text:p>SECRETARIA <text:s text:c="2"/>JURÍDICO-ADMINISTRATIVA</text:p>
          </table:table-cell>
          <table:table-cell office:value-type="float" office:value="11802.08" table:style-name="ce10">
            <text:p>11.802,08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1571.43" table:style-name="ce10">
            <text:p>1.571,4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784.52" table:style-name="ce10">
            <text:p>21.784,52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4275.32" table:style-name="ce12">
            <text:p>-4.275,32</text:p>
          </table:table-cell>
          <table:table-cell office:value-type="float" office:value="-744.83" table:style-name="ce11">
            <text:p>-744,83</text:p>
          </table:table-cell>
          <table:table-cell office:value-type="float" office:value="0" table:style-name="ce13">
            <text:p>0,00</text:p>
          </table:table-cell>
          <table:table-cell office:value-type="float" office:value="-6525.32" table:style-name="ce12">
            <text:p>-6.525,32</text:p>
          </table:table-cell>
          <table:table-cell office:value-type="float" office:value="15259.2" table:style-name="ce10">
            <text:p>15.259,2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LÁVIA CAROLINE FONSECA AMORIM</text:p>
          </table:table-cell>
          <table:table-cell office:value-type="string" table:style-name="ce8">
            <text:p>SECRETÁRIO - CJ-03</text:p>
          </table:table-cell>
          <table:table-cell office:value-type="string" table:style-name="ce8">
            <text:p>SECRETARIA DE LICITAÇÕES E CONTRATOS (D.G)</text:p>
          </table:table-cell>
          <table:table-cell office:value-type="float" office:value="19519.71" table:style-name="ce10">
            <text:p>19.519,71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2528.19" table:style-name="ce10">
            <text:p>2.528,19</text:p>
          </table:table-cell>
          <table:table-cell office:value-type="float" office:value="553.79999999999995" table:number-columns-spanned="2" table:number-rows-spanned="1" table:style-name="ce26">
            <text:p>553,80</text:p>
          </table:table-cell>
          <table:covered-table-cell/>
          <table:table-cell table:style-name="ce9"/>
          <table:table-cell office:value-type="float" office:value="31012.71" table:style-name="ce10">
            <text:p>31.012,71</text:p>
          </table:table-cell>
          <table:table-cell office:value-type="float" office:value="-828.39" table:style-name="ce11">
            <text:p>-828,39</text:p>
          </table:table-cell>
          <table:table-cell office:value-type="float" office:value="-6631.8" table:style-name="ce12">
            <text:p>-6.631,80</text:p>
          </table:table-cell>
          <table:table-cell office:value-type="float" office:value="-712.87" table:style-name="ce11">
            <text:p>-712,87</text:p>
          </table:table-cell>
          <table:table-cell office:value-type="float" office:value="0" table:style-name="ce13">
            <text:p>0,00</text:p>
          </table:table-cell>
          <table:table-cell office:value-type="float" office:value="-8173.06" table:style-name="ce12">
            <text:p>-8.173,06</text:p>
          </table:table-cell>
          <table:table-cell office:value-type="float" office:value="22839.65" table:style-name="ce10">
            <text:p>22.839,6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LÁVIA LUCIANA MARQUES VALENÇA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TOR DE FOLHA DE PAGAMENTO (SEGESP)</text:p>
          </table:table-cell>
          <table:table-cell table:number-columns-repeated="3" table:style-name="ce9"/>
          <table:table-cell office:value-type="float" office:value="404.94" table:style-name="ce15">
            <text:p>404,9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04.94" table:style-name="ce15">
            <text:p>404,94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404.94" table:style-name="ce15">
            <text:p>404,9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LÁVIA ROBERTA DE ALMEIDA MULLER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3983.92" table:style-name="ce10">
            <text:p>3.983,92</text:p>
          </table:table-cell>
          <table:table-cell table:number-columns-repeated="2" table:style-name="ce9"/>
          <table:table-cell office:value-type="float" office:value="429.25" table:style-name="ce15">
            <text:p>429,2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413.17" table:style-name="ce10">
            <text:p>4.413,17</text:p>
          </table:table-cell>
          <table:table-cell office:value-type="float" office:value="-63.85" table:style-name="ce11">
            <text:p>-63,85</text:p>
          </table:table-cell>
          <table:table-cell office:value-type="float" office:value="-245.89" table:style-name="ce11">
            <text:p>-245,89</text:p>
          </table:table-cell>
          <table:table-cell office:value-type="float" office:value="-941.96" table:style-name="ce11">
            <text:p>-941,96</text:p>
          </table:table-cell>
          <table:table-cell office:value-type="float" office:value="0" table:style-name="ce13">
            <text:p>0,00</text:p>
          </table:table-cell>
          <table:table-cell office:value-type="float" office:value="-1251.7" table:style-name="ce12">
            <text:p>-1.251,70</text:p>
          </table:table-cell>
          <table:table-cell office:value-type="float" office:value="3161.47" table:style-name="ce10">
            <text:p>3.161,4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LÁVIO COSTA NABUCO DE MELL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060.66" table:style-name="ce10">
            <text:p>13.060,66</text:p>
          </table:table-cell>
          <table:table-cell office:value-type="float" office:value="3221.92" table:style-name="ce10">
            <text:p>3.221,92</text:p>
          </table:table-cell>
          <table:table-cell table:style-name="ce9"/>
          <table:table-cell office:value-type="float" office:value="2692.75" table:style-name="ce10">
            <text:p>2.692,7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975.330000000002" table:style-name="ce10">
            <text:p>18.975,33</text:p>
          </table:table-cell>
          <table:table-cell office:value-type="float" office:value="-1970.36" table:style-name="ce12">
            <text:p>-1.970,36</text:p>
          </table:table-cell>
          <table:table-cell office:value-type="float" office:value="-3014.36" table:style-name="ce12">
            <text:p>-3.014,36</text:p>
          </table:table-cell>
          <table:table-cell office:value-type="float" office:value="-4349.92" table:style-name="ce12">
            <text:p>-4.349,92</text:p>
          </table:table-cell>
          <table:table-cell office:value-type="float" office:value="0" table:style-name="ce13">
            <text:p>0,00</text:p>
          </table:table-cell>
          <table:table-cell office:value-type="float" office:value="-9334.64" table:style-name="ce12">
            <text:p>-9.334,64</text:p>
          </table:table-cell>
          <table:table-cell office:value-type="float" office:value="9640.69" table:style-name="ce10">
            <text:p>9.640,6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LÁVIO DE SOUZA CUNHA JÚNIOR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LICITAÇÃO E COMPRAS (SLC)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1185.05" table:style-name="ce10">
            <text:p>1.185,05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1185.05" table:style-name="ce10">
            <text:p>1.185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RANCISCA CARLA BARROS VICTAL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9ª VT)</text:p>
          </table:table-cell>
          <table:table-cell table:number-columns-repeated="2" table:style-name="ce9"/>
          <table:table-cell office:value-type="float" office:value="1939.89" table:style-name="ce10">
            <text:p>1.939,89</text:p>
          </table:table-cell>
          <table:table-cell office:value-type="float" office:value="3325.47" table:style-name="ce10">
            <text:p>3.325,4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265.36" table:style-name="ce10">
            <text:p>5.265,36</text:p>
          </table:table-cell>
          <table:table-cell table:number-columns-repeated="2" table:style-name="ce9"/>
          <table:table-cell office:value-type="float" office:value="-1129.01" table:style-name="ce12">
            <text:p>-1.129,01</text:p>
          </table:table-cell>
          <table:table-cell office:value-type="float" office:value="0" table:style-name="ce13">
            <text:p>0,00</text:p>
          </table:table-cell>
          <table:table-cell office:value-type="float" office:value="-1129.01" table:style-name="ce12">
            <text:p>-1.129,01</text:p>
          </table:table-cell>
          <table:table-cell office:value-type="float" office:value="4136.3500000000004" table:style-name="ce10">
            <text:p>4.136,3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RANCISCO ANTÔNIO CARLO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4831.63" table:style-name="ce10">
            <text:p>4.831,63</text:p>
          </table:table-cell>
          <table:table-cell table:style-name="ce9"/>
          <table:table-cell office:value-type="float" office:value="2011.16" table:style-name="ce10">
            <text:p>2.011,1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597.38" table:style-name="ce10">
            <text:p>18.597,38</text:p>
          </table:table-cell>
          <table:table-cell office:value-type="float" office:value="-1466.35" table:style-name="ce12">
            <text:p>-1.466,35</text:p>
          </table:table-cell>
          <table:table-cell table:style-name="ce9"/>
          <table:table-cell office:value-type="float" office:value="-3728.67" table:style-name="ce12">
            <text:p>-3.728,67</text:p>
          </table:table-cell>
          <table:table-cell office:value-type="float" office:value="0" table:style-name="ce13">
            <text:p>0,00</text:p>
          </table:table-cell>
          <table:table-cell office:value-type="float" office:value="-5195.0200000000004" table:style-name="ce12">
            <text:p>-5.195,02</text:p>
          </table:table-cell>
          <table:table-cell office:value-type="float" office:value="13402.36" table:style-name="ce10">
            <text:p>13.402,3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RANCISCO EVANDRO SOUSA MOTA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SECRETARIA <text:s/>(1ªVTSMC)</text:p>
          </table:table-cell>
          <table:table-cell office:value-type="float" office:value="11540.87" table:style-name="ce10">
            <text:p>11.540,87</text:p>
          </table:table-cell>
          <table:table-cell office:value-type="float" office:value="3491.91" table:style-name="ce10">
            <text:p>3.491,91</text:p>
          </table:table-cell>
          <table:table-cell office:value-type="float" office:value="1379.07" table:style-name="ce10">
            <text:p>1.379,07</text:p>
          </table:table-cell>
          <table:table-cell office:value-type="float" office:value="4240.32" table:style-name="ce10">
            <text:p>4.240,3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652.169999999998" table:style-name="ce10">
            <text:p>20.652,17</text:p>
          </table:table-cell>
          <table:table-cell office:value-type="float" office:value="-2014.91" table:style-name="ce12">
            <text:p>-2.014,91</text:p>
          </table:table-cell>
          <table:table-cell office:value-type="float" office:value="-2829.11" table:style-name="ce12">
            <text:p>-2.829,11</text:p>
          </table:table-cell>
          <table:table-cell office:value-type="float" office:value="-3732.23" table:style-name="ce12">
            <text:p>-3.732,23</text:p>
          </table:table-cell>
          <table:table-cell office:value-type="float" office:value="0" table:style-name="ce13">
            <text:p>0,00</text:p>
          </table:table-cell>
          <table:table-cell office:value-type="float" office:value="-8576.25" table:style-name="ce12">
            <text:p>-8.576,25</text:p>
          </table:table-cell>
          <table:table-cell office:value-type="float" office:value="12075.92" table:style-name="ce10">
            <text:p>12.075,9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RANCISCO GUTEMBERG ELIZEU DE LIMA NET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2ªVTSMC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284.95999999999998" table:style-name="ce15">
            <text:p>284,96</text:p>
          </table:table-cell>
          <table:table-cell office:value-type="float" office:value="1185.05" table:style-name="ce10">
            <text:p>1.185,05</text:p>
          </table:table-cell>
          <table:table-cell office:value-type="float" office:value="2316.6799999999998" table:style-name="ce10">
            <text:p>2.316,6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683.76" table:style-name="ce10">
            <text:p>15.683,76</text:p>
          </table:table-cell>
          <table:table-cell office:value-type="float" office:value="-1546.48" table:style-name="ce12">
            <text:p>-1.546,48</text:p>
          </table:table-cell>
          <table:table-cell office:value-type="float" office:value="-2381.31" table:style-name="ce12">
            <text:p>-2.381,31</text:p>
          </table:table-cell>
          <table:table-cell office:value-type="float" office:value="-1469.19" table:style-name="ce12">
            <text:p>-1.469,19</text:p>
          </table:table-cell>
          <table:table-cell office:value-type="float" office:value="0" table:style-name="ce13">
            <text:p>0,00</text:p>
          </table:table-cell>
          <table:table-cell office:value-type="float" office:value="-5396.98" table:style-name="ce12">
            <text:p>-5.396,98</text:p>
          </table:table-cell>
          <table:table-cell office:value-type="float" office:value="10286.780000000001" table:style-name="ce10">
            <text:p>10.286,7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RANCISCO PEREZ NET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9ª VT)</text:p>
          </table:table-cell>
          <table:table-cell office:value-type="float" office:value="1948.52" table:style-name="ce10">
            <text:p>1.948,52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226.6199999999999" table:style-name="ce10">
            <text:p>1.226,6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360.1899999999996" table:style-name="ce10">
            <text:p>4.360,19</text:p>
          </table:table-cell>
          <table:table-cell office:value-type="float" office:value="-272.79000000000002" table:style-name="ce11">
            <text:p>-272,79</text:p>
          </table:table-cell>
          <table:table-cell office:value-type="float" office:value="-74.319999999999993" table:style-name="ce11">
            <text:p>-74,32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347.11" table:style-name="ce11">
            <text:p>-347,11</text:p>
          </table:table-cell>
          <table:table-cell office:value-type="float" office:value="4013.08" table:style-name="ce10">
            <text:p>4.013,0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REDERICO GUILHERME DE OLIVEIRA GOMES</text:p>
          </table:table-cell>
          <table:table-cell office:value-type="string" table:style-name="ce8">
            <text:p>ASSESSOR-CHEFE - CJ-03</text:p>
          </table:table-cell>
          <table:table-cell office:value-type="string" table:style-name="ce8">
            <text:p>GABINETE DE DESEMBARGADOR (GABAHFI)</text:p>
          </table:table-cell>
          <table:table-cell office:value-type="float" office:value="19363.86" table:style-name="ce10">
            <text:p>19.363,86</text:p>
          </table:table-cell>
          <table:table-cell office:value-type="float" office:value="5582.15" table:style-name="ce10">
            <text:p>5.582,15</text:p>
          </table:table-cell>
          <table:table-cell office:value-type="float" office:value="8411.01" table:style-name="ce10">
            <text:p>8.411,01</text:p>
          </table:table-cell>
          <table:table-cell office:value-type="float" office:value="2130" table:style-name="ce10">
            <text:p>2.130,0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487.019999999997" table:style-name="ce10">
            <text:p>35.487,02</text:p>
          </table:table-cell>
          <table:table-cell office:value-type="float" office:value="-4194.3" table:style-name="ce12">
            <text:p>-4.194,30</text:p>
          </table:table-cell>
          <table:table-cell office:value-type="float" office:value="-4398.4399999999996" table:style-name="ce12">
            <text:p>-4.398,44</text:p>
          </table:table-cell>
          <table:table-cell office:value-type="float" office:value="-1441.78" table:style-name="ce12">
            <text:p>-1.441,78</text:p>
          </table:table-cell>
          <table:table-cell office:value-type="float" office:value="0" table:style-name="ce13">
            <text:p>0,00</text:p>
          </table:table-cell>
          <table:table-cell office:value-type="float" office:value="-10034.52" table:style-name="ce12">
            <text:p>-10.034,52</text:p>
          </table:table-cell>
          <table:table-cell office:value-type="float" office:value="25452.5" table:style-name="ce10">
            <text:p>25.452,5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ABRIELA BRAGA NETTO COSTA LIBARDI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10ª VT)</text:p>
          </table:table-cell>
          <table:table-cell office:value-type="float" office:value="11235.2" table:style-name="ce10">
            <text:p>11.235,20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4000.02" table:style-name="ce10">
            <text:p>4.000,0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420.27" table:style-name="ce10">
            <text:p>16.420,27</text:p>
          </table:table-cell>
          <table:table-cell office:value-type="float" office:value="-1410.35" table:style-name="ce12">
            <text:p>-1.410,35</text:p>
          </table:table-cell>
          <table:table-cell office:value-type="float" office:value="-2158.36" table:style-name="ce12">
            <text:p>-2.158,36</text:p>
          </table:table-cell>
          <table:table-cell office:value-type="float" office:value="-1950.88" table:style-name="ce12">
            <text:p>-1.950,88</text:p>
          </table:table-cell>
          <table:table-cell office:value-type="float" office:value="0" table:style-name="ce13">
            <text:p>0,00</text:p>
          </table:table-cell>
          <table:table-cell office:value-type="float" office:value="-5519.59" table:style-name="ce12">
            <text:p>-5.519,59</text:p>
          </table:table-cell>
          <table:table-cell office:value-type="float" office:value="10900.68" table:style-name="ce10">
            <text:p>10.900,6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ABRIELA CALHEIROS GOMES RIBEIRO</text:p>
          </table:table-cell>
          <table:table-cell office:value-type="string" table:style-name="ce8">
            <text:p>TÉCNICO JUDICIÁRIO - NÍVEL MÉDIO A5</text:p>
          </table:table-cell>
          <table:table-cell office:value-type="string" table:style-name="ce8">
            <text:p>SECRETARIA <text:s/>(SAN)</text:p>
          </table:table-cell>
          <table:table-cell office:value-type="float" office:value="9009.16" table:style-name="ce10">
            <text:p>9.009,16</text:p>
          </table:table-cell>
          <table:table-cell table:number-columns-repeated="2" table:style-name="ce9"/>
          <table:table-cell office:value-type="float" office:value="1722.98" table:style-name="ce10">
            <text:p>1.722,9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0732.14" table:style-name="ce10">
            <text:p>10.732,14</text:p>
          </table:table-cell>
          <table:table-cell office:value-type="float" office:value="-828.39" table:style-name="ce11">
            <text:p>-828,39</text:p>
          </table:table-cell>
          <table:table-cell office:value-type="float" office:value="-1336.79" table:style-name="ce12">
            <text:p>-1.336,79</text:p>
          </table:table-cell>
          <table:table-cell office:value-type="float" office:value="-877.46" table:style-name="ce11">
            <text:p>-877,46</text:p>
          </table:table-cell>
          <table:table-cell office:value-type="float" office:value="0" table:style-name="ce13">
            <text:p>0,00</text:p>
          </table:table-cell>
          <table:table-cell office:value-type="float" office:value="-3042.64" table:style-name="ce12">
            <text:p>-3.042,64</text:p>
          </table:table-cell>
          <table:table-cell office:value-type="float" office:value="7689.5" table:style-name="ce10">
            <text:p>7.689,5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EANE ALVES DOS SANTO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PCV)</text:p>
          </table:table-cell>
          <table:table-cell office:value-type="float" office:value="3794.21" table:style-name="ce10">
            <text:p>3.794,21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510.91" table:style-name="ce10">
            <text:p>2.510,9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7490.17" table:style-name="ce10">
            <text:p>7.490,17</text:p>
          </table:table-cell>
          <table:table-cell office:value-type="float" office:value="-417.36" table:style-name="ce11">
            <text:p>-417,36</text:p>
          </table:table-cell>
          <table:table-cell office:value-type="float" office:value="-262.33" table:style-name="ce11">
            <text:p>-262,33</text:p>
          </table:table-cell>
          <table:table-cell office:value-type="float" office:value="-1840.21" table:style-name="ce12">
            <text:p>-1.840,21</text:p>
          </table:table-cell>
          <table:table-cell office:value-type="float" office:value="0" table:style-name="ce13">
            <text:p>0,00</text:p>
          </table:table-cell>
          <table:table-cell office:value-type="float" office:value="-2519.9" table:style-name="ce12">
            <text:p>-2.519,90</text:p>
          </table:table-cell>
          <table:table-cell office:value-type="float" office:value="4970.2700000000004" table:style-name="ce10">
            <text:p>4.970,2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EANE FIRMO SOARES LISBO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7ª VT)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1185.05" table:style-name="ce10">
            <text:p>1.185,05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1185.05" table:style-name="ce10">
            <text:p>1.185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ENETE FRANCISCA DA SILV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1398.39" table:style-name="ce10">
            <text:p>11.398,39</text:p>
          </table:table-cell>
          <table:table-cell office:value-type="float" office:value="1124.52" table:style-name="ce10">
            <text:p>1.124,52</text:p>
          </table:table-cell>
          <table:table-cell table:number-columns-repeated="2"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522.91" table:style-name="ce10">
            <text:p>12.522,91</text:p>
          </table:table-cell>
          <table:table-cell office:value-type="float" office:value="-795.9" table:style-name="ce11">
            <text:p>-795,90</text:p>
          </table:table-cell>
          <table:table-cell office:value-type="float" office:value="-1831.97" table:style-name="ce12">
            <text:p>-1.831,97</text:p>
          </table:table-cell>
          <table:table-cell office:value-type="float" office:value="-113.98" table:style-name="ce11">
            <text:p>-113,98</text:p>
          </table:table-cell>
          <table:table-cell office:value-type="float" office:value="0" table:style-name="ce13">
            <text:p>0,00</text:p>
          </table:table-cell>
          <table:table-cell office:value-type="float" office:value="-2741.85" table:style-name="ce12">
            <text:p>-2.741,85</text:p>
          </table:table-cell>
          <table:table-cell office:value-type="float" office:value="9781.06" table:style-name="ce10">
            <text:p>9.781,0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ENILTON SANTO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<text:s/>(PEN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1755.25" table:style-name="ce10">
            <text:p>1.755,25</text:p>
          </table:table-cell>
          <table:table-cell table:style-name="ce9"/>
          <table:table-cell office:value-type="float" office:value="2464.2600000000002" table:style-name="ce10">
            <text:p>2.464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617.9" table:style-name="ce10">
            <text:p>15.617,90</text:p>
          </table:table-cell>
          <table:table-cell office:value-type="float" office:value="-1728.36" table:style-name="ce12">
            <text:p>-1.728,36</text:p>
          </table:table-cell>
          <table:table-cell office:value-type="float" office:value="-2220.4499999999998" table:style-name="ce12">
            <text:p>-2.220,45</text:p>
          </table:table-cell>
          <table:table-cell office:value-type="float" office:value="-1769.52" table:style-name="ce12">
            <text:p>-1.769,52</text:p>
          </table:table-cell>
          <table:table-cell office:value-type="float" office:value="0" table:style-name="ce13">
            <text:p>0,00</text:p>
          </table:table-cell>
          <table:table-cell office:value-type="float" office:value="-5718.33" table:style-name="ce12">
            <text:p>-5.718,33</text:p>
          </table:table-cell>
          <table:table-cell office:value-type="float" office:value="9899.57" table:style-name="ce10">
            <text:p>9.899,5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ENISVAL SAMPAIO DA SILVA</text:p>
          </table:table-cell>
          <table:table-cell office:value-type="string" table:style-name="ce8">
            <text:p>CALCULISTA - FC-04</text:p>
          </table:table-cell>
          <table:table-cell office:value-type="string" table:style-name="ce8">
            <text:p>SECRETARIA <text:s/>(PAL)</text:p>
          </table:table-cell>
          <table:table-cell office:value-type="float" office:value="4066.02" table:style-name="ce10">
            <text:p>4.066,02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3137.17" table:style-name="ce10">
            <text:p>3.137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9143.08" table:style-name="ce10">
            <text:p>9.143,08</text:p>
          </table:table-cell>
          <table:table-cell office:value-type="float" office:value="-447.26" table:style-name="ce11">
            <text:p>-447,26</text:p>
          </table:table-cell>
          <table:table-cell office:value-type="float" office:value="-450.72" table:style-name="ce11">
            <text:p>-450,72</text:p>
          </table:table-cell>
          <table:table-cell office:value-type="float" office:value="-2267.75" table:style-name="ce12">
            <text:p>-2.267,75</text:p>
          </table:table-cell>
          <table:table-cell office:value-type="float" office:value="0" table:style-name="ce13">
            <text:p>0,00</text:p>
          </table:table-cell>
          <table:table-cell office:value-type="float" office:value="-3165.73" table:style-name="ce12">
            <text:p>-3.165,73</text:p>
          </table:table-cell>
          <table:table-cell office:value-type="float" office:value="5977.35" table:style-name="ce10">
            <text:p>5.977,3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ERCINO DE OLIVEIRA SILVA JÚNIOR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SECRETARIA <text:s/>(SLQ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1320.48" table:style-name="ce10">
            <text:p>1.320,48</text:p>
          </table:table-cell>
          <table:table-cell office:value-type="float" office:value="1379.07" table:style-name="ce10">
            <text:p>1.379,07</text:p>
          </table:table-cell>
          <table:table-cell office:value-type="float" office:value="5924.88" table:style-name="ce10">
            <text:p>5.924,8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379.02" table:style-name="ce10">
            <text:p>20.379,02</text:p>
          </table:table-cell>
          <table:table-cell office:value-type="float" office:value="-1715.4" table:style-name="ce12">
            <text:p>-1.715,40</text:p>
          </table:table-cell>
          <table:table-cell office:value-type="float" office:value="-2425.2399999999998" table:style-name="ce12">
            <text:p>-2.425,24</text:p>
          </table:table-cell>
          <table:table-cell office:value-type="float" office:value="-3853.54" table:style-name="ce12">
            <text:p>-3.853,54</text:p>
          </table:table-cell>
          <table:table-cell office:value-type="float" office:value="0" table:style-name="ce13">
            <text:p>0,00</text:p>
          </table:table-cell>
          <table:table-cell office:value-type="float" office:value="-7994.18" table:style-name="ce12">
            <text:p>-7.994,18</text:p>
          </table:table-cell>
          <table:table-cell office:value-type="float" office:value="12384.84" table:style-name="ce10">
            <text:p>12.384,8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ILBERTO COTRIM DE MACEDO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<text:s/>(2ªVTSMC)</text:p>
          </table:table-cell>
          <table:table-cell office:value-type="float" office:value="8950.83" table:style-name="ce10">
            <text:p>8.950,83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315.02" table:style-name="ce10">
            <text:p>1.315,0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205.74" table:style-name="ce10">
            <text:p>12.205,74</text:p>
          </table:table-cell>
          <table:table-cell office:value-type="float" office:value="-828.39" table:style-name="ce11">
            <text:p>-828,39</text:p>
          </table:table-cell>
          <table:table-cell office:value-type="float" office:value="-1808.87" table:style-name="ce12">
            <text:p>-1.808,87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2637.26" table:style-name="ce12">
            <text:p>-2.637,26</text:p>
          </table:table-cell>
          <table:table-cell office:value-type="float" office:value="9568.48" table:style-name="ce10">
            <text:p>9.568,4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ILDA GOES MARTINS MENDES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<text:s/>(2UNP)</text:p>
          </table:table-cell>
          <table:table-cell table:number-columns-repeated="2" table:style-name="ce9"/>
          <table:table-cell office:value-type="float" office:value="1379.07" table:style-name="ce10">
            <text:p>1.379,07</text:p>
          </table:table-cell>
          <table:table-cell office:value-type="float" office:value="1675.07" table:style-name="ce10">
            <text:p>1.675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054.14" table:style-name="ce10">
            <text:p>3.054,14</text:p>
          </table:table-cell>
          <table:table-cell office:value-type="float" office:value="-105.93" table:style-name="ce11">
            <text:p>-105,93</text:p>
          </table:table-cell>
          <table:table-cell table:style-name="ce9"/>
          <table:table-cell office:value-type="float" office:value="-1111.8699999999999" table:style-name="ce12">
            <text:p>-1.111,87</text:p>
          </table:table-cell>
          <table:table-cell office:value-type="float" office:value="0" table:style-name="ce13">
            <text:p>0,00</text:p>
          </table:table-cell>
          <table:table-cell office:value-type="float" office:value="-1217.8" table:style-name="ce12">
            <text:p>-1.217,80</text:p>
          </table:table-cell>
          <table:table-cell office:value-type="float" office:value="1836.34" table:style-name="ce10">
            <text:p>1.836,34</text:p>
          </table:table-cell>
          <table:table-cell office:value-type="float" office:value="1212" table:style-name="ce10">
            <text:p>1.212,00</text:p>
          </table:table-cell>
          <table:table-cell table:style-name="ce9"/>
          <table:table-cell table:number-columns-repeated="16365"/>
        </table:table-row>
        <table:table-row table:style-name="ro4">
          <table:table-cell office:value-type="string" table:style-name="ce8">
            <text:p>GILDA RENATA ARAÚJO SOARES</text:p>
          </table:table-cell>
          <table:table-cell office:value-type="string" table:style-name="ce8">
            <text:p>TÉCNICO JUDICIÁRIO - NÍVEL MÉDIO B8</text:p>
          </table:table-cell>
          <table:table-cell office:value-type="string" table:style-name="ce8">
            <text:p>SECRETARIA DE EXECUÇÃO E DE PESQUISA PATRIMONIAL</text:p>
          </table:table-cell>
          <table:table-cell office:value-type="float" office:value="10000.35" table:style-name="ce10">
            <text:p>10.000,35</text:p>
          </table:table-cell>
          <table:table-cell table:number-columns-repeated="2" table:style-name="ce9"/>
          <table:table-cell office:value-type="float" office:value="4351.76" table:style-name="ce10">
            <text:p>4.351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352.11" table:style-name="ce10">
            <text:p>14.352,11</text:p>
          </table:table-cell>
          <table:table-cell office:value-type="float" office:value="-828.39" table:style-name="ce11">
            <text:p>-828,39</text:p>
          </table:table-cell>
          <table:table-cell office:value-type="float" office:value="-1399.82" table:style-name="ce12">
            <text:p>-1.399,82</text:p>
          </table:table-cell>
          <table:table-cell office:value-type="float" office:value="-840.94" table:style-name="ce11">
            <text:p>-840,94</text:p>
          </table:table-cell>
          <table:table-cell office:value-type="float" office:value="0" table:style-name="ce13">
            <text:p>0,00</text:p>
          </table:table-cell>
          <table:table-cell office:value-type="float" office:value="-3069.15" table:style-name="ce12">
            <text:p>-3.069,15</text:p>
          </table:table-cell>
          <table:table-cell office:value-type="float" office:value="11282.96" table:style-name="ce10">
            <text:p>11.282,9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ILSON TENÓRIO DA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2422.83" table:style-name="ce10">
            <text:p>2.422,83</text:p>
          </table:table-cell>
          <table:table-cell table:style-name="ce9"/>
          <table:table-cell office:value-type="float" office:value="1902.96" table:style-name="ce10">
            <text:p>1.902,9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724.18" table:style-name="ce10">
            <text:p>15.724,18</text:p>
          </table:table-cell>
          <table:table-cell office:value-type="float" office:value="-1010.12" table:style-name="ce12">
            <text:p>-1.010,12</text:p>
          </table:table-cell>
          <table:table-cell table:style-name="ce9"/>
          <table:table-cell office:value-type="float" office:value="-2033.35" table:style-name="ce12">
            <text:p>-2.033,35</text:p>
          </table:table-cell>
          <table:table-cell office:value-type="float" office:value="0" table:style-name="ce13">
            <text:p>0,00</text:p>
          </table:table-cell>
          <table:table-cell office:value-type="float" office:value="-3043.47" table:style-name="ce12">
            <text:p>-3.043,47</text:p>
          </table:table-cell>
          <table:table-cell office:value-type="float" office:value="12680.71" table:style-name="ce10">
            <text:p>12.680,7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ILVAN MARTINS DE SOUZA FILHO</text:p>
          </table:table-cell>
          <table:table-cell office:value-type="string" table:style-name="ce8">
            <text:p>ANALISTA JUDICIÁRIO - NÍVEL SUPERIOR C11</text:p>
          </table:table-cell>
          <table:table-cell office:value-type="string" table:style-name="ce8">
            <text:p>SECRETARIA <text:s/>(1UNP)</text:p>
          </table:table-cell>
          <table:table-cell office:value-type="float" office:value="20969.95" table:style-name="ce10">
            <text:p>20.969,95</text:p>
          </table:table-cell>
          <table:table-cell table:number-columns-repeated="2" table:style-name="ce9"/>
          <table:table-cell office:value-type="float" office:value="3740.67" table:style-name="ce10">
            <text:p>3.740,6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710.62" table:style-name="ce10">
            <text:p>24.710,62</text:p>
          </table:table-cell>
          <table:table-cell office:value-type="float" office:value="-2981.69" table:style-name="ce12">
            <text:p>-2.981,69</text:p>
          </table:table-cell>
          <table:table-cell office:value-type="float" office:value="-4025.27" table:style-name="ce12">
            <text:p>-4.025,27</text:p>
          </table:table-cell>
          <table:table-cell office:value-type="float" office:value="-973.88" table:style-name="ce11">
            <text:p>-973,88</text:p>
          </table:table-cell>
          <table:table-cell office:value-type="float" office:value="0" table:style-name="ce13">
            <text:p>0,00</text:p>
          </table:table-cell>
          <table:table-cell office:value-type="float" office:value="-7980.84" table:style-name="ce12">
            <text:p>-7.980,84</text:p>
          </table:table-cell>
          <table:table-cell office:value-type="float" office:value="16729.78" table:style-name="ce10">
            <text:p>16.729,7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IRLEIDE CARDOSO DE BARRO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2UNP)</text:p>
          </table:table-cell>
          <table:table-cell office:value-type="float" office:value="10000.35" table:style-name="ce10">
            <text:p>10.000,35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384.45" table:style-name="ce10">
            <text:p>1.384,4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569.85" table:style-name="ce10">
            <text:p>12.569,85</text:p>
          </table:table-cell>
          <table:table-cell office:value-type="float" office:value="-1233.44" table:style-name="ce12">
            <text:p>-1.233,44</text:p>
          </table:table-cell>
          <table:table-cell office:value-type="float" office:value="-1867.43" table:style-name="ce12">
            <text:p>-1.867,43</text:p>
          </table:table-cell>
          <table:table-cell office:value-type="float" office:value="-546.77" table:style-name="ce11">
            <text:p>-546,77</text:p>
          </table:table-cell>
          <table:table-cell office:value-type="float" office:value="0" table:style-name="ce13">
            <text:p>0,00</text:p>
          </table:table-cell>
          <table:table-cell office:value-type="float" office:value="-3647.64" table:style-name="ce12">
            <text:p>-3.647,64</text:p>
          </table:table-cell>
          <table:table-cell office:value-type="float" office:value="8922.2099999999991" table:style-name="ce10">
            <text:p>8.922,2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ISELLE DE OLIVEIRA LIMA TRENNEPOHL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7ª VT)</text:p>
          </table:table-cell>
          <table:table-cell office:value-type="float" office:value="19363.86" table:style-name="ce10">
            <text:p>19.363,86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343.9299999999998" table:style-name="ce10">
            <text:p>2.343,9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940.17" table:style-name="ce10">
            <text:p>23.940,17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4316.05" table:style-name="ce12">
            <text:p>-4.316,05</text:p>
          </table:table-cell>
          <table:table-cell office:value-type="float" office:value="-1659.55" table:style-name="ce12">
            <text:p>-1.659,55</text:p>
          </table:table-cell>
          <table:table-cell office:value-type="float" office:value="0" table:style-name="ce13">
            <text:p>0,00</text:p>
          </table:table-cell>
          <table:table-cell office:value-type="float" office:value="-8715.7900000000009" table:style-name="ce12">
            <text:p>-8.715,79</text:p>
          </table:table-cell>
          <table:table-cell office:value-type="float" office:value="15224.38" table:style-name="ce10">
            <text:p>15.224,3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ISELMA BATISTA DE LIMA RIBEIRO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5329.7" table:style-name="ce10">
            <text:p>5.329,70</text:p>
          </table:table-cell>
          <table:table-cell table:number-columns-repeated="2" table:style-name="ce9"/>
          <table:table-cell office:value-type="float" office:value="414.32" table:style-name="ce15">
            <text:p>414,3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744.02" table:style-name="ce10">
            <text:p>5.744,02</text:p>
          </table:table-cell>
          <table:table-cell office:value-type="float" office:value="-392.42" table:style-name="ce11">
            <text:p>-392,42</text:p>
          </table:table-cell>
          <table:table-cell office:value-type="float" office:value="-488.39" table:style-name="ce11">
            <text:p>-488,39</text:p>
          </table:table-cell>
          <table:table-cell office:value-type="float" office:value="-2449" table:style-name="ce12">
            <text:p>-2.449,00</text:p>
          </table:table-cell>
          <table:table-cell office:value-type="float" office:value="0" table:style-name="ce13">
            <text:p>0,00</text:p>
          </table:table-cell>
          <table:table-cell office:value-type="float" office:value="-3329.81" table:style-name="ce12">
            <text:p>-3.329,81</text:p>
          </table:table-cell>
          <table:table-cell office:value-type="float" office:value="2414.21" table:style-name="ce10">
            <text:p>2.414,2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LÁUCIO GIL DE ANDRADE BARREIRA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SECRETARIA DA CORREGEDORIA REGIONAL</text:p>
          </table:table-cell>
          <table:table-cell office:value-type="float" office:value="10443.780000000001" table:style-name="ce10">
            <text:p>10.443,78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741.4" table:style-name="ce10">
            <text:p>2.741,4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417.56" table:style-name="ce10">
            <text:p>15.417,56</text:p>
          </table:table-cell>
          <table:table-cell office:value-type="float" office:value="-1315.1" table:style-name="ce12">
            <text:p>-1.315,10</text:p>
          </table:table-cell>
          <table:table-cell office:value-type="float" office:value="-2202.79" table:style-name="ce12">
            <text:p>-2.202,79</text:p>
          </table:table-cell>
          <table:table-cell office:value-type="float" office:value="-1265.21" table:style-name="ce12">
            <text:p>-1.265,21</text:p>
          </table:table-cell>
          <table:table-cell office:value-type="float" office:value="0" table:style-name="ce13">
            <text:p>0,00</text:p>
          </table:table-cell>
          <table:table-cell office:value-type="float" office:value="-4783.1000000000004" table:style-name="ce12">
            <text:p>-4.783,10</text:p>
          </table:table-cell>
          <table:table-cell office:value-type="float" office:value="10634.46" table:style-name="ce10">
            <text:p>10.634,4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LAUDISTONES ESTEVES DO REGO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SECRETARIA (4ª VT)</text:p>
          </table:table-cell>
          <table:table-cell table:number-columns-repeated="3" table:style-name="ce9"/>
          <table:table-cell office:value-type="float" office:value="1680.15" table:style-name="ce10">
            <text:p>1.680,1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80.15" table:style-name="ce10">
            <text:p>1.680,15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1680.15" table:style-name="ce10">
            <text:p>1.680,1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LEIDE CAVALCANTE DE MEDEIRO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7ª VT)</text:p>
          </table:table-cell>
          <table:table-cell office:value-type="float" office:value="7021.38" table:style-name="ce10">
            <text:p>7.021,38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915.66" table:style-name="ce10">
            <text:p>1.915,6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0122.09" table:style-name="ce10">
            <text:p>10.122,09</text:p>
          </table:table-cell>
          <table:table-cell office:value-type="float" office:value="-810.79" table:style-name="ce11">
            <text:p>-810,79</text:p>
          </table:table-cell>
          <table:table-cell office:value-type="float" office:value="-1164.44" table:style-name="ce12">
            <text:p>-1.164,44</text:p>
          </table:table-cell>
          <table:table-cell office:value-type="float" office:value="-3408.45" table:style-name="ce12">
            <text:p>-3.408,45</text:p>
          </table:table-cell>
          <table:table-cell office:value-type="float" office:value="0" table:style-name="ce13">
            <text:p>0,00</text:p>
          </table:table-cell>
          <table:table-cell office:value-type="float" office:value="-5383.68" table:style-name="ce12">
            <text:p>-5.383,68</text:p>
          </table:table-cell>
          <table:table-cell office:value-type="float" office:value="4738.41" table:style-name="ce10">
            <text:p>4.738,4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RAÇA KARINE MELO BARROS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<text:s/>(PCV)</text:p>
          </table:table-cell>
          <table:table-cell office:value-type="float" office:value="11802.08" table:style-name="ce10">
            <text:p>11.802,08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2821.96" table:style-name="ce10">
            <text:p>2.821,9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035.05" table:style-name="ce10">
            <text:p>23.035,05</text:p>
          </table:table-cell>
          <table:table-cell office:value-type="float" office:value="-828.39" table:style-name="ce11">
            <text:p>-828,39</text:p>
          </table:table-cell>
          <table:table-cell office:value-type="float" office:value="-4409.3" table:style-name="ce12">
            <text:p>-4.409,30</text:p>
          </table:table-cell>
          <table:table-cell office:value-type="float" office:value="-796.38" table:style-name="ce11">
            <text:p>-796,38</text:p>
          </table:table-cell>
          <table:table-cell office:value-type="float" office:value="0" table:style-name="ce13">
            <text:p>0,00</text:p>
          </table:table-cell>
          <table:table-cell office:value-type="float" office:value="-6034.07" table:style-name="ce12">
            <text:p>-6.034,07</text:p>
          </table:table-cell>
          <table:table-cell office:value-type="float" office:value="17000.98" table:style-name="ce10">
            <text:p>17.000,9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RACIONETO GAMA DE OLIVEIR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060.66" table:style-name="ce10">
            <text:p>13.060,66</text:p>
          </table:table-cell>
          <table:table-cell office:value-type="float" office:value="1885.96" table:style-name="ce10">
            <text:p>1.885,96</text:p>
          </table:table-cell>
          <table:table-cell table:style-name="ce9"/>
          <table:table-cell office:value-type="float" office:value="2775.01" table:style-name="ce10">
            <text:p>2.775,0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721.63" table:style-name="ce10">
            <text:p>17.721,63</text:p>
          </table:table-cell>
          <table:table-cell office:value-type="float" office:value="-828.39" table:style-name="ce11">
            <text:p>-828,39</text:p>
          </table:table-cell>
          <table:table-cell office:value-type="float" office:value="-2566.86" table:style-name="ce12">
            <text:p>-2.566,86</text:p>
          </table:table-cell>
          <table:table-cell office:value-type="float" office:value="-2797.34" table:style-name="ce12">
            <text:p>-2.797,34</text:p>
          </table:table-cell>
          <table:table-cell office:value-type="float" office:value="0" table:style-name="ce13">
            <text:p>0,00</text:p>
          </table:table-cell>
          <table:table-cell office:value-type="float" office:value="-6192.59" table:style-name="ce12">
            <text:p>-6.192,59</text:p>
          </table:table-cell>
          <table:table-cell office:value-type="float" office:value="11529.04" table:style-name="ce10">
            <text:p>11.529,0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UILHERME ANTÔNIO FEITOSA FALCÃO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TOR DE SAÚDE (SEGESP)</text:p>
          </table:table-cell>
          <table:table-cell office:value-type="float" office:value="19519.71" table:style-name="ce10">
            <text:p>19.519,71</text:p>
          </table:table-cell>
          <table:table-cell office:value-type="float" office:value="5802.33" table:style-name="ce10">
            <text:p>5.802,33</text:p>
          </table:table-cell>
          <table:table-cell table:style-name="ce9"/>
          <table:table-cell office:value-type="float" office:value="1583.53" table:style-name="ce10">
            <text:p>1.583,5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905.57" table:style-name="ce10">
            <text:p>26.905,57</text:p>
          </table:table-cell>
          <table:table-cell office:value-type="float" office:value="-3717.94" table:style-name="ce12">
            <text:p>-3.717,94</text:p>
          </table:table-cell>
          <table:table-cell office:value-type="float" office:value="-3528.89" table:style-name="ce12">
            <text:p>-3.528,89</text:p>
          </table:table-cell>
          <table:table-cell office:value-type="float" office:value="-2872.54" table:style-name="ce12">
            <text:p>-2.872,54</text:p>
          </table:table-cell>
          <table:table-cell office:value-type="float" office:value="0" table:style-name="ce13">
            <text:p>0,00</text:p>
          </table:table-cell>
          <table:table-cell office:value-type="float" office:value="-10119.370000000001" table:style-name="ce12">
            <text:p>-10.119,37</text:p>
          </table:table-cell>
          <table:table-cell office:value-type="float" office:value="16786.2" table:style-name="ce10">
            <text:p>16.786,2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UILHERME GABRIEL ALMEIDA ALVES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3983.92" table:style-name="ce10">
            <text:p>3.983,92</text:p>
          </table:table-cell>
          <table:table-cell table:number-columns-repeated="2" table:style-name="ce9"/>
          <table:table-cell office:value-type="float" office:value="253.2" table:style-name="ce15">
            <text:p>253,2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237.12" table:style-name="ce10">
            <text:p>4.237,12</text:p>
          </table:table-cell>
          <table:table-cell office:value-type="float" office:value="-63.85" table:style-name="ce11">
            <text:p>-63,85</text:p>
          </table:table-cell>
          <table:table-cell office:value-type="float" office:value="-245.89" table:style-name="ce11">
            <text:p>-245,89</text:p>
          </table:table-cell>
          <table:table-cell office:value-type="float" office:value="-291.33" table:style-name="ce11">
            <text:p>-291,33</text:p>
          </table:table-cell>
          <table:table-cell office:value-type="float" office:value="0" table:style-name="ce13">
            <text:p>0,00</text:p>
          </table:table-cell>
          <table:table-cell office:value-type="float" office:value="-601.07000000000005" table:style-name="ce11">
            <text:p>-601,07</text:p>
          </table:table-cell>
          <table:table-cell office:value-type="float" office:value="3636.05" table:style-name="ce10">
            <text:p>3.636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USTAVO HENRIQUE CAITANO LOPES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CRETARIA DE ORÇAMENTO E FINANÇAS (D.G.)</text:p>
          </table:table-cell>
          <table:table-cell office:value-type="float" office:value="10778.85" table:style-name="ce10">
            <text:p>10.778,85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292.16" table:style-name="ce10">
            <text:p>2.292,16</text:p>
          </table:table-cell>
          <table:table-cell office:value-type="float" office:value="417.49" table:number-columns-spanned="2" table:number-rows-spanned="1" table:style-name="ce26">
            <text:p>417,49</text:p>
          </table:table-cell>
          <table:covered-table-cell/>
          <table:table-cell table:style-name="ce9"/>
          <table:table-cell office:value-type="float" office:value="15428.39" table:style-name="ce10">
            <text:p>15.428,39</text:p>
          </table:table-cell>
          <table:table-cell office:value-type="float" office:value="-1344.78" table:style-name="ce12">
            <text:p>-1.344,78</text:p>
          </table:table-cell>
          <table:table-cell office:value-type="float" office:value="-2269.0100000000002" table:style-name="ce12">
            <text:p>-2.269,01</text:p>
          </table:table-cell>
          <table:table-cell office:value-type="float" office:value="-2445.85" table:style-name="ce12">
            <text:p>-2.445,85</text:p>
          </table:table-cell>
          <table:table-cell office:value-type="float" office:value="0" table:style-name="ce13">
            <text:p>0,00</text:p>
          </table:table-cell>
          <table:table-cell office:value-type="float" office:value="-6059.64" table:style-name="ce12">
            <text:p>-6.059,64</text:p>
          </table:table-cell>
          <table:table-cell office:value-type="float" office:value="9368.75" table:style-name="ce10">
            <text:p>9.368,7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USTAVO NUNES DE MAGALHÃES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1ª VT-ARA)</text:p>
          </table:table-cell>
          <table:table-cell office:value-type="float" office:value="10778.85" table:style-name="ce10">
            <text:p>10.778,85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3063.55" table:style-name="ce10">
            <text:p>3.063,5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782.29" table:style-name="ce10">
            <text:p>15.782,29</text:p>
          </table:table-cell>
          <table:table-cell office:value-type="float" office:value="-1344.78" table:style-name="ce12">
            <text:p>-1.344,78</text:p>
          </table:table-cell>
          <table:table-cell office:value-type="float" office:value="-2102.0700000000002" table:style-name="ce12">
            <text:p>-2.102,07</text:p>
          </table:table-cell>
          <table:table-cell office:value-type="float" office:value="-96.79" table:style-name="ce11">
            <text:p>-96,79</text:p>
          </table:table-cell>
          <table:table-cell office:value-type="float" office:value="0" table:style-name="ce13">
            <text:p>0,00</text:p>
          </table:table-cell>
          <table:table-cell office:value-type="float" office:value="-3543.64" table:style-name="ce12">
            <text:p>-3.543,64</text:p>
          </table:table-cell>
          <table:table-cell office:value-type="float" office:value="12238.65" table:style-name="ce10">
            <text:p>12.238,6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AMILTON CARLOS SILVA MEL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COORDENADORIA DE GESTÃO DOCUMENTAL E MEMÓRIA (S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office:value-type="float" office:value="691.2" table:style-name="ce15">
            <text:p>691,2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76.25" table:style-name="ce10">
            <text:p>1.876,25</text:p>
          </table:table-cell>
          <table:table-cell table:number-columns-repeated="2" table:style-name="ce9"/>
          <table:table-cell office:value-type="float" office:value="-723.48" table:style-name="ce11">
            <text:p>-723,48</text:p>
          </table:table-cell>
          <table:table-cell office:value-type="float" office:value="0" table:style-name="ce13">
            <text:p>0,00</text:p>
          </table:table-cell>
          <table:table-cell office:value-type="float" office:value="-723.48" table:style-name="ce11">
            <text:p>-723,48</text:p>
          </table:table-cell>
          <table:table-cell office:value-type="float" office:value="1152.77" table:style-name="ce10">
            <text:p>1.152,7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ELDER MONTEIRO BITO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3ª VT)</text:p>
          </table:table-cell>
          <table:table-cell office:value-type="float" office:value="11635.86" table:style-name="ce10">
            <text:p>11.635,86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1534.71" table:style-name="ce10">
            <text:p>1.534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402.95" table:style-name="ce10">
            <text:p>15.402,95</text:p>
          </table:table-cell>
          <table:table-cell office:value-type="float" office:value="-1487.95" table:style-name="ce12">
            <text:p>-1.487,95</text:p>
          </table:table-cell>
          <table:table-cell office:value-type="float" office:value="-2535.2199999999998" table:style-name="ce12">
            <text:p>-2.535,22</text:p>
          </table:table-cell>
          <table:table-cell office:value-type="float" office:value="-2962.89" table:style-name="ce12">
            <text:p>-2.962,89</text:p>
          </table:table-cell>
          <table:table-cell office:value-type="float" office:value="0" table:style-name="ce13">
            <text:p>0,00</text:p>
          </table:table-cell>
          <table:table-cell office:value-type="float" office:value="-6986.06" table:style-name="ce12">
            <text:p>-6.986,06</text:p>
          </table:table-cell>
          <table:table-cell office:value-type="float" office:value="8416.89" table:style-name="ce10">
            <text:p>8.416,8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ELENA BEATRIZ OSÓRIO WESTPHALEN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7992.6" table:style-name="ce10">
            <text:p>7.992,60</text:p>
          </table:table-cell>
          <table:table-cell table:style-name="ce9"/>
          <table:table-cell office:value-type="float" office:value="1554.18" table:style-name="ce10">
            <text:p>1.554,1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832.720000000001" table:style-name="ce10">
            <text:p>28.832,72</text:p>
          </table:table-cell>
          <table:table-cell office:value-type="float" office:value="-3305.7" table:style-name="ce12">
            <text:p>-3.305,70</text:p>
          </table:table-cell>
          <table:table-cell office:value-type="float" office:value="-5723.17" table:style-name="ce12">
            <text:p>-5.723,17</text:p>
          </table:table-cell>
          <table:table-cell office:value-type="float" office:value="-2665.34" table:style-name="ce12">
            <text:p>-2.665,34</text:p>
          </table:table-cell>
          <table:table-cell office:value-type="float" office:value="0" table:style-name="ce13">
            <text:p>0,00</text:p>
          </table:table-cell>
          <table:table-cell office:value-type="float" office:value="-11694.21" table:style-name="ce12">
            <text:p>-11.694,21</text:p>
          </table:table-cell>
          <table:table-cell office:value-type="float" office:value="17138.509999999998" table:style-name="ce10">
            <text:p>17.138,5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ELENCIEGLES FONSECA PEREIR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7230.72" table:style-name="ce10">
            <text:p>7.230,72</text:p>
          </table:table-cell>
          <table:table-cell table:number-columns-repeated="2" table:style-name="ce9"/>
          <table:table-cell office:value-type="float" office:value="764.99" table:style-name="ce15">
            <text:p>764,9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7995.71" table:style-name="ce10">
            <text:p>7.995,71</text:p>
          </table:table-cell>
          <table:table-cell office:value-type="float" office:value="-557.88" table:style-name="ce11">
            <text:p>-557,88</text:p>
          </table:table-cell>
          <table:table-cell office:value-type="float" office:value="-965.67" table:style-name="ce11">
            <text:p>-965,67</text:p>
          </table:table-cell>
          <table:table-cell office:value-type="float" office:value="-2864.11" table:style-name="ce12">
            <text:p>-2.864,11</text:p>
          </table:table-cell>
          <table:table-cell office:value-type="float" office:value="0" table:style-name="ce13">
            <text:p>0,00</text:p>
          </table:table-cell>
          <table:table-cell office:value-type="float" office:value="-4387.66" table:style-name="ce12">
            <text:p>-4.387,66</text:p>
          </table:table-cell>
          <table:table-cell office:value-type="float" office:value="3608.05" table:style-name="ce10">
            <text:p>3.608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ELVIO DE CASTRO BARBOSA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10ª VT)</text:p>
          </table:table-cell>
          <table:table-cell office:value-type="float" office:value="11635.86" table:style-name="ce10">
            <text:p>11.635,86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283.08" table:style-name="ce10">
            <text:p>2.283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151.32" table:style-name="ce10">
            <text:p>16.151,32</text:p>
          </table:table-cell>
          <table:table-cell office:value-type="float" office:value="-828.39" table:style-name="ce11">
            <text:p>-828,39</text:p>
          </table:table-cell>
          <table:table-cell office:value-type="float" office:value="-2506" table:style-name="ce12">
            <text:p>-2.506,00</text:p>
          </table:table-cell>
          <table:table-cell office:value-type="float" office:value="-3319.9" table:style-name="ce12">
            <text:p>-3.319,90</text:p>
          </table:table-cell>
          <table:table-cell office:value-type="float" office:value="0" table:style-name="ce13">
            <text:p>0,00</text:p>
          </table:table-cell>
          <table:table-cell office:value-type="float" office:value="-6654.29" table:style-name="ce12">
            <text:p>-6.654,29</text:p>
          </table:table-cell>
          <table:table-cell office:value-type="float" office:value="9497.0300000000007" table:style-name="ce10">
            <text:p>9.497,0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ENRIQUE CARDOSO MESQUITA MELLO</text:p>
          </table:table-cell>
          <table:table-cell office:value-type="string" table:style-name="ce8">
            <text:p>DIRETOR - CJ-03</text:p>
          </table:table-cell>
          <table:table-cell office:value-type="string" table:style-name="ce8">
            <text:p>SECRETARIA DE ORÇAMENTO E FINANÇAS (D.G.)</text:p>
          </table:table-cell>
          <table:table-cell office:value-type="float" office:value="19441.79" table:style-name="ce10">
            <text:p>19.441,79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2510.91" table:style-name="ce10">
            <text:p>2.510,9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0363.71" table:style-name="ce10">
            <text:p>30.363,71</text:p>
          </table:table-cell>
          <table:table-cell office:value-type="float" office:value="-828.39" table:style-name="ce11">
            <text:p>-828,39</text:p>
          </table:table-cell>
          <table:table-cell office:value-type="float" office:value="-5898.57" table:style-name="ce12">
            <text:p>-5.898,57</text:p>
          </table:table-cell>
          <table:table-cell office:value-type="float" office:value="-6605.62" table:style-name="ce12">
            <text:p>-6.605,62</text:p>
          </table:table-cell>
          <table:table-cell office:value-type="float" office:value="0" table:style-name="ce13">
            <text:p>0,00</text:p>
          </table:table-cell>
          <table:table-cell office:value-type="float" office:value="-13332.58" table:style-name="ce12">
            <text:p>-13.332,58</text:p>
          </table:table-cell>
          <table:table-cell office:value-type="float" office:value="17031.13" table:style-name="ce10">
            <text:p>17.031,1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ENRIQUE TADEU DA COSTA BARRO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DE GESTÃO DE PESSOAS (D.G.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3269.41" table:style-name="ce10">
            <text:p>3.269,41</text:p>
          </table:table-cell>
          <table:table-cell table:style-name="ce9"/>
          <table:table-cell office:value-type="float" office:value="3171.47" table:style-name="ce10">
            <text:p>3.171,4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839.27" table:style-name="ce10">
            <text:p>17.839,27</text:p>
          </table:table-cell>
          <table:table-cell office:value-type="float" office:value="-1978.2" table:style-name="ce12">
            <text:p>-1.978,20</text:p>
          </table:table-cell>
          <table:table-cell office:value-type="float" office:value="-2343.37" table:style-name="ce12">
            <text:p>-2.343,37</text:p>
          </table:table-cell>
          <table:table-cell office:value-type="float" office:value="-47.49" table:style-name="ce11">
            <text:p>-47,49</text:p>
          </table:table-cell>
          <table:table-cell office:value-type="float" office:value="0" table:style-name="ce13">
            <text:p>0,00</text:p>
          </table:table-cell>
          <table:table-cell office:value-type="float" office:value="-4369.0600000000004" table:style-name="ce12">
            <text:p>-4.369,06</text:p>
          </table:table-cell>
          <table:table-cell office:value-type="float" office:value="13470.21" table:style-name="ce10">
            <text:p>13.470,2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ERMES GUSTAVO DE AQUINO</text:p>
          </table:table-cell>
          <table:table-cell office:value-type="string" table:style-name="ce8">
            <text:p>DIRETOR DE DIVISÃO - CJ-01</text:p>
          </table:table-cell>
          <table:table-cell office:value-type="string" table:style-name="ce8">
            <text:p>DIVISÃO DE INFRAESTRUTURA TECNOLÓGICA (SETIC)</text:p>
          </table:table-cell>
          <table:table-cell office:value-type="float" office:value="11730.85" table:style-name="ce10">
            <text:p>11.730,85</text:p>
          </table:table-cell>
          <table:table-cell table:style-name="ce9"/>
          <table:table-cell office:value-type="float" office:value="5990.88" table:style-name="ce10">
            <text:p>5.990,88</text:p>
          </table:table-cell>
          <table:table-cell office:value-type="float" office:value="3047.25" table:style-name="ce10">
            <text:p>3.047,2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768.98" table:style-name="ce10">
            <text:p>20.768,98</text:p>
          </table:table-cell>
          <table:table-cell office:value-type="float" office:value="-1487.95" table:style-name="ce12">
            <text:p>-1.487,95</text:p>
          </table:table-cell>
          <table:table-cell office:value-type="float" office:value="-3490.66" table:style-name="ce12">
            <text:p>-3.490,66</text:p>
          </table:table-cell>
          <table:table-cell office:value-type="float" office:value="-2777.59" table:style-name="ce12">
            <text:p>-2.777,59</text:p>
          </table:table-cell>
          <table:table-cell office:value-type="float" office:value="0" table:style-name="ce13">
            <text:p>0,00</text:p>
          </table:table-cell>
          <table:table-cell office:value-type="float" office:value="-7756.2" table:style-name="ce12">
            <text:p>-7.756,20</text:p>
          </table:table-cell>
          <table:table-cell office:value-type="float" office:value="13012.78" table:style-name="ce10">
            <text:p>13.012,7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ILDA CLÉA REBELO ROCH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DE GESTÃO DE PESSOAS (D.G.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313.58999999999997" table:style-name="ce15">
            <text:p>313,59</text:p>
          </table:table-cell>
          <table:table-cell table:style-name="ce9"/>
          <table:table-cell office:value-type="float" office:value="1583.53" table:style-name="ce10">
            <text:p>1.583,5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295.51" table:style-name="ce10">
            <text:p>13.295,51</text:p>
          </table:table-cell>
          <table:table-cell office:value-type="float" office:value="-1498.99" table:style-name="ce12">
            <text:p>-1.498,99</text:p>
          </table:table-cell>
          <table:table-cell office:value-type="float" office:value="-1939.21" table:style-name="ce12">
            <text:p>-1.939,21</text:p>
          </table:table-cell>
          <table:table-cell office:value-type="float" office:value="-1276.33" table:style-name="ce12">
            <text:p>-1.276,33</text:p>
          </table:table-cell>
          <table:table-cell office:value-type="float" office:value="0" table:style-name="ce13">
            <text:p>0,00</text:p>
          </table:table-cell>
          <table:table-cell office:value-type="float" office:value="-4714.53" table:style-name="ce12">
            <text:p>-4.714,53</text:p>
          </table:table-cell>
          <table:table-cell office:value-type="float" office:value="8580.98" table:style-name="ce10">
            <text:p>8.580,9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ORTÊNCIO COSTA NETO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22013.25" table:style-name="ce10">
            <text:p>22.013,25</text:p>
          </table:table-cell>
          <table:table-cell office:value-type="float" office:value="3824.05" table:style-name="ce10">
            <text:p>3.824,05</text:p>
          </table:table-cell>
          <table:table-cell table:style-name="ce9"/>
          <table:table-cell office:value-type="float" office:value="1600.68" table:style-name="ce10">
            <text:p>1.600,6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437.98" table:style-name="ce10">
            <text:p>27.437,98</text:p>
          </table:table-cell>
          <table:table-cell office:value-type="float" office:value="-3031.87" table:style-name="ce12">
            <text:p>-3.031,87</text:p>
          </table:table-cell>
          <table:table-cell table:style-name="ce9"/>
          <table:table-cell office:value-type="float" office:value="-10399.200000000001" table:style-name="ce12">
            <text:p>-10.399,20</text:p>
          </table:table-cell>
          <table:table-cell office:value-type="float" office:value="0" table:style-name="ce13">
            <text:p>0,00</text:p>
          </table:table-cell>
          <table:table-cell office:value-type="float" office:value="-13431.07" table:style-name="ce12">
            <text:p>-13.431,07</text:p>
          </table:table-cell>
          <table:table-cell office:value-type="float" office:value="14006.91" table:style-name="ce10">
            <text:p>14.006,9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UGO RODRIGUES SILV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PROJETOS, ORÇAMENTO, PLANEJAMENTO E MA</text:p>
          </table:table-cell>
          <table:table-cell office:value-type="float" office:value="17273.78" table:style-name="ce10">
            <text:p>17.273,78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716.98" table:style-name="ce10">
            <text:p>2.716,9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930.65" table:style-name="ce10">
            <text:p>21.930,65</text:p>
          </table:table-cell>
          <table:table-cell office:value-type="float" office:value="-828.39" table:style-name="ce11">
            <text:p>-828,39</text:p>
          </table:table-cell>
          <table:table-cell office:value-type="float" office:value="-3802.1" table:style-name="ce12">
            <text:p>-3.802,10</text:p>
          </table:table-cell>
          <table:table-cell office:value-type="float" office:value="-1764.92" table:style-name="ce12">
            <text:p>-1.764,92</text:p>
          </table:table-cell>
          <table:table-cell office:value-type="float" office:value="0" table:style-name="ce13">
            <text:p>0,00</text:p>
          </table:table-cell>
          <table:table-cell office:value-type="float" office:value="-6395.41" table:style-name="ce12">
            <text:p>-6.395,41</text:p>
          </table:table-cell>
          <table:table-cell office:value-type="float" office:value="15535.24" table:style-name="ce10">
            <text:p>15.535,2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ÊDO DE FRANÇA VILEL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3ª VT)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office:value-type="float" office:value="910.08" table:style-name="ce15">
            <text:p>910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95.13" table:style-name="ce10">
            <text:p>2.095,13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2095.13" table:style-name="ce10">
            <text:p>2.095,13</text:p>
          </table:table-cell>
          <table:table-cell office:value-type="float" office:value="12575.67" table:style-name="ce10">
            <text:p>12.575,67</text:p>
          </table:table-cell>
          <table:table-cell table:style-name="ce9"/>
          <table:table-cell table:number-columns-repeated="16365"/>
        </table:table-row>
        <table:table-row table:style-name="ro4">
          <table:table-cell office:value-type="string" table:style-name="ce8">
            <text:p>IGOR FONSECA VENTUR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7230.72" table:style-name="ce10">
            <text:p>7.230,72</text:p>
          </table:table-cell>
          <table:table-cell table:number-columns-repeated="2" table:style-name="ce9"/>
          <table:table-cell office:value-type="float" office:value="293.27" table:style-name="ce15">
            <text:p>293,2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7523.99" table:style-name="ce10">
            <text:p>7.523,99</text:p>
          </table:table-cell>
          <table:table-cell office:value-type="float" office:value="-557.88" table:style-name="ce11">
            <text:p>-557,88</text:p>
          </table:table-cell>
          <table:table-cell office:value-type="float" office:value="-965.67" table:style-name="ce11">
            <text:p>-965,67</text:p>
          </table:table-cell>
          <table:table-cell office:value-type="float" office:value="-335.85" table:style-name="ce11">
            <text:p>-335,85</text:p>
          </table:table-cell>
          <table:table-cell office:value-type="float" office:value="0" table:style-name="ce13">
            <text:p>0,00</text:p>
          </table:table-cell>
          <table:table-cell office:value-type="float" office:value="-1859.4" table:style-name="ce12">
            <text:p>-1.859,40</text:p>
          </table:table-cell>
          <table:table-cell office:value-type="float" office:value="5664.59" table:style-name="ce10">
            <text:p>5.664,5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ONEIDE RODRIGUES ALMEIDA</text:p>
          </table:table-cell>
          <table:table-cell office:value-type="string" table:style-name="ce8">
            <text:p>ASSISTENTE JURIDICO II - FC-04</text:p>
          </table:table-cell>
          <table:table-cell office:value-type="string" table:style-name="ce8">
            <text:p>SECRETARIA (1ª VT)</text:p>
          </table:table-cell>
          <table:table-cell office:value-type="float" office:value="19441.79" table:style-name="ce10">
            <text:p>19.441,79</text:p>
          </table:table-cell>
          <table:table-cell office:value-type="float" office:value="1692.29" table:style-name="ce10">
            <text:p>1.692,29</text:p>
          </table:table-cell>
          <table:table-cell office:value-type="float" office:value="1939.89" table:style-name="ce10">
            <text:p>1.939,89</text:p>
          </table:table-cell>
          <table:table-cell office:value-type="float" office:value="2680.65" table:style-name="ce10">
            <text:p>2.680,6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754.62" table:style-name="ce10">
            <text:p>25.754,62</text:p>
          </table:table-cell>
          <table:table-cell office:value-type="float" office:value="-3019.42" table:style-name="ce12">
            <text:p>-3.019,42</text:p>
          </table:table-cell>
          <table:table-cell office:value-type="float" office:value="-4593.5" table:style-name="ce12">
            <text:p>-4.593,50</text:p>
          </table:table-cell>
          <table:table-cell office:value-type="float" office:value="-8086.58" table:style-name="ce12">
            <text:p>-8.086,58</text:p>
          </table:table-cell>
          <table:table-cell office:value-type="float" office:value="0" table:style-name="ce13">
            <text:p>0,00</text:p>
          </table:table-cell>
          <table:table-cell office:value-type="float" office:value="-15699.5" table:style-name="ce12">
            <text:p>-15.699,50</text:p>
          </table:table-cell>
          <table:table-cell office:value-type="float" office:value="10055.120000000001" table:style-name="ce10">
            <text:p>10.055,1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RANI MELO SILV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6556.3" table:style-name="ce10">
            <text:p>6.556,30</text:p>
          </table:table-cell>
          <table:table-cell table:number-columns-repeated="2" table:style-name="ce9"/>
          <table:table-cell office:value-type="float" office:value="993.48" table:style-name="ce15">
            <text:p>993,4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7549.78" table:style-name="ce10">
            <text:p>7.549,78</text:p>
          </table:table-cell>
          <table:table-cell table:style-name="ce9"/>
          <table:table-cell office:value-type="float" office:value="-410.65" table:style-name="ce11">
            <text:p>-410,65</text:p>
          </table:table-cell>
          <table:table-cell office:value-type="float" office:value="-1113.8699999999999" table:style-name="ce12">
            <text:p>-1.113,87</text:p>
          </table:table-cell>
          <table:table-cell office:value-type="float" office:value="0" table:style-name="ce13">
            <text:p>0,00</text:p>
          </table:table-cell>
          <table:table-cell office:value-type="float" office:value="-1524.52" table:style-name="ce12">
            <text:p>-1.524,52</text:p>
          </table:table-cell>
          <table:table-cell office:value-type="float" office:value="6025.26" table:style-name="ce10">
            <text:p>6.025,2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SABEL CARVALHO LIMA PIRES</text:p>
          </table:table-cell>
          <table:table-cell office:value-type="string" table:style-name="ce8">
            <text:p>COORDENADOR - CJ-02</text:p>
          </table:table-cell>
          <table:table-cell office:value-type="string" table:style-name="ce8">
            <text:p>COORDENADORIA DE GESTÃO DO QUADRO DE MAGISTRAD</text:p>
          </table:table-cell>
          <table:table-cell office:value-type="float" office:value="16407.77" table:style-name="ce10">
            <text:p>16.407,77</text:p>
          </table:table-cell>
          <table:table-cell table:style-name="ce9"/>
          <table:table-cell office:value-type="float" office:value="7398.87" table:style-name="ce10">
            <text:p>7.398,87</text:p>
          </table:table-cell>
          <table:table-cell office:value-type="float" office:value="1629.7" table:style-name="ce10">
            <text:p>1.629,7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436.34" table:style-name="ce10">
            <text:p>25.436,34</text:p>
          </table:table-cell>
          <table:table-cell office:value-type="float" office:value="-828.39" table:style-name="ce11">
            <text:p>-828,39</text:p>
          </table:table-cell>
          <table:table-cell office:value-type="float" office:value="-5184.25" table:style-name="ce12">
            <text:p>-5.184,25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6012.64" table:style-name="ce12">
            <text:p>-6.012,64</text:p>
          </table:table-cell>
          <table:table-cell office:value-type="float" office:value="19423.7" table:style-name="ce10">
            <text:p>19.423,7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SABELA FRANCO LIMA SANTA RITTA</text:p>
          </table:table-cell>
          <table:table-cell office:value-type="string" table:style-name="ce8">
            <text:p>ASSISTENTE SECRETÁRIO - FC-05</text:p>
          </table:table-cell>
          <table:table-cell office:value-type="string" table:style-name="ce8">
            <text:p>GABINETE DE DESEMBARGADOR (GABPI)</text:p>
          </table:table-cell>
          <table:table-cell office:value-type="float" office:value="11849.58" table:style-name="ce10">
            <text:p>11.849,58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559.73" table:style-name="ce10">
            <text:p>2.559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641.689999999999" table:style-name="ce10">
            <text:p>16.641,69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484.98" table:style-name="ce12">
            <text:p>-2.484,98</text:p>
          </table:table-cell>
          <table:table-cell office:value-type="float" office:value="-2661.62" table:style-name="ce12">
            <text:p>-2.661,62</text:p>
          </table:table-cell>
          <table:table-cell office:value-type="float" office:value="0" table:style-name="ce13">
            <text:p>0,00</text:p>
          </table:table-cell>
          <table:table-cell office:value-type="float" office:value="-6651.77" table:style-name="ce12">
            <text:p>-6.651,77</text:p>
          </table:table-cell>
          <table:table-cell office:value-type="float" office:value="9989.92" table:style-name="ce10">
            <text:p>9.989,9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SABELA PATRÍCIA PAES DOS SANTOS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5ª VT)</text:p>
          </table:table-cell>
          <table:table-cell office:value-type="float" office:value="11504.45" table:style-name="ce10">
            <text:p>11.504,45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367.73" table:style-name="ce10">
            <text:p>1.367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812.07" table:style-name="ce10">
            <text:p>14.812,07</text:p>
          </table:table-cell>
          <table:table-cell office:value-type="float" office:value="-1455.52" table:style-name="ce12">
            <text:p>-1.455,52</text:p>
          </table:table-cell>
          <table:table-cell office:value-type="float" office:value="-2427.5700000000002" table:style-name="ce12">
            <text:p>-2.427,57</text:p>
          </table:table-cell>
          <table:table-cell office:value-type="float" office:value="-527.33000000000004" table:style-name="ce11">
            <text:p>-527,33</text:p>
          </table:table-cell>
          <table:table-cell office:value-type="float" office:value="0" table:style-name="ce13">
            <text:p>0,00</text:p>
          </table:table-cell>
          <table:table-cell office:value-type="float" office:value="-4410.42" table:style-name="ce12">
            <text:p>-4.410,42</text:p>
          </table:table-cell>
          <table:table-cell office:value-type="float" office:value="10401.65" table:style-name="ce10">
            <text:p>10.401,6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SABELLE DOS PASSOS OMEN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DIVISÃO DE APOIO À GOVERNANÇA E GESTÃO DE TECNOLO</text:p>
          </table:table-cell>
          <table:table-cell office:value-type="float" office:value="10570.37" table:style-name="ce10">
            <text:p>10.570,37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367.73" table:style-name="ce10">
            <text:p>1.367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123.15" table:style-name="ce10">
            <text:p>13.123,15</text:p>
          </table:table-cell>
          <table:table-cell office:value-type="float" office:value="-828.39" table:style-name="ce11">
            <text:p>-828,39</text:p>
          </table:table-cell>
          <table:table-cell office:value-type="float" office:value="-2135.5700000000002" table:style-name="ce12">
            <text:p>-2.135,57</text:p>
          </table:table-cell>
          <table:table-cell office:value-type="float" office:value="-527.33000000000004" table:style-name="ce11">
            <text:p>-527,33</text:p>
          </table:table-cell>
          <table:table-cell office:value-type="float" office:value="0" table:style-name="ce13">
            <text:p>0,00</text:p>
          </table:table-cell>
          <table:table-cell office:value-type="float" office:value="-3491.29" table:style-name="ce12">
            <text:p>-3.491,29</text:p>
          </table:table-cell>
          <table:table-cell office:value-type="float" office:value="9631.86" table:style-name="ce10">
            <text:p>9.631,8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SABELLE MARIE REGIS FERREIRA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5ª VT)</text:p>
          </table:table-cell>
          <table:table-cell office:value-type="float" office:value="19519.71" table:style-name="ce10">
            <text:p>19.519,71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1787.91" table:style-name="ce10">
            <text:p>1.787,9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540" table:style-name="ce10">
            <text:p>23.540,00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4358.91" table:style-name="ce12">
            <text:p>-4.358,91</text:p>
          </table:table-cell>
          <table:table-cell office:value-type="float" office:value="-1004.2" table:style-name="ce12">
            <text:p>-1.004,20</text:p>
          </table:table-cell>
          <table:table-cell office:value-type="float" office:value="0" table:style-name="ce13">
            <text:p>0,00</text:p>
          </table:table-cell>
          <table:table-cell office:value-type="float" office:value="-8103.3" table:style-name="ce12">
            <text:p>-8.103,30</text:p>
          </table:table-cell>
          <table:table-cell office:value-type="float" office:value="15436.7" table:style-name="ce10">
            <text:p>15.436,7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ÍTALA CERYNO GAMELEIR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3ª VT)</text:p>
          </table:table-cell>
          <table:table-cell office:value-type="float" office:value="11778.34" table:style-name="ce10">
            <text:p>11.778,34</text:p>
          </table:table-cell>
          <table:table-cell table:number-columns-repeated="2" table:style-name="ce9"/>
          <table:table-cell office:value-type="float" office:value="2726.71" table:style-name="ce10">
            <text:p>2.726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505.05" table:style-name="ce10">
            <text:p>14.505,05</text:p>
          </table:table-cell>
          <table:table-cell office:value-type="float" office:value="-1487.95" table:style-name="ce12">
            <text:p>-1.487,95</text:p>
          </table:table-cell>
          <table:table-cell office:value-type="float" office:value="-1856.22" table:style-name="ce12">
            <text:p>-1.856,22</text:p>
          </table:table-cell>
          <table:table-cell office:value-type="float" office:value="-4726.2299999999996" table:style-name="ce12">
            <text:p>-4.726,23</text:p>
          </table:table-cell>
          <table:table-cell office:value-type="float" office:value="0" table:style-name="ce13">
            <text:p>0,00</text:p>
          </table:table-cell>
          <table:table-cell office:value-type="float" office:value="-8070.4" table:style-name="ce12">
            <text:p>-8.070,40</text:p>
          </table:table-cell>
          <table:table-cell office:value-type="float" office:value="6434.65" table:style-name="ce10">
            <text:p>6.434,6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VANILDA MENEZES VASCONCELOS VIEIRA</text:p>
          </table:table-cell>
          <table:table-cell office:value-type="string" table:style-name="ce8">
            <text:p>DIRETOR DE DIVISÃO - CJ-01</text:p>
          </table:table-cell>
          <table:table-cell office:value-type="string" table:style-name="ce8">
            <text:p>DIVISÃO DE CAPACITAÇÃO DE SERVIDORES (EJ)</text:p>
          </table:table-cell>
          <table:table-cell office:value-type="float" office:value="5717.45" table:style-name="ce10">
            <text:p>5.717,45</text:p>
          </table:table-cell>
          <table:table-cell table:style-name="ce9"/>
          <table:table-cell office:value-type="float" office:value="5990.88" table:style-name="ce10">
            <text:p>5.990,88</text:p>
          </table:table-cell>
          <table:table-cell office:value-type="float" office:value="2693.26" table:style-name="ce10">
            <text:p>2.693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401.59" table:style-name="ce10">
            <text:p>14.401,59</text:p>
          </table:table-cell>
          <table:table-cell office:value-type="float" office:value="-800.44" table:style-name="ce11">
            <text:p>-800,44</text:p>
          </table:table-cell>
          <table:table-cell office:value-type="float" office:value="-2130.31" table:style-name="ce12">
            <text:p>-2.130,31</text:p>
          </table:table-cell>
          <table:table-cell office:value-type="float" office:value="-3112.34" table:style-name="ce12">
            <text:p>-3.112,34</text:p>
          </table:table-cell>
          <table:table-cell office:value-type="float" office:value="0" table:style-name="ce13">
            <text:p>0,00</text:p>
          </table:table-cell>
          <table:table-cell office:value-type="float" office:value="-6043.09" table:style-name="ce12">
            <text:p>-6.043,09</text:p>
          </table:table-cell>
          <table:table-cell office:value-type="float" office:value="8358.5" table:style-name="ce10">
            <text:p>8.358,5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VANILDO BRITO AZEVED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PETIÇÃO E PROTOCOLO (CAVT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1670.81" table:style-name="ce10">
            <text:p>1.670,81</text:p>
          </table:table-cell>
          <table:table-cell office:value-type="float" office:value="1185.05" table:style-name="ce10">
            <text:p>1.185,05</text:p>
          </table:table-cell>
          <table:table-cell office:value-type="float" office:value="2559.44" table:style-name="ce10">
            <text:p>2.559,4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813.689999999999" table:style-name="ce10">
            <text:p>16.813,69</text:p>
          </table:table-cell>
          <table:table-cell office:value-type="float" office:value="-828.39" table:style-name="ce11">
            <text:p>-828,39</text:p>
          </table:table-cell>
          <table:table-cell office:value-type="float" office:value="-2718.48" table:style-name="ce12">
            <text:p>-2.718,48</text:p>
          </table:table-cell>
          <table:table-cell office:value-type="float" office:value="-2034.14" table:style-name="ce12">
            <text:p>-2.034,14</text:p>
          </table:table-cell>
          <table:table-cell office:value-type="float" office:value="0" table:style-name="ce13">
            <text:p>0,00</text:p>
          </table:table-cell>
          <table:table-cell office:value-type="float" office:value="-5581.01" table:style-name="ce12">
            <text:p>-5.581,01</text:p>
          </table:table-cell>
          <table:table-cell office:value-type="float" office:value="11232.68" table:style-name="ce10">
            <text:p>11.232,6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VONE EMILIANO DOS SANTOS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CRETARIA DE LICITAÇÕES E CONTRATOS (D.G)</text:p>
          </table:table-cell>
          <table:table-cell office:value-type="float" office:value="2824.1" table:style-name="ce10">
            <text:p>2.824,10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2646.95" table:style-name="ce10">
            <text:p>2.646,9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850.12" table:style-name="ce10">
            <text:p>6.850,12</text:p>
          </table:table-cell>
          <table:table-cell office:value-type="float" office:value="-388.57" table:style-name="ce11">
            <text:p>-388,57</text:p>
          </table:table-cell>
          <table:table-cell office:value-type="float" office:value="-153.22999999999999" table:style-name="ce11">
            <text:p>-153,23</text:p>
          </table:table-cell>
          <table:table-cell office:value-type="float" office:value="-1901.51" table:style-name="ce12">
            <text:p>-1.901,51</text:p>
          </table:table-cell>
          <table:table-cell office:value-type="float" office:value="0" table:style-name="ce13">
            <text:p>0,00</text:p>
          </table:table-cell>
          <table:table-cell office:value-type="float" office:value="-2443.31" table:style-name="ce12">
            <text:p>-2.443,31</text:p>
          </table:table-cell>
          <table:table-cell office:value-type="float" office:value="4406.8100000000004" table:style-name="ce10">
            <text:p>4.406,8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ILTON RODRIGUES DOS SANTO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298.13" table:style-name="ce10">
            <text:p>13.298,13</text:p>
          </table:table-cell>
          <table:table-cell table:number-columns-repeated="2" table:style-name="ce9"/>
          <table:table-cell office:value-type="float" office:value="910.08" table:style-name="ce15">
            <text:p>910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208.21" table:style-name="ce10">
            <text:p>14.208,21</text:p>
          </table:table-cell>
          <table:table-cell office:value-type="float" office:value="-1752.2" table:style-name="ce12">
            <text:p>-1.752,20</text:p>
          </table:table-cell>
          <table:table-cell office:value-type="float" office:value="-2305.77" table:style-name="ce12">
            <text:p>-2.305,77</text:p>
          </table:table-cell>
          <table:table-cell office:value-type="float" office:value="-161.47" table:style-name="ce11">
            <text:p>-161,47</text:p>
          </table:table-cell>
          <table:table-cell office:value-type="float" office:value="0" table:style-name="ce13">
            <text:p>0,00</text:p>
          </table:table-cell>
          <table:table-cell office:value-type="float" office:value="-4219.4399999999996" table:style-name="ce12">
            <text:p>-4.219,44</text:p>
          </table:table-cell>
          <table:table-cell office:value-type="float" office:value="9988.77" table:style-name="ce10">
            <text:p>9.988,7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IME CHAVES NOBRE FILHO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<text:s/>(1UNP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3269.41" table:style-name="ce10">
            <text:p>3.269,41</text:p>
          </table:table-cell>
          <table:table-cell office:value-type="float" office:value="8411.01" table:style-name="ce10">
            <text:p>8.411,01</text:p>
          </table:table-cell>
          <table:table-cell office:value-type="float" office:value="2766.78" table:style-name="ce10">
            <text:p>2.766,7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344.27" table:style-name="ce10">
            <text:p>26.344,27</text:p>
          </table:table-cell>
          <table:table-cell office:value-type="float" office:value="-2036.97" table:style-name="ce12">
            <text:p>-2.036,97</text:p>
          </table:table-cell>
          <table:table-cell office:value-type="float" office:value="-4950.01" table:style-name="ce12">
            <text:p>-4.950,01</text:p>
          </table:table-cell>
          <table:table-cell office:value-type="float" office:value="-2880.02" table:style-name="ce12">
            <text:p>-2.880,02</text:p>
          </table:table-cell>
          <table:table-cell office:value-type="float" office:value="0" table:style-name="ce13">
            <text:p>0,00</text:p>
          </table:table-cell>
          <table:table-cell office:value-type="float" office:value="-9867" table:style-name="ce12">
            <text:p>-9.867,00</text:p>
          </table:table-cell>
          <table:table-cell office:value-type="float" office:value="16477.27" table:style-name="ce10">
            <text:p>16.477,2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IRO CÉSAR DE AMORIM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3ª VT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435.36" table:style-name="ce10">
            <text:p>2.435,36</text:p>
          </table:table-cell>
          <table:table-cell office:value-type="float" office:value="8411.01" table:style-name="ce10">
            <text:p>8.411,01</text:p>
          </table:table-cell>
          <table:table-cell office:value-type="float" office:value="3809.08" table:style-name="ce10">
            <text:p>3.809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410.04" table:style-name="ce10">
            <text:p>26.410,04</text:p>
          </table:table-cell>
          <table:table-cell office:value-type="float" office:value="-1899.35" table:style-name="ce12">
            <text:p>-1.899,35</text:p>
          </table:table-cell>
          <table:table-cell office:value-type="float" office:value="-4615.03" table:style-name="ce12">
            <text:p>-4.615,03</text:p>
          </table:table-cell>
          <table:table-cell office:value-type="float" office:value="-3367.27" table:style-name="ce12">
            <text:p>-3.367,27</text:p>
          </table:table-cell>
          <table:table-cell office:value-type="float" office:value="0" table:style-name="ce13">
            <text:p>0,00</text:p>
          </table:table-cell>
          <table:table-cell office:value-type="float" office:value="-9881.65" table:style-name="ce12">
            <text:p>-9.881,65</text:p>
          </table:table-cell>
          <table:table-cell office:value-type="float" office:value="16528.39" table:style-name="ce10">
            <text:p>16.528,3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IRO PINHEIRO DE LYRA NETO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1428.83" table:style-name="ce10">
            <text:p>21.428,83</text:p>
          </table:table-cell>
          <table:table-cell office:value-type="float" office:value="3488.21" table:style-name="ce10">
            <text:p>3.488,21</text:p>
          </table:table-cell>
          <table:table-cell table:style-name="ce9"/>
          <table:table-cell office:value-type="float" office:value="4842.66" table:style-name="ce10">
            <text:p>4.842,6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759.7" table:style-name="ce10">
            <text:p>29.759,70</text:p>
          </table:table-cell>
          <table:table-cell office:value-type="float" office:value="-828.39" table:style-name="ce11">
            <text:p>-828,39</text:p>
          </table:table-cell>
          <table:table-cell office:value-type="float" office:value="-4129.62" table:style-name="ce12">
            <text:p>-4.129,62</text:p>
          </table:table-cell>
          <table:table-cell office:value-type="float" office:value="-6955.24" table:style-name="ce12">
            <text:p>-6.955,24</text:p>
          </table:table-cell>
          <table:table-cell office:value-type="float" office:value="0" table:style-name="ce13">
            <text:p>0,00</text:p>
          </table:table-cell>
          <table:table-cell office:value-type="float" office:value="-11913.25" table:style-name="ce12">
            <text:p>-11.913,25</text:p>
          </table:table-cell>
          <table:table-cell office:value-type="float" office:value="17846.45" table:style-name="ce10">
            <text:p>17.846,4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MES JOSÉ DE SOUZ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2ª VT)</text:p>
          </table:table-cell>
          <table:table-cell office:value-type="float" office:value="13108.15" table:style-name="ce10">
            <text:p>13.108,15</text:p>
          </table:table-cell>
          <table:table-cell office:value-type="float" office:value="1331.36" table:style-name="ce10">
            <text:p>1.331,36</text:p>
          </table:table-cell>
          <table:table-cell table:style-name="ce9"/>
          <table:table-cell office:value-type="float" office:value="2454.04" table:style-name="ce10">
            <text:p>2.454,0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893.55" table:style-name="ce10">
            <text:p>16.893,55</text:p>
          </table:table-cell>
          <table:table-cell office:value-type="float" office:value="-1658.42" table:style-name="ce12">
            <text:p>-1.658,42</text:p>
          </table:table-cell>
          <table:table-cell office:value-type="float" office:value="-2541.17" table:style-name="ce12">
            <text:p>-2.541,17</text:p>
          </table:table-cell>
          <table:table-cell office:value-type="float" office:value="-2042.73" table:style-name="ce12">
            <text:p>-2.042,73</text:p>
          </table:table-cell>
          <table:table-cell office:value-type="float" office:value="0" table:style-name="ce13">
            <text:p>0,00</text:p>
          </table:table-cell>
          <table:table-cell office:value-type="float" office:value="-6242.32" table:style-name="ce12">
            <text:p>-6.242,32</text:p>
          </table:table-cell>
          <table:table-cell office:value-type="float" office:value="10651.23" table:style-name="ce10">
            <text:p>10.651,2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MES NUNES BARBOSA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SECRETARIA (1ª VT-ARA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6425.46" table:style-name="ce10">
            <text:p>6.425,46</text:p>
          </table:table-cell>
          <table:table-cell office:value-type="float" office:value="1379.07" table:style-name="ce10">
            <text:p>1.379,07</text:p>
          </table:table-cell>
          <table:table-cell office:value-type="float" office:value="6121.81" table:style-name="ce10">
            <text:p>6.121,8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562.2" table:style-name="ce10">
            <text:p>25.562,20</text:p>
          </table:table-cell>
          <table:table-cell office:value-type="float" office:value="-2178.65" table:style-name="ce12">
            <text:p>-2.178,65</text:p>
          </table:table-cell>
          <table:table-cell office:value-type="float" office:value="-3721.21" table:style-name="ce12">
            <text:p>-3.721,21</text:p>
          </table:table-cell>
          <table:table-cell office:value-type="float" office:value="-5870.91" table:style-name="ce12">
            <text:p>-5.870,91</text:p>
          </table:table-cell>
          <table:table-cell office:value-type="float" office:value="0" table:style-name="ce13">
            <text:p>0,00</text:p>
          </table:table-cell>
          <table:table-cell office:value-type="float" office:value="-11770.77" table:style-name="ce12">
            <text:p>-11.770,77</text:p>
          </table:table-cell>
          <table:table-cell office:value-type="float" office:value="13791.43" table:style-name="ce10">
            <text:p>13.791,4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MMESSON DE ATAÍDE GUIMARÃES</text:p>
          </table:table-cell>
          <table:table-cell office:value-type="string" table:style-name="ce8">
            <text:p>DIRETOR DE DIVISÃO - CJ-01</text:p>
          </table:table-cell>
          <table:table-cell office:value-type="string" table:style-name="ce8">
            <text:p>DIVISÃO DE GESTÃO DO QUADRO DE SERVIDORES (SEGES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2947.37" table:style-name="ce10">
            <text:p>2.947,37</text:p>
          </table:table-cell>
          <table:table-cell office:value-type="float" office:value="5990.88" table:style-name="ce10">
            <text:p>5.990,88</text:p>
          </table:table-cell>
          <table:table-cell office:value-type="float" office:value="2921.24" table:style-name="ce10">
            <text:p>2.921,2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661.57" table:style-name="ce10">
            <text:p>23.661,57</text:p>
          </table:table-cell>
          <table:table-cell office:value-type="float" office:value="-1983.83" table:style-name="ce12">
            <text:p>-1.983,83</text:p>
          </table:table-cell>
          <table:table-cell office:value-type="float" office:value="-4236.54" table:style-name="ce12">
            <text:p>-4.236,54</text:p>
          </table:table-cell>
          <table:table-cell office:value-type="float" office:value="-3629.78" table:style-name="ce12">
            <text:p>-3.629,78</text:p>
          </table:table-cell>
          <table:table-cell office:value-type="float" office:value="0" table:style-name="ce13">
            <text:p>0,00</text:p>
          </table:table-cell>
          <table:table-cell office:value-type="float" office:value="-9850.15" table:style-name="ce12">
            <text:p>-9.850,15</text:p>
          </table:table-cell>
          <table:table-cell office:value-type="float" office:value="13811.42" table:style-name="ce10">
            <text:p>13.811,4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NDER CLOVIS DE ALMEIDA LIM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220.63" table:style-name="ce10">
            <text:p>22.220,63</text:p>
          </table:table-cell>
          <table:table-cell office:value-type="float" office:value="3488.21" table:style-name="ce10">
            <text:p>3.488,21</text:p>
          </table:table-cell>
          <table:table-cell table:style-name="ce9"/>
          <table:table-cell office:value-type="float" office:value="4117.0600000000004" table:style-name="ce10">
            <text:p>4.117,0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825.9" table:style-name="ce10">
            <text:p>29.825,90</text:p>
          </table:table-cell>
          <table:table-cell office:value-type="float" office:value="-3835.85" table:style-name="ce12">
            <text:p>-3.835,85</text:p>
          </table:table-cell>
          <table:table-cell office:value-type="float" office:value="-5093.58" table:style-name="ce12">
            <text:p>-5.093,58</text:p>
          </table:table-cell>
          <table:table-cell office:value-type="float" office:value="-2282.15" table:style-name="ce12">
            <text:p>-2.282,15</text:p>
          </table:table-cell>
          <table:table-cell office:value-type="float" office:value="0" table:style-name="ce13">
            <text:p>0,00</text:p>
          </table:table-cell>
          <table:table-cell office:value-type="float" office:value="-11211.58" table:style-name="ce12">
            <text:p>-11.211,58</text:p>
          </table:table-cell>
          <table:table-cell office:value-type="float" office:value="18614.32" table:style-name="ce10">
            <text:p>18.614,3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NDUY SILVA DE LIM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3416.86" table:style-name="ce10">
            <text:p>13.416,86</text:p>
          </table:table-cell>
          <table:table-cell office:value-type="float" office:value="3454.4" table:style-name="ce10">
            <text:p>3.454,40</text:p>
          </table:table-cell>
          <table:table-cell table:style-name="ce9"/>
          <table:table-cell office:value-type="float" office:value="1005.58" table:style-name="ce10">
            <text:p>1.005,5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876.84" table:style-name="ce10">
            <text:p>17.876,84</text:p>
          </table:table-cell>
          <table:table-cell office:value-type="float" office:value="-1513.38" table:style-name="ce12">
            <text:p>-1.513,38</text:p>
          </table:table-cell>
          <table:table-cell office:value-type="float" office:value="-3354.06" table:style-name="ce12">
            <text:p>-3.354,06</text:p>
          </table:table-cell>
          <table:table-cell office:value-type="float" office:value="-1136.1500000000001" table:style-name="ce12">
            <text:p>-1.136,15</text:p>
          </table:table-cell>
          <table:table-cell office:value-type="float" office:value="0" table:style-name="ce13">
            <text:p>0,00</text:p>
          </table:table-cell>
          <table:table-cell office:value-type="float" office:value="-6003.59" table:style-name="ce12">
            <text:p>-6.003,59</text:p>
          </table:table-cell>
          <table:table-cell office:value-type="float" office:value="11873.25" table:style-name="ce10">
            <text:p>11.873,2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NE MARIA BARBOSA DE ARAÚJO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364.63" table:style-name="ce15">
            <text:p>364,63</text:p>
          </table:table-cell>
          <table:table-cell table:style-name="ce9"/>
          <table:table-cell office:value-type="float" office:value="993.48" table:style-name="ce15">
            <text:p>993,4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756.5" table:style-name="ce10">
            <text:p>12.756,50</text:p>
          </table:table-cell>
          <table:table-cell office:value-type="float" office:value="-678" table:style-name="ce11">
            <text:p>-678,00</text:p>
          </table:table-cell>
          <table:table-cell table:style-name="ce9"/>
          <table:table-cell office:value-type="float" office:value="-1113.8699999999999" table:style-name="ce12">
            <text:p>-1.113,87</text:p>
          </table:table-cell>
          <table:table-cell office:value-type="float" office:value="0" table:style-name="ce13">
            <text:p>0,00</text:p>
          </table:table-cell>
          <table:table-cell office:value-type="float" office:value="-1791.87" table:style-name="ce12">
            <text:p>-1.791,87</text:p>
          </table:table-cell>
          <table:table-cell office:value-type="float" office:value="10964.63" table:style-name="ce10">
            <text:p>10.964,6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NILSON MELO GUIMARÃES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1ª VT-ARA)</text:p>
          </table:table-cell>
          <table:table-cell office:value-type="float" office:value="1393.8" table:style-name="ce10">
            <text:p>1.393,80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884.29" table:style-name="ce10">
            <text:p>2.884,2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217.98" table:style-name="ce10">
            <text:p>6.217,98</text:p>
          </table:table-cell>
          <table:table-cell office:value-type="float" office:value="-466.72" table:style-name="ce11">
            <text:p>-466,72</text:p>
          </table:table-cell>
          <table:table-cell office:value-type="float" office:value="-43.79" table:style-name="ce11">
            <text:p>-43,79</text:p>
          </table:table-cell>
          <table:table-cell office:value-type="float" office:value="-1873.71" table:style-name="ce12">
            <text:p>-1.873,71</text:p>
          </table:table-cell>
          <table:table-cell office:value-type="float" office:value="0" table:style-name="ce13">
            <text:p>0,00</text:p>
          </table:table-cell>
          <table:table-cell office:value-type="float" office:value="-2384.2199999999998" table:style-name="ce12">
            <text:p>-2.384,22</text:p>
          </table:table-cell>
          <table:table-cell office:value-type="float" office:value="3833.76" table:style-name="ce10">
            <text:p>3.833,7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NINE BRAGA QUIRINO LIMA</text:p>
          </table:table-cell>
          <table:table-cell office:value-type="string" table:style-name="ce8">
            <text:p>ASSISTENTE JURIDICO III - FC-04</text:p>
          </table:table-cell>
          <table:table-cell office:value-type="string" table:style-name="ce8">
            <text:p>GABINETE DE DESEMBARGADOR (GABVL)</text:p>
          </table:table-cell>
          <table:table-cell office:value-type="float" office:value="10338.290000000001" table:style-name="ce10">
            <text:p>10.338,29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339.33" table:style-name="ce10">
            <text:p>1.339,3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617.51" table:style-name="ce10">
            <text:p>13.617,51</text:p>
          </table:table-cell>
          <table:table-cell office:value-type="float" office:value="-828.39" table:style-name="ce11">
            <text:p>-828,39</text:p>
          </table:table-cell>
          <table:table-cell office:value-type="float" office:value="-2157.9899999999998" table:style-name="ce12">
            <text:p>-2.157,99</text:p>
          </table:table-cell>
          <table:table-cell office:value-type="float" office:value="-534.42999999999995" table:style-name="ce11">
            <text:p>-534,43</text:p>
          </table:table-cell>
          <table:table-cell office:value-type="float" office:value="0" table:style-name="ce13">
            <text:p>0,00</text:p>
          </table:table-cell>
          <table:table-cell office:value-type="float" office:value="-3520.81" table:style-name="ce12">
            <text:p>-3.520,81</text:p>
          </table:table-cell>
          <table:table-cell office:value-type="float" office:value="10096.700000000001" table:style-name="ce10">
            <text:p>10.096,7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QUELINE COSTA BERESFORD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0187.32" table:style-name="ce10">
            <text:p>10.187,32</text:p>
          </table:table-cell>
          <table:table-cell office:value-type="float" office:value="7139.15" table:style-name="ce10">
            <text:p>7.139,15</text:p>
          </table:table-cell>
          <table:table-cell table:style-name="ce9"/>
          <table:table-cell office:value-type="float" office:value="789.19" table:style-name="ce15">
            <text:p>789,1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115.66" table:style-name="ce10">
            <text:p>18.115,66</text:p>
          </table:table-cell>
          <table:table-cell office:value-type="float" office:value="-1588.49" table:style-name="ce12">
            <text:p>-1.588,49</text:p>
          </table:table-cell>
          <table:table-cell office:value-type="float" office:value="-3406.45" table:style-name="ce12">
            <text:p>-3.406,45</text:p>
          </table:table-cell>
          <table:table-cell office:value-type="float" office:value="-7008.19" table:style-name="ce12">
            <text:p>-7.008,19</text:p>
          </table:table-cell>
          <table:table-cell office:value-type="float" office:value="0" table:style-name="ce13">
            <text:p>0,00</text:p>
          </table:table-cell>
          <table:table-cell office:value-type="float" office:value="-12003.13" table:style-name="ce12">
            <text:p>-12.003,13</text:p>
          </table:table-cell>
          <table:table-cell office:value-type="float" office:value="6112.53" table:style-name="ce10">
            <text:p>6.112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YRO DE MÉLO CAVALCANTI FILHO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247.02" table:style-name="ce10">
            <text:p>22.247,02</text:p>
          </table:table-cell>
          <table:table-cell table:number-columns-repeated="2" table:style-name="ce9"/>
          <table:table-cell office:value-type="float" office:value="4387.68" table:style-name="ce10">
            <text:p>4.387,6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634.7" table:style-name="ce10">
            <text:p>26.634,70</text:p>
          </table:table-cell>
          <table:table-cell office:value-type="float" office:value="-3190.2" table:style-name="ce12">
            <text:p>-3.190,20</text:p>
          </table:table-cell>
          <table:table-cell office:value-type="float" office:value="-4319.13" table:style-name="ce12">
            <text:p>-4.319,13</text:p>
          </table:table-cell>
          <table:table-cell office:value-type="float" office:value="-2013.73" table:style-name="ce12">
            <text:p>-2.013,73</text:p>
          </table:table-cell>
          <table:table-cell office:value-type="float" office:value="0" table:style-name="ce13">
            <text:p>0,00</text:p>
          </table:table-cell>
          <table:table-cell office:value-type="float" office:value="-9523.06" table:style-name="ce12">
            <text:p>-9.523,06</text:p>
          </table:table-cell>
          <table:table-cell office:value-type="float" office:value="17111.64" table:style-name="ce10">
            <text:p>17.111,6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EFFERSON CARVALHEDO STUDART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9ª VT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471.98" table:style-name="ce10">
            <text:p>2.471,98</text:p>
          </table:table-cell>
          <table:table-cell office:value-type="float" office:value="1379.07" table:style-name="ce10">
            <text:p>1.379,07</text:p>
          </table:table-cell>
          <table:table-cell office:value-type="float" office:value="3147.73" table:style-name="ce10">
            <text:p>3.147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753.37" table:style-name="ce10">
            <text:p>18.753,37</text:p>
          </table:table-cell>
          <table:table-cell office:value-type="float" office:value="-1905.39" table:style-name="ce12">
            <text:p>-1.905,39</text:p>
          </table:table-cell>
          <table:table-cell office:value-type="float" office:value="-2793.93" table:style-name="ce12">
            <text:p>-2.793,93</text:p>
          </table:table-cell>
          <table:table-cell office:value-type="float" office:value="-4559.0600000000004" table:style-name="ce12">
            <text:p>-4.559,06</text:p>
          </table:table-cell>
          <table:table-cell office:value-type="float" office:value="0" table:style-name="ce13">
            <text:p>0,00</text:p>
          </table:table-cell>
          <table:table-cell office:value-type="float" office:value="-9258.3799999999992" table:style-name="ce12">
            <text:p>-9.258,38</text:p>
          </table:table-cell>
          <table:table-cell office:value-type="float" office:value="9494.99" table:style-name="ce10">
            <text:p>9.494,9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ALBERTO MEZZOM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9ª VT)</text:p>
          </table:table-cell>
          <table:table-cell office:value-type="float" office:value="13511.85" table:style-name="ce10">
            <text:p>13.511,85</text:p>
          </table:table-cell>
          <table:table-cell office:value-type="float" office:value="4125.16" table:style-name="ce10">
            <text:p>4.125,16</text:p>
          </table:table-cell>
          <table:table-cell table:style-name="ce9"/>
          <table:table-cell office:value-type="float" office:value="1964.62" table:style-name="ce10">
            <text:p>1.964,6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601.63" table:style-name="ce10">
            <text:p>19.601,63</text:p>
          </table:table-cell>
          <table:table-cell office:value-type="float" office:value="-1869.67" table:style-name="ce12">
            <text:p>-1.869,67</text:p>
          </table:table-cell>
          <table:table-cell office:value-type="float" office:value="-3414.52" table:style-name="ce12">
            <text:p>-3.414,52</text:p>
          </table:table-cell>
          <table:table-cell office:value-type="float" office:value="-1688.04" table:style-name="ce12">
            <text:p>-1.688,04</text:p>
          </table:table-cell>
          <table:table-cell office:value-type="float" office:value="0" table:style-name="ce13">
            <text:p>0,00</text:p>
          </table:table-cell>
          <table:table-cell office:value-type="float" office:value="-6972.23" table:style-name="ce12">
            <text:p>-6.972,23</text:p>
          </table:table-cell>
          <table:table-cell office:value-type="float" office:value="12629.4" table:style-name="ce10">
            <text:p>12.629,4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BATISTA DE VASCONCELO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TOR DE PETIÇÃO E PROTOCOLO (CAVT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4206.0200000000004" table:style-name="ce10">
            <text:p>4.206,02</text:p>
          </table:table-cell>
          <table:table-cell table:style-name="ce9"/>
          <table:table-cell office:value-type="float" office:value="2921.24" table:style-name="ce10">
            <text:p>2.921,2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525.650000000001" table:style-name="ce10">
            <text:p>18.525,65</text:p>
          </table:table-cell>
          <table:table-cell office:value-type="float" office:value="-1830.68" table:style-name="ce12">
            <text:p>-1.830,68</text:p>
          </table:table-cell>
          <table:table-cell office:value-type="float" office:value="-2350.25" table:style-name="ce12">
            <text:p>-2.350,25</text:p>
          </table:table-cell>
          <table:table-cell office:value-type="float" office:value="-2436.7399999999998" table:style-name="ce12">
            <text:p>-2.436,74</text:p>
          </table:table-cell>
          <table:table-cell office:value-type="float" office:value="0" table:style-name="ce13">
            <text:p>0,00</text:p>
          </table:table-cell>
          <table:table-cell office:value-type="float" office:value="-6617.67" table:style-name="ce12">
            <text:p>-6.617,67</text:p>
          </table:table-cell>
          <table:table-cell office:value-type="float" office:value="11907.98" table:style-name="ce10">
            <text:p>11.907,9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BOSCO PASTOR GONÇALVE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3744.34" table:style-name="ce10">
            <text:p>3.744,34</text:p>
          </table:table-cell>
          <table:table-cell table:style-name="ce9"/>
          <table:table-cell office:value-type="float" office:value="2264.36" table:style-name="ce10">
            <text:p>2.264,3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763.29" table:style-name="ce10">
            <text:p>17.763,29</text:p>
          </table:table-cell>
          <table:table-cell office:value-type="float" office:value="-1286.94" table:style-name="ce12">
            <text:p>-1.286,94</text:p>
          </table:table-cell>
          <table:table-cell table:style-name="ce9"/>
          <table:table-cell office:value-type="float" office:value="-2683.35" table:style-name="ce12">
            <text:p>-2.683,35</text:p>
          </table:table-cell>
          <table:table-cell office:value-type="float" office:value="0" table:style-name="ce13">
            <text:p>0,00</text:p>
          </table:table-cell>
          <table:table-cell office:value-type="float" office:value="-3970.29" table:style-name="ce12">
            <text:p>-3.970,29</text:p>
          </table:table-cell>
          <table:table-cell office:value-type="float" office:value="13793" table:style-name="ce10">
            <text:p>13.793,0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CARLOS DOS SANTO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1947.9" table:style-name="ce10">
            <text:p>1.947,90</text:p>
          </table:table-cell>
          <table:table-cell table:style-name="ce9"/>
          <table:table-cell office:value-type="float" office:value="4189.5600000000004" table:style-name="ce10">
            <text:p>4.189,5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034.53" table:style-name="ce10">
            <text:p>18.034,53</text:p>
          </table:table-cell>
          <table:table-cell office:value-type="float" office:value="-1818.92" table:style-name="ce12">
            <text:p>-1.818,92</text:p>
          </table:table-cell>
          <table:table-cell office:value-type="float" office:value="-2229.25" table:style-name="ce12">
            <text:p>-2.229,25</text:p>
          </table:table-cell>
          <table:table-cell office:value-type="float" office:value="-5542.96" table:style-name="ce12">
            <text:p>-5.542,96</text:p>
          </table:table-cell>
          <table:table-cell office:value-type="float" office:value="0" table:style-name="ce13">
            <text:p>0,00</text:p>
          </table:table-cell>
          <table:table-cell office:value-type="float" office:value="-9591.1299999999992" table:style-name="ce12">
            <text:p>-9.591,13</text:p>
          </table:table-cell>
          <table:table-cell office:value-type="float" office:value="8443.4" table:style-name="ce10">
            <text:p>8.443,4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FELIPE BRAGA VALCÁCER</text:p>
          </table:table-cell>
          <table:table-cell office:value-type="string" table:style-name="ce8">
            <text:p>ASSISTENTE JURIDICO I - FC-04</text:p>
          </table:table-cell>
          <table:table-cell office:value-type="string" table:style-name="ce8">
            <text:p>GABINETE DE DESEMBARGADOR (GABVL)</text:p>
          </table:table-cell>
          <table:table-cell office:value-type="float" office:value="19519.71" table:style-name="ce10">
            <text:p>19.519,71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794.05" table:style-name="ce10">
            <text:p>2.794,0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253.65" table:style-name="ce10">
            <text:p>24.253,65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4226.34" table:style-name="ce12">
            <text:p>-4.226,34</text:p>
          </table:table-cell>
          <table:table-cell office:value-type="float" office:value="-4855.47" table:style-name="ce12">
            <text:p>-4.855,47</text:p>
          </table:table-cell>
          <table:table-cell office:value-type="float" office:value="0" table:style-name="ce13">
            <text:p>0,00</text:p>
          </table:table-cell>
          <table:table-cell office:value-type="float" office:value="-11822" table:style-name="ce12">
            <text:p>-11.822,00</text:p>
          </table:table-cell>
          <table:table-cell office:value-type="float" office:value="12431.65" table:style-name="ce10">
            <text:p>12.431,6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FONTES CEZAR</text:p>
          </table:table-cell>
          <table:table-cell office:value-type="string" table:style-name="ce8">
            <text:p>ASSESSOR-CHEFE - CJ-03</text:p>
          </table:table-cell>
          <table:table-cell office:value-type="string" table:style-name="ce8">
            <text:p>GABINETE DE DESEMBARGADOR (GABEAPB)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3607.83" table:style-name="ce10">
            <text:p>3.607,83</text:p>
          </table:table-cell>
          <table:table-cell office:value-type="float" office:value="8411.01" table:style-name="ce10">
            <text:p>8.411,01</text:p>
          </table:table-cell>
          <table:table-cell office:value-type="float" office:value="2440.06" table:style-name="ce10">
            <text:p>2.440,0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3744.839999999997" table:style-name="ce10">
            <text:p>33.744,84</text:p>
          </table:table-cell>
          <table:table-cell office:value-type="float" office:value="-3335.48" table:style-name="ce12">
            <text:p>-3.335,48</text:p>
          </table:table-cell>
          <table:table-cell office:value-type="float" office:value="-6770.06" table:style-name="ce12">
            <text:p>-6.770,06</text:p>
          </table:table-cell>
          <table:table-cell office:value-type="float" office:value="-3065.84" table:style-name="ce12">
            <text:p>-3.065,84</text:p>
          </table:table-cell>
          <table:table-cell office:value-type="float" office:value="0" table:style-name="ce13">
            <text:p>0,00</text:p>
          </table:table-cell>
          <table:table-cell office:value-type="float" office:value="-13171.38" table:style-name="ce12">
            <text:p>-13.171,38</text:p>
          </table:table-cell>
          <table:table-cell office:value-type="float" office:value="20573.46" table:style-name="ce10">
            <text:p>20.573,4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GABRIEL CAMPOS DE OLIVEIRA NETO</text:p>
          </table:table-cell>
          <table:table-cell office:value-type="string" table:style-name="ce8">
            <text:p>TÉCNICO JUDICIÁRIO - NÍVEL MÉDIO B10</text:p>
          </table:table-cell>
          <table:table-cell office:value-type="string" table:style-name="ce8">
            <text:p>DIVISÃO DE INICIATIVAS NACIONAIS DE TECNOLOGIA DA IN</text:p>
          </table:table-cell>
          <table:table-cell office:value-type="float" office:value="10887.5" table:style-name="ce10">
            <text:p>10.887,50</text:p>
          </table:table-cell>
          <table:table-cell table:number-columns-repeated="2" table:style-name="ce9"/>
          <table:table-cell office:value-type="float" office:value="2765.6" table:style-name="ce10">
            <text:p>2.765,6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653.1" table:style-name="ce10">
            <text:p>13.653,10</text:p>
          </table:table-cell>
          <table:table-cell office:value-type="float" office:value="-828.39" table:style-name="ce11">
            <text:p>-828,39</text:p>
          </table:table-cell>
          <table:table-cell office:value-type="float" office:value="-1771.07" table:style-name="ce12">
            <text:p>-1.771,07</text:p>
          </table:table-cell>
          <table:table-cell office:value-type="float" office:value="-1342" table:style-name="ce12">
            <text:p>-1.342,00</text:p>
          </table:table-cell>
          <table:table-cell office:value-type="float" office:value="0" table:style-name="ce13">
            <text:p>0,00</text:p>
          </table:table-cell>
          <table:table-cell office:value-type="float" office:value="-3941.46" table:style-name="ce12">
            <text:p>-3.941,46</text:p>
          </table:table-cell>
          <table:table-cell office:value-type="float" office:value="9711.64" table:style-name="ce10">
            <text:p>9.711,6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IURI JIVAGO MALHEIROS DE MELLO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ÇÃO DE SEGUNDA TURMA (SETP)</text:p>
          </table:table-cell>
          <table:table-cell office:value-type="float" office:value="19363.86" table:style-name="ce10">
            <text:p>19.363,86</text:p>
          </table:table-cell>
          <table:table-cell table:number-columns-repeated="2" table:style-name="ce9"/>
          <table:table-cell office:value-type="float" office:value="2766.78" table:style-name="ce10">
            <text:p>2.766,7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130.639999999999" table:style-name="ce10">
            <text:p>22.130,64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3597.87" table:style-name="ce12">
            <text:p>-3.597,87</text:p>
          </table:table-cell>
          <table:table-cell office:value-type="float" office:value="-2630.52" table:style-name="ce12">
            <text:p>-2.630,52</text:p>
          </table:table-cell>
          <table:table-cell office:value-type="float" office:value="0" table:style-name="ce13">
            <text:p>0,00</text:p>
          </table:table-cell>
          <table:table-cell office:value-type="float" office:value="-8968.58" table:style-name="ce12">
            <text:p>-8.968,58</text:p>
          </table:table-cell>
          <table:table-cell office:value-type="float" office:value="13162.06" table:style-name="ce10">
            <text:p>13.162,0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JOSÉ DE ALBUQUERQUE SAMPAI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1ª VT)</text:p>
          </table:table-cell>
          <table:table-cell office:value-type="float" office:value="19519.71" table:style-name="ce10">
            <text:p>19.519,71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3251.37" table:style-name="ce10">
            <text:p>3.251,3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956.13" table:style-name="ce10">
            <text:p>23.956,13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3914.49" table:style-name="ce12">
            <text:p>-3.914,49</text:p>
          </table:table-cell>
          <table:table-cell office:value-type="float" office:value="-1825.32" table:style-name="ce12">
            <text:p>-1.825,32</text:p>
          </table:table-cell>
          <table:table-cell office:value-type="float" office:value="0" table:style-name="ce13">
            <text:p>0,00</text:p>
          </table:table-cell>
          <table:table-cell office:value-type="float" office:value="-8480" table:style-name="ce12">
            <text:p>-8.480,00</text:p>
          </table:table-cell>
          <table:table-cell office:value-type="float" office:value="15476.13" table:style-name="ce10">
            <text:p>15.476,1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LUIZ ARAÚJO LIMA</text:p>
          </table:table-cell>
          <table:table-cell office:value-type="string" table:style-name="ce8">
            <text:p>DIRETOR DE DIVISÃO - CJ-01</text:p>
          </table:table-cell>
          <table:table-cell office:value-type="string" table:style-name="ce8">
            <text:p>DIVISÃO DE APOIO À GOVERNANÇA E GESTÃO DE TECNOLO</text:p>
          </table:table-cell>
          <table:table-cell office:value-type="float" office:value="11683.35" table:style-name="ce10">
            <text:p>11.683,35</text:p>
          </table:table-cell>
          <table:table-cell office:value-type="float" office:value="3221.92" table:style-name="ce10">
            <text:p>3.221,92</text:p>
          </table:table-cell>
          <table:table-cell office:value-type="float" office:value="5990.88" table:style-name="ce10">
            <text:p>5.990,88</text:p>
          </table:table-cell>
          <table:table-cell office:value-type="float" office:value="1928.27" table:style-name="ce10">
            <text:p>1.928,2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824.42" table:style-name="ce10">
            <text:p>22.824,42</text:p>
          </table:table-cell>
          <table:table-cell office:value-type="float" office:value="-2009.54" table:style-name="ce12">
            <text:p>-2.009,54</text:p>
          </table:table-cell>
          <table:table-cell office:value-type="float" office:value="-4272.32" table:style-name="ce12">
            <text:p>-4.272,32</text:p>
          </table:table-cell>
          <table:table-cell office:value-type="float" office:value="-1372.7" table:style-name="ce12">
            <text:p>-1.372,70</text:p>
          </table:table-cell>
          <table:table-cell office:value-type="float" office:value="0" table:style-name="ce13">
            <text:p>0,00</text:p>
          </table:table-cell>
          <table:table-cell office:value-type="float" office:value="-7654.56" table:style-name="ce12">
            <text:p>-7.654,56</text:p>
          </table:table-cell>
          <table:table-cell office:value-type="float" office:value="15169.86" table:style-name="ce10">
            <text:p>15.169,8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VITAL DE SANTANA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21428.83" table:style-name="ce10">
            <text:p>21.428,83</text:p>
          </table:table-cell>
          <table:table-cell office:value-type="float" office:value="4700.2700000000004" table:style-name="ce10">
            <text:p>4.700,27</text:p>
          </table:table-cell>
          <table:table-cell table:style-name="ce9"/>
          <table:table-cell office:value-type="float" office:value="1986.96" table:style-name="ce10">
            <text:p>1.986,9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116.06" table:style-name="ce10">
            <text:p>28.116,06</text:p>
          </table:table-cell>
          <table:table-cell office:value-type="float" office:value="-3087.31" table:style-name="ce12">
            <text:p>-3.087,31</text:p>
          </table:table-cell>
          <table:table-cell office:value-type="float" office:value="-4943.54" table:style-name="ce12">
            <text:p>-4.943,54</text:p>
          </table:table-cell>
          <table:table-cell office:value-type="float" office:value="-2414.7600000000002" table:style-name="ce12">
            <text:p>-2.414,76</text:p>
          </table:table-cell>
          <table:table-cell office:value-type="float" office:value="0" table:style-name="ce13">
            <text:p>0,00</text:p>
          </table:table-cell>
          <table:table-cell office:value-type="float" office:value="-10445.61" table:style-name="ce12">
            <text:p>-10.445,61</text:p>
          </table:table-cell>
          <table:table-cell office:value-type="float" office:value="17670.45" table:style-name="ce10">
            <text:p>17.670,4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EL MACHADO DA SILVA</text:p>
          </table:table-cell>
          <table:table-cell office:value-type="string" table:style-name="ce8">
            <text:p>SECRETÁRIO - CJ-03</text:p>
          </table:table-cell>
          <table:table-cell office:value-type="string" table:style-name="ce8">
            <text:p>SECRETARIA DE EXECUÇÃO E DE PESQUISA PATRIMONIAL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10312.59" table:style-name="ce10">
            <text:p>10.312,59</text:p>
          </table:table-cell>
          <table:table-cell office:value-type="float" office:value="8411.01" table:style-name="ce10">
            <text:p>8.411,01</text:p>
          </table:table-cell>
          <table:table-cell office:value-type="float" office:value="2921.24" table:style-name="ce10">
            <text:p>2.921,2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3399.43" table:style-name="ce10">
            <text:p>33.399,43</text:p>
          </table:table-cell>
          <table:table-cell office:value-type="float" office:value="-2746" table:style-name="ce12">
            <text:p>-2.746,00</text:p>
          </table:table-cell>
          <table:table-cell office:value-type="float" office:value="-6704.86" table:style-name="ce12">
            <text:p>-6.704,86</text:p>
          </table:table-cell>
          <table:table-cell office:value-type="float" office:value="-5338.53" table:style-name="ce12">
            <text:p>-5.338,53</text:p>
          </table:table-cell>
          <table:table-cell office:value-type="float" office:value="0" table:style-name="ce13">
            <text:p>0,00</text:p>
          </table:table-cell>
          <table:table-cell office:value-type="float" office:value="-14789.39" table:style-name="ce12">
            <text:p>-14.789,39</text:p>
          </table:table-cell>
          <table:table-cell office:value-type="float" office:value="18610.04" table:style-name="ce10">
            <text:p>18.610,0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RGE ALFREDO CALHEIROS SALGUEIR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13298.13" table:style-name="ce10">
            <text:p>13.298,13</text:p>
          </table:table-cell>
          <table:table-cell office:value-type="float" office:value="1035.76" table:style-name="ce10">
            <text:p>1.035,76</text:p>
          </table:table-cell>
          <table:table-cell table:style-name="ce9"/>
          <table:table-cell office:value-type="float" office:value="4620.13" table:style-name="ce10">
            <text:p>4.620,1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954.02" table:style-name="ce10">
            <text:p>18.954,02</text:p>
          </table:table-cell>
          <table:table-cell office:value-type="float" office:value="-1648.83" table:style-name="ce12">
            <text:p>-1.648,83</text:p>
          </table:table-cell>
          <table:table-cell office:value-type="float" office:value="-2149.52" table:style-name="ce12">
            <text:p>-2.149,52</text:p>
          </table:table-cell>
          <table:table-cell office:value-type="float" office:value="-1197.6300000000001" table:style-name="ce12">
            <text:p>-1.197,63</text:p>
          </table:table-cell>
          <table:table-cell office:value-type="float" office:value="0" table:style-name="ce13">
            <text:p>0,00</text:p>
          </table:table-cell>
          <table:table-cell office:value-type="float" office:value="-4995.9799999999996" table:style-name="ce12">
            <text:p>-4.995,98</text:p>
          </table:table-cell>
          <table:table-cell office:value-type="float" office:value="13958.04" table:style-name="ce10">
            <text:p>13.958,0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RGE LUIZ DE MELO SILVA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COORDENADORIA DE GESTÃO DOCUMENTAL E MEMÓRIA (S</text:p>
          </table:table-cell>
          <table:table-cell office:value-type="float" office:value="1791.35" table:style-name="ce10">
            <text:p>1.791,35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2761.19" table:style-name="ce10">
            <text:p>2.761,1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931.61" table:style-name="ce10">
            <text:p>5.931,61</text:p>
          </table:table-cell>
          <table:table-cell office:value-type="float" office:value="-289.45" table:style-name="ce11">
            <text:p>-289,45</text:p>
          </table:table-cell>
          <table:table-cell office:value-type="float" office:value="-16.399999999999999" table:style-name="ce11">
            <text:p>-16,40</text:p>
          </table:table-cell>
          <table:table-cell office:value-type="float" office:value="-1827.16" table:style-name="ce12">
            <text:p>-1.827,16</text:p>
          </table:table-cell>
          <table:table-cell office:value-type="float" office:value="0" table:style-name="ce13">
            <text:p>0,00</text:p>
          </table:table-cell>
          <table:table-cell office:value-type="float" office:value="-2133.0100000000002" table:style-name="ce12">
            <text:p>-2.133,01</text:p>
          </table:table-cell>
          <table:table-cell office:value-type="float" office:value="3798.6" table:style-name="ce10">
            <text:p>3.798,6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RGE LUIZ PEDROSA MENDES</text:p>
          </table:table-cell>
          <table:table-cell office:value-type="string" table:style-name="ce8">
            <text:p>ASSISTENTE JURIDICO II - FC-04</text:p>
          </table:table-cell>
          <table:table-cell office:value-type="string" table:style-name="ce8">
            <text:p>GABINETE DE DESEMBARGADOR (GABEAPB)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3775.76" table:style-name="ce10">
            <text:p>3.775,76</text:p>
          </table:table-cell>
          <table:table-cell office:value-type="float" office:value="1939.89" table:style-name="ce10">
            <text:p>1.939,89</text:p>
          </table:table-cell>
          <table:table-cell office:value-type="float" office:value="2193.5700000000002" table:style-name="ce10">
            <text:p>2.193,5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195.16" table:style-name="ce10">
            <text:p>27.195,16</text:p>
          </table:table-cell>
          <table:table-cell office:value-type="float" office:value="-3363.19" table:style-name="ce12">
            <text:p>-3.363,19</text:p>
          </table:table-cell>
          <table:table-cell office:value-type="float" office:value="-4518.7299999999996" table:style-name="ce12">
            <text:p>-4.518,73</text:p>
          </table:table-cell>
          <table:table-cell office:value-type="float" office:value="-2997.44" table:style-name="ce12">
            <text:p>-2.997,44</text:p>
          </table:table-cell>
          <table:table-cell office:value-type="float" office:value="0" table:style-name="ce13">
            <text:p>0,00</text:p>
          </table:table-cell>
          <table:table-cell office:value-type="float" office:value="-10879.36" table:style-name="ce12">
            <text:p>-10.879,36</text:p>
          </table:table-cell>
          <table:table-cell office:value-type="float" office:value="16315.8" table:style-name="ce10">
            <text:p>16.315,8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ADELSON GOMES ROCH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1428.83" table:style-name="ce10">
            <text:p>21.428,83</text:p>
          </table:table-cell>
          <table:table-cell office:value-type="float" office:value="2825.47" table:style-name="ce10">
            <text:p>2.825,47</text:p>
          </table:table-cell>
          <table:table-cell table:style-name="ce9"/>
          <table:table-cell office:value-type="float" office:value="4661.03" table:style-name="ce10">
            <text:p>4.661,0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915.33" table:style-name="ce10">
            <text:p>28.915,33</text:p>
          </table:table-cell>
          <table:table-cell office:value-type="float" office:value="-3559.97" table:style-name="ce12">
            <text:p>-3.559,97</text:p>
          </table:table-cell>
          <table:table-cell office:value-type="float" office:value="-4821.58" table:style-name="ce12">
            <text:p>-4.821,58</text:p>
          </table:table-cell>
          <table:table-cell office:value-type="float" office:value="-8164.13" table:style-name="ce12">
            <text:p>-8.164,13</text:p>
          </table:table-cell>
          <table:table-cell office:value-type="float" office:value="0" table:style-name="ce13">
            <text:p>0,00</text:p>
          </table:table-cell>
          <table:table-cell office:value-type="float" office:value="-16545.68" table:style-name="ce12">
            <text:p>-16.545,68</text:p>
          </table:table-cell>
          <table:table-cell office:value-type="float" office:value="12369.65" table:style-name="ce10">
            <text:p>12.369,6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AILTON PATRIOTA DE OLIVEIRA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3ª VT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847.61" table:style-name="ce10">
            <text:p>2.847,61</text:p>
          </table:table-cell>
          <table:table-cell office:value-type="float" office:value="1939.89" table:style-name="ce10">
            <text:p>1.939,89</text:p>
          </table:table-cell>
          <table:table-cell office:value-type="float" office:value="2077.83" table:style-name="ce10">
            <text:p>2.077,8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619.919999999998" table:style-name="ce10">
            <text:p>18.619,92</text:p>
          </table:table-cell>
          <table:table-cell office:value-type="float" office:value="-1967.37" table:style-name="ce12">
            <text:p>-1.967,37</text:p>
          </table:table-cell>
          <table:table-cell office:value-type="float" office:value="-2163.44" table:style-name="ce12">
            <text:p>-2.163,44</text:p>
          </table:table-cell>
          <table:table-cell office:value-type="float" office:value="-2167.6999999999998" table:style-name="ce12">
            <text:p>-2.167,70</text:p>
          </table:table-cell>
          <table:table-cell office:value-type="float" office:value="0" table:style-name="ce13">
            <text:p>0,00</text:p>
          </table:table-cell>
          <table:table-cell office:value-type="float" office:value="-6298.51" table:style-name="ce12">
            <text:p>-6.298,51</text:p>
          </table:table-cell>
          <table:table-cell office:value-type="float" office:value="12321.41" table:style-name="ce10">
            <text:p>12.321,4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AILTON XISTO DE BARRO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298.13" table:style-name="ce10">
            <text:p>13.298,13</text:p>
          </table:table-cell>
          <table:table-cell office:value-type="float" office:value="5452.78" table:style-name="ce10">
            <text:p>5.452,78</text:p>
          </table:table-cell>
          <table:table-cell table:style-name="ce9"/>
          <table:table-cell office:value-type="float" office:value="2440.54" table:style-name="ce10">
            <text:p>2.440,5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191.45" table:style-name="ce10">
            <text:p>21.191,45</text:p>
          </table:table-cell>
          <table:table-cell office:value-type="float" office:value="-2040.89" table:style-name="ce12">
            <text:p>-2.040,89</text:p>
          </table:table-cell>
          <table:table-cell office:value-type="float" office:value="-3673.76" table:style-name="ce12">
            <text:p>-3.673,76</text:p>
          </table:table-cell>
          <table:table-cell office:value-type="float" office:value="-2519.48" table:style-name="ce12">
            <text:p>-2.519,48</text:p>
          </table:table-cell>
          <table:table-cell office:value-type="float" office:value="0" table:style-name="ce13">
            <text:p>0,00</text:p>
          </table:table-cell>
          <table:table-cell office:value-type="float" office:value="-8234.1299999999992" table:style-name="ce12">
            <text:p>-8.234,13</text:p>
          </table:table-cell>
          <table:table-cell office:value-type="float" office:value="12957.32" table:style-name="ce10">
            <text:p>12.957,3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ALEXANDRE MAGALHÃES DE AZEVED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060.66" table:style-name="ce10">
            <text:p>13.060,66</text:p>
          </table:table-cell>
          <table:table-cell office:value-type="float" office:value="284.95999999999998" table:style-name="ce15">
            <text:p>284,96</text:p>
          </table:table-cell>
          <table:table-cell table:style-name="ce9"/>
          <table:table-cell office:value-type="float" office:value="1613.38" table:style-name="ce10">
            <text:p>1.613,3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959" table:style-name="ce10">
            <text:p>14.959,00</text:p>
          </table:table-cell>
          <table:table-cell office:value-type="float" office:value="-1494.84" table:style-name="ce12">
            <text:p>-1.494,84</text:p>
          </table:table-cell>
          <table:table-cell office:value-type="float" office:value="-2129.42" table:style-name="ce12">
            <text:p>-2.129,42</text:p>
          </table:table-cell>
          <table:table-cell office:value-type="float" office:value="-1446.92" table:style-name="ce12">
            <text:p>-1.446,92</text:p>
          </table:table-cell>
          <table:table-cell office:value-type="float" office:value="0" table:style-name="ce13">
            <text:p>0,00</text:p>
          </table:table-cell>
          <table:table-cell office:value-type="float" office:value="-5071.18" table:style-name="ce12">
            <text:p>-5.071,18</text:p>
          </table:table-cell>
          <table:table-cell office:value-type="float" office:value="9887.82" table:style-name="ce10">
            <text:p>9.887,8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ALISSON PINHEIRO DE ARAÚJO</text:p>
          </table:table-cell>
          <table:table-cell office:value-type="string" table:style-name="ce8">
            <text:p>ASSISTENTE JURIDICO IV - FC-04</text:p>
          </table:table-cell>
          <table:table-cell office:value-type="string" table:style-name="ce8">
            <text:p>COORDENADORIA DE ORDENAÇÃO DE DESPESAS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3411.89" table:style-name="ce10">
            <text:p>3.411,89</text:p>
          </table:table-cell>
          <table:table-cell office:value-type="float" office:value="1939.89" table:style-name="ce10">
            <text:p>1.939,89</text:p>
          </table:table-cell>
          <table:table-cell office:value-type="float" office:value="1773.82" table:style-name="ce10">
            <text:p>1.773,8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022.669999999998" table:style-name="ce10">
            <text:p>19.022,67</text:p>
          </table:table-cell>
          <table:table-cell office:value-type="float" office:value="-828.39" table:style-name="ce11">
            <text:p>-828,39</text:p>
          </table:table-cell>
          <table:table-cell office:value-type="float" office:value="-3541.99" table:style-name="ce12">
            <text:p>-3.541,99</text:p>
          </table:table-cell>
          <table:table-cell office:value-type="float" office:value="-3231.7" table:style-name="ce12">
            <text:p>-3.231,70</text:p>
          </table:table-cell>
          <table:table-cell office:value-type="float" office:value="0" table:style-name="ce13">
            <text:p>0,00</text:p>
          </table:table-cell>
          <table:table-cell office:value-type="float" office:value="-7602.08" table:style-name="ce12">
            <text:p>-7.602,08</text:p>
          </table:table-cell>
          <table:table-cell office:value-type="float" office:value="11420.59" table:style-name="ce10">
            <text:p>11.420,5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AMARO DA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6745.04" table:style-name="ce10">
            <text:p>16.745,04</text:p>
          </table:table-cell>
          <table:table-cell table:number-columns-repeated="2" table:style-name="ce9"/>
          <table:table-cell office:value-type="float" office:value="2011.16" table:style-name="ce10">
            <text:p>2.011,1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756.2" table:style-name="ce10">
            <text:p>18.756,20</text:p>
          </table:table-cell>
          <table:table-cell table:style-name="ce9"/>
          <table:table-cell office:value-type="float" office:value="-827.75" table:style-name="ce11">
            <text:p>-827,75</text:p>
          </table:table-cell>
          <table:table-cell office:value-type="float" office:value="-2859.28" table:style-name="ce12">
            <text:p>-2.859,28</text:p>
          </table:table-cell>
          <table:table-cell office:value-type="float" office:value="0" table:style-name="ce13">
            <text:p>0,00</text:p>
          </table:table-cell>
          <table:table-cell office:value-type="float" office:value="-3687.03" table:style-name="ce12">
            <text:p>-3.687,03</text:p>
          </table:table-cell>
          <table:table-cell office:value-type="float" office:value="15069.17" table:style-name="ce10">
            <text:p>15.069,1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ÂNGELO DE ARAÚJO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3374.07" table:style-name="ce10">
            <text:p>3.374,07</text:p>
          </table:table-cell>
          <table:table-cell table:style-name="ce9"/>
          <table:table-cell office:value-type="float" office:value="3004.64" table:style-name="ce10">
            <text:p>3.004,6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664.65" table:style-name="ce10">
            <text:p>25.664,65</text:p>
          </table:table-cell>
          <table:table-cell office:value-type="float" office:value="-2468.52" table:style-name="ce12">
            <text:p>-2.468,52</text:p>
          </table:table-cell>
          <table:table-cell office:value-type="float" office:value="-4055.43" table:style-name="ce12">
            <text:p>-4.055,43</text:p>
          </table:table-cell>
          <table:table-cell office:value-type="float" office:value="-3200.11" table:style-name="ce12">
            <text:p>-3.200,11</text:p>
          </table:table-cell>
          <table:table-cell office:value-type="float" office:value="0" table:style-name="ce13">
            <text:p>0,00</text:p>
          </table:table-cell>
          <table:table-cell office:value-type="float" office:value="-9724.06" table:style-name="ce12">
            <text:p>-9.724,06</text:p>
          </table:table-cell>
          <table:table-cell office:value-type="float" office:value="15940.59" table:style-name="ce10">
            <text:p>15.940,5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ANTÔNIO JACINTO JÚNIOR</text:p>
          </table:table-cell>
          <table:table-cell office:value-type="string" table:style-name="ce8">
            <text:p>COORDENADOR - CJ-02</text:p>
          </table:table-cell>
          <table:table-cell office:value-type="string" table:style-name="ce8">
            <text:p>COORDENADORIA DE APOIO AO PJE (SEJ)</text:p>
          </table:table-cell>
          <table:table-cell office:value-type="float" office:value="11730.85" table:style-name="ce10">
            <text:p>11.730,85</text:p>
          </table:table-cell>
          <table:table-cell office:value-type="float" office:value="3491.91" table:style-name="ce10">
            <text:p>3.491,91</text:p>
          </table:table-cell>
          <table:table-cell office:value-type="float" office:value="7398.87" table:style-name="ce10">
            <text:p>7.398,87</text:p>
          </table:table-cell>
          <table:table-cell office:value-type="float" office:value="1687.17" table:style-name="ce10">
            <text:p>1.687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308.799999999999" table:style-name="ce10">
            <text:p>24.308,80</text:p>
          </table:table-cell>
          <table:table-cell office:value-type="float" office:value="-2054.09" table:style-name="ce12">
            <text:p>-2.054,09</text:p>
          </table:table-cell>
          <table:table-cell office:value-type="float" office:value="-4786.71" table:style-name="ce12">
            <text:p>-4.786,71</text:p>
          </table:table-cell>
          <table:table-cell office:value-type="float" office:value="-4825.2" table:style-name="ce12">
            <text:p>-4.825,20</text:p>
          </table:table-cell>
          <table:table-cell office:value-type="float" office:value="0" table:style-name="ce13">
            <text:p>0,00</text:p>
          </table:table-cell>
          <table:table-cell office:value-type="float" office:value="-11666" table:style-name="ce12">
            <text:p>-11.666,00</text:p>
          </table:table-cell>
          <table:table-cell office:value-type="float" office:value="12642.8" table:style-name="ce10">
            <text:p>12.642,8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ARMANDO DE OLIVEIRA MELO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COORDENADORIA DE GESTÃO DOCUMENTAL E MEMÓRIA (S</text:p>
          </table:table-cell>
          <table:table-cell office:value-type="float" office:value="11844.98" table:style-name="ce10">
            <text:p>11.844,98</text:p>
          </table:table-cell>
          <table:table-cell office:value-type="float" office:value="2979.21" table:style-name="ce10">
            <text:p>2.979,21</text:p>
          </table:table-cell>
          <table:table-cell office:value-type="float" office:value="1939.89" table:style-name="ce10">
            <text:p>1.939,89</text:p>
          </table:table-cell>
          <table:table-cell office:value-type="float" office:value="1992.54" table:style-name="ce10">
            <text:p>1.992,5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756.62" table:style-name="ce10">
            <text:p>18.756,62</text:p>
          </table:table-cell>
          <table:table-cell office:value-type="float" office:value="-1989.09" table:style-name="ce12">
            <text:p>-1.989,09</text:p>
          </table:table-cell>
          <table:table-cell office:value-type="float" office:value="-2808.33" table:style-name="ce12">
            <text:p>-2.808,33</text:p>
          </table:table-cell>
          <table:table-cell office:value-type="float" office:value="-3232.79" table:style-name="ce12">
            <text:p>-3.232,79</text:p>
          </table:table-cell>
          <table:table-cell office:value-type="float" office:value="0" table:style-name="ce13">
            <text:p>0,00</text:p>
          </table:table-cell>
          <table:table-cell office:value-type="float" office:value="-8030.21" table:style-name="ce12">
            <text:p>-8.030,21</text:p>
          </table:table-cell>
          <table:table-cell office:value-type="float" office:value="10726.41" table:style-name="ce10">
            <text:p>10.726,4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BERNARDO NET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108.15" table:style-name="ce10">
            <text:p>13.108,15</text:p>
          </table:table-cell>
          <table:table-cell office:value-type="float" office:value="1147.95" table:style-name="ce10">
            <text:p>1.147,95</text:p>
          </table:table-cell>
          <table:table-cell table:style-name="ce9"/>
          <table:table-cell office:value-type="float" office:value="2810.5" table:style-name="ce10">
            <text:p>2.810,5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066.599999999999" table:style-name="ce10">
            <text:p>17.066,60</text:p>
          </table:table-cell>
          <table:table-cell office:value-type="float" office:value="-1628.16" table:style-name="ce12">
            <text:p>-1.628,16</text:p>
          </table:table-cell>
          <table:table-cell office:value-type="float" office:value="-2499.0500000000002" table:style-name="ce12">
            <text:p>-2.499,05</text:p>
          </table:table-cell>
          <table:table-cell office:value-type="float" office:value="-2551.7199999999998" table:style-name="ce12">
            <text:p>-2.551,72</text:p>
          </table:table-cell>
          <table:table-cell office:value-type="float" office:value="0" table:style-name="ce13">
            <text:p>0,00</text:p>
          </table:table-cell>
          <table:table-cell office:value-type="float" office:value="-6678.93" table:style-name="ce12">
            <text:p>-6.678,93</text:p>
          </table:table-cell>
          <table:table-cell office:value-type="float" office:value="10387.67" table:style-name="ce10">
            <text:p>10.387,6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BOSCO RIBA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169.1" table:style-name="ce10">
            <text:p>22.169,10</text:p>
          </table:table-cell>
          <table:table-cell office:value-type="float" office:value="3656.12" table:style-name="ce10">
            <text:p>3.656,12</text:p>
          </table:table-cell>
          <table:table-cell table:style-name="ce9"/>
          <table:table-cell office:value-type="float" office:value="3860.99" table:style-name="ce10">
            <text:p>3.860,9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686.21" table:style-name="ce10">
            <text:p>29.686,21</text:p>
          </table:table-cell>
          <table:table-cell office:value-type="float" office:value="-3828.35" table:style-name="ce12">
            <text:p>-3.828,35</text:p>
          </table:table-cell>
          <table:table-cell office:value-type="float" office:value="-5127.6400000000003" table:style-name="ce12">
            <text:p>-5.127,64</text:p>
          </table:table-cell>
          <table:table-cell office:value-type="float" office:value="-2657.7" table:style-name="ce12">
            <text:p>-2.657,70</text:p>
          </table:table-cell>
          <table:table-cell office:value-type="float" office:value="0" table:style-name="ce13">
            <text:p>0,00</text:p>
          </table:table-cell>
          <table:table-cell office:value-type="float" office:value="-11613.69" table:style-name="ce12">
            <text:p>-11.613,69</text:p>
          </table:table-cell>
          <table:table-cell office:value-type="float" office:value="18072.52" table:style-name="ce10">
            <text:p>18.072,5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CARLOS DA SILVA JÚNIOR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SECRETARIA <text:s/>(2UNP)</text:p>
          </table:table-cell>
          <table:table-cell office:value-type="float" office:value="1454.4" table:style-name="ce10">
            <text:p>1.454,40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4031.97" table:style-name="ce10">
            <text:p>4.031,9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865.44" table:style-name="ce10">
            <text:p>6.865,44</text:p>
          </table:table-cell>
          <table:table-cell office:value-type="float" office:value="-203.62" table:style-name="ce11">
            <text:p>-203,62</text:p>
          </table:table-cell>
          <table:table-cell office:value-type="float" office:value="-40.22" table:style-name="ce11">
            <text:p>-40,22</text:p>
          </table:table-cell>
          <table:table-cell office:value-type="float" office:value="-1598.16" table:style-name="ce12">
            <text:p>-1.598,16</text:p>
          </table:table-cell>
          <table:table-cell office:value-type="float" office:value="0" table:style-name="ce13">
            <text:p>0,00</text:p>
          </table:table-cell>
          <table:table-cell office:value-type="float" office:value="-1842" table:style-name="ce12">
            <text:p>-1.842,00</text:p>
          </table:table-cell>
          <table:table-cell office:value-type="float" office:value="5023.4399999999996" table:style-name="ce10">
            <text:p>5.023,4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CARLOS NICÁCIO DE ARAÚJ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298.13" table:style-name="ce10">
            <text:p>13.298,13</text:p>
          </table:table-cell>
          <table:table-cell office:value-type="float" office:value="3364.4" table:style-name="ce10">
            <text:p>3.364,40</text:p>
          </table:table-cell>
          <table:table-cell table:style-name="ce9"/>
          <table:table-cell office:value-type="float" office:value="2845.71" table:style-name="ce10">
            <text:p>2.845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508.240000000002" table:style-name="ce10">
            <text:p>19.508,24</text:p>
          </table:table-cell>
          <table:table-cell office:value-type="float" office:value="-2033.05" table:style-name="ce12">
            <text:p>-2.033,05</text:p>
          </table:table-cell>
          <table:table-cell office:value-type="float" office:value="-3049.47" table:style-name="ce12">
            <text:p>-3.049,47</text:p>
          </table:table-cell>
          <table:table-cell office:value-type="float" office:value="-5233.71" table:style-name="ce12">
            <text:p>-5.233,71</text:p>
          </table:table-cell>
          <table:table-cell office:value-type="float" office:value="0" table:style-name="ce13">
            <text:p>0,00</text:p>
          </table:table-cell>
          <table:table-cell office:value-type="float" office:value="-10316.23" table:style-name="ce12">
            <text:p>-10.316,23</text:p>
          </table:table-cell>
          <table:table-cell office:value-type="float" office:value="9192.01" table:style-name="ce10">
            <text:p>9.192,0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CÍCERO PEIXOTO NET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9ª VT)</text:p>
          </table:table-cell>
          <table:table-cell office:value-type="float" office:value="11802.08" table:style-name="ce10">
            <text:p>11.802,08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952.47" table:style-name="ce10">
            <text:p>1.952,4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939.6" table:style-name="ce10">
            <text:p>14.939,60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236.04" table:style-name="ce12">
            <text:p>-2.236,04</text:p>
          </table:table-cell>
          <table:table-cell office:value-type="float" office:value="-1195.8800000000001" table:style-name="ce12">
            <text:p>-1.195,88</text:p>
          </table:table-cell>
          <table:table-cell office:value-type="float" office:value="0" table:style-name="ce13">
            <text:p>0,00</text:p>
          </table:table-cell>
          <table:table-cell office:value-type="float" office:value="-4937.09" table:style-name="ce12">
            <text:p>-4.937,09</text:p>
          </table:table-cell>
          <table:table-cell office:value-type="float" office:value="10002.51" table:style-name="ce10">
            <text:p>10.002,5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ERIGLEIDSON DA SILVA</text:p>
          </table:table-cell>
          <table:table-cell office:value-type="string" table:style-name="ce8">
            <text:p>TÉCNICO JUDICIÁRIO - NÍVEL MÉDIO C13</text:p>
          </table:table-cell>
          <table:table-cell table:style-name="ce9"/>
          <table:table-cell office:value-type="float" office:value="12087.05" table:style-name="ce10">
            <text:p>12.087,05</text:p>
          </table:table-cell>
          <table:table-cell office:value-type="float" office:value="3221.92" table:style-name="ce10">
            <text:p>3.221,92</text:p>
          </table:table-cell>
          <table:table-cell table:style-name="ce9"/>
          <table:table-cell office:value-type="float" office:value="3366.25" table:style-name="ce10">
            <text:p>3.366,2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675.22" table:style-name="ce10">
            <text:p>18.675,22</text:p>
          </table:table-cell>
          <table:table-cell office:value-type="float" office:value="-828.39" table:style-name="ce11">
            <text:p>-828,39</text:p>
          </table:table-cell>
          <table:table-cell office:value-type="float" office:value="-2956.39" table:style-name="ce12">
            <text:p>-2.956,39</text:p>
          </table:table-cell>
          <table:table-cell office:value-type="float" office:value="-3224.12" table:style-name="ce12">
            <text:p>-3.224,12</text:p>
          </table:table-cell>
          <table:table-cell office:value-type="float" office:value="0" table:style-name="ce13">
            <text:p>0,00</text:p>
          </table:table-cell>
          <table:table-cell office:value-type="float" office:value="-7008.9" table:style-name="ce12">
            <text:p>-7.008,90</text:p>
          </table:table-cell>
          <table:table-cell office:value-type="float" office:value="11666.32" table:style-name="ce10">
            <text:p>11.666,3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EXPEDITO DE SÁ</text:p>
          </table:table-cell>
          <table:table-cell office:value-type="string" table:style-name="ce8">
            <text:p>TÉCNICO JUDICIÁRIO - NÍVEL MÉDIO C11</text:p>
          </table:table-cell>
          <table:table-cell office:value-type="string" table:style-name="ce8">
            <text:p>SETOR DE PETIÇÃO E PROTOCOLO (CAVT)</text:p>
          </table:table-cell>
          <table:table-cell office:value-type="float" office:value="10967.92" table:style-name="ce10">
            <text:p>10.967,92</text:p>
          </table:table-cell>
          <table:table-cell table:number-columns-repeated="2" table:style-name="ce9"/>
          <table:table-cell office:value-type="float" office:value="2680.65" table:style-name="ce10">
            <text:p>2.680,6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648.57" table:style-name="ce10">
            <text:p>13.648,57</text:p>
          </table:table-cell>
          <table:table-cell office:value-type="float" office:value="-1391.1" table:style-name="ce12">
            <text:p>-1.391,10</text:p>
          </table:table-cell>
          <table:table-cell office:value-type="float" office:value="-1712.13" table:style-name="ce12">
            <text:p>-1.712,13</text:p>
          </table:table-cell>
          <table:table-cell office:value-type="float" office:value="-3423.5" table:style-name="ce12">
            <text:p>-3.423,50</text:p>
          </table:table-cell>
          <table:table-cell office:value-type="float" office:value="0" table:style-name="ce13">
            <text:p>0,00</text:p>
          </table:table-cell>
          <table:table-cell office:value-type="float" office:value="-6526.73" table:style-name="ce12">
            <text:p>-6.526,73</text:p>
          </table:table-cell>
          <table:table-cell office:value-type="float" office:value="7121.84" table:style-name="ce10">
            <text:p>7.121,8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FEIJÓ DA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1ª VT-ARA)</text:p>
          </table:table-cell>
          <table:table-cell office:value-type="float" office:value="13298.13" table:style-name="ce10">
            <text:p>13.298,13</text:p>
          </table:table-cell>
          <table:table-cell office:value-type="float" office:value="3221.92" table:style-name="ce10">
            <text:p>3.221,92</text:p>
          </table:table-cell>
          <table:table-cell table:style-name="ce9"/>
          <table:table-cell office:value-type="float" office:value="3686.23" table:style-name="ce10">
            <text:p>3.686,2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206.28" table:style-name="ce10">
            <text:p>20.206,28</text:p>
          </table:table-cell>
          <table:table-cell office:value-type="float" office:value="-2009.54" table:style-name="ce12">
            <text:p>-2.009,54</text:p>
          </table:table-cell>
          <table:table-cell office:value-type="float" office:value="-3016.76" table:style-name="ce12">
            <text:p>-3.016,76</text:p>
          </table:table-cell>
          <table:table-cell office:value-type="float" office:value="-3521.35" table:style-name="ce12">
            <text:p>-3.521,35</text:p>
          </table:table-cell>
          <table:table-cell office:value-type="float" office:value="0" table:style-name="ce13">
            <text:p>0,00</text:p>
          </table:table-cell>
          <table:table-cell office:value-type="float" office:value="-8547.65" table:style-name="ce12">
            <text:p>-8.547,65</text:p>
          </table:table-cell>
          <table:table-cell office:value-type="float" office:value="11658.63" table:style-name="ce10">
            <text:p>11.658,6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HELDER PAIVA MONTEIRO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013.25" table:style-name="ce10">
            <text:p>22.013,25</text:p>
          </table:table-cell>
          <table:table-cell office:value-type="float" office:value="7777.03" table:style-name="ce10">
            <text:p>7.777,03</text:p>
          </table:table-cell>
          <table:table-cell table:style-name="ce9"/>
          <table:table-cell office:value-type="float" office:value="5502.05" table:style-name="ce10">
            <text:p>5.502,0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292.33" table:style-name="ce10">
            <text:p>35.292,33</text:p>
          </table:table-cell>
          <table:table-cell office:value-type="float" office:value="-3875.06" table:style-name="ce12">
            <text:p>-3.875,06</text:p>
          </table:table-cell>
          <table:table-cell office:value-type="float" office:value="-4568.22" table:style-name="ce12">
            <text:p>-4.568,22</text:p>
          </table:table-cell>
          <table:table-cell office:value-type="float" office:value="-4533.91" table:style-name="ce12">
            <text:p>-4.533,91</text:p>
          </table:table-cell>
          <table:table-cell office:value-type="float" office:value="0" table:style-name="ce13">
            <text:p>0,00</text:p>
          </table:table-cell>
          <table:table-cell office:value-type="float" office:value="-12977.19" table:style-name="ce12">
            <text:p>-12.977,19</text:p>
          </table:table-cell>
          <table:table-cell office:value-type="float" office:value="22315.14" table:style-name="ce10">
            <text:p>22.315,1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HENRIQUE CARVALHO DE SANT ANN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247.02" table:style-name="ce10">
            <text:p>22.247,02</text:p>
          </table:table-cell>
          <table:table-cell office:value-type="float" office:value="3529.91" table:style-name="ce10">
            <text:p>3.529,91</text:p>
          </table:table-cell>
          <table:table-cell table:style-name="ce9"/>
          <table:table-cell office:value-type="float" office:value="3984.71" table:style-name="ce10">
            <text:p>3.984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761.64" table:style-name="ce10">
            <text:p>29.761,64</text:p>
          </table:table-cell>
          <table:table-cell office:value-type="float" office:value="-3804.37" table:style-name="ce12">
            <text:p>-3.804,37</text:p>
          </table:table-cell>
          <table:table-cell office:value-type="float" office:value="-5068.82" table:style-name="ce12">
            <text:p>-5.068,82</text:p>
          </table:table-cell>
          <table:table-cell office:value-type="float" office:value="-2072.3200000000002" table:style-name="ce12">
            <text:p>-2.072,32</text:p>
          </table:table-cell>
          <table:table-cell office:value-type="float" office:value="0" table:style-name="ce13">
            <text:p>0,00</text:p>
          </table:table-cell>
          <table:table-cell office:value-type="float" office:value="-10945.51" table:style-name="ce12">
            <text:p>-10.945,51</text:p>
          </table:table-cell>
          <table:table-cell office:value-type="float" office:value="18816.13" table:style-name="ce10">
            <text:p>18.816,1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HUMBERTO CUNHA VASSALO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CONSOLIDAÇÃO DE DADOS (SECR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3269.41" table:style-name="ce10">
            <text:p>3.269,41</text:p>
          </table:table-cell>
          <table:table-cell office:value-type="float" office:value="1939.89" table:style-name="ce10">
            <text:p>1.939,89</text:p>
          </table:table-cell>
          <table:table-cell office:value-type="float" office:value="2720.49" table:style-name="ce10">
            <text:p>2.720,4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684.38" table:style-name="ce10">
            <text:p>19.684,38</text:p>
          </table:table-cell>
          <table:table-cell office:value-type="float" office:value="-2036.97" table:style-name="ce12">
            <text:p>-2.036,97</text:p>
          </table:table-cell>
          <table:table-cell office:value-type="float" office:value="-3131.27" table:style-name="ce12">
            <text:p>-3.131,27</text:p>
          </table:table-cell>
          <table:table-cell office:value-type="float" office:value="-2946.54" table:style-name="ce12">
            <text:p>-2.946,54</text:p>
          </table:table-cell>
          <table:table-cell office:value-type="float" office:value="0" table:style-name="ce13">
            <text:p>0,00</text:p>
          </table:table-cell>
          <table:table-cell office:value-type="float" office:value="-8114.78" table:style-name="ce12">
            <text:p>-8.114,78</text:p>
          </table:table-cell>
          <table:table-cell office:value-type="float" office:value="11569.6" table:style-name="ce10">
            <text:p>11.569,6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JUSTINO LIMA FILHO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SECRETARIA <text:s/>(PAL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3629.4" table:style-name="ce10">
            <text:p>3.629,40</text:p>
          </table:table-cell>
          <table:table-cell office:value-type="float" office:value="1379.07" table:style-name="ce10">
            <text:p>1.379,07</text:p>
          </table:table-cell>
          <table:table-cell office:value-type="float" office:value="5156.84" table:style-name="ce10">
            <text:p>5.156,8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801.17" table:style-name="ce10">
            <text:p>21.801,17</text:p>
          </table:table-cell>
          <table:table-cell office:value-type="float" office:value="-2076.7800000000002" table:style-name="ce12">
            <text:p>-2.076,78</text:p>
          </table:table-cell>
          <table:table-cell office:value-type="float" office:value="-2661.65" table:style-name="ce12">
            <text:p>-2.661,65</text:p>
          </table:table-cell>
          <table:table-cell office:value-type="float" office:value="-2254.79" table:style-name="ce12">
            <text:p>-2.254,79</text:p>
          </table:table-cell>
          <table:table-cell office:value-type="float" office:value="0" table:style-name="ce13">
            <text:p>0,00</text:p>
          </table:table-cell>
          <table:table-cell office:value-type="float" office:value="-6993.22" table:style-name="ce12">
            <text:p>-6.993,22</text:p>
          </table:table-cell>
          <table:table-cell office:value-type="float" office:value="14807.95" table:style-name="ce10">
            <text:p>14.807,9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KLEBER TENÓRIO MAGALHÃE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TOR DE SAÚDE (SEGESP)</text:p>
          </table:table-cell>
          <table:table-cell office:value-type="float" office:value="38766.69" table:style-name="ce10">
            <text:p>38.766,69</text:p>
          </table:table-cell>
          <table:table-cell office:value-type="float" office:value="4436.22" table:style-name="ce10">
            <text:p>4.436,22</text:p>
          </table:table-cell>
          <table:table-cell table:style-name="ce9"/>
          <table:table-cell office:value-type="float" office:value="4766.6099999999997" table:style-name="ce10">
            <text:p>4.766,6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7969.52" table:style-name="ce10">
            <text:p>47.969,52</text:p>
          </table:table-cell>
          <table:table-cell office:value-type="float" office:value="-828.39" table:style-name="ce11">
            <text:p>-828,39</text:p>
          </table:table-cell>
          <table:table-cell office:value-type="float" office:value="-6117.75" table:style-name="ce12">
            <text:p>-6.117,75</text:p>
          </table:table-cell>
          <table:table-cell office:value-type="float" office:value="-6132.27" table:style-name="ce12">
            <text:p>-6.132,27</text:p>
          </table:table-cell>
          <table:table-cell office:value-type="float" office:value="-3081.2" table:style-name="ce12">
            <text:p>-3.081,20</text:p>
          </table:table-cell>
          <table:table-cell office:value-type="float" office:value="-16159.61" table:style-name="ce12">
            <text:p>-16.159,61</text:p>
          </table:table-cell>
          <table:table-cell office:value-type="float" office:value="31809.91" table:style-name="ce10">
            <text:p>31.809,9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LÉCIO PEDROSA MENDES</text:p>
          </table:table-cell>
          <table:table-cell office:value-type="string" table:style-name="ce8">
            <text:p>DIRETOR DE DIVISÃO - CJ-01</text:p>
          </table:table-cell>
          <table:table-cell office:value-type="string" table:style-name="ce8">
            <text:p>COORDENADORIA DE MANUTENÇÃO E PROJETOS (SA)</text:p>
          </table:table-cell>
          <table:table-cell office:value-type="float" office:value="19441.79" table:style-name="ce10">
            <text:p>19.441,79</text:p>
          </table:table-cell>
          <table:table-cell office:value-type="float" office:value="7662.51" table:style-name="ce10">
            <text:p>7.662,51</text:p>
          </table:table-cell>
          <table:table-cell office:value-type="float" office:value="5990.88" table:style-name="ce10">
            <text:p>5.990,88</text:p>
          </table:table-cell>
          <table:table-cell office:value-type="float" office:value="3345.89" table:style-name="ce10">
            <text:p>3.345,8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441.07" table:style-name="ce10">
            <text:p>36.441,07</text:p>
          </table:table-cell>
          <table:table-cell office:value-type="float" office:value="-3437.34" table:style-name="ce12">
            <text:p>-3.437,34</text:p>
          </table:table-cell>
          <table:table-cell office:value-type="float" office:value="-7182.27" table:style-name="ce12">
            <text:p>-7.182,27</text:p>
          </table:table-cell>
          <table:table-cell office:value-type="float" office:value="-3834.38" table:style-name="ce12">
            <text:p>-3.834,38</text:p>
          </table:table-cell>
          <table:table-cell office:value-type="float" office:value="0" table:style-name="ce13">
            <text:p>0,00</text:p>
          </table:table-cell>
          <table:table-cell office:value-type="float" office:value="-14453.99" table:style-name="ce12">
            <text:p>-14.453,99</text:p>
          </table:table-cell>
          <table:table-cell office:value-type="float" office:value="21987.08" table:style-name="ce10">
            <text:p>21.987,0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LESSA DOS SANTOS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21428.83" table:style-name="ce10">
            <text:p>21.428,83</text:p>
          </table:table-cell>
          <table:table-cell office:value-type="float" office:value="12948.74" table:style-name="ce10">
            <text:p>12.948,74</text:p>
          </table:table-cell>
          <table:table-cell table:style-name="ce9"/>
          <table:table-cell office:value-type="float" office:value="2011.16" table:style-name="ce10">
            <text:p>2.011,1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388.730000000003" table:style-name="ce10">
            <text:p>36.388,73</text:p>
          </table:table-cell>
          <table:table-cell office:value-type="float" office:value="-4654.5200000000004" table:style-name="ce12">
            <text:p>-4.654,52</text:p>
          </table:table-cell>
          <table:table-cell table:style-name="ce9"/>
          <table:table-cell office:value-type="float" office:value="-4569.79" table:style-name="ce12">
            <text:p>-4.569,79</text:p>
          </table:table-cell>
          <table:table-cell office:value-type="float" office:value="0" table:style-name="ce13">
            <text:p>0,00</text:p>
          </table:table-cell>
          <table:table-cell office:value-type="float" office:value="-9224.31" table:style-name="ce12">
            <text:p>-9.224,31</text:p>
          </table:table-cell>
          <table:table-cell office:value-type="float" office:value="27164.42" table:style-name="ce10">
            <text:p>27.164,4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LUCIANO DE MENEZES JÚNIOR</text:p>
          </table:table-cell>
          <table:table-cell office:value-type="string" table:style-name="ce8">
            <text:p>ASSISTENTE SECRETÁRIO - FC-05</text:p>
          </table:table-cell>
          <table:table-cell office:value-type="string" table:style-name="ce8">
            <text:p>GABINETE DE DESEMBARGADOR (GABJL)</text:p>
          </table:table-cell>
          <table:table-cell office:value-type="float" office:value="11802.08" table:style-name="ce10">
            <text:p>11.802,08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1475.2" table:style-name="ce10">
            <text:p>1.475,2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509.66" table:style-name="ce10">
            <text:p>15.509,66</text:p>
          </table:table-cell>
          <table:table-cell office:value-type="float" office:value="-828.39" table:style-name="ce11">
            <text:p>-828,39</text:p>
          </table:table-cell>
          <table:table-cell office:value-type="float" office:value="-2545.67" table:style-name="ce12">
            <text:p>-2.545,67</text:p>
          </table:table-cell>
          <table:table-cell office:value-type="float" office:value="-1527.06" table:style-name="ce12">
            <text:p>-1.527,06</text:p>
          </table:table-cell>
          <table:table-cell office:value-type="float" office:value="0" table:style-name="ce13">
            <text:p>0,00</text:p>
          </table:table-cell>
          <table:table-cell office:value-type="float" office:value="-4901.12" table:style-name="ce12">
            <text:p>-4.901,12</text:p>
          </table:table-cell>
          <table:table-cell office:value-type="float" office:value="10608.54" table:style-name="ce10">
            <text:p>10.608,5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LUIZ DE ALMEIDA JÚNIOR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ACOMPANHAMENTO DAS DESPESAS, DA EXECU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627.17999999999995" table:style-name="ce15">
            <text:p>627,18</text:p>
          </table:table-cell>
          <table:table-cell office:value-type="float" office:value="1939.89" table:style-name="ce10">
            <text:p>1.939,89</text:p>
          </table:table-cell>
          <table:table-cell office:value-type="float" office:value="1968.34" table:style-name="ce10">
            <text:p>1.968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432.48" table:style-name="ce10">
            <text:p>16.432,48</text:p>
          </table:table-cell>
          <table:table-cell office:value-type="float" office:value="-1601" table:style-name="ce12">
            <text:p>-1.601,00</text:p>
          </table:table-cell>
          <table:table-cell office:value-type="float" office:value="-2615.87" table:style-name="ce12">
            <text:p>-2.615,87</text:p>
          </table:table-cell>
          <table:table-cell office:value-type="float" office:value="-1376.71" table:style-name="ce12">
            <text:p>-1.376,71</text:p>
          </table:table-cell>
          <table:table-cell office:value-type="float" office:value="0" table:style-name="ce13">
            <text:p>0,00</text:p>
          </table:table-cell>
          <table:table-cell office:value-type="float" office:value="-5593.58" table:style-name="ce12">
            <text:p>-5.593,58</text:p>
          </table:table-cell>
          <table:table-cell office:value-type="float" office:value="10838.9" table:style-name="ce10">
            <text:p>10.838,9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LUIZ PEDROS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3060.66" table:style-name="ce10">
            <text:p>13.060,66</text:p>
          </table:table-cell>
          <table:table-cell office:value-type="float" office:value="3411.89" table:style-name="ce10">
            <text:p>3.411,89</text:p>
          </table:table-cell>
          <table:table-cell table:style-name="ce9"/>
          <table:table-cell office:value-type="float" office:value="1986.96" table:style-name="ce10">
            <text:p>1.986,9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459.509999999998" table:style-name="ce10">
            <text:p>18.459,51</text:p>
          </table:table-cell>
          <table:table-cell office:value-type="float" office:value="-1447.59" table:style-name="ce12">
            <text:p>-1.447,59</text:p>
          </table:table-cell>
          <table:table-cell table:style-name="ce9"/>
          <table:table-cell office:value-type="float" office:value="-3032.31" table:style-name="ce12">
            <text:p>-3.032,31</text:p>
          </table:table-cell>
          <table:table-cell office:value-type="float" office:value="0" table:style-name="ce13">
            <text:p>0,00</text:p>
          </table:table-cell>
          <table:table-cell office:value-type="float" office:value="-4479.8999999999996" table:style-name="ce12">
            <text:p>-4.479,90</text:p>
          </table:table-cell>
          <table:table-cell office:value-type="float" office:value="13979.61" table:style-name="ce10">
            <text:p>13.979,6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MÁRCIO DE ARAÚJO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1ª VT-ARA)</text:p>
          </table:table-cell>
          <table:table-cell office:value-type="float" office:value="1490.76" table:style-name="ce10">
            <text:p>1.490,76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2220.92" table:style-name="ce10">
            <text:p>2.220,9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090.75" table:style-name="ce10">
            <text:p>5.090,75</text:p>
          </table:table-cell>
          <table:table-cell office:value-type="float" office:value="-208.71" table:style-name="ce11">
            <text:p>-208,71</text:p>
          </table:table-cell>
          <table:table-cell office:value-type="float" office:value="-28.35" table:style-name="ce11">
            <text:p>-28,35</text:p>
          </table:table-cell>
          <table:table-cell office:value-type="float" office:value="-2334.27" table:style-name="ce12">
            <text:p>-2.334,27</text:p>
          </table:table-cell>
          <table:table-cell office:value-type="float" office:value="0" table:style-name="ce13">
            <text:p>0,00</text:p>
          </table:table-cell>
          <table:table-cell office:value-type="float" office:value="-2571.33" table:style-name="ce12">
            <text:p>-2.571,33</text:p>
          </table:table-cell>
          <table:table-cell office:value-type="float" office:value="2519.42" table:style-name="ce10">
            <text:p>2.519,4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MILTON SANTO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TOR DE JORNALISMO (CCOM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5247.61" table:style-name="ce10">
            <text:p>5.247,61</text:p>
          </table:table-cell>
          <table:table-cell table:style-name="ce9"/>
          <table:table-cell office:value-type="float" office:value="2729.04" table:style-name="ce10">
            <text:p>2.729,0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375.04" table:style-name="ce10">
            <text:p>19.375,04</text:p>
          </table:table-cell>
          <table:table-cell office:value-type="float" office:value="-1978.2" table:style-name="ce12">
            <text:p>-1.978,20</text:p>
          </table:table-cell>
          <table:table-cell office:value-type="float" office:value="-3112.15" table:style-name="ce12">
            <text:p>-3.112,15</text:p>
          </table:table-cell>
          <table:table-cell office:value-type="float" office:value="-1838.96" table:style-name="ce12">
            <text:p>-1.838,96</text:p>
          </table:table-cell>
          <table:table-cell office:value-type="float" office:value="0" table:style-name="ce13">
            <text:p>0,00</text:p>
          </table:table-cell>
          <table:table-cell office:value-type="float" office:value="-6929.31" table:style-name="ce12">
            <text:p>-6.929,31</text:p>
          </table:table-cell>
          <table:table-cell office:value-type="float" office:value="12445.73" table:style-name="ce10">
            <text:p>12.445,7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MIRIEL MORGADO PORTELA GOMEZ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GABINETE DE DESEMBARGADOR (GABPI)</text:p>
          </table:table-cell>
          <table:table-cell office:value-type="float" office:value="13559.34" table:style-name="ce10">
            <text:p>13.559,34</text:p>
          </table:table-cell>
          <table:table-cell office:value-type="float" office:value="3364.4" table:style-name="ce10">
            <text:p>3.364,40</text:p>
          </table:table-cell>
          <table:table-cell table:style-name="ce9"/>
          <table:table-cell office:value-type="float" office:value="3847.94" table:style-name="ce10">
            <text:p>3.847,9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771.68" table:style-name="ce10">
            <text:p>20.771,68</text:p>
          </table:table-cell>
          <table:table-cell office:value-type="float" office:value="-828.39" table:style-name="ce11">
            <text:p>-828,39</text:p>
          </table:table-cell>
          <table:table-cell office:value-type="float" office:value="-3400.45" table:style-name="ce12">
            <text:p>-3.400,45</text:p>
          </table:table-cell>
          <table:table-cell office:value-type="float" office:value="-3444.67" table:style-name="ce12">
            <text:p>-3.444,67</text:p>
          </table:table-cell>
          <table:table-cell office:value-type="float" office:value="0" table:style-name="ce13">
            <text:p>0,00</text:p>
          </table:table-cell>
          <table:table-cell office:value-type="float" office:value="-7673.51" table:style-name="ce12">
            <text:p>-7.673,51</text:p>
          </table:table-cell>
          <table:table-cell office:value-type="float" office:value="13098.17" table:style-name="ce10">
            <text:p>13.098,1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OTÁVIO MARTINS RODRIGUE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340.37" table:style-name="ce10">
            <text:p>2.340,37</text:p>
          </table:table-cell>
          <table:table-cell table:style-name="ce9"/>
          <table:table-cell office:value-type="float" office:value="764.99" table:style-name="ce15">
            <text:p>764,9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859.95" table:style-name="ce10">
            <text:p>14.859,95</text:p>
          </table:table-cell>
          <table:table-cell office:value-type="float" office:value="-1055.29" table:style-name="ce12">
            <text:p>-1.055,29</text:p>
          </table:table-cell>
          <table:table-cell table:style-name="ce9"/>
          <table:table-cell office:value-type="float" office:value="-859.99" table:style-name="ce11">
            <text:p>-859,99</text:p>
          </table:table-cell>
          <table:table-cell office:value-type="float" office:value="0" table:style-name="ce13">
            <text:p>0,00</text:p>
          </table:table-cell>
          <table:table-cell office:value-type="float" office:value="-1915.28" table:style-name="ce12">
            <text:p>-1.915,28</text:p>
          </table:table-cell>
          <table:table-cell office:value-type="float" office:value="12944.67" table:style-name="ce10">
            <text:p>12.944,6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PAULO DO BOMFIM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SECRETARIA (2ª VT-ARA)</text:p>
          </table:table-cell>
          <table:table-cell table:number-columns-repeated="3" table:style-name="ce9"/>
          <table:table-cell office:value-type="float" office:value="3965.19" table:style-name="ce10">
            <text:p>3.965,1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965.19" table:style-name="ce10">
            <text:p>3.965,19</text:p>
          </table:table-cell>
          <table:table-cell table:number-columns-repeated="2" table:style-name="ce9"/>
          <table:table-cell office:value-type="float" office:value="-957.8" table:style-name="ce11">
            <text:p>-957,80</text:p>
          </table:table-cell>
          <table:table-cell office:value-type="float" office:value="0" table:style-name="ce13">
            <text:p>0,00</text:p>
          </table:table-cell>
          <table:table-cell office:value-type="float" office:value="-957.8" table:style-name="ce11">
            <text:p>-957,80</text:p>
          </table:table-cell>
          <table:table-cell office:value-type="float" office:value="3007.39" table:style-name="ce10">
            <text:p>3.007,3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RAMIRO MAURÍCIO DA SILV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CRETARIA DE PRECATÓRIOS</text:p>
          </table:table-cell>
          <table:table-cell office:value-type="float" office:value="11802.08" table:style-name="ce10">
            <text:p>11.802,08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662.14" table:style-name="ce10">
            <text:p>2.662,1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649.27" table:style-name="ce10">
            <text:p>15.649,27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079.63" table:style-name="ce12">
            <text:p>-2.079,63</text:p>
          </table:table-cell>
          <table:table-cell office:value-type="float" office:value="-2509.84" table:style-name="ce12">
            <text:p>-2.509,84</text:p>
          </table:table-cell>
          <table:table-cell office:value-type="float" office:value="0" table:style-name="ce13">
            <text:p>0,00</text:p>
          </table:table-cell>
          <table:table-cell office:value-type="float" office:value="-6094.64" table:style-name="ce12">
            <text:p>-6.094,64</text:p>
          </table:table-cell>
          <table:table-cell office:value-type="float" office:value="9554.6299999999992" table:style-name="ce10">
            <text:p>9.554,6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RIBAMAR DE CARVALHO JÚNIOR</text:p>
          </table:table-cell>
          <table:table-cell office:value-type="string" table:style-name="ce8">
            <text:p>ASSISTENTE CHEFE - FC-04</text:p>
          </table:table-cell>
          <table:table-cell table:style-name="ce9"/>
          <table:table-cell office:value-type="float" office:value="11802.08" table:style-name="ce10">
            <text:p>11.802,08</text:p>
          </table:table-cell>
          <table:table-cell office:value-type="float" office:value="4104.33" table:style-name="ce10">
            <text:p>4.104,33</text:p>
          </table:table-cell>
          <table:table-cell office:value-type="float" office:value="1939.89" table:style-name="ce10">
            <text:p>1.939,89</text:p>
          </table:table-cell>
          <table:table-cell office:value-type="float" office:value="2921.24" table:style-name="ce10">
            <text:p>2.921,2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767.54" table:style-name="ce10">
            <text:p>20.767,54</text:p>
          </table:table-cell>
          <table:table-cell office:value-type="float" office:value="-2174.73" table:style-name="ce12">
            <text:p>-2.174,73</text:p>
          </table:table-cell>
          <table:table-cell office:value-type="float" office:value="-3388.18" table:style-name="ce12">
            <text:p>-3.388,18</text:p>
          </table:table-cell>
          <table:table-cell office:value-type="float" office:value="-2294.5300000000002" table:style-name="ce12">
            <text:p>-2.294,53</text:p>
          </table:table-cell>
          <table:table-cell office:value-type="float" office:value="0" table:style-name="ce13">
            <text:p>0,00</text:p>
          </table:table-cell>
          <table:table-cell office:value-type="float" office:value="-7857.44" table:style-name="ce12">
            <text:p>-7.857,44</text:p>
          </table:table-cell>
          <table:table-cell office:value-type="float" office:value="12910.1" table:style-name="ce10">
            <text:p>12.910,1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RICARDO COSTA DE OLIVEIRA</text:p>
          </table:table-cell>
          <table:table-cell office:value-type="string" table:style-name="ce8">
            <text:p>COORDENADOR - CJ-02</text:p>
          </table:table-cell>
          <table:table-cell office:value-type="string" table:style-name="ce8">
            <text:p>COORDENADORIA DE MATERIAL E LOGÍSTICA (SA)</text:p>
          </table:table-cell>
          <table:table-cell table:number-columns-repeated="2" table:style-name="ce9"/>
          <table:table-cell office:value-type="float" office:value="11382.88" table:style-name="ce10">
            <text:p>11.382,88</text:p>
          </table:table-cell>
          <table:table-cell office:value-type="float" office:value="2307.58" table:style-name="ce10">
            <text:p>2.307,58</text:p>
          </table:table-cell>
          <table:table-cell office:value-type="float" office:value="3794.29" table:number-columns-spanned="2" table:number-rows-spanned="1" table:style-name="ce27">
            <text:p>3.794,29</text:p>
          </table:table-cell>
          <table:covered-table-cell/>
          <table:table-cell table:style-name="ce9"/>
          <table:table-cell office:value-type="float" office:value="17484.75" table:style-name="ce10">
            <text:p>17.484,75</text:p>
          </table:table-cell>
          <table:table-cell office:value-type="float" office:value="-828.39" table:style-name="ce11">
            <text:p>-828,39</text:p>
          </table:table-cell>
          <table:table-cell office:value-type="float" office:value="-2250.71" table:style-name="ce12">
            <text:p>-2.250,71</text:p>
          </table:table-cell>
          <table:table-cell office:value-type="float" office:value="-1884.09" table:style-name="ce12">
            <text:p>-1.884,09</text:p>
          </table:table-cell>
          <table:table-cell office:value-type="float" office:value="0" table:style-name="ce13">
            <text:p>0,00</text:p>
          </table:table-cell>
          <table:table-cell office:value-type="float" office:value="-4963.1899999999996" table:style-name="ce12">
            <text:p>-4.963,19</text:p>
          </table:table-cell>
          <table:table-cell office:value-type="float" office:value="12521.56" table:style-name="ce10">
            <text:p>12.521,5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SONISVAL SAMPAIO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1ª VT-ARA)</text:p>
          </table:table-cell>
          <table:table-cell office:value-type="float" office:value="1702.81" table:style-name="ce10">
            <text:p>1.702,81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3140.88" table:style-name="ce10">
            <text:p>3.140,8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7076.07" table:style-name="ce10">
            <text:p>7.076,07</text:p>
          </table:table-cell>
          <table:table-cell office:value-type="float" office:value="-187.31" table:style-name="ce11">
            <text:p>-187,31</text:p>
          </table:table-cell>
          <table:table-cell office:value-type="float" office:value="-150.51" table:style-name="ce11">
            <text:p>-150,51</text:p>
          </table:table-cell>
          <table:table-cell office:value-type="float" office:value="-1743.02" table:style-name="ce12">
            <text:p>-1.743,02</text:p>
          </table:table-cell>
          <table:table-cell office:value-type="float" office:value="0" table:style-name="ce13">
            <text:p>0,00</text:p>
          </table:table-cell>
          <table:table-cell office:value-type="float" office:value="-2080.84" table:style-name="ce12">
            <text:p>-2.080,84</text:p>
          </table:table-cell>
          <table:table-cell office:value-type="float" office:value="4995.2299999999996" table:style-name="ce10">
            <text:p>4.995,2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SÓSTENES NASCIMENTO DE LIM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CORREIÇÕES, NORMATIZAÇÃO E PROCESSOS (S</text:p>
          </table:table-cell>
          <table:table-cell office:value-type="float" office:value="19519.71" table:style-name="ce10">
            <text:p>19.519,71</text:p>
          </table:table-cell>
          <table:table-cell office:value-type="float" office:value="4481.2700000000004" table:style-name="ce10">
            <text:p>4.481,27</text:p>
          </table:table-cell>
          <table:table-cell office:value-type="float" office:value="1939.89" table:style-name="ce10">
            <text:p>1.939,89</text:p>
          </table:table-cell>
          <table:table-cell office:value-type="float" office:value="5263.07" table:style-name="ce10">
            <text:p>5.263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1203.94" table:style-name="ce10">
            <text:p>31.203,94</text:p>
          </table:table-cell>
          <table:table-cell office:value-type="float" office:value="-3479.6" table:style-name="ce12">
            <text:p>-3.479,60</text:p>
          </table:table-cell>
          <table:table-cell office:value-type="float" office:value="-3850.61" table:style-name="ce12">
            <text:p>-3.850,61</text:p>
          </table:table-cell>
          <table:table-cell office:value-type="float" office:value="-4472.3500000000004" table:style-name="ce12">
            <text:p>-4.472,35</text:p>
          </table:table-cell>
          <table:table-cell office:value-type="float" office:value="0" table:style-name="ce13">
            <text:p>0,00</text:p>
          </table:table-cell>
          <table:table-cell office:value-type="float" office:value="-11802.56" table:style-name="ce12">
            <text:p>-11.802,56</text:p>
          </table:table-cell>
          <table:table-cell office:value-type="float" office:value="19401.38" table:style-name="ce10">
            <text:p>19.401,3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TADEU DE MENEZES BARROS</text:p>
          </table:table-cell>
          <table:table-cell office:value-type="string" table:style-name="ce8">
            <text:p>JUIZ CLASSISTA</text:p>
          </table:table-cell>
          <table:table-cell office:value-type="string" table:style-name="ce8">
            <text:p>INATIVO</text:p>
          </table:table-cell>
          <table:table-cell office:value-type="float" office:value="10554.23" table:style-name="ce10">
            <text:p>10.554,23</text:p>
          </table:table-cell>
          <table:table-cell office:value-type="float" office:value="422.17" table:style-name="ce15">
            <text:p>422,17</text:p>
          </table:table-cell>
          <table:table-cell table:style-name="ce9"/>
          <table:table-cell office:value-type="float" office:value="1986.96" table:style-name="ce10">
            <text:p>1.986,9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963.36" table:style-name="ce10">
            <text:p>12.963,36</text:p>
          </table:table-cell>
          <table:table-cell office:value-type="float" office:value="-563.94000000000005" table:style-name="ce11">
            <text:p>-563,94</text:p>
          </table:table-cell>
          <table:table-cell office:value-type="float" office:value="-751.73" table:style-name="ce11">
            <text:p>-751,73</text:p>
          </table:table-cell>
          <table:table-cell office:value-type="float" office:value="-2918.33" table:style-name="ce12">
            <text:p>-2.918,33</text:p>
          </table:table-cell>
          <table:table-cell office:value-type="float" office:value="0" table:style-name="ce13">
            <text:p>0,00</text:p>
          </table:table-cell>
          <table:table-cell office:value-type="float" office:value="-4234" table:style-name="ce12">
            <text:p>-4.234,00</text:p>
          </table:table-cell>
          <table:table-cell office:value-type="float" office:value="8729.36" table:style-name="ce10">
            <text:p>8.729,3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ENEIDE MARTINS ROCHA MONTEIRO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<text:s/>(PEN)</text:p>
          </table:table-cell>
          <table:table-cell office:value-type="float" office:value="1454.4" table:style-name="ce10">
            <text:p>1.454,40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998.17" table:style-name="ce10">
            <text:p>2.998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392.46" table:style-name="ce10">
            <text:p>6.392,46</text:p>
          </table:table-cell>
          <table:table-cell office:value-type="float" office:value="-475.2" table:style-name="ce11">
            <text:p>-475,20</text:p>
          </table:table-cell>
          <table:table-cell office:value-type="float" office:value="-47.7" table:style-name="ce11">
            <text:p>-47,70</text:p>
          </table:table-cell>
          <table:table-cell office:value-type="float" office:value="-2029.89" table:style-name="ce12">
            <text:p>-2.029,89</text:p>
          </table:table-cell>
          <table:table-cell office:value-type="float" office:value="0" table:style-name="ce13">
            <text:p>0,00</text:p>
          </table:table-cell>
          <table:table-cell office:value-type="float" office:value="-2552.79" table:style-name="ce12">
            <text:p>-2.552,79</text:p>
          </table:table-cell>
          <table:table-cell office:value-type="float" office:value="3839.67" table:style-name="ce10">
            <text:p>3.839,6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ETE MARIA SILVA BARRO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0860.14" table:style-name="ce10">
            <text:p>10.860,14</text:p>
          </table:table-cell>
          <table:table-cell office:value-type="float" office:value="12282.98" table:style-name="ce10">
            <text:p>12.282,98</text:p>
          </table:table-cell>
          <table:table-cell table:style-name="ce9"/>
          <table:table-cell office:value-type="float" office:value="1005.58" table:style-name="ce10">
            <text:p>1.005,5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148.7" table:style-name="ce10">
            <text:p>24.148,70</text:p>
          </table:table-cell>
          <table:table-cell office:value-type="float" office:value="-2548.23" table:style-name="ce12">
            <text:p>-2.548,23</text:p>
          </table:table-cell>
          <table:table-cell office:value-type="float" office:value="-4270.6400000000003" table:style-name="ce12">
            <text:p>-4.270,64</text:p>
          </table:table-cell>
          <table:table-cell office:value-type="float" office:value="-3514.66" table:style-name="ce12">
            <text:p>-3.514,66</text:p>
          </table:table-cell>
          <table:table-cell office:value-type="float" office:value="0" table:style-name="ce13">
            <text:p>0,00</text:p>
          </table:table-cell>
          <table:table-cell office:value-type="float" office:value="-10333.530000000001" table:style-name="ce12">
            <text:p>-10.333,53</text:p>
          </table:table-cell>
          <table:table-cell office:value-type="float" office:value="13815.17" table:style-name="ce10">
            <text:p>13.815,1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IAS JACINTO DA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3364.4" table:style-name="ce10">
            <text:p>3.364,40</text:p>
          </table:table-cell>
          <table:table-cell table:style-name="ce9"/>
          <table:table-cell office:value-type="float" office:value="1310.95" table:style-name="ce10">
            <text:p>1.310,9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429.939999999999" table:style-name="ce10">
            <text:p>16.429,94</text:p>
          </table:table-cell>
          <table:table-cell office:value-type="float" office:value="-1224.25" table:style-name="ce12">
            <text:p>-1.224,25</text:p>
          </table:table-cell>
          <table:table-cell office:value-type="float" office:value="-2446" table:style-name="ce12">
            <text:p>-2.446,00</text:p>
          </table:table-cell>
          <table:table-cell office:value-type="float" office:value="-2261.34" table:style-name="ce12">
            <text:p>-2.261,34</text:p>
          </table:table-cell>
          <table:table-cell office:value-type="float" office:value="0" table:style-name="ce13">
            <text:p>0,00</text:p>
          </table:table-cell>
          <table:table-cell office:value-type="float" office:value="-5931.59" table:style-name="ce12">
            <text:p>-5.931,59</text:p>
          </table:table-cell>
          <table:table-cell office:value-type="float" office:value="10498.35" table:style-name="ce10">
            <text:p>10.498,3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INALDO <text:s/>ALVE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PCV)</text:p>
          </table:table-cell>
          <table:table-cell office:value-type="float" office:value="3186" table:style-name="ce10">
            <text:p>3.186,00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903.56" table:style-name="ce10">
            <text:p>1.903,5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274.61" table:style-name="ce10">
            <text:p>6.274,61</text:p>
          </table:table-cell>
          <table:table-cell office:value-type="float" office:value="-350.46" table:style-name="ce11">
            <text:p>-350,46</text:p>
          </table:table-cell>
          <table:table-cell office:value-type="float" office:value="-268.51" table:style-name="ce11">
            <text:p>-268,51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618.97" table:style-name="ce11">
            <text:p>-618,97</text:p>
          </table:table-cell>
          <table:table-cell office:value-type="float" office:value="5655.64" table:style-name="ce10">
            <text:p>5.655,6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UÉ SOARES DA SILV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20185.240000000002" table:style-name="ce10">
            <text:p>20.185,24</text:p>
          </table:table-cell>
          <table:table-cell table:number-columns-repeated="3"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185.240000000002" table:style-name="ce10">
            <text:p>20.185,24</text:p>
          </table:table-cell>
          <table:table-cell office:value-type="float" office:value="-2060.1799999999998" table:style-name="ce12">
            <text:p>-2.060,18</text:p>
          </table:table-cell>
          <table:table-cell table:number-columns-repeated="2" table:style-name="ce9"/>
          <table:table-cell office:value-type="float" office:value="0" table:style-name="ce13">
            <text:p>0,00</text:p>
          </table:table-cell>
          <table:table-cell office:value-type="float" office:value="-2060.1799999999998" table:style-name="ce12">
            <text:p>-2.060,18</text:p>
          </table:table-cell>
          <table:table-cell office:value-type="float" office:value="18125.060000000001" table:style-name="ce10">
            <text:p>18.125,0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ULIANA ALEJANDRA FARIAS DE MELO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2ª VT-ARA)</text:p>
          </table:table-cell>
          <table:table-cell table:number-columns-repeated="2" table:style-name="ce9"/>
          <table:table-cell office:value-type="float" office:value="1939.89" table:style-name="ce10">
            <text:p>1.939,89</text:p>
          </table:table-cell>
          <table:table-cell office:value-type="float" office:value="964.05" table:style-name="ce15">
            <text:p>964,0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03.94" table:style-name="ce10">
            <text:p>2.903,94</text:p>
          </table:table-cell>
          <table:table-cell table:style-name="ce9"/>
          <table:table-cell office:value-type="float" office:value="-2.7" table:style-name="ce14">
            <text:p>-2,70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2.7" table:style-name="ce11">
            <text:p>-2,70</text:p>
          </table:table-cell>
          <table:table-cell office:value-type="float" office:value="2901.24" table:style-name="ce10">
            <text:p>2.901,2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ÚLIO CABRAL FREITAS DE SANTANA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CRETARIA DE RECURSO DE REVISTA</text:p>
          </table:table-cell>
          <table:table-cell office:value-type="float" office:value="11524.43" table:style-name="ce10">
            <text:p>11.524,43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2257.71" table:style-name="ce10">
            <text:p>2.257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161.21" table:style-name="ce10">
            <text:p>15.161,21</text:p>
          </table:table-cell>
          <table:table-cell office:value-type="float" office:value="-828.39" table:style-name="ce11">
            <text:p>-828,39</text:p>
          </table:table-cell>
          <table:table-cell office:value-type="float" office:value="-2268.3200000000002" table:style-name="ce12">
            <text:p>-2.268,32</text:p>
          </table:table-cell>
          <table:table-cell office:value-type="float" office:value="-2136.42" table:style-name="ce12">
            <text:p>-2.136,42</text:p>
          </table:table-cell>
          <table:table-cell office:value-type="float" office:value="0" table:style-name="ce13">
            <text:p>0,00</text:p>
          </table:table-cell>
          <table:table-cell office:value-type="float" office:value="-5233.13" table:style-name="ce12">
            <text:p>-5.233,13</text:p>
          </table:table-cell>
          <table:table-cell office:value-type="float" office:value="9928.08" table:style-name="ce10">
            <text:p>9.928,0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USSARA JOSEDITE DE JESUS CAVALCANTE DE ARA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4ª VT)</text:p>
          </table:table-cell>
          <table:table-cell office:value-type="float" office:value="11802.08" table:style-name="ce10">
            <text:p>11.802,08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5688.75" table:style-name="ce10">
            <text:p>5.688,7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723.21" table:style-name="ce10">
            <text:p>19.723,21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367.65" table:style-name="ce12">
            <text:p>-2.367,65</text:p>
          </table:table-cell>
          <table:table-cell office:value-type="float" office:value="-4204.51" table:style-name="ce12">
            <text:p>-4.204,51</text:p>
          </table:table-cell>
          <table:table-cell office:value-type="float" office:value="0" table:style-name="ce13">
            <text:p>0,00</text:p>
          </table:table-cell>
          <table:table-cell office:value-type="float" office:value="-8077.33" table:style-name="ce12">
            <text:p>-8.077,33</text:p>
          </table:table-cell>
          <table:table-cell office:value-type="float" office:value="11645.88" table:style-name="ce10">
            <text:p>11.645,8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AMILLA AYSSA SILVA BARRETO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COORDENADORIA DE COMUNICAÇÃO SOCIAL</text:p>
          </table:table-cell>
          <table:table-cell office:value-type="float" office:value="11124.6" table:style-name="ce10">
            <text:p>11.124,60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788.7" table:style-name="ce10">
            <text:p>2.788,70</text:p>
          </table:table-cell>
          <table:table-cell office:value-type="float" office:value="1107.5999999999999" table:number-columns-spanned="2" table:number-rows-spanned="1" table:style-name="ce27">
            <text:p>1.107,60</text:p>
          </table:table-cell>
          <table:covered-table-cell/>
          <table:table-cell table:style-name="ce9"/>
          <table:table-cell office:value-type="float" office:value="16960.79" table:style-name="ce10">
            <text:p>16.960,79</text:p>
          </table:table-cell>
          <table:table-cell office:value-type="float" office:value="-1407.33" table:style-name="ce12">
            <text:p>-1.407,33</text:p>
          </table:table-cell>
          <table:table-cell office:value-type="float" office:value="-2536.67" table:style-name="ce12">
            <text:p>-2.536,67</text:p>
          </table:table-cell>
          <table:table-cell office:value-type="float" office:value="-1384.56" table:style-name="ce12">
            <text:p>-1.384,56</text:p>
          </table:table-cell>
          <table:table-cell office:value-type="float" office:value="0" table:style-name="ce13">
            <text:p>0,00</text:p>
          </table:table-cell>
          <table:table-cell office:value-type="float" office:value="-5328.56" table:style-name="ce12">
            <text:p>-5.328,56</text:p>
          </table:table-cell>
          <table:table-cell office:value-type="float" office:value="11632.23" table:style-name="ce10">
            <text:p>11.632,2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ARIEN RODRIGUES DA SILVEIRA TRINDADE</text:p>
          </table:table-cell>
          <table:table-cell office:value-type="string" table:style-name="ce8">
            <text:p>ASSISTENTE JURÍDICO - FC-04</text:p>
          </table:table-cell>
          <table:table-cell office:value-type="string" table:style-name="ce8">
            <text:p>SECRETARIA DE RECURSO DE REVISTA</text:p>
          </table:table-cell>
          <table:table-cell office:value-type="float" office:value="11897.07" table:style-name="ce10">
            <text:p>11.897,07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769.29" table:style-name="ce10">
            <text:p>2.769,2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606.25" table:style-name="ce10">
            <text:p>16.606,25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417.61" table:style-name="ce12">
            <text:p>-2.417,61</text:p>
          </table:table-cell>
          <table:table-cell office:value-type="float" office:value="-2830.94" table:style-name="ce12">
            <text:p>-2.830,94</text:p>
          </table:table-cell>
          <table:table-cell office:value-type="float" office:value="0" table:style-name="ce13">
            <text:p>0,00</text:p>
          </table:table-cell>
          <table:table-cell office:value-type="float" office:value="-6753.72" table:style-name="ce12">
            <text:p>-6.753,72</text:p>
          </table:table-cell>
          <table:table-cell office:value-type="float" office:value="9852.5300000000007" table:style-name="ce10">
            <text:p>9.852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ARLA AZEVEDO DE ALBUQUERQUE RIBEIRO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INFORMAÇÕES FUNCIONAIS (SEGESP)</text:p>
          </table:table-cell>
          <table:table-cell office:value-type="float" office:value="11214.13" table:style-name="ce10">
            <text:p>11.214,13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653.9" table:style-name="ce10">
            <text:p>1.653,90</text:p>
          </table:table-cell>
          <table:table-cell office:value-type="float" office:value="4384.67" table:number-columns-spanned="2" table:number-rows-spanned="1" table:style-name="ce27">
            <text:p>4.384,67</text:p>
          </table:table-cell>
          <table:covered-table-cell/>
          <table:table-cell table:style-name="ce9"/>
          <table:table-cell office:value-type="float" office:value="19192.59" table:style-name="ce10">
            <text:p>19.192,59</text:p>
          </table:table-cell>
          <table:table-cell office:value-type="float" office:value="-828.39" table:style-name="ce11">
            <text:p>-828,39</text:p>
          </table:table-cell>
          <table:table-cell office:value-type="float" office:value="-2682.48" table:style-name="ce12">
            <text:p>-2.682,48</text:p>
          </table:table-cell>
          <table:table-cell office:value-type="float" office:value="-840.94" table:style-name="ce11">
            <text:p>-840,94</text:p>
          </table:table-cell>
          <table:table-cell office:value-type="float" office:value="0" table:style-name="ce13">
            <text:p>0,00</text:p>
          </table:table-cell>
          <table:table-cell office:value-type="float" office:value="-4351.8100000000004" table:style-name="ce12">
            <text:p>-4.351,81</text:p>
          </table:table-cell>
          <table:table-cell office:value-type="float" office:value="14840.78" table:style-name="ce10">
            <text:p>14.840,7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ARLA MEIRY MONTE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<text:s/>(SAN)</text:p>
          </table:table-cell>
          <table:table-cell table:number-columns-repeated="2" table:style-name="ce9"/>
          <table:table-cell office:value-type="float" office:value="1939.89" table:style-name="ce10">
            <text:p>1.939,89</text:p>
          </table:table-cell>
          <table:table-cell office:value-type="float" office:value="1601.28" table:style-name="ce10">
            <text:p>1.601,2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41.17" table:style-name="ce10">
            <text:p>3.541,17</text:p>
          </table:table-cell>
          <table:table-cell table:style-name="ce9"/>
          <table:table-cell office:value-type="float" office:value="-2.7" table:style-name="ce14">
            <text:p>-2,70</text:p>
          </table:table-cell>
          <table:table-cell office:value-type="float" office:value="-589.75" table:style-name="ce11">
            <text:p>-589,75</text:p>
          </table:table-cell>
          <table:table-cell office:value-type="float" office:value="0" table:style-name="ce13">
            <text:p>0,00</text:p>
          </table:table-cell>
          <table:table-cell office:value-type="float" office:value="-592.45000000000005" table:style-name="ce11">
            <text:p>-592,45</text:p>
          </table:table-cell>
          <table:table-cell office:value-type="float" office:value="2948.72" table:style-name="ce10">
            <text:p>2.948,72</text:p>
          </table:table-cell>
          <table:table-cell office:value-type="float" office:value="11839.77" table:style-name="ce10">
            <text:p>11.839,77</text:p>
          </table:table-cell>
          <table:table-cell table:style-name="ce9"/>
          <table:table-cell table:number-columns-repeated="16365"/>
        </table:table-row>
        <table:table-row table:style-name="ro4">
          <table:table-cell office:value-type="string" table:style-name="ce8">
            <text:p>KARLA NOLASCO SANTOS UCHÔA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<text:s/>(PEN)</text:p>
          </table:table-cell>
          <table:table-cell office:value-type="float" office:value="11683.35" table:style-name="ce10">
            <text:p>11.683,35</text:p>
          </table:table-cell>
          <table:table-cell office:value-type="float" office:value="1838.16" table:style-name="ce10">
            <text:p>1.838,16</text:p>
          </table:table-cell>
          <table:table-cell office:value-type="float" office:value="8411.01" table:style-name="ce10">
            <text:p>8.411,01</text:p>
          </table:table-cell>
          <table:table-cell office:value-type="float" office:value="2114.1799999999998" table:style-name="ce10">
            <text:p>2.114,1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046.7" table:style-name="ce10">
            <text:p>24.046,70</text:p>
          </table:table-cell>
          <table:table-cell office:value-type="float" office:value="-1781.22" table:style-name="ce12">
            <text:p>-1.781,22</text:p>
          </table:table-cell>
          <table:table-cell office:value-type="float" office:value="-4515.84" table:style-name="ce12">
            <text:p>-4.515,84</text:p>
          </table:table-cell>
          <table:table-cell office:value-type="float" office:value="-8126.27" table:style-name="ce12">
            <text:p>-8.126,27</text:p>
          </table:table-cell>
          <table:table-cell office:value-type="float" office:value="0" table:style-name="ce13">
            <text:p>0,00</text:p>
          </table:table-cell>
          <table:table-cell office:value-type="float" office:value="-14423.33" table:style-name="ce12">
            <text:p>-14.423,33</text:p>
          </table:table-cell>
          <table:table-cell office:value-type="float" office:value="9623.3700000000008" table:style-name="ce10">
            <text:p>9.623,3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AROLINE BERNARDES TENÓRIO CAVALCANTE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COORDENADORIA DE GESTÃO DO QUADRO DE MAGISTRAD</text:p>
          </table:table-cell>
          <table:table-cell table:number-columns-repeated="2" table:style-name="ce9"/>
          <table:table-cell office:value-type="float" office:value="1379.07" table:style-name="ce10">
            <text:p>1.379,07</text:p>
          </table:table-cell>
          <table:table-cell table:style-name="ce9"/>
          <table:table-cell office:value-type="float" office:value="1101.9100000000001" table:number-columns-spanned="2" table:number-rows-spanned="1" table:style-name="ce27">
            <text:p>1.101,91</text:p>
          </table:table-cell>
          <table:covered-table-cell/>
          <table:table-cell table:style-name="ce9"/>
          <table:table-cell office:value-type="float" office:value="2480.98" table:style-name="ce10">
            <text:p>2.480,98</text:p>
          </table:table-cell>
          <table:table-cell table:style-name="ce9"/>
          <table:table-cell office:value-type="float" office:value="-43.28" table:style-name="ce11">
            <text:p>-43,28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43.28" table:style-name="ce11">
            <text:p>-43,28</text:p>
          </table:table-cell>
          <table:table-cell office:value-type="float" office:value="2437.6999999999998" table:style-name="ce10">
            <text:p>2.437,7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ELLY MENESES FERREIRA LIMA</text:p>
          </table:table-cell>
          <table:table-cell office:value-type="string" table:style-name="ce8">
            <text:p>ASSISTENTE JURIDICO II - FC-04</text:p>
          </table:table-cell>
          <table:table-cell office:value-type="string" table:style-name="ce8">
            <text:p>GABINETE DE DESEMBARGADOR (GABAHFI)</text:p>
          </table:table-cell>
          <table:table-cell office:value-type="float" office:value="11214.13" table:style-name="ce10">
            <text:p>11.214,13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3754.72" table:style-name="ce10">
            <text:p>3.754,7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908.740000000002" table:style-name="ce10">
            <text:p>16.908,74</text:p>
          </table:table-cell>
          <table:table-cell office:value-type="float" office:value="-1407.33" table:style-name="ce12">
            <text:p>-1.407,33</text:p>
          </table:table-cell>
          <table:table-cell office:value-type="float" office:value="-2308.84" table:style-name="ce12">
            <text:p>-2.308,84</text:p>
          </table:table-cell>
          <table:table-cell office:value-type="float" office:value="-2224.1" table:style-name="ce12">
            <text:p>-2.224,10</text:p>
          </table:table-cell>
          <table:table-cell office:value-type="float" office:value="0" table:style-name="ce13">
            <text:p>0,00</text:p>
          </table:table-cell>
          <table:table-cell office:value-type="float" office:value="-5940.27" table:style-name="ce12">
            <text:p>-5.940,27</text:p>
          </table:table-cell>
          <table:table-cell office:value-type="float" office:value="10968.47" table:style-name="ce10">
            <text:p>10.968,4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ELY PRISCILA DE OLIVEIRA TEIXEIRA</text:p>
          </table:table-cell>
          <table:table-cell office:value-type="string" table:style-name="ce8">
            <text:p>ASSISTENTE JURIDICO III - FC-04</text:p>
          </table:table-cell>
          <table:table-cell office:value-type="string" table:style-name="ce8">
            <text:p>GABINETE DE DESEMBARGADOR (GABAC)</text:p>
          </table:table-cell>
          <table:table-cell office:value-type="float" office:value="19519.71" table:style-name="ce10">
            <text:p>19.519,71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4553.53" table:style-name="ce10">
            <text:p>4.553,5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013.13" table:style-name="ce10">
            <text:p>26.013,13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4174.2" table:style-name="ce12">
            <text:p>-4.174,20</text:p>
          </table:table-cell>
          <table:table-cell office:value-type="float" office:value="-4398.01" table:style-name="ce12">
            <text:p>-4.398,01</text:p>
          </table:table-cell>
          <table:table-cell office:value-type="float" office:value="0" table:style-name="ce13">
            <text:p>0,00</text:p>
          </table:table-cell>
          <table:table-cell office:value-type="float" office:value="-11312.4" table:style-name="ce12">
            <text:p>-11.312,40</text:p>
          </table:table-cell>
          <table:table-cell office:value-type="float" office:value="14700.73" table:style-name="ce10">
            <text:p>14.700,7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ENNEDY PITA LISBO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2060.62" table:style-name="ce10">
            <text:p>2.060,62</text:p>
          </table:table-cell>
          <table:table-cell table:style-name="ce9"/>
          <table:table-cell office:value-type="float" office:value="1554.18" table:style-name="ce10">
            <text:p>1.554,1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013.19" table:style-name="ce10">
            <text:p>15.013,19</text:p>
          </table:table-cell>
          <table:table-cell office:value-type="float" office:value="-950.36" table:style-name="ce11">
            <text:p>-950,36</text:p>
          </table:table-cell>
          <table:table-cell table:style-name="ce9"/>
          <table:table-cell office:value-type="float" office:value="-5409.96" table:style-name="ce12">
            <text:p>-5.409,96</text:p>
          </table:table-cell>
          <table:table-cell office:value-type="float" office:value="0" table:style-name="ce13">
            <text:p>0,00</text:p>
          </table:table-cell>
          <table:table-cell office:value-type="float" office:value="-6360.32" table:style-name="ce12">
            <text:p>-6.360,32</text:p>
          </table:table-cell>
          <table:table-cell office:value-type="float" office:value="8652.8700000000008" table:style-name="ce10">
            <text:p>8.652,8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IZZY MENESES FERREIRA ROCHA</text:p>
          </table:table-cell>
          <table:table-cell office:value-type="string" table:style-name="ce8">
            <text:p>ASSISTENTE DE JUIZ - FC-05</text:p>
          </table:table-cell>
          <table:table-cell office:value-type="string" table:style-name="ce8">
            <text:p>SECRETARIA <text:s/>(PCV)</text:p>
          </table:table-cell>
          <table:table-cell office:value-type="float" office:value="10570.37" table:style-name="ce10">
            <text:p>10.570,37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3063.55" table:style-name="ce10">
            <text:p>3.063,5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866.3" table:style-name="ce10">
            <text:p>15.866,30</text:p>
          </table:table-cell>
          <table:table-cell office:value-type="float" office:value="-1315.1" table:style-name="ce12">
            <text:p>-1.315,10</text:p>
          </table:table-cell>
          <table:table-cell office:value-type="float" office:value="-2185.4699999999998" table:style-name="ce12">
            <text:p>-2.185,47</text:p>
          </table:table-cell>
          <table:table-cell office:value-type="float" office:value="-1659.55" table:style-name="ce12">
            <text:p>-1.659,55</text:p>
          </table:table-cell>
          <table:table-cell office:value-type="float" office:value="0" table:style-name="ce13">
            <text:p>0,00</text:p>
          </table:table-cell>
          <table:table-cell office:value-type="float" office:value="-5160.12" table:style-name="ce12">
            <text:p>-5.160,12</text:p>
          </table:table-cell>
          <table:table-cell office:value-type="float" office:value="10706.18" table:style-name="ce10">
            <text:p>10.706,1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LEBER ANTONIO AZEVEDO MOREIRA MELLO</text:p>
          </table:table-cell>
          <table:table-cell office:value-type="string" table:style-name="ce8">
            <text:p>TÉCNICO JUDICIÁRIO - NÍVEL MÉDIO B9</text:p>
          </table:table-cell>
          <table:table-cell office:value-type="string" table:style-name="ce8">
            <text:p>SECRETARIA <text:s/>(1ªVTSMC)</text:p>
          </table:table-cell>
          <table:table-cell office:value-type="float" office:value="10570.37" table:style-name="ce10">
            <text:p>10.570,37</text:p>
          </table:table-cell>
          <table:table-cell table:number-columns-repeated="2" table:style-name="ce9"/>
          <table:table-cell office:value-type="float" office:value="2753.44" table:style-name="ce10">
            <text:p>2.753,4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323.81" table:style-name="ce10">
            <text:p>13.323,81</text:p>
          </table:table-cell>
          <table:table-cell office:value-type="float" office:value="-828.39" table:style-name="ce11">
            <text:p>-828,39</text:p>
          </table:table-cell>
          <table:table-cell office:value-type="float" office:value="-1757.55" table:style-name="ce12">
            <text:p>-1.757,55</text:p>
          </table:table-cell>
          <table:table-cell office:value-type="float" office:value="-1304.99" table:style-name="ce12">
            <text:p>-1.304,99</text:p>
          </table:table-cell>
          <table:table-cell office:value-type="float" office:value="0" table:style-name="ce13">
            <text:p>0,00</text:p>
          </table:table-cell>
          <table:table-cell office:value-type="float" office:value="-3890.93" table:style-name="ce12">
            <text:p>-3.890,93</text:p>
          </table:table-cell>
          <table:table-cell office:value-type="float" office:value="9432.8799999999992" table:style-name="ce10">
            <text:p>9.432,8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AÍS CAVALCANTE COSTA BANDEIRA</text:p>
          </table:table-cell>
          <table:table-cell office:value-type="string" table:style-name="ce8">
            <text:p>TÉCNICO JUDICIÁRIO - NÍVEL MÉDIO A5</text:p>
          </table:table-cell>
          <table:table-cell office:value-type="string" table:style-name="ce8">
            <text:p>SETOR DE INFORMAÇÕES FUNCIONAIS (SEGESP)</text:p>
          </table:table-cell>
          <table:table-cell office:value-type="float" office:value="9151.77" table:style-name="ce10">
            <text:p>9.151,77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1931.32" table:style-name="ce10">
            <text:p>1.931,3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315.47" table:style-name="ce10">
            <text:p>13.315,47</text:p>
          </table:table-cell>
          <table:table-cell office:value-type="float" office:value="-828.39" table:style-name="ce11">
            <text:p>-828,39</text:p>
          </table:table-cell>
          <table:table-cell office:value-type="float" office:value="-1321.74" table:style-name="ce12">
            <text:p>-1.321,74</text:p>
          </table:table-cell>
          <table:table-cell office:value-type="float" office:value="-1006.65" table:style-name="ce12">
            <text:p>-1.006,65</text:p>
          </table:table-cell>
          <table:table-cell office:value-type="float" office:value="0" table:style-name="ce13">
            <text:p>0,00</text:p>
          </table:table-cell>
          <table:table-cell office:value-type="float" office:value="-3156.78" table:style-name="ce12">
            <text:p>-3.156,78</text:p>
          </table:table-cell>
          <table:table-cell office:value-type="float" office:value="10158.69" table:style-name="ce10">
            <text:p>10.158,6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AIS DE MENEZES ANDRADE BUARQUE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<text:s/>(1ªVTSMC)</text:p>
          </table:table-cell>
          <table:table-cell office:value-type="float" office:value="18325.75" table:style-name="ce10">
            <text:p>18.325,75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045.98" table:style-name="ce10">
            <text:p>2.045,9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604.11" table:style-name="ce10">
            <text:p>22.604,11</text:p>
          </table:table-cell>
          <table:table-cell office:value-type="float" office:value="-2557.52" table:style-name="ce12">
            <text:p>-2.557,52</text:p>
          </table:table-cell>
          <table:table-cell office:value-type="float" office:value="-4080.81" table:style-name="ce12">
            <text:p>-4.080,81</text:p>
          </table:table-cell>
          <table:table-cell office:value-type="float" office:value="-1769.7" table:style-name="ce12">
            <text:p>-1.769,70</text:p>
          </table:table-cell>
          <table:table-cell office:value-type="float" office:value="0" table:style-name="ce13">
            <text:p>0,00</text:p>
          </table:table-cell>
          <table:table-cell office:value-type="float" office:value="-8408.0300000000007" table:style-name="ce12">
            <text:p>-8.408,03</text:p>
          </table:table-cell>
          <table:table-cell office:value-type="float" office:value="14196.08" table:style-name="ce10">
            <text:p>14.196,0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AIS KRYSSIA DA ROCHA SOARES SIQUEIR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GABINETE DE DESEMBARGADOR (GABVL)</text:p>
          </table:table-cell>
          <table:table-cell office:value-type="float" office:value="10757.11" table:style-name="ce10">
            <text:p>10.757,11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4003.77" table:style-name="ce10">
            <text:p>4.003,7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945.93" table:style-name="ce10">
            <text:p>15.945,93</text:p>
          </table:table-cell>
          <table:table-cell office:value-type="float" office:value="-1360.53" table:style-name="ce12">
            <text:p>-1.360,53</text:p>
          </table:table-cell>
          <table:table-cell office:value-type="float" office:value="-1884.18" table:style-name="ce12">
            <text:p>-1.884,18</text:p>
          </table:table-cell>
          <table:table-cell office:value-type="float" office:value="-2033.78" table:style-name="ce12">
            <text:p>-2.033,78</text:p>
          </table:table-cell>
          <table:table-cell office:value-type="float" office:value="0" table:style-name="ce13">
            <text:p>0,00</text:p>
          </table:table-cell>
          <table:table-cell office:value-type="float" office:value="-5278.49" table:style-name="ce12">
            <text:p>-5.278,49</text:p>
          </table:table-cell>
          <table:table-cell office:value-type="float" office:value="10667.44" table:style-name="ce10">
            <text:p>10.667,4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AISE ALVES PACHECO LOB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7ª VT)</text:p>
          </table:table-cell>
          <table:table-cell office:value-type="float" office:value="11169.36" table:style-name="ce10">
            <text:p>11.169,36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765.6" table:style-name="ce10">
            <text:p>2.765,6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120.01" table:style-name="ce10">
            <text:p>15.120,01</text:p>
          </table:table-cell>
          <table:table-cell office:value-type="float" office:value="-1407.33" table:style-name="ce12">
            <text:p>-1.407,33</text:p>
          </table:table-cell>
          <table:table-cell office:value-type="float" office:value="-2088.9499999999998" table:style-name="ce12">
            <text:p>-2.088,95</text:p>
          </table:table-cell>
          <table:table-cell office:value-type="float" office:value="-1396.56" table:style-name="ce12">
            <text:p>-1.396,56</text:p>
          </table:table-cell>
          <table:table-cell office:value-type="float" office:value="0" table:style-name="ce13">
            <text:p>0,00</text:p>
          </table:table-cell>
          <table:table-cell office:value-type="float" office:value="-4892.84" table:style-name="ce12">
            <text:p>-4.892,84</text:p>
          </table:table-cell>
          <table:table-cell office:value-type="float" office:value="10227.17" table:style-name="ce10">
            <text:p>10.227,1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ARISSA FERREIRA CARNEIRO DE SOUZA PLÁCID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1ªVTSMC)</text:p>
          </table:table-cell>
          <table:table-cell office:value-type="float" office:value="11112.51" table:style-name="ce10">
            <text:p>11.112,51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361.21" table:style-name="ce10">
            <text:p>2.361,2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658.77" table:style-name="ce10">
            <text:p>14.658,77</text:p>
          </table:table-cell>
          <table:table-cell office:value-type="float" office:value="-1405.38" table:style-name="ce12">
            <text:p>-1.405,38</text:p>
          </table:table-cell>
          <table:table-cell office:value-type="float" office:value="-2021.72" table:style-name="ce12">
            <text:p>-2.021,72</text:p>
          </table:table-cell>
          <table:table-cell office:value-type="float" office:value="-3901.22" table:style-name="ce12">
            <text:p>-3.901,22</text:p>
          </table:table-cell>
          <table:table-cell office:value-type="float" office:value="0" table:style-name="ce13">
            <text:p>0,00</text:p>
          </table:table-cell>
          <table:table-cell office:value-type="float" office:value="-7328.32" table:style-name="ce12">
            <text:p>-7.328,32</text:p>
          </table:table-cell>
          <table:table-cell office:value-type="float" office:value="7330.45" table:style-name="ce10">
            <text:p>7.330,4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ARISSA GONÇALVES QUEIROZ PEIXOTO CAMIL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6ª VT)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office:value-type="float" office:value="2816.24" table:style-name="ce10">
            <text:p>2.816,2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001.29" table:style-name="ce10">
            <text:p>4.001,29</text:p>
          </table:table-cell>
          <table:table-cell table:number-columns-repeated="2" table:style-name="ce9"/>
          <table:table-cell office:value-type="float" office:value="-814.56" table:style-name="ce11">
            <text:p>-814,56</text:p>
          </table:table-cell>
          <table:table-cell office:value-type="float" office:value="0" table:style-name="ce13">
            <text:p>0,00</text:p>
          </table:table-cell>
          <table:table-cell office:value-type="float" office:value="-814.56" table:style-name="ce11">
            <text:p>-814,56</text:p>
          </table:table-cell>
          <table:table-cell office:value-type="float" office:value="3186.73" table:style-name="ce10">
            <text:p>3.186,7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ARISSA SANTIAGO TENÓRIO CAVALCANTE MENDE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DO TRIBUNAL PLENO</text:p>
          </table:table-cell>
          <table:table-cell office:value-type="float" office:value="11754.59" table:style-name="ce10">
            <text:p>11.754,59</text:p>
          </table:table-cell>
          <table:table-cell table:number-columns-repeated="2" table:style-name="ce9"/>
          <table:table-cell office:value-type="float" office:value="1522.61" table:style-name="ce10">
            <text:p>1.522,6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277.2" table:style-name="ce10">
            <text:p>13.277,20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1949.23" table:style-name="ce12">
            <text:p>-1.949,23</text:p>
          </table:table-cell>
          <table:table-cell office:value-type="float" office:value="-690.59" table:style-name="ce11">
            <text:p>-690,59</text:p>
          </table:table-cell>
          <table:table-cell office:value-type="float" office:value="0" table:style-name="ce13">
            <text:p>0,00</text:p>
          </table:table-cell>
          <table:table-cell office:value-type="float" office:value="-4144.99" table:style-name="ce12">
            <text:p>-4.144,99</text:p>
          </table:table-cell>
          <table:table-cell office:value-type="float" office:value="9132.2099999999991" table:style-name="ce10">
            <text:p>9.132,2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AURISTON CHAVES DE FARIAS JÚNIOR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DE GOVERNANÇA E GESTÃO ESTRATÉGICA</text:p>
          </table:table-cell>
          <table:table-cell office:value-type="float" office:value="13416.86" table:style-name="ce10">
            <text:p>13.416,86</text:p>
          </table:table-cell>
          <table:table-cell office:value-type="float" office:value="4788.8100000000004" table:style-name="ce10">
            <text:p>4.788,81</text:p>
          </table:table-cell>
          <table:table-cell table:style-name="ce9"/>
          <table:table-cell office:value-type="float" office:value="2004.69" table:style-name="ce10">
            <text:p>2.004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210.36" table:style-name="ce10">
            <text:p>20.210,36</text:p>
          </table:table-cell>
          <table:table-cell office:value-type="float" office:value="-828.39" table:style-name="ce11">
            <text:p>-828,39</text:p>
          </table:table-cell>
          <table:table-cell office:value-type="float" office:value="-3429.2" table:style-name="ce12">
            <text:p>-3.429,20</text:p>
          </table:table-cell>
          <table:table-cell office:value-type="float" office:value="-3344.78" table:style-name="ce12">
            <text:p>-3.344,78</text:p>
          </table:table-cell>
          <table:table-cell office:value-type="float" office:value="0" table:style-name="ce13">
            <text:p>0,00</text:p>
          </table:table-cell>
          <table:table-cell office:value-type="float" office:value="-7602.37" table:style-name="ce12">
            <text:p>-7.602,37</text:p>
          </table:table-cell>
          <table:table-cell office:value-type="float" office:value="12607.99" table:style-name="ce10">
            <text:p>12.607,9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AURO SÉRGIO OMENA BARBOS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8ª VT)</text:p>
          </table:table-cell>
          <table:table-cell office:value-type="float" office:value="11754.59" table:style-name="ce10">
            <text:p>11.754,59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3186.59" table:style-name="ce10">
            <text:p>3.186,5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126.23" table:style-name="ce10">
            <text:p>16.126,23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222.98" table:style-name="ce12">
            <text:p>-2.222,98</text:p>
          </table:table-cell>
          <table:table-cell office:value-type="float" office:value="-4208.95" table:style-name="ce12">
            <text:p>-4.208,95</text:p>
          </table:table-cell>
          <table:table-cell office:value-type="float" office:value="0" table:style-name="ce13">
            <text:p>0,00</text:p>
          </table:table-cell>
          <table:table-cell office:value-type="float" office:value="-7937.1" table:style-name="ce12">
            <text:p>-7.937,10</text:p>
          </table:table-cell>
          <table:table-cell office:value-type="float" office:value="8189.13" table:style-name="ce10">
            <text:p>8.189,1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EILA BARACUHY SALES MEDEIROS</text:p>
          </table:table-cell>
          <table:table-cell office:value-type="string" table:style-name="ce8">
            <text:p>DIRETOR DE DIVISÃO - CJ-01</text:p>
          </table:table-cell>
          <table:table-cell office:value-type="string" table:style-name="ce8">
            <text:p>DIVISÃO DE GOVERNANÇA DAS CONTRATAÇÕES</text:p>
          </table:table-cell>
          <table:table-cell office:value-type="float" office:value="11057.45" table:style-name="ce10">
            <text:p>11.057,45</text:p>
          </table:table-cell>
          <table:table-cell table:style-name="ce9"/>
          <table:table-cell office:value-type="float" office:value="5990.88" table:style-name="ce10">
            <text:p>5.990,88</text:p>
          </table:table-cell>
          <table:table-cell office:value-type="float" office:value="1613.38" table:style-name="ce10">
            <text:p>1.613,3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661.71" table:style-name="ce10">
            <text:p>18.661,71</text:p>
          </table:table-cell>
          <table:table-cell office:value-type="float" office:value="-828.39" table:style-name="ce11">
            <text:p>-828,39</text:p>
          </table:table-cell>
          <table:table-cell office:value-type="float" office:value="-3591.12" table:style-name="ce12">
            <text:p>-3.591,12</text:p>
          </table:table-cell>
          <table:table-cell office:value-type="float" office:value="-723.48" table:style-name="ce11">
            <text:p>-723,48</text:p>
          </table:table-cell>
          <table:table-cell office:value-type="float" office:value="0" table:style-name="ce13">
            <text:p>0,00</text:p>
          </table:table-cell>
          <table:table-cell office:value-type="float" office:value="-5142.99" table:style-name="ce12">
            <text:p>-5.142,99</text:p>
          </table:table-cell>
          <table:table-cell office:value-type="float" office:value="13518.72" table:style-name="ce10">
            <text:p>13.518,7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EILA RÉGIA NICÁCIO AMORIM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DESENVOLVIMENTO DE PESSOAS (SEGESP)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1185.05" table:style-name="ce10">
            <text:p>1.185,05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1185.05" table:style-name="ce10">
            <text:p>1.185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ENISE ALVES MADEIRO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9480.75" table:style-name="ce10">
            <text:p>19.480,75</text:p>
          </table:table-cell>
          <table:table-cell table:number-columns-repeated="2" table:style-name="ce9"/>
          <table:table-cell office:value-type="float" office:value="1005.58" table:style-name="ce10">
            <text:p>1.005,5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486.330000000002" table:style-name="ce10">
            <text:p>20.486,33</text:p>
          </table:table-cell>
          <table:table-cell office:value-type="float" office:value="-1943.94" table:style-name="ce12">
            <text:p>-1.943,94</text:p>
          </table:table-cell>
          <table:table-cell office:value-type="float" office:value="-3953.26" table:style-name="ce12">
            <text:p>-3.953,26</text:p>
          </table:table-cell>
          <table:table-cell office:value-type="float" office:value="-1168.43" table:style-name="ce12">
            <text:p>-1.168,43</text:p>
          </table:table-cell>
          <table:table-cell office:value-type="float" office:value="0" table:style-name="ce13">
            <text:p>0,00</text:p>
          </table:table-cell>
          <table:table-cell office:value-type="float" office:value="-7065.63" table:style-name="ce12">
            <text:p>-7.065,63</text:p>
          </table:table-cell>
          <table:table-cell office:value-type="float" office:value="13420.7" table:style-name="ce10">
            <text:p>13.420,7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EONARDO ALBUQUERQUE DE REZENDE</text:p>
          </table:table-cell>
          <table:table-cell office:value-type="string" table:style-name="ce8">
            <text:p>DIRETOR DE DIVISÃO - CJ-01</text:p>
          </table:table-cell>
          <table:table-cell office:value-type="string" table:style-name="ce8">
            <text:p>DIVISÃO DE SEGURANÇA DA INFORMAÇÃO E PROTEÇÃO DE</text:p>
          </table:table-cell>
          <table:table-cell office:value-type="float" office:value="20051.560000000001" table:style-name="ce10">
            <text:p>20.051,56</text:p>
          </table:table-cell>
          <table:table-cell table:style-name="ce9"/>
          <table:table-cell office:value-type="float" office:value="5990.88" table:style-name="ce10">
            <text:p>5.990,88</text:p>
          </table:table-cell>
          <table:table-cell office:value-type="float" office:value="3011.23" table:style-name="ce10">
            <text:p>3.011,2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053.67" table:style-name="ce10">
            <text:p>29.053,67</text:p>
          </table:table-cell>
          <table:table-cell office:value-type="float" office:value="-2826.89" table:style-name="ce12">
            <text:p>-2.826,89</text:p>
          </table:table-cell>
          <table:table-cell office:value-type="float" office:value="-5306.37" table:style-name="ce12">
            <text:p>-5.306,37</text:p>
          </table:table-cell>
          <table:table-cell office:value-type="float" office:value="-2411" table:style-name="ce12">
            <text:p>-2.411,00</text:p>
          </table:table-cell>
          <table:table-cell office:value-type="float" office:value="0" table:style-name="ce13">
            <text:p>0,00</text:p>
          </table:table-cell>
          <table:table-cell office:value-type="float" office:value="-10544.26" table:style-name="ce12">
            <text:p>-10.544,26</text:p>
          </table:table-cell>
          <table:table-cell office:value-type="float" office:value="18509.41" table:style-name="ce10">
            <text:p>18.509,4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EONARDO JOSÉ VELOSO DA SILV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CRETARIA DA CORREGEDORIA REGIONAL</text:p>
          </table:table-cell>
          <table:table-cell office:value-type="float" office:value="19285.939999999999" table:style-name="ce10">
            <text:p>19.285,94</text:p>
          </table:table-cell>
          <table:table-cell table:number-columns-repeated="2" table:style-name="ce9"/>
          <table:table-cell office:value-type="float" office:value="2495.4299999999998" table:style-name="ce10">
            <text:p>2.495,4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781.37" table:style-name="ce10">
            <text:p>21.781,37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3628.58" table:style-name="ce12">
            <text:p>-3.628,58</text:p>
          </table:table-cell>
          <table:table-cell office:value-type="float" office:value="-981.92" table:style-name="ce11">
            <text:p>-981,92</text:p>
          </table:table-cell>
          <table:table-cell office:value-type="float" office:value="0" table:style-name="ce13">
            <text:p>0,00</text:p>
          </table:table-cell>
          <table:table-cell office:value-type="float" office:value="-7350.69" table:style-name="ce12">
            <text:p>-7.350,69</text:p>
          </table:table-cell>
          <table:table-cell office:value-type="float" office:value="14430.68" table:style-name="ce10">
            <text:p>14.430,6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EONEL TEIXEIRA DE OLIVEIR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416.86" table:style-name="ce10">
            <text:p>13.416,86</text:p>
          </table:table-cell>
          <table:table-cell office:value-type="float" office:value="744.58" table:style-name="ce15">
            <text:p>744,58</text:p>
          </table:table-cell>
          <table:table-cell table:style-name="ce9"/>
          <table:table-cell office:value-type="float" office:value="3594.13" table:style-name="ce10">
            <text:p>3.594,1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755.57" table:style-name="ce10">
            <text:p>17.755,57</text:p>
          </table:table-cell>
          <table:table-cell office:value-type="float" office:value="-1620.37" table:style-name="ce12">
            <text:p>-1.620,37</text:p>
          </table:table-cell>
          <table:table-cell office:value-type="float" office:value="-2370.89" table:style-name="ce12">
            <text:p>-2.370,89</text:p>
          </table:table-cell>
          <table:table-cell office:value-type="float" office:value="-2958.25" table:style-name="ce12">
            <text:p>-2.958,25</text:p>
          </table:table-cell>
          <table:table-cell office:value-type="float" office:value="0" table:style-name="ce13">
            <text:p>0,00</text:p>
          </table:table-cell>
          <table:table-cell office:value-type="float" office:value="-6949.51" table:style-name="ce12">
            <text:p>-6.949,51</text:p>
          </table:table-cell>
          <table:table-cell office:value-type="float" office:value="10806.06" table:style-name="ce10">
            <text:p>10.806,0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EONILSON LIMA DE MIRAND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091.17" table:style-name="ce10">
            <text:p>22.091,17</text:p>
          </table:table-cell>
          <table:table-cell office:value-type="float" office:value="3656.12" table:style-name="ce10">
            <text:p>3.656,12</text:p>
          </table:table-cell>
          <table:table-cell table:style-name="ce9"/>
          <table:table-cell office:value-type="float" office:value="4016.25" table:style-name="ce10">
            <text:p>4.016,2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763.54" table:style-name="ce10">
            <text:p>29.763,54</text:p>
          </table:table-cell>
          <table:table-cell office:value-type="float" office:value="-3828.35" table:style-name="ce12">
            <text:p>-3.828,35</text:p>
          </table:table-cell>
          <table:table-cell office:value-type="float" office:value="-5106.21" table:style-name="ce12">
            <text:p>-5.106,21</text:p>
          </table:table-cell>
          <table:table-cell office:value-type="float" office:value="-4856.66" table:style-name="ce12">
            <text:p>-4.856,66</text:p>
          </table:table-cell>
          <table:table-cell office:value-type="float" office:value="0" table:style-name="ce13">
            <text:p>0,00</text:p>
          </table:table-cell>
          <table:table-cell office:value-type="float" office:value="-13791.22" table:style-name="ce12">
            <text:p>-13.791,22</text:p>
          </table:table-cell>
          <table:table-cell office:value-type="float" office:value="15972.32" table:style-name="ce10">
            <text:p>15.972,3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ÍBIA AMÉLIA CHAGAS AMARAL</text:p>
          </table:table-cell>
          <table:table-cell office:value-type="string" table:style-name="ce8">
            <text:p>DIRETOR DE DIVISÃO - CJ-01</text:p>
          </table:table-cell>
          <table:table-cell office:value-type="string" table:style-name="ce8">
            <text:p>DIVISÃO DE GESTÃO NEGOCIAL DE INICIATIVAS NACIONAIS</text:p>
          </table:table-cell>
          <table:table-cell office:value-type="float" office:value="18875.53" table:style-name="ce10">
            <text:p>18.875,53</text:p>
          </table:table-cell>
          <table:table-cell office:value-type="float" office:value="2647.51" table:style-name="ce10">
            <text:p>2.647,51</text:p>
          </table:table-cell>
          <table:table-cell office:value-type="float" office:value="5990.88" table:style-name="ce10">
            <text:p>5.990,88</text:p>
          </table:table-cell>
          <table:table-cell office:value-type="float" office:value="2211.14" table:style-name="ce10">
            <text:p>2.211,1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725.06" table:style-name="ce10">
            <text:p>29.725,06</text:p>
          </table:table-cell>
          <table:table-cell office:value-type="float" office:value="-2647.51" table:style-name="ce12">
            <text:p>-2.647,51</text:p>
          </table:table-cell>
          <table:table-cell office:value-type="float" office:value="-5916.77" table:style-name="ce12">
            <text:p>-5.916,77</text:p>
          </table:table-cell>
          <table:table-cell office:value-type="float" office:value="-4174.8999999999996" table:style-name="ce12">
            <text:p>-4.174,90</text:p>
          </table:table-cell>
          <table:table-cell office:value-type="float" office:value="0" table:style-name="ce13">
            <text:p>0,00</text:p>
          </table:table-cell>
          <table:table-cell office:value-type="float" office:value="-12739.18" table:style-name="ce12">
            <text:p>-12.739,18</text:p>
          </table:table-cell>
          <table:table-cell office:value-type="float" office:value="16985.88" table:style-name="ce10">
            <text:p>16.985,8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ÍDIA MARIA SOUTO MAIOR MEDEIRO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7756.56" table:style-name="ce10">
            <text:p>7.756,56</text:p>
          </table:table-cell>
          <table:table-cell table:style-name="ce9"/>
          <table:table-cell office:value-type="float" office:value="12.1" table:style-name="ce13">
            <text:p>12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523.25" table:style-name="ce10">
            <text:p>19.523,25</text:p>
          </table:table-cell>
          <table:table-cell office:value-type="float" office:value="-1948.96" table:style-name="ce12">
            <text:p>-1.948,96</text:p>
          </table:table-cell>
          <table:table-cell table:style-name="ce9"/>
          <table:table-cell office:value-type="float" office:value="-86.79" table:style-name="ce11">
            <text:p>-86,79</text:p>
          </table:table-cell>
          <table:table-cell office:value-type="float" office:value="0" table:style-name="ce13">
            <text:p>0,00</text:p>
          </table:table-cell>
          <table:table-cell office:value-type="float" office:value="-2035.75" table:style-name="ce12">
            <text:p>-2.035,75</text:p>
          </table:table-cell>
          <table:table-cell office:value-type="float" office:value="17487.5" table:style-name="ce10">
            <text:p>17.487,5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ILIAN SIBELY CAVALCANTE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<text:s/>(PAL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2769.6" table:style-name="ce10">
            <text:p>2.769,60</text:p>
          </table:table-cell>
          <table:table-cell table:style-name="ce9"/>
          <table:table-cell office:value-type="float" office:value="2994.07" table:style-name="ce10">
            <text:p>2.994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565.75" table:style-name="ce10">
            <text:p>17.565,75</text:p>
          </table:table-cell>
          <table:table-cell office:value-type="float" office:value="-1954.5" table:style-name="ce12">
            <text:p>-1.954,50</text:p>
          </table:table-cell>
          <table:table-cell office:value-type="float" office:value="-2443.9499999999998" table:style-name="ce12">
            <text:p>-2.443,95</text:p>
          </table:table-cell>
          <table:table-cell office:value-type="float" office:value="-3624" table:style-name="ce12">
            <text:p>-3.624,00</text:p>
          </table:table-cell>
          <table:table-cell office:value-type="float" office:value="0" table:style-name="ce13">
            <text:p>0,00</text:p>
          </table:table-cell>
          <table:table-cell office:value-type="float" office:value="-8022.45" table:style-name="ce12">
            <text:p>-8.022,45</text:p>
          </table:table-cell>
          <table:table-cell office:value-type="float" office:value="9543.2999999999993" table:style-name="ce10">
            <text:p>9.543,3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ILIANE CRISTINA CALHEIROS DE OLIVEIRA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6ª VT)</text:p>
          </table:table-cell>
          <table:table-cell office:value-type="float" office:value="11170.85" table:style-name="ce10">
            <text:p>11.170,85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489.5" table:style-name="ce10">
            <text:p>2.489,50</text:p>
          </table:table-cell>
          <table:table-cell office:value-type="float" office:value="411.91" table:number-columns-spanned="2" table:number-rows-spanned="1" table:style-name="ce26">
            <text:p>411,91</text:p>
          </table:table-cell>
          <table:covered-table-cell/>
          <table:table-cell table:style-name="ce9"/>
          <table:table-cell office:value-type="float" office:value="16304.64" table:style-name="ce10">
            <text:p>16.304,64</text:p>
          </table:table-cell>
          <table:table-cell office:value-type="float" office:value="-1407.33" table:style-name="ce12">
            <text:p>-1.407,33</text:p>
          </table:table-cell>
          <table:table-cell office:value-type="float" office:value="-2542.79" table:style-name="ce12">
            <text:p>-2.542,79</text:p>
          </table:table-cell>
          <table:table-cell office:value-type="float" office:value="-889.8" table:style-name="ce11">
            <text:p>-889,80</text:p>
          </table:table-cell>
          <table:table-cell office:value-type="float" office:value="0" table:style-name="ce13">
            <text:p>0,00</text:p>
          </table:table-cell>
          <table:table-cell office:value-type="float" office:value="-4839.92" table:style-name="ce12">
            <text:p>-4.839,92</text:p>
          </table:table-cell>
          <table:table-cell office:value-type="float" office:value="11464.72" table:style-name="ce10">
            <text:p>11.464,7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INDAURA VIEIRA DA SILVA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<text:s/>(2ªVTSMC)</text:p>
          </table:table-cell>
          <table:table-cell office:value-type="float" office:value="1841.53" table:style-name="ce10">
            <text:p>1.841,53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2953.88" table:style-name="ce10">
            <text:p>2.953,8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174.48" table:style-name="ce10">
            <text:p>6.174,48</text:p>
          </table:table-cell>
          <table:table-cell office:value-type="float" office:value="-295.47000000000003" table:style-name="ce11">
            <text:p>-295,47</text:p>
          </table:table-cell>
          <table:table-cell office:value-type="float" office:value="-33.93" table:style-name="ce11">
            <text:p>-33,93</text:p>
          </table:table-cell>
          <table:table-cell office:value-type="float" office:value="-1871.16" table:style-name="ce12">
            <text:p>-1.871,16</text:p>
          </table:table-cell>
          <table:table-cell office:value-type="float" office:value="0" table:style-name="ce13">
            <text:p>0,00</text:p>
          </table:table-cell>
          <table:table-cell office:value-type="float" office:value="-2200.56" table:style-name="ce12">
            <text:p>-2.200,56</text:p>
          </table:table-cell>
          <table:table-cell office:value-type="float" office:value="3973.92" table:style-name="ce10">
            <text:p>3.973,9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ISIANE MARIA SANTOS ARAÚJO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SETOR DE CORREIÇÕES, NORMATIZAÇÃO E PROCESSOS (S</text:p>
          </table:table-cell>
          <table:table-cell table:number-columns-repeated="3" table:style-name="ce9"/>
          <table:table-cell office:value-type="float" office:value="2810.35" table:style-name="ce10">
            <text:p>2.810,3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10.35" table:style-name="ce10">
            <text:p>2.810,35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2810.35" table:style-name="ce10">
            <text:p>2.810,3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ÍVIA JATOBÁ DE HOLANDA CAVALCANTI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4ª VT)</text:p>
          </table:table-cell>
          <table:table-cell office:value-type="float" office:value="18252.3" table:style-name="ce10">
            <text:p>18.252,30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075.25" table:style-name="ce10">
            <text:p>2.075,2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512.6" table:style-name="ce10">
            <text:p>21.512,60</text:p>
          </table:table-cell>
          <table:table-cell office:value-type="float" office:value="-2557.52" table:style-name="ce12">
            <text:p>-2.557,52</text:p>
          </table:table-cell>
          <table:table-cell office:value-type="float" office:value="-3720.46" table:style-name="ce12">
            <text:p>-3.720,46</text:p>
          </table:table-cell>
          <table:table-cell office:value-type="float" office:value="-818.66" table:style-name="ce11">
            <text:p>-818,66</text:p>
          </table:table-cell>
          <table:table-cell office:value-type="float" office:value="0" table:style-name="ce13">
            <text:p>0,00</text:p>
          </table:table-cell>
          <table:table-cell office:value-type="float" office:value="-7096.64" table:style-name="ce12">
            <text:p>-7.096,64</text:p>
          </table:table-cell>
          <table:table-cell office:value-type="float" office:value="14415.96" table:style-name="ce10">
            <text:p>14.415,9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IVIANE BEZERRA BUENO BRAZ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10ª VT)</text:p>
          </table:table-cell>
          <table:table-cell office:value-type="float" office:value="19358.669999999998" table:style-name="ce10">
            <text:p>19.358,67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3189.98" table:style-name="ce10">
            <text:p>3.189,9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781.03" table:style-name="ce10">
            <text:p>24.781,03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4210.3500000000004" table:style-name="ce12">
            <text:p>-4.210,35</text:p>
          </table:table-cell>
          <table:table-cell office:value-type="float" office:value="-1826.98" table:style-name="ce12">
            <text:p>-1.826,98</text:p>
          </table:table-cell>
          <table:table-cell office:value-type="float" office:value="0" table:style-name="ce13">
            <text:p>0,00</text:p>
          </table:table-cell>
          <table:table-cell office:value-type="float" office:value="-8777.52" table:style-name="ce12">
            <text:p>-8.777,52</text:p>
          </table:table-cell>
          <table:table-cell office:value-type="float" office:value="16003.51" table:style-name="ce10">
            <text:p>16.003,5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ANA DOS SANTOS SILVA DE SOUZ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GABINETE DE DESEMBARGADOR (GABAHFI)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1185.05" table:style-name="ce10">
            <text:p>1.185,05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1185.05" table:style-name="ce10">
            <text:p>1.185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ANNA ROSY CARNEIRO DE MORAES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3ª VT)</text:p>
          </table:table-cell>
          <table:table-cell office:value-type="float" office:value="11802.08" table:style-name="ce10">
            <text:p>11.802,08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3849.65" table:style-name="ce10">
            <text:p>3.849,6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884.11" table:style-name="ce10">
            <text:p>17.884,11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471.92" table:style-name="ce12">
            <text:p>-2.471,92</text:p>
          </table:table-cell>
          <table:table-cell office:value-type="float" office:value="-2347.88" table:style-name="ce12">
            <text:p>-2.347,88</text:p>
          </table:table-cell>
          <table:table-cell office:value-type="float" office:value="0" table:style-name="ce13">
            <text:p>0,00</text:p>
          </table:table-cell>
          <table:table-cell office:value-type="float" office:value="-6324.97" table:style-name="ce12">
            <text:p>-6.324,97</text:p>
          </table:table-cell>
          <table:table-cell office:value-type="float" office:value="11559.14" table:style-name="ce10">
            <text:p>11.559,1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ARA ESTER DE BARROS JATOBÁ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<text:s/>(2ªVTSMC)</text:p>
          </table:table-cell>
          <table:table-cell office:value-type="float" office:value="10443.780000000001" table:style-name="ce10">
            <text:p>10.443,78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2287.84" table:style-name="ce10">
            <text:p>2.287,8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142.63" table:style-name="ce10">
            <text:p>21.142,63</text:p>
          </table:table-cell>
          <table:table-cell office:value-type="float" office:value="-828.39" table:style-name="ce11">
            <text:p>-828,39</text:p>
          </table:table-cell>
          <table:table-cell office:value-type="float" office:value="-4035.76" table:style-name="ce12">
            <text:p>-4.035,76</text:p>
          </table:table-cell>
          <table:table-cell office:value-type="float" office:value="-2842.88" table:style-name="ce12">
            <text:p>-2.842,88</text:p>
          </table:table-cell>
          <table:table-cell office:value-type="float" office:value="0" table:style-name="ce13">
            <text:p>0,00</text:p>
          </table:table-cell>
          <table:table-cell office:value-type="float" office:value="-7707.03" table:style-name="ce12">
            <text:p>-7.707,03</text:p>
          </table:table-cell>
          <table:table-cell office:value-type="float" office:value="13435.6" table:style-name="ce10">
            <text:p>13.435,6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 BARBOSA DUARTE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1887.29" table:style-name="ce10">
            <text:p>1.887,29</text:p>
          </table:table-cell>
          <table:table-cell table:style-name="ce9"/>
          <table:table-cell office:value-type="float" office:value="1758.47" table:style-name="ce10">
            <text:p>1.758,4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400.35" table:style-name="ce10">
            <text:p>15.400,35</text:p>
          </table:table-cell>
          <table:table-cell office:value-type="float" office:value="-980.53" table:style-name="ce11">
            <text:p>-980,53</text:p>
          </table:table-cell>
          <table:table-cell office:value-type="float" office:value="-2560.37" table:style-name="ce12">
            <text:p>-2.560,37</text:p>
          </table:table-cell>
          <table:table-cell office:value-type="float" office:value="-1973.86" table:style-name="ce12">
            <text:p>-1.973,86</text:p>
          </table:table-cell>
          <table:table-cell office:value-type="float" office:value="0" table:style-name="ce13">
            <text:p>0,00</text:p>
          </table:table-cell>
          <table:table-cell office:value-type="float" office:value="-5514.76" table:style-name="ce12">
            <text:p>-5.514,76</text:p>
          </table:table-cell>
          <table:table-cell office:value-type="float" office:value="9885.59" table:style-name="ce10">
            <text:p>9.885,5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A CRISTINA DE MELO SOUT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2UNP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1852.91" table:style-name="ce10">
            <text:p>1.852,91</text:p>
          </table:table-cell>
          <table:table-cell office:value-type="float" office:value="1185.05" table:style-name="ce10">
            <text:p>1.185,05</text:p>
          </table:table-cell>
          <table:table-cell office:value-type="float" office:value="1824.63" table:style-name="ce10">
            <text:p>1.824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260.98" table:style-name="ce10">
            <text:p>16.260,98</text:p>
          </table:table-cell>
          <table:table-cell office:value-type="float" office:value="-1744.47" table:style-name="ce12">
            <text:p>-1.744,47</text:p>
          </table:table-cell>
          <table:table-cell office:value-type="float" office:value="-2568.77" table:style-name="ce12">
            <text:p>-2.568,77</text:p>
          </table:table-cell>
          <table:table-cell office:value-type="float" office:value="-1179.73" table:style-name="ce12">
            <text:p>-1.179,73</text:p>
          </table:table-cell>
          <table:table-cell office:value-type="float" office:value="0" table:style-name="ce13">
            <text:p>0,00</text:p>
          </table:table-cell>
          <table:table-cell office:value-type="float" office:value="-5492.97" table:style-name="ce12">
            <text:p>-5.492,97</text:p>
          </table:table-cell>
          <table:table-cell office:value-type="float" office:value="10768.01" table:style-name="ce10">
            <text:p>10.768,0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A DA SILVA TERTO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TOR DE CONTRATOS E PUBLICAÇÃO (SA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2359.12" table:style-name="ce10">
            <text:p>2.359,12</text:p>
          </table:table-cell>
          <table:table-cell office:value-type="float" office:value="1379.07" table:style-name="ce10">
            <text:p>1.379,07</text:p>
          </table:table-cell>
          <table:table-cell office:value-type="float" office:value="2130" table:style-name="ce10">
            <text:p>2.130,0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765.259999999998" table:style-name="ce10">
            <text:p>17.765,26</text:p>
          </table:table-cell>
          <table:table-cell office:value-type="float" office:value="-1886.77" table:style-name="ce12">
            <text:p>-1.886,77</text:p>
          </table:table-cell>
          <table:table-cell office:value-type="float" office:value="-2807.2" table:style-name="ce12">
            <text:p>-2.807,20</text:p>
          </table:table-cell>
          <table:table-cell office:value-type="float" office:value="-6147.45" table:style-name="ce12">
            <text:p>-6.147,45</text:p>
          </table:table-cell>
          <table:table-cell office:value-type="float" office:value="0" table:style-name="ce13">
            <text:p>0,00</text:p>
          </table:table-cell>
          <table:table-cell office:value-type="float" office:value="-10841.42" table:style-name="ce12">
            <text:p>-10.841,42</text:p>
          </table:table-cell>
          <table:table-cell office:value-type="float" office:value="6923.84" table:style-name="ce10">
            <text:p>6.923,8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A DE CARVALHO SALGUEIRO SILVA</text:p>
          </table:table-cell>
          <table:table-cell office:value-type="string" table:style-name="ce8">
            <text:p>ASSISTENTE JURIDICO IV - FC-04</text:p>
          </table:table-cell>
          <table:table-cell office:value-type="string" table:style-name="ce8">
            <text:p>GABINETE DE DESEMBARGADOR (GABJL)</text:p>
          </table:table-cell>
          <table:table-cell office:value-type="float" office:value="18435.93" table:style-name="ce10">
            <text:p>18.435,93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033.88" table:style-name="ce10">
            <text:p>2.033,8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409.7" table:style-name="ce10">
            <text:p>22.409,70</text:p>
          </table:table-cell>
          <table:table-cell office:value-type="float" office:value="-828.39" table:style-name="ce11">
            <text:p>-828,39</text:p>
          </table:table-cell>
          <table:table-cell office:value-type="float" office:value="-4506.18" table:style-name="ce12">
            <text:p>-4.506,18</text:p>
          </table:table-cell>
          <table:table-cell office:value-type="float" office:value="-1287.49" table:style-name="ce12">
            <text:p>-1.287,49</text:p>
          </table:table-cell>
          <table:table-cell office:value-type="float" office:value="0" table:style-name="ce13">
            <text:p>0,00</text:p>
          </table:table-cell>
          <table:table-cell office:value-type="float" office:value="-6622.06" table:style-name="ce12">
            <text:p>-6.622,06</text:p>
          </table:table-cell>
          <table:table-cell office:value-type="float" office:value="15787.64" table:style-name="ce10">
            <text:p>15.787,6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A FREITAS RIBEIRO LIMA</text:p>
          </table:table-cell>
          <table:table-cell office:value-type="string" table:style-name="ce8">
            <text:p>ASSISTENTE JURIDICO II - FC-04</text:p>
          </table:table-cell>
          <table:table-cell office:value-type="string" table:style-name="ce8">
            <text:p>GABINETE DE DESEMBARGADOR (GABAC)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1664.73" table:style-name="ce10">
            <text:p>1.664,73</text:p>
          </table:table-cell>
          <table:table-cell office:value-type="float" office:value="1939.89" table:style-name="ce10">
            <text:p>1.939,89</text:p>
          </table:table-cell>
          <table:table-cell office:value-type="float" office:value="1583.53" table:style-name="ce10">
            <text:p>1.583,5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889.67" table:style-name="ce10">
            <text:p>23.889,67</text:p>
          </table:table-cell>
          <table:table-cell office:value-type="float" office:value="-2918.44" table:style-name="ce12">
            <text:p>-2.918,44</text:p>
          </table:table-cell>
          <table:table-cell office:value-type="float" office:value="-4462.26" table:style-name="ce12">
            <text:p>-4.462,26</text:p>
          </table:table-cell>
          <table:table-cell office:value-type="float" office:value="-4126.3100000000004" table:style-name="ce12">
            <text:p>-4.126,31</text:p>
          </table:table-cell>
          <table:table-cell office:value-type="float" office:value="0" table:style-name="ce13">
            <text:p>0,00</text:p>
          </table:table-cell>
          <table:table-cell office:value-type="float" office:value="-11507.01" table:style-name="ce12">
            <text:p>-11.507,01</text:p>
          </table:table-cell>
          <table:table-cell office:value-type="float" office:value="12382.66" table:style-name="ce10">
            <text:p>12.382,6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A LYRA FIALH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APOIO ÀS VARAS (SEJ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3001.86" table:style-name="ce10">
            <text:p>3.001,86</text:p>
          </table:table-cell>
          <table:table-cell table:style-name="ce9"/>
          <table:table-cell office:value-type="float" office:value="1012.94" table:style-name="ce10">
            <text:p>1.012,9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650.66" table:style-name="ce10">
            <text:p>15.650,66</text:p>
          </table:table-cell>
          <table:table-cell office:value-type="float" office:value="-1973.23" table:style-name="ce12">
            <text:p>-1.973,23</text:p>
          </table:table-cell>
          <table:table-cell office:value-type="float" office:value="-2613.37" table:style-name="ce12">
            <text:p>-2.613,37</text:p>
          </table:table-cell>
          <table:table-cell office:value-type="float" office:value="-792.32" table:style-name="ce11">
            <text:p>-792,32</text:p>
          </table:table-cell>
          <table:table-cell office:value-type="float" office:value="0" table:style-name="ce13">
            <text:p>0,00</text:p>
          </table:table-cell>
          <table:table-cell office:value-type="float" office:value="-5378.92" table:style-name="ce12">
            <text:p>-5.378,92</text:p>
          </table:table-cell>
          <table:table-cell office:value-type="float" office:value="10271.74" table:style-name="ce10">
            <text:p>10.271,7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A MARIA VASSALO DE VASCONCELLOS TORR</text:p>
          </table:table-cell>
          <table:table-cell office:value-type="string" table:style-name="ce8">
            <text:p>EXERCÍCIO <text:s/>PROVISÓRIO</text:p>
          </table:table-cell>
          <table:table-cell office:value-type="string" table:style-name="ce8">
            <text:p>SECRETARIA (4ª VT)</text:p>
          </table:table-cell>
          <table:table-cell table:number-columns-repeated="3" table:style-name="ce9"/>
          <table:table-cell office:value-type="float" office:value="36.35" table:style-name="ce13">
            <text:p>36,3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.35" table:style-name="ce15">
            <text:p>36,35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36.35" table:style-name="ce15">
            <text:p>36,3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A MARQUES BESERRA VALENÇ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5ª VT)</text:p>
          </table:table-cell>
          <table:table-cell office:value-type="float" office:value="1431" table:style-name="ce10">
            <text:p>1.431,00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613.38" table:style-name="ce10">
            <text:p>1.613,3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229.43" table:style-name="ce10">
            <text:p>4.229,43</text:p>
          </table:table-cell>
          <table:table-cell office:value-type="float" office:value="-200.34" table:style-name="ce11">
            <text:p>-200,34</text:p>
          </table:table-cell>
          <table:table-cell office:value-type="float" office:value="-38.380000000000003" table:style-name="ce11">
            <text:p>-38,38</text:p>
          </table:table-cell>
          <table:table-cell office:value-type="float" office:value="-1563.44" table:style-name="ce12">
            <text:p>-1.563,44</text:p>
          </table:table-cell>
          <table:table-cell office:value-type="float" office:value="0" table:style-name="ce13">
            <text:p>0,00</text:p>
          </table:table-cell>
          <table:table-cell office:value-type="float" office:value="-1802.16" table:style-name="ce12">
            <text:p>-1.802,16</text:p>
          </table:table-cell>
          <table:table-cell office:value-type="float" office:value="2427.27" table:style-name="ce10">
            <text:p>2.427,2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A OLIVEIRA TEMOTEO JUCÁ</text:p>
          </table:table-cell>
          <table:table-cell office:value-type="string" table:style-name="ce8">
            <text:p>ANALISTA JUDICIÁRIO - NÍVEL SUPERIOR C12</text:p>
          </table:table-cell>
          <table:table-cell table:style-name="ce9"/>
          <table:table-cell office:value-type="float" office:value="18951.18" table:style-name="ce10">
            <text:p>18.951,18</text:p>
          </table:table-cell>
          <table:table-cell table:number-columns-repeated="2" table:style-name="ce9"/>
          <table:table-cell office:value-type="float" office:value="3027.2" table:style-name="ce10">
            <text:p>3.027,2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978.38" table:style-name="ce10">
            <text:p>21.978,38</text:p>
          </table:table-cell>
          <table:table-cell office:value-type="float" office:value="-2647.51" table:style-name="ce12">
            <text:p>-2.647,51</text:p>
          </table:table-cell>
          <table:table-cell office:value-type="float" office:value="-3509.87" table:style-name="ce12">
            <text:p>-3.509,87</text:p>
          </table:table-cell>
          <table:table-cell office:value-type="float" office:value="-1592.76" table:style-name="ce12">
            <text:p>-1.592,76</text:p>
          </table:table-cell>
          <table:table-cell office:value-type="float" office:value="0" table:style-name="ce13">
            <text:p>0,00</text:p>
          </table:table-cell>
          <table:table-cell office:value-type="float" office:value="-7750.14" table:style-name="ce12">
            <text:p>-7.750,14</text:p>
          </table:table-cell>
          <table:table-cell office:value-type="float" office:value="14228.24" table:style-name="ce10">
            <text:p>14.228,2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A SOUZA SANTANA ALMEIDA</text:p>
          </table:table-cell>
          <table:table-cell office:value-type="string" table:style-name="ce8">
            <text:p>ASSISTENTE JURIDICO I - FC-04</text:p>
          </table:table-cell>
          <table:table-cell office:value-type="string" table:style-name="ce8">
            <text:p>GABINETE DE DESEMBARGADOR (GABPI)</text:p>
          </table:table-cell>
          <table:table-cell office:value-type="float" office:value="16276.77" table:style-name="ce10">
            <text:p>16.276,77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312.15" table:style-name="ce10">
            <text:p>2.312,1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528.810000000001" table:style-name="ce10">
            <text:p>20.528,81</text:p>
          </table:table-cell>
          <table:table-cell office:value-type="float" office:value="-828.39" table:style-name="ce11">
            <text:p>-828,39</text:p>
          </table:table-cell>
          <table:table-cell office:value-type="float" office:value="-3860.28" table:style-name="ce12">
            <text:p>-3.860,28</text:p>
          </table:table-cell>
          <table:table-cell office:value-type="float" office:value="-778.27" table:style-name="ce11">
            <text:p>-778,27</text:p>
          </table:table-cell>
          <table:table-cell office:value-type="float" office:value="0" table:style-name="ce13">
            <text:p>0,00</text:p>
          </table:table-cell>
          <table:table-cell office:value-type="float" office:value="-5466.94" table:style-name="ce12">
            <text:p>-5.466,94</text:p>
          </table:table-cell>
          <table:table-cell office:value-type="float" office:value="15061.87" table:style-name="ce10">
            <text:p>15.061,8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A TAVARES DE SOUZA BASTOS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10ª VT)</text:p>
          </table:table-cell>
          <table:table-cell office:value-type="float" office:value="19441.79" table:style-name="ce10">
            <text:p>19.441,79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677.89" table:style-name="ce10">
            <text:p>2.677,8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352.06" table:style-name="ce10">
            <text:p>24.352,06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4233.21" table:style-name="ce12">
            <text:p>-4.233,21</text:p>
          </table:table-cell>
          <table:table-cell office:value-type="float" office:value="-4290.6499999999996" table:style-name="ce12">
            <text:p>-4.290,65</text:p>
          </table:table-cell>
          <table:table-cell office:value-type="float" office:value="0" table:style-name="ce13">
            <text:p>0,00</text:p>
          </table:table-cell>
          <table:table-cell office:value-type="float" office:value="-11264.05" table:style-name="ce12">
            <text:p>-11.264,05</text:p>
          </table:table-cell>
          <table:table-cell office:value-type="float" office:value="13088.01" table:style-name="ce10">
            <text:p>13.088,0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O FONTAN PEDROSA MELO</text:p>
          </table:table-cell>
          <table:table-cell office:value-type="string" table:style-name="ce8">
            <text:p>CALCULISTA - FC-04</text:p>
          </table:table-cell>
          <table:table-cell office:value-type="string" table:style-name="ce8">
            <text:p>SECRETARIA (2ª VT-ARA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2369.9899999999998" table:style-name="ce10">
            <text:p>2.369,99</text:p>
          </table:table-cell>
          <table:table-cell office:value-type="float" office:value="1939.89" table:style-name="ce10">
            <text:p>1.939,89</text:p>
          </table:table-cell>
          <table:table-cell office:value-type="float" office:value="3005.64" table:style-name="ce10">
            <text:p>3.005,6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713.91" table:style-name="ce10">
            <text:p>18.713,91</text:p>
          </table:table-cell>
          <table:table-cell office:value-type="float" office:value="-1829.79" table:style-name="ce12">
            <text:p>-1.829,79</text:p>
          </table:table-cell>
          <table:table-cell office:value-type="float" office:value="-2895.08" table:style-name="ce12">
            <text:p>-2.895,08</text:p>
          </table:table-cell>
          <table:table-cell office:value-type="float" office:value="-5561.38" table:style-name="ce12">
            <text:p>-5.561,38</text:p>
          </table:table-cell>
          <table:table-cell office:value-type="float" office:value="0" table:style-name="ce13">
            <text:p>0,00</text:p>
          </table:table-cell>
          <table:table-cell office:value-type="float" office:value="-10286.25" table:style-name="ce12">
            <text:p>-10.286,25</text:p>
          </table:table-cell>
          <table:table-cell office:value-type="float" office:value="8427.66" table:style-name="ce10">
            <text:p>8.427,6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O FREITA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ÁREA DE APOIO À GESTÃO SÓCIO AMBIENTAL (SGGE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104.56" table:style-name="ce10">
            <text:p>2.104,56</text:p>
          </table:table-cell>
          <table:table-cell table:style-name="ce9"/>
          <table:table-cell office:value-type="float" office:value="2217.8200000000002" table:style-name="ce10">
            <text:p>2.217,8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076.97" table:style-name="ce10">
            <text:p>16.076,97</text:p>
          </table:table-cell>
          <table:table-cell office:value-type="float" office:value="-1844.77" table:style-name="ce12">
            <text:p>-1.844,77</text:p>
          </table:table-cell>
          <table:table-cell office:value-type="float" office:value="-1775.98" table:style-name="ce12">
            <text:p>-1.775,98</text:p>
          </table:table-cell>
          <table:table-cell office:value-type="float" office:value="-2597.84" table:style-name="ce12">
            <text:p>-2.597,84</text:p>
          </table:table-cell>
          <table:table-cell office:value-type="float" office:value="0" table:style-name="ce13">
            <text:p>0,00</text:p>
          </table:table-cell>
          <table:table-cell office:value-type="float" office:value="-6218.59" table:style-name="ce12">
            <text:p>-6.218,59</text:p>
          </table:table-cell>
          <table:table-cell office:value-type="float" office:value="9858.3799999999992" table:style-name="ce10">
            <text:p>9.858,3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O PONTES DE ALENCAR</text:p>
          </table:table-cell>
          <table:table-cell office:value-type="string" table:style-name="ce8">
            <text:p>TÉCNICO JUDICIÁRIO - NÍVEL MÉDIO C11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2588.2" table:style-name="ce10">
            <text:p>12.588,20</text:p>
          </table:table-cell>
          <table:table-cell table:number-columns-repeated="2" table:style-name="ce9"/>
          <table:table-cell office:value-type="float" office:value="1951.86" table:style-name="ce10">
            <text:p>1.951,8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540.06" table:style-name="ce10">
            <text:p>14.540,06</text:p>
          </table:table-cell>
          <table:table-cell office:value-type="float" office:value="-1884.78" table:style-name="ce12">
            <text:p>-1.884,78</text:p>
          </table:table-cell>
          <table:table-cell office:value-type="float" office:value="-2074.08" table:style-name="ce12">
            <text:p>-2.074,08</text:p>
          </table:table-cell>
          <table:table-cell office:value-type="float" office:value="-1177.53" table:style-name="ce12">
            <text:p>-1.177,53</text:p>
          </table:table-cell>
          <table:table-cell office:value-type="float" office:value="0" table:style-name="ce13">
            <text:p>0,00</text:p>
          </table:table-cell>
          <table:table-cell office:value-type="float" office:value="-5136.3900000000003" table:style-name="ce12">
            <text:p>-5.136,39</text:p>
          </table:table-cell>
          <table:table-cell office:value-type="float" office:value="9403.67" table:style-name="ce10">
            <text:p>9.403,6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ÍDIA HELENA MATOS FONTENELE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142.47999999999999" table:style-name="ce15">
            <text:p>142,48</text:p>
          </table:table-cell>
          <table:table-cell table:style-name="ce9"/>
          <table:table-cell office:value-type="float" office:value="1758.47" table:style-name="ce10">
            <text:p>1.758,4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536.81" table:style-name="ce10">
            <text:p>13.536,81</text:p>
          </table:table-cell>
          <table:table-cell office:value-type="float" office:value="-680.22" table:style-name="ce11">
            <text:p>-680,22</text:p>
          </table:table-cell>
          <table:table-cell table:style-name="ce9"/>
          <table:table-cell office:value-type="float" office:value="-2460.8000000000002" table:style-name="ce12">
            <text:p>-2.460,80</text:p>
          </table:table-cell>
          <table:table-cell office:value-type="float" office:value="0" table:style-name="ce13">
            <text:p>0,00</text:p>
          </table:table-cell>
          <table:table-cell office:value-type="float" office:value="-3141.02" table:style-name="ce12">
            <text:p>-3.141,02</text:p>
          </table:table-cell>
          <table:table-cell office:value-type="float" office:value="10395.790000000001" table:style-name="ce10">
            <text:p>10.395,7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LANDIA BATISTA SALES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5ª VT)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3105.52" table:style-name="ce10">
            <text:p>3.105,52</text:p>
          </table:table-cell>
          <table:table-cell office:value-type="float" office:value="2232.38" table:style-name="ce10">
            <text:p>2.232,38</text:p>
          </table:table-cell>
          <table:table-cell office:value-type="float" office:value="1915.66" table:style-name="ce10">
            <text:p>1.915,6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539.5" table:style-name="ce10">
            <text:p>26.539,50</text:p>
          </table:table-cell>
          <table:table-cell office:value-type="float" office:value="-2791.93" table:style-name="ce12">
            <text:p>-2.791,93</text:p>
          </table:table-cell>
          <table:table-cell office:value-type="float" office:value="-5134.42" table:style-name="ce12">
            <text:p>-5.134,42</text:p>
          </table:table-cell>
          <table:table-cell office:value-type="float" office:value="-2064.91" table:style-name="ce12">
            <text:p>-2.064,91</text:p>
          </table:table-cell>
          <table:table-cell office:value-type="float" office:value="0" table:style-name="ce13">
            <text:p>0,00</text:p>
          </table:table-cell>
          <table:table-cell office:value-type="float" office:value="-9991.26" table:style-name="ce12">
            <text:p>-9.991,26</text:p>
          </table:table-cell>
          <table:table-cell office:value-type="float" office:value="16548.240000000002" table:style-name="ce10">
            <text:p>16.548,2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ÚCIO ANDRÉ LIMA BATISTA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<text:s/>(ATA)</text:p>
          </table:table-cell>
          <table:table-cell office:value-type="float" office:value="1866.62" table:style-name="ce10">
            <text:p>1.866,62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3671.37" table:style-name="ce10">
            <text:p>3.671,37</text:p>
          </table:table-cell>
          <table:table-cell office:value-type="float" office:value="2644.18" table:number-columns-spanned="2" table:number-rows-spanned="1" table:style-name="ce27">
            <text:p>2.644,18</text:p>
          </table:table-cell>
          <table:covered-table-cell/>
          <table:table-cell table:style-name="ce9"/>
          <table:table-cell office:value-type="float" office:value="10414.549999999999" table:style-name="ce10">
            <text:p>10.414,55</text:p>
          </table:table-cell>
          <table:table-cell office:value-type="float" office:value="-261.33" table:style-name="ce11">
            <text:p>-261,33</text:p>
          </table:table-cell>
          <table:table-cell office:value-type="float" office:value="-861.01" table:style-name="ce11">
            <text:p>-861,01</text:p>
          </table:table-cell>
          <table:table-cell office:value-type="float" office:value="-2602.56" table:style-name="ce12">
            <text:p>-2.602,56</text:p>
          </table:table-cell>
          <table:table-cell office:value-type="float" office:value="0" table:style-name="ce13">
            <text:p>0,00</text:p>
          </table:table-cell>
          <table:table-cell office:value-type="float" office:value="-3724.9" table:style-name="ce12">
            <text:p>-3.724,90</text:p>
          </table:table-cell>
          <table:table-cell office:value-type="float" office:value="6689.65" table:style-name="ce10">
            <text:p>6.689,6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VALDO TEIXEIRA ARAÚJ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2ªVTSMC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2774.81" table:style-name="ce10">
            <text:p>2.774,81</text:p>
          </table:table-cell>
          <table:table-cell office:value-type="float" office:value="1185.05" table:style-name="ce10">
            <text:p>1.185,05</text:p>
          </table:table-cell>
          <table:table-cell office:value-type="float" office:value="3293.18" table:style-name="ce10">
            <text:p>3.293,1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651.43" table:style-name="ce10">
            <text:p>18.651,43</text:p>
          </table:table-cell>
          <table:table-cell office:value-type="float" office:value="-1896.59" table:style-name="ce12">
            <text:p>-1.896,59</text:p>
          </table:table-cell>
          <table:table-cell office:value-type="float" office:value="-2270.77" table:style-name="ce12">
            <text:p>-2.270,77</text:p>
          </table:table-cell>
          <table:table-cell office:value-type="float" office:value="-5180.99" table:style-name="ce12">
            <text:p>-5.180,99</text:p>
          </table:table-cell>
          <table:table-cell office:value-type="float" office:value="0" table:style-name="ce13">
            <text:p>0,00</text:p>
          </table:table-cell>
          <table:table-cell office:value-type="float" office:value="-9348.35" table:style-name="ce12">
            <text:p>-9.348,35</text:p>
          </table:table-cell>
          <table:table-cell office:value-type="float" office:value="9303.08" table:style-name="ce10">
            <text:p>9.303,0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VÂNIA BATISTA SALE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2ª VT)</text:p>
          </table:table-cell>
          <table:table-cell office:value-type="float" office:value="11706.33" table:style-name="ce10">
            <text:p>11.706,33</text:p>
          </table:table-cell>
          <table:table-cell office:value-type="float" office:value="554.6" table:style-name="ce15">
            <text:p>554,60</text:p>
          </table:table-cell>
          <table:table-cell office:value-type="float" office:value="1185.05" table:style-name="ce10">
            <text:p>1.185,05</text:p>
          </table:table-cell>
          <table:table-cell office:value-type="float" office:value="2440.54" table:style-name="ce10">
            <text:p>2.440,5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886.52" table:style-name="ce10">
            <text:p>15.886,52</text:p>
          </table:table-cell>
          <table:table-cell office:value-type="float" office:value="-1569.44" table:style-name="ce12">
            <text:p>-1.569,44</text:p>
          </table:table-cell>
          <table:table-cell office:value-type="float" office:value="-2344.5500000000002" table:style-name="ce12">
            <text:p>-2.344,55</text:p>
          </table:table-cell>
          <table:table-cell office:value-type="float" office:value="-3244.25" table:style-name="ce12">
            <text:p>-3.244,25</text:p>
          </table:table-cell>
          <table:table-cell office:value-type="float" office:value="0" table:style-name="ce13">
            <text:p>0,00</text:p>
          </table:table-cell>
          <table:table-cell office:value-type="float" office:value="-7158.24" table:style-name="ce12">
            <text:p>-7.158,24</text:p>
          </table:table-cell>
          <table:table-cell office:value-type="float" office:value="8728.2800000000007" table:style-name="ce10">
            <text:p>8.728,2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ÍS CARLOS DE OLIVEIR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2204.4299999999998" table:style-name="ce10">
            <text:p>2.204,43</text:p>
          </table:table-cell>
          <table:table-cell table:style-name="ce9"/>
          <table:table-cell office:value-type="float" office:value="3016.79" table:style-name="ce10">
            <text:p>3.016,7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857.080000000002" table:style-name="ce10">
            <text:p>16.857,08</text:p>
          </table:table-cell>
          <table:table-cell office:value-type="float" office:value="-1013.27" table:style-name="ce12">
            <text:p>-1.013,27</text:p>
          </table:table-cell>
          <table:table-cell office:value-type="float" office:value="-2553.8000000000002" table:style-name="ce12">
            <text:p>-2.553,80</text:p>
          </table:table-cell>
          <table:table-cell office:value-type="float" office:value="-3955.17" table:style-name="ce12">
            <text:p>-3.955,17</text:p>
          </table:table-cell>
          <table:table-cell office:value-type="float" office:value="0" table:style-name="ce13">
            <text:p>0,00</text:p>
          </table:table-cell>
          <table:table-cell office:value-type="float" office:value="-7522.24" table:style-name="ce12">
            <text:p>-7.522,24</text:p>
          </table:table-cell>
          <table:table-cell office:value-type="float" office:value="9334.84" table:style-name="ce10">
            <text:p>9.334,8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ÍS CARLOS SILVA PIMENTEL VILEL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CRETARIA (9ª VT)</text:p>
          </table:table-cell>
          <table:table-cell office:value-type="float" office:value="19519.71" table:style-name="ce10">
            <text:p>19.519,71</text:p>
          </table:table-cell>
          <table:table-cell table:number-columns-repeated="2" table:style-name="ce9"/>
          <table:table-cell office:value-type="float" office:value="2794.05" table:style-name="ce10">
            <text:p>2.794,0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313.759999999998" table:style-name="ce10">
            <text:p>22.313,76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3745.01" table:style-name="ce12">
            <text:p>-3.745,01</text:p>
          </table:table-cell>
          <table:table-cell office:value-type="float" office:value="-1350.11" table:style-name="ce12">
            <text:p>-1.350,11</text:p>
          </table:table-cell>
          <table:table-cell office:value-type="float" office:value="0" table:style-name="ce13">
            <text:p>0,00</text:p>
          </table:table-cell>
          <table:table-cell office:value-type="float" office:value="-7835.31" table:style-name="ce12">
            <text:p>-7.835,31</text:p>
          </table:table-cell>
          <table:table-cell office:value-type="float" office:value="14478.45" table:style-name="ce10">
            <text:p>14.478,4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ÍS HENRIQUE ALVES SALVADOR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22119.02" table:style-name="ce10">
            <text:p>22.119,02</text:p>
          </table:table-cell>
          <table:table-cell table:number-columns-repeated="2" table:style-name="ce9"/>
          <table:table-cell office:value-type="float" office:value="1554.18" table:style-name="ce10">
            <text:p>1.554,1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673.200000000001" table:style-name="ce10">
            <text:p>23.673,20</text:p>
          </table:table-cell>
          <table:table-cell table:style-name="ce9"/>
          <table:table-cell office:value-type="float" office:value="-5161.2299999999996" table:style-name="ce12">
            <text:p>-5.161,23</text:p>
          </table:table-cell>
          <table:table-cell office:value-type="float" office:value="-3570.92" table:style-name="ce12">
            <text:p>-3.570,92</text:p>
          </table:table-cell>
          <table:table-cell office:value-type="float" office:value="0" table:style-name="ce13">
            <text:p>0,00</text:p>
          </table:table-cell>
          <table:table-cell office:value-type="float" office:value="-8732.15" table:style-name="ce12">
            <text:p>-8.732,15</text:p>
          </table:table-cell>
          <table:table-cell office:value-type="float" office:value="14941.05" table:style-name="ce10">
            <text:p>14.941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IZ ANTONIO OLIVEIRA TIMÓTEO</text:p>
          </table:table-cell>
          <table:table-cell office:value-type="string" table:style-name="ce8">
            <text:p>ASSISTENTE JURIDICO III - FC-04</text:p>
          </table:table-cell>
          <table:table-cell office:value-type="string" table:style-name="ce8">
            <text:p>GABINETE DE DESEMBARGADOR (GABJL)</text:p>
          </table:table-cell>
          <table:table-cell office:value-type="float" office:value="18252.3" table:style-name="ce10">
            <text:p>18.252,30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550.98" table:style-name="ce10">
            <text:p>2.550,9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743.17" table:style-name="ce10">
            <text:p>22.743,17</text:p>
          </table:table-cell>
          <table:table-cell office:value-type="float" office:value="-2557.52" table:style-name="ce12">
            <text:p>-2.557,52</text:p>
          </table:table-cell>
          <table:table-cell office:value-type="float" office:value="-3875.9" table:style-name="ce12">
            <text:p>-3.875,90</text:p>
          </table:table-cell>
          <table:table-cell office:value-type="float" office:value="-1889.61" table:style-name="ce12">
            <text:p>-1.889,61</text:p>
          </table:table-cell>
          <table:table-cell office:value-type="float" office:value="0" table:style-name="ce13">
            <text:p>0,00</text:p>
          </table:table-cell>
          <table:table-cell office:value-type="float" office:value="-8323.0300000000007" table:style-name="ce12">
            <text:p>-8.323,03</text:p>
          </table:table-cell>
          <table:table-cell office:value-type="float" office:value="14420.14" table:style-name="ce10">
            <text:p>14.420,1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IZ ARTHUR BERNARDES TESCH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9700.6" table:style-name="ce10">
            <text:p>9.700,60</text:p>
          </table:table-cell>
          <table:table-cell table:number-columns-repeated="2" table:style-name="ce9"/>
          <table:table-cell office:value-type="float" office:value="305.37" table:style-name="ce15">
            <text:p>305,3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0005.969999999999" table:style-name="ce10">
            <text:p>10.005,97</text:p>
          </table:table-cell>
          <table:table-cell office:value-type="float" office:value="-378.95" table:style-name="ce11">
            <text:p>-378,95</text:p>
          </table:table-cell>
          <table:table-cell office:value-type="float" office:value="-1694.09" table:style-name="ce12">
            <text:p>-1.694,09</text:p>
          </table:table-cell>
          <table:table-cell office:value-type="float" office:value="-358.13" table:style-name="ce11">
            <text:p>-358,13</text:p>
          </table:table-cell>
          <table:table-cell office:value-type="float" office:value="0" table:style-name="ce13">
            <text:p>0,00</text:p>
          </table:table-cell>
          <table:table-cell office:value-type="float" office:value="-2431.17" table:style-name="ce12">
            <text:p>-2.431,17</text:p>
          </table:table-cell>
          <table:table-cell office:value-type="float" office:value="7574.8" table:style-name="ce10">
            <text:p>7.574,8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IZ CLÁUDIO BARBOSA MELO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<text:s/>(SLQ)</text:p>
          </table:table-cell>
          <table:table-cell office:value-type="float" office:value="2394.12" table:style-name="ce10">
            <text:p>2.394,12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699.27" table:style-name="ce10">
            <text:p>1.699,2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033.28" table:style-name="ce10">
            <text:p>6.033,28</text:p>
          </table:table-cell>
          <table:table-cell office:value-type="float" office:value="-335.18" table:style-name="ce11">
            <text:p>-335,18</text:p>
          </table:table-cell>
          <table:table-cell office:value-type="float" office:value="-263.62" table:style-name="ce11">
            <text:p>-263,62</text:p>
          </table:table-cell>
          <table:table-cell office:value-type="float" office:value="-1815.35" table:style-name="ce12">
            <text:p>-1.815,35</text:p>
          </table:table-cell>
          <table:table-cell office:value-type="float" office:value="0" table:style-name="ce13">
            <text:p>0,00</text:p>
          </table:table-cell>
          <table:table-cell office:value-type="float" office:value="-2414.15" table:style-name="ce12">
            <text:p>-2.414,15</text:p>
          </table:table-cell>
          <table:table-cell office:value-type="float" office:value="3619.13" table:style-name="ce10">
            <text:p>3.619,1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IZ GONZAGA REVORÊDO FILHO</text:p>
          </table:table-cell>
          <table:table-cell office:value-type="string" table:style-name="ce8">
            <text:p>SECRETÁRIO - CJ-03</text:p>
          </table:table-cell>
          <table:table-cell office:value-type="string" table:style-name="ce8">
            <text:p>SECRETARIA DE RECURSO DE REVISTA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3411.8" table:style-name="ce10">
            <text:p>3.411,80</text:p>
          </table:table-cell>
          <table:table-cell office:value-type="float" office:value="8411.01" table:style-name="ce10">
            <text:p>8.411,01</text:p>
          </table:table-cell>
          <table:table-cell office:value-type="float" office:value="2336.42" table:style-name="ce10">
            <text:p>2.336,4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2860.75" table:style-name="ce10">
            <text:p>32.860,75</text:p>
          </table:table-cell>
          <table:table-cell office:value-type="float" office:value="-828.39" table:style-name="ce11">
            <text:p>-828,39</text:p>
          </table:table-cell>
          <table:table-cell office:value-type="float" office:value="-7244.89" table:style-name="ce12">
            <text:p>-7.244,89</text:p>
          </table:table-cell>
          <table:table-cell office:value-type="float" office:value="-1604.82" table:style-name="ce12">
            <text:p>-1.604,82</text:p>
          </table:table-cell>
          <table:table-cell office:value-type="float" office:value="0" table:style-name="ce13">
            <text:p>0,00</text:p>
          </table:table-cell>
          <table:table-cell office:value-type="float" office:value="-9678.1" table:style-name="ce12">
            <text:p>-9.678,10</text:p>
          </table:table-cell>
          <table:table-cell office:value-type="float" office:value="23182.65" table:style-name="ce10">
            <text:p>23.182,6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IZ HENRIQUE AGUIAR DE OLIVEIRA CAVALCANTE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2ª VT)</text:p>
          </table:table-cell>
          <table:table-cell office:value-type="float" office:value="11897.07" table:style-name="ce10">
            <text:p>11.897,07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1583.53" table:style-name="ce10">
            <text:p>1.583,5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859.67" table:style-name="ce10">
            <text:p>14.859,67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367.66" table:style-name="ce12">
            <text:p>-2.367,66</text:p>
          </table:table-cell>
          <table:table-cell office:value-type="float" office:value="-4749.46" table:style-name="ce12">
            <text:p>-4.749,46</text:p>
          </table:table-cell>
          <table:table-cell office:value-type="float" office:value="0" table:style-name="ce13">
            <text:p>0,00</text:p>
          </table:table-cell>
          <table:table-cell office:value-type="float" office:value="-8622.2900000000009" table:style-name="ce12">
            <text:p>-8.622,29</text:p>
          </table:table-cell>
          <table:table-cell office:value-type="float" office:value="6237.38" table:style-name="ce10">
            <text:p>6.237,3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IZ JOSUE DA SILVA FILHO</text:p>
          </table:table-cell>
          <table:table-cell office:value-type="string" table:style-name="ce8">
            <text:p>ASSISTENTE CHEFE - FC-04</text:p>
          </table:table-cell>
          <table:table-cell table:style-name="ce9"/>
          <table:table-cell office:value-type="float" office:value="19714.52" table:style-name="ce10">
            <text:p>19.714,52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259.21" table:style-name="ce10">
            <text:p>1.259,2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913.62" table:style-name="ce10">
            <text:p>22.913,62</text:p>
          </table:table-cell>
          <table:table-cell office:value-type="float" office:value="-2772.33" table:style-name="ce12">
            <text:p>-2.772,33</text:p>
          </table:table-cell>
          <table:table-cell office:value-type="float" office:value="-4271.07" table:style-name="ce12">
            <text:p>-4.271,07</text:p>
          </table:table-cell>
          <table:table-cell office:value-type="float" office:value="-273.39999999999998" table:style-name="ce11">
            <text:p>-273,40</text:p>
          </table:table-cell>
          <table:table-cell office:value-type="float" office:value="0" table:style-name="ce13">
            <text:p>0,00</text:p>
          </table:table-cell>
          <table:table-cell office:value-type="float" office:value="-7316.8" table:style-name="ce12">
            <text:p>-7.316,80</text:p>
          </table:table-cell>
          <table:table-cell office:value-type="float" office:value="15596.82" table:style-name="ce10">
            <text:p>15.596,8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IZA AMÁLIA GONÇALVES LEITE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2ª VT-ARA)</text:p>
          </table:table-cell>
          <table:table-cell office:value-type="float" office:value="11012.69" table:style-name="ce10">
            <text:p>11.012,69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315.02" table:style-name="ce10">
            <text:p>1.315,0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267.6" table:style-name="ce10">
            <text:p>14.267,60</text:p>
          </table:table-cell>
          <table:table-cell office:value-type="float" office:value="-1391.1" table:style-name="ce12">
            <text:p>-1.391,10</text:p>
          </table:table-cell>
          <table:table-cell office:value-type="float" office:value="-2310.0500000000002" table:style-name="ce12">
            <text:p>-2.310,05</text:p>
          </table:table-cell>
          <table:table-cell office:value-type="float" office:value="-459.93" table:style-name="ce11">
            <text:p>-459,93</text:p>
          </table:table-cell>
          <table:table-cell office:value-type="float" office:value="0" table:style-name="ce13">
            <text:p>0,00</text:p>
          </table:table-cell>
          <table:table-cell office:value-type="float" office:value="-4161.08" table:style-name="ce12">
            <text:p>-4.161,08</text:p>
          </table:table-cell>
          <table:table-cell office:value-type="float" office:value="10106.52" table:style-name="ce10">
            <text:p>10.106,5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ZIANA FRAGÔSO BUARQUE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SECRETARIA DA CORREGEDORIA REGIONAL</text:p>
          </table:table-cell>
          <table:table-cell table:number-columns-repeated="2" table:style-name="ce9"/>
          <table:table-cell office:value-type="float" office:value="2232.38" table:style-name="ce10">
            <text:p>2.232,38</text:p>
          </table:table-cell>
          <table:table-cell office:value-type="float" office:value="1867.67" table:style-name="ce10">
            <text:p>1.867,6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100.05" table:style-name="ce10">
            <text:p>4.100,05</text:p>
          </table:table-cell>
          <table:table-cell table:style-name="ce9"/>
          <table:table-cell office:value-type="float" office:value="-24.63" table:style-name="ce11">
            <text:p>-24,63</text:p>
          </table:table-cell>
          <table:table-cell office:value-type="float" office:value="-1332" table:style-name="ce12">
            <text:p>-1.332,00</text:p>
          </table:table-cell>
          <table:table-cell office:value-type="float" office:value="0" table:style-name="ce13">
            <text:p>0,00</text:p>
          </table:table-cell>
          <table:table-cell office:value-type="float" office:value="-1356.63" table:style-name="ce12">
            <text:p>-1.356,63</text:p>
          </table:table-cell>
          <table:table-cell office:value-type="float" office:value="2743.42" table:style-name="ce10">
            <text:p>2.743,4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YGIA MACIEL MENDONÇA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6560.72" table:style-name="ce10">
            <text:p>6.560,72</text:p>
          </table:table-cell>
          <table:table-cell table:style-name="ce9"/>
          <table:table-cell office:value-type="float" office:value="993.48" table:style-name="ce15">
            <text:p>993,4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255.72" table:style-name="ce10">
            <text:p>26.255,72</text:p>
          </table:table-cell>
          <table:table-cell office:value-type="float" office:value="-2922.61" table:style-name="ce12">
            <text:p>-2.922,61</text:p>
          </table:table-cell>
          <table:table-cell office:value-type="float" office:value="-4750.4399999999996" table:style-name="ce12">
            <text:p>-4.750,44</text:p>
          </table:table-cell>
          <table:table-cell office:value-type="float" office:value="-2414.7600000000002" table:style-name="ce12">
            <text:p>-2.414,76</text:p>
          </table:table-cell>
          <table:table-cell office:value-type="float" office:value="0" table:style-name="ce13">
            <text:p>0,00</text:p>
          </table:table-cell>
          <table:table-cell office:value-type="float" office:value="-10087.81" table:style-name="ce12">
            <text:p>-10.087,81</text:p>
          </table:table-cell>
          <table:table-cell office:value-type="float" office:value="16167.91" table:style-name="ce10">
            <text:p>16.167,9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YS SILVEIRA CORADO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<text:s/>(ATA)</text:p>
          </table:table-cell>
          <table:table-cell office:value-type="float" office:value="11849.58" table:style-name="ce10">
            <text:p>11.849,58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3766.87" table:style-name="ce10">
            <text:p>3.766,8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027.46" table:style-name="ce10">
            <text:p>24.027,46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4184.1099999999997" table:style-name="ce12">
            <text:p>-4.184,11</text:p>
          </table:table-cell>
          <table:table-cell office:value-type="float" office:value="-3296.81" table:style-name="ce12">
            <text:p>-3.296,81</text:p>
          </table:table-cell>
          <table:table-cell office:value-type="float" office:value="0" table:style-name="ce13">
            <text:p>0,00</text:p>
          </table:table-cell>
          <table:table-cell office:value-type="float" office:value="-8986.09" table:style-name="ce12">
            <text:p>-8.986,09</text:p>
          </table:table-cell>
          <table:table-cell office:value-type="float" office:value="15041.37" table:style-name="ce10">
            <text:p>15.041,3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BEL RÔSE CAVALCANTI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9696.5499999999993" table:style-name="ce10">
            <text:p>9.696,55</text:p>
          </table:table-cell>
          <table:table-cell office:value-type="float" office:value="16452.53" table:style-name="ce10">
            <text:p>16.452,53</text:p>
          </table:table-cell>
          <table:table-cell table:style-name="ce9"/>
          <table:table-cell office:value-type="float" office:value="1005.58" table:style-name="ce10">
            <text:p>1.005,5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154.66" table:style-name="ce10">
            <text:p>27.154,66</text:p>
          </table:table-cell>
          <table:table-cell office:value-type="float" office:value="-3091.11" table:style-name="ce12">
            <text:p>-3.091,11</text:p>
          </table:table-cell>
          <table:table-cell office:value-type="float" office:value="-4947.99" table:style-name="ce12">
            <text:p>-4.947,99</text:p>
          </table:table-cell>
          <table:table-cell office:value-type="float" office:value="-5638.37" table:style-name="ce12">
            <text:p>-5.638,37</text:p>
          </table:table-cell>
          <table:table-cell office:value-type="float" office:value="0" table:style-name="ce13">
            <text:p>0,00</text:p>
          </table:table-cell>
          <table:table-cell office:value-type="float" office:value="-13677.47" table:style-name="ce12">
            <text:p>-13.677,47</text:p>
          </table:table-cell>
          <table:table-cell office:value-type="float" office:value="13477.19" table:style-name="ce10">
            <text:p>13.477,1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LBA MARIA RAMOS ARAÚJO</text:p>
          </table:table-cell>
          <table:table-cell office:value-type="string" table:style-name="ce8">
            <text:p>ASSESSOR-CHEFE - CJ-03</text:p>
          </table:table-cell>
          <table:table-cell office:value-type="string" table:style-name="ce8">
            <text:p>GABINETE DE DESEMBARGADOR (GABLNS)</text:p>
          </table:table-cell>
          <table:table-cell table:number-columns-repeated="4"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0" table:style-name="ce13">
            <text:p>0,00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LBA MARIA RAMOS ARAÚJO</text:p>
          </table:table-cell>
          <table:table-cell office:value-type="string" table:style-name="ce8">
            <text:p>ASSESSOR-CHEFE - CJ-03</text:p>
          </table:table-cell>
          <table:table-cell office:value-type="string" table:style-name="ce8">
            <text:p>GABINETE DE DESEMBARGADOR (GABLNS)</text:p>
          </table:table-cell>
          <table:table-cell table:number-columns-repeated="2" table:style-name="ce9"/>
          <table:table-cell office:value-type="float" office:value="12940.02" table:style-name="ce10">
            <text:p>12.940,02</text:p>
          </table:table-cell>
          <table:table-cell office:value-type="float" office:value="1915.66" table:style-name="ce10">
            <text:p>1.915,6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855.68" table:style-name="ce10">
            <text:p>14.855,68</text:p>
          </table:table-cell>
          <table:table-cell office:value-type="float" office:value="-828.39" table:style-name="ce11">
            <text:p>-828,39</text:p>
          </table:table-cell>
          <table:table-cell office:value-type="float" office:value="-2409.1999999999998" table:style-name="ce12">
            <text:p>-2.409,20</text:p>
          </table:table-cell>
          <table:table-cell office:value-type="float" office:value="-4683.33" table:style-name="ce12">
            <text:p>-4.683,33</text:p>
          </table:table-cell>
          <table:table-cell office:value-type="float" office:value="0" table:style-name="ce13">
            <text:p>0,00</text:p>
          </table:table-cell>
          <table:table-cell office:value-type="float" office:value="-7920.92" table:style-name="ce12">
            <text:p>-7.920,92</text:p>
          </table:table-cell>
          <table:table-cell office:value-type="float" office:value="6934.76" table:style-name="ce10">
            <text:p>6.934,7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NOEL ANTÔNIO DOS SANTO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4531.76" table:style-name="ce10">
            <text:p>4.531,76</text:p>
          </table:table-cell>
          <table:table-cell table:style-name="ce9"/>
          <table:table-cell office:value-type="float" office:value="2011.16" table:style-name="ce10">
            <text:p>2.011,1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178.78" table:style-name="ce10">
            <text:p>18.178,78</text:p>
          </table:table-cell>
          <table:table-cell office:value-type="float" office:value="-1397.28" table:style-name="ce12">
            <text:p>-1.397,28</text:p>
          </table:table-cell>
          <table:table-cell office:value-type="float" office:value="-2616.75" table:style-name="ce12">
            <text:p>-2.616,75</text:p>
          </table:table-cell>
          <table:table-cell office:value-type="float" office:value="-2342.02" table:style-name="ce12">
            <text:p>-2.342,02</text:p>
          </table:table-cell>
          <table:table-cell office:value-type="float" office:value="0" table:style-name="ce13">
            <text:p>0,00</text:p>
          </table:table-cell>
          <table:table-cell office:value-type="float" office:value="-6356.05" table:style-name="ce12">
            <text:p>-6.356,05</text:p>
          </table:table-cell>
          <table:table-cell office:value-type="float" office:value="11822.73" table:style-name="ce10">
            <text:p>11.822,7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NOEL MESSIAS FEITOZA</text:p>
          </table:table-cell>
          <table:table-cell office:value-type="string" table:style-name="ce8">
            <text:p>DIRETOR - CJ-03</text:p>
          </table:table-cell>
          <table:table-cell office:value-type="string" table:style-name="ce8">
            <text:p>SECRETARIA DE TECNOLOGIA DA INFORMAÇÃO E COMUNIC</text:p>
          </table:table-cell>
          <table:table-cell office:value-type="float" office:value="19363.86" table:style-name="ce10">
            <text:p>19.363,86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2666.04" table:style-name="ce10">
            <text:p>2.666,0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0440.91" table:style-name="ce10">
            <text:p>30.440,91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5910.9" table:style-name="ce12">
            <text:p>-5.910,90</text:p>
          </table:table-cell>
          <table:table-cell office:value-type="float" office:value="-2403.8200000000002" table:style-name="ce12">
            <text:p>-2.403,82</text:p>
          </table:table-cell>
          <table:table-cell office:value-type="float" office:value="0" table:style-name="ce13">
            <text:p>0,00</text:p>
          </table:table-cell>
          <table:table-cell office:value-type="float" office:value="-11054.91" table:style-name="ce12">
            <text:p>-11.054,91</text:p>
          </table:table-cell>
          <table:table-cell office:value-type="float" office:value="19386" table:style-name="ce10">
            <text:p>19.386,0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NOEL MESSIAS FERREIRA REI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SAN)</text:p>
          </table:table-cell>
          <table:table-cell office:value-type="float" office:value="1821.44" table:style-name="ce10">
            <text:p>1.821,44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910.08" table:style-name="ce15">
            <text:p>910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916.57" table:style-name="ce10">
            <text:p>3.916,57</text:p>
          </table:table-cell>
          <table:table-cell office:value-type="float" office:value="-269.77" table:style-name="ce11">
            <text:p>-269,77</text:p>
          </table:table-cell>
          <table:table-cell office:value-type="float" office:value="-19.8" table:style-name="ce11">
            <text:p>-19,80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289.57" table:style-name="ce11">
            <text:p>-289,57</text:p>
          </table:table-cell>
          <table:table-cell office:value-type="float" office:value="3627" table:style-name="ce10">
            <text:p>3.627,0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ELA PASSOS DE MEDEIROS BELTRÃO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6ª VT)</text:p>
          </table:table-cell>
          <table:table-cell office:value-type="float" office:value="17744.45" table:style-name="ce10">
            <text:p>17.744,45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3026.15" table:style-name="ce10">
            <text:p>3.026,1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710.49" table:style-name="ce10">
            <text:p>22.710,49</text:p>
          </table:table-cell>
          <table:table-cell office:value-type="float" office:value="-2470.16" table:style-name="ce12">
            <text:p>-2.470,16</text:p>
          </table:table-cell>
          <table:table-cell office:value-type="float" office:value="-3812.4" table:style-name="ce12">
            <text:p>-3.812,40</text:p>
          </table:table-cell>
          <table:table-cell office:value-type="float" office:value="-1640.28" table:style-name="ce12">
            <text:p>-1.640,28</text:p>
          </table:table-cell>
          <table:table-cell office:value-type="float" office:value="0" table:style-name="ce13">
            <text:p>0,00</text:p>
          </table:table-cell>
          <table:table-cell office:value-type="float" office:value="-7922.84" table:style-name="ce12">
            <text:p>-7.922,84</text:p>
          </table:table-cell>
          <table:table-cell office:value-type="float" office:value="14787.65" table:style-name="ce10">
            <text:p>14.787,6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ELO DA ROSA COUTINHO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COORDENADORIA DE POLÍCIA JUDICIAL</text:p>
          </table:table-cell>
          <table:table-cell table:number-columns-repeated="3" table:style-name="ce9"/>
          <table:table-cell office:value-type="float" office:value="1741.79" table:style-name="ce10">
            <text:p>1.741,7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41.79" table:style-name="ce10">
            <text:p>1.741,79</text:p>
          </table:table-cell>
          <table:table-cell table:number-columns-repeated="2" table:style-name="ce9"/>
          <table:table-cell office:value-type="float" office:value="-30" table:style-name="ce11">
            <text:p>-30,00</text:p>
          </table:table-cell>
          <table:table-cell office:value-type="float" office:value="0" table:style-name="ce13">
            <text:p>0,00</text:p>
          </table:table-cell>
          <table:table-cell office:value-type="float" office:value="-30" table:style-name="ce11">
            <text:p>-30,00</text:p>
          </table:table-cell>
          <table:table-cell office:value-type="float" office:value="1711.79" table:style-name="ce10">
            <text:p>1.711,7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ELO DO RÊGO RAPOSO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TOR DE PAGAMENTO (SOF)</text:p>
          </table:table-cell>
          <table:table-cell office:value-type="float" office:value="1151.77" table:style-name="ce10">
            <text:p>1.151,77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1522.61" table:style-name="ce10">
            <text:p>1.522,61</text:p>
          </table:table-cell>
          <table:table-cell office:value-type="float" office:value="297.54000000000002" table:number-columns-spanned="2" table:number-rows-spanned="1" table:style-name="ce26">
            <text:p>297,54</text:p>
          </table:table-cell>
          <table:covered-table-cell/>
          <table:table-cell table:style-name="ce9"/>
          <table:table-cell office:value-type="float" office:value="4350.99" table:style-name="ce10">
            <text:p>4.350,99</text:p>
          </table:table-cell>
          <table:table-cell office:value-type="float" office:value="-161.25" table:style-name="ce11">
            <text:p>-161,25</text:p>
          </table:table-cell>
          <table:table-cell office:value-type="float" office:value="-57.24" table:style-name="ce11">
            <text:p>-57,24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218.49" table:style-name="ce11">
            <text:p>-218,49</text:p>
          </table:table-cell>
          <table:table-cell office:value-type="float" office:value="4132.5" table:style-name="ce10">
            <text:p>4.132,5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ELO FRAXE PESSOA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<text:s/>(SLQ)</text:p>
          </table:table-cell>
          <table:table-cell office:value-type="float" office:value="19519.71" table:style-name="ce10">
            <text:p>19.519,71</text:p>
          </table:table-cell>
          <table:table-cell office:value-type="float" office:value="10452.56" table:style-name="ce10">
            <text:p>10.452,56</text:p>
          </table:table-cell>
          <table:table-cell office:value-type="float" office:value="8411.01" table:style-name="ce10">
            <text:p>8.411,01</text:p>
          </table:table-cell>
          <table:table-cell office:value-type="float" office:value="1915.66" table:style-name="ce10">
            <text:p>1.915,6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0298.94" table:style-name="ce10">
            <text:p>40.298,94</text:p>
          </table:table-cell>
          <table:table-cell office:value-type="float" office:value="-3866.79" table:style-name="ce12">
            <text:p>-3.866,79</text:p>
          </table:table-cell>
          <table:table-cell office:value-type="float" office:value="-8622.67" table:style-name="ce12">
            <text:p>-8.622,67</text:p>
          </table:table-cell>
          <table:table-cell office:value-type="float" office:value="-2648.7" table:style-name="ce12">
            <text:p>-2.648,70</text:p>
          </table:table-cell>
          <table:table-cell office:value-type="float" office:value="0" table:style-name="ce13">
            <text:p>0,00</text:p>
          </table:table-cell>
          <table:table-cell office:value-type="float" office:value="-15138.16" table:style-name="ce12">
            <text:p>-15.138,16</text:p>
          </table:table-cell>
          <table:table-cell office:value-type="float" office:value="25160.78" table:style-name="ce10">
            <text:p>25.160,7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ELO VITORIANO TORRES</text:p>
          </table:table-cell>
          <table:table-cell office:value-type="string" table:style-name="ce8">
            <text:p>COORDENADOR DE POLÍCIA JUDICIAL - CJ-02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1849.58" table:style-name="ce10">
            <text:p>11.849,58</text:p>
          </table:table-cell>
          <table:table-cell office:value-type="float" office:value="3316.9" table:style-name="ce10">
            <text:p>3.316,90</text:p>
          </table:table-cell>
          <table:table-cell office:value-type="float" office:value="7398.87" table:style-name="ce10">
            <text:p>7.398,87</text:p>
          </table:table-cell>
          <table:table-cell office:value-type="float" office:value="2867.01" table:style-name="ce10">
            <text:p>2.867,0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432.36" table:style-name="ce10">
            <text:p>25.432,36</text:p>
          </table:table-cell>
          <table:table-cell office:value-type="float" office:value="-828.39" table:style-name="ce11">
            <text:p>-828,39</text:p>
          </table:table-cell>
          <table:table-cell office:value-type="float" office:value="-4814.6400000000003" table:style-name="ce12">
            <text:p>-4.814,64</text:p>
          </table:table-cell>
          <table:table-cell office:value-type="float" office:value="-2205.34" table:style-name="ce12">
            <text:p>-2.205,34</text:p>
          </table:table-cell>
          <table:table-cell office:value-type="float" office:value="0" table:style-name="ce13">
            <text:p>0,00</text:p>
          </table:table-cell>
          <table:table-cell office:value-type="float" office:value="-7848.37" table:style-name="ce12">
            <text:p>-7.848,37</text:p>
          </table:table-cell>
          <table:table-cell office:value-type="float" office:value="17583.990000000002" table:style-name="ce10">
            <text:p>17.583,9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ELO XAVIER DO NASCIMENTO</text:p>
          </table:table-cell>
          <table:table-cell office:value-type="string" table:style-name="ce8">
            <text:p>DIRETOR DE DIVISÃO - CJ-01</text:p>
          </table:table-cell>
          <table:table-cell office:value-type="string" table:style-name="ce8">
            <text:p>SECRETARIA DE GOVERNANÇA E GESTÃO ESTRATÉGICA</text:p>
          </table:table-cell>
          <table:table-cell office:value-type="float" office:value="11920.81" table:style-name="ce10">
            <text:p>11.920,81</text:p>
          </table:table-cell>
          <table:table-cell table:style-name="ce9"/>
          <table:table-cell office:value-type="float" office:value="5990.88" table:style-name="ce10">
            <text:p>5.990,88</text:p>
          </table:table-cell>
          <table:table-cell office:value-type="float" office:value="3063.55" table:style-name="ce10">
            <text:p>3.063,55</text:p>
          </table:table-cell>
          <table:table-cell office:value-type="float" office:value="234.21" table:number-columns-spanned="2" table:number-rows-spanned="1" table:style-name="ce26">
            <text:p>234,21</text:p>
          </table:table-cell>
          <table:covered-table-cell/>
          <table:table-cell table:style-name="ce9"/>
          <table:table-cell office:value-type="float" office:value="21209.45" table:style-name="ce10">
            <text:p>21.209,45</text:p>
          </table:table-cell>
          <table:table-cell office:value-type="float" office:value="-828.39" table:style-name="ce11">
            <text:p>-828,39</text:p>
          </table:table-cell>
          <table:table-cell office:value-type="float" office:value="-2979.51" table:style-name="ce12">
            <text:p>-2.979,51</text:p>
          </table:table-cell>
          <table:table-cell office:value-type="float" office:value="-1681.88" table:style-name="ce12">
            <text:p>-1.681,88</text:p>
          </table:table-cell>
          <table:table-cell office:value-type="float" office:value="0" table:style-name="ce13">
            <text:p>0,00</text:p>
          </table:table-cell>
          <table:table-cell office:value-type="float" office:value="-5489.78" table:style-name="ce12">
            <text:p>-5.489,78</text:p>
          </table:table-cell>
          <table:table-cell office:value-type="float" office:value="15719.67" table:style-name="ce10">
            <text:p>15.719,6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ÁRCIA CRISTINA LEITE DE OLIVEIR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GABINETE DE DESEMBARGADOR (GABAC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4168.72" table:style-name="ce10">
            <text:p>4.168,72</text:p>
          </table:table-cell>
          <table:table-cell office:value-type="float" office:value="1185.05" table:style-name="ce10">
            <text:p>1.185,05</text:p>
          </table:table-cell>
          <table:table-cell office:value-type="float" office:value="2361.21" table:style-name="ce10">
            <text:p>2.361,2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469.57" table:style-name="ce10">
            <text:p>19.469,57</text:p>
          </table:table-cell>
          <table:table-cell office:value-type="float" office:value="-1875.84" table:style-name="ce12">
            <text:p>-1.875,84</text:p>
          </table:table-cell>
          <table:table-cell office:value-type="float" office:value="-3267.45" table:style-name="ce12">
            <text:p>-3.267,45</text:p>
          </table:table-cell>
          <table:table-cell office:value-type="float" office:value="-4684.2" table:style-name="ce12">
            <text:p>-4.684,20</text:p>
          </table:table-cell>
          <table:table-cell office:value-type="float" office:value="0" table:style-name="ce13">
            <text:p>0,00</text:p>
          </table:table-cell>
          <table:table-cell office:value-type="float" office:value="-9827.49" table:style-name="ce12">
            <text:p>-9.827,49</text:p>
          </table:table-cell>
          <table:table-cell office:value-type="float" office:value="9642.08" table:style-name="ce10">
            <text:p>9.642,0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IA CRISTINA SANGREMAN DE ALMEIDA MURITI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COORDENADORIA DE PRECEDENTES, AÇÕES COLETIVAS E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4168.72" table:style-name="ce10">
            <text:p>4.168,72</text:p>
          </table:table-cell>
          <table:table-cell office:value-type="float" office:value="1185.05" table:style-name="ce10">
            <text:p>1.185,05</text:p>
          </table:table-cell>
          <table:table-cell office:value-type="float" office:value="1915.66" table:style-name="ce10">
            <text:p>1.915,66</text:p>
          </table:table-cell>
          <table:table-cell office:value-type="float" office:value="3040.1" table:number-columns-spanned="2" table:number-rows-spanned="1" table:style-name="ce27">
            <text:p>3.040,10</text:p>
          </table:table-cell>
          <table:covered-table-cell/>
          <table:table-cell table:style-name="ce9"/>
          <table:table-cell office:value-type="float" office:value="22206.6" table:style-name="ce10">
            <text:p>22.206,60</text:p>
          </table:table-cell>
          <table:table-cell office:value-type="float" office:value="-1875.84" table:style-name="ce12">
            <text:p>-1.875,84</text:p>
          </table:table-cell>
          <table:table-cell office:value-type="float" office:value="-4194.79" table:style-name="ce12">
            <text:p>-4.194,79</text:p>
          </table:table-cell>
          <table:table-cell office:value-type="float" office:value="-2064.0100000000002" table:style-name="ce12">
            <text:p>-2.064,01</text:p>
          </table:table-cell>
          <table:table-cell office:value-type="float" office:value="0" table:style-name="ce13">
            <text:p>0,00</text:p>
          </table:table-cell>
          <table:table-cell office:value-type="float" office:value="-8134.64" table:style-name="ce12">
            <text:p>-8.134,64</text:p>
          </table:table-cell>
          <table:table-cell office:value-type="float" office:value="14071.96" table:style-name="ce10">
            <text:p>14.071,9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ÁRCIA PACÍFICO VIEIRA LÔB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CONTRATOS E PUBLICAÇÃO (SA)</text:p>
          </table:table-cell>
          <table:table-cell office:value-type="float" office:value="18779.439999999999" table:style-name="ce10">
            <text:p>18.779,44</text:p>
          </table:table-cell>
          <table:table-cell office:value-type="float" office:value="1696.03" table:style-name="ce10">
            <text:p>1.696,03</text:p>
          </table:table-cell>
          <table:table-cell office:value-type="float" office:value="1185.05" table:style-name="ce10">
            <text:p>1.185,05</text:p>
          </table:table-cell>
          <table:table-cell office:value-type="float" office:value="3022.88" table:style-name="ce10">
            <text:p>3.022,8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683.4" table:style-name="ce10">
            <text:p>24.683,40</text:p>
          </table:table-cell>
          <table:table-cell office:value-type="float" office:value="-2923.61" table:style-name="ce12">
            <text:p>-2.923,61</text:p>
          </table:table-cell>
          <table:table-cell office:value-type="float" office:value="-4283.29" table:style-name="ce12">
            <text:p>-4.283,29</text:p>
          </table:table-cell>
          <table:table-cell office:value-type="float" office:value="-5019.29" table:style-name="ce12">
            <text:p>-5.019,29</text:p>
          </table:table-cell>
          <table:table-cell office:value-type="float" office:value="0" table:style-name="ce13">
            <text:p>0,00</text:p>
          </table:table-cell>
          <table:table-cell office:value-type="float" office:value="-12226.19" table:style-name="ce12">
            <text:p>-12.226,19</text:p>
          </table:table-cell>
          <table:table-cell office:value-type="float" office:value="12457.21" table:style-name="ce10">
            <text:p>12.457,2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IANO <text:s/>FREITAS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3ª VT)</text:p>
          </table:table-cell>
          <table:table-cell office:value-type="float" office:value="2394.12" table:style-name="ce10">
            <text:p>2.394,12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2692.75" table:style-name="ce10">
            <text:p>2.692,7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465.94" table:style-name="ce10">
            <text:p>6.465,94</text:p>
          </table:table-cell>
          <table:table-cell office:value-type="float" office:value="-335.18" table:style-name="ce11">
            <text:p>-335,18</text:p>
          </table:table-cell>
          <table:table-cell office:value-type="float" office:value="-160.9" table:style-name="ce11">
            <text:p>-160,90</text:p>
          </table:table-cell>
          <table:table-cell office:value-type="float" office:value="-1914.22" table:style-name="ce12">
            <text:p>-1.914,22</text:p>
          </table:table-cell>
          <table:table-cell office:value-type="float" office:value="0" table:style-name="ce13">
            <text:p>0,00</text:p>
          </table:table-cell>
          <table:table-cell office:value-type="float" office:value="-2410.3000000000002" table:style-name="ce12">
            <text:p>-2.410,30</text:p>
          </table:table-cell>
          <table:table-cell office:value-type="float" office:value="4055.64" table:style-name="ce10">
            <text:p>4.055,6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ÁRCIO AUGUSTO FERNANDES DE OLIVEIRA FRANÇ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PAGAMENTO (SOF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2989.66" table:style-name="ce10">
            <text:p>2.989,66</text:p>
          </table:table-cell>
          <table:table-cell office:value-type="float" office:value="1939.89" table:style-name="ce10">
            <text:p>1.939,89</text:p>
          </table:table-cell>
          <table:table-cell office:value-type="float" office:value="2729.61" table:style-name="ce10">
            <text:p>2.729,6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057.55" table:style-name="ce10">
            <text:p>19.057,55</text:p>
          </table:table-cell>
          <table:table-cell office:value-type="float" office:value="-828.39" table:style-name="ce11">
            <text:p>-828,39</text:p>
          </table:table-cell>
          <table:table-cell office:value-type="float" office:value="-3124.88" table:style-name="ce12">
            <text:p>-3.124,88</text:p>
          </table:table-cell>
          <table:table-cell office:value-type="float" office:value="-2474.46" table:style-name="ce12">
            <text:p>-2.474,46</text:p>
          </table:table-cell>
          <table:table-cell office:value-type="float" office:value="0" table:style-name="ce13">
            <text:p>0,00</text:p>
          </table:table-cell>
          <table:table-cell office:value-type="float" office:value="-6427.73" table:style-name="ce12">
            <text:p>-6.427,73</text:p>
          </table:table-cell>
          <table:table-cell office:value-type="float" office:value="12629.82" table:style-name="ce10">
            <text:p>12.629,8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IO DA SILV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SAN)</text:p>
          </table:table-cell>
          <table:table-cell office:value-type="float" office:value="1272.5999999999999" table:style-name="ce10">
            <text:p>1.272,60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276.3599999999999" table:style-name="ce10">
            <text:p>1.276,3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734.01" table:style-name="ce10">
            <text:p>3.734,01</text:p>
          </table:table-cell>
          <table:table-cell office:value-type="float" office:value="-203.91" table:style-name="ce11">
            <text:p>-203,91</text:p>
          </table:table-cell>
          <table:table-cell office:value-type="float" office:value="-26.24" table:style-name="ce11">
            <text:p>-26,24</text:p>
          </table:table-cell>
          <table:table-cell office:value-type="float" office:value="-376.28" table:style-name="ce11">
            <text:p>-376,28</text:p>
          </table:table-cell>
          <table:table-cell office:value-type="float" office:value="0" table:style-name="ce13">
            <text:p>0,00</text:p>
          </table:table-cell>
          <table:table-cell office:value-type="float" office:value="-606.42999999999995" table:style-name="ce11">
            <text:p>-606,43</text:p>
          </table:table-cell>
          <table:table-cell office:value-type="float" office:value="3127.58" table:style-name="ce10">
            <text:p>3.127,5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ÁRCIO FELIPE ARAÚJO FERREIRA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SECRETARIA <text:s/>(1UNP)</text:p>
          </table:table-cell>
          <table:table-cell table:number-columns-repeated="3" table:style-name="ce9"/>
          <table:table-cell office:value-type="float" office:value="35.39" table:style-name="ce13">
            <text:p>35,3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.39" table:style-name="ce15">
            <text:p>35,39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35.39" table:style-name="ce15">
            <text:p>35,3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ÁRCIO FERNANDO FARIAS CORREI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416.86" table:style-name="ce10">
            <text:p>13.416,86</text:p>
          </table:table-cell>
          <table:table-cell office:value-type="float" office:value="2625.03" table:style-name="ce10">
            <text:p>2.625,03</text:p>
          </table:table-cell>
          <table:table-cell table:style-name="ce9"/>
          <table:table-cell office:value-type="float" office:value="2117.9" table:style-name="ce10">
            <text:p>2.117,9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159.79" table:style-name="ce10">
            <text:p>18.159,79</text:p>
          </table:table-cell>
          <table:table-cell office:value-type="float" office:value="-1930.65" table:style-name="ce12">
            <text:p>-1.930,65</text:p>
          </table:table-cell>
          <table:table-cell office:value-type="float" office:value="-2278.63" table:style-name="ce12">
            <text:p>-2.278,63</text:p>
          </table:table-cell>
          <table:table-cell office:value-type="float" office:value="-4043.6" table:style-name="ce12">
            <text:p>-4.043,60</text:p>
          </table:table-cell>
          <table:table-cell office:value-type="float" office:value="0" table:style-name="ce13">
            <text:p>0,00</text:p>
          </table:table-cell>
          <table:table-cell office:value-type="float" office:value="-8252.8799999999992" table:style-name="ce12">
            <text:p>-8.252,88</text:p>
          </table:table-cell>
          <table:table-cell office:value-type="float" office:value="9906.91" table:style-name="ce10">
            <text:p>9.906,9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ÁRCIO HENRIQUE TENÓRIO CAVALCANTI ELIZIÁRI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6ª VT)</text:p>
          </table:table-cell>
          <table:table-cell office:value-type="float" office:value="18252.3" table:style-name="ce10">
            <text:p>18.252,30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054.38" table:style-name="ce10">
            <text:p>2.054,3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539.06" table:style-name="ce10">
            <text:p>22.539,06</text:p>
          </table:table-cell>
          <table:table-cell office:value-type="float" office:value="-2557.52" table:style-name="ce12">
            <text:p>-2.557,52</text:p>
          </table:table-cell>
          <table:table-cell office:value-type="float" office:value="-4008.47" table:style-name="ce12">
            <text:p>-4.008,47</text:p>
          </table:table-cell>
          <table:table-cell office:value-type="float" office:value="-2746.38" table:style-name="ce12">
            <text:p>-2.746,38</text:p>
          </table:table-cell>
          <table:table-cell office:value-type="float" office:value="0" table:style-name="ce13">
            <text:p>0,00</text:p>
          </table:table-cell>
          <table:table-cell office:value-type="float" office:value="-9312.3700000000008" table:style-name="ce12">
            <text:p>-9.312,37</text:p>
          </table:table-cell>
          <table:table-cell office:value-type="float" office:value="13226.69" table:style-name="ce10">
            <text:p>13.226,6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IO LUCIANO FERREIRA DE SÁ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8ª VT)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3589.78" table:style-name="ce10">
            <text:p>3.589,78</text:p>
          </table:table-cell>
          <table:table-cell office:value-type="float" office:value="2232.38" table:style-name="ce10">
            <text:p>2.232,38</text:p>
          </table:table-cell>
          <table:table-cell office:value-type="float" office:value="3760.73" table:style-name="ce10">
            <text:p>3.760,73</text:p>
          </table:table-cell>
          <table:table-cell office:value-type="float" office:value="2059.54" table:number-columns-spanned="2" table:number-rows-spanned="1" table:style-name="ce27">
            <text:p>2.059,54</text:p>
          </table:table-cell>
          <table:covered-table-cell/>
          <table:table-cell table:style-name="ce9"/>
          <table:table-cell office:value-type="float" office:value="30928.37" table:style-name="ce10">
            <text:p>30.928,37</text:p>
          </table:table-cell>
          <table:table-cell office:value-type="float" office:value="-2860.52" table:style-name="ce12">
            <text:p>-2.860,52</text:p>
          </table:table-cell>
          <table:table-cell office:value-type="float" office:value="-5658.69" table:style-name="ce12">
            <text:p>-5.658,69</text:p>
          </table:table-cell>
          <table:table-cell office:value-type="float" office:value="-4537.4799999999996" table:style-name="ce12">
            <text:p>-4.537,48</text:p>
          </table:table-cell>
          <table:table-cell office:value-type="float" office:value="0" table:style-name="ce13">
            <text:p>0,00</text:p>
          </table:table-cell>
          <table:table-cell office:value-type="float" office:value="-13056.69" table:style-name="ce12">
            <text:p>-13.056,69</text:p>
          </table:table-cell>
          <table:table-cell office:value-type="float" office:value="17871.68" table:style-name="ce10">
            <text:p>17.871,6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OS ANTONIO APOLONIO DA SILVA</text:p>
          </table:table-cell>
          <table:table-cell office:value-type="string" table:style-name="ce8">
            <text:p>ASSISTENTE SECRETÁRIO - FC-05</text:p>
          </table:table-cell>
          <table:table-cell office:value-type="string" table:style-name="ce8">
            <text:p>DIRETORIA-GERAL <text:s/>(PRES)</text:p>
          </table:table-cell>
          <table:table-cell office:value-type="float" office:value="11849.58" table:style-name="ce10">
            <text:p>11.849,58</text:p>
          </table:table-cell>
          <table:table-cell office:value-type="float" office:value="3934.24" table:style-name="ce10">
            <text:p>3.934,24</text:p>
          </table:table-cell>
          <table:table-cell office:value-type="float" office:value="2232.38" table:style-name="ce10">
            <text:p>2.232,38</text:p>
          </table:table-cell>
          <table:table-cell office:value-type="float" office:value="2306.5300000000002" table:style-name="ce10">
            <text:p>2.306,53</text:p>
          </table:table-cell>
          <table:table-cell office:value-type="float" office:value="2488.65" table:number-columns-spanned="2" table:number-rows-spanned="1" table:style-name="ce27">
            <text:p>2.488,65</text:p>
          </table:table-cell>
          <table:covered-table-cell/>
          <table:table-cell table:style-name="ce9"/>
          <table:table-cell office:value-type="float" office:value="22811.38" table:style-name="ce10">
            <text:p>22.811,38</text:p>
          </table:table-cell>
          <table:table-cell office:value-type="float" office:value="-828.39" table:style-name="ce11">
            <text:p>-828,39</text:p>
          </table:table-cell>
          <table:table-cell office:value-type="float" office:value="-4178.1099999999997" table:style-name="ce12">
            <text:p>-4.178,11</text:p>
          </table:table-cell>
          <table:table-cell office:value-type="float" office:value="-4356.43" table:style-name="ce12">
            <text:p>-4.356,43</text:p>
          </table:table-cell>
          <table:table-cell office:value-type="float" office:value="0" table:style-name="ce13">
            <text:p>0,00</text:p>
          </table:table-cell>
          <table:table-cell office:value-type="float" office:value="-9362.93" table:style-name="ce12">
            <text:p>-9.362,93</text:p>
          </table:table-cell>
          <table:table-cell office:value-type="float" office:value="13448.45" table:style-name="ce10">
            <text:p>13.448,4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OS ANTONIO MOREIRA BARBOSA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4ª VT)</text:p>
          </table:table-cell>
          <table:table-cell office:value-type="float" office:value="11754.59" table:style-name="ce10">
            <text:p>11.754,59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726.71" table:style-name="ce10">
            <text:p>2.726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713.68" table:style-name="ce10">
            <text:p>16.713,68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406.7199999999998" table:style-name="ce12">
            <text:p>-2.406,72</text:p>
          </table:table-cell>
          <table:table-cell office:value-type="float" office:value="-3922.22" table:style-name="ce12">
            <text:p>-3.922,22</text:p>
          </table:table-cell>
          <table:table-cell office:value-type="float" office:value="0" table:style-name="ce13">
            <text:p>0,00</text:p>
          </table:table-cell>
          <table:table-cell office:value-type="float" office:value="-7834.11" table:style-name="ce12">
            <text:p>-7.834,11</text:p>
          </table:table-cell>
          <table:table-cell office:value-type="float" office:value="8879.57" table:style-name="ce10">
            <text:p>8.879,5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OS ANTONIO XAVIER DOS SANTO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PEN)</text:p>
          </table:table-cell>
          <table:table-cell office:value-type="float" office:value="11754.59" table:style-name="ce10">
            <text:p>11.754,59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269.13" table:style-name="ce10">
            <text:p>2.269,1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208.77" table:style-name="ce10">
            <text:p>15.208,77</text:p>
          </table:table-cell>
          <table:table-cell office:value-type="float" office:value="-828.39" table:style-name="ce11">
            <text:p>-828,39</text:p>
          </table:table-cell>
          <table:table-cell office:value-type="float" office:value="-2461.23" table:style-name="ce12">
            <text:p>-2.461,23</text:p>
          </table:table-cell>
          <table:table-cell office:value-type="float" office:value="-1556.45" table:style-name="ce12">
            <text:p>-1.556,45</text:p>
          </table:table-cell>
          <table:table-cell office:value-type="float" office:value="0" table:style-name="ce13">
            <text:p>0,00</text:p>
          </table:table-cell>
          <table:table-cell office:value-type="float" office:value="-4846.07" table:style-name="ce12">
            <text:p>-4.846,07</text:p>
          </table:table-cell>
          <table:table-cell office:value-type="float" office:value="10362.700000000001" table:style-name="ce10">
            <text:p>10.362,7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OS FRANCISCO SOARES DA SILVA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10ª VT)</text:p>
          </table:table-cell>
          <table:table-cell office:value-type="float" office:value="11754.59" table:style-name="ce10">
            <text:p>11.754,59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952.47" table:style-name="ce10">
            <text:p>1.952,4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646.95" table:style-name="ce10">
            <text:p>15.646,95</text:p>
          </table:table-cell>
          <table:table-cell office:value-type="float" office:value="-828.39" table:style-name="ce11">
            <text:p>-828,39</text:p>
          </table:table-cell>
          <table:table-cell office:value-type="float" office:value="-2248.1799999999998" table:style-name="ce12">
            <text:p>-2.248,18</text:p>
          </table:table-cell>
          <table:table-cell office:value-type="float" office:value="-3786.59" table:style-name="ce12">
            <text:p>-3.786,59</text:p>
          </table:table-cell>
          <table:table-cell office:value-type="float" office:value="0" table:style-name="ce13">
            <text:p>0,00</text:p>
          </table:table-cell>
          <table:table-cell office:value-type="float" office:value="-6863.16" table:style-name="ce12">
            <text:p>-6.863,16</text:p>
          </table:table-cell>
          <table:table-cell office:value-type="float" office:value="8783.7900000000009" table:style-name="ce10">
            <text:p>8.783,7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OS JOSÉ SARMENTO FARIAS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COORDENADORIA DE COMUNICAÇÃO SOCIAL</text:p>
          </table:table-cell>
          <table:table-cell table:number-columns-repeated="3" table:style-name="ce9"/>
          <table:table-cell office:value-type="float" office:value="36.35" table:style-name="ce13">
            <text:p>36,35</text:p>
          </table:table-cell>
          <table:table-cell office:value-type="float" office:value="375.46" table:number-columns-spanned="2" table:number-rows-spanned="1" table:style-name="ce26">
            <text:p>375,46</text:p>
          </table:table-cell>
          <table:covered-table-cell/>
          <table:table-cell table:style-name="ce9"/>
          <table:table-cell office:value-type="float" office:value="411.81" table:style-name="ce15">
            <text:p>411,81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411.81" table:style-name="ce15">
            <text:p>411,8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US PAULO VERÍSSIMO DE SOUZA</text:p>
          </table:table-cell>
          <table:table-cell office:value-type="string" table:style-name="ce8">
            <text:p>SECRETÁRIO - CJ-03</text:p>
          </table:table-cell>
          <table:table-cell office:value-type="string" table:style-name="ce8">
            <text:p>SECRETARIA DE GESTÃO DE PESSOAS (D.G.)</text:p>
          </table:table-cell>
          <table:table-cell office:value-type="float" office:value="18693.09" table:style-name="ce10">
            <text:p>18.693,09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2188.14" table:style-name="ce10">
            <text:p>2.188,1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292.240000000002" table:style-name="ce10">
            <text:p>29.292,24</text:p>
          </table:table-cell>
          <table:table-cell office:value-type="float" office:value="-828.39" table:style-name="ce11">
            <text:p>-828,39</text:p>
          </table:table-cell>
          <table:table-cell office:value-type="float" office:value="-6252.19" table:style-name="ce12">
            <text:p>-6.252,19</text:p>
          </table:table-cell>
          <table:table-cell office:value-type="float" office:value="-1662.84" table:style-name="ce12">
            <text:p>-1.662,84</text:p>
          </table:table-cell>
          <table:table-cell office:value-type="float" office:value="0" table:style-name="ce13">
            <text:p>0,00</text:p>
          </table:table-cell>
          <table:table-cell office:value-type="float" office:value="-8743.42" table:style-name="ce12">
            <text:p>-8.743,42</text:p>
          </table:table-cell>
          <table:table-cell office:value-type="float" office:value="20548.82" table:style-name="ce10">
            <text:p>20.548,8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US VINÍCIUS DE BRITO CAMELO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<text:s/>(SLQ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2065.65" table:style-name="ce10">
            <text:p>2.065,65</text:p>
          </table:table-cell>
          <table:table-cell office:value-type="float" office:value="2232.38" table:style-name="ce10">
            <text:p>2.232,38</text:p>
          </table:table-cell>
          <table:table-cell office:value-type="float" office:value="2726.71" table:style-name="ce10">
            <text:p>2.726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660.599999999999" table:style-name="ce10">
            <text:p>18.660,60</text:p>
          </table:table-cell>
          <table:table-cell office:value-type="float" office:value="-1818.76" table:style-name="ce12">
            <text:p>-1.818,76</text:p>
          </table:table-cell>
          <table:table-cell office:value-type="float" office:value="-2855.89" table:style-name="ce12">
            <text:p>-2.855,89</text:p>
          </table:table-cell>
          <table:table-cell office:value-type="float" office:value="-3278.51" table:style-name="ce12">
            <text:p>-3.278,51</text:p>
          </table:table-cell>
          <table:table-cell office:value-type="float" office:value="0" table:style-name="ce13">
            <text:p>0,00</text:p>
          </table:table-cell>
          <table:table-cell office:value-type="float" office:value="-7953.16" table:style-name="ce12">
            <text:p>-7.953,16</text:p>
          </table:table-cell>
          <table:table-cell office:value-type="float" office:value="10707.44" table:style-name="ce10">
            <text:p>10.707,4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GARETE CASTRO REBELO DA SILVA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6ª VT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2596.58" table:style-name="ce10">
            <text:p>2.596,58</text:p>
          </table:table-cell>
          <table:table-cell office:value-type="float" office:value="1939.89" table:style-name="ce10">
            <text:p>1.939,89</text:p>
          </table:table-cell>
          <table:table-cell office:value-type="float" office:value="3291.44" table:style-name="ce10">
            <text:p>3.291,4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463.77" table:style-name="ce10">
            <text:p>19.463,77</text:p>
          </table:table-cell>
          <table:table-cell office:value-type="float" office:value="-1906.36" table:style-name="ce12">
            <text:p>-1.906,36</text:p>
          </table:table-cell>
          <table:table-cell office:value-type="float" office:value="-3001.64" table:style-name="ce12">
            <text:p>-3.001,64</text:p>
          </table:table-cell>
          <table:table-cell office:value-type="float" office:value="-3108.71" table:style-name="ce12">
            <text:p>-3.108,71</text:p>
          </table:table-cell>
          <table:table-cell office:value-type="float" office:value="0" table:style-name="ce13">
            <text:p>0,00</text:p>
          </table:table-cell>
          <table:table-cell office:value-type="float" office:value="-8016.71" table:style-name="ce12">
            <text:p>-8.016,71</text:p>
          </table:table-cell>
          <table:table-cell office:value-type="float" office:value="11447.06" table:style-name="ce10">
            <text:p>11.447,0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AMÉLIA PINHEIRO SANTO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1428.83" table:style-name="ce10">
            <text:p>21.428,83</text:p>
          </table:table-cell>
          <table:table-cell office:value-type="float" office:value="3488.21" table:style-name="ce10">
            <text:p>3.488,21</text:p>
          </table:table-cell>
          <table:table-cell table:style-name="ce9"/>
          <table:table-cell office:value-type="float" office:value="4563.47" table:style-name="ce10">
            <text:p>4.563,4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480.51" table:style-name="ce10">
            <text:p>29.480,51</text:p>
          </table:table-cell>
          <table:table-cell office:value-type="float" office:value="-3685.41" table:style-name="ce12">
            <text:p>-3.685,41</text:p>
          </table:table-cell>
          <table:table-cell office:value-type="float" office:value="-4812.93" table:style-name="ce12">
            <text:p>-4.812,93</text:p>
          </table:table-cell>
          <table:table-cell office:value-type="float" office:value="-4197.8900000000003" table:style-name="ce12">
            <text:p>-4.197,89</text:p>
          </table:table-cell>
          <table:table-cell office:value-type="float" office:value="0" table:style-name="ce13">
            <text:p>0,00</text:p>
          </table:table-cell>
          <table:table-cell office:value-type="float" office:value="-12696.23" table:style-name="ce12">
            <text:p>-12.696,23</text:p>
          </table:table-cell>
          <table:table-cell office:value-type="float" office:value="16784.28" table:style-name="ce10">
            <text:p>16.784,2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APARECIDA DE ARAÚJO</text:p>
          </table:table-cell>
          <table:table-cell office:value-type="string" table:style-name="ce8">
            <text:p>ASSISTENTE-EXECUTIVO - FC-04</text:p>
          </table:table-cell>
          <table:table-cell office:value-type="string" table:style-name="ce8">
            <text:p>DIRETORIA-GERAL <text:s/>(PRES)</text:p>
          </table:table-cell>
          <table:table-cell office:value-type="float" office:value="1978.61" table:style-name="ce10">
            <text:p>1.978,61</text:p>
          </table:table-cell>
          <table:table-cell office:value-type="float" office:value="277.01" table:style-name="ce15">
            <text:p>277,01</text:p>
          </table:table-cell>
          <table:table-cell office:value-type="float" office:value="1939.89" table:style-name="ce10">
            <text:p>1.939,89</text:p>
          </table:table-cell>
          <table:table-cell office:value-type="float" office:value="1861.83" table:style-name="ce10">
            <text:p>1.861,8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057.34" table:style-name="ce10">
            <text:p>6.057,34</text:p>
          </table:table-cell>
          <table:table-cell office:value-type="float" office:value="-277.01" table:style-name="ce11">
            <text:p>-277,01</text:p>
          </table:table-cell>
          <table:table-cell office:value-type="float" office:value="-245.54" table:style-name="ce11">
            <text:p>-245,54</text:p>
          </table:table-cell>
          <table:table-cell office:value-type="float" office:value="-1878.45" table:style-name="ce12">
            <text:p>-1.878,45</text:p>
          </table:table-cell>
          <table:table-cell office:value-type="float" office:value="0" table:style-name="ce13">
            <text:p>0,00</text:p>
          </table:table-cell>
          <table:table-cell office:value-type="float" office:value="-2401" table:style-name="ce12">
            <text:p>-2.401,00</text:p>
          </table:table-cell>
          <table:table-cell office:value-type="float" office:value="3656.34" table:style-name="ce10">
            <text:p>3.656,3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BEATRIZ MOURA NUNES LOPES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1398.39" table:style-name="ce10">
            <text:p>11.398,39</text:p>
          </table:table-cell>
          <table:table-cell office:value-type="float" office:value="1415.47" table:style-name="ce10">
            <text:p>1.415,47</text:p>
          </table:table-cell>
          <table:table-cell table:style-name="ce9"/>
          <table:table-cell office:value-type="float" office:value="993.48" table:style-name="ce15">
            <text:p>993,4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807.34" table:style-name="ce10">
            <text:p>13.807,34</text:p>
          </table:table-cell>
          <table:table-cell office:value-type="float" office:value="-843.91" table:style-name="ce11">
            <text:p>-843,91</text:p>
          </table:table-cell>
          <table:table-cell office:value-type="float" office:value="-2422.38" table:style-name="ce12">
            <text:p>-2.422,38</text:p>
          </table:table-cell>
          <table:table-cell office:value-type="float" office:value="-1890.19" table:style-name="ce12">
            <text:p>-1.890,19</text:p>
          </table:table-cell>
          <table:table-cell office:value-type="float" office:value="0" table:style-name="ce13">
            <text:p>0,00</text:p>
          </table:table-cell>
          <table:table-cell office:value-type="float" office:value="-5156.4799999999996" table:style-name="ce12">
            <text:p>-5.156,48</text:p>
          </table:table-cell>
          <table:table-cell office:value-type="float" office:value="8650.86" table:style-name="ce10">
            <text:p>8.650,8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BERNADETE DE ARAÚJO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3677.36" table:style-name="ce10">
            <text:p>13.677,36</text:p>
          </table:table-cell>
          <table:table-cell table:number-columns-repeated="2" table:style-name="ce9"/>
          <table:table-cell office:value-type="float" office:value="1005.58" table:style-name="ce10">
            <text:p>1.005,5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682.94" table:style-name="ce10">
            <text:p>14.682,94</text:p>
          </table:table-cell>
          <table:table-cell office:value-type="float" office:value="-986.38" table:style-name="ce11">
            <text:p>-986,38</text:p>
          </table:table-cell>
          <table:table-cell office:value-type="float" office:value="-2097.0700000000002" table:style-name="ce12">
            <text:p>-2.097,07</text:p>
          </table:table-cell>
          <table:table-cell office:value-type="float" office:value="-2018.42" table:style-name="ce12">
            <text:p>-2.018,42</text:p>
          </table:table-cell>
          <table:table-cell office:value-type="float" office:value="0" table:style-name="ce13">
            <text:p>0,00</text:p>
          </table:table-cell>
          <table:table-cell office:value-type="float" office:value="-5101.87" table:style-name="ce12">
            <text:p>-5.101,87</text:p>
          </table:table-cell>
          <table:table-cell office:value-type="float" office:value="9581.07" table:style-name="ce10">
            <text:p>9.581,0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BETANIA LEMOS DE CARVALH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4ª VT)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office:value-type="float" office:value="1005.58" table:style-name="ce10">
            <text:p>1.005,5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90.63" table:style-name="ce10">
            <text:p>2.190,63</text:p>
          </table:table-cell>
          <table:table-cell table:number-columns-repeated="2" table:style-name="ce9"/>
          <table:table-cell office:value-type="float" office:value="-722.37" table:style-name="ce11">
            <text:p>-722,37</text:p>
          </table:table-cell>
          <table:table-cell office:value-type="float" office:value="0" table:style-name="ce13">
            <text:p>0,00</text:p>
          </table:table-cell>
          <table:table-cell office:value-type="float" office:value="-722.37" table:style-name="ce11">
            <text:p>-722,37</text:p>
          </table:table-cell>
          <table:table-cell office:value-type="float" office:value="1468.26" table:style-name="ce10">
            <text:p>1.468,2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CÍCERA BEZERRA DE MENDONÇA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CRETARIA DO CENTRO JUDICIÁRIO DE MÉTODOS CONSE</text:p>
          </table:table-cell>
          <table:table-cell office:value-type="float" office:value="1977.81" table:style-name="ce10">
            <text:p>1.977,81</text:p>
          </table:table-cell>
          <table:table-cell office:value-type="float" office:value="276.89" table:style-name="ce15">
            <text:p>276,89</text:p>
          </table:table-cell>
          <table:table-cell office:value-type="float" office:value="1379.07" table:style-name="ce10">
            <text:p>1.379,07</text:p>
          </table:table-cell>
          <table:table-cell office:value-type="float" office:value="1915.66" table:style-name="ce10">
            <text:p>1.915,6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549.43" table:style-name="ce10">
            <text:p>5.549,43</text:p>
          </table:table-cell>
          <table:table-cell office:value-type="float" office:value="-276.89" table:style-name="ce11">
            <text:p>-276,89</text:p>
          </table:table-cell>
          <table:table-cell office:value-type="float" office:value="-148.74" table:style-name="ce11">
            <text:p>-148,74</text:p>
          </table:table-cell>
          <table:table-cell office:value-type="float" office:value="-1650.21" table:style-name="ce12">
            <text:p>-1.650,21</text:p>
          </table:table-cell>
          <table:table-cell office:value-type="float" office:value="0" table:style-name="ce13">
            <text:p>0,00</text:p>
          </table:table-cell>
          <table:table-cell office:value-type="float" office:value="-2075.84" table:style-name="ce12">
            <text:p>-2.075,84</text:p>
          </table:table-cell>
          <table:table-cell office:value-type="float" office:value="3473.59" table:style-name="ce10">
            <text:p>3.473,5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CLARA INOJOSA MARCOLINI</text:p>
          </table:table-cell>
          <table:table-cell office:value-type="string" table:style-name="ce8">
            <text:p>SECRETÁRIO - CJ-03</text:p>
          </table:table-cell>
          <table:table-cell office:value-type="string" table:style-name="ce8">
            <text:p>SECRETARIA DO CENTRO JUDICIÁRIO DE MÉTODOS CONSE</text:p>
          </table:table-cell>
          <table:table-cell table:number-columns-repeated="2" table:style-name="ce9"/>
          <table:table-cell office:value-type="float" office:value="8411.01" table:style-name="ce10">
            <text:p>8.411,01</text:p>
          </table:table-cell>
          <table:table-cell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8411.01" table:style-name="ce10">
            <text:p>8.411,01</text:p>
          </table:table-cell>
          <table:table-cell table:style-name="ce9"/>
          <table:table-cell office:value-type="float" office:value="-1443.67" table:style-name="ce12">
            <text:p>-1.443,67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1443.67" table:style-name="ce12">
            <text:p>-1.443,67</text:p>
          </table:table-cell>
          <table:table-cell office:value-type="float" office:value="6967.34" table:style-name="ce10">
            <text:p>6.967,3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DA SOLEDADE PACIFICO DANTAS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22013.25" table:style-name="ce10">
            <text:p>22.013,25</text:p>
          </table:table-cell>
          <table:table-cell office:value-type="float" office:value="6646.98" table:style-name="ce10">
            <text:p>6.646,98</text:p>
          </table:table-cell>
          <table:table-cell table:style-name="ce9"/>
          <table:table-cell office:value-type="float" office:value="2011.16" table:style-name="ce10">
            <text:p>2.011,1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0671.39" table:style-name="ce10">
            <text:p>30.671,39</text:p>
          </table:table-cell>
          <table:table-cell office:value-type="float" office:value="-3568.22" table:style-name="ce12">
            <text:p>-3.568,22</text:p>
          </table:table-cell>
          <table:table-cell office:value-type="float" office:value="-5978.81" table:style-name="ce12">
            <text:p>-5.978,81</text:p>
          </table:table-cell>
          <table:table-cell office:value-type="float" office:value="-3768.17" table:style-name="ce12">
            <text:p>-3.768,17</text:p>
          </table:table-cell>
          <table:table-cell office:value-type="float" office:value="0" table:style-name="ce13">
            <text:p>0,00</text:p>
          </table:table-cell>
          <table:table-cell office:value-type="float" office:value="-13315.2" table:style-name="ce12">
            <text:p>-13.315,20</text:p>
          </table:table-cell>
          <table:table-cell office:value-type="float" office:value="17356.189999999999" table:style-name="ce10">
            <text:p>17.356,1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DANIELA COSTA ACIOLI DE OLIVEIRA</text:p>
          </table:table-cell>
          <table:table-cell office:value-type="string" table:style-name="ce8">
            <text:p>TÉCNICO JUDICIÁRIO - NÍVEL MÉDIO B10</text:p>
          </table:table-cell>
          <table:table-cell office:value-type="string" table:style-name="ce8">
            <text:p>SECRETARIA DE LICITAÇÕES E CONTRATOS (D.G)</text:p>
          </table:table-cell>
          <table:table-cell office:value-type="float" office:value="10887.5" table:style-name="ce10">
            <text:p>10.887,50</text:p>
          </table:table-cell>
          <table:table-cell table:number-columns-repeated="2" table:style-name="ce9"/>
          <table:table-cell office:value-type="float" office:value="2827.35" table:style-name="ce10">
            <text:p>2.827,3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714.85" table:style-name="ce10">
            <text:p>13.714,85</text:p>
          </table:table-cell>
          <table:table-cell office:value-type="float" office:value="-1360.53" table:style-name="ce12">
            <text:p>-1.360,53</text:p>
          </table:table-cell>
          <table:table-cell office:value-type="float" office:value="-1698.42" table:style-name="ce12">
            <text:p>-1.698,42</text:p>
          </table:table-cell>
          <table:table-cell office:value-type="float" office:value="-505.05" table:style-name="ce11">
            <text:p>-505,05</text:p>
          </table:table-cell>
          <table:table-cell office:value-type="float" office:value="0" table:style-name="ce13">
            <text:p>0,00</text:p>
          </table:table-cell>
          <table:table-cell office:value-type="float" office:value="-3564" table:style-name="ce12">
            <text:p>-3.564,00</text:p>
          </table:table-cell>
          <table:table-cell office:value-type="float" office:value="10150.85" table:style-name="ce10">
            <text:p>10.150,8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DAS GRAÇAS DA SILVA CABRAL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5839.15" table:style-name="ce10">
            <text:p>15.839,15</text:p>
          </table:table-cell>
          <table:table-cell table:number-columns-repeated="2" table:style-name="ce9"/>
          <table:table-cell office:value-type="float" office:value="777.09" table:style-name="ce15">
            <text:p>777,0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616.240000000002" table:style-name="ce10">
            <text:p>16.616,24</text:p>
          </table:table-cell>
          <table:table-cell office:value-type="float" office:value="-1343.08" table:style-name="ce12">
            <text:p>-1.343,08</text:p>
          </table:table-cell>
          <table:table-cell office:value-type="float" office:value="-3117.06" table:style-name="ce12">
            <text:p>-3.117,06</text:p>
          </table:table-cell>
          <table:table-cell office:value-type="float" office:value="-1687" table:style-name="ce12">
            <text:p>-1.687,00</text:p>
          </table:table-cell>
          <table:table-cell office:value-type="float" office:value="0" table:style-name="ce13">
            <text:p>0,00</text:p>
          </table:table-cell>
          <table:table-cell office:value-type="float" office:value="-6147.14" table:style-name="ce12">
            <text:p>-6.147,14</text:p>
          </table:table-cell>
          <table:table-cell office:value-type="float" office:value="10469.1" table:style-name="ce10">
            <text:p>10.469,1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DE FÁTIMA DA CONCEIÇÃO REMIGIO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22013.25" table:style-name="ce10">
            <text:p>22.013,25</text:p>
          </table:table-cell>
          <table:table-cell office:value-type="float" office:value="7209.15" table:style-name="ce10">
            <text:p>7.209,15</text:p>
          </table:table-cell>
          <table:table-cell table:style-name="ce9"/>
          <table:table-cell office:value-type="float" office:value="777.09" table:style-name="ce15">
            <text:p>777,0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999.49" table:style-name="ce10">
            <text:p>29.999,49</text:p>
          </table:table-cell>
          <table:table-cell office:value-type="float" office:value="-3675.04" table:style-name="ce12">
            <text:p>-3.675,04</text:p>
          </table:table-cell>
          <table:table-cell office:value-type="float" office:value="-6156.16" table:style-name="ce12">
            <text:p>-6.156,16</text:p>
          </table:table-cell>
          <table:table-cell office:value-type="float" office:value="-3297.03" table:style-name="ce12">
            <text:p>-3.297,03</text:p>
          </table:table-cell>
          <table:table-cell office:value-type="float" office:value="0" table:style-name="ce13">
            <text:p>0,00</text:p>
          </table:table-cell>
          <table:table-cell office:value-type="float" office:value="-13128.23" table:style-name="ce12">
            <text:p>-13.128,23</text:p>
          </table:table-cell>
          <table:table-cell office:value-type="float" office:value="16871.259999999998" table:style-name="ce10">
            <text:p>16.871,2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DE FÁTIMA NOBRE RIBEIRO UCHÔ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9497.16" table:style-name="ce10">
            <text:p>19.497,16</text:p>
          </table:table-cell>
          <table:table-cell table:number-columns-repeated="2" table:style-name="ce9"/>
          <table:table-cell office:value-type="float" office:value="1029.83" table:style-name="ce10">
            <text:p>1.029,8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526.990000000002" table:style-name="ce10">
            <text:p>20.526,99</text:p>
          </table:table-cell>
          <table:table-cell office:value-type="float" office:value="-1946.65" table:style-name="ce12">
            <text:p>-1.946,65</text:p>
          </table:table-cell>
          <table:table-cell office:value-type="float" office:value="-3957.03" table:style-name="ce12">
            <text:p>-3.957,03</text:p>
          </table:table-cell>
          <table:table-cell office:value-type="float" office:value="-2641.89" table:style-name="ce12">
            <text:p>-2.641,89</text:p>
          </table:table-cell>
          <table:table-cell office:value-type="float" office:value="0" table:style-name="ce13">
            <text:p>0,00</text:p>
          </table:table-cell>
          <table:table-cell office:value-type="float" office:value="-8545.57" table:style-name="ce12">
            <text:p>-8.545,57</text:p>
          </table:table-cell>
          <table:table-cell office:value-type="float" office:value="11981.42" table:style-name="ce10">
            <text:p>11.981,4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DE FÁTIMA OLIVEIRA DOS SANTOS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DESENVOLVIMENTO DE PESSOAS (SEGESP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3953.47" table:style-name="ce10">
            <text:p>3.953,47</text:p>
          </table:table-cell>
          <table:table-cell office:value-type="float" office:value="1185.05" table:style-name="ce10">
            <text:p>1.185,05</text:p>
          </table:table-cell>
          <table:table-cell office:value-type="float" office:value="3449.23" table:style-name="ce10">
            <text:p>3.449,2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342.34" table:style-name="ce10">
            <text:p>20.342,34</text:p>
          </table:table-cell>
          <table:table-cell office:value-type="float" office:value="-1845.36" table:style-name="ce12">
            <text:p>-1.845,36</text:p>
          </table:table-cell>
          <table:table-cell office:value-type="float" office:value="-3216.63" table:style-name="ce12">
            <text:p>-3.216,63</text:p>
          </table:table-cell>
          <table:table-cell office:value-type="float" office:value="-2733.63" table:style-name="ce12">
            <text:p>-2.733,63</text:p>
          </table:table-cell>
          <table:table-cell office:value-type="float" office:value="0" table:style-name="ce13">
            <text:p>0,00</text:p>
          </table:table-cell>
          <table:table-cell office:value-type="float" office:value="-7795.62" table:style-name="ce12">
            <text:p>-7.795,62</text:p>
          </table:table-cell>
          <table:table-cell office:value-type="float" office:value="12546.72" table:style-name="ce10">
            <text:p>12.546,7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DE LOURDES GONZAGA DA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203.1" table:style-name="ce10">
            <text:p>2.203,10</text:p>
          </table:table-cell>
          <table:table-cell table:style-name="ce9"/>
          <table:table-cell office:value-type="float" office:value="703.3" table:style-name="ce15">
            <text:p>703,3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660.99" table:style-name="ce10">
            <text:p>14.660,99</text:p>
          </table:table-cell>
          <table:table-cell office:value-type="float" office:value="-1032.6400000000001" table:style-name="ce12">
            <text:p>-1.032,64</text:p>
          </table:table-cell>
          <table:table-cell office:value-type="float" office:value="-2632.89" table:style-name="ce12">
            <text:p>-2.632,89</text:p>
          </table:table-cell>
          <table:table-cell office:value-type="float" office:value="-2046.67" table:style-name="ce12">
            <text:p>-2.046,67</text:p>
          </table:table-cell>
          <table:table-cell office:value-type="float" office:value="0" table:style-name="ce13">
            <text:p>0,00</text:p>
          </table:table-cell>
          <table:table-cell office:value-type="float" office:value="-5712.2" table:style-name="ce12">
            <text:p>-5.712,20</text:p>
          </table:table-cell>
          <table:table-cell office:value-type="float" office:value="8948.7900000000009" table:style-name="ce10">
            <text:p>8.948,7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DO CARMO FEITOSA DOS SANTO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PCV)</text:p>
          </table:table-cell>
          <table:table-cell office:value-type="float" office:value="7908.91" table:style-name="ce10">
            <text:p>7.908,91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307.58" table:style-name="ce10">
            <text:p>2.307,5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1401.54" table:style-name="ce10">
            <text:p>11.401,54</text:p>
          </table:table-cell>
          <table:table-cell office:value-type="float" office:value="-869.98" table:style-name="ce11">
            <text:p>-869,98</text:p>
          </table:table-cell>
          <table:table-cell office:value-type="float" office:value="-1235.82" table:style-name="ce12">
            <text:p>-1.235,82</text:p>
          </table:table-cell>
          <table:table-cell office:value-type="float" office:value="-2706.63" table:style-name="ce12">
            <text:p>-2.706,63</text:p>
          </table:table-cell>
          <table:table-cell office:value-type="float" office:value="0" table:style-name="ce13">
            <text:p>0,00</text:p>
          </table:table-cell>
          <table:table-cell office:value-type="float" office:value="-4812.43" table:style-name="ce12">
            <text:p>-4.812,43</text:p>
          </table:table-cell>
          <table:table-cell office:value-type="float" office:value="6589.11" table:style-name="ce10">
            <text:p>6.589,1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DO CARMO GÓES MARTINS PINHEIRO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7627.98" table:style-name="ce10">
            <text:p>17.627,98</text:p>
          </table:table-cell>
          <table:table-cell office:value-type="float" office:value="1193.78" table:style-name="ce10">
            <text:p>1.193,78</text:p>
          </table:table-cell>
          <table:table-cell table:style-name="ce9"/>
          <table:table-cell office:value-type="float" office:value="1005.58" table:style-name="ce10">
            <text:p>1.005,5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827.34" table:style-name="ce10">
            <text:p>19.827,34</text:p>
          </table:table-cell>
          <table:table-cell office:value-type="float" office:value="-1835.21" table:style-name="ce12">
            <text:p>-1.835,21</text:p>
          </table:table-cell>
          <table:table-cell office:value-type="float" office:value="-3278.35" table:style-name="ce12">
            <text:p>-3.278,35</text:p>
          </table:table-cell>
          <table:table-cell office:value-type="float" office:value="-6200.95" table:style-name="ce12">
            <text:p>-6.200,95</text:p>
          </table:table-cell>
          <table:table-cell office:value-type="float" office:value="0" table:style-name="ce13">
            <text:p>0,00</text:p>
          </table:table-cell>
          <table:table-cell office:value-type="float" office:value="-11314.51" table:style-name="ce12">
            <text:p>-11.314,51</text:p>
          </table:table-cell>
          <table:table-cell office:value-type="float" office:value="8512.83" table:style-name="ce10">
            <text:p>8.512,8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DO SOCORRO ALÉCIO BARBOS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SAÚDE (SEGESP)</text:p>
          </table:table-cell>
          <table:table-cell office:value-type="float" office:value="12490.73" table:style-name="ce10">
            <text:p>12.490,73</text:p>
          </table:table-cell>
          <table:table-cell office:value-type="float" office:value="2273.88" table:style-name="ce10">
            <text:p>2.273,88</text:p>
          </table:table-cell>
          <table:table-cell office:value-type="float" office:value="1185.05" table:style-name="ce10">
            <text:p>1.185,05</text:p>
          </table:table-cell>
          <table:table-cell office:value-type="float" office:value="1831.66" table:style-name="ce10">
            <text:p>1.831,6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781.32" table:style-name="ce10">
            <text:p>17.781,32</text:p>
          </table:table-cell>
          <table:table-cell office:value-type="float" office:value="-1624.29" table:style-name="ce12">
            <text:p>-1.624,29</text:p>
          </table:table-cell>
          <table:table-cell office:value-type="float" office:value="-3017.98" table:style-name="ce12">
            <text:p>-3.017,98</text:p>
          </table:table-cell>
          <table:table-cell office:value-type="float" office:value="-1427.11" table:style-name="ce12">
            <text:p>-1.427,11</text:p>
          </table:table-cell>
          <table:table-cell office:value-type="float" office:value="0" table:style-name="ce13">
            <text:p>0,00</text:p>
          </table:table-cell>
          <table:table-cell office:value-type="float" office:value="-6069.38" table:style-name="ce12">
            <text:p>-6.069,38</text:p>
          </table:table-cell>
          <table:table-cell office:value-type="float" office:value="11711.94" table:style-name="ce10">
            <text:p>11.711,9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DO SOCORRO FERREIRA DE LIM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820.7" table:style-name="ce15">
            <text:p>820,70</text:p>
          </table:table-cell>
          <table:table-cell table:style-name="ce9"/>
          <table:table-cell office:value-type="float" office:value="1005.58" table:style-name="ce10">
            <text:p>1.005,5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462.14" table:style-name="ce10">
            <text:p>13.462,14</text:p>
          </table:table-cell>
          <table:table-cell office:value-type="float" office:value="-784.95" table:style-name="ce11">
            <text:p>-784,95</text:p>
          </table:table-cell>
          <table:table-cell office:value-type="float" office:value="-2340.33" table:style-name="ce12">
            <text:p>-2.340,33</text:p>
          </table:table-cell>
          <table:table-cell office:value-type="float" office:value="-2700.89" table:style-name="ce12">
            <text:p>-2.700,89</text:p>
          </table:table-cell>
          <table:table-cell office:value-type="float" office:value="0" table:style-name="ce13">
            <text:p>0,00</text:p>
          </table:table-cell>
          <table:table-cell office:value-type="float" office:value="-5826.17" table:style-name="ce12">
            <text:p>-5.826,17</text:p>
          </table:table-cell>
          <table:table-cell office:value-type="float" office:value="7635.97" table:style-name="ce10">
            <text:p>7.635,9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ELANEIDE BERNARDINO DE SOUZA SILVA</text:p>
          </table:table-cell>
          <table:table-cell office:value-type="string" table:style-name="ce8">
            <text:p>TÉCNICO JUDICIÁRIO - NÍVEL MÉDIO C13</text:p>
          </table:table-cell>
          <table:table-cell table:style-name="ce9"/>
          <table:table-cell office:value-type="float" office:value="11897.07" table:style-name="ce10">
            <text:p>11.897,07</text:p>
          </table:table-cell>
          <table:table-cell office:value-type="float" office:value="4176.34" table:style-name="ce10">
            <text:p>4.176,34</text:p>
          </table:table-cell>
          <table:table-cell table:style-name="ce9"/>
          <table:table-cell office:value-type="float" office:value="3726.81" table:style-name="ce10">
            <text:p>3.726,8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800.22" table:style-name="ce10">
            <text:p>19.800,22</text:p>
          </table:table-cell>
          <table:table-cell office:value-type="float" office:value="-1876.92" table:style-name="ce12">
            <text:p>-1.876,92</text:p>
          </table:table-cell>
          <table:table-cell office:value-type="float" office:value="-2930.4" table:style-name="ce12">
            <text:p>-2.930,40</text:p>
          </table:table-cell>
          <table:table-cell office:value-type="float" office:value="-3625.55" table:style-name="ce12">
            <text:p>-3.625,55</text:p>
          </table:table-cell>
          <table:table-cell office:value-type="float" office:value="0" table:style-name="ce13">
            <text:p>0,00</text:p>
          </table:table-cell>
          <table:table-cell office:value-type="float" office:value="-8432.8700000000008" table:style-name="ce12">
            <text:p>-8.432,87</text:p>
          </table:table-cell>
          <table:table-cell office:value-type="float" office:value="11367.35" table:style-name="ce10">
            <text:p>11.367,3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FLÁVIA BEZERRA FEITOSA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COORDENADORIA DE PESQUISA PATRIMONIAL (SEPP)</text:p>
          </table:table-cell>
          <table:table-cell office:value-type="float" office:value="21433.69" table:style-name="ce10">
            <text:p>21.433,69</text:p>
          </table:table-cell>
          <table:table-cell office:value-type="float" office:value="686.89" table:style-name="ce15">
            <text:p>686,89</text:p>
          </table:table-cell>
          <table:table-cell office:value-type="float" office:value="1379.07" table:style-name="ce10">
            <text:p>1.379,07</text:p>
          </table:table-cell>
          <table:table-cell office:value-type="float" office:value="1824.63" table:style-name="ce10">
            <text:p>1.824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324.28" table:style-name="ce10">
            <text:p>25.324,28</text:p>
          </table:table-cell>
          <table:table-cell office:value-type="float" office:value="-3195.05" table:style-name="ce12">
            <text:p>-3.195,05</text:p>
          </table:table-cell>
          <table:table-cell office:value-type="float" office:value="-4662.2700000000004" table:style-name="ce12">
            <text:p>-4.662,27</text:p>
          </table:table-cell>
          <table:table-cell office:value-type="float" office:value="-1036.1600000000001" table:style-name="ce12">
            <text:p>-1.036,16</text:p>
          </table:table-cell>
          <table:table-cell office:value-type="float" office:value="0" table:style-name="ce13">
            <text:p>0,00</text:p>
          </table:table-cell>
          <table:table-cell office:value-type="float" office:value="-8893.48" table:style-name="ce12">
            <text:p>-8.893,48</text:p>
          </table:table-cell>
          <table:table-cell office:value-type="float" office:value="16430.8" table:style-name="ce10">
            <text:p>16.430,8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GORETE DA SILV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CRETARIA <text:s/>JUDICIÁRIA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3656.85" table:style-name="ce10">
            <text:p>3.656,85</text:p>
          </table:table-cell>
          <table:table-cell office:value-type="float" office:value="1185.05" table:style-name="ce10">
            <text:p>1.185,05</text:p>
          </table:table-cell>
          <table:table-cell office:value-type="float" office:value="2909.14" table:style-name="ce10">
            <text:p>2.909,1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149.43" table:style-name="ce10">
            <text:p>19.149,43</text:p>
          </table:table-cell>
          <table:table-cell office:value-type="float" office:value="-1752.9" table:style-name="ce12">
            <text:p>-1.752,90</text:p>
          </table:table-cell>
          <table:table-cell office:value-type="float" office:value="-3062.54" table:style-name="ce12">
            <text:p>-3.062,54</text:p>
          </table:table-cell>
          <table:table-cell office:value-type="float" office:value="-3365.3" table:style-name="ce12">
            <text:p>-3.365,30</text:p>
          </table:table-cell>
          <table:table-cell office:value-type="float" office:value="0" table:style-name="ce13">
            <text:p>0,00</text:p>
          </table:table-cell>
          <table:table-cell office:value-type="float" office:value="-8180.74" table:style-name="ce12">
            <text:p>-8.180,74</text:p>
          </table:table-cell>
          <table:table-cell office:value-type="float" office:value="10968.69" table:style-name="ce10">
            <text:p>10.968,6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HELENA VENÂNCIO DA CRUZ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<text:s/>(1ªVTSMC)</text:p>
          </table:table-cell>
          <table:table-cell office:value-type="float" office:value="1973.75" table:style-name="ce10">
            <text:p>1.973,75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777.72" table:style-name="ce10">
            <text:p>2.777,7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691.36" table:style-name="ce10">
            <text:p>6.691,36</text:p>
          </table:table-cell>
          <table:table-cell office:value-type="float" office:value="-384.08" table:style-name="ce11">
            <text:p>-384,08</text:p>
          </table:table-cell>
          <table:table-cell office:value-type="float" office:value="-117.76" table:style-name="ce11">
            <text:p>-117,76</text:p>
          </table:table-cell>
          <table:table-cell office:value-type="float" office:value="-1992.64" table:style-name="ce12">
            <text:p>-1.992,64</text:p>
          </table:table-cell>
          <table:table-cell office:value-type="float" office:value="0" table:style-name="ce13">
            <text:p>0,00</text:p>
          </table:table-cell>
          <table:table-cell office:value-type="float" office:value="-2494.48" table:style-name="ce12">
            <text:p>-2.494,48</text:p>
          </table:table-cell>
          <table:table-cell office:value-type="float" office:value="4196.88" table:style-name="ce10">
            <text:p>4.196,8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ITACIRA DE OLIVEIRA NASCIMENTO E SILVA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7795.72" table:style-name="ce10">
            <text:p>7.795,72</text:p>
          </table:table-cell>
          <table:table-cell table:style-name="ce9"/>
          <table:table-cell office:value-type="float" office:value="1005.58" table:style-name="ce10">
            <text:p>1.005,5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087.24" table:style-name="ce10">
            <text:p>28.087,24</text:p>
          </table:table-cell>
          <table:table-cell office:value-type="float" office:value="-3268.3" table:style-name="ce12">
            <text:p>-3.268,30</text:p>
          </table:table-cell>
          <table:table-cell office:value-type="float" office:value="-5155.72" table:style-name="ce12">
            <text:p>-5.155,72</text:p>
          </table:table-cell>
          <table:table-cell office:value-type="float" office:value="-2282.3000000000002" table:style-name="ce12">
            <text:p>-2.282,30</text:p>
          </table:table-cell>
          <table:table-cell office:value-type="float" office:value="0" table:style-name="ce13">
            <text:p>0,00</text:p>
          </table:table-cell>
          <table:table-cell office:value-type="float" office:value="-10706.32" table:style-name="ce12">
            <text:p>-10.706,32</text:p>
          </table:table-cell>
          <table:table-cell office:value-type="float" office:value="17380.919999999998" table:style-name="ce10">
            <text:p>17.380,9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JOSÉ DOS SANTO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SAN)</text:p>
          </table:table-cell>
          <table:table-cell office:value-type="float" office:value="1904.95" table:style-name="ce10">
            <text:p>1.904,95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910.08" table:style-name="ce15">
            <text:p>910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000.08" table:style-name="ce10">
            <text:p>4.000,08</text:p>
          </table:table-cell>
          <table:table-cell office:value-type="float" office:value="-279.8" table:style-name="ce11">
            <text:p>-279,80</text:p>
          </table:table-cell>
          <table:table-cell office:value-type="float" office:value="-67.97" table:style-name="ce11">
            <text:p>-67,97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347.77" table:style-name="ce11">
            <text:p>-347,77</text:p>
          </table:table-cell>
          <table:table-cell office:value-type="float" office:value="3652.31" table:style-name="ce10">
            <text:p>3.652,3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JOSILENE DA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1505.17" table:style-name="ce10">
            <text:p>1.505,17</text:p>
          </table:table-cell>
          <table:table-cell table:style-name="ce9"/>
          <table:table-cell office:value-type="float" office:value="1508.92" table:style-name="ce10">
            <text:p>1.508,9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816.17" table:style-name="ce10">
            <text:p>14.816,17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324.0700000000002" table:style-name="ce12">
            <text:p>-2.324,07</text:p>
          </table:table-cell>
          <table:table-cell office:value-type="float" office:value="-208.89" table:style-name="ce11">
            <text:p>-208,89</text:p>
          </table:table-cell>
          <table:table-cell office:value-type="float" office:value="0" table:style-name="ce13">
            <text:p>0,00</text:p>
          </table:table-cell>
          <table:table-cell office:value-type="float" office:value="-4038.13" table:style-name="ce12">
            <text:p>-4.038,13</text:p>
          </table:table-cell>
          <table:table-cell office:value-type="float" office:value="10778.04" table:style-name="ce10">
            <text:p>10.778,0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LÚCIA DOS SANTOS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COORDENADORIA DE APOIO ÀS VARAS (SEJ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3974.33" table:style-name="ce10">
            <text:p>3.974,33</text:p>
          </table:table-cell>
          <table:table-cell office:value-type="float" office:value="1379.07" table:style-name="ce10">
            <text:p>1.379,07</text:p>
          </table:table-cell>
          <table:table-cell office:value-type="float" office:value="1915.66" table:style-name="ce10">
            <text:p>1.915,6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667.45" table:style-name="ce10">
            <text:p>18.667,45</text:p>
          </table:table-cell>
          <table:table-cell office:value-type="float" office:value="-1797.86" table:style-name="ce12">
            <text:p>-1.797,86</text:p>
          </table:table-cell>
          <table:table-cell office:value-type="float" office:value="-3242.97" table:style-name="ce12">
            <text:p>-3.242,97</text:p>
          </table:table-cell>
          <table:table-cell office:value-type="float" office:value="-1263.92" table:style-name="ce12">
            <text:p>-1.263,92</text:p>
          </table:table-cell>
          <table:table-cell office:value-type="float" office:value="0" table:style-name="ce13">
            <text:p>0,00</text:p>
          </table:table-cell>
          <table:table-cell office:value-type="float" office:value="-6304.75" table:style-name="ce12">
            <text:p>-6.304,75</text:p>
          </table:table-cell>
          <table:table-cell office:value-type="float" office:value="12362.7" table:style-name="ce10">
            <text:p>12.362,7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LUÍZA DOS REIS CLETO FREIRE</text:p>
          </table:table-cell>
          <table:table-cell office:value-type="string" table:style-name="ce8">
            <text:p>ASSISTENTE EXECUTIVO - FC-04</text:p>
          </table:table-cell>
          <table:table-cell office:value-type="string" table:style-name="ce8">
            <text:p>SECRETARIA GERAL DA PRESIDÊNCIA</text:p>
          </table:table-cell>
          <table:table-cell office:value-type="float" office:value="1794.19" table:style-name="ce10">
            <text:p>1.794,19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831.66" table:style-name="ce10">
            <text:p>1.831,6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565.74" table:style-name="ce10">
            <text:p>5.565,74</text:p>
          </table:table-cell>
          <table:table-cell office:value-type="float" office:value="-251.19" table:style-name="ce11">
            <text:p>-251,19</text:p>
          </table:table-cell>
          <table:table-cell office:value-type="float" office:value="-167.63" table:style-name="ce11">
            <text:p>-167,63</text:p>
          </table:table-cell>
          <table:table-cell office:value-type="float" office:value="-1980.62" table:style-name="ce12">
            <text:p>-1.980,62</text:p>
          </table:table-cell>
          <table:table-cell office:value-type="float" office:value="0" table:style-name="ce13">
            <text:p>0,00</text:p>
          </table:table-cell>
          <table:table-cell office:value-type="float" office:value="-2399.44" table:style-name="ce12">
            <text:p>-2.399,44</text:p>
          </table:table-cell>
          <table:table-cell office:value-type="float" office:value="3166.3" table:style-name="ce10">
            <text:p>3.166,3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NAILZA DE MELO SÁ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5584.6" table:style-name="ce10">
            <text:p>15.584,60</text:p>
          </table:table-cell>
          <table:table-cell office:value-type="float" office:value="8463.61" table:style-name="ce10">
            <text:p>8.463,61</text:p>
          </table:table-cell>
          <table:table-cell table:style-name="ce9"/>
          <table:table-cell office:value-type="float" office:value="1005.58" table:style-name="ce10">
            <text:p>1.005,5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053.79" table:style-name="ce10">
            <text:p>25.053,79</text:p>
          </table:table-cell>
          <table:table-cell office:value-type="float" office:value="-2697.57" table:style-name="ce12">
            <text:p>-2.697,57</text:p>
          </table:table-cell>
          <table:table-cell office:value-type="float" office:value="-4478.47" table:style-name="ce12">
            <text:p>-4.478,47</text:p>
          </table:table-cell>
          <table:table-cell office:value-type="float" office:value="-3032.66" table:style-name="ce12">
            <text:p>-3.032,66</text:p>
          </table:table-cell>
          <table:table-cell office:value-type="float" office:value="0" table:style-name="ce13">
            <text:p>0,00</text:p>
          </table:table-cell>
          <table:table-cell office:value-type="float" office:value="-10208.700000000001" table:style-name="ce12">
            <text:p>-10.208,70</text:p>
          </table:table-cell>
          <table:table-cell office:value-type="float" office:value="14845.09" table:style-name="ce10">
            <text:p>14.845,0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NATALIE GUERRA SILVA SANTO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1UNP)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office:value-type="float" office:value="1110.3" table:style-name="ce10">
            <text:p>1.110,3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95.35" table:style-name="ce10">
            <text:p>2.295,35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2295.35" table:style-name="ce10">
            <text:p>2.295,3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NAZARÉ MELO DA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13413.74" table:style-name="ce10">
            <text:p>13.413,74</text:p>
          </table:table-cell>
          <table:table-cell table:style-name="ce9"/>
          <table:table-cell office:value-type="float" office:value="1005.58" table:style-name="ce10">
            <text:p>1.005,5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055.18" table:style-name="ce10">
            <text:p>26.055,18</text:p>
          </table:table-cell>
          <table:table-cell office:value-type="float" office:value="-2882.2" table:style-name="ce12">
            <text:p>-2.882,20</text:p>
          </table:table-cell>
          <table:table-cell office:value-type="float" office:value="-4703.08" table:style-name="ce12">
            <text:p>-4.703,08</text:p>
          </table:table-cell>
          <table:table-cell office:value-type="float" office:value="-3442.98" table:style-name="ce12">
            <text:p>-3.442,98</text:p>
          </table:table-cell>
          <table:table-cell office:value-type="float" office:value="0" table:style-name="ce13">
            <text:p>0,00</text:p>
          </table:table-cell>
          <table:table-cell office:value-type="float" office:value="-11028.26" table:style-name="ce12">
            <text:p>-11.028,26</text:p>
          </table:table-cell>
          <table:table-cell office:value-type="float" office:value="15026.92" table:style-name="ce10">
            <text:p>15.026,9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NELY DUARTE RIBEIR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DE LICITAÇÕES E CONTRATOS (D.G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3411.89" table:style-name="ce10">
            <text:p>3.411,89</text:p>
          </table:table-cell>
          <table:table-cell table:style-name="ce9"/>
          <table:table-cell office:value-type="float" office:value="1687.17" table:style-name="ce10">
            <text:p>1.687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853.650000000001" table:style-name="ce10">
            <text:p>16.853,65</text:p>
          </table:table-cell>
          <table:table-cell office:value-type="float" office:value="-828.39" table:style-name="ce11">
            <text:p>-828,39</text:p>
          </table:table-cell>
          <table:table-cell office:value-type="float" office:value="-3073.61" table:style-name="ce12">
            <text:p>-3.073,61</text:p>
          </table:table-cell>
          <table:table-cell office:value-type="float" office:value="-3183.53" table:style-name="ce12">
            <text:p>-3.183,53</text:p>
          </table:table-cell>
          <table:table-cell office:value-type="float" office:value="0" table:style-name="ce13">
            <text:p>0,00</text:p>
          </table:table-cell>
          <table:table-cell office:value-type="float" office:value="-7085.53" table:style-name="ce12">
            <text:p>-7.085,53</text:p>
          </table:table-cell>
          <table:table-cell office:value-type="float" office:value="9768.1200000000008" table:style-name="ce10">
            <text:p>9.768,1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REJANE PIMENTEL GOMES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<text:s/>(1UNP)</text:p>
          </table:table-cell>
          <table:table-cell office:value-type="float" office:value="1100" table:style-name="ce10">
            <text:p>1.100,00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2680.65" table:style-name="ce10">
            <text:p>2.680,6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159.72" table:style-name="ce10">
            <text:p>5.159,72</text:p>
          </table:table-cell>
          <table:table-cell office:value-type="float" office:value="-154" table:style-name="ce11">
            <text:p>-154,00</text:p>
          </table:table-cell>
          <table:table-cell office:value-type="float" office:value="-17.37" table:style-name="ce11">
            <text:p>-17,37</text:p>
          </table:table-cell>
          <table:table-cell office:value-type="float" office:value="-1493.97" table:style-name="ce12">
            <text:p>-1.493,97</text:p>
          </table:table-cell>
          <table:table-cell office:value-type="float" office:value="0" table:style-name="ce13">
            <text:p>0,00</text:p>
          </table:table-cell>
          <table:table-cell office:value-type="float" office:value="-1665.34" table:style-name="ce12">
            <text:p>-1.665,34</text:p>
          </table:table-cell>
          <table:table-cell office:value-type="float" office:value="3494.38" table:style-name="ce10">
            <text:p>3.494,3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RONILDA AGUIAR MELO TAVARES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<text:s/>(2UNP)</text:p>
          </table:table-cell>
          <table:table-cell office:value-type="float" office:value="11849.58" table:style-name="ce10">
            <text:p>11.849,58</text:p>
          </table:table-cell>
          <table:table-cell office:value-type="float" office:value="2626.66" table:style-name="ce10">
            <text:p>2.626,66</text:p>
          </table:table-cell>
          <table:table-cell office:value-type="float" office:value="8411.01" table:style-name="ce10">
            <text:p>8.411,01</text:p>
          </table:table-cell>
          <table:table-cell office:value-type="float" office:value="2616.85" table:style-name="ce10">
            <text:p>2.616,8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504.1" table:style-name="ce10">
            <text:p>25.504,10</text:p>
          </table:table-cell>
          <table:table-cell office:value-type="float" office:value="-1930.92" table:style-name="ce12">
            <text:p>-1.930,92</text:p>
          </table:table-cell>
          <table:table-cell office:value-type="float" office:value="-4841.49" table:style-name="ce12">
            <text:p>-4.841,49</text:p>
          </table:table-cell>
          <table:table-cell office:value-type="float" office:value="-4868.24" table:style-name="ce12">
            <text:p>-4.868,24</text:p>
          </table:table-cell>
          <table:table-cell office:value-type="float" office:value="0" table:style-name="ce13">
            <text:p>0,00</text:p>
          </table:table-cell>
          <table:table-cell office:value-type="float" office:value="-11640.65" table:style-name="ce12">
            <text:p>-11.640,65</text:p>
          </table:table-cell>
          <table:table-cell office:value-type="float" office:value="13863.45" table:style-name="ce10">
            <text:p>13.863,4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SALETE FERREIRA DA SILVA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4ª VT)</text:p>
          </table:table-cell>
          <table:table-cell office:value-type="float" office:value="11849.58" table:style-name="ce10">
            <text:p>11.849,58</text:p>
          </table:table-cell>
          <table:table-cell office:value-type="float" office:value="4064.13" table:style-name="ce10">
            <text:p>4.064,13</text:p>
          </table:table-cell>
          <table:table-cell office:value-type="float" office:value="2232.38" table:style-name="ce10">
            <text:p>2.232,38</text:p>
          </table:table-cell>
          <table:table-cell office:value-type="float" office:value="1675.07" table:style-name="ce10">
            <text:p>1.675,07</text:p>
          </table:table-cell>
          <table:table-cell office:value-type="float" office:value="3188.97" table:number-columns-spanned="2" table:number-rows-spanned="1" table:style-name="ce27">
            <text:p>3.188,97</text:p>
          </table:table-cell>
          <table:covered-table-cell/>
          <table:table-cell table:style-name="ce9"/>
          <table:table-cell office:value-type="float" office:value="23010.13" table:style-name="ce10">
            <text:p>23.010,13</text:p>
          </table:table-cell>
          <table:table-cell office:value-type="float" office:value="-1861.03" table:style-name="ce12">
            <text:p>-1.861,03</text:p>
          </table:table-cell>
          <table:table-cell office:value-type="float" office:value="-4486" table:style-name="ce12">
            <text:p>-4.486,00</text:p>
          </table:table-cell>
          <table:table-cell office:value-type="float" office:value="-2392.5" table:style-name="ce12">
            <text:p>-2.392,50</text:p>
          </table:table-cell>
          <table:table-cell office:value-type="float" office:value="0" table:style-name="ce13">
            <text:p>0,00</text:p>
          </table:table-cell>
          <table:table-cell office:value-type="float" office:value="-8739.5300000000007" table:style-name="ce12">
            <text:p>-8.739,53</text:p>
          </table:table-cell>
          <table:table-cell office:value-type="float" office:value="14270.6" table:style-name="ce10">
            <text:p>14.270,6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STELA DE ALENCAR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6665.14" table:style-name="ce10">
            <text:p>6.665,14</text:p>
          </table:table-cell>
          <table:table-cell table:style-name="ce9"/>
          <table:table-cell office:value-type="float" office:value="1005.58" table:style-name="ce10">
            <text:p>1.005,5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956.66" table:style-name="ce10">
            <text:p>26.956,66</text:p>
          </table:table-cell>
          <table:table-cell office:value-type="float" office:value="-3053.49" table:style-name="ce12">
            <text:p>-3.053,49</text:p>
          </table:table-cell>
          <table:table-cell table:style-name="ce9"/>
          <table:table-cell office:value-type="float" office:value="-2942.09" table:style-name="ce12">
            <text:p>-2.942,09</text:p>
          </table:table-cell>
          <table:table-cell office:value-type="float" office:value="0" table:style-name="ce13">
            <text:p>0,00</text:p>
          </table:table-cell>
          <table:table-cell office:value-type="float" office:value="-5995.58" table:style-name="ce12">
            <text:p>-5.995,58</text:p>
          </table:table-cell>
          <table:table-cell office:value-type="float" office:value="20961.080000000002" table:style-name="ce10">
            <text:p>20.961,0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TEREZA HOLANDA CARVALHO VILEL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GABINETE DE DESEMBARGADOR (GABJL)</text:p>
          </table:table-cell>
          <table:table-cell office:value-type="float" office:value="11897.07" table:style-name="ce10">
            <text:p>11.897,07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692.75" table:style-name="ce10">
            <text:p>2.692,7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774.87" table:style-name="ce10">
            <text:p>15.774,87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314.3000000000002" table:style-name="ce12">
            <text:p>-2.314,30</text:p>
          </table:table-cell>
          <table:table-cell office:value-type="float" office:value="-3961.54" table:style-name="ce12">
            <text:p>-3.961,54</text:p>
          </table:table-cell>
          <table:table-cell office:value-type="float" office:value="0" table:style-name="ce13">
            <text:p>0,00</text:p>
          </table:table-cell>
          <table:table-cell office:value-type="float" office:value="-7781.01" table:style-name="ce12">
            <text:p>-7.781,01</text:p>
          </table:table-cell>
          <table:table-cell office:value-type="float" office:value="7993.86" table:style-name="ce10">
            <text:p>7.993,8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TEREZA RICARDO DE OLIVEIR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4020.93" table:style-name="ce10">
            <text:p>14.020,93</text:p>
          </table:table-cell>
          <table:table-cell table:number-columns-repeated="2" table:style-name="ce9"/>
          <table:table-cell office:value-type="float" office:value="993.48" table:style-name="ce15">
            <text:p>993,4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014.41" table:style-name="ce10">
            <text:p>15.014,41</text:p>
          </table:table-cell>
          <table:table-cell office:value-type="float" office:value="-1043.07" table:style-name="ce12">
            <text:p>-1.043,07</text:p>
          </table:table-cell>
          <table:table-cell table:style-name="ce9"/>
          <table:table-cell office:value-type="float" office:value="-2033.73" table:style-name="ce12">
            <text:p>-2.033,73</text:p>
          </table:table-cell>
          <table:table-cell office:value-type="float" office:value="0" table:style-name="ce13">
            <text:p>0,00</text:p>
          </table:table-cell>
          <table:table-cell office:value-type="float" office:value="-3076.8" table:style-name="ce12">
            <text:p>-3.076,80</text:p>
          </table:table-cell>
          <table:table-cell office:value-type="float" office:value="11937.61" table:style-name="ce10">
            <text:p>11.937,6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VANUZIA GADI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SLQ)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office:value-type="float" office:value="1983.79" table:style-name="ce10">
            <text:p>1.983,7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168.84" table:style-name="ce10">
            <text:p>3.168,84</text:p>
          </table:table-cell>
          <table:table-cell table:number-columns-repeated="2" table:style-name="ce9"/>
          <table:table-cell office:value-type="float" office:value="-792.67" table:style-name="ce11">
            <text:p>-792,67</text:p>
          </table:table-cell>
          <table:table-cell office:value-type="float" office:value="0" table:style-name="ce13">
            <text:p>0,00</text:p>
          </table:table-cell>
          <table:table-cell office:value-type="float" office:value="-792.67" table:style-name="ce11">
            <text:p>-792,67</text:p>
          </table:table-cell>
          <table:table-cell office:value-type="float" office:value="2376.17" table:style-name="ce10">
            <text:p>2.376,1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VERÔNICA TORRES LOPES PEREIRA</text:p>
          </table:table-cell>
          <table:table-cell office:value-type="string" table:style-name="ce8">
            <text:p>DIRETOR DE DIVISÃO - CJ-01</text:p>
          </table:table-cell>
          <table:table-cell office:value-type="string" table:style-name="ce8">
            <text:p>DIVISÃO DE PLANEJAMENTO E CONTROLE ORÇAMENTÁRIO</text:p>
          </table:table-cell>
          <table:table-cell office:value-type="float" office:value="11897.07" table:style-name="ce10">
            <text:p>11.897,07</text:p>
          </table:table-cell>
          <table:table-cell table:style-name="ce9"/>
          <table:table-cell office:value-type="float" office:value="5990.88" table:style-name="ce10">
            <text:p>5.990,88</text:p>
          </table:table-cell>
          <table:table-cell office:value-type="float" office:value="2590.23" table:style-name="ce10">
            <text:p>2.590,2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478.18" table:style-name="ce10">
            <text:p>20.478,18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3479.49" table:style-name="ce12">
            <text:p>-3.479,49</text:p>
          </table:table-cell>
          <table:table-cell office:value-type="float" office:value="-2074.94" table:style-name="ce12">
            <text:p>-2.074,94</text:p>
          </table:table-cell>
          <table:table-cell office:value-type="float" office:value="0" table:style-name="ce13">
            <text:p>0,00</text:p>
          </table:table-cell>
          <table:table-cell office:value-type="float" office:value="-7059.6" table:style-name="ce12">
            <text:p>-7.059,60</text:p>
          </table:table-cell>
          <table:table-cell office:value-type="float" office:value="13418.58" table:style-name="ce10">
            <text:p>13.418,5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VIVIANE BARROS COSTA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1ª VT)</text:p>
          </table:table-cell>
          <table:table-cell office:value-type="float" office:value="18951.18" table:style-name="ce10">
            <text:p>18.951,18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1845.73" table:style-name="ce10">
            <text:p>1.845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029.29" table:style-name="ce10">
            <text:p>23.029,29</text:p>
          </table:table-cell>
          <table:table-cell office:value-type="float" office:value="-828.39" table:style-name="ce11">
            <text:p>-828,39</text:p>
          </table:table-cell>
          <table:table-cell office:value-type="float" office:value="-4352.0200000000004" table:style-name="ce12">
            <text:p>-4.352,02</text:p>
          </table:table-cell>
          <table:table-cell office:value-type="float" office:value="-1069.5999999999999" table:style-name="ce12">
            <text:p>-1.069,60</text:p>
          </table:table-cell>
          <table:table-cell office:value-type="float" office:value="0" table:style-name="ce13">
            <text:p>0,00</text:p>
          </table:table-cell>
          <table:table-cell office:value-type="float" office:value="-6250.01" table:style-name="ce12">
            <text:p>-6.250,01</text:p>
          </table:table-cell>
          <table:table-cell office:value-type="float" office:value="16779.28" table:style-name="ce10">
            <text:p>16.779,2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ZILÁ ANTAS DE ASSI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1852.91" table:style-name="ce10">
            <text:p>1.852,91</text:p>
          </table:table-cell>
          <table:table-cell table:style-name="ce9"/>
          <table:table-cell office:value-type="float" office:value="2011.16" table:style-name="ce10">
            <text:p>2.011,1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499.93" table:style-name="ce10">
            <text:p>15.499,93</text:p>
          </table:table-cell>
          <table:table-cell office:value-type="float" office:value="-955.27" table:style-name="ce11">
            <text:p>-955,27</text:p>
          </table:table-cell>
          <table:table-cell office:value-type="float" office:value="-2053.7600000000002" table:style-name="ce12">
            <text:p>-2.053,76</text:p>
          </table:table-cell>
          <table:table-cell office:value-type="float" office:value="-2754.4" table:style-name="ce12">
            <text:p>-2.754,40</text:p>
          </table:table-cell>
          <table:table-cell office:value-type="float" office:value="0" table:style-name="ce13">
            <text:p>0,00</text:p>
          </table:table-cell>
          <table:table-cell office:value-type="float" office:value="-5763.43" table:style-name="ce12">
            <text:p>-5.763,43</text:p>
          </table:table-cell>
          <table:table-cell office:value-type="float" office:value="9736.5" table:style-name="ce10">
            <text:p>9.736,5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H DE MESQUITA MONTEIRO</text:p>
          </table:table-cell>
          <table:table-cell office:value-type="string" table:style-name="ce8">
            <text:p>ANALISTA JUDICIÁRIO - NÍVEL SUPERIOR C12</text:p>
          </table:table-cell>
          <table:table-cell table:style-name="ce9"/>
          <table:table-cell office:value-type="float" office:value="18399.2" table:style-name="ce10">
            <text:p>18.399,20</text:p>
          </table:table-cell>
          <table:table-cell table:number-columns-repeated="2" table:style-name="ce9"/>
          <table:table-cell office:value-type="float" office:value="1629.7" table:style-name="ce10">
            <text:p>1.629,7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028.900000000001" table:style-name="ce10">
            <text:p>20.028,90</text:p>
          </table:table-cell>
          <table:table-cell office:value-type="float" office:value="-828.39" table:style-name="ce11">
            <text:p>-828,39</text:p>
          </table:table-cell>
          <table:table-cell office:value-type="float" office:value="-3962.61" table:style-name="ce12">
            <text:p>-3.962,61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4791" table:style-name="ce12">
            <text:p>-4.791,00</text:p>
          </table:table-cell>
          <table:table-cell office:value-type="float" office:value="15237.9" table:style-name="ce10">
            <text:p>15.237,9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NA NASCIMENTO DE ARAÚJO</text:p>
          </table:table-cell>
          <table:table-cell office:value-type="string" table:style-name="ce8">
            <text:p>ASSISTENTE JURIDICO I - FC-04</text:p>
          </table:table-cell>
          <table:table-cell office:value-type="string" table:style-name="ce8">
            <text:p>GABINETE DE DESEMBARGADOR (GABLNS)</text:p>
          </table:table-cell>
          <table:table-cell office:value-type="float" office:value="18268.89" table:style-name="ce10">
            <text:p>18.268,89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324.25" table:style-name="ce10">
            <text:p>2.324,2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533.03" table:style-name="ce10">
            <text:p>22.533,03</text:p>
          </table:table-cell>
          <table:table-cell office:value-type="float" office:value="-2557.52" table:style-name="ce12">
            <text:p>-2.557,52</text:p>
          </table:table-cell>
          <table:table-cell office:value-type="float" office:value="-3984.74" table:style-name="ce12">
            <text:p>-3.984,74</text:p>
          </table:table-cell>
          <table:table-cell office:value-type="float" office:value="-800.55" table:style-name="ce11">
            <text:p>-800,55</text:p>
          </table:table-cell>
          <table:table-cell office:value-type="float" office:value="0" table:style-name="ce13">
            <text:p>0,00</text:p>
          </table:table-cell>
          <table:table-cell office:value-type="float" office:value="-7342.81" table:style-name="ce12">
            <text:p>-7.342,81</text:p>
          </table:table-cell>
          <table:table-cell office:value-type="float" office:value="15190.22" table:style-name="ce10">
            <text:p>15.190,2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NA TORRES DE LIMA OLIVEIRA</text:p>
          </table:table-cell>
          <table:table-cell office:value-type="string" table:style-name="ce8">
            <text:p>ASSISTENTE SECRETÁRIO - FC-05</text:p>
          </table:table-cell>
          <table:table-cell office:value-type="string" table:style-name="ce8">
            <text:p>GABINETE DE DESEMBARGADOR (GABAHFI)</text:p>
          </table:table-cell>
          <table:table-cell office:value-type="float" office:value="9920.51" table:style-name="ce10">
            <text:p>9.920,51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1339.33" table:style-name="ce10">
            <text:p>1.339,3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492.22" table:style-name="ce10">
            <text:p>13.492,22</text:p>
          </table:table-cell>
          <table:table-cell office:value-type="float" office:value="-1233.44" table:style-name="ce12">
            <text:p>-1.233,44</text:p>
          </table:table-cell>
          <table:table-cell office:value-type="float" office:value="-2133.4899999999998" table:style-name="ce12">
            <text:p>-2.133,49</text:p>
          </table:table-cell>
          <table:table-cell office:value-type="float" office:value="-486.94" table:style-name="ce11">
            <text:p>-486,94</text:p>
          </table:table-cell>
          <table:table-cell office:value-type="float" office:value="0" table:style-name="ce13">
            <text:p>0,00</text:p>
          </table:table-cell>
          <table:table-cell office:value-type="float" office:value="-3853.87" table:style-name="ce12">
            <text:p>-3.853,87</text:p>
          </table:table-cell>
          <table:table-cell office:value-type="float" office:value="9638.35" table:style-name="ce10">
            <text:p>9.638,3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NIZE BENTO PATITUCCI DA SILV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FOLHA DE PAGAMENTO (SEGESP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2105.92" table:style-name="ce10">
            <text:p>2.105,92</text:p>
          </table:table-cell>
          <table:table-cell office:value-type="float" office:value="1939.89" table:style-name="ce10">
            <text:p>1.939,89</text:p>
          </table:table-cell>
          <table:table-cell office:value-type="float" office:value="2873.87" table:style-name="ce10">
            <text:p>2.873,8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721.759999999998" table:style-name="ce10">
            <text:p>18.721,76</text:p>
          </table:table-cell>
          <table:table-cell office:value-type="float" office:value="-1844.99" table:style-name="ce12">
            <text:p>-1.844,99</text:p>
          </table:table-cell>
          <table:table-cell office:value-type="float" office:value="-2877.16" table:style-name="ce12">
            <text:p>-2.877,16</text:p>
          </table:table-cell>
          <table:table-cell office:value-type="float" office:value="-2457.0300000000002" table:style-name="ce12">
            <text:p>-2.457,03</text:p>
          </table:table-cell>
          <table:table-cell office:value-type="float" office:value="0" table:style-name="ce13">
            <text:p>0,00</text:p>
          </table:table-cell>
          <table:table-cell office:value-type="float" office:value="-7179.18" table:style-name="ce12">
            <text:p>-7.179,18</text:p>
          </table:table-cell>
          <table:table-cell office:value-type="float" office:value="11542.58" table:style-name="ce10">
            <text:p>11.542,5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NALVA DIAS DE ARAÚJO MEDEIROS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PAGAMENTO (SOF)</text:p>
          </table:table-cell>
          <table:table-cell office:value-type="float" office:value="1989" table:style-name="ce10">
            <text:p>1.989,00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915.66" table:style-name="ce10">
            <text:p>1.915,6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089.71" table:style-name="ce10">
            <text:p>5.089,71</text:p>
          </table:table-cell>
          <table:table-cell office:value-type="float" office:value="-218.79" table:style-name="ce11">
            <text:p>-218,79</text:p>
          </table:table-cell>
          <table:table-cell office:value-type="float" office:value="-64.63" table:style-name="ce11">
            <text:p>-64,63</text:p>
          </table:table-cell>
          <table:table-cell office:value-type="float" office:value="-1677.65" table:style-name="ce12">
            <text:p>-1.677,65</text:p>
          </table:table-cell>
          <table:table-cell office:value-type="float" office:value="0" table:style-name="ce13">
            <text:p>0,00</text:p>
          </table:table-cell>
          <table:table-cell office:value-type="float" office:value="-1961.07" table:style-name="ce12">
            <text:p>-1.961,07</text:p>
          </table:table-cell>
          <table:table-cell office:value-type="float" office:value="3128.64" table:style-name="ce10">
            <text:p>3.128,6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O JORGE DE ALENCAR LIMA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7ª VT)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860.95" table:style-name="ce15">
            <text:p>860,95</text:p>
          </table:table-cell>
          <table:table-cell office:value-type="float" office:value="2232.38" table:style-name="ce10">
            <text:p>2.232,38</text:p>
          </table:table-cell>
          <table:table-cell office:value-type="float" office:value="2779.25" table:style-name="ce10">
            <text:p>2.779,2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158.52" table:style-name="ce10">
            <text:p>25.158,52</text:p>
          </table:table-cell>
          <table:table-cell office:value-type="float" office:value="-2882.25" table:style-name="ce12">
            <text:p>-2.882,25</text:p>
          </table:table-cell>
          <table:table-cell office:value-type="float" office:value="-4492.32" table:style-name="ce12">
            <text:p>-4.492,32</text:p>
          </table:table-cell>
          <table:table-cell office:value-type="float" office:value="-1537.15" table:style-name="ce12">
            <text:p>-1.537,15</text:p>
          </table:table-cell>
          <table:table-cell office:value-type="float" office:value="0" table:style-name="ce13">
            <text:p>0,00</text:p>
          </table:table-cell>
          <table:table-cell office:value-type="float" office:value="-8911.7199999999993" table:style-name="ce12">
            <text:p>-8.911,72</text:p>
          </table:table-cell>
          <table:table-cell office:value-type="float" office:value="16246.8" table:style-name="ce10">
            <text:p>16.246,8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ÁRIO PEREIRA DE SOUSA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22013.25" table:style-name="ce10">
            <text:p>22.013,25</text:p>
          </table:table-cell>
          <table:table-cell office:value-type="float" office:value="4980.8100000000004" table:style-name="ce10">
            <text:p>4.980,81</text:p>
          </table:table-cell>
          <table:table-cell table:style-name="ce9"/>
          <table:table-cell office:value-type="float" office:value="921.58" table:style-name="ce15">
            <text:p>921,5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915.64" table:style-name="ce10">
            <text:p>27.915,64</text:p>
          </table:table-cell>
          <table:table-cell office:value-type="float" office:value="-3251.65" table:style-name="ce12">
            <text:p>-3.251,65</text:p>
          </table:table-cell>
          <table:table-cell office:value-type="float" office:value="-5136.21" table:style-name="ce12">
            <text:p>-5.136,21</text:p>
          </table:table-cell>
          <table:table-cell office:value-type="float" office:value="-6101.72" table:style-name="ce12">
            <text:p>-6.101,72</text:p>
          </table:table-cell>
          <table:table-cell office:value-type="float" office:value="0" table:style-name="ce13">
            <text:p>0,00</text:p>
          </table:table-cell>
          <table:table-cell office:value-type="float" office:value="-14489.58" table:style-name="ce12">
            <text:p>-14.489,58</text:p>
          </table:table-cell>
          <table:table-cell office:value-type="float" office:value="13426.06" table:style-name="ce10">
            <text:p>13.426,0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OTS HAMAD KENNEDY SILVA TRINDADE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COORDENADORIA DE MANUTENÇÃO E PROJETOS (SA)</text:p>
          </table:table-cell>
          <table:table-cell office:value-type="float" office:value="11617.03" table:style-name="ce10">
            <text:p>11.617,03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2577.15" table:style-name="ce10">
            <text:p>2.577,1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573.25" table:style-name="ce10">
            <text:p>15.573,25</text:p>
          </table:table-cell>
          <table:table-cell office:value-type="float" office:value="-1407.33" table:style-name="ce12">
            <text:p>-1.407,33</text:p>
          </table:table-cell>
          <table:table-cell office:value-type="float" office:value="-2213.2800000000002" table:style-name="ce12">
            <text:p>-2.213,28</text:p>
          </table:table-cell>
          <table:table-cell office:value-type="float" office:value="-1908.7" table:style-name="ce12">
            <text:p>-1.908,70</text:p>
          </table:table-cell>
          <table:table-cell office:value-type="float" office:value="0" table:style-name="ce13">
            <text:p>0,00</text:p>
          </table:table-cell>
          <table:table-cell office:value-type="float" office:value="-5529.31" table:style-name="ce12">
            <text:p>-5.529,31</text:p>
          </table:table-cell>
          <table:table-cell office:value-type="float" office:value="10043.94" table:style-name="ce10">
            <text:p>10.043,9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STELA PELLENZ CASADO</text:p>
          </table:table-cell>
          <table:table-cell office:value-type="string" table:style-name="ce8">
            <text:p>SECRETÁRIO DA ESCOLA JUDICIAL - CJ-03</text:p>
          </table:table-cell>
          <table:table-cell office:value-type="string" table:style-name="ce8">
            <text:p>ESCOLA JUDICIAL</text:p>
          </table:table-cell>
          <table:table-cell office:value-type="float" office:value="11860.66" table:style-name="ce10">
            <text:p>11.860,66</text:p>
          </table:table-cell>
          <table:table-cell office:value-type="float" office:value="1505.17" table:style-name="ce10">
            <text:p>1.505,17</text:p>
          </table:table-cell>
          <table:table-cell office:value-type="float" office:value="8411.01" table:style-name="ce10">
            <text:p>8.411,01</text:p>
          </table:table-cell>
          <table:table-cell office:value-type="float" office:value="2790.05" table:style-name="ce10">
            <text:p>2.790,0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566.89" table:style-name="ce10">
            <text:p>24.566,89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4601.07" table:style-name="ce12">
            <text:p>-4.601,07</text:p>
          </table:table-cell>
          <table:table-cell office:value-type="float" office:value="-1950.41" table:style-name="ce12">
            <text:p>-1.950,41</text:p>
          </table:table-cell>
          <table:table-cell office:value-type="float" office:value="0" table:style-name="ce13">
            <text:p>0,00</text:p>
          </table:table-cell>
          <table:table-cell office:value-type="float" office:value="-8056.65" table:style-name="ce12">
            <text:p>-8.056,65</text:p>
          </table:table-cell>
          <table:table-cell office:value-type="float" office:value="16510.240000000002" table:style-name="ce10">
            <text:p>16.510,2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STELA SANTOS JAPIASSU ALMEIDA DE ALENCA</text:p>
          </table:table-cell>
          <table:table-cell office:value-type="string" table:style-name="ce8">
            <text:p>ANALISTA JUDICIÁRIO - NÍVEL SUPERIOR C11</text:p>
          </table:table-cell>
          <table:table-cell office:value-type="string" table:style-name="ce8">
            <text:p>SECRETARIA (2ª VT-ARA)</text:p>
          </table:table-cell>
          <table:table-cell office:value-type="float" office:value="20969.95" table:style-name="ce10">
            <text:p>20.969,95</text:p>
          </table:table-cell>
          <table:table-cell table:number-columns-repeated="2" table:style-name="ce9"/>
          <table:table-cell office:value-type="float" office:value="4232.37" table:style-name="ce10">
            <text:p>4.232,3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202.32" table:style-name="ce10">
            <text:p>25.202,32</text:p>
          </table:table-cell>
          <table:table-cell office:value-type="float" office:value="-2981.69" table:style-name="ce12">
            <text:p>-2.981,69</text:p>
          </table:table-cell>
          <table:table-cell office:value-type="float" office:value="-4025.27" table:style-name="ce12">
            <text:p>-4.025,27</text:p>
          </table:table-cell>
          <table:table-cell office:value-type="float" office:value="-2116.84" table:style-name="ce12">
            <text:p>-2.116,84</text:p>
          </table:table-cell>
          <table:table-cell office:value-type="float" office:value="0" table:style-name="ce13">
            <text:p>0,00</text:p>
          </table:table-cell>
          <table:table-cell office:value-type="float" office:value="-9123.7999999999993" table:style-name="ce12">
            <text:p>-9.123,80</text:p>
          </table:table-cell>
          <table:table-cell office:value-type="float" office:value="16078.52" table:style-name="ce10">
            <text:p>16.078,5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LENE ALMEIDA SOARE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2ª VT)</text:p>
          </table:table-cell>
          <table:table-cell office:value-type="float" office:value="1869.64" table:style-name="ce10">
            <text:p>1.869,64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831.66" table:style-name="ce10">
            <text:p>1.831,6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886.3500000000004" table:style-name="ce10">
            <text:p>4.886,35</text:p>
          </table:table-cell>
          <table:table-cell office:value-type="float" office:value="-261.75" table:style-name="ce11">
            <text:p>-261,75</text:p>
          </table:table-cell>
          <table:table-cell office:value-type="float" office:value="-66.680000000000007" table:style-name="ce11">
            <text:p>-66,68</text:p>
          </table:table-cell>
          <table:table-cell office:value-type="float" office:value="-1246.8800000000001" table:style-name="ce12">
            <text:p>-1.246,88</text:p>
          </table:table-cell>
          <table:table-cell office:value-type="float" office:value="0" table:style-name="ce13">
            <text:p>0,00</text:p>
          </table:table-cell>
          <table:table-cell office:value-type="float" office:value="-1575.31" table:style-name="ce12">
            <text:p>-1.575,31</text:p>
          </table:table-cell>
          <table:table-cell office:value-type="float" office:value="3311.04" table:style-name="ce10">
            <text:p>3.311,0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LENE BRANDÃO DE LIMA</text:p>
          </table:table-cell>
          <table:table-cell office:value-type="string" table:style-name="ce8">
            <text:p>ASSISTENTE SECRETÁRIO - FC-05</text:p>
          </table:table-cell>
          <table:table-cell office:value-type="string" table:style-name="ce8">
            <text:p>GABINETE DE DESEMBARGADOR (GABLNS)</text:p>
          </table:table-cell>
          <table:table-cell office:value-type="float" office:value="6750.55" table:style-name="ce10">
            <text:p>6.750,55</text:p>
          </table:table-cell>
          <table:table-cell office:value-type="float" office:value="781.26" table:style-name="ce15">
            <text:p>781,26</text:p>
          </table:table-cell>
          <table:table-cell office:value-type="float" office:value="2232.38" table:style-name="ce10">
            <text:p>2.232,38</text:p>
          </table:table-cell>
          <table:table-cell office:value-type="float" office:value="2372.77" table:style-name="ce10">
            <text:p>2.372,7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136.96" table:style-name="ce10">
            <text:p>12.136,96</text:p>
          </table:table-cell>
          <table:table-cell office:value-type="float" office:value="-781.26" table:style-name="ce11">
            <text:p>-781,26</text:p>
          </table:table-cell>
          <table:table-cell office:value-type="float" office:value="-1600.95" table:style-name="ce12">
            <text:p>-1.600,95</text:p>
          </table:table-cell>
          <table:table-cell office:value-type="float" office:value="-3173.42" table:style-name="ce12">
            <text:p>-3.173,42</text:p>
          </table:table-cell>
          <table:table-cell office:value-type="float" office:value="0" table:style-name="ce13">
            <text:p>0,00</text:p>
          </table:table-cell>
          <table:table-cell office:value-type="float" office:value="-5555.63" table:style-name="ce12">
            <text:p>-5.555,63</text:p>
          </table:table-cell>
          <table:table-cell office:value-type="float" office:value="6581.33" table:style-name="ce10">
            <text:p>6.581,3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LENE ROCHA CALAZANS DE SOUZ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RECURSOS (SEJ)</text:p>
          </table:table-cell>
          <table:table-cell office:value-type="float" office:value="18935.29" table:style-name="ce10">
            <text:p>18.935,29</text:p>
          </table:table-cell>
          <table:table-cell office:value-type="float" office:value="3374.07" table:style-name="ce10">
            <text:p>3.374,07</text:p>
          </table:table-cell>
          <table:table-cell office:value-type="float" office:value="1939.89" table:style-name="ce10">
            <text:p>1.939,89</text:p>
          </table:table-cell>
          <table:table-cell office:value-type="float" office:value="2815.6" table:style-name="ce10">
            <text:p>2.815,6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064.85" table:style-name="ce10">
            <text:p>27.064,85</text:p>
          </table:table-cell>
          <table:table-cell office:value-type="float" office:value="-3200.48" table:style-name="ce12">
            <text:p>-3.200,48</text:p>
          </table:table-cell>
          <table:table-cell office:value-type="float" office:value="-4866.91" table:style-name="ce12">
            <text:p>-4.866,91</text:p>
          </table:table-cell>
          <table:table-cell office:value-type="float" office:value="-2896.5" table:style-name="ce12">
            <text:p>-2.896,50</text:p>
          </table:table-cell>
          <table:table-cell office:value-type="float" office:value="0" table:style-name="ce13">
            <text:p>0,00</text:p>
          </table:table-cell>
          <table:table-cell office:value-type="float" office:value="-10963.89" table:style-name="ce12">
            <text:p>-10.963,89</text:p>
          </table:table-cell>
          <table:table-cell office:value-type="float" office:value="16100.96" table:style-name="ce10">
            <text:p>16.100,9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TA ANGÉLICA DE OLIVEIRA SANTOS MARTINS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3ª VT)</text:p>
          </table:table-cell>
          <table:table-cell office:value-type="float" office:value="11849.58" table:style-name="ce10">
            <text:p>11.849,58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3955.3" table:style-name="ce10">
            <text:p>3.955,3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744.77" table:style-name="ce10">
            <text:p>17.744,77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404.5500000000002" table:style-name="ce12">
            <text:p>-2.404,55</text:p>
          </table:table-cell>
          <table:table-cell office:value-type="float" office:value="-4743.5" table:style-name="ce12">
            <text:p>-4.743,50</text:p>
          </table:table-cell>
          <table:table-cell office:value-type="float" office:value="0" table:style-name="ce13">
            <text:p>0,00</text:p>
          </table:table-cell>
          <table:table-cell office:value-type="float" office:value="-8653.2199999999993" table:style-name="ce12">
            <text:p>-8.653,22</text:p>
          </table:table-cell>
          <table:table-cell office:value-type="float" office:value="9091.5499999999993" table:style-name="ce10">
            <text:p>9.091,5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THA GRACE MONTE DE ALBUQUERQUE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DO CENTRO JUDICIÁRIO DE MÉTODOS CONSE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284.95999999999998" table:style-name="ce15">
            <text:p>284,96</text:p>
          </table:table-cell>
          <table:table-cell table:style-name="ce9"/>
          <table:table-cell office:value-type="float" office:value="1915.66" table:style-name="ce10">
            <text:p>1.915,6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836.48" table:style-name="ce10">
            <text:p>13.836,48</text:p>
          </table:table-cell>
          <table:table-cell office:value-type="float" office:value="-1529.27" table:style-name="ce12">
            <text:p>-1.529,27</text:p>
          </table:table-cell>
          <table:table-cell office:value-type="float" office:value="-1988.32" table:style-name="ce12">
            <text:p>-1.988,32</text:p>
          </table:table-cell>
          <table:table-cell office:value-type="float" office:value="-1297.6199999999999" table:style-name="ce12">
            <text:p>-1.297,62</text:p>
          </table:table-cell>
          <table:table-cell office:value-type="float" office:value="0" table:style-name="ce13">
            <text:p>0,00</text:p>
          </table:table-cell>
          <table:table-cell office:value-type="float" office:value="-4815.21" table:style-name="ce12">
            <text:p>-4.815,21</text:p>
          </table:table-cell>
          <table:table-cell office:value-type="float" office:value="9021.27" table:style-name="ce10">
            <text:p>9.021,2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THA MARIA COUTINHO MOURA ALVE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CRETARIA DE GESTÃO DE PESSOAS (D.G.)</text:p>
          </table:table-cell>
          <table:table-cell office:value-type="float" office:value="19363.86" table:style-name="ce10">
            <text:p>19.363,86</text:p>
          </table:table-cell>
          <table:table-cell office:value-type="float" office:value="1744.97" table:style-name="ce10">
            <text:p>1.744,97</text:p>
          </table:table-cell>
          <table:table-cell table:style-name="ce9"/>
          <table:table-cell office:value-type="float" office:value="2261.61" table:style-name="ce10">
            <text:p>2.261,6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370.44" table:style-name="ce10">
            <text:p>23.370,44</text:p>
          </table:table-cell>
          <table:table-cell office:value-type="float" office:value="-3028.11" table:style-name="ce12">
            <text:p>-3.028,11</text:p>
          </table:table-cell>
          <table:table-cell office:value-type="float" office:value="-3998.56" table:style-name="ce12">
            <text:p>-3.998,56</text:p>
          </table:table-cell>
          <table:table-cell office:value-type="float" office:value="-134.66" table:style-name="ce11">
            <text:p>-134,66</text:p>
          </table:table-cell>
          <table:table-cell office:value-type="float" office:value="0" table:style-name="ce13">
            <text:p>0,00</text:p>
          </table:table-cell>
          <table:table-cell office:value-type="float" office:value="-7161.33" table:style-name="ce12">
            <text:p>-7.161,33</text:p>
          </table:table-cell>
          <table:table-cell office:value-type="float" office:value="16209.11" table:style-name="ce10">
            <text:p>16.209,1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Y LIDIAN DE LIMA FERRAZ</text:p>
          </table:table-cell>
          <table:table-cell office:value-type="string" table:style-name="ce8">
            <text:p>DIRETOR GERAL - CJ-04</text:p>
          </table:table-cell>
          <table:table-cell office:value-type="string" table:style-name="ce8">
            <text:p>DIRETORIA-GERAL <text:s/>(PRES)</text:p>
          </table:table-cell>
          <table:table-cell office:value-type="float" office:value="19519.71" table:style-name="ce10">
            <text:p>19.519,71</text:p>
          </table:table-cell>
          <table:table-cell office:value-type="float" office:value="1618.11" table:style-name="ce10">
            <text:p>1.618,11</text:p>
          </table:table-cell>
          <table:table-cell office:value-type="float" office:value="9495.0300000000007" table:style-name="ce10">
            <text:p>9.495,03</text:p>
          </table:table-cell>
          <table:table-cell office:value-type="float" office:value="1607.78" table:style-name="ce10">
            <text:p>1.607,7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2240.63" table:style-name="ce10">
            <text:p>32.240,63</text:p>
          </table:table-cell>
          <table:table-cell office:value-type="float" office:value="-3007.18" table:style-name="ce12">
            <text:p>-3.007,18</text:p>
          </table:table-cell>
          <table:table-cell office:value-type="float" office:value="-6727.7" table:style-name="ce12">
            <text:p>-6.727,70</text:p>
          </table:table-cell>
          <table:table-cell office:value-type="float" office:value="-1860.79" table:style-name="ce12">
            <text:p>-1.860,79</text:p>
          </table:table-cell>
          <table:table-cell office:value-type="float" office:value="0" table:style-name="ce13">
            <text:p>0,00</text:p>
          </table:table-cell>
          <table:table-cell office:value-type="float" office:value="-11595.67" table:style-name="ce12">
            <text:p>-11.595,67</text:p>
          </table:table-cell>
          <table:table-cell office:value-type="float" office:value="20644.96" table:style-name="ce10">
            <text:p>20.644,9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URÍCIO ALEXANDER CORREIA DE SOUZ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PRECEDENTES, AÇÕES COLETIVAS E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3141.81" table:style-name="ce10">
            <text:p>3.141,81</text:p>
          </table:table-cell>
          <table:table-cell table:style-name="ce9"/>
          <table:table-cell office:value-type="float" office:value="1675.07" table:style-name="ce10">
            <text:p>1.675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518.400000000001" table:style-name="ce10">
            <text:p>23.518,40</text:p>
          </table:table-cell>
          <table:table-cell office:value-type="float" office:value="-3162.16" table:style-name="ce12">
            <text:p>-3.162,16</text:p>
          </table:table-cell>
          <table:table-cell office:value-type="float" office:value="-4267.96" table:style-name="ce12">
            <text:p>-4.267,96</text:p>
          </table:table-cell>
          <table:table-cell office:value-type="float" office:value="-1716.28" table:style-name="ce12">
            <text:p>-1.716,28</text:p>
          </table:table-cell>
          <table:table-cell office:value-type="float" office:value="0" table:style-name="ce13">
            <text:p>0,00</text:p>
          </table:table-cell>
          <table:table-cell office:value-type="float" office:value="-9146.4" table:style-name="ce12">
            <text:p>-9.146,40</text:p>
          </table:table-cell>
          <table:table-cell office:value-type="float" office:value="14372" table:style-name="ce10">
            <text:p>14.372,0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URÍCIO AUGUSTO FIGUEIREDO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DIVISÃO DE APOIO À GOVERNANÇA E GESTÃO DE TECNOLO</text:p>
          </table:table-cell>
          <table:table-cell table:number-columns-repeated="2" table:style-name="ce9"/>
          <table:table-cell office:value-type="float" office:value="1379.07" table:style-name="ce10">
            <text:p>1.379,07</text:p>
          </table:table-cell>
          <table:table-cell office:value-type="float" office:value="457.65" table:style-name="ce15">
            <text:p>457,6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36.72" table:style-name="ce10">
            <text:p>1.836,72</text:p>
          </table:table-cell>
          <table:table-cell table:number-columns-repeated="2" table:style-name="ce9"/>
          <table:table-cell office:value-type="float" office:value="-527.33000000000004" table:style-name="ce11">
            <text:p>-527,33</text:p>
          </table:table-cell>
          <table:table-cell office:value-type="float" office:value="0" table:style-name="ce13">
            <text:p>0,00</text:p>
          </table:table-cell>
          <table:table-cell office:value-type="float" office:value="-527.33000000000004" table:style-name="ce11">
            <text:p>-527,33</text:p>
          </table:table-cell>
          <table:table-cell office:value-type="float" office:value="1309.3900000000001" table:style-name="ce10">
            <text:p>1.309,3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URÍCIO NUNES MARQUES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1ª VT)</text:p>
          </table:table-cell>
          <table:table-cell office:value-type="float" office:value="19441.79" table:style-name="ce10">
            <text:p>19.441,79</text:p>
          </table:table-cell>
          <table:table-cell office:value-type="float" office:value="1868.59" table:style-name="ce10">
            <text:p>1.868,59</text:p>
          </table:table-cell>
          <table:table-cell office:value-type="float" office:value="1939.89" table:style-name="ce10">
            <text:p>1.939,89</text:p>
          </table:table-cell>
          <table:table-cell office:value-type="float" office:value="2806.85" table:style-name="ce10">
            <text:p>2.806,8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057.119999999999" table:style-name="ce10">
            <text:p>26.057,12</text:p>
          </table:table-cell>
          <table:table-cell office:value-type="float" office:value="-828.39" table:style-name="ce11">
            <text:p>-828,39</text:p>
          </table:table-cell>
          <table:table-cell office:value-type="float" office:value="-4766.08" table:style-name="ce12">
            <text:p>-4.766,08</text:p>
          </table:table-cell>
          <table:table-cell office:value-type="float" office:value="-2221.4" table:style-name="ce12">
            <text:p>-2.221,40</text:p>
          </table:table-cell>
          <table:table-cell office:value-type="float" office:value="0" table:style-name="ce13">
            <text:p>0,00</text:p>
          </table:table-cell>
          <table:table-cell office:value-type="float" office:value="-7815.87" table:style-name="ce12">
            <text:p>-7.815,87</text:p>
          </table:table-cell>
          <table:table-cell office:value-type="float" office:value="18241.25" table:style-name="ce10">
            <text:p>18.241,2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URÍCIO PEREIRA DE ARAÚJO</text:p>
          </table:table-cell>
          <table:table-cell office:value-type="string" table:style-name="ce8">
            <text:p>ASSISTENTE JURIDICO I - FC-04</text:p>
          </table:table-cell>
          <table:table-cell office:value-type="string" table:style-name="ce8">
            <text:p>GABINETE DE DESEMBARGADOR (GABJL)</text:p>
          </table:table-cell>
          <table:table-cell table:number-columns-repeated="2" table:style-name="ce9"/>
          <table:table-cell office:value-type="float" office:value="1939.89" table:style-name="ce10">
            <text:p>1.939,89</text:p>
          </table:table-cell>
          <table:table-cell office:value-type="float" office:value="2440.54" table:style-name="ce10">
            <text:p>2.440,5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380.43" table:style-name="ce10">
            <text:p>4.380,43</text:p>
          </table:table-cell>
          <table:table-cell table:number-columns-repeated="2" table:style-name="ce9"/>
          <table:table-cell office:value-type="float" office:value="-1356.28" table:style-name="ce12">
            <text:p>-1.356,28</text:p>
          </table:table-cell>
          <table:table-cell office:value-type="float" office:value="0" table:style-name="ce13">
            <text:p>0,00</text:p>
          </table:table-cell>
          <table:table-cell office:value-type="float" office:value="-1356.28" table:style-name="ce12">
            <text:p>-1.356,28</text:p>
          </table:table-cell>
          <table:table-cell office:value-type="float" office:value="3024.15" table:style-name="ce10">
            <text:p>3.024,1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XIMILIANO MEDEIROS DE LEMOS</text:p>
          </table:table-cell>
          <table:table-cell office:value-type="string" table:style-name="ce8">
            <text:p>ASSISTENTE JURIDICO III - FC-04</text:p>
          </table:table-cell>
          <table:table-cell office:value-type="string" table:style-name="ce8">
            <text:p>GABINETE DE DESEMBARGADOR (GABLNS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2060.62" table:style-name="ce10">
            <text:p>2.060,62</text:p>
          </table:table-cell>
          <table:table-cell office:value-type="float" office:value="1939.89" table:style-name="ce10">
            <text:p>1.939,89</text:p>
          </table:table-cell>
          <table:table-cell office:value-type="float" office:value="1571.43" table:style-name="ce10">
            <text:p>1.571,4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207.8" table:style-name="ce10">
            <text:p>17.207,80</text:p>
          </table:table-cell>
          <table:table-cell office:value-type="float" office:value="-1817.93" table:style-name="ce12">
            <text:p>-1.817,93</text:p>
          </table:table-cell>
          <table:table-cell office:value-type="float" office:value="-2930.71" table:style-name="ce12">
            <text:p>-2.930,71</text:p>
          </table:table-cell>
          <table:table-cell office:value-type="float" office:value="-3045.06" table:style-name="ce12">
            <text:p>-3.045,06</text:p>
          </table:table-cell>
          <table:table-cell office:value-type="float" office:value="0" table:style-name="ce13">
            <text:p>0,00</text:p>
          </table:table-cell>
          <table:table-cell office:value-type="float" office:value="-7793.7" table:style-name="ce12">
            <text:p>-7.793,70</text:p>
          </table:table-cell>
          <table:table-cell office:value-type="float" office:value="9414.1" table:style-name="ce10">
            <text:p>9.414,1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YRA FERREIRA DE ARAGÃO LISBÔA FREIRE</text:p>
          </table:table-cell>
          <table:table-cell office:value-type="string" table:style-name="ce8">
            <text:p>ASSISTENTE JURIDICO IV - FC-04</text:p>
          </table:table-cell>
          <table:table-cell office:value-type="string" table:style-name="ce8">
            <text:p>GABINETE DE DESEMBARGADOR (GABVL)</text:p>
          </table:table-cell>
          <table:table-cell office:value-type="float" office:value="11102.33" table:style-name="ce10">
            <text:p>11.102,33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3460.2" table:style-name="ce10">
            <text:p>3.460,2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502.419999999998" table:style-name="ce10">
            <text:p>16.502,42</text:p>
          </table:table-cell>
          <table:table-cell office:value-type="float" office:value="-1391.31" table:style-name="ce12">
            <text:p>-1.391,31</text:p>
          </table:table-cell>
          <table:table-cell office:value-type="float" office:value="-2230.37" table:style-name="ce12">
            <text:p>-2.230,37</text:p>
          </table:table-cell>
          <table:table-cell office:value-type="float" office:value="-2164.83" table:style-name="ce12">
            <text:p>-2.164,83</text:p>
          </table:table-cell>
          <table:table-cell office:value-type="float" office:value="0" table:style-name="ce13">
            <text:p>0,00</text:p>
          </table:table-cell>
          <table:table-cell office:value-type="float" office:value="-5786.51" table:style-name="ce12">
            <text:p>-5.786,51</text:p>
          </table:table-cell>
          <table:table-cell office:value-type="float" office:value="10715.91" table:style-name="ce10">
            <text:p>10.715,9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ÉRCIA DE FÁTIMA BRANDÃO PEIXOTO SOARE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091.17" table:style-name="ce10">
            <text:p>22.091,17</text:p>
          </table:table-cell>
          <table:table-cell office:value-type="float" office:value="7933.75" table:style-name="ce10">
            <text:p>7.933,75</text:p>
          </table:table-cell>
          <table:table-cell table:style-name="ce9"/>
          <table:table-cell office:value-type="float" office:value="4997.12" table:style-name="ce10">
            <text:p>4.997,1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022.04" table:style-name="ce10">
            <text:p>35.022,04</text:p>
          </table:table-cell>
          <table:table-cell office:value-type="float" office:value="-3900.08" table:style-name="ce12">
            <text:p>-3.900,08</text:p>
          </table:table-cell>
          <table:table-cell office:value-type="float" office:value="-6262.83" table:style-name="ce12">
            <text:p>-6.262,83</text:p>
          </table:table-cell>
          <table:table-cell office:value-type="float" office:value="-4372.72" table:style-name="ce12">
            <text:p>-4.372,72</text:p>
          </table:table-cell>
          <table:table-cell office:value-type="float" office:value="0" table:style-name="ce13">
            <text:p>0,00</text:p>
          </table:table-cell>
          <table:table-cell office:value-type="float" office:value="-14535.63" table:style-name="ce12">
            <text:p>-14.535,63</text:p>
          </table:table-cell>
          <table:table-cell office:value-type="float" office:value="20486.41" table:style-name="ce10">
            <text:p>20.486,4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ICHAEL GALBIATTI MENDES</text:p>
          </table:table-cell>
          <table:table-cell office:value-type="string" table:style-name="ce8">
            <text:p>TÉCNICO JUDICIÁRIO - NÍVEL MÉDIO C11</text:p>
          </table:table-cell>
          <table:table-cell table:style-name="ce9"/>
          <table:table-cell office:value-type="float" office:value="11214.13" table:style-name="ce10">
            <text:p>11.214,13</text:p>
          </table:table-cell>
          <table:table-cell table:number-columns-repeated="2" table:style-name="ce9"/>
          <table:table-cell office:value-type="float" office:value="2757.7" table:style-name="ce10">
            <text:p>2.757,7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971.83" table:style-name="ce10">
            <text:p>13.971,83</text:p>
          </table:table-cell>
          <table:table-cell office:value-type="float" office:value="-1407.33" table:style-name="ce12">
            <text:p>-1.407,33</text:p>
          </table:table-cell>
          <table:table-cell office:value-type="float" office:value="-1775.37" table:style-name="ce12">
            <text:p>-1.775,37</text:p>
          </table:table-cell>
          <table:table-cell office:value-type="float" office:value="-1283.32" table:style-name="ce12">
            <text:p>-1.283,32</text:p>
          </table:table-cell>
          <table:table-cell office:value-type="float" office:value="0" table:style-name="ce13">
            <text:p>0,00</text:p>
          </table:table-cell>
          <table:table-cell office:value-type="float" office:value="-4466.0200000000004" table:style-name="ce12">
            <text:p>-4.466,02</text:p>
          </table:table-cell>
          <table:table-cell office:value-type="float" office:value="9505.81" table:style-name="ce10">
            <text:p>9.505,8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ICHELLE SHEYLA TENÓRIO CARVALHO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<text:s/>(1UNP)</text:p>
          </table:table-cell>
          <table:table-cell table:number-columns-repeated="2" table:style-name="ce9"/>
          <table:table-cell office:value-type="float" office:value="1939.89" table:style-name="ce10">
            <text:p>1.939,89</text:p>
          </table:table-cell>
          <table:table-cell office:value-type="float" office:value="12.1" table:style-name="ce13">
            <text:p>12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51.99" table:style-name="ce10">
            <text:p>1.951,99</text:p>
          </table:table-cell>
          <table:table-cell table:style-name="ce9"/>
          <table:table-cell office:value-type="float" office:value="-2.7" table:style-name="ce14">
            <text:p>-2,70</text:p>
          </table:table-cell>
          <table:table-cell office:value-type="float" office:value="-32.28" table:style-name="ce11">
            <text:p>-32,28</text:p>
          </table:table-cell>
          <table:table-cell office:value-type="float" office:value="0" table:style-name="ce13">
            <text:p>0,00</text:p>
          </table:table-cell>
          <table:table-cell office:value-type="float" office:value="-34.979999999999997" table:style-name="ce11">
            <text:p>-34,98</text:p>
          </table:table-cell>
          <table:table-cell office:value-type="float" office:value="1917.01" table:style-name="ce10">
            <text:p>1.917,0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ILTON CORTEZ NOLASCO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SECRETARIA <text:s/>(SLQ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896.15" table:style-name="ce15">
            <text:p>896,15</text:p>
          </table:table-cell>
          <table:table-cell office:value-type="float" office:value="1379.07" table:style-name="ce10">
            <text:p>1.379,07</text:p>
          </table:table-cell>
          <table:table-cell office:value-type="float" office:value="4738.87" table:style-name="ce10">
            <text:p>4.738,8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649.95" table:style-name="ce10">
            <text:p>18.649,95</text:p>
          </table:table-cell>
          <table:table-cell office:value-type="float" office:value="-1625.79" table:style-name="ce12">
            <text:p>-1.625,79</text:p>
          </table:table-cell>
          <table:table-cell office:value-type="float" office:value="-2352.6799999999998" table:style-name="ce12">
            <text:p>-2.352,68</text:p>
          </table:table-cell>
          <table:table-cell office:value-type="float" office:value="-5638.82" table:style-name="ce12">
            <text:p>-5.638,82</text:p>
          </table:table-cell>
          <table:table-cell office:value-type="float" office:value="0" table:style-name="ce13">
            <text:p>0,00</text:p>
          </table:table-cell>
          <table:table-cell office:value-type="float" office:value="-9617.2900000000009" table:style-name="ce12">
            <text:p>-9.617,29</text:p>
          </table:table-cell>
          <table:table-cell office:value-type="float" office:value="9032.66" table:style-name="ce10">
            <text:p>9.032,6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ILTON WANDERLEY DE OMENA JÚNIOR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GESTÃO DOCUMENTAL E MEMÓRIA (S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3374.07" table:style-name="ce10">
            <text:p>3.374,07</text:p>
          </table:table-cell>
          <table:table-cell table:style-name="ce9"/>
          <table:table-cell office:value-type="float" office:value="1711.42" table:style-name="ce10">
            <text:p>1.711,4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787.01" table:style-name="ce10">
            <text:p>23.787,01</text:p>
          </table:table-cell>
          <table:table-cell office:value-type="float" office:value="-3200.48" table:style-name="ce12">
            <text:p>-3.200,48</text:p>
          </table:table-cell>
          <table:table-cell office:value-type="float" office:value="-4321.3" table:style-name="ce12">
            <text:p>-4.321,30</text:p>
          </table:table-cell>
          <table:table-cell office:value-type="float" office:value="-2092.9299999999998" table:style-name="ce12">
            <text:p>-2.092,93</text:p>
          </table:table-cell>
          <table:table-cell office:value-type="float" office:value="0" table:style-name="ce13">
            <text:p>0,00</text:p>
          </table:table-cell>
          <table:table-cell office:value-type="float" office:value="-9614.7099999999991" table:style-name="ce12">
            <text:p>-9.614,71</text:p>
          </table:table-cell>
          <table:table-cell office:value-type="float" office:value="14172.3" table:style-name="ce10">
            <text:p>14.172,3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IRIAM GUIMARÃES BERNARDES DA SILV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8209.4599999999991" table:style-name="ce10">
            <text:p>8.209,46</text:p>
          </table:table-cell>
          <table:table-cell table:number-columns-repeated="2" table:style-name="ce9"/>
          <table:table-cell office:value-type="float" office:value="993.48" table:style-name="ce15">
            <text:p>993,4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9202.94" table:style-name="ce10">
            <text:p>9.202,94</text:p>
          </table:table-cell>
          <table:table-cell office:value-type="float" office:value="-162.72999999999999" table:style-name="ce11">
            <text:p>-162,73</text:p>
          </table:table-cell>
          <table:table-cell office:value-type="float" office:value="-1343.49" table:style-name="ce12">
            <text:p>-1.343,49</text:p>
          </table:table-cell>
          <table:table-cell office:value-type="float" office:value="-47.49" table:style-name="ce11">
            <text:p>-47,49</text:p>
          </table:table-cell>
          <table:table-cell office:value-type="float" office:value="0" table:style-name="ce13">
            <text:p>0,00</text:p>
          </table:table-cell>
          <table:table-cell office:value-type="float" office:value="-1553.71" table:style-name="ce12">
            <text:p>-1.553,71</text:p>
          </table:table-cell>
          <table:table-cell office:value-type="float" office:value="7649.23" table:style-name="ce10">
            <text:p>7.649,2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OABB TAVARES VEIGA DOS ANJOS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7ª VT)</text:p>
          </table:table-cell>
          <table:table-cell office:value-type="float" office:value="11849.58" table:style-name="ce10">
            <text:p>11.849,58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3770.56" table:style-name="ce10">
            <text:p>3.770,5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560.03" table:style-name="ce10">
            <text:p>17.560,03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248.14" table:style-name="ce12">
            <text:p>-2.248,14</text:p>
          </table:table-cell>
          <table:table-cell office:value-type="float" office:value="-2168.9499999999998" table:style-name="ce12">
            <text:p>-2.168,95</text:p>
          </table:table-cell>
          <table:table-cell office:value-type="float" office:value="0" table:style-name="ce13">
            <text:p>0,00</text:p>
          </table:table-cell>
          <table:table-cell office:value-type="float" office:value="-5922.26" table:style-name="ce12">
            <text:p>-5.922,26</text:p>
          </table:table-cell>
          <table:table-cell office:value-type="float" office:value="11637.77" table:style-name="ce10">
            <text:p>11.637,7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OACIR MEDEIROS DE SANT ANA NETO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CRETARIA <text:s/>(ATA)</text:p>
          </table:table-cell>
          <table:table-cell office:value-type="float" office:value="22013.25" table:style-name="ce10">
            <text:p>22.013,25</text:p>
          </table:table-cell>
          <table:table-cell table:number-columns-repeated="2" table:style-name="ce9"/>
          <table:table-cell office:value-type="float" office:value="5103.08" table:style-name="ce10">
            <text:p>5.103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116.33" table:style-name="ce10">
            <text:p>27.116,33</text:p>
          </table:table-cell>
          <table:table-cell office:value-type="float" office:value="-3190.2" table:style-name="ce12">
            <text:p>-3.190,20</text:p>
          </table:table-cell>
          <table:table-cell office:value-type="float" office:value="-4306.9799999999996" table:style-name="ce12">
            <text:p>-4.306,98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7497.18" table:style-name="ce12">
            <text:p>-7.497,18</text:p>
          </table:table-cell>
          <table:table-cell office:value-type="float" office:value="19619.150000000001" table:style-name="ce10">
            <text:p>19.619,1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ÔNICA APARECIDA RODRIGUES CALHEIROS</text:p>
          </table:table-cell>
          <table:table-cell office:value-type="string" table:style-name="ce8">
            <text:p>CALCULISTA - FC-04</text:p>
          </table:table-cell>
          <table:table-cell office:value-type="string" table:style-name="ce8">
            <text:p>SECRETARIA <text:s/>(ATA)</text:p>
          </table:table-cell>
          <table:table-cell office:value-type="float" office:value="1227.54" table:style-name="ce10">
            <text:p>1.227,54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222.2600000000002" table:style-name="ce10">
            <text:p>2.222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389.69" table:style-name="ce10">
            <text:p>5.389,69</text:p>
          </table:table-cell>
          <table:table-cell office:value-type="float" office:value="-171.86" table:style-name="ce11">
            <text:p>-171,86</text:p>
          </table:table-cell>
          <table:table-cell office:value-type="float" office:value="-67.650000000000006" table:style-name="ce11">
            <text:p>-67,65</text:p>
          </table:table-cell>
          <table:table-cell office:value-type="float" office:value="-1374.77" table:style-name="ce12">
            <text:p>-1.374,77</text:p>
          </table:table-cell>
          <table:table-cell office:value-type="float" office:value="0" table:style-name="ce13">
            <text:p>0,00</text:p>
          </table:table-cell>
          <table:table-cell office:value-type="float" office:value="-1614.28" table:style-name="ce12">
            <text:p>-1.614,28</text:p>
          </table:table-cell>
          <table:table-cell office:value-type="float" office:value="3775.41" table:style-name="ce10">
            <text:p>3.775,4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ÔNICA DE PAULA DA ROCHA RAMOS CRUZ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CRETARIA DE RECURSO DE REVISTA</text:p>
          </table:table-cell>
          <table:table-cell office:value-type="float" office:value="19519.71" table:style-name="ce10">
            <text:p>19.519,71</text:p>
          </table:table-cell>
          <table:table-cell office:value-type="float" office:value="1193.78" table:style-name="ce10">
            <text:p>1.193,78</text:p>
          </table:table-cell>
          <table:table-cell office:value-type="float" office:value="1379.07" table:style-name="ce10">
            <text:p>1.379,07</text:p>
          </table:table-cell>
          <table:table-cell office:value-type="float" office:value="2120.94" table:style-name="ce10">
            <text:p>2.120,9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213.5" table:style-name="ce10">
            <text:p>24.213,50</text:p>
          </table:table-cell>
          <table:table-cell office:value-type="float" office:value="-2937.16" table:style-name="ce12">
            <text:p>-2.937,16</text:p>
          </table:table-cell>
          <table:table-cell office:value-type="float" office:value="-4294.1000000000004" table:style-name="ce12">
            <text:p>-4.294,10</text:p>
          </table:table-cell>
          <table:table-cell office:value-type="float" office:value="-2213.0700000000002" table:style-name="ce12">
            <text:p>-2.213,07</text:p>
          </table:table-cell>
          <table:table-cell office:value-type="float" office:value="0" table:style-name="ce13">
            <text:p>0,00</text:p>
          </table:table-cell>
          <table:table-cell office:value-type="float" office:value="-9444.33" table:style-name="ce12">
            <text:p>-9.444,33</text:p>
          </table:table-cell>
          <table:table-cell office:value-type="float" office:value="14769.17" table:style-name="ce10">
            <text:p>14.769,1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ÔNICA MARIA DO RÊGO RAPOSO</text:p>
          </table:table-cell>
          <table:table-cell office:value-type="string" table:style-name="ce8">
            <text:p>ASSISTENTE JURIDICO I - FC-04</text:p>
          </table:table-cell>
          <table:table-cell office:value-type="string" table:style-name="ce8">
            <text:p>GABINETE DE DESEMBARGADOR (GABEAPB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3842.8" table:style-name="ce10">
            <text:p>3.842,80</text:p>
          </table:table-cell>
          <table:table-cell office:value-type="float" office:value="1939.89" table:style-name="ce10">
            <text:p>1.939,89</text:p>
          </table:table-cell>
          <table:table-cell office:value-type="float" office:value="1687.17" table:style-name="ce10">
            <text:p>1.687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366.93" table:style-name="ce10">
            <text:p>19.366,93</text:p>
          </table:table-cell>
          <table:table-cell office:value-type="float" office:value="-1829.68" table:style-name="ce12">
            <text:p>-1.829,68</text:p>
          </table:table-cell>
          <table:table-cell office:value-type="float" office:value="-3489.41" table:style-name="ce12">
            <text:p>-3.489,41</text:p>
          </table:table-cell>
          <table:table-cell office:value-type="float" office:value="-1642.63" table:style-name="ce12">
            <text:p>-1.642,63</text:p>
          </table:table-cell>
          <table:table-cell office:value-type="float" office:value="0" table:style-name="ce13">
            <text:p>0,00</text:p>
          </table:table-cell>
          <table:table-cell office:value-type="float" office:value="-6961.72" table:style-name="ce12">
            <text:p>-6.961,72</text:p>
          </table:table-cell>
          <table:table-cell office:value-type="float" office:value="12405.21" table:style-name="ce10">
            <text:p>12.405,2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ÔNICA MARIA DOS SANTOS BARROS SILV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SAÚDE (SEGESP)</text:p>
          </table:table-cell>
          <table:table-cell office:value-type="float" office:value="20934.89" table:style-name="ce10">
            <text:p>20.934,89</text:p>
          </table:table-cell>
          <table:table-cell office:value-type="float" office:value="1195.29" table:style-name="ce10">
            <text:p>1.195,29</text:p>
          </table:table-cell>
          <table:table-cell office:value-type="float" office:value="1185.05" table:style-name="ce10">
            <text:p>1.185,05</text:p>
          </table:table-cell>
          <table:table-cell office:value-type="float" office:value="1128.49" table:style-name="ce10">
            <text:p>1.128,4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443.72" table:style-name="ce10">
            <text:p>24.443,72</text:p>
          </table:table-cell>
          <table:table-cell office:value-type="float" office:value="-2937.41" table:style-name="ce12">
            <text:p>-2.937,41</text:p>
          </table:table-cell>
          <table:table-cell office:value-type="float" office:value="-4734.54" table:style-name="ce12">
            <text:p>-4.734,54</text:p>
          </table:table-cell>
          <table:table-cell office:value-type="float" office:value="-2149.62" table:style-name="ce12">
            <text:p>-2.149,62</text:p>
          </table:table-cell>
          <table:table-cell office:value-type="float" office:value="0" table:style-name="ce13">
            <text:p>0,00</text:p>
          </table:table-cell>
          <table:table-cell office:value-type="float" office:value="-9821.57" table:style-name="ce12">
            <text:p>-9.821,57</text:p>
          </table:table-cell>
          <table:table-cell office:value-type="float" office:value="14622.15" table:style-name="ce10">
            <text:p>14.622,1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ÔNICA VIEIRA NOVAES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10ª VT)</text:p>
          </table:table-cell>
          <table:table-cell office:value-type="float" office:value="19285.939999999999" table:style-name="ce10">
            <text:p>19.285,94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1800.01" table:style-name="ce10">
            <text:p>1.800,0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465.02" table:style-name="ce10">
            <text:p>22.465,02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4007.83" table:style-name="ce12">
            <text:p>-4.007,83</text:p>
          </table:table-cell>
          <table:table-cell office:value-type="float" office:value="-1048.72" table:style-name="ce12">
            <text:p>-1.048,72</text:p>
          </table:table-cell>
          <table:table-cell office:value-type="float" office:value="0" table:style-name="ce13">
            <text:p>0,00</text:p>
          </table:table-cell>
          <table:table-cell office:value-type="float" office:value="-7796.74" table:style-name="ce12">
            <text:p>-7.796,74</text:p>
          </table:table-cell>
          <table:table-cell office:value-type="float" office:value="14668.28" table:style-name="ce10">
            <text:p>14.668,2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ONIQUE DE MENDONÇA HOULI</text:p>
          </table:table-cell>
          <table:table-cell office:value-type="string" table:style-name="ce8">
            <text:p>COORDENADOR - CJ-02</text:p>
          </table:table-cell>
          <table:table-cell office:value-type="string" table:style-name="ce8">
            <text:p>COORDENADORIA DE ORDENAÇÃO DE DESPESAS</text:p>
          </table:table-cell>
          <table:table-cell office:value-type="float" office:value="19519.71" table:style-name="ce10">
            <text:p>19.519,71</text:p>
          </table:table-cell>
          <table:table-cell table:style-name="ce9"/>
          <table:table-cell office:value-type="float" office:value="7398.87" table:style-name="ce10">
            <text:p>7.398,87</text:p>
          </table:table-cell>
          <table:table-cell office:value-type="float" office:value="2810.35" table:style-name="ce10">
            <text:p>2.810,3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728.93" table:style-name="ce10">
            <text:p>29.728,93</text:p>
          </table:table-cell>
          <table:table-cell office:value-type="float" office:value="-828.39" table:style-name="ce11">
            <text:p>-828,39</text:p>
          </table:table-cell>
          <table:table-cell office:value-type="float" office:value="-6253.31" table:style-name="ce12">
            <text:p>-6.253,31</text:p>
          </table:table-cell>
          <table:table-cell office:value-type="float" office:value="-2287.6999999999998" table:style-name="ce12">
            <text:p>-2.287,70</text:p>
          </table:table-cell>
          <table:table-cell office:value-type="float" office:value="0" table:style-name="ce13">
            <text:p>0,00</text:p>
          </table:table-cell>
          <table:table-cell office:value-type="float" office:value="-9369.4" table:style-name="ce12">
            <text:p>-9.369,40</text:p>
          </table:table-cell>
          <table:table-cell office:value-type="float" office:value="20359.53" table:style-name="ce10">
            <text:p>20.359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ÚCIO DE ARAÚJO AMARINHO</text:p>
          </table:table-cell>
          <table:table-cell office:value-type="string" table:style-name="ce8">
            <text:p>TÉCNICO JUDICIÁRIO - NÍVEL MÉDIO C13</text:p>
          </table:table-cell>
          <table:table-cell table:style-name="ce9"/>
          <table:table-cell office:value-type="float" office:value="11754.59" table:style-name="ce10">
            <text:p>11.754,59</text:p>
          </table:table-cell>
          <table:table-cell table:number-columns-repeated="2" table:style-name="ce9"/>
          <table:table-cell office:value-type="float" office:value="1391.98" table:style-name="ce10">
            <text:p>1.391,9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146.57" table:style-name="ce10">
            <text:p>13.146,57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1897.09" table:style-name="ce12">
            <text:p>-1.897,09</text:p>
          </table:table-cell>
          <table:table-cell office:value-type="float" office:value="-1760.27" table:style-name="ce12">
            <text:p>-1.760,27</text:p>
          </table:table-cell>
          <table:table-cell office:value-type="float" office:value="0" table:style-name="ce13">
            <text:p>0,00</text:p>
          </table:table-cell>
          <table:table-cell office:value-type="float" office:value="-5162.53" table:style-name="ce12">
            <text:p>-5.162,53</text:p>
          </table:table-cell>
          <table:table-cell office:value-type="float" office:value="7984.04" table:style-name="ce10">
            <text:p>7.984,0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ADJA MARIA FERNANDES LIMA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SETOR DE DESENVOLVIMENTO DE PESSOAS (SEGESP)</text:p>
          </table:table-cell>
          <table:table-cell office:value-type="float" office:value="11124.6" table:style-name="ce10">
            <text:p>11.124,60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1583.53" table:style-name="ce10">
            <text:p>1.583,5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940.51" table:style-name="ce10">
            <text:p>14.940,51</text:p>
          </table:table-cell>
          <table:table-cell office:value-type="float" office:value="-1407.33" table:style-name="ce12">
            <text:p>-1.407,33</text:p>
          </table:table-cell>
          <table:table-cell office:value-type="float" office:value="-2416.79" table:style-name="ce12">
            <text:p>-2.416,79</text:p>
          </table:table-cell>
          <table:table-cell office:value-type="float" office:value="-32.28" table:style-name="ce11">
            <text:p>-32,28</text:p>
          </table:table-cell>
          <table:table-cell office:value-type="float" office:value="0" table:style-name="ce13">
            <text:p>0,00</text:p>
          </table:table-cell>
          <table:table-cell office:value-type="float" office:value="-3856.4" table:style-name="ce12">
            <text:p>-3.856,40</text:p>
          </table:table-cell>
          <table:table-cell office:value-type="float" office:value="11084.11" table:style-name="ce10">
            <text:p>11.084,1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ANCI PIRES SANTOS SOUZ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9470.59" table:style-name="ce10">
            <text:p>9.470,59</text:p>
          </table:table-cell>
          <table:table-cell table:number-columns-repeated="2" table:style-name="ce9"/>
          <table:table-cell office:value-type="float" office:value="2011.16" table:style-name="ce10">
            <text:p>2.011,1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1481.75" table:style-name="ce10">
            <text:p>11.481,75</text:p>
          </table:table-cell>
          <table:table-cell office:value-type="float" office:value="-345.6" table:style-name="ce11">
            <text:p>-345,60</text:p>
          </table:table-cell>
          <table:table-cell table:style-name="ce9"/>
          <table:table-cell office:value-type="float" office:value="-4004.46" table:style-name="ce12">
            <text:p>-4.004,46</text:p>
          </table:table-cell>
          <table:table-cell office:value-type="float" office:value="0" table:style-name="ce13">
            <text:p>0,00</text:p>
          </table:table-cell>
          <table:table-cell office:value-type="float" office:value="-4350.0600000000004" table:style-name="ce12">
            <text:p>-4.350,06</text:p>
          </table:table-cell>
          <table:table-cell office:value-type="float" office:value="7131.69" table:style-name="ce10">
            <text:p>7.131,6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ARCISO MENEZES BEZERRA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19285.939999999999" table:style-name="ce10">
            <text:p>19.285,94</text:p>
          </table:table-cell>
          <table:table-cell office:value-type="float" office:value="3166.79" table:style-name="ce10">
            <text:p>3.166,79</text:p>
          </table:table-cell>
          <table:table-cell table:style-name="ce9"/>
          <table:table-cell office:value-type="float" office:value="1903.56" table:style-name="ce10">
            <text:p>1.903,5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356.29" table:style-name="ce10">
            <text:p>24.356,29</text:p>
          </table:table-cell>
          <table:table-cell office:value-type="float" office:value="-3262.71" table:style-name="ce12">
            <text:p>-3.262,71</text:p>
          </table:table-cell>
          <table:table-cell office:value-type="float" office:value="-4355.76" table:style-name="ce12">
            <text:p>-4.355,76</text:p>
          </table:table-cell>
          <table:table-cell office:value-type="float" office:value="-1973.86" table:style-name="ce12">
            <text:p>-1.973,86</text:p>
          </table:table-cell>
          <table:table-cell office:value-type="float" office:value="0" table:style-name="ce13">
            <text:p>0,00</text:p>
          </table:table-cell>
          <table:table-cell office:value-type="float" office:value="-9592.33" table:style-name="ce12">
            <text:p>-9.592,33</text:p>
          </table:table-cell>
          <table:table-cell office:value-type="float" office:value="14763.96" table:style-name="ce10">
            <text:p>14.763,9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ATALENE MACÁRIO SIMÕES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16186.52" table:style-name="ce10">
            <text:p>16.186,52</text:p>
          </table:table-cell>
          <table:table-cell table:style-name="ce9"/>
          <table:table-cell office:value-type="float" office:value="1005.58" table:style-name="ce10">
            <text:p>1.005,5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827.96" table:style-name="ce10">
            <text:p>28.827,96</text:p>
          </table:table-cell>
          <table:table-cell office:value-type="float" office:value="-3409.03" table:style-name="ce12">
            <text:p>-3.409,03</text:p>
          </table:table-cell>
          <table:table-cell office:value-type="float" office:value="-5320.72" table:style-name="ce12">
            <text:p>-5.320,72</text:p>
          </table:table-cell>
          <table:table-cell office:value-type="float" office:value="-5379.41" table:style-name="ce12">
            <text:p>-5.379,41</text:p>
          </table:table-cell>
          <table:table-cell office:value-type="float" office:value="0" table:style-name="ce13">
            <text:p>0,00</text:p>
          </table:table-cell>
          <table:table-cell office:value-type="float" office:value="-14109.16" table:style-name="ce12">
            <text:p>-14.109,16</text:p>
          </table:table-cell>
          <table:table-cell office:value-type="float" office:value="14718.8" table:style-name="ce10">
            <text:p>14.718,8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ATASHA SARMENTO DE MORAES SIQUEIRA JUCA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2ª VT)</text:p>
          </table:table-cell>
          <table:table-cell table:number-columns-repeated="2" table:style-name="ce9"/>
          <table:table-cell office:value-type="float" office:value="2232.38" table:style-name="ce10">
            <text:p>2.232,38</text:p>
          </table:table-cell>
          <table:table-cell office:value-type="float" office:value="404.94" table:style-name="ce15">
            <text:p>404,9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37.32" table:style-name="ce10">
            <text:p>2.637,32</text:p>
          </table:table-cell>
          <table:table-cell table:style-name="ce9"/>
          <table:table-cell office:value-type="float" office:value="-24.63" table:style-name="ce11">
            <text:p>-24,63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24.63" table:style-name="ce11">
            <text:p>-24,63</text:p>
          </table:table-cell>
          <table:table-cell office:value-type="float" office:value="2612.69" table:style-name="ce10">
            <text:p>2.612,6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EILTON TENÓRIO DE LIM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947.37" table:style-name="ce10">
            <text:p>2.947,37</text:p>
          </table:table-cell>
          <table:table-cell table:style-name="ce9"/>
          <table:table-cell office:value-type="float" office:value="1450.54" table:style-name="ce10">
            <text:p>1.450,5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152.5" table:style-name="ce10">
            <text:p>16.152,50</text:p>
          </table:table-cell>
          <table:table-cell office:value-type="float" office:value="-1155.44" table:style-name="ce12">
            <text:p>-1.155,44</text:p>
          </table:table-cell>
          <table:table-cell table:style-name="ce9"/>
          <table:table-cell office:value-type="float" office:value="-2150.4899999999998" table:style-name="ce12">
            <text:p>-2.150,49</text:p>
          </table:table-cell>
          <table:table-cell office:value-type="float" office:value="0" table:style-name="ce13">
            <text:p>0,00</text:p>
          </table:table-cell>
          <table:table-cell office:value-type="float" office:value="-3305.93" table:style-name="ce12">
            <text:p>-3.305,93</text:p>
          </table:table-cell>
          <table:table-cell office:value-type="float" office:value="12846.57" table:style-name="ce10">
            <text:p>12.846,5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EIVALDO TENÓRIO DE LIM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LICITAÇÃO E COMPRAS (SLC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5146.46" table:style-name="ce10">
            <text:p>5.146,46</text:p>
          </table:table-cell>
          <table:table-cell office:value-type="float" office:value="1939.89" table:style-name="ce10">
            <text:p>1.939,89</text:p>
          </table:table-cell>
          <table:table-cell office:value-type="float" office:value="2729.61" table:style-name="ce10">
            <text:p>2.729,61</text:p>
          </table:table-cell>
          <table:table-cell office:value-type="float" office:value="626.24" table:number-columns-spanned="2" table:number-rows-spanned="1" table:style-name="ce26">
            <text:p>626,24</text:p>
          </table:table-cell>
          <table:covered-table-cell/>
          <table:table-cell table:style-name="ce9"/>
          <table:table-cell office:value-type="float" office:value="22339.27" table:style-name="ce10">
            <text:p>22.339,27</text:p>
          </table:table-cell>
          <table:table-cell office:value-type="float" office:value="-2014.32" table:style-name="ce12">
            <text:p>-2.014,32</text:p>
          </table:table-cell>
          <table:table-cell office:value-type="float" office:value="-3865.08" table:style-name="ce12">
            <text:p>-3.865,08</text:p>
          </table:table-cell>
          <table:table-cell office:value-type="float" office:value="-3946.35" table:style-name="ce12">
            <text:p>-3.946,35</text:p>
          </table:table-cell>
          <table:table-cell office:value-type="float" office:value="0" table:style-name="ce13">
            <text:p>0,00</text:p>
          </table:table-cell>
          <table:table-cell office:value-type="float" office:value="-9825.75" table:style-name="ce12">
            <text:p>-9.825,75</text:p>
          </table:table-cell>
          <table:table-cell office:value-type="float" office:value="12513.52" table:style-name="ce10">
            <text:p>12.513,5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ERCY JANNAYZZE DE MELO NETO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<text:s/>(2UNP)</text:p>
          </table:table-cell>
          <table:table-cell office:value-type="float" office:value="11802.08" table:style-name="ce10">
            <text:p>11.802,08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860.45" table:style-name="ce10">
            <text:p>2.860,45</text:p>
          </table:table-cell>
          <table:table-cell office:value-type="float" office:value="2391.73" table:number-columns-spanned="2" table:number-rows-spanned="1" table:style-name="ce27">
            <text:p>2.391,73</text:p>
          </table:table-cell>
          <table:covered-table-cell/>
          <table:table-cell table:style-name="ce9"/>
          <table:table-cell office:value-type="float" office:value="19286.64" table:style-name="ce10">
            <text:p>19.286,64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3181.78" table:style-name="ce12">
            <text:p>-3.181,78</text:p>
          </table:table-cell>
          <table:table-cell office:value-type="float" office:value="-1327.88" table:style-name="ce12">
            <text:p>-1.327,88</text:p>
          </table:table-cell>
          <table:table-cell office:value-type="float" office:value="0" table:style-name="ce13">
            <text:p>0,00</text:p>
          </table:table-cell>
          <table:table-cell office:value-type="float" office:value="-6014.83" table:style-name="ce12">
            <text:p>-6.014,83</text:p>
          </table:table-cell>
          <table:table-cell office:value-type="float" office:value="13271.81" table:style-name="ce10">
            <text:p>13.271,8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EUSA MARIA DA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2804.89" table:style-name="ce10">
            <text:p>2.804,89</text:p>
          </table:table-cell>
          <table:table-cell table:style-name="ce9"/>
          <table:table-cell office:value-type="float" office:value="993.48" table:style-name="ce15">
            <text:p>993,4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434.23" table:style-name="ce10">
            <text:p>15.434,23</text:p>
          </table:table-cell>
          <table:table-cell office:value-type="float" office:value="-1112.3399999999999" table:style-name="ce12">
            <text:p>-1.112,34</text:p>
          </table:table-cell>
          <table:table-cell table:style-name="ce9"/>
          <table:table-cell office:value-type="float" office:value="-1858.7" table:style-name="ce12">
            <text:p>-1.858,70</text:p>
          </table:table-cell>
          <table:table-cell office:value-type="float" office:value="0" table:style-name="ce13">
            <text:p>0,00</text:p>
          </table:table-cell>
          <table:table-cell office:value-type="float" office:value="-2971.04" table:style-name="ce12">
            <text:p>-2.971,04</text:p>
          </table:table-cell>
          <table:table-cell office:value-type="float" office:value="12463.19" table:style-name="ce10">
            <text:p>12.463,1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HIRLEY MAILY MARTINS MEL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COORDENADORIA DE MATERIAL E LOGÍSTICA (SA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2846.72" table:style-name="ce10">
            <text:p>2.846,72</text:p>
          </table:table-cell>
          <table:table-cell office:value-type="float" office:value="1185.05" table:style-name="ce10">
            <text:p>1.185,05</text:p>
          </table:table-cell>
          <table:table-cell office:value-type="float" office:value="2114.1799999999998" table:style-name="ce10">
            <text:p>2.114,18</text:p>
          </table:table-cell>
          <table:table-cell office:value-type="float" office:value="48.7" table:number-columns-spanned="2" table:number-rows-spanned="1" table:style-name="ce26">
            <text:p>48,70</text:p>
          </table:table-cell>
          <table:covered-table-cell/>
          <table:table-cell table:style-name="ce9"/>
          <table:table-cell office:value-type="float" office:value="18091.72" table:style-name="ce10">
            <text:p>18.091,72</text:p>
          </table:table-cell>
          <table:table-cell office:value-type="float" office:value="-1967.23" table:style-name="ce12">
            <text:p>-1.967,23</text:p>
          </table:table-cell>
          <table:table-cell office:value-type="float" office:value="-2879.2" table:style-name="ce12">
            <text:p>-2.879,20</text:p>
          </table:table-cell>
          <table:table-cell office:value-type="float" office:value="-2508.15" table:style-name="ce12">
            <text:p>-2.508,15</text:p>
          </table:table-cell>
          <table:table-cell office:value-type="float" office:value="0" table:style-name="ce13">
            <text:p>0,00</text:p>
          </table:table-cell>
          <table:table-cell office:value-type="float" office:value="-7354.58" table:style-name="ce12">
            <text:p>-7.354,58</text:p>
          </table:table-cell>
          <table:table-cell office:value-type="float" office:value="10737.14" table:style-name="ce10">
            <text:p>10.737,1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ICANOR ROCHA JÚNIOR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7547.12" table:style-name="ce10">
            <text:p>7.547,12</text:p>
          </table:table-cell>
          <table:table-cell table:style-name="ce9"/>
          <table:table-cell office:value-type="float" office:value="2158.7199999999998" table:style-name="ce10">
            <text:p>2.158,7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407.360000000001" table:style-name="ce10">
            <text:p>28.407,36</text:p>
          </table:table-cell>
          <table:table-cell office:value-type="float" office:value="-3110.02" table:style-name="ce12">
            <text:p>-3.110,02</text:p>
          </table:table-cell>
          <table:table-cell table:style-name="ce9"/>
          <table:table-cell office:value-type="float" office:value="-4447.99" table:style-name="ce12">
            <text:p>-4.447,99</text:p>
          </table:table-cell>
          <table:table-cell office:value-type="float" office:value="0" table:style-name="ce13">
            <text:p>0,00</text:p>
          </table:table-cell>
          <table:table-cell office:value-type="float" office:value="-7558.01" table:style-name="ce12">
            <text:p>-7.558,01</text:p>
          </table:table-cell>
          <table:table-cell office:value-type="float" office:value="20849.349999999999" table:style-name="ce10">
            <text:p>20.849,3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ILDA WANDERLEY MARTINS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1398.39" table:style-name="ce10">
            <text:p>11.398,39</text:p>
          </table:table-cell>
          <table:table-cell office:value-type="float" office:value="1336.26" table:style-name="ce10">
            <text:p>1.336,26</text:p>
          </table:table-cell>
          <table:table-cell table:style-name="ce9"/>
          <table:table-cell office:value-type="float" office:value="993.48" table:style-name="ce15">
            <text:p>993,4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728.13" table:style-name="ce10">
            <text:p>13.728,13</text:p>
          </table:table-cell>
          <table:table-cell office:value-type="float" office:value="-830.84" table:style-name="ce11">
            <text:p>-830,84</text:p>
          </table:table-cell>
          <table:table-cell office:value-type="float" office:value="-1880.59" table:style-name="ce12">
            <text:p>-1.880,59</text:p>
          </table:table-cell>
          <table:table-cell office:value-type="float" office:value="-1227.8499999999999" table:style-name="ce12">
            <text:p>-1.227,85</text:p>
          </table:table-cell>
          <table:table-cell office:value-type="float" office:value="0" table:style-name="ce13">
            <text:p>0,00</text:p>
          </table:table-cell>
          <table:table-cell office:value-type="float" office:value="-3939.28" table:style-name="ce12">
            <text:p>-3.939,28</text:p>
          </table:table-cell>
          <table:table-cell office:value-type="float" office:value="9788.85" table:style-name="ce10">
            <text:p>9.788,8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ILDSON JORGE SOUSA FRANÇA</text:p>
          </table:table-cell>
          <table:table-cell office:value-type="string" table:style-name="ce8">
            <text:p>TÉCNICO JUDICIÁRIO - NÍVEL MÉDIO A5</text:p>
          </table:table-cell>
          <table:table-cell table:style-name="ce9"/>
          <table:table-cell office:value-type="float" office:value="9151.77" table:style-name="ce10">
            <text:p>9.151,77</text:p>
          </table:table-cell>
          <table:table-cell table:number-columns-repeated="2" table:style-name="ce9"/>
          <table:table-cell office:value-type="float" office:value="3267.55" table:style-name="ce10">
            <text:p>3.267,5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419.32" table:style-name="ce10">
            <text:p>12.419,32</text:p>
          </table:table-cell>
          <table:table-cell office:value-type="float" office:value="-1111.8599999999999" table:style-name="ce12">
            <text:p>-1.111,86</text:p>
          </table:table-cell>
          <table:table-cell office:value-type="float" office:value="-1237.3399999999999" table:style-name="ce12">
            <text:p>-1.237,34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2349.1999999999998" table:style-name="ce12">
            <text:p>-2.349,20</text:p>
          </table:table-cell>
          <table:table-cell office:value-type="float" office:value="10070.120000000001" table:style-name="ce10">
            <text:p>10.070,1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ILSON DE SOUZA BOMFIM JÚNIOR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10ª VT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3411.89" table:style-name="ce10">
            <text:p>3.411,89</text:p>
          </table:table-cell>
          <table:table-cell office:value-type="float" office:value="1939.89" table:style-name="ce10">
            <text:p>1.939,89</text:p>
          </table:table-cell>
          <table:table-cell office:value-type="float" office:value="2720.49" table:style-name="ce10">
            <text:p>2.720,4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826.86" table:style-name="ce10">
            <text:p>19.826,86</text:p>
          </table:table-cell>
          <table:table-cell office:value-type="float" office:value="-828.39" table:style-name="ce11">
            <text:p>-828,39</text:p>
          </table:table-cell>
          <table:table-cell office:value-type="float" office:value="-2935.31" table:style-name="ce12">
            <text:p>-2.935,31</text:p>
          </table:table-cell>
          <table:table-cell office:value-type="float" office:value="-3647.97" table:style-name="ce12">
            <text:p>-3.647,97</text:p>
          </table:table-cell>
          <table:table-cell office:value-type="float" office:value="0" table:style-name="ce13">
            <text:p>0,00</text:p>
          </table:table-cell>
          <table:table-cell office:value-type="float" office:value="-7411.67" table:style-name="ce12">
            <text:p>-7.411,67</text:p>
          </table:table-cell>
          <table:table-cell office:value-type="float" office:value="12415.19" table:style-name="ce10">
            <text:p>12.415,1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ILSON SARMENTO PEIXOTO</text:p>
          </table:table-cell>
          <table:table-cell office:value-type="string" table:style-name="ce8">
            <text:p>ASSISTENTE SECRETÁRIO - FC-05</text:p>
          </table:table-cell>
          <table:table-cell office:value-type="string" table:style-name="ce8">
            <text:p>GABINETE DE DESEMBARGADOR (GABEAPB)</text:p>
          </table:table-cell>
          <table:table-cell table:number-columns-repeated="2" table:style-name="ce9"/>
          <table:table-cell office:value-type="float" office:value="2232.38" table:style-name="ce10">
            <text:p>2.232,38</text:p>
          </table:table-cell>
          <table:table-cell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32.38" table:style-name="ce10">
            <text:p>2.232,38</text:p>
          </table:table-cell>
          <table:table-cell table:number-columns-repeated="2" table:style-name="ce9"/>
          <table:table-cell office:value-type="float" office:value="-47.49" table:style-name="ce11">
            <text:p>-47,49</text:p>
          </table:table-cell>
          <table:table-cell office:value-type="float" office:value="0" table:style-name="ce13">
            <text:p>0,00</text:p>
          </table:table-cell>
          <table:table-cell office:value-type="float" office:value="-47.49" table:style-name="ce11">
            <text:p>-47,49</text:p>
          </table:table-cell>
          <table:table-cell office:value-type="float" office:value="2184.89" table:style-name="ce10">
            <text:p>2.184,8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IVALDO BADEGA CAVALCANTE JÚNIOR</text:p>
          </table:table-cell>
          <table:table-cell office:value-type="string" table:style-name="ce8">
            <text:p>TÉCNICO JUDICIÁRIO - NÍVEL MÉDIO C12</text:p>
          </table:table-cell>
          <table:table-cell table:style-name="ce9"/>
          <table:table-cell office:value-type="float" office:value="11639.28" table:style-name="ce10">
            <text:p>11.639,28</text:p>
          </table:table-cell>
          <table:table-cell table:number-columns-repeated="2" table:style-name="ce9"/>
          <table:table-cell office:value-type="float" office:value="3006.64" table:style-name="ce10">
            <text:p>3.006,6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645.92" table:style-name="ce10">
            <text:p>14.645,92</text:p>
          </table:table-cell>
          <table:table-cell office:value-type="float" office:value="-1469.51" table:style-name="ce12">
            <text:p>-1.469,51</text:p>
          </table:table-cell>
          <table:table-cell office:value-type="float" office:value="-1770.92" table:style-name="ce12">
            <text:p>-1.770,92</text:p>
          </table:table-cell>
          <table:table-cell office:value-type="float" office:value="-1596.32" table:style-name="ce12">
            <text:p>-1.596,32</text:p>
          </table:table-cell>
          <table:table-cell office:value-type="float" office:value="0" table:style-name="ce13">
            <text:p>0,00</text:p>
          </table:table-cell>
          <table:table-cell office:value-type="float" office:value="-4836.75" table:style-name="ce12">
            <text:p>-4.836,75</text:p>
          </table:table-cell>
          <table:table-cell office:value-type="float" office:value="9809.17" table:style-name="ce10">
            <text:p>9.809,1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IVALDO BEZERRA QUEIROZ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5ª VT)</text:p>
          </table:table-cell>
          <table:table-cell office:value-type="float" office:value="11778.34" table:style-name="ce10">
            <text:p>11.778,34</text:p>
          </table:table-cell>
          <table:table-cell office:value-type="float" office:value="2060.62" table:style-name="ce10">
            <text:p>2.060,62</text:p>
          </table:table-cell>
          <table:table-cell office:value-type="float" office:value="1939.89" table:style-name="ce10">
            <text:p>1.939,89</text:p>
          </table:table-cell>
          <table:table-cell office:value-type="float" office:value="2357.0100000000002" table:style-name="ce10">
            <text:p>2.357,0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135.86" table:style-name="ce10">
            <text:p>18.135,86</text:p>
          </table:table-cell>
          <table:table-cell office:value-type="float" office:value="-1817.93" table:style-name="ce12">
            <text:p>-1.817,93</text:p>
          </table:table-cell>
          <table:table-cell office:value-type="float" office:value="-2917.76" table:style-name="ce12">
            <text:p>-2.917,76</text:p>
          </table:table-cell>
          <table:table-cell office:value-type="float" office:value="-4947.7" table:style-name="ce12">
            <text:p>-4.947,70</text:p>
          </table:table-cell>
          <table:table-cell office:value-type="float" office:value="0" table:style-name="ce13">
            <text:p>0,00</text:p>
          </table:table-cell>
          <table:table-cell office:value-type="float" office:value="-9683.39" table:style-name="ce12">
            <text:p>-9.683,39</text:p>
          </table:table-cell>
          <table:table-cell office:value-type="float" office:value="8452.4699999999993" table:style-name="ce10">
            <text:p>8.452,4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OEL DOS SANTO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TOR DE CONTROLE, MANUTENÇÃO E CONSERVAÇÃO DE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3636.57" table:style-name="ce10">
            <text:p>3.636,57</text:p>
          </table:table-cell>
          <table:table-cell table:style-name="ce9"/>
          <table:table-cell office:value-type="float" office:value="2396.7800000000002" table:style-name="ce10">
            <text:p>2.396,7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669.21" table:style-name="ce10">
            <text:p>17.669,21</text:p>
          </table:table-cell>
          <table:table-cell office:value-type="float" office:value="-1783.66" table:style-name="ce12">
            <text:p>-1.783,66</text:p>
          </table:table-cell>
          <table:table-cell office:value-type="float" office:value="-2787.91" table:style-name="ce12">
            <text:p>-2.787,91</text:p>
          </table:table-cell>
          <table:table-cell office:value-type="float" office:value="-2411.0100000000002" table:style-name="ce12">
            <text:p>-2.411,01</text:p>
          </table:table-cell>
          <table:table-cell office:value-type="float" office:value="0" table:style-name="ce13">
            <text:p>0,00</text:p>
          </table:table-cell>
          <table:table-cell office:value-type="float" office:value="-6982.58" table:style-name="ce12">
            <text:p>-6.982,58</text:p>
          </table:table-cell>
          <table:table-cell office:value-type="float" office:value="10686.63" table:style-name="ce10">
            <text:p>10.686,6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ÚBIA SORAIA DE MAGALHÃES SANTOS REIS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CRETARIA DO CENTRO JUDICIÁRIO DE MÉTODOS CONSE</text:p>
          </table:table-cell>
          <table:table-cell table:number-columns-repeated="2" table:style-name="ce9"/>
          <table:table-cell office:value-type="float" office:value="1379.07" table:style-name="ce10">
            <text:p>1.379,07</text:p>
          </table:table-cell>
          <table:table-cell office:value-type="float" office:value="2043" table:style-name="ce10">
            <text:p>2.043,0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422.07" table:style-name="ce10">
            <text:p>3.422,07</text:p>
          </table:table-cell>
          <table:table-cell table:number-columns-repeated="2" table:style-name="ce9"/>
          <table:table-cell office:value-type="float" office:value="-299.41000000000003" table:style-name="ce11">
            <text:p>-299,41</text:p>
          </table:table-cell>
          <table:table-cell office:value-type="float" office:value="0" table:style-name="ce13">
            <text:p>0,00</text:p>
          </table:table-cell>
          <table:table-cell office:value-type="float" office:value="-299.41000000000003" table:style-name="ce11">
            <text:p>-299,41</text:p>
          </table:table-cell>
          <table:table-cell office:value-type="float" office:value="3122.66" table:style-name="ce10">
            <text:p>3.122,6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ODILON HENRIQUE FERRO CORDEIRO DA SILV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CRETARIA (7ª VT)</text:p>
          </table:table-cell>
          <table:table-cell office:value-type="float" office:value="19519.71" table:style-name="ce10">
            <text:p>19.519,71</text:p>
          </table:table-cell>
          <table:table-cell table:number-columns-repeated="2" table:style-name="ce9"/>
          <table:table-cell office:value-type="float" office:value="2029.08" table:style-name="ce10">
            <text:p>2.029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548.79" table:style-name="ce10">
            <text:p>21.548,79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3745.01" table:style-name="ce12">
            <text:p>-3.745,01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6485.2" table:style-name="ce12">
            <text:p>-6.485,20</text:p>
          </table:table-cell>
          <table:table-cell office:value-type="float" office:value="15063.59" table:style-name="ce10">
            <text:p>15.063,5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OSSIANEIDE CARVALHO DE ALENCAR</text:p>
          </table:table-cell>
          <table:table-cell office:value-type="string" table:style-name="ce8">
            <text:p>ASSISTENTE - FOLHA DE PAGAMENTO II - FC-</text:p>
          </table:table-cell>
          <table:table-cell office:value-type="string" table:style-name="ce8">
            <text:p>SETOR DE FOLHA DE PAGAMENTO (SEGESP)</text:p>
          </table:table-cell>
          <table:table-cell office:value-type="float" office:value="11778.34" table:style-name="ce10">
            <text:p>11.778,34</text:p>
          </table:table-cell>
          <table:table-cell office:value-type="float" office:value="836.45" table:style-name="ce15">
            <text:p>836,45</text:p>
          </table:table-cell>
          <table:table-cell office:value-type="float" office:value="1939.89" table:style-name="ce10">
            <text:p>1.939,89</text:p>
          </table:table-cell>
          <table:table-cell office:value-type="float" office:value="2452.69" table:style-name="ce10">
            <text:p>2.452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007.37" table:style-name="ce10">
            <text:p>17.007,37</text:p>
          </table:table-cell>
          <table:table-cell office:value-type="float" office:value="-1615.94" table:style-name="ce12">
            <text:p>-1.615,94</text:p>
          </table:table-cell>
          <table:table-cell office:value-type="float" office:value="-2532.38" table:style-name="ce12">
            <text:p>-2.532,38</text:p>
          </table:table-cell>
          <table:table-cell office:value-type="float" office:value="-4313.3100000000004" table:style-name="ce12">
            <text:p>-4.313,31</text:p>
          </table:table-cell>
          <table:table-cell office:value-type="float" office:value="0" table:style-name="ce13">
            <text:p>0,00</text:p>
          </table:table-cell>
          <table:table-cell office:value-type="float" office:value="-8461.6299999999992" table:style-name="ce12">
            <text:p>-8.461,63</text:p>
          </table:table-cell>
          <table:table-cell office:value-type="float" office:value="8545.74" table:style-name="ce10">
            <text:p>8.545,7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OSWALDO ZAIDAN FILHO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COORDENADORIA DE GESTÃO DOCUMENTAL E MEMÓRIA (S</text:p>
          </table:table-cell>
          <table:table-cell table:number-columns-repeated="2" table:style-name="ce9"/>
          <table:table-cell office:value-type="float" office:value="1379.07" table:style-name="ce10">
            <text:p>1.379,07</text:p>
          </table:table-cell>
          <table:table-cell office:value-type="float" office:value="2540.29" table:style-name="ce10">
            <text:p>2.540,2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919.36" table:style-name="ce10">
            <text:p>3.919,36</text:p>
          </table:table-cell>
          <table:table-cell table:number-columns-repeated="2" table:style-name="ce9"/>
          <table:table-cell office:value-type="float" office:value="-1125.9000000000001" table:style-name="ce12">
            <text:p>-1.125,90</text:p>
          </table:table-cell>
          <table:table-cell office:value-type="float" office:value="0" table:style-name="ce13">
            <text:p>0,00</text:p>
          </table:table-cell>
          <table:table-cell office:value-type="float" office:value="-1125.9000000000001" table:style-name="ce12">
            <text:p>-1.125,90</text:p>
          </table:table-cell>
          <table:table-cell office:value-type="float" office:value="2793.46" table:style-name="ce10">
            <text:p>2.793,4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OZENIR ALEXANDRE FERREIRA BERNARDO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2ª VT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1852.91" table:style-name="ce10">
            <text:p>1.852,91</text:p>
          </table:table-cell>
          <table:table-cell office:value-type="float" office:value="1939.89" table:style-name="ce10">
            <text:p>1.939,89</text:p>
          </table:table-cell>
          <table:table-cell office:value-type="float" office:value="3625.56" table:style-name="ce10">
            <text:p>3.625,5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220.439999999999" table:style-name="ce10">
            <text:p>19.220,44</text:p>
          </table:table-cell>
          <table:table-cell office:value-type="float" office:value="-1803.25" table:style-name="ce12">
            <text:p>-1.803,25</text:p>
          </table:table-cell>
          <table:table-cell office:value-type="float" office:value="-2766.93" table:style-name="ce12">
            <text:p>-2.766,93</text:p>
          </table:table-cell>
          <table:table-cell office:value-type="float" office:value="-3413.51" table:style-name="ce12">
            <text:p>-3.413,51</text:p>
          </table:table-cell>
          <table:table-cell office:value-type="float" office:value="0" table:style-name="ce13">
            <text:p>0,00</text:p>
          </table:table-cell>
          <table:table-cell office:value-type="float" office:value="-7983.69" table:style-name="ce12">
            <text:p>-7.983,69</text:p>
          </table:table-cell>
          <table:table-cell office:value-type="float" office:value="11236.75" table:style-name="ce10">
            <text:p>11.236,7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TRICIA CRISOSTOMO DOS SANTOS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CRETARIA DE GOVERNANÇA E GESTÃO ESTRATÉGICA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1283.78" table:style-name="ce10">
            <text:p>1.283,78</text:p>
          </table:table-cell>
          <table:table-cell office:value-type="float" office:value="1379.07" table:style-name="ce10">
            <text:p>1.379,07</text:p>
          </table:table-cell>
          <table:table-cell office:value-type="float" office:value="2370.6" table:style-name="ce10">
            <text:p>2.370,6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930.52" table:style-name="ce10">
            <text:p>16.930,52</text:p>
          </table:table-cell>
          <table:table-cell office:value-type="float" office:value="-1709.34" table:style-name="ce12">
            <text:p>-1.709,34</text:p>
          </table:table-cell>
          <table:table-cell office:value-type="float" office:value="-2612.41" table:style-name="ce12">
            <text:p>-2.612,41</text:p>
          </table:table-cell>
          <table:table-cell office:value-type="float" office:value="-2940.04" table:style-name="ce12">
            <text:p>-2.940,04</text:p>
          </table:table-cell>
          <table:table-cell office:value-type="float" office:value="0" table:style-name="ce13">
            <text:p>0,00</text:p>
          </table:table-cell>
          <table:table-cell office:value-type="float" office:value="-7261.79" table:style-name="ce12">
            <text:p>-7.261,79</text:p>
          </table:table-cell>
          <table:table-cell office:value-type="float" office:value="9668.73" table:style-name="ce10">
            <text:p>9.668,7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TRÍCIA TEIXEIRA CASSELL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PROJETOS, ORÇAMENTO, PLANEJAMENTO E MA</text:p>
          </table:table-cell>
          <table:table-cell office:value-type="float" office:value="9573.42" table:style-name="ce10">
            <text:p>9.573,42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3212.51" table:style-name="ce10">
            <text:p>3.212,5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970.98" table:style-name="ce10">
            <text:p>13.970,98</text:p>
          </table:table-cell>
          <table:table-cell office:value-type="float" office:value="-828.39" table:style-name="ce11">
            <text:p>-828,39</text:p>
          </table:table-cell>
          <table:table-cell office:value-type="float" office:value="-1621" table:style-name="ce12">
            <text:p>-1.621,00</text:p>
          </table:table-cell>
          <table:table-cell office:value-type="float" office:value="-2905.28" table:style-name="ce12">
            <text:p>-2.905,28</text:p>
          </table:table-cell>
          <table:table-cell office:value-type="float" office:value="0" table:style-name="ce13">
            <text:p>0,00</text:p>
          </table:table-cell>
          <table:table-cell office:value-type="float" office:value="-5354.67" table:style-name="ce12">
            <text:p>-5.354,67</text:p>
          </table:table-cell>
          <table:table-cell office:value-type="float" office:value="8616.31" table:style-name="ce10">
            <text:p>8.616,3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ULA RAVENALA BRANDÃO MALTA LOPES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<text:s/>(2UNP)</text:p>
          </table:table-cell>
          <table:table-cell office:value-type="float" office:value="11778.34" table:style-name="ce10">
            <text:p>11.778,34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3730.52" table:style-name="ce10">
            <text:p>3.730,5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448.75" table:style-name="ce10">
            <text:p>17.448,75</text:p>
          </table:table-cell>
          <table:table-cell office:value-type="float" office:value="-1487.95" table:style-name="ce12">
            <text:p>-1.487,95</text:p>
          </table:table-cell>
          <table:table-cell office:value-type="float" office:value="-2389.69" table:style-name="ce12">
            <text:p>-2.389,69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3877.64" table:style-name="ce12">
            <text:p>-3.877,64</text:p>
          </table:table-cell>
          <table:table-cell office:value-type="float" office:value="13571.11" table:style-name="ce10">
            <text:p>13.571,1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ULA TACIANA CAVALCANTE LINS DE LIMA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7ª VT)</text:p>
          </table:table-cell>
          <table:table-cell office:value-type="float" office:value="11849.58" table:style-name="ce10">
            <text:p>11.849,58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4958.12" table:style-name="ce10">
            <text:p>4.958,1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747.59" table:style-name="ce10">
            <text:p>18.747,59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248.14" table:style-name="ce12">
            <text:p>-2.248,14</text:p>
          </table:table-cell>
          <table:table-cell office:value-type="float" office:value="-4651.71" table:style-name="ce12">
            <text:p>-4.651,71</text:p>
          </table:table-cell>
          <table:table-cell office:value-type="float" office:value="0" table:style-name="ce13">
            <text:p>0,00</text:p>
          </table:table-cell>
          <table:table-cell office:value-type="float" office:value="-8405.02" table:style-name="ce12">
            <text:p>-8.405,02</text:p>
          </table:table-cell>
          <table:table-cell office:value-type="float" office:value="10342.57" table:style-name="ce10">
            <text:p>10.342,5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ULO BATISTA SANTOS FILHO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<text:s/>(PEN)</text:p>
          </table:table-cell>
          <table:table-cell office:value-type="float" office:value="1454.4" table:style-name="ce10">
            <text:p>1.454,40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3767.86" table:style-name="ce10">
            <text:p>3.767,86</text:p>
          </table:table-cell>
          <table:table-cell office:value-type="float" office:value="199.31" table:number-columns-spanned="2" table:number-rows-spanned="1" table:style-name="ce26">
            <text:p>199,31</text:p>
          </table:table-cell>
          <table:covered-table-cell/>
          <table:table-cell table:style-name="ce9"/>
          <table:table-cell office:value-type="float" office:value="7653.95" table:style-name="ce10">
            <text:p>7.653,95</text:p>
          </table:table-cell>
          <table:table-cell office:value-type="float" office:value="-544.04999999999995" table:style-name="ce11">
            <text:p>-544,05</text:p>
          </table:table-cell>
          <table:table-cell office:value-type="float" office:value="-89.64" table:style-name="ce11">
            <text:p>-89,64</text:p>
          </table:table-cell>
          <table:table-cell office:value-type="float" office:value="-2236.14" table:style-name="ce12">
            <text:p>-2.236,14</text:p>
          </table:table-cell>
          <table:table-cell office:value-type="float" office:value="0" table:style-name="ce13">
            <text:p>0,00</text:p>
          </table:table-cell>
          <table:table-cell office:value-type="float" office:value="-2869.83" table:style-name="ce12">
            <text:p>-2.869,83</text:p>
          </table:table-cell>
          <table:table-cell office:value-type="float" office:value="4784.12" table:style-name="ce10">
            <text:p>4.784,1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ULO CÉSAR SOUZA CAVALCANTI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<text:s/>(PCV)</text:p>
          </table:table-cell>
          <table:table-cell office:value-type="float" office:value="10887.5" table:style-name="ce10">
            <text:p>10.887,50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3494.97" table:style-name="ce10">
            <text:p>3.494,97</text:p>
          </table:table-cell>
          <table:table-cell office:value-type="float" office:value="1793.8" table:number-columns-spanned="2" table:number-rows-spanned="1" table:style-name="ce27">
            <text:p>1.793,80</text:p>
          </table:table-cell>
          <table:covered-table-cell/>
          <table:table-cell table:style-name="ce9"/>
          <table:table-cell office:value-type="float" office:value="18408.650000000001" table:style-name="ce10">
            <text:p>18.408,65</text:p>
          </table:table-cell>
          <table:table-cell office:value-type="float" office:value="-828.39" table:style-name="ce11">
            <text:p>-828,39</text:p>
          </table:table-cell>
          <table:table-cell office:value-type="float" office:value="-2899.82" table:style-name="ce12">
            <text:p>-2.899,82</text:p>
          </table:table-cell>
          <table:table-cell office:value-type="float" office:value="-1327.88" table:style-name="ce12">
            <text:p>-1.327,88</text:p>
          </table:table-cell>
          <table:table-cell office:value-type="float" office:value="0" table:style-name="ce13">
            <text:p>0,00</text:p>
          </table:table-cell>
          <table:table-cell office:value-type="float" office:value="-5056.09" table:style-name="ce12">
            <text:p>-5.056,09</text:p>
          </table:table-cell>
          <table:table-cell office:value-type="float" office:value="13352.56" table:style-name="ce10">
            <text:p>13.352,5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ULO DE TARSO LEMOS SANTANA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COORDENADORIA DE MANUTENÇÃO E PROJETOS (SA)</text:p>
          </table:table-cell>
          <table:table-cell office:value-type="float" office:value="19441.79" table:style-name="ce10">
            <text:p>19.441,79</text:p>
          </table:table-cell>
          <table:table-cell office:value-type="float" office:value="5776.06" table:style-name="ce10">
            <text:p>5.776,06</text:p>
          </table:table-cell>
          <table:table-cell office:value-type="float" office:value="1379.07" table:style-name="ce10">
            <text:p>1.379,07</text:p>
          </table:table-cell>
          <table:table-cell office:value-type="float" office:value="3244.76" table:style-name="ce10">
            <text:p>3.244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841.68" table:style-name="ce10">
            <text:p>29.841,68</text:p>
          </table:table-cell>
          <table:table-cell office:value-type="float" office:value="-3170.16" table:style-name="ce12">
            <text:p>-3.170,16</text:p>
          </table:table-cell>
          <table:table-cell office:value-type="float" office:value="-5468.72" table:style-name="ce12">
            <text:p>-5.468,72</text:p>
          </table:table-cell>
          <table:table-cell office:value-type="float" office:value="-4842.5600000000004" table:style-name="ce12">
            <text:p>-4.842,56</text:p>
          </table:table-cell>
          <table:table-cell office:value-type="float" office:value="0" table:style-name="ce13">
            <text:p>0,00</text:p>
          </table:table-cell>
          <table:table-cell office:value-type="float" office:value="-13481.44" table:style-name="ce12">
            <text:p>-13.481,44</text:p>
          </table:table-cell>
          <table:table-cell office:value-type="float" office:value="16360.24" table:style-name="ce10">
            <text:p>16.360,2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ULO FERNANDO DE ATHAYDE SILVA FILHO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COORDENADORIA DE APOIO AO PJE (SEJ)</text:p>
          </table:table-cell>
          <table:table-cell office:value-type="float" office:value="11849.58" table:style-name="ce10">
            <text:p>11.849,58</text:p>
          </table:table-cell>
          <table:table-cell office:value-type="float" office:value="3221.92" table:style-name="ce10">
            <text:p>3.221,92</text:p>
          </table:table-cell>
          <table:table-cell office:value-type="float" office:value="1379.07" table:style-name="ce10">
            <text:p>1.379,07</text:p>
          </table:table-cell>
          <table:table-cell office:value-type="float" office:value="2779.25" table:style-name="ce10">
            <text:p>2.779,25</text:p>
          </table:table-cell>
          <table:table-cell office:value-type="float" office:value="2136.06" table:number-columns-spanned="2" table:number-rows-spanned="1" table:style-name="ce27">
            <text:p>2.136,06</text:p>
          </table:table-cell>
          <table:covered-table-cell/>
          <table:table-cell table:style-name="ce9"/>
          <table:table-cell office:value-type="float" office:value="21365.88" table:style-name="ce10">
            <text:p>21.365,88</text:p>
          </table:table-cell>
          <table:table-cell office:value-type="float" office:value="-2029.13" table:style-name="ce12">
            <text:p>-2.029,13</text:p>
          </table:table-cell>
          <table:table-cell office:value-type="float" office:value="-3579.68" table:style-name="ce12">
            <text:p>-3.579,68</text:p>
          </table:table-cell>
          <table:table-cell office:value-type="float" office:value="-3695.11" table:style-name="ce12">
            <text:p>-3.695,11</text:p>
          </table:table-cell>
          <table:table-cell office:value-type="float" office:value="0" table:style-name="ce13">
            <text:p>0,00</text:p>
          </table:table-cell>
          <table:table-cell office:value-type="float" office:value="-9303.92" table:style-name="ce12">
            <text:p>-9.303,92</text:p>
          </table:table-cell>
          <table:table-cell office:value-type="float" office:value="12061.96" table:style-name="ce10">
            <text:p>12.061,9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ULO GOMES DE MELLO JÚNIOR</text:p>
          </table:table-cell>
          <table:table-cell office:value-type="string" table:style-name="ce8">
            <text:p>DIRETOR - CJ-03</text:p>
          </table:table-cell>
          <table:table-cell office:value-type="string" table:style-name="ce8">
            <text:p>SECRETARIA <text:s/>JUDICIÁRIA</text:p>
          </table:table-cell>
          <table:table-cell office:value-type="float" office:value="18399.2" table:style-name="ce10">
            <text:p>18.399,20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910.08" table:style-name="ce15">
            <text:p>910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720.29" table:style-name="ce10">
            <text:p>27.720,29</text:p>
          </table:table-cell>
          <table:table-cell office:value-type="float" office:value="-2557.52" table:style-name="ce12">
            <text:p>-2.557,52</text:p>
          </table:table-cell>
          <table:table-cell office:value-type="float" office:value="-5747.99" table:style-name="ce12">
            <text:p>-5.747,99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8305.51" table:style-name="ce12">
            <text:p>-8.305,51</text:p>
          </table:table-cell>
          <table:table-cell office:value-type="float" office:value="19414.78" table:style-name="ce10">
            <text:p>19.414,7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ULO OLIVEIRA DE MORAES</text:p>
          </table:table-cell>
          <table:table-cell office:value-type="string" table:style-name="ce8">
            <text:p>ASSESSOR-CHEFE - CJ-03</text:p>
          </table:table-cell>
          <table:table-cell office:value-type="string" table:style-name="ce8">
            <text:p>GABINETE DE DESEMBARGADOR (GABJL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3221.92" table:style-name="ce10">
            <text:p>3.221,92</text:p>
          </table:table-cell>
          <table:table-cell office:value-type="float" office:value="8411.01" table:style-name="ce10">
            <text:p>8.411,01</text:p>
          </table:table-cell>
          <table:table-cell office:value-type="float" office:value="3637.89" table:style-name="ce10">
            <text:p>3.637,8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072.9" table:style-name="ce10">
            <text:p>27.072,90</text:p>
          </table:table-cell>
          <table:table-cell office:value-type="float" office:value="-2029.13" table:style-name="ce12">
            <text:p>-2.029,13</text:p>
          </table:table-cell>
          <table:table-cell office:value-type="float" office:value="-4808.71" table:style-name="ce12">
            <text:p>-4.808,71</text:p>
          </table:table-cell>
          <table:table-cell office:value-type="float" office:value="-2855.75" table:style-name="ce12">
            <text:p>-2.855,75</text:p>
          </table:table-cell>
          <table:table-cell office:value-type="float" office:value="0" table:style-name="ce13">
            <text:p>0,00</text:p>
          </table:table-cell>
          <table:table-cell office:value-type="float" office:value="-9693.59" table:style-name="ce12">
            <text:p>-9.693,59</text:p>
          </table:table-cell>
          <table:table-cell office:value-type="float" office:value="17379.310000000001" table:style-name="ce10">
            <text:p>17.379,3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ULO ROBERTO VIEIRA RIOS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1897.07" table:style-name="ce10">
            <text:p>11.897,07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3236.32" table:style-name="ce10">
            <text:p>3.236,3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318.44" table:style-name="ce10">
            <text:p>16.318,44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157.89" table:style-name="ce12">
            <text:p>-2.157,89</text:p>
          </table:table-cell>
          <table:table-cell office:value-type="float" office:value="-2469.17" table:style-name="ce12">
            <text:p>-2.469,17</text:p>
          </table:table-cell>
          <table:table-cell office:value-type="float" office:value="0" table:style-name="ce13">
            <text:p>0,00</text:p>
          </table:table-cell>
          <table:table-cell office:value-type="float" office:value="-6132.23" table:style-name="ce12">
            <text:p>-6.132,23</text:p>
          </table:table-cell>
          <table:table-cell office:value-type="float" office:value="10186.209999999999" table:style-name="ce10">
            <text:p>10.186,2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ULO SOARES TEIXEIRA FILHO</text:p>
          </table:table-cell>
          <table:table-cell office:value-type="string" table:style-name="ce8">
            <text:p>ANALISTA JUDICIÁRIO - NÍVEL SUPERIOR B10</text:p>
          </table:table-cell>
          <table:table-cell office:value-type="string" table:style-name="ce8">
            <text:p>SECRETARIA (2ª VT-ARA)</text:p>
          </table:table-cell>
          <table:table-cell office:value-type="float" office:value="20277.73" table:style-name="ce10">
            <text:p>20.277,73</text:p>
          </table:table-cell>
          <table:table-cell table:number-columns-repeated="2" table:style-name="ce9"/>
          <table:table-cell office:value-type="float" office:value="4292.9799999999996" table:style-name="ce10">
            <text:p>4.292,9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570.71" table:style-name="ce10">
            <text:p>24.570,71</text:p>
          </table:table-cell>
          <table:table-cell office:value-type="float" office:value="-2903.83" table:style-name="ce12">
            <text:p>-2.903,83</text:p>
          </table:table-cell>
          <table:table-cell office:value-type="float" office:value="-3804.19" table:style-name="ce12">
            <text:p>-3.804,19</text:p>
          </table:table-cell>
          <table:table-cell office:value-type="float" office:value="-1581.13" table:style-name="ce12">
            <text:p>-1.581,13</text:p>
          </table:table-cell>
          <table:table-cell office:value-type="float" office:value="0" table:style-name="ce13">
            <text:p>0,00</text:p>
          </table:table-cell>
          <table:table-cell office:value-type="float" office:value="-8289.15" table:style-name="ce12">
            <text:p>-8.289,15</text:p>
          </table:table-cell>
          <table:table-cell office:value-type="float" office:value="16281.56" table:style-name="ce10">
            <text:p>16.281,5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ULO THEONES COSTA TEMOTEO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6ª VT)</text:p>
          </table:table-cell>
          <table:table-cell office:value-type="float" office:value="18724.22" table:style-name="ce10">
            <text:p>18.724,22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3967.42" table:style-name="ce10">
            <text:p>3.967,4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924.02" table:style-name="ce10">
            <text:p>24.924,02</text:p>
          </table:table-cell>
          <table:table-cell office:value-type="float" office:value="-828.39" table:style-name="ce11">
            <text:p>-828,39</text:p>
          </table:table-cell>
          <table:table-cell office:value-type="float" office:value="-4152.53" table:style-name="ce12">
            <text:p>-4.152,53</text:p>
          </table:table-cell>
          <table:table-cell office:value-type="float" office:value="-1914.66" table:style-name="ce12">
            <text:p>-1.914,66</text:p>
          </table:table-cell>
          <table:table-cell office:value-type="float" office:value="0" table:style-name="ce13">
            <text:p>0,00</text:p>
          </table:table-cell>
          <table:table-cell office:value-type="float" office:value="-6895.58" table:style-name="ce12">
            <text:p>-6.895,58</text:p>
          </table:table-cell>
          <table:table-cell office:value-type="float" office:value="18028.439999999999" table:style-name="ce10">
            <text:p>18.028,4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EDRO DA SILVA COSTA NET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ATA)</text:p>
          </table:table-cell>
          <table:table-cell office:value-type="float" office:value="11550.56" table:style-name="ce10">
            <text:p>11.550,56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653.21" table:style-name="ce10">
            <text:p>2.653,2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388.82" table:style-name="ce10">
            <text:p>15.388,82</text:p>
          </table:table-cell>
          <table:table-cell office:value-type="float" office:value="-1455.52" table:style-name="ce12">
            <text:p>-1.455,52</text:p>
          </table:table-cell>
          <table:table-cell office:value-type="float" office:value="-2128.39" table:style-name="ce12">
            <text:p>-2.128,39</text:p>
          </table:table-cell>
          <table:table-cell office:value-type="float" office:value="-1659.55" table:style-name="ce12">
            <text:p>-1.659,55</text:p>
          </table:table-cell>
          <table:table-cell office:value-type="float" office:value="0" table:style-name="ce13">
            <text:p>0,00</text:p>
          </table:table-cell>
          <table:table-cell office:value-type="float" office:value="-5243.46" table:style-name="ce12">
            <text:p>-5.243,46</text:p>
          </table:table-cell>
          <table:table-cell office:value-type="float" office:value="10145.36" table:style-name="ce10">
            <text:p>10.145,3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OLLYANA MARIA FARIAS DE GOUVEIA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19285.939999999999" table:style-name="ce10">
            <text:p>19.285,94</text:p>
          </table:table-cell>
          <table:table-cell office:value-type="float" office:value="1868.59" table:style-name="ce10">
            <text:p>1.868,59</text:p>
          </table:table-cell>
          <table:table-cell table:style-name="ce9"/>
          <table:table-cell office:value-type="float" office:value="3019.98" table:style-name="ce10">
            <text:p>3.019,9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174.51" table:style-name="ce10">
            <text:p>24.174,51</text:p>
          </table:table-cell>
          <table:table-cell office:value-type="float" office:value="-3048.51" table:style-name="ce12">
            <text:p>-3.048,51</text:p>
          </table:table-cell>
          <table:table-cell office:value-type="float" office:value="-3953.38" table:style-name="ce12">
            <text:p>-3.953,38</text:p>
          </table:table-cell>
          <table:table-cell office:value-type="float" office:value="-4416.8599999999997" table:style-name="ce12">
            <text:p>-4.416,86</text:p>
          </table:table-cell>
          <table:table-cell office:value-type="float" office:value="0" table:style-name="ce13">
            <text:p>0,00</text:p>
          </table:table-cell>
          <table:table-cell office:value-type="float" office:value="-11418.75" table:style-name="ce12">
            <text:p>-11.418,75</text:p>
          </table:table-cell>
          <table:table-cell office:value-type="float" office:value="12755.76" table:style-name="ce10">
            <text:p>12.755,7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AFAEL DA CRUZ OLIVEIRA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<text:s/>(1ªVTSMC)</text:p>
          </table:table-cell>
          <table:table-cell office:value-type="float" office:value="10570.37" table:style-name="ce10">
            <text:p>10.570,37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2617.0700000000002" table:style-name="ce10">
            <text:p>2.617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566.51" table:style-name="ce10">
            <text:p>14.566,51</text:p>
          </table:table-cell>
          <table:table-cell office:value-type="float" office:value="-828.39" table:style-name="ce11">
            <text:p>-828,39</text:p>
          </table:table-cell>
          <table:table-cell office:value-type="float" office:value="-2078.23" table:style-name="ce12">
            <text:p>-2.078,23</text:p>
          </table:table-cell>
          <table:table-cell office:value-type="float" office:value="-1059.96" table:style-name="ce12">
            <text:p>-1.059,96</text:p>
          </table:table-cell>
          <table:table-cell office:value-type="float" office:value="0" table:style-name="ce13">
            <text:p>0,00</text:p>
          </table:table-cell>
          <table:table-cell office:value-type="float" office:value="-3966.58" table:style-name="ce12">
            <text:p>-3.966,58</text:p>
          </table:table-cell>
          <table:table-cell office:value-type="float" office:value="10599.93" table:style-name="ce10">
            <text:p>10.599,9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AFAEL IGOR ALEXANDRE VASCO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DIVISÃO DE INFRAESTRUTURA TECNOLÓGICA (SETIC)</text:p>
          </table:table-cell>
          <table:table-cell office:value-type="float" office:value="11849.58" table:style-name="ce10">
            <text:p>11.849,58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540.01" table:style-name="ce10">
            <text:p>1.540,0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329.48" table:style-name="ce10">
            <text:p>15.329,48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508.8200000000002" table:style-name="ce12">
            <text:p>-2.508,82</text:p>
          </table:table-cell>
          <table:table-cell office:value-type="float" office:value="-96.79" table:style-name="ce11">
            <text:p>-96,79</text:p>
          </table:table-cell>
          <table:table-cell office:value-type="float" office:value="0" table:style-name="ce13">
            <text:p>0,00</text:p>
          </table:table-cell>
          <table:table-cell office:value-type="float" office:value="-4110.78" table:style-name="ce12">
            <text:p>-4.110,78</text:p>
          </table:table-cell>
          <table:table-cell office:value-type="float" office:value="11218.7" table:style-name="ce10">
            <text:p>11.218,7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AFAEL QUIRINO SANTOS MOTA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1ª VT)</text:p>
          </table:table-cell>
          <table:table-cell office:value-type="float" office:value="2832.79" table:style-name="ce10">
            <text:p>2.832,79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2643.17" table:style-name="ce10">
            <text:p>2.643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855.03" table:style-name="ce10">
            <text:p>6.855,03</text:p>
          </table:table-cell>
          <table:table-cell office:value-type="float" office:value="-396.59" table:style-name="ce11">
            <text:p>-396,59</text:p>
          </table:table-cell>
          <table:table-cell office:value-type="float" office:value="-132.18" table:style-name="ce11">
            <text:p>-132,18</text:p>
          </table:table-cell>
          <table:table-cell office:value-type="float" office:value="-2192.09" table:style-name="ce12">
            <text:p>-2.192,09</text:p>
          </table:table-cell>
          <table:table-cell office:value-type="float" office:value="0" table:style-name="ce13">
            <text:p>0,00</text:p>
          </table:table-cell>
          <table:table-cell office:value-type="float" office:value="-2720.86" table:style-name="ce12">
            <text:p>-2.720,86</text:p>
          </table:table-cell>
          <table:table-cell office:value-type="float" office:value="4134.17" table:style-name="ce10">
            <text:p>4.134,1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AFAEL SANTOS BITENCOURT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7ª VT)</text:p>
          </table:table-cell>
          <table:table-cell office:value-type="float" office:value="11102.22" table:style-name="ce10">
            <text:p>11.102,22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1336.5" table:style-name="ce10">
            <text:p>1.336,5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817.79" table:style-name="ce10">
            <text:p>13.817,79</text:p>
          </table:table-cell>
          <table:table-cell office:value-type="float" office:value="-1391.1" table:style-name="ce12">
            <text:p>-1.391,10</text:p>
          </table:table-cell>
          <table:table-cell office:value-type="float" office:value="-2180.44" table:style-name="ce12">
            <text:p>-2.180,44</text:p>
          </table:table-cell>
          <table:table-cell office:value-type="float" office:value="-446.6" table:style-name="ce11">
            <text:p>-446,60</text:p>
          </table:table-cell>
          <table:table-cell office:value-type="float" office:value="0" table:style-name="ce13">
            <text:p>0,00</text:p>
          </table:table-cell>
          <table:table-cell office:value-type="float" office:value="-4018.14" table:style-name="ce12">
            <text:p>-4.018,14</text:p>
          </table:table-cell>
          <table:table-cell office:value-type="float" office:value="9799.65" table:style-name="ce10">
            <text:p>9.799,6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AFAELA DE FREITAS SANTO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GABINETE DE DESEMBARGADOR (GABPI)</text:p>
          </table:table-cell>
          <table:table-cell office:value-type="float" office:value="19363.86" table:style-name="ce10">
            <text:p>19.363,86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2324.25" table:style-name="ce10">
            <text:p>2.324,2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0099.119999999999" table:style-name="ce10">
            <text:p>30.099,12</text:p>
          </table:table-cell>
          <table:table-cell office:value-type="float" office:value="-828.39" table:style-name="ce11">
            <text:p>-828,39</text:p>
          </table:table-cell>
          <table:table-cell office:value-type="float" office:value="-4175.76" table:style-name="ce12">
            <text:p>-4.175,76</text:p>
          </table:table-cell>
          <table:table-cell office:value-type="float" office:value="-800.55" table:style-name="ce11">
            <text:p>-800,55</text:p>
          </table:table-cell>
          <table:table-cell office:value-type="float" office:value="0" table:style-name="ce13">
            <text:p>0,00</text:p>
          </table:table-cell>
          <table:table-cell office:value-type="float" office:value="-5804.7" table:style-name="ce12">
            <text:p>-5.804,70</text:p>
          </table:table-cell>
          <table:table-cell office:value-type="float" office:value="24294.42" table:style-name="ce10">
            <text:p>24.294,4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AILANE CUNHA GOMES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CRETARIA DE PRECATÓRIOS</text:p>
          </table:table-cell>
          <table:table-cell office:value-type="float" office:value="19441.79" table:style-name="ce10">
            <text:p>19.441,79</text:p>
          </table:table-cell>
          <table:table-cell office:value-type="float" office:value="2898.75" table:style-name="ce10">
            <text:p>2.898,75</text:p>
          </table:table-cell>
          <table:table-cell office:value-type="float" office:value="1379.07" table:style-name="ce10">
            <text:p>1.379,07</text:p>
          </table:table-cell>
          <table:table-cell office:value-type="float" office:value="2157.9699999999998" table:style-name="ce10">
            <text:p>2.157,9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877.58" table:style-name="ce10">
            <text:p>25.877,58</text:p>
          </table:table-cell>
          <table:table-cell office:value-type="float" office:value="-3218.48" table:style-name="ce12">
            <text:p>-3.218,48</text:p>
          </table:table-cell>
          <table:table-cell office:value-type="float" office:value="-4664.18" table:style-name="ce12">
            <text:p>-4.664,18</text:p>
          </table:table-cell>
          <table:table-cell office:value-type="float" office:value="-3644.27" table:style-name="ce12">
            <text:p>-3.644,27</text:p>
          </table:table-cell>
          <table:table-cell office:value-type="float" office:value="0" table:style-name="ce13">
            <text:p>0,00</text:p>
          </table:table-cell>
          <table:table-cell office:value-type="float" office:value="-11526.93" table:style-name="ce12">
            <text:p>-11.526,93</text:p>
          </table:table-cell>
          <table:table-cell office:value-type="float" office:value="14350.65" table:style-name="ce10">
            <text:p>14.350,6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AILDO BANDEIRA FARIA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060.66" table:style-name="ce10">
            <text:p>13.060,66</text:p>
          </table:table-cell>
          <table:table-cell office:value-type="float" office:value="5291.31" table:style-name="ce10">
            <text:p>5.291,31</text:p>
          </table:table-cell>
          <table:table-cell table:style-name="ce9"/>
          <table:table-cell office:value-type="float" office:value="1915.66" table:style-name="ce10">
            <text:p>1.915,6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267.63" table:style-name="ce10">
            <text:p>20.267,63</text:p>
          </table:table-cell>
          <table:table-cell office:value-type="float" office:value="-1984.39" table:style-name="ce12">
            <text:p>-1.984,39</text:p>
          </table:table-cell>
          <table:table-cell office:value-type="float" office:value="-3052.08" table:style-name="ce12">
            <text:p>-3.052,08</text:p>
          </table:table-cell>
          <table:table-cell office:value-type="float" office:value="-1794.97" table:style-name="ce12">
            <text:p>-1.794,97</text:p>
          </table:table-cell>
          <table:table-cell office:value-type="float" office:value="0" table:style-name="ce13">
            <text:p>0,00</text:p>
          </table:table-cell>
          <table:table-cell office:value-type="float" office:value="-6831.44" table:style-name="ce12">
            <text:p>-6.831,44</text:p>
          </table:table-cell>
          <table:table-cell office:value-type="float" office:value="13436.19" table:style-name="ce10">
            <text:p>13.436,1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AILDO BANDEIRA FARIAS FILHO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7ª VT)</text:p>
          </table:table-cell>
          <table:table-cell table:number-columns-repeated="2" table:style-name="ce9"/>
          <table:table-cell office:value-type="float" office:value="2232.38" table:style-name="ce10">
            <text:p>2.232,38</text:p>
          </table:table-cell>
          <table:table-cell office:value-type="float" office:value="710.85" table:style-name="ce15">
            <text:p>710,8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43.23" table:style-name="ce10">
            <text:p>2.943,23</text:p>
          </table:table-cell>
          <table:table-cell table:style-name="ce9"/>
          <table:table-cell office:value-type="float" office:value="-24.63" table:style-name="ce11">
            <text:p>-24,63</text:p>
          </table:table-cell>
          <table:table-cell office:value-type="float" office:value="-761.9" table:style-name="ce11">
            <text:p>-761,90</text:p>
          </table:table-cell>
          <table:table-cell office:value-type="float" office:value="0" table:style-name="ce13">
            <text:p>0,00</text:p>
          </table:table-cell>
          <table:table-cell office:value-type="float" office:value="-786.53" table:style-name="ce11">
            <text:p>-786,53</text:p>
          </table:table-cell>
          <table:table-cell office:value-type="float" office:value="2156.6999999999998" table:style-name="ce10">
            <text:p>2.156,7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AONI DE MATTOS SANTOS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<text:s/>(SAN)</text:p>
          </table:table-cell>
          <table:table-cell table:number-columns-repeated="2" table:style-name="ce9"/>
          <table:table-cell office:value-type="float" office:value="12940.02" table:style-name="ce10">
            <text:p>12.940,02</text:p>
          </table:table-cell>
          <table:table-cell office:value-type="float" office:value="2274.98" table:style-name="ce10">
            <text:p>2.274,9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215" table:style-name="ce10">
            <text:p>15.215,00</text:p>
          </table:table-cell>
          <table:table-cell office:value-type="float" office:value="-828.39" table:style-name="ce11">
            <text:p>-828,39</text:p>
          </table:table-cell>
          <table:table-cell office:value-type="float" office:value="-2461.34" table:style-name="ce12">
            <text:p>-2.461,34</text:p>
          </table:table-cell>
          <table:table-cell office:value-type="float" office:value="-1556.54" table:style-name="ce12">
            <text:p>-1.556,54</text:p>
          </table:table-cell>
          <table:table-cell office:value-type="float" office:value="0" table:style-name="ce13">
            <text:p>0,00</text:p>
          </table:table-cell>
          <table:table-cell office:value-type="float" office:value="-4846.2700000000004" table:style-name="ce12">
            <text:p>-4.846,27</text:p>
          </table:table-cell>
          <table:table-cell office:value-type="float" office:value="10368.73" table:style-name="ce10">
            <text:p>10.368,7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APHAELA CINTYA MATOS CARVALHO</text:p>
          </table:table-cell>
          <table:table-cell office:value-type="string" table:style-name="ce8">
            <text:p>SECRETÁRIO - CJ-03</text:p>
          </table:table-cell>
          <table:table-cell office:value-type="string" table:style-name="ce8">
            <text:p>SECRETARIA DO TRIBUNAL PLENO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7369.22" table:style-name="ce10">
            <text:p>7.369,22</text:p>
          </table:table-cell>
          <table:table-cell office:value-type="float" office:value="8411.01" table:style-name="ce10">
            <text:p>8.411,01</text:p>
          </table:table-cell>
          <table:table-cell office:value-type="float" office:value="2629.69" table:style-name="ce10">
            <text:p>2.629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7695.86" table:style-name="ce10">
            <text:p>37.695,86</text:p>
          </table:table-cell>
          <table:table-cell office:value-type="float" office:value="-4533.84" table:style-name="ce12">
            <text:p>-4.533,84</text:p>
          </table:table-cell>
          <table:table-cell office:value-type="float" office:value="-7474.89" table:style-name="ce12">
            <text:p>-7.474,89</text:p>
          </table:table-cell>
          <table:table-cell office:value-type="float" office:value="-5156.0200000000004" table:style-name="ce12">
            <text:p>-5.156,02</text:p>
          </table:table-cell>
          <table:table-cell office:value-type="float" office:value="0" table:style-name="ce13">
            <text:p>0,00</text:p>
          </table:table-cell>
          <table:table-cell office:value-type="float" office:value="-17164.75" table:style-name="ce12">
            <text:p>-17.164,75</text:p>
          </table:table-cell>
          <table:table-cell office:value-type="float" office:value="20531.11" table:style-name="ce10">
            <text:p>20.531,1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AUL JOSÉ DA SILVA JÚNIOR</text:p>
          </table:table-cell>
          <table:table-cell office:value-type="string" table:style-name="ce8">
            <text:p>SECRETÁRIO GERAL DA PRESIDÊNCIA - CJ-0</text:p>
          </table:table-cell>
          <table:table-cell office:value-type="string" table:style-name="ce8">
            <text:p>SECRETARIA GERAL DA PRESIDÊNCIA</text:p>
          </table:table-cell>
          <table:table-cell office:value-type="float" office:value="11920.81" table:style-name="ce10">
            <text:p>11.920,81</text:p>
          </table:table-cell>
          <table:table-cell office:value-type="float" office:value="6848.99" table:style-name="ce10">
            <text:p>6.848,99</text:p>
          </table:table-cell>
          <table:table-cell office:value-type="float" office:value="9495.0300000000007" table:style-name="ce10">
            <text:p>9.495,03</text:p>
          </table:table-cell>
          <table:table-cell office:value-type="float" office:value="2217.8200000000002" table:style-name="ce10">
            <text:p>2.217,8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0482.65" table:style-name="ce10">
            <text:p>30.482,65</text:p>
          </table:table-cell>
          <table:table-cell office:value-type="float" office:value="-828.39" table:style-name="ce11">
            <text:p>-828,39</text:p>
          </table:table-cell>
          <table:table-cell office:value-type="float" office:value="-6299.42" table:style-name="ce12">
            <text:p>-6.299,42</text:p>
          </table:table-cell>
          <table:table-cell office:value-type="float" office:value="-1581.93" table:style-name="ce12">
            <text:p>-1.581,93</text:p>
          </table:table-cell>
          <table:table-cell office:value-type="float" office:value="0" table:style-name="ce13">
            <text:p>0,00</text:p>
          </table:table-cell>
          <table:table-cell office:value-type="float" office:value="-8709.74" table:style-name="ce12">
            <text:p>-8.709,74</text:p>
          </table:table-cell>
          <table:table-cell office:value-type="float" office:value="21772.91" table:style-name="ce10">
            <text:p>21.772,9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EJANE VIEIRA CAMÊL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COORDENADORIA DE GESTÃO DOCUMENTAL E MEMÓRIA (S</text:p>
          </table:table-cell>
          <table:table-cell office:value-type="float" office:value="2350" table:style-name="ce10">
            <text:p>2.350,00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601.28" table:style-name="ce10">
            <text:p>1.601,2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136.33" table:style-name="ce10">
            <text:p>5.136,33</text:p>
          </table:table-cell>
          <table:table-cell office:value-type="float" office:value="-329" table:style-name="ce11">
            <text:p>-329,00</text:p>
          </table:table-cell>
          <table:table-cell office:value-type="float" office:value="-97.68" table:style-name="ce11">
            <text:p>-97,68</text:p>
          </table:table-cell>
          <table:table-cell office:value-type="float" office:value="-1662.42" table:style-name="ce12">
            <text:p>-1.662,42</text:p>
          </table:table-cell>
          <table:table-cell office:value-type="float" office:value="0" table:style-name="ce13">
            <text:p>0,00</text:p>
          </table:table-cell>
          <table:table-cell office:value-type="float" office:value="-2089.1" table:style-name="ce12">
            <text:p>-2.089,10</text:p>
          </table:table-cell>
          <table:table-cell office:value-type="float" office:value="3047.23" table:style-name="ce10">
            <text:p>3.047,2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ENALDO JOAQUIM PEREIR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CONTRATOS E PUBLICAÇÃO (SA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3649.36" table:style-name="ce10">
            <text:p>3.649,36</text:p>
          </table:table-cell>
          <table:table-cell office:value-type="float" office:value="1185.05" table:style-name="ce10">
            <text:p>1.185,05</text:p>
          </table:table-cell>
          <table:table-cell office:value-type="float" office:value="2379.8200000000002" table:style-name="ce10">
            <text:p>2.379,8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968.82" table:style-name="ce10">
            <text:p>18.968,82</text:p>
          </table:table-cell>
          <table:table-cell office:value-type="float" office:value="-828.39" table:style-name="ce11">
            <text:p>-828,39</text:p>
          </table:table-cell>
          <table:table-cell office:value-type="float" office:value="-3113.99" table:style-name="ce12">
            <text:p>-3.113,99</text:p>
          </table:table-cell>
          <table:table-cell office:value-type="float" office:value="-6267.86" table:style-name="ce12">
            <text:p>-6.267,86</text:p>
          </table:table-cell>
          <table:table-cell office:value-type="float" office:value="0" table:style-name="ce13">
            <text:p>0,00</text:p>
          </table:table-cell>
          <table:table-cell office:value-type="float" office:value="-10210.24" table:style-name="ce12">
            <text:p>-10.210,24</text:p>
          </table:table-cell>
          <table:table-cell office:value-type="float" office:value="8758.58" table:style-name="ce10">
            <text:p>8.758,5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ENATA CAVALCANTE FERNANDES CORREIA SANT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<text:s/>(PAL)</text:p>
          </table:table-cell>
          <table:table-cell office:value-type="float" office:value="11730.85" table:style-name="ce10">
            <text:p>11.730,85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3027.2" table:style-name="ce10">
            <text:p>3.027,2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697.939999999999" table:style-name="ce10">
            <text:p>16.697,94</text:p>
          </table:table-cell>
          <table:table-cell office:value-type="float" office:value="-1487.95" table:style-name="ce12">
            <text:p>-1.487,95</text:p>
          </table:table-cell>
          <table:table-cell office:value-type="float" office:value="-2376.63" table:style-name="ce12">
            <text:p>-2.376,63</text:p>
          </table:table-cell>
          <table:table-cell office:value-type="float" office:value="-1592.76" table:style-name="ce12">
            <text:p>-1.592,76</text:p>
          </table:table-cell>
          <table:table-cell office:value-type="float" office:value="0" table:style-name="ce13">
            <text:p>0,00</text:p>
          </table:table-cell>
          <table:table-cell office:value-type="float" office:value="-5457.34" table:style-name="ce12">
            <text:p>-5.457,34</text:p>
          </table:table-cell>
          <table:table-cell office:value-type="float" office:value="11240.6" table:style-name="ce10">
            <text:p>11.240,6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ENATA MENDES RIBEIRO BARROS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1ª VT)</text:p>
          </table:table-cell>
          <table:table-cell office:value-type="float" office:value="11849.58" table:style-name="ce10">
            <text:p>11.849,58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388.34" table:style-name="ce10">
            <text:p>2.388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470.3" table:style-name="ce10">
            <text:p>16.470,30</text:p>
          </table:table-cell>
          <table:table-cell office:value-type="float" office:value="-828.39" table:style-name="ce11">
            <text:p>-828,39</text:p>
          </table:table-cell>
          <table:table-cell office:value-type="float" office:value="-2723.23" table:style-name="ce12">
            <text:p>-2.723,23</text:p>
          </table:table-cell>
          <table:table-cell office:value-type="float" office:value="-1720" table:style-name="ce12">
            <text:p>-1.720,00</text:p>
          </table:table-cell>
          <table:table-cell office:value-type="float" office:value="0" table:style-name="ce13">
            <text:p>0,00</text:p>
          </table:table-cell>
          <table:table-cell office:value-type="float" office:value="-5271.62" table:style-name="ce12">
            <text:p>-5.271,62</text:p>
          </table:table-cell>
          <table:table-cell office:value-type="float" office:value="11198.68" table:style-name="ce10">
            <text:p>11.198,6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ENATA PINTO RAMOS LAMENHA LINS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TOR DE AUDITORIA DAS DESPESAS DE PESSOAL (SAUD)</text:p>
          </table:table-cell>
          <table:table-cell office:value-type="float" office:value="11730.85" table:style-name="ce10">
            <text:p>11.730,85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2677.89" table:style-name="ce10">
            <text:p>2.677,8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787.81" table:style-name="ce10">
            <text:p>15.787,81</text:p>
          </table:table-cell>
          <table:table-cell office:value-type="float" office:value="-1487.95" table:style-name="ce12">
            <text:p>-1.487,95</text:p>
          </table:table-cell>
          <table:table-cell office:value-type="float" office:value="-2326.6799999999998" table:style-name="ce12">
            <text:p>-2.326,68</text:p>
          </table:table-cell>
          <table:table-cell office:value-type="float" office:value="-2030.63" table:style-name="ce12">
            <text:p>-2.030,63</text:p>
          </table:table-cell>
          <table:table-cell office:value-type="float" office:value="0" table:style-name="ce13">
            <text:p>0,00</text:p>
          </table:table-cell>
          <table:table-cell office:value-type="float" office:value="-5845.26" table:style-name="ce12">
            <text:p>-5.845,26</text:p>
          </table:table-cell>
          <table:table-cell office:value-type="float" office:value="9942.5499999999993" table:style-name="ce10">
            <text:p>9.942,5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ENATA SIMPLÍCIO DA SILVA LUCÊNA</text:p>
          </table:table-cell>
          <table:table-cell office:value-type="string" table:style-name="ce8">
            <text:p>ANALISTA JUDICIÁRIO - NÍVEL SUPERIOR B7</text:p>
          </table:table-cell>
          <table:table-cell office:value-type="string" table:style-name="ce8">
            <text:p>SETOR DE SAÚDE (SEGESP)</text:p>
          </table:table-cell>
          <table:table-cell office:value-type="float" office:value="16502.189999999999" table:style-name="ce10">
            <text:p>16.502,19</text:p>
          </table:table-cell>
          <table:table-cell table:number-columns-repeated="2" table:style-name="ce9"/>
          <table:table-cell office:value-type="float" office:value="1857.11" table:style-name="ce10">
            <text:p>1.857,1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359.3" table:style-name="ce10">
            <text:p>18.359,30</text:p>
          </table:table-cell>
          <table:table-cell office:value-type="float" office:value="-828.39" table:style-name="ce11">
            <text:p>-828,39</text:p>
          </table:table-cell>
          <table:table-cell office:value-type="float" office:value="-3222.78" table:style-name="ce12">
            <text:p>-3.222,78</text:p>
          </table:table-cell>
          <table:table-cell office:value-type="float" office:value="-930.89" table:style-name="ce11">
            <text:p>-930,89</text:p>
          </table:table-cell>
          <table:table-cell office:value-type="float" office:value="0" table:style-name="ce13">
            <text:p>0,00</text:p>
          </table:table-cell>
          <table:table-cell office:value-type="float" office:value="-4982.0600000000004" table:style-name="ce12">
            <text:p>-4.982,06</text:p>
          </table:table-cell>
          <table:table-cell office:value-type="float" office:value="13377.24" table:style-name="ce10">
            <text:p>13.377,2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ENEÉ CLÁUDIO CORREI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559.34" table:style-name="ce10">
            <text:p>13.559,34</text:p>
          </table:table-cell>
          <table:table-cell office:value-type="float" office:value="2203.1" table:style-name="ce10">
            <text:p>2.203,10</text:p>
          </table:table-cell>
          <table:table-cell table:style-name="ce9"/>
          <table:table-cell office:value-type="float" office:value="3201.96" table:style-name="ce10">
            <text:p>3.201,9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964.400000000001" table:style-name="ce10">
            <text:p>18.964,40</text:p>
          </table:table-cell>
          <table:table-cell office:value-type="float" office:value="-828.39" table:style-name="ce11">
            <text:p>-828,39</text:p>
          </table:table-cell>
          <table:table-cell office:value-type="float" office:value="-2945.51" table:style-name="ce12">
            <text:p>-2.945,51</text:p>
          </table:table-cell>
          <table:table-cell office:value-type="float" office:value="-4167.7299999999996" table:style-name="ce12">
            <text:p>-4.167,73</text:p>
          </table:table-cell>
          <table:table-cell office:value-type="float" office:value="0" table:style-name="ce13">
            <text:p>0,00</text:p>
          </table:table-cell>
          <table:table-cell office:value-type="float" office:value="-7941.63" table:style-name="ce12">
            <text:p>-7.941,63</text:p>
          </table:table-cell>
          <table:table-cell office:value-type="float" office:value="11022.77" table:style-name="ce10">
            <text:p>11.022,7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ENILSON DE SOUZA ARAÚJ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DE TECNOLOGIA DA INFORMAÇÃO E COMUNIC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1505.17" table:style-name="ce10">
            <text:p>1.505,17</text:p>
          </table:table-cell>
          <table:table-cell table:style-name="ce9"/>
          <table:table-cell office:value-type="float" office:value="2857.82" table:style-name="ce10">
            <text:p>2.857,8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165.07" table:style-name="ce10">
            <text:p>16.165,07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219.8000000000002" table:style-name="ce12">
            <text:p>-2.219,80</text:p>
          </table:table-cell>
          <table:table-cell office:value-type="float" office:value="-3112.29" table:style-name="ce12">
            <text:p>-3.112,29</text:p>
          </table:table-cell>
          <table:table-cell office:value-type="float" office:value="0" table:style-name="ce13">
            <text:p>0,00</text:p>
          </table:table-cell>
          <table:table-cell office:value-type="float" office:value="-6837.26" table:style-name="ce12">
            <text:p>-6.837,26</text:p>
          </table:table-cell>
          <table:table-cell office:value-type="float" office:value="9327.81" table:style-name="ce10">
            <text:p>9.327,8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ICARDO CARLOS MEDEIROS</text:p>
          </table:table-cell>
          <table:table-cell office:value-type="string" table:style-name="ce8">
            <text:p>ANALISTA JUDICIÁRIO - NÍVEL SUPERIOR B10</text:p>
          </table:table-cell>
          <table:table-cell table:style-name="ce9"/>
          <table:table-cell office:value-type="float" office:value="17863.3" table:style-name="ce10">
            <text:p>17.863,30</text:p>
          </table:table-cell>
          <table:table-cell table:number-columns-repeated="2" table:style-name="ce9"/>
          <table:table-cell office:value-type="float" office:value="2029.01" table:style-name="ce10">
            <text:p>2.029,01</text:p>
          </table:table-cell>
          <table:table-cell office:value-type="float" office:value="5954.43" table:number-columns-spanned="2" table:number-rows-spanned="1" table:style-name="ce27">
            <text:p>5.954,43</text:p>
          </table:table-cell>
          <table:covered-table-cell/>
          <table:table-cell table:style-name="ce9"/>
          <table:table-cell office:value-type="float" office:value="25846.74" table:style-name="ce10">
            <text:p>25.846,74</text:p>
          </table:table-cell>
          <table:table-cell office:value-type="float" office:value="-2470.16" table:style-name="ce12">
            <text:p>-2.470,16</text:p>
          </table:table-cell>
          <table:table-cell office:value-type="float" office:value="-4027.59" table:style-name="ce12">
            <text:p>-4.027,59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6497.75" table:style-name="ce12">
            <text:p>-6.497,75</text:p>
          </table:table-cell>
          <table:table-cell office:value-type="float" office:value="19348.990000000002" table:style-name="ce10">
            <text:p>19.348,9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ICARDO SÉRGIO MOURA DA SILV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ALMOXARIFADO (CML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3411.89" table:style-name="ce10">
            <text:p>3.411,89</text:p>
          </table:table-cell>
          <table:table-cell office:value-type="float" office:value="1939.89" table:style-name="ce10">
            <text:p>1.939,89</text:p>
          </table:table-cell>
          <table:table-cell office:value-type="float" office:value="2896.62" table:style-name="ce10">
            <text:p>2.896,6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145.47" table:style-name="ce10">
            <text:p>20.145,47</text:p>
          </table:table-cell>
          <table:table-cell office:value-type="float" office:value="-2060.48" table:style-name="ce12">
            <text:p>-2.060,48</text:p>
          </table:table-cell>
          <table:table-cell office:value-type="float" office:value="-2633.96" table:style-name="ce12">
            <text:p>-2.633,96</text:p>
          </table:table-cell>
          <table:table-cell office:value-type="float" office:value="-3083.55" table:style-name="ce12">
            <text:p>-3.083,55</text:p>
          </table:table-cell>
          <table:table-cell office:value-type="float" office:value="0" table:style-name="ce13">
            <text:p>0,00</text:p>
          </table:table-cell>
          <table:table-cell office:value-type="float" office:value="-7777.99" table:style-name="ce12">
            <text:p>-7.777,99</text:p>
          </table:table-cell>
          <table:table-cell office:value-type="float" office:value="12367.48" table:style-name="ce10">
            <text:p>12.367,4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IVÂNIA MARIA BARBOSA DE FARIAS</text:p>
          </table:table-cell>
          <table:table-cell office:value-type="string" table:style-name="ce8">
            <text:p>ASSISTENTE - FOLHA DE PAGAMENTO - FC-0</text:p>
          </table:table-cell>
          <table:table-cell office:value-type="string" table:style-name="ce8">
            <text:p>COORDENADORIA DE GESTÃO DO QUADRO DE MAGISTRAD</text:p>
          </table:table-cell>
          <table:table-cell office:value-type="float" office:value="11897.07" table:style-name="ce10">
            <text:p>11.897,07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571.43" table:style-name="ce10">
            <text:p>1.571,43</text:p>
          </table:table-cell>
          <table:table-cell office:value-type="float" office:value="2179.33" table:number-columns-spanned="2" table:number-rows-spanned="1" table:style-name="ce27">
            <text:p>2.179,33</text:p>
          </table:table-cell>
          <table:covered-table-cell/>
          <table:table-cell table:style-name="ce9"/>
          <table:table-cell office:value-type="float" office:value="17587.72" table:style-name="ce10">
            <text:p>17.587,72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3121.2" table:style-name="ce12">
            <text:p>-3.121,20</text:p>
          </table:table-cell>
          <table:table-cell office:value-type="float" office:value="-792.32" table:style-name="ce11">
            <text:p>-792,32</text:p>
          </table:table-cell>
          <table:table-cell office:value-type="float" office:value="0" table:style-name="ce13">
            <text:p>0,00</text:p>
          </table:table-cell>
          <table:table-cell office:value-type="float" office:value="-5418.69" table:style-name="ce12">
            <text:p>-5.418,69</text:p>
          </table:table-cell>
          <table:table-cell office:value-type="float" office:value="12169.03" table:style-name="ce10">
            <text:p>12.169,0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BERTA SANTIAGO BARBOSA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2ª VT-ARA)</text:p>
          </table:table-cell>
          <table:table-cell office:value-type="float" office:value="18178.849999999999" table:style-name="ce10">
            <text:p>18.178,85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3500.97" table:style-name="ce10">
            <text:p>3.500,97</text:p>
          </table:table-cell>
          <table:table-cell office:value-type="float" office:value="1195.8599999999999" table:number-columns-spanned="2" table:number-rows-spanned="1" table:style-name="ce27">
            <text:p>1.195,86</text:p>
          </table:table-cell>
          <table:covered-table-cell/>
          <table:table-cell table:style-name="ce9"/>
          <table:table-cell office:value-type="float" office:value="25108.06" table:style-name="ce10">
            <text:p>25.108,06</text:p>
          </table:table-cell>
          <table:table-cell office:value-type="float" office:value="-2557.52" table:style-name="ce12">
            <text:p>-2.557,52</text:p>
          </table:table-cell>
          <table:table-cell office:value-type="float" office:value="-4265" table:style-name="ce12">
            <text:p>-4.265,00</text:p>
          </table:table-cell>
          <table:table-cell office:value-type="float" office:value="-96.79" table:style-name="ce11">
            <text:p>-96,79</text:p>
          </table:table-cell>
          <table:table-cell office:value-type="float" office:value="0" table:style-name="ce13">
            <text:p>0,00</text:p>
          </table:table-cell>
          <table:table-cell office:value-type="float" office:value="-6919.31" table:style-name="ce12">
            <text:p>-6.919,31</text:p>
          </table:table-cell>
          <table:table-cell office:value-type="float" office:value="18188.75" table:style-name="ce10">
            <text:p>18.188,7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BERTO CARLOS MOREIRA DOS SANTO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6ª VT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3766.88" table:style-name="ce10">
            <text:p>3.766,88</text:p>
          </table:table-cell>
          <table:table-cell table:style-name="ce9"/>
          <table:table-cell office:value-type="float" office:value="3593.28" table:style-name="ce10">
            <text:p>3.593,2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114.75" table:style-name="ce10">
            <text:p>19.114,75</text:p>
          </table:table-cell>
          <table:table-cell office:value-type="float" office:value="-2119.0500000000002" table:style-name="ce12">
            <text:p>-2.119,05</text:p>
          </table:table-cell>
          <table:table-cell office:value-type="float" office:value="-2607.7600000000002" table:style-name="ce12">
            <text:p>-2.607,76</text:p>
          </table:table-cell>
          <table:table-cell office:value-type="float" office:value="-3850.04" table:style-name="ce12">
            <text:p>-3.850,04</text:p>
          </table:table-cell>
          <table:table-cell office:value-type="float" office:value="0" table:style-name="ce13">
            <text:p>0,00</text:p>
          </table:table-cell>
          <table:table-cell office:value-type="float" office:value="-8576.85" table:style-name="ce12">
            <text:p>-8.576,85</text:p>
          </table:table-cell>
          <table:table-cell office:value-type="float" office:value="10537.9" table:style-name="ce10">
            <text:p>10.537,9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BERTO OLIVEIRA FÉLIX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<text:s/>(1ªVTSMC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5752.25" table:style-name="ce10">
            <text:p>5.752,25</text:p>
          </table:table-cell>
          <table:table-cell office:value-type="float" office:value="8411.01" table:style-name="ce10">
            <text:p>8.411,01</text:p>
          </table:table-cell>
          <table:table-cell office:value-type="float" office:value="2854.46" table:style-name="ce10">
            <text:p>2.854,4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772.31" table:style-name="ce10">
            <text:p>28.772,31</text:p>
          </table:table-cell>
          <table:table-cell office:value-type="float" office:value="-2446.64" table:style-name="ce12">
            <text:p>-2.446,64</text:p>
          </table:table-cell>
          <table:table-cell office:value-type="float" office:value="-5428.81" table:style-name="ce12">
            <text:p>-5.428,81</text:p>
          </table:table-cell>
          <table:table-cell office:value-type="float" office:value="-2226.8200000000002" table:style-name="ce12">
            <text:p>-2.226,82</text:p>
          </table:table-cell>
          <table:table-cell office:value-type="float" office:value="0" table:style-name="ce13">
            <text:p>0,00</text:p>
          </table:table-cell>
          <table:table-cell office:value-type="float" office:value="-10102.27" table:style-name="ce12">
            <text:p>-10.102,27</text:p>
          </table:table-cell>
          <table:table-cell office:value-type="float" office:value="18670.04" table:style-name="ce10">
            <text:p>18.670,0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BERTO RODRIGUES DA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416.86" table:style-name="ce10">
            <text:p>13.416,86</text:p>
          </table:table-cell>
          <table:table-cell office:value-type="float" office:value="5527.7" table:style-name="ce10">
            <text:p>5.527,70</text:p>
          </table:table-cell>
          <table:table-cell table:style-name="ce9"/>
          <table:table-cell office:value-type="float" office:value="2753.24" table:style-name="ce10">
            <text:p>2.753,2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697.8" table:style-name="ce10">
            <text:p>21.697,80</text:p>
          </table:table-cell>
          <table:table-cell office:value-type="float" office:value="-2068.3200000000002" table:style-name="ce12">
            <text:p>-2.068,32</text:p>
          </table:table-cell>
          <table:table-cell office:value-type="float" office:value="-3667.33" table:style-name="ce12">
            <text:p>-3.667,33</text:p>
          </table:table-cell>
          <table:table-cell office:value-type="float" office:value="-2343.0500000000002" table:style-name="ce12">
            <text:p>-2.343,05</text:p>
          </table:table-cell>
          <table:table-cell office:value-type="float" office:value="0" table:style-name="ce13">
            <text:p>0,00</text:p>
          </table:table-cell>
          <table:table-cell office:value-type="float" office:value="-8078.7" table:style-name="ce12">
            <text:p>-8.078,70</text:p>
          </table:table-cell>
          <table:table-cell office:value-type="float" office:value="13619.1" table:style-name="ce10">
            <text:p>13.619,1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BERTO RUBENS MORONI VALENÇA</text:p>
          </table:table-cell>
          <table:table-cell office:value-type="string" table:style-name="ce8">
            <text:p>JUIZ CLASSISTA</text:p>
          </table:table-cell>
          <table:table-cell office:value-type="string" table:style-name="ce8">
            <text:p>INATIVO</text:p>
          </table:table-cell>
          <table:table-cell office:value-type="float" office:value="9046.48" table:style-name="ce10">
            <text:p>9.046,48</text:p>
          </table:table-cell>
          <table:table-cell office:value-type="float" office:value="633.25" table:style-name="ce15">
            <text:p>633,25</text:p>
          </table:table-cell>
          <table:table-cell table:number-columns-repeated="2"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9679.73" table:style-name="ce10">
            <text:p>9.679,73</text:p>
          </table:table-cell>
          <table:table-cell office:value-type="float" office:value="-375.92" table:style-name="ce11">
            <text:p>-375,92</text:p>
          </table:table-cell>
          <table:table-cell office:value-type="float" office:value="-1113.46" table:style-name="ce12">
            <text:p>-1.113,46</text:p>
          </table:table-cell>
          <table:table-cell office:value-type="float" office:value="-163.71" table:style-name="ce11">
            <text:p>-163,71</text:p>
          </table:table-cell>
          <table:table-cell office:value-type="float" office:value="0" table:style-name="ce13">
            <text:p>0,00</text:p>
          </table:table-cell>
          <table:table-cell office:value-type="float" office:value="-1653.09" table:style-name="ce12">
            <text:p>-1.653,09</text:p>
          </table:table-cell>
          <table:table-cell office:value-type="float" office:value="8026.64" table:style-name="ce10">
            <text:p>8.026,6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BERTO TENÓRIO CAVALCANTE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4465.04" table:style-name="ce10">
            <text:p>4.465,04</text:p>
          </table:table-cell>
          <table:table-cell office:value-type="float" office:value="1379.07" table:style-name="ce10">
            <text:p>1.379,07</text:p>
          </table:table-cell>
          <table:table-cell office:value-type="float" office:value="1915.66" table:style-name="ce10">
            <text:p>1.915,6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461.29" table:style-name="ce10">
            <text:p>26.461,29</text:p>
          </table:table-cell>
          <table:table-cell office:value-type="float" office:value="-2901.71" table:style-name="ce12">
            <text:p>-2.901,71</text:p>
          </table:table-cell>
          <table:table-cell office:value-type="float" office:value="-5082.72" table:style-name="ce12">
            <text:p>-5.082,72</text:p>
          </table:table-cell>
          <table:table-cell office:value-type="float" office:value="-2297.5100000000002" table:style-name="ce12">
            <text:p>-2.297,51</text:p>
          </table:table-cell>
          <table:table-cell office:value-type="float" office:value="0" table:style-name="ce13">
            <text:p>0,00</text:p>
          </table:table-cell>
          <table:table-cell office:value-type="float" office:value="-10281.94" table:style-name="ce12">
            <text:p>-10.281,94</text:p>
          </table:table-cell>
          <table:table-cell office:value-type="float" office:value="16179.35" table:style-name="ce10">
            <text:p>16.179,3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CHELLE LIMA CORADO CARNEIRO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SECRETARIA (6ª VT)</text:p>
          </table:table-cell>
          <table:table-cell table:number-columns-repeated="3" table:style-name="ce9"/>
          <table:table-cell office:value-type="float" office:value="2464.2600000000002" table:style-name="ce10">
            <text:p>2.464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64.2600000000002" table:style-name="ce10">
            <text:p>2.464,26</text:p>
          </table:table-cell>
          <table:table-cell table:number-columns-repeated="2" table:style-name="ce9"/>
          <table:table-cell office:value-type="float" office:value="-540.70000000000005" table:style-name="ce11">
            <text:p>-540,70</text:p>
          </table:table-cell>
          <table:table-cell office:value-type="float" office:value="0" table:style-name="ce13">
            <text:p>0,00</text:p>
          </table:table-cell>
          <table:table-cell office:value-type="float" office:value="-540.70000000000005" table:style-name="ce11">
            <text:p>-540,70</text:p>
          </table:table-cell>
          <table:table-cell office:value-type="float" office:value="1923.56" table:style-name="ce10">
            <text:p>1.923,5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DRIGO DA COSTA SOARE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1584.68" table:style-name="ce10">
            <text:p>21.584,68</text:p>
          </table:table-cell>
          <table:table-cell office:value-type="float" office:value="233.77" table:style-name="ce15">
            <text:p>233,77</text:p>
          </table:table-cell>
          <table:table-cell table:style-name="ce9"/>
          <table:table-cell office:value-type="float" office:value="2468.86" table:style-name="ce10">
            <text:p>2.468,8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287.31" table:style-name="ce10">
            <text:p>24.287,31</text:p>
          </table:table-cell>
          <table:table-cell office:value-type="float" office:value="-3132.34" table:style-name="ce12">
            <text:p>-3.132,34</text:p>
          </table:table-cell>
          <table:table-cell office:value-type="float" office:value="-4269.32" table:style-name="ce12">
            <text:p>-4.269,32</text:p>
          </table:table-cell>
          <table:table-cell office:value-type="float" office:value="-712.87" table:style-name="ce11">
            <text:p>-712,87</text:p>
          </table:table-cell>
          <table:table-cell office:value-type="float" office:value="0" table:style-name="ce13">
            <text:p>0,00</text:p>
          </table:table-cell>
          <table:table-cell office:value-type="float" office:value="-8114.53" table:style-name="ce12">
            <text:p>-8.114,53</text:p>
          </table:table-cell>
          <table:table-cell office:value-type="float" office:value="16172.78" table:style-name="ce10">
            <text:p>16.172,7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DRIGO DANTAS FEITOS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ÇÃO DE APOIO ADMINISTRATIVO (SA)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office:value-type="float" office:value="556.96" table:style-name="ce15">
            <text:p>556,9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42.01" table:style-name="ce10">
            <text:p>1.742,01</text:p>
          </table:table-cell>
          <table:table-cell table:number-columns-repeated="2" table:style-name="ce9"/>
          <table:table-cell office:value-type="float" office:value="-764.56" table:style-name="ce11">
            <text:p>-764,56</text:p>
          </table:table-cell>
          <table:table-cell office:value-type="float" office:value="0" table:style-name="ce13">
            <text:p>0,00</text:p>
          </table:table-cell>
          <table:table-cell office:value-type="float" office:value="-764.56" table:style-name="ce11">
            <text:p>-764,56</text:p>
          </table:table-cell>
          <table:table-cell office:value-type="float" office:value="977.45" table:style-name="ce15">
            <text:p>977,4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DRIGO JOSÉ RODRIGUES BEZERR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DE GESTÃO DE PESSOAS (D.G.)</text:p>
          </table:table-cell>
          <table:table-cell office:value-type="float" office:value="11968.31" table:style-name="ce10">
            <text:p>11.968,31</text:p>
          </table:table-cell>
          <table:table-cell table:number-columns-repeated="2" table:style-name="ce9"/>
          <table:table-cell office:value-type="float" office:value="2343.9299999999998" table:style-name="ce10">
            <text:p>2.343,9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312.24" table:style-name="ce10">
            <text:p>14.312,24</text:p>
          </table:table-cell>
          <table:table-cell office:value-type="float" office:value="-1522.38" table:style-name="ce12">
            <text:p>-1.522,38</text:p>
          </table:table-cell>
          <table:table-cell office:value-type="float" office:value="-1951.13" table:style-name="ce12">
            <text:p>-1.951,13</text:p>
          </table:table-cell>
          <table:table-cell office:value-type="float" office:value="-1404.44" table:style-name="ce12">
            <text:p>-1.404,44</text:p>
          </table:table-cell>
          <table:table-cell office:value-type="float" office:value="0" table:style-name="ce13">
            <text:p>0,00</text:p>
          </table:table-cell>
          <table:table-cell office:value-type="float" office:value="-4877.95" table:style-name="ce12">
            <text:p>-4.877,95</text:p>
          </table:table-cell>
          <table:table-cell office:value-type="float" office:value="9434.2900000000009" table:style-name="ce10">
            <text:p>9.434,2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DRIGO PARAHYBA DE ARAÚJO PEREIR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CRETARIA <text:s/>(PCV)</text:p>
          </table:table-cell>
          <table:table-cell office:value-type="float" office:value="22247.02" table:style-name="ce10">
            <text:p>22.247,02</text:p>
          </table:table-cell>
          <table:table-cell table:number-columns-repeated="2" table:style-name="ce9"/>
          <table:table-cell office:value-type="float" office:value="4982.99" table:style-name="ce10">
            <text:p>4.982,9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230.01" table:style-name="ce10">
            <text:p>27.230,01</text:p>
          </table:table-cell>
          <table:table-cell office:value-type="float" office:value="-3190.2" table:style-name="ce12">
            <text:p>-3.190,20</text:p>
          </table:table-cell>
          <table:table-cell office:value-type="float" office:value="-4266.99" table:style-name="ce12">
            <text:p>-4.266,99</text:p>
          </table:table-cell>
          <table:table-cell office:value-type="float" office:value="-1574.65" table:style-name="ce12">
            <text:p>-1.574,65</text:p>
          </table:table-cell>
          <table:table-cell office:value-type="float" office:value="0" table:style-name="ce13">
            <text:p>0,00</text:p>
          </table:table-cell>
          <table:table-cell office:value-type="float" office:value="-9031.84" table:style-name="ce12">
            <text:p>-9.031,84</text:p>
          </table:table-cell>
          <table:table-cell office:value-type="float" office:value="18198.169999999998" table:style-name="ce10">
            <text:p>18.198,1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GERIO ALVES DE OLIVEIRA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DIVISÃO DE INFRAESTRUTURA TECNOLÓGICA (SETIC)</text:p>
          </table:table-cell>
          <table:table-cell office:value-type="float" office:value="10434.66" table:style-name="ce10">
            <text:p>10.434,66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3027.2" table:style-name="ce10">
            <text:p>3.027,2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840.93" table:style-name="ce10">
            <text:p>14.840,93</text:p>
          </table:table-cell>
          <table:table-cell office:value-type="float" office:value="-828.39" table:style-name="ce11">
            <text:p>-828,39</text:p>
          </table:table-cell>
          <table:table-cell office:value-type="float" office:value="-2151.61" table:style-name="ce12">
            <text:p>-2.151,61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2980" table:style-name="ce12">
            <text:p>-2.980,00</text:p>
          </table:table-cell>
          <table:table-cell office:value-type="float" office:value="11860.93" table:style-name="ce10">
            <text:p>11.860,9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GÉRIO DA SILVA BEZERR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511.85" table:style-name="ce10">
            <text:p>13.511,85</text:p>
          </table:table-cell>
          <table:table-cell office:value-type="float" office:value="3221.92" table:style-name="ce10">
            <text:p>3.221,92</text:p>
          </table:table-cell>
          <table:table-cell table:style-name="ce9"/>
          <table:table-cell office:value-type="float" office:value="3456.59" table:style-name="ce10">
            <text:p>3.456,5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190.36" table:style-name="ce10">
            <text:p>20.190,36</text:p>
          </table:table-cell>
          <table:table-cell office:value-type="float" office:value="-2029.13" table:style-name="ce12">
            <text:p>-2.029,13</text:p>
          </table:table-cell>
          <table:table-cell office:value-type="float" office:value="-3070.14" table:style-name="ce12">
            <text:p>-3.070,14</text:p>
          </table:table-cell>
          <table:table-cell office:value-type="float" office:value="-6314.38" table:style-name="ce12">
            <text:p>-6.314,38</text:p>
          </table:table-cell>
          <table:table-cell office:value-type="float" office:value="0" table:style-name="ce13">
            <text:p>0,00</text:p>
          </table:table-cell>
          <table:table-cell office:value-type="float" office:value="-11413.65" table:style-name="ce12">
            <text:p>-11.413,65</text:p>
          </table:table-cell>
          <table:table-cell office:value-type="float" office:value="8776.7099999999991" table:style-name="ce10">
            <text:p>8.776,7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MERO MEDEIROS SOUTO MAIOR</text:p>
          </table:table-cell>
          <table:table-cell office:value-type="string" table:style-name="ce8">
            <text:p>ASSISTENTE JURIDICO II - FC-04</text:p>
          </table:table-cell>
          <table:table-cell office:value-type="string" table:style-name="ce8">
            <text:p>GABINETE DE DESEMBARGADOR (GABLNS)</text:p>
          </table:table-cell>
          <table:table-cell office:value-type="float" office:value="11802.08" table:style-name="ce10">
            <text:p>11.802,08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367.73" table:style-name="ce10">
            <text:p>1.367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109.7" table:style-name="ce10">
            <text:p>15.109,70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495.7600000000002" table:style-name="ce12">
            <text:p>-2.495,76</text:p>
          </table:table-cell>
          <table:table-cell office:value-type="float" office:value="-3512.5" table:style-name="ce12">
            <text:p>-3.512,50</text:p>
          </table:table-cell>
          <table:table-cell office:value-type="float" office:value="0" table:style-name="ce13">
            <text:p>0,00</text:p>
          </table:table-cell>
          <table:table-cell office:value-type="float" office:value="-7513.43" table:style-name="ce12">
            <text:p>-7.513,43</text:p>
          </table:table-cell>
          <table:table-cell office:value-type="float" office:value="7596.27" table:style-name="ce10">
            <text:p>7.596,2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MMEL FERREIRA CORREI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2060.62" table:style-name="ce10">
            <text:p>2.060,62</text:p>
          </table:table-cell>
          <table:table-cell table:style-name="ce9"/>
          <table:table-cell office:value-type="float" office:value="2011.16" table:style-name="ce10">
            <text:p>2.011,1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470.17" table:style-name="ce10">
            <text:p>15.470,17</text:p>
          </table:table-cell>
          <table:table-cell office:value-type="float" office:value="-950.36" table:style-name="ce11">
            <text:p>-950,36</text:p>
          </table:table-cell>
          <table:table-cell table:style-name="ce9"/>
          <table:table-cell office:value-type="float" office:value="-3418.69" table:style-name="ce12">
            <text:p>-3.418,69</text:p>
          </table:table-cell>
          <table:table-cell office:value-type="float" office:value="0" table:style-name="ce13">
            <text:p>0,00</text:p>
          </table:table-cell>
          <table:table-cell office:value-type="float" office:value="-4369.05" table:style-name="ce12">
            <text:p>-4.369,05</text:p>
          </table:table-cell>
          <table:table-cell office:value-type="float" office:value="11101.12" table:style-name="ce10">
            <text:p>11.101,1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NALDO ANDRADE DA SILVA</text:p>
          </table:table-cell>
          <table:table-cell office:value-type="string" table:style-name="ce8">
            <text:p>ASSISTENTE JURIDICO II - FC-04</text:p>
          </table:table-cell>
          <table:table-cell office:value-type="string" table:style-name="ce8">
            <text:p>GABINETE DE DESEMBARGADOR (GABJL)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5957.63" table:style-name="ce10">
            <text:p>5.957,63</text:p>
          </table:table-cell>
          <table:table-cell office:value-type="float" office:value="1939.89" table:style-name="ce10">
            <text:p>1.939,89</text:p>
          </table:table-cell>
          <table:table-cell office:value-type="float" office:value="3226.66" table:style-name="ce10">
            <text:p>3.226,6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0410.12" table:style-name="ce10">
            <text:p>30.410,12</text:p>
          </table:table-cell>
          <table:table-cell office:value-type="float" office:value="-3195.88" table:style-name="ce12">
            <text:p>-3.195,88</text:p>
          </table:table-cell>
          <table:table-cell office:value-type="float" office:value="-5675.09" table:style-name="ce12">
            <text:p>-5.675,09</text:p>
          </table:table-cell>
          <table:table-cell office:value-type="float" office:value="-3026.74" table:style-name="ce12">
            <text:p>-3.026,74</text:p>
          </table:table-cell>
          <table:table-cell office:value-type="float" office:value="0" table:style-name="ce13">
            <text:p>0,00</text:p>
          </table:table-cell>
          <table:table-cell office:value-type="float" office:value="-11897.71" table:style-name="ce12">
            <text:p>-11.897,71</text:p>
          </table:table-cell>
          <table:table-cell office:value-type="float" office:value="18512.41" table:style-name="ce10">
            <text:p>18.512,4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SA ELIANE BARROS MOREIR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1428.83" table:style-name="ce10">
            <text:p>21.428,83</text:p>
          </table:table-cell>
          <table:table-cell office:value-type="float" office:value="7168.1" table:style-name="ce10">
            <text:p>7.168,10</text:p>
          </table:table-cell>
          <table:table-cell table:style-name="ce9"/>
          <table:table-cell office:value-type="float" office:value="6945.01" table:style-name="ce10">
            <text:p>6.945,0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541.94" table:style-name="ce10">
            <text:p>35.541,94</text:p>
          </table:table-cell>
          <table:table-cell office:value-type="float" office:value="-3684.53" table:style-name="ce12">
            <text:p>-3.684,53</text:p>
          </table:table-cell>
          <table:table-cell office:value-type="float" office:value="-5929.41" table:style-name="ce12">
            <text:p>-5.929,41</text:p>
          </table:table-cell>
          <table:table-cell office:value-type="float" office:value="-6267.06" table:style-name="ce12">
            <text:p>-6.267,06</text:p>
          </table:table-cell>
          <table:table-cell office:value-type="float" office:value="0" table:style-name="ce13">
            <text:p>0,00</text:p>
          </table:table-cell>
          <table:table-cell office:value-type="float" office:value="-15881" table:style-name="ce12">
            <text:p>-15.881,00</text:p>
          </table:table-cell>
          <table:table-cell office:value-type="float" office:value="19660.939999999999" table:style-name="ce10">
            <text:p>19.660,9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SA MARIA MENDONÇA DE ARAÚJ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GESTÃO DOCUMENTAL E MEMÓRIA (S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3716.31" table:style-name="ce10">
            <text:p>3.716,31</text:p>
          </table:table-cell>
          <table:table-cell table:style-name="ce9"/>
          <table:table-cell office:value-type="float" office:value="2729.04" table:style-name="ce10">
            <text:p>2.729,0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843.740000000002" table:style-name="ce10">
            <text:p>17.843,74</text:p>
          </table:table-cell>
          <table:table-cell office:value-type="float" office:value="-1761.32" table:style-name="ce12">
            <text:p>-1.761,32</text:p>
          </table:table-cell>
          <table:table-cell office:value-type="float" office:value="-2802.82" table:style-name="ce12">
            <text:p>-2.802,82</text:p>
          </table:table-cell>
          <table:table-cell office:value-type="float" office:value="-5734.25" table:style-name="ce12">
            <text:p>-5.734,25</text:p>
          </table:table-cell>
          <table:table-cell office:value-type="float" office:value="0" table:style-name="ce13">
            <text:p>0,00</text:p>
          </table:table-cell>
          <table:table-cell office:value-type="float" office:value="-10298.39" table:style-name="ce12">
            <text:p>-10.298,39</text:p>
          </table:table-cell>
          <table:table-cell office:value-type="float" office:value="7545.35" table:style-name="ce10">
            <text:p>7.545,3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SA MEDEIROS PONTES DE ALMEID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LEGISLAÇÃO DE PESSOAL (SEGESP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3269.41" table:style-name="ce10">
            <text:p>3.269,41</text:p>
          </table:table-cell>
          <table:table-cell office:value-type="float" office:value="1939.89" table:style-name="ce10">
            <text:p>1.939,89</text:p>
          </table:table-cell>
          <table:table-cell office:value-type="float" office:value="1687.17" table:style-name="ce10">
            <text:p>1.687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793.54" table:style-name="ce10">
            <text:p>18.793,54</text:p>
          </table:table-cell>
          <table:table-cell office:value-type="float" office:value="-2036.97" table:style-name="ce12">
            <text:p>-2.036,97</text:p>
          </table:table-cell>
          <table:table-cell office:value-type="float" office:value="-3274.73" table:style-name="ce12">
            <text:p>-3.274,73</text:p>
          </table:table-cell>
          <table:table-cell office:value-type="float" office:value="-6442.82" table:style-name="ce12">
            <text:p>-6.442,82</text:p>
          </table:table-cell>
          <table:table-cell office:value-type="float" office:value="0" table:style-name="ce13">
            <text:p>0,00</text:p>
          </table:table-cell>
          <table:table-cell office:value-type="float" office:value="-11754.52" table:style-name="ce12">
            <text:p>-11.754,52</text:p>
          </table:table-cell>
          <table:table-cell office:value-type="float" office:value="7039.02" table:style-name="ce10">
            <text:p>7.039,0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SANA MARIA FERREIRA DE MACED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RECURSOS (SEJ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2382.79" table:style-name="ce10">
            <text:p>2.382,79</text:p>
          </table:table-cell>
          <table:table-cell office:value-type="float" office:value="1185.05" table:style-name="ce10">
            <text:p>1.185,05</text:p>
          </table:table-cell>
          <table:table-cell office:value-type="float" office:value="2332.6999999999998" table:style-name="ce10">
            <text:p>2.332,7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797.61" table:style-name="ce10">
            <text:p>17.797,61</text:p>
          </table:table-cell>
          <table:table-cell office:value-type="float" office:value="-1622.9" table:style-name="ce12">
            <text:p>-1.622,90</text:p>
          </table:table-cell>
          <table:table-cell office:value-type="float" office:value="-2885.06" table:style-name="ce12">
            <text:p>-2.885,06</text:p>
          </table:table-cell>
          <table:table-cell office:value-type="float" office:value="-2127.58" table:style-name="ce12">
            <text:p>-2.127,58</text:p>
          </table:table-cell>
          <table:table-cell office:value-type="float" office:value="0" table:style-name="ce13">
            <text:p>0,00</text:p>
          </table:table-cell>
          <table:table-cell office:value-type="float" office:value="-6635.54" table:style-name="ce12">
            <text:p>-6.635,54</text:p>
          </table:table-cell>
          <table:table-cell office:value-type="float" office:value="11162.07" table:style-name="ce10">
            <text:p>11.162,0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SÂNGELA RODRIGUES DE OLIVEIR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3333.36" table:style-name="ce10">
            <text:p>13.333,36</text:p>
          </table:table-cell>
          <table:table-cell table:number-columns-repeated="2" table:style-name="ce9"/>
          <table:table-cell office:value-type="float" office:value="966.72" table:style-name="ce15">
            <text:p>966,7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300.08" table:style-name="ce10">
            <text:p>14.300,08</text:p>
          </table:table-cell>
          <table:table-cell office:value-type="float" office:value="-929.62" table:style-name="ce11">
            <text:p>-929,62</text:p>
          </table:table-cell>
          <table:table-cell office:value-type="float" office:value="-2489.5300000000002" table:style-name="ce12">
            <text:p>-2.489,53</text:p>
          </table:table-cell>
          <table:table-cell office:value-type="float" office:value="-4731.2700000000004" table:style-name="ce12">
            <text:p>-4.731,27</text:p>
          </table:table-cell>
          <table:table-cell office:value-type="float" office:value="0" table:style-name="ce13">
            <text:p>0,00</text:p>
          </table:table-cell>
          <table:table-cell office:value-type="float" office:value="-8150.42" table:style-name="ce12">
            <text:p>-8.150,42</text:p>
          </table:table-cell>
          <table:table-cell office:value-type="float" office:value="6149.66" table:style-name="ce10">
            <text:p>6.149,6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SÂNGELA SANTOS LEITE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CORREIÇÕES, NORMATIZAÇÃO E PROCESSOS (S</text:p>
          </table:table-cell>
          <table:table-cell office:value-type="float" office:value="19519.71" table:style-name="ce10">
            <text:p>19.519,71</text:p>
          </table:table-cell>
          <table:table-cell office:value-type="float" office:value="364.63" table:style-name="ce15">
            <text:p>364,63</text:p>
          </table:table-cell>
          <table:table-cell office:value-type="float" office:value="1185.05" table:style-name="ce10">
            <text:p>1.185,05</text:p>
          </table:table-cell>
          <table:table-cell office:value-type="float" office:value="2854.46" table:style-name="ce10">
            <text:p>2.854,4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923.85" table:style-name="ce10">
            <text:p>23.923,85</text:p>
          </table:table-cell>
          <table:table-cell office:value-type="float" office:value="-2800.35" table:style-name="ce12">
            <text:p>-2.800,35</text:p>
          </table:table-cell>
          <table:table-cell office:value-type="float" office:value="-4050.35" table:style-name="ce12">
            <text:p>-4.050,35</text:p>
          </table:table-cell>
          <table:table-cell office:value-type="float" office:value="-5396.86" table:style-name="ce12">
            <text:p>-5.396,86</text:p>
          </table:table-cell>
          <table:table-cell office:value-type="float" office:value="0" table:style-name="ce13">
            <text:p>0,00</text:p>
          </table:table-cell>
          <table:table-cell office:value-type="float" office:value="-12247.56" table:style-name="ce12">
            <text:p>-12.247,56</text:p>
          </table:table-cell>
          <table:table-cell office:value-type="float" office:value="11676.29" table:style-name="ce10">
            <text:p>11.676,2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SE MARY MENEZES DE FRANÇA MEZZOM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DIVISÃO DE OUVIDORIA</text:p>
          </table:table-cell>
          <table:table-cell office:value-type="float" office:value="1540.04" table:style-name="ce10">
            <text:p>1.540,04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571.43" table:style-name="ce10">
            <text:p>1.571,4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296.5200000000004" table:style-name="ce10">
            <text:p>4.296,52</text:p>
          </table:table-cell>
          <table:table-cell office:value-type="float" office:value="-381.51" table:style-name="ce11">
            <text:p>-381,51</text:p>
          </table:table-cell>
          <table:table-cell office:value-type="float" office:value="-32.97" table:style-name="ce11">
            <text:p>-32,97</text:p>
          </table:table-cell>
          <table:table-cell office:value-type="float" office:value="-744.83" table:style-name="ce11">
            <text:p>-744,83</text:p>
          </table:table-cell>
          <table:table-cell office:value-type="float" office:value="0" table:style-name="ce13">
            <text:p>0,00</text:p>
          </table:table-cell>
          <table:table-cell office:value-type="float" office:value="-1159.31" table:style-name="ce12">
            <text:p>-1.159,31</text:p>
          </table:table-cell>
          <table:table-cell office:value-type="float" office:value="3137.21" table:style-name="ce10">
            <text:p>3.137,2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SE VÂNIA LEITE DE SANTAN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GESTÃO DOCUMENTAL E MEMÓRIA (S</text:p>
          </table:table-cell>
          <table:table-cell office:value-type="float" office:value="21721.03" table:style-name="ce10">
            <text:p>21.721,03</text:p>
          </table:table-cell>
          <table:table-cell office:value-type="float" office:value="3488.21" table:style-name="ce10">
            <text:p>3.488,21</text:p>
          </table:table-cell>
          <table:table-cell table:style-name="ce9"/>
          <table:table-cell office:value-type="float" office:value="1571.43" table:style-name="ce10">
            <text:p>1.571,4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780.67" table:style-name="ce10">
            <text:p>26.780,67</text:p>
          </table:table-cell>
          <table:table-cell office:value-type="float" office:value="-3740.93" table:style-name="ce12">
            <text:p>-3.740,93</text:p>
          </table:table-cell>
          <table:table-cell office:value-type="float" office:value="-5034.43" table:style-name="ce12">
            <text:p>-5.034,43</text:p>
          </table:table-cell>
          <table:table-cell office:value-type="float" office:value="-3294.12" table:style-name="ce12">
            <text:p>-3.294,12</text:p>
          </table:table-cell>
          <table:table-cell office:value-type="float" office:value="0" table:style-name="ce13">
            <text:p>0,00</text:p>
          </table:table-cell>
          <table:table-cell office:value-type="float" office:value="-12069.48" table:style-name="ce12">
            <text:p>-12.069,48</text:p>
          </table:table-cell>
          <table:table-cell office:value-type="float" office:value="14711.19" table:style-name="ce10">
            <text:p>14.711,1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SEANE CAVALCANTE DE FREITAS ESTREL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5027.07" table:style-name="ce10">
            <text:p>15.027,07</text:p>
          </table:table-cell>
          <table:table-cell table:number-columns-repeated="2" table:style-name="ce9"/>
          <table:table-cell office:value-type="float" office:value="1575.9" table:style-name="ce10">
            <text:p>1.575,9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602.97" table:style-name="ce10">
            <text:p>16.602,97</text:p>
          </table:table-cell>
          <table:table-cell office:value-type="float" office:value="-1209.0899999999999" table:style-name="ce12">
            <text:p>-1.209,09</text:p>
          </table:table-cell>
          <table:table-cell office:value-type="float" office:value="-2722.04" table:style-name="ce12">
            <text:p>-2.722,04</text:p>
          </table:table-cell>
          <table:table-cell office:value-type="float" office:value="-3732.01" table:style-name="ce12">
            <text:p>-3.732,01</text:p>
          </table:table-cell>
          <table:table-cell office:value-type="float" office:value="0" table:style-name="ce13">
            <text:p>0,00</text:p>
          </table:table-cell>
          <table:table-cell office:value-type="float" office:value="-7663.14" table:style-name="ce12">
            <text:p>-7.663,14</text:p>
          </table:table-cell>
          <table:table-cell office:value-type="float" office:value="8939.83" table:style-name="ce10">
            <text:p>8.939,8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USE VILAR OLIVEIRA DE LIMA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9ª VT)</text:p>
          </table:table-cell>
          <table:table-cell office:value-type="float" office:value="19285.939999999999" table:style-name="ce10">
            <text:p>19.285,94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3483.73" table:style-name="ce10">
            <text:p>3.483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002.05" table:style-name="ce10">
            <text:p>25.002,05</text:p>
          </table:table-cell>
          <table:table-cell office:value-type="float" office:value="-828.39" table:style-name="ce11">
            <text:p>-828,39</text:p>
          </table:table-cell>
          <table:table-cell office:value-type="float" office:value="-4430.95" table:style-name="ce12">
            <text:p>-4.430,95</text:p>
          </table:table-cell>
          <table:table-cell office:value-type="float" office:value="-4396.4399999999996" table:style-name="ce12">
            <text:p>-4.396,44</text:p>
          </table:table-cell>
          <table:table-cell office:value-type="float" office:value="0" table:style-name="ce13">
            <text:p>0,00</text:p>
          </table:table-cell>
          <table:table-cell office:value-type="float" office:value="-9655.7800000000007" table:style-name="ce12">
            <text:p>-9.655,78</text:p>
          </table:table-cell>
          <table:table-cell office:value-type="float" office:value="15346.27" table:style-name="ce10">
            <text:p>15.346,2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XANA ISLE WANDERLEY</text:p>
          </table:table-cell>
          <table:table-cell office:value-type="string" table:style-name="ce8">
            <text:p>TÉCNICO JUDICIÁRIO - NÍVEL MÉDIO C13</text:p>
          </table:table-cell>
          <table:table-cell table:style-name="ce9"/>
          <table:table-cell office:value-type="float" office:value="11849.58" table:style-name="ce10">
            <text:p>11.849,58</text:p>
          </table:table-cell>
          <table:table-cell table:number-columns-repeated="2" table:style-name="ce9"/>
          <table:table-cell office:value-type="float" office:value="2069.08" table:style-name="ce10">
            <text:p>2.069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918.66" table:style-name="ce10">
            <text:p>13.918,66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1818.94" table:style-name="ce12">
            <text:p>-1.818,94</text:p>
          </table:table-cell>
          <table:table-cell office:value-type="float" office:value="-1662.87" table:style-name="ce12">
            <text:p>-1.662,87</text:p>
          </table:table-cell>
          <table:table-cell office:value-type="float" office:value="0" table:style-name="ce13">
            <text:p>0,00</text:p>
          </table:table-cell>
          <table:table-cell office:value-type="float" office:value="-4986.9799999999996" table:style-name="ce12">
            <text:p>-4.986,98</text:p>
          </table:table-cell>
          <table:table-cell office:value-type="float" office:value="8931.68" table:style-name="ce10">
            <text:p>8.931,6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UBENS SOUZA FERRAZ JÚNIOR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COORDENADORIA DE EXECUÇÃO (SEPP)</text:p>
          </table:table-cell>
          <table:table-cell table:number-columns-repeated="3" table:style-name="ce9"/>
          <table:table-cell office:value-type="float" office:value="4813.1099999999997" table:style-name="ce10">
            <text:p>4.813,1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813.1099999999997" table:style-name="ce10">
            <text:p>4.813,11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4813.1099999999997" table:style-name="ce10">
            <text:p>4.813,1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UTE EVARISTO OLIVEIR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5681.08" table:style-name="ce10">
            <text:p>5.681,08</text:p>
          </table:table-cell>
          <table:table-cell table:number-columns-repeated="2" table:style-name="ce9"/>
          <table:table-cell office:value-type="float" office:value="993.48" table:style-name="ce15">
            <text:p>993,4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674.56" table:style-name="ce10">
            <text:p>6.674,56</text:p>
          </table:table-cell>
          <table:table-cell office:value-type="float" office:value="-309.94" table:style-name="ce11">
            <text:p>-309,94</text:p>
          </table:table-cell>
          <table:table-cell office:value-type="float" office:value="-165.28" table:style-name="ce11">
            <text:p>-165,28</text:p>
          </table:table-cell>
          <table:table-cell office:value-type="float" office:value="-1510.23" table:style-name="ce12">
            <text:p>-1.510,23</text:p>
          </table:table-cell>
          <table:table-cell office:value-type="float" office:value="0" table:style-name="ce13">
            <text:p>0,00</text:p>
          </table:table-cell>
          <table:table-cell office:value-type="float" office:value="-1985.45" table:style-name="ce12">
            <text:p>-1.985,45</text:p>
          </table:table-cell>
          <table:table-cell office:value-type="float" office:value="4689.1099999999997" table:style-name="ce10">
            <text:p>4.689,1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MMYER MOURA TENÓRIO BITENCOURT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2ª VT)</text:p>
          </table:table-cell>
          <table:table-cell office:value-type="float" office:value="10757.11" table:style-name="ce10">
            <text:p>10.757,11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910.08" table:style-name="ce15">
            <text:p>910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899.57" table:style-name="ce10">
            <text:p>13.899,57</text:p>
          </table:table-cell>
          <table:table-cell office:value-type="float" office:value="-1360.53" table:style-name="ce12">
            <text:p>-1.360,53</text:p>
          </table:table-cell>
          <table:table-cell office:value-type="float" office:value="-2328.6" table:style-name="ce12">
            <text:p>-2.328,60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3689.13" table:style-name="ce12">
            <text:p>-3.689,13</text:p>
          </table:table-cell>
          <table:table-cell office:value-type="float" office:value="10210.44" table:style-name="ce10">
            <text:p>10.210,4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MUEL ESTEVES VIEIR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060.66" table:style-name="ce10">
            <text:p>13.060,66</text:p>
          </table:table-cell>
          <table:table-cell office:value-type="float" office:value="3316.9" table:style-name="ce10">
            <text:p>3.316,90</text:p>
          </table:table-cell>
          <table:table-cell table:style-name="ce9"/>
          <table:table-cell office:value-type="float" office:value="1454.94" table:style-name="ce10">
            <text:p>1.454,9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832.5" table:style-name="ce10">
            <text:p>17.832,50</text:p>
          </table:table-cell>
          <table:table-cell office:value-type="float" office:value="-1986.03" table:style-name="ce12">
            <text:p>-1.986,03</text:p>
          </table:table-cell>
          <table:table-cell office:value-type="float" office:value="-3088.31" table:style-name="ce12">
            <text:p>-3.088,31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5074.34" table:style-name="ce12">
            <text:p>-5.074,34</text:p>
          </table:table-cell>
          <table:table-cell office:value-type="float" office:value="12758.16" table:style-name="ce10">
            <text:p>12.758,1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NDER DANTAS CAVALCANTE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1ª VT-ARA)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6425.71" table:style-name="ce10">
            <text:p>6.425,71</text:p>
          </table:table-cell>
          <table:table-cell office:value-type="float" office:value="8411.01" table:style-name="ce10">
            <text:p>8.411,01</text:p>
          </table:table-cell>
          <table:table-cell office:value-type="float" office:value="4053.37" table:style-name="ce10">
            <text:p>4.053,3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8176.03" table:style-name="ce10">
            <text:p>38.176,03</text:p>
          </table:table-cell>
          <table:table-cell office:value-type="float" office:value="-3836.38" table:style-name="ce12">
            <text:p>-3.836,38</text:p>
          </table:table-cell>
          <table:table-cell office:value-type="float" office:value="-7302.96" table:style-name="ce12">
            <text:p>-7.302,96</text:p>
          </table:table-cell>
          <table:table-cell office:value-type="float" office:value="-3909.9" table:style-name="ce12">
            <text:p>-3.909,90</text:p>
          </table:table-cell>
          <table:table-cell office:value-type="float" office:value="0" table:style-name="ce13">
            <text:p>0,00</text:p>
          </table:table-cell>
          <table:table-cell office:value-type="float" office:value="-15049.24" table:style-name="ce12">
            <text:p>-15.049,24</text:p>
          </table:table-cell>
          <table:table-cell office:value-type="float" office:value="23126.79" table:style-name="ce10">
            <text:p>23.126,7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NDRA DE BARROS FURLAN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247.02" table:style-name="ce10">
            <text:p>22.247,02</text:p>
          </table:table-cell>
          <table:table-cell office:value-type="float" office:value="1271.7" table:style-name="ce10">
            <text:p>1.271,70</text:p>
          </table:table-cell>
          <table:table-cell table:style-name="ce9"/>
          <table:table-cell office:value-type="float" office:value="2900.49" table:style-name="ce10">
            <text:p>2.900,4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419.21" table:style-name="ce10">
            <text:p>26.419,21</text:p>
          </table:table-cell>
          <table:table-cell office:value-type="float" office:value="-3400.03" table:style-name="ce12">
            <text:p>-3.400,03</text:p>
          </table:table-cell>
          <table:table-cell office:value-type="float" office:value="-4611.1400000000003" table:style-name="ce12">
            <text:p>-4.611,14</text:p>
          </table:table-cell>
          <table:table-cell office:value-type="float" office:value="-1903.26" table:style-name="ce12">
            <text:p>-1.903,26</text:p>
          </table:table-cell>
          <table:table-cell office:value-type="float" office:value="0" table:style-name="ce13">
            <text:p>0,00</text:p>
          </table:table-cell>
          <table:table-cell office:value-type="float" office:value="-9914.43" table:style-name="ce12">
            <text:p>-9.914,43</text:p>
          </table:table-cell>
          <table:table-cell office:value-type="float" office:value="16504.78" table:style-name="ce10">
            <text:p>16.504,7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NDRA MAGALHÃES SALGAD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<text:s/>(PEN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6107.26" table:style-name="ce10">
            <text:p>6.107,26</text:p>
          </table:table-cell>
          <table:table-cell table:style-name="ce9"/>
          <table:table-cell office:value-type="float" office:value="2476.41" table:style-name="ce10">
            <text:p>2.476,4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385.75" table:style-name="ce10">
            <text:p>20.385,75</text:p>
          </table:table-cell>
          <table:table-cell office:value-type="float" office:value="-2150.4" table:style-name="ce12">
            <text:p>-2.150,40</text:p>
          </table:table-cell>
          <table:table-cell office:value-type="float" office:value="-3464.35" table:style-name="ce12">
            <text:p>-3.464,35</text:p>
          </table:table-cell>
          <table:table-cell office:value-type="float" office:value="-3394.32" table:style-name="ce12">
            <text:p>-3.394,32</text:p>
          </table:table-cell>
          <table:table-cell office:value-type="float" office:value="0" table:style-name="ce13">
            <text:p>0,00</text:p>
          </table:table-cell>
          <table:table-cell office:value-type="float" office:value="-9009.07" table:style-name="ce12">
            <text:p>-9.009,07</text:p>
          </table:table-cell>
          <table:table-cell office:value-type="float" office:value="11376.68" table:style-name="ce10">
            <text:p>11.376,6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NDRA MARGARETH SANTOS DA SILVA MARINHO</text:p>
          </table:table-cell>
          <table:table-cell office:value-type="string" table:style-name="ce8">
            <text:p>ASSISTENTE JURIDICO IV - FC-04</text:p>
          </table:table-cell>
          <table:table-cell office:value-type="string" table:style-name="ce8">
            <text:p>GABINETE DE DESEMBARGADOR (GABAC)</text:p>
          </table:table-cell>
          <table:table-cell office:value-type="float" office:value="11802.08" table:style-name="ce10">
            <text:p>11.802,08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424.69" table:style-name="ce10">
            <text:p>2.424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166.66" table:style-name="ce10">
            <text:p>16.166,66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443.62" table:style-name="ce12">
            <text:p>-2.443,62</text:p>
          </table:table-cell>
          <table:table-cell office:value-type="float" office:value="-5080.91" table:style-name="ce12">
            <text:p>-5.080,91</text:p>
          </table:table-cell>
          <table:table-cell office:value-type="float" office:value="0" table:style-name="ce13">
            <text:p>0,00</text:p>
          </table:table-cell>
          <table:table-cell office:value-type="float" office:value="-9029.7000000000007" table:style-name="ce12">
            <text:p>-9.029,70</text:p>
          </table:table-cell>
          <table:table-cell office:value-type="float" office:value="7136.96" table:style-name="ce10">
            <text:p>7.136,9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NDRA REGINA OLIVEIRA SALAZAR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BIBLIOTECA (EJ)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1193.78" table:style-name="ce10">
            <text:p>1.193,78</text:p>
          </table:table-cell>
          <table:table-cell office:value-type="float" office:value="1185.05" table:style-name="ce10">
            <text:p>1.185,05</text:p>
          </table:table-cell>
          <table:table-cell office:value-type="float" office:value="1687.17" table:style-name="ce10">
            <text:p>1.687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351.94" table:style-name="ce10">
            <text:p>23.351,94</text:p>
          </table:table-cell>
          <table:table-cell office:value-type="float" office:value="-2937.16" table:style-name="ce12">
            <text:p>-2.937,16</text:p>
          </table:table-cell>
          <table:table-cell office:value-type="float" office:value="-4228.6000000000004" table:style-name="ce12">
            <text:p>-4.228,60</text:p>
          </table:table-cell>
          <table:table-cell office:value-type="float" office:value="-4184.5600000000004" table:style-name="ce12">
            <text:p>-4.184,56</text:p>
          </table:table-cell>
          <table:table-cell office:value-type="float" office:value="0" table:style-name="ce13">
            <text:p>0,00</text:p>
          </table:table-cell>
          <table:table-cell office:value-type="float" office:value="-11350.32" table:style-name="ce12">
            <text:p>-11.350,32</text:p>
          </table:table-cell>
          <table:table-cell office:value-type="float" office:value="12001.62" table:style-name="ce10">
            <text:p>12.001,6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NDRA WANDERLEY PERSIANO MALTA</text:p>
          </table:table-cell>
          <table:table-cell office:value-type="string" table:style-name="ce8">
            <text:p>ASSISTENTE SECRETÁRIO - FC-05</text:p>
          </table:table-cell>
          <table:table-cell office:value-type="string" table:style-name="ce8">
            <text:p>GABINETE DE DESEMBARGADOR (GABAC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5155.2299999999996" table:style-name="ce10">
            <text:p>5.155,23</text:p>
          </table:table-cell>
          <table:table-cell office:value-type="float" office:value="2232.38" table:style-name="ce10">
            <text:p>2.232,38</text:p>
          </table:table-cell>
          <table:table-cell office:value-type="float" office:value="2562.4" table:style-name="ce10">
            <text:p>2.562,4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704.6" table:style-name="ce10">
            <text:p>21.704,60</text:p>
          </table:table-cell>
          <table:table-cell office:value-type="float" office:value="-2348.13" table:style-name="ce12">
            <text:p>-2.348,13</text:p>
          </table:table-cell>
          <table:table-cell office:value-type="float" office:value="-3696.87" table:style-name="ce12">
            <text:p>-3.696,87</text:p>
          </table:table-cell>
          <table:table-cell office:value-type="float" office:value="-3934.03" table:style-name="ce12">
            <text:p>-3.934,03</text:p>
          </table:table-cell>
          <table:table-cell office:value-type="float" office:value="0" table:style-name="ce13">
            <text:p>0,00</text:p>
          </table:table-cell>
          <table:table-cell office:value-type="float" office:value="-9979.0300000000007" table:style-name="ce12">
            <text:p>-9.979,03</text:p>
          </table:table-cell>
          <table:table-cell office:value-type="float" office:value="11725.57" table:style-name="ce10">
            <text:p>11.725,5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NDRO AQUÍNO RODRIGUES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1ª VT-ARA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2203.1" table:style-name="ce10">
            <text:p>2.203,10</text:p>
          </table:table-cell>
          <table:table-cell office:value-type="float" office:value="2232.38" table:style-name="ce10">
            <text:p>2.232,38</text:p>
          </table:table-cell>
          <table:table-cell office:value-type="float" office:value="4885.37" table:style-name="ce10">
            <text:p>4.885,3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956.71" table:style-name="ce10">
            <text:p>20.956,71</text:p>
          </table:table-cell>
          <table:table-cell office:value-type="float" office:value="-1841.44" table:style-name="ce12">
            <text:p>-1.841,44</text:p>
          </table:table-cell>
          <table:table-cell office:value-type="float" office:value="-2731.04" table:style-name="ce12">
            <text:p>-2.731,04</text:p>
          </table:table-cell>
          <table:table-cell office:value-type="float" office:value="-3418.07" table:style-name="ce12">
            <text:p>-3.418,07</text:p>
          </table:table-cell>
          <table:table-cell office:value-type="float" office:value="0" table:style-name="ce13">
            <text:p>0,00</text:p>
          </table:table-cell>
          <table:table-cell office:value-type="float" office:value="-7990.55" table:style-name="ce12">
            <text:p>-7.990,55</text:p>
          </table:table-cell>
          <table:table-cell office:value-type="float" office:value="12966.16" table:style-name="ce10">
            <text:p>12.966,1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NDRO ROGÉRIO DA COSTA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8ª VT)</text:p>
          </table:table-cell>
          <table:table-cell office:value-type="float" office:value="19363.86" table:style-name="ce10">
            <text:p>19.363,86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3515.81" table:style-name="ce10">
            <text:p>3.515,8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1290.68" table:style-name="ce10">
            <text:p>31.290,68</text:p>
          </table:table-cell>
          <table:table-cell office:value-type="float" office:value="-828.39" table:style-name="ce11">
            <text:p>-828,39</text:p>
          </table:table-cell>
          <table:table-cell office:value-type="float" office:value="-6099.37" table:style-name="ce12">
            <text:p>-6.099,37</text:p>
          </table:table-cell>
          <table:table-cell office:value-type="float" office:value="-4309.42" table:style-name="ce12">
            <text:p>-4.309,42</text:p>
          </table:table-cell>
          <table:table-cell office:value-type="float" office:value="0" table:style-name="ce13">
            <text:p>0,00</text:p>
          </table:table-cell>
          <table:table-cell office:value-type="float" office:value="-11237.18" table:style-name="ce12">
            <text:p>-11.237,18</text:p>
          </table:table-cell>
          <table:table-cell office:value-type="float" office:value="20053.5" table:style-name="ce10">
            <text:p>20.053,5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RA OLIVEIRA DOS SANTOS PINTO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SECRETARIA <text:s/>(2ªVTSMC)</text:p>
          </table:table-cell>
          <table:table-cell table:number-columns-repeated="3" table:style-name="ce9"/>
          <table:table-cell office:value-type="float" office:value="1972.09" table:style-name="ce10">
            <text:p>1.972,0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72.09" table:style-name="ce10">
            <text:p>1.972,09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1972.09" table:style-name="ce10">
            <text:p>1.972,0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TVA SOUZA DA HORA FARIAS MOREIRA</text:p>
          </table:table-cell>
          <table:table-cell office:value-type="string" table:style-name="ce8">
            <text:p>ASSISTENTE JURIDICO IV - FC-04</text:p>
          </table:table-cell>
          <table:table-cell office:value-type="string" table:style-name="ce8">
            <text:p>GABINETE DE DESEMBARGADOR (GABAHFI)</text:p>
          </table:table-cell>
          <table:table-cell office:value-type="float" office:value="11635.86" table:style-name="ce10">
            <text:p>11.635,86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641.54" table:style-name="ce10">
            <text:p>2.641,5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217.29" table:style-name="ce10">
            <text:p>16.217,29</text:p>
          </table:table-cell>
          <table:table-cell office:value-type="float" office:value="-1487.95" table:style-name="ce12">
            <text:p>-1.487,95</text:p>
          </table:table-cell>
          <table:table-cell office:value-type="float" office:value="-2350.5100000000002" table:style-name="ce12">
            <text:p>-2.350,51</text:p>
          </table:table-cell>
          <table:table-cell office:value-type="float" office:value="-1963.85" table:style-name="ce12">
            <text:p>-1.963,85</text:p>
          </table:table-cell>
          <table:table-cell office:value-type="float" office:value="0" table:style-name="ce13">
            <text:p>0,00</text:p>
          </table:table-cell>
          <table:table-cell office:value-type="float" office:value="-5802.31" table:style-name="ce12">
            <text:p>-5.802,31</text:p>
          </table:table-cell>
          <table:table-cell office:value-type="float" office:value="10414.98" table:style-name="ce10">
            <text:p>10.414,9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UL RAMOS DOS SANTOS FILHO</text:p>
          </table:table-cell>
          <table:table-cell office:value-type="string" table:style-name="ce8">
            <text:p>ASSESSOR-CHEFE - CJ-03</text:p>
          </table:table-cell>
          <table:table-cell office:value-type="string" table:style-name="ce8">
            <text:p>GABINETE DE DESEMBARGADOR (GABAC)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3451.99" table:style-name="ce10">
            <text:p>3.451,99</text:p>
          </table:table-cell>
          <table:table-cell office:value-type="float" office:value="8411.01" table:style-name="ce10">
            <text:p>8.411,01</text:p>
          </table:table-cell>
          <table:table-cell office:value-type="float" office:value="2882.89" table:style-name="ce10">
            <text:p>2.882,8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4031.83" table:style-name="ce10">
            <text:p>34.031,83</text:p>
          </table:table-cell>
          <table:table-cell office:value-type="float" office:value="-828.39" table:style-name="ce11">
            <text:p>-828,39</text:p>
          </table:table-cell>
          <table:table-cell office:value-type="float" office:value="-7312.38" table:style-name="ce12">
            <text:p>-7.312,38</text:p>
          </table:table-cell>
          <table:table-cell office:value-type="float" office:value="-2763.02" table:style-name="ce12">
            <text:p>-2.763,02</text:p>
          </table:table-cell>
          <table:table-cell office:value-type="float" office:value="0" table:style-name="ce13">
            <text:p>0,00</text:p>
          </table:table-cell>
          <table:table-cell office:value-type="float" office:value="-10903.79" table:style-name="ce12">
            <text:p>-10.903,79</text:p>
          </table:table-cell>
          <table:table-cell office:value-type="float" office:value="23128.04" table:style-name="ce10">
            <text:p>23.128,0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ÁVIA MENEZES ALVES DA LUZ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TOR DE ANÁLISE E CADASTRAMENTO PROCESSUAL (CA</text:p>
          </table:table-cell>
          <table:table-cell office:value-type="float" office:value="19519.71" table:style-name="ce10">
            <text:p>19.519,71</text:p>
          </table:table-cell>
          <table:table-cell office:value-type="float" office:value="4983.75" table:style-name="ce10">
            <text:p>4.983,75</text:p>
          </table:table-cell>
          <table:table-cell table:style-name="ce9"/>
          <table:table-cell office:value-type="float" office:value="1433.86" table:style-name="ce10">
            <text:p>1.433,8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937.32" table:style-name="ce10">
            <text:p>25.937,32</text:p>
          </table:table-cell>
          <table:table-cell office:value-type="float" office:value="-3562.51" table:style-name="ce12">
            <text:p>-3.562,51</text:p>
          </table:table-cell>
          <table:table-cell office:value-type="float" office:value="-4889.3999999999996" table:style-name="ce12">
            <text:p>-4.889,40</text:p>
          </table:table-cell>
          <table:table-cell office:value-type="float" office:value="-1730.85" table:style-name="ce12">
            <text:p>-1.730,85</text:p>
          </table:table-cell>
          <table:table-cell office:value-type="float" office:value="0" table:style-name="ce13">
            <text:p>0,00</text:p>
          </table:table-cell>
          <table:table-cell office:value-type="float" office:value="-10182.76" table:style-name="ce12">
            <text:p>-10.182,76</text:p>
          </table:table-cell>
          <table:table-cell office:value-type="float" office:value="15754.56" table:style-name="ce10">
            <text:p>15.754,5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ÉRGIO LUIS LISBOA CALHEIROS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4ª VT)</text:p>
          </table:table-cell>
          <table:table-cell office:value-type="float" office:value="11849.58" table:style-name="ce10">
            <text:p>11.849,58</text:p>
          </table:table-cell>
          <table:table-cell office:value-type="float" office:value="4005.37" table:style-name="ce10">
            <text:p>4.005,37</text:p>
          </table:table-cell>
          <table:table-cell office:value-type="float" office:value="8411.01" table:style-name="ce10">
            <text:p>8.411,01</text:p>
          </table:table-cell>
          <table:table-cell office:value-type="float" office:value="3108.87" table:style-name="ce10">
            <text:p>3.108,8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374.83" table:style-name="ce10">
            <text:p>27.374,83</text:p>
          </table:table-cell>
          <table:table-cell office:value-type="float" office:value="-828.39" table:style-name="ce11">
            <text:p>-828,39</text:p>
          </table:table-cell>
          <table:table-cell office:value-type="float" office:value="-4723.38" table:style-name="ce12">
            <text:p>-4.723,38</text:p>
          </table:table-cell>
          <table:table-cell office:value-type="float" office:value="-2995.61" table:style-name="ce12">
            <text:p>-2.995,61</text:p>
          </table:table-cell>
          <table:table-cell office:value-type="float" office:value="0" table:style-name="ce13">
            <text:p>0,00</text:p>
          </table:table-cell>
          <table:table-cell office:value-type="float" office:value="-8547.3799999999992" table:style-name="ce12">
            <text:p>-8.547,38</text:p>
          </table:table-cell>
          <table:table-cell office:value-type="float" office:value="18827.45" table:style-name="ce10">
            <text:p>18.827,4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ÉRGIO LUIZ ARAÚJO DA COSTA RIBEIRO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BANCO DE DADOS (SETIC)</text:p>
          </table:table-cell>
          <table:table-cell office:value-type="float" office:value="19480.75" table:style-name="ce10">
            <text:p>19.480,75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518.96" table:style-name="ce10">
            <text:p>1.518,9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939.599999999999" table:style-name="ce10">
            <text:p>22.939,60</text:p>
          </table:table-cell>
          <table:table-cell office:value-type="float" office:value="-2772.33" table:style-name="ce12">
            <text:p>-2.772,33</text:p>
          </table:table-cell>
          <table:table-cell office:value-type="float" office:value="-4258.93" table:style-name="ce12">
            <text:p>-4.258,93</text:p>
          </table:table-cell>
          <table:table-cell office:value-type="float" office:value="-676.55" table:style-name="ce11">
            <text:p>-676,55</text:p>
          </table:table-cell>
          <table:table-cell office:value-type="float" office:value="0" table:style-name="ce13">
            <text:p>0,00</text:p>
          </table:table-cell>
          <table:table-cell office:value-type="float" office:value="-7707.81" table:style-name="ce12">
            <text:p>-7.707,81</text:p>
          </table:table-cell>
          <table:table-cell office:value-type="float" office:value="15231.79" table:style-name="ce10">
            <text:p>15.231,7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HEILA SANTOS ROLIM</text:p>
          </table:table-cell>
          <table:table-cell office:value-type="string" table:style-name="ce8">
            <text:p>CHEFE DE SEÇÃO - FC-05</text:p>
          </table:table-cell>
          <table:table-cell office:value-type="string" table:style-name="ce8">
            <text:p>SEÇÃO DE ANÁLISE DE PROCESSOS ADMINISTRATIVOS (CO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3143.09" table:style-name="ce10">
            <text:p>3.143,09</text:p>
          </table:table-cell>
          <table:table-cell office:value-type="float" office:value="2232.38" table:style-name="ce10">
            <text:p>2.232,38</text:p>
          </table:table-cell>
          <table:table-cell office:value-type="float" office:value="2704.9" table:style-name="ce10">
            <text:p>2.704,9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781.89" table:style-name="ce10">
            <text:p>26.781,89</text:p>
          </table:table-cell>
          <table:table-cell office:value-type="float" office:value="-3619.83" table:style-name="ce12">
            <text:p>-3.619,83</text:p>
          </table:table-cell>
          <table:table-cell office:value-type="float" office:value="-4704.22" table:style-name="ce12">
            <text:p>-4.704,22</text:p>
          </table:table-cell>
          <table:table-cell office:value-type="float" office:value="-4808.22" table:style-name="ce12">
            <text:p>-4.808,22</text:p>
          </table:table-cell>
          <table:table-cell office:value-type="float" office:value="0" table:style-name="ce13">
            <text:p>0,00</text:p>
          </table:table-cell>
          <table:table-cell office:value-type="float" office:value="-13132.27" table:style-name="ce12">
            <text:p>-13.132,27</text:p>
          </table:table-cell>
          <table:table-cell office:value-type="float" office:value="13649.62" table:style-name="ce10">
            <text:p>13.649,6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HEIRLEY <text:s/>VASCONCELOS <text:s/>ALBUQUERQUE</text:p>
          </table:table-cell>
          <table:table-cell office:value-type="string" table:style-name="ce8">
            <text:p>COORDENADOR - CJ-02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3174.42" table:style-name="ce10">
            <text:p>3.174,42</text:p>
          </table:table-cell>
          <table:table-cell office:value-type="float" office:value="7398.87" table:style-name="ce10">
            <text:p>7.398,87</text:p>
          </table:table-cell>
          <table:table-cell office:value-type="float" office:value="3366.57" table:style-name="ce10">
            <text:p>3.366,5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694.45" table:style-name="ce10">
            <text:p>25.694,45</text:p>
          </table:table-cell>
          <table:table-cell office:value-type="float" office:value="-2021.3" table:style-name="ce12">
            <text:p>-2.021,30</text:p>
          </table:table-cell>
          <table:table-cell office:value-type="float" office:value="-4610.68" table:style-name="ce12">
            <text:p>-4.610,68</text:p>
          </table:table-cell>
          <table:table-cell office:value-type="float" office:value="-2464.54" table:style-name="ce12">
            <text:p>-2.464,54</text:p>
          </table:table-cell>
          <table:table-cell office:value-type="float" office:value="0" table:style-name="ce13">
            <text:p>0,00</text:p>
          </table:table-cell>
          <table:table-cell office:value-type="float" office:value="-9096.52" table:style-name="ce12">
            <text:p>-9.096,52</text:p>
          </table:table-cell>
          <table:table-cell office:value-type="float" office:value="16597.93" table:style-name="ce10">
            <text:p>16.597,9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HIRLEY MIRANDA LOPES LUN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6ª VT)</text:p>
          </table:table-cell>
          <table:table-cell office:value-type="float" office:value="2921.34" table:style-name="ce10">
            <text:p>2.921,34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3273.18" table:style-name="ce10">
            <text:p>3.273,1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7379.57" table:style-name="ce10">
            <text:p>7.379,57</text:p>
          </table:table-cell>
          <table:table-cell office:value-type="float" office:value="-388.57" table:style-name="ce11">
            <text:p>-388,57</text:p>
          </table:table-cell>
          <table:table-cell office:value-type="float" office:value="-54" table:style-name="ce11">
            <text:p>-54,00</text:p>
          </table:table-cell>
          <table:table-cell office:value-type="float" office:value="-2290.61" table:style-name="ce12">
            <text:p>-2.290,61</text:p>
          </table:table-cell>
          <table:table-cell office:value-type="float" office:value="0" table:style-name="ce13">
            <text:p>0,00</text:p>
          </table:table-cell>
          <table:table-cell office:value-type="float" office:value="-2733.18" table:style-name="ce12">
            <text:p>-2.733,18</text:p>
          </table:table-cell>
          <table:table-cell office:value-type="float" office:value="4646.3900000000003" table:style-name="ce10">
            <text:p>4.646,3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ILVANA PONTES FERREIR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ÁREA DE APOIO À GESTÃO SÓCIO AMBIENTAL (SGGE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5085.76" table:style-name="ce10">
            <text:p>5.085,76</text:p>
          </table:table-cell>
          <table:table-cell table:style-name="ce9"/>
          <table:table-cell office:value-type="float" office:value="2505.11" table:style-name="ce10">
            <text:p>2.505,1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226.73" table:style-name="ce10">
            <text:p>19.226,73</text:p>
          </table:table-cell>
          <table:table-cell office:value-type="float" office:value="-1988.91" table:style-name="ce12">
            <text:p>-1.988,91</text:p>
          </table:table-cell>
          <table:table-cell office:value-type="float" office:value="-3130" table:style-name="ce12">
            <text:p>-3.130,00</text:p>
          </table:table-cell>
          <table:table-cell office:value-type="float" office:value="-3271.08" table:style-name="ce12">
            <text:p>-3.271,08</text:p>
          </table:table-cell>
          <table:table-cell office:value-type="float" office:value="0" table:style-name="ce13">
            <text:p>0,00</text:p>
          </table:table-cell>
          <table:table-cell office:value-type="float" office:value="-8389.99" table:style-name="ce12">
            <text:p>-8.389,99</text:p>
          </table:table-cell>
          <table:table-cell office:value-type="float" office:value="10836.74" table:style-name="ce10">
            <text:p>10.836,7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ILVANY MARIA MENDES PIRE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10ª VT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1833.26" table:style-name="ce10">
            <text:p>1.833,26</text:p>
          </table:table-cell>
          <table:table-cell office:value-type="float" office:value="1185.05" table:style-name="ce10">
            <text:p>1.185,05</text:p>
          </table:table-cell>
          <table:table-cell office:value-type="float" office:value="2215.36" table:style-name="ce10">
            <text:p>2.215,3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632.060000000001" table:style-name="ce10">
            <text:p>16.632,06</text:p>
          </table:table-cell>
          <table:table-cell office:value-type="float" office:value="-1741.23" table:style-name="ce12">
            <text:p>-1.741,23</text:p>
          </table:table-cell>
          <table:table-cell office:value-type="float" office:value="-2512.12" table:style-name="ce12">
            <text:p>-2.512,12</text:p>
          </table:table-cell>
          <table:table-cell office:value-type="float" office:value="-2973.17" table:style-name="ce12">
            <text:p>-2.973,17</text:p>
          </table:table-cell>
          <table:table-cell office:value-type="float" office:value="0" table:style-name="ce13">
            <text:p>0,00</text:p>
          </table:table-cell>
          <table:table-cell office:value-type="float" office:value="-7226.52" table:style-name="ce12">
            <text:p>-7.226,52</text:p>
          </table:table-cell>
          <table:table-cell office:value-type="float" office:value="9405.5400000000009" table:style-name="ce10">
            <text:p>9.405,5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ILVIA RAFAELA TENORIO NOGUEIRA TEIXEIRA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SECRETARIA (2ª VT-ARA)</text:p>
          </table:table-cell>
          <table:table-cell office:value-type="float" office:value="10800.57" table:style-name="ce10">
            <text:p>10.800,57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3004.56" table:style-name="ce10">
            <text:p>3.004,5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037.51" table:style-name="ce10">
            <text:p>16.037,51</text:p>
          </table:table-cell>
          <table:table-cell office:value-type="float" office:value="-1360.53" table:style-name="ce12">
            <text:p>-1.360,53</text:p>
          </table:table-cell>
          <table:table-cell office:value-type="float" office:value="-2236.2800000000002" table:style-name="ce12">
            <text:p>-2.236,28</text:p>
          </table:table-cell>
          <table:table-cell office:value-type="float" office:value="-1132.27" table:style-name="ce12">
            <text:p>-1.132,27</text:p>
          </table:table-cell>
          <table:table-cell office:value-type="float" office:value="0" table:style-name="ce13">
            <text:p>0,00</text:p>
          </table:table-cell>
          <table:table-cell office:value-type="float" office:value="-4729.08" table:style-name="ce12">
            <text:p>-4.729,08</text:p>
          </table:table-cell>
          <table:table-cell office:value-type="float" office:value="11308.43" table:style-name="ce10">
            <text:p>11.308,4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ILVIO ANTÔNIO SILVA COST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752.41" table:style-name="ce10">
            <text:p>2.752,41</text:p>
          </table:table-cell>
          <table:table-cell table:style-name="ce9"/>
          <table:table-cell office:value-type="float" office:value="1310.95" table:style-name="ce10">
            <text:p>1.310,9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817.95" table:style-name="ce10">
            <text:p>15.817,95</text:p>
          </table:table-cell>
          <table:table-cell office:value-type="float" office:value="-1123.28" table:style-name="ce12">
            <text:p>-1.123,28</text:p>
          </table:table-cell>
          <table:table-cell office:value-type="float" office:value="-1938.92" table:style-name="ce12">
            <text:p>-1.938,92</text:p>
          </table:table-cell>
          <table:table-cell office:value-type="float" office:value="-1459.34" table:style-name="ce12">
            <text:p>-1.459,34</text:p>
          </table:table-cell>
          <table:table-cell office:value-type="float" office:value="0" table:style-name="ce13">
            <text:p>0,00</text:p>
          </table:table-cell>
          <table:table-cell office:value-type="float" office:value="-4521.54" table:style-name="ce12">
            <text:p>-4.521,54</text:p>
          </table:table-cell>
          <table:table-cell office:value-type="float" office:value="11296.41" table:style-name="ce10">
            <text:p>11.296,4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ILVIO CÉSAR DE FIGUEIREDO SANTOS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6ª VT)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2242.7800000000002" table:style-name="ce10">
            <text:p>2.242,78</text:p>
          </table:table-cell>
          <table:table-cell office:value-type="float" office:value="1379.07" table:style-name="ce10">
            <text:p>1.379,07</text:p>
          </table:table-cell>
          <table:table-cell office:value-type="float" office:value="2540.8000000000002" table:style-name="ce10">
            <text:p>2.540,8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864.17" table:style-name="ce10">
            <text:p>24.864,17</text:p>
          </table:table-cell>
          <table:table-cell office:value-type="float" office:value="-3013.82" table:style-name="ce12">
            <text:p>-3.013,82</text:p>
          </table:table-cell>
          <table:table-cell office:value-type="float" office:value="-4336.49" table:style-name="ce12">
            <text:p>-4.336,49</text:p>
          </table:table-cell>
          <table:table-cell office:value-type="float" office:value="-3090.44" table:style-name="ce12">
            <text:p>-3.090,44</text:p>
          </table:table-cell>
          <table:table-cell office:value-type="float" office:value="0" table:style-name="ce13">
            <text:p>0,00</text:p>
          </table:table-cell>
          <table:table-cell office:value-type="float" office:value="-10440.75" table:style-name="ce12">
            <text:p>-10.440,75</text:p>
          </table:table-cell>
          <table:table-cell office:value-type="float" office:value="14423.42" table:style-name="ce10">
            <text:p>14.423,4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ILVIO JOSÉ DE OLIVEIRA TENÓRIO PRADO</text:p>
          </table:table-cell>
          <table:table-cell office:value-type="string" table:style-name="ce8">
            <text:p>ASSISTENTE JURIDICO III - FC-04</text:p>
          </table:table-cell>
          <table:table-cell office:value-type="string" table:style-name="ce8">
            <text:p>GABINETE DE DESEMBARGADOR (GABEAPB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2704.24" table:style-name="ce10">
            <text:p>2.704,24</text:p>
          </table:table-cell>
          <table:table-cell office:value-type="float" office:value="1939.89" table:style-name="ce10">
            <text:p>1.939,89</text:p>
          </table:table-cell>
          <table:table-cell office:value-type="float" office:value="2870.05" table:style-name="ce10">
            <text:p>2.870,0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316.259999999998" table:style-name="ce10">
            <text:p>19.316,26</text:p>
          </table:table-cell>
          <table:table-cell office:value-type="float" office:value="-1943.72" table:style-name="ce12">
            <text:p>-1.943,72</text:p>
          </table:table-cell>
          <table:table-cell office:value-type="float" office:value="-3014.55" table:style-name="ce12">
            <text:p>-3.014,55</text:p>
          </table:table-cell>
          <table:table-cell office:value-type="float" office:value="-3011.25" table:style-name="ce12">
            <text:p>-3.011,25</text:p>
          </table:table-cell>
          <table:table-cell office:value-type="float" office:value="0" table:style-name="ce13">
            <text:p>0,00</text:p>
          </table:table-cell>
          <table:table-cell office:value-type="float" office:value="-7969.52" table:style-name="ce12">
            <text:p>-7.969,52</text:p>
          </table:table-cell>
          <table:table-cell office:value-type="float" office:value="11346.74" table:style-name="ce10">
            <text:p>11.346,7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ILVIO SILVA DE SOUZ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<text:s/>(ATA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4745.62" table:style-name="ce10">
            <text:p>4.745,62</text:p>
          </table:table-cell>
          <table:table-cell table:style-name="ce9"/>
          <table:table-cell office:value-type="float" office:value="2168.86" table:style-name="ce10">
            <text:p>2.168,8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550.34" table:style-name="ce10">
            <text:p>18.550,34</text:p>
          </table:table-cell>
          <table:table-cell office:value-type="float" office:value="-1940.73" table:style-name="ce12">
            <text:p>-1.940,73</text:p>
          </table:table-cell>
          <table:table-cell office:value-type="float" office:value="-3049.71" table:style-name="ce12">
            <text:p>-3.049,71</text:p>
          </table:table-cell>
          <table:table-cell office:value-type="float" office:value="-3132" table:style-name="ce12">
            <text:p>-3.132,00</text:p>
          </table:table-cell>
          <table:table-cell office:value-type="float" office:value="0" table:style-name="ce13">
            <text:p>0,00</text:p>
          </table:table-cell>
          <table:table-cell office:value-type="float" office:value="-8122.44" table:style-name="ce12">
            <text:p>-8.122,44</text:p>
          </table:table-cell>
          <table:table-cell office:value-type="float" office:value="10427.9" table:style-name="ce10">
            <text:p>10.427,9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IMONE MOURA E MENDES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2ª VT-ARA)</text:p>
          </table:table-cell>
          <table:table-cell office:value-type="float" office:value="19441.79" table:style-name="ce10">
            <text:p>19.441,79</text:p>
          </table:table-cell>
          <table:table-cell office:value-type="float" office:value="3234.53" table:style-name="ce10">
            <text:p>3.234,53</text:p>
          </table:table-cell>
          <table:table-cell office:value-type="float" office:value="8411.01" table:style-name="ce10">
            <text:p>8.411,01</text:p>
          </table:table-cell>
          <table:table-cell office:value-type="float" office:value="3074.62" table:style-name="ce10">
            <text:p>3.074,6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4161.949999999997" table:style-name="ce10">
            <text:p>34.161,95</text:p>
          </table:table-cell>
          <table:table-cell office:value-type="float" office:value="-2810.2" table:style-name="ce12">
            <text:p>-2.810,20</text:p>
          </table:table-cell>
          <table:table-cell office:value-type="float" office:value="-6906.85" table:style-name="ce12">
            <text:p>-6.906,85</text:p>
          </table:table-cell>
          <table:table-cell office:value-type="float" office:value="-5235.43" table:style-name="ce12">
            <text:p>-5.235,43</text:p>
          </table:table-cell>
          <table:table-cell office:value-type="float" office:value="0" table:style-name="ce13">
            <text:p>0,00</text:p>
          </table:table-cell>
          <table:table-cell office:value-type="float" office:value="-14952.48" table:style-name="ce12">
            <text:p>-14.952,48</text:p>
          </table:table-cell>
          <table:table-cell office:value-type="float" office:value="19209.47" table:style-name="ce10">
            <text:p>19.209,4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IMONE PORTO MENEZES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2ª VT)</text:p>
          </table:table-cell>
          <table:table-cell office:value-type="float" office:value="19519.71" table:style-name="ce10">
            <text:p>19.519,71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800.01" table:style-name="ce10">
            <text:p>1.800,0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259.61" table:style-name="ce10">
            <text:p>23.259,61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4226.34" table:style-name="ce12">
            <text:p>-4.226,34</text:p>
          </table:table-cell>
          <table:table-cell office:value-type="float" office:value="-2667.63" table:style-name="ce12">
            <text:p>-2.667,63</text:p>
          </table:table-cell>
          <table:table-cell office:value-type="float" office:value="0" table:style-name="ce13">
            <text:p>0,00</text:p>
          </table:table-cell>
          <table:table-cell office:value-type="float" office:value="-9634.16" table:style-name="ce12">
            <text:p>-9.634,16</text:p>
          </table:table-cell>
          <table:table-cell office:value-type="float" office:value="13625.45" table:style-name="ce10">
            <text:p>13.625,4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ISNELZE MARIA LIMA RIBEIR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8ª VT)</text:p>
          </table:table-cell>
          <table:table-cell office:value-type="float" office:value="11754.59" table:style-name="ce10">
            <text:p>11.754,59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687.17" table:style-name="ce10">
            <text:p>1.687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626.81" table:style-name="ce10">
            <text:p>14.626,81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275.12" table:style-name="ce12">
            <text:p>-2.275,12</text:p>
          </table:table-cell>
          <table:table-cell office:value-type="float" office:value="-1810.78" table:style-name="ce12">
            <text:p>-1.810,78</text:p>
          </table:table-cell>
          <table:table-cell office:value-type="float" office:value="0" table:style-name="ce13">
            <text:p>0,00</text:p>
          </table:table-cell>
          <table:table-cell office:value-type="float" office:value="-5591.07" table:style-name="ce12">
            <text:p>-5.591,07</text:p>
          </table:table-cell>
          <table:table-cell office:value-type="float" office:value="9035.74" table:style-name="ce10">
            <text:p>9.035,7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OLANGE DE OLIVEIRA MECHAILEH</text:p>
          </table:table-cell>
          <table:table-cell office:value-type="string" table:style-name="ce8">
            <text:p>TÉCNICO JUDICIÁRIO - NÍVEL MÉDIO C13</text:p>
          </table:table-cell>
          <table:table-cell table:style-name="ce9"/>
          <table:table-cell office:value-type="float" office:value="11754.59" table:style-name="ce10">
            <text:p>11.754,59</text:p>
          </table:table-cell>
          <table:table-cell office:value-type="float" office:value="2245.38" table:style-name="ce10">
            <text:p>2.245,38</text:p>
          </table:table-cell>
          <table:table-cell table:style-name="ce9"/>
          <table:table-cell office:value-type="float" office:value="1675.07" table:style-name="ce10">
            <text:p>1.675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675.04" table:style-name="ce10">
            <text:p>15.675,04</text:p>
          </table:table-cell>
          <table:table-cell office:value-type="float" office:value="-1868.01" table:style-name="ce12">
            <text:p>-1.868,01</text:p>
          </table:table-cell>
          <table:table-cell office:value-type="float" office:value="-2466.9299999999998" table:style-name="ce12">
            <text:p>-2.466,93</text:p>
          </table:table-cell>
          <table:table-cell office:value-type="float" office:value="-2641.9" table:style-name="ce12">
            <text:p>-2.641,90</text:p>
          </table:table-cell>
          <table:table-cell office:value-type="float" office:value="0" table:style-name="ce13">
            <text:p>0,00</text:p>
          </table:table-cell>
          <table:table-cell office:value-type="float" office:value="-6976.84" table:style-name="ce12">
            <text:p>-6.976,84</text:p>
          </table:table-cell>
          <table:table-cell office:value-type="float" office:value="8698.2000000000007" table:style-name="ce10">
            <text:p>8.698,2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ÔNIA VALDEZ SANTO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1568.82" table:style-name="ce10">
            <text:p>1.568,82</text:p>
          </table:table-cell>
          <table:table-cell table:style-name="ce9"/>
          <table:table-cell office:value-type="float" office:value="1624.88" table:style-name="ce10">
            <text:p>1.624,8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829.56" table:style-name="ce10">
            <text:p>14.829,56</text:p>
          </table:table-cell>
          <table:table-cell office:value-type="float" office:value="-908.39" table:style-name="ce11">
            <text:p>-908,39</text:p>
          </table:table-cell>
          <table:table-cell office:value-type="float" office:value="-2459.98" table:style-name="ce12">
            <text:p>-2.459,98</text:p>
          </table:table-cell>
          <table:table-cell office:value-type="float" office:value="-3265.4" table:style-name="ce12">
            <text:p>-3.265,40</text:p>
          </table:table-cell>
          <table:table-cell office:value-type="float" office:value="0" table:style-name="ce13">
            <text:p>0,00</text:p>
          </table:table-cell>
          <table:table-cell office:value-type="float" office:value="-6633.77" table:style-name="ce12">
            <text:p>-6.633,77</text:p>
          </table:table-cell>
          <table:table-cell office:value-type="float" office:value="8195.7900000000009" table:style-name="ce10">
            <text:p>8.195,7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ORAIA CRISTINA NUNES TENORIO CAVALCANTE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8ª VT)</text:p>
          </table:table-cell>
          <table:table-cell office:value-type="float" office:value="11897.07" table:style-name="ce10">
            <text:p>11.897,07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1583.53" table:style-name="ce10">
            <text:p>1.583,5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859.67" table:style-name="ce10">
            <text:p>14.859,67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367.66" table:style-name="ce12">
            <text:p>-2.367,66</text:p>
          </table:table-cell>
          <table:table-cell office:value-type="float" office:value="-2386.0300000000002" table:style-name="ce12">
            <text:p>-2.386,03</text:p>
          </table:table-cell>
          <table:table-cell office:value-type="float" office:value="0" table:style-name="ce13">
            <text:p>0,00</text:p>
          </table:table-cell>
          <table:table-cell office:value-type="float" office:value="-6258.86" table:style-name="ce12">
            <text:p>-6.258,86</text:p>
          </table:table-cell>
          <table:table-cell office:value-type="float" office:value="8600.81" table:style-name="ce10">
            <text:p>8.600,8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ORAYA SANTA ROSA DE MEDEIROS</text:p>
          </table:table-cell>
          <table:table-cell office:value-type="string" table:style-name="ce8">
            <text:p>DIRETOR DE DIVISÃO - CJ-01</text:p>
          </table:table-cell>
          <table:table-cell office:value-type="string" table:style-name="ce8">
            <text:p>DIVISÃO DE CAPACITAÇÃO DE MAGISTRADOS (EJ)</text:p>
          </table:table-cell>
          <table:table-cell office:value-type="float" office:value="18951.18" table:style-name="ce10">
            <text:p>18.951,18</text:p>
          </table:table-cell>
          <table:table-cell table:style-name="ce9"/>
          <table:table-cell office:value-type="float" office:value="5990.88" table:style-name="ce10">
            <text:p>5.990,88</text:p>
          </table:table-cell>
          <table:table-cell office:value-type="float" office:value="2135.14" table:style-name="ce10">
            <text:p>2.135,1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077.200000000001" table:style-name="ce10">
            <text:p>27.077,20</text:p>
          </table:table-cell>
          <table:table-cell office:value-type="float" office:value="-2647.51" table:style-name="ce12">
            <text:p>-2.647,51</text:p>
          </table:table-cell>
          <table:table-cell office:value-type="float" office:value="-5261.64" table:style-name="ce12">
            <text:p>-5.261,64</text:p>
          </table:table-cell>
          <table:table-cell office:value-type="float" office:value="-1403.46" table:style-name="ce12">
            <text:p>-1.403,46</text:p>
          </table:table-cell>
          <table:table-cell office:value-type="float" office:value="0" table:style-name="ce13">
            <text:p>0,00</text:p>
          </table:table-cell>
          <table:table-cell office:value-type="float" office:value="-9312.61" table:style-name="ce12">
            <text:p>-9.312,61</text:p>
          </table:table-cell>
          <table:table-cell office:value-type="float" office:value="17764.59" table:style-name="ce10">
            <text:p>17.764,5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TEVES LUCAS BARBOSA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5ª VT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2292.88" table:style-name="ce10">
            <text:p>2.292,88</text:p>
          </table:table-cell>
          <table:table-cell office:value-type="float" office:value="1379.07" table:style-name="ce10">
            <text:p>1.379,07</text:p>
          </table:table-cell>
          <table:table-cell office:value-type="float" office:value="1613.38" table:style-name="ce10">
            <text:p>1.613,3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921.189999999999" table:style-name="ce10">
            <text:p>16.921,19</text:p>
          </table:table-cell>
          <table:table-cell office:value-type="float" office:value="-1856.25" table:style-name="ce12">
            <text:p>-1.856,25</text:p>
          </table:table-cell>
          <table:table-cell office:value-type="float" office:value="-2829.82" table:style-name="ce12">
            <text:p>-2.829,82</text:p>
          </table:table-cell>
          <table:table-cell office:value-type="float" office:value="-4252.28" table:style-name="ce12">
            <text:p>-4.252,28</text:p>
          </table:table-cell>
          <table:table-cell office:value-type="float" office:value="0" table:style-name="ce13">
            <text:p>0,00</text:p>
          </table:table-cell>
          <table:table-cell office:value-type="float" office:value="-8938.35" table:style-name="ce12">
            <text:p>-8.938,35</text:p>
          </table:table-cell>
          <table:table-cell office:value-type="float" office:value="7982.84" table:style-name="ce10">
            <text:p>7.982,8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UELY GOME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5367.4" table:style-name="ce10">
            <text:p>5.367,40</text:p>
          </table:table-cell>
          <table:table-cell table:style-name="ce9"/>
          <table:table-cell office:value-type="float" office:value="1843.16" table:style-name="ce10">
            <text:p>1.843,1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608.95" table:style-name="ce10">
            <text:p>18.608,95</text:p>
          </table:table-cell>
          <table:table-cell office:value-type="float" office:value="-1495.98" table:style-name="ce12">
            <text:p>-1.495,98</text:p>
          </table:table-cell>
          <table:table-cell office:value-type="float" office:value="-2806.24" table:style-name="ce12">
            <text:p>-2.806,24</text:p>
          </table:table-cell>
          <table:table-cell office:value-type="float" office:value="-4468.76" table:style-name="ce12">
            <text:p>-4.468,76</text:p>
          </table:table-cell>
          <table:table-cell office:value-type="float" office:value="0" table:style-name="ce13">
            <text:p>0,00</text:p>
          </table:table-cell>
          <table:table-cell office:value-type="float" office:value="-8770.98" table:style-name="ce12">
            <text:p>-8.770,98</text:p>
          </table:table-cell>
          <table:table-cell office:value-type="float" office:value="9837.9699999999993" table:style-name="ce10">
            <text:p>9.837,9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ACIANA KELLY TENÓRIO DE ALENCAR</text:p>
          </table:table-cell>
          <table:table-cell office:value-type="string" table:style-name="ce8">
            <text:p>ANALISTA JUDICIÁRIO - NÍVEL SUPERIOR C11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0969.95" table:style-name="ce10">
            <text:p>20.969,95</text:p>
          </table:table-cell>
          <table:table-cell office:value-type="float" office:value="1167.3399999999999" table:style-name="ce10">
            <text:p>1.167,34</text:p>
          </table:table-cell>
          <table:table-cell table:style-name="ce9"/>
          <table:table-cell office:value-type="float" office:value="4590.51" table:style-name="ce10">
            <text:p>4.590,5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727.8" table:style-name="ce10">
            <text:p>26.727,80</text:p>
          </table:table-cell>
          <table:table-cell office:value-type="float" office:value="-3174.31" table:style-name="ce12">
            <text:p>-3.174,31</text:p>
          </table:table-cell>
          <table:table-cell office:value-type="float" office:value="-4241.1899999999996" table:style-name="ce12">
            <text:p>-4.241,19</text:p>
          </table:table-cell>
          <table:table-cell office:value-type="float" office:value="-3025.76" table:style-name="ce12">
            <text:p>-3.025,76</text:p>
          </table:table-cell>
          <table:table-cell office:value-type="float" office:value="0" table:style-name="ce13">
            <text:p>0,00</text:p>
          </table:table-cell>
          <table:table-cell office:value-type="float" office:value="-10441.26" table:style-name="ce12">
            <text:p>-10.441,26</text:p>
          </table:table-cell>
          <table:table-cell office:value-type="float" office:value="16286.54" table:style-name="ce10">
            <text:p>16.286,5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ACIANA MEDEIROS DE LUNA LESS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1512.58" table:style-name="ce10">
            <text:p>1.512,58</text:p>
          </table:table-cell>
          <table:table-cell table:style-name="ce9"/>
          <table:table-cell office:value-type="float" office:value="1986.96" table:style-name="ce10">
            <text:p>1.986,9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254.13" table:style-name="ce10">
            <text:p>15.254,13</text:p>
          </table:table-cell>
          <table:table-cell office:value-type="float" office:value="-918.7" table:style-name="ce11">
            <text:p>-918,70</text:p>
          </table:table-cell>
          <table:table-cell office:value-type="float" office:value="-2526.4699999999998" table:style-name="ce12">
            <text:p>-2.526,47</text:p>
          </table:table-cell>
          <table:table-cell office:value-type="float" office:value="-5706.61" table:style-name="ce12">
            <text:p>-5.706,61</text:p>
          </table:table-cell>
          <table:table-cell office:value-type="float" office:value="0" table:style-name="ce13">
            <text:p>0,00</text:p>
          </table:table-cell>
          <table:table-cell office:value-type="float" office:value="-9151.7800000000007" table:style-name="ce12">
            <text:p>-9.151,78</text:p>
          </table:table-cell>
          <table:table-cell office:value-type="float" office:value="6102.35" table:style-name="ce10">
            <text:p>6.102,3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ADEU DE ANDRADE AMORIM</text:p>
          </table:table-cell>
          <table:table-cell office:value-type="string" table:style-name="ce8">
            <text:p>ANALISTA JUDICIÁRIO - NÍVEL SUPERIOR C11</text:p>
          </table:table-cell>
          <table:table-cell office:value-type="string" table:style-name="ce8">
            <text:p>SECRETARIA (1ª VT-ARA)</text:p>
          </table:table-cell>
          <table:table-cell office:value-type="float" office:value="20969.95" table:style-name="ce10">
            <text:p>20.969,95</text:p>
          </table:table-cell>
          <table:table-cell table:number-columns-repeated="2" table:style-name="ce9"/>
          <table:table-cell office:value-type="float" office:value="5834.96" table:style-name="ce10">
            <text:p>5.834,9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804.91" table:style-name="ce10">
            <text:p>26.804,91</text:p>
          </table:table-cell>
          <table:table-cell office:value-type="float" office:value="-828.39" table:style-name="ce11">
            <text:p>-828,39</text:p>
          </table:table-cell>
          <table:table-cell office:value-type="float" office:value="-4193.8" table:style-name="ce12">
            <text:p>-4.193,80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5022.1899999999996" table:style-name="ce12">
            <text:p>-5.022,19</text:p>
          </table:table-cell>
          <table:table-cell office:value-type="float" office:value="21782.720000000001" table:style-name="ce10">
            <text:p>21.782,7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AÍS FIGUEIRÊDO SILV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DIVISÃO DE GESTÃO DO QUADRO DE SERVIDORES (SEGES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office:value-type="float" office:value="612.53" table:style-name="ce15">
            <text:p>612,5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97.58" table:style-name="ce10">
            <text:p>1.797,58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1797.58" table:style-name="ce10">
            <text:p>1.797,5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AIS SACRAMENTO LOPES RAMALHO</text:p>
          </table:table-cell>
          <table:table-cell office:value-type="string" table:style-name="ce8">
            <text:p>ASSISTENTE JURIDICO I - FC-04</text:p>
          </table:table-cell>
          <table:table-cell office:value-type="string" table:style-name="ce8">
            <text:p>GABINETE DE DESEMBARGADOR (GABAHFI)</text:p>
          </table:table-cell>
          <table:table-cell office:value-type="float" office:value="18399.2" table:style-name="ce10">
            <text:p>18.399,20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339.33" table:style-name="ce10">
            <text:p>1.339,3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678.42" table:style-name="ce10">
            <text:p>21.678,42</text:p>
          </table:table-cell>
          <table:table-cell office:value-type="float" office:value="-828.39" table:style-name="ce11">
            <text:p>-828,39</text:p>
          </table:table-cell>
          <table:table-cell office:value-type="float" office:value="-4496.08" table:style-name="ce12">
            <text:p>-4.496,08</text:p>
          </table:table-cell>
          <table:table-cell office:value-type="float" office:value="-486.94" table:style-name="ce11">
            <text:p>-486,94</text:p>
          </table:table-cell>
          <table:table-cell office:value-type="float" office:value="0" table:style-name="ce13">
            <text:p>0,00</text:p>
          </table:table-cell>
          <table:table-cell office:value-type="float" office:value="-5811.41" table:style-name="ce12">
            <text:p>-5.811,41</text:p>
          </table:table-cell>
          <table:table-cell office:value-type="float" office:value="15867.01" table:style-name="ce10">
            <text:p>15.867,0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ALITA CAVALCANTE SEIXAS BATISTA</text:p>
          </table:table-cell>
          <table:table-cell office:value-type="string" table:style-name="ce8">
            <text:p>COORDENADOR - CJ-02</text:p>
          </table:table-cell>
          <table:table-cell office:value-type="string" table:style-name="ce8">
            <text:p>COORDENADORIA DE PESQUISA PATRIMONIAL (SEPP)</text:p>
          </table:table-cell>
          <table:table-cell table:number-columns-repeated="2" table:style-name="ce9"/>
          <table:table-cell office:value-type="float" office:value="7398.87" table:style-name="ce10">
            <text:p>7.398,87</text:p>
          </table:table-cell>
          <table:table-cell office:value-type="float" office:value="3195.22" table:style-name="ce10">
            <text:p>3.195,2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0594.09" table:style-name="ce10">
            <text:p>10.594,09</text:p>
          </table:table-cell>
          <table:table-cell table:style-name="ce9"/>
          <table:table-cell office:value-type="float" office:value="-956.78" table:style-name="ce11">
            <text:p>-956,78</text:p>
          </table:table-cell>
          <table:table-cell office:value-type="float" office:value="-1356.28" table:style-name="ce12">
            <text:p>-1.356,28</text:p>
          </table:table-cell>
          <table:table-cell office:value-type="float" office:value="0" table:style-name="ce13">
            <text:p>0,00</text:p>
          </table:table-cell>
          <table:table-cell office:value-type="float" office:value="-2313.06" table:style-name="ce12">
            <text:p>-2.313,06</text:p>
          </table:table-cell>
          <table:table-cell office:value-type="float" office:value="8281.0300000000007" table:style-name="ce10">
            <text:p>8.281,0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AMARA BARROS FRAGOSO DE ARAÚJO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1506.75" table:style-name="ce10">
            <text:p>21.506,75</text:p>
          </table:table-cell>
          <table:table-cell office:value-type="float" office:value="6068.7" table:style-name="ce10">
            <text:p>6.068,70</text:p>
          </table:table-cell>
          <table:table-cell table:style-name="ce9"/>
          <table:table-cell office:value-type="float" office:value="4892.84" table:style-name="ce10">
            <text:p>4.892,8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2468.29" table:style-name="ce10">
            <text:p>32.468,29</text:p>
          </table:table-cell>
          <table:table-cell office:value-type="float" office:value="-4175.7" table:style-name="ce12">
            <text:p>-4.175,70</text:p>
          </table:table-cell>
          <table:table-cell office:value-type="float" office:value="-5513.43" table:style-name="ce12">
            <text:p>-5.513,43</text:p>
          </table:table-cell>
          <table:table-cell office:value-type="float" office:value="-979.34" table:style-name="ce11">
            <text:p>-979,34</text:p>
          </table:table-cell>
          <table:table-cell office:value-type="float" office:value="0" table:style-name="ce13">
            <text:p>0,00</text:p>
          </table:table-cell>
          <table:table-cell office:value-type="float" office:value="-10668.47" table:style-name="ce12">
            <text:p>-10.668,47</text:p>
          </table:table-cell>
          <table:table-cell office:value-type="float" office:value="21799.82" table:style-name="ce10">
            <text:p>21.799,8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ÂNIA DE MORAES RODRIGUE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1ª VT-ARA)</text:p>
          </table:table-cell>
          <table:table-cell office:value-type="float" office:value="3008.27" table:style-name="ce10">
            <text:p>3.008,27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3705.56" table:style-name="ce10">
            <text:p>3.705,5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7898.88" table:style-name="ce10">
            <text:p>7.898,88</text:p>
          </table:table-cell>
          <table:table-cell office:value-type="float" office:value="-421.16" table:style-name="ce11">
            <text:p>-421,16</text:p>
          </table:table-cell>
          <table:table-cell office:value-type="float" office:value="-154.15" table:style-name="ce11">
            <text:p>-154,15</text:p>
          </table:table-cell>
          <table:table-cell office:value-type="float" office:value="-2200" table:style-name="ce12">
            <text:p>-2.200,00</text:p>
          </table:table-cell>
          <table:table-cell office:value-type="float" office:value="0" table:style-name="ce13">
            <text:p>0,00</text:p>
          </table:table-cell>
          <table:table-cell office:value-type="float" office:value="-2775.31" table:style-name="ce12">
            <text:p>-2.775,31</text:p>
          </table:table-cell>
          <table:table-cell office:value-type="float" office:value="5123.57" table:style-name="ce10">
            <text:p>5.123,5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ÂNIA MARIA SALES REBÊL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INFORMAÇÕES FUNCIONAIS (SEGESP)</text:p>
          </table:table-cell>
          <table:table-cell office:value-type="float" office:value="5898.74" table:style-name="ce10">
            <text:p>5.898,74</text:p>
          </table:table-cell>
          <table:table-cell office:value-type="float" office:value="825.82" table:style-name="ce15">
            <text:p>825,82</text:p>
          </table:table-cell>
          <table:table-cell office:value-type="float" office:value="1185.05" table:style-name="ce10">
            <text:p>1.185,05</text:p>
          </table:table-cell>
          <table:table-cell office:value-type="float" office:value="2753.24" table:style-name="ce10">
            <text:p>2.753,24</text:p>
          </table:table-cell>
          <table:table-cell office:value-type="float" office:value="194.8" table:number-columns-spanned="2" table:number-rows-spanned="1" table:style-name="ce26">
            <text:p>194,80</text:p>
          </table:table-cell>
          <table:covered-table-cell/>
          <table:table-cell table:style-name="ce9"/>
          <table:table-cell office:value-type="float" office:value="10857.65" table:style-name="ce10">
            <text:p>10.857,65</text:p>
          </table:table-cell>
          <table:table-cell office:value-type="float" office:value="-825.82" table:style-name="ce11">
            <text:p>-825,82</text:p>
          </table:table-cell>
          <table:table-cell office:value-type="float" office:value="-1080.1199999999999" table:style-name="ce12">
            <text:p>-1.080,12</text:p>
          </table:table-cell>
          <table:table-cell office:value-type="float" office:value="-3530.05" table:style-name="ce12">
            <text:p>-3.530,05</text:p>
          </table:table-cell>
          <table:table-cell office:value-type="float" office:value="0" table:style-name="ce13">
            <text:p>0,00</text:p>
          </table:table-cell>
          <table:table-cell office:value-type="float" office:value="-5435.99" table:style-name="ce12">
            <text:p>-5.435,99</text:p>
          </table:table-cell>
          <table:table-cell office:value-type="float" office:value="5421.66" table:style-name="ce10">
            <text:p>5.421,6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ÂNIA NÁDIA DA SILVA CHAGA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TOR DE PETIÇÃO E PROTOCOLO (CAVT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3716.31" table:style-name="ce10">
            <text:p>3.716,31</text:p>
          </table:table-cell>
          <table:table-cell table:style-name="ce9"/>
          <table:table-cell office:value-type="float" office:value="2753.24" table:style-name="ce10">
            <text:p>2.753,2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867.939999999999" table:style-name="ce10">
            <text:p>17.867,94</text:p>
          </table:table-cell>
          <table:table-cell office:value-type="float" office:value="-1761.32" table:style-name="ce12">
            <text:p>-1.761,32</text:p>
          </table:table-cell>
          <table:table-cell office:value-type="float" office:value="-2750.68" table:style-name="ce12">
            <text:p>-2.750,68</text:p>
          </table:table-cell>
          <table:table-cell office:value-type="float" office:value="-4418.09" table:style-name="ce12">
            <text:p>-4.418,09</text:p>
          </table:table-cell>
          <table:table-cell office:value-type="float" office:value="0" table:style-name="ce13">
            <text:p>0,00</text:p>
          </table:table-cell>
          <table:table-cell office:value-type="float" office:value="-8930.09" table:style-name="ce12">
            <text:p>-8.930,09</text:p>
          </table:table-cell>
          <table:table-cell office:value-type="float" office:value="8937.85" table:style-name="ce10">
            <text:p>8.937,8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ÂNIA TENÓRIO DE LIMA RODRIGUES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4692.71" table:style-name="ce10">
            <text:p>4.692,71</text:p>
          </table:table-cell>
          <table:table-cell table:style-name="ce9"/>
          <table:table-cell office:value-type="float" office:value="993.48" table:style-name="ce15">
            <text:p>993,4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387.71" table:style-name="ce10">
            <text:p>24.387,71</text:p>
          </table:table-cell>
          <table:table-cell office:value-type="float" office:value="-2589.67" table:style-name="ce12">
            <text:p>-2.589,67</text:p>
          </table:table-cell>
          <table:table-cell office:value-type="float" office:value="-4851.8900000000003" table:style-name="ce12">
            <text:p>-4.851,89</text:p>
          </table:table-cell>
          <table:table-cell office:value-type="float" office:value="-2624.1" table:style-name="ce12">
            <text:p>-2.624,10</text:p>
          </table:table-cell>
          <table:table-cell office:value-type="float" office:value="0" table:style-name="ce13">
            <text:p>0,00</text:p>
          </table:table-cell>
          <table:table-cell office:value-type="float" office:value="-10065.66" table:style-name="ce12">
            <text:p>-10.065,66</text:p>
          </table:table-cell>
          <table:table-cell office:value-type="float" office:value="14322.05" table:style-name="ce10">
            <text:p>14.322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ATHIANA FERREIRA COUTINH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LEGISLAÇÃO DE PESSOAL (SEGESP)</text:p>
          </table:table-cell>
          <table:table-cell office:value-type="float" office:value="19285.939999999999" table:style-name="ce10">
            <text:p>19.285,94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522.61" table:style-name="ce10">
            <text:p>1.522,61</text:p>
          </table:table-cell>
          <table:table-cell office:value-type="float" office:value="327.10000000000002" table:number-columns-spanned="2" table:number-rows-spanned="1" table:style-name="ce26">
            <text:p>327,10</text:p>
          </table:table-cell>
          <table:covered-table-cell/>
          <table:table-cell table:style-name="ce9"/>
          <table:table-cell office:value-type="float" office:value="22320.7" table:style-name="ce10">
            <text:p>22.320,70</text:p>
          </table:table-cell>
          <table:table-cell office:value-type="float" office:value="-828.39" table:style-name="ce11">
            <text:p>-828,39</text:p>
          </table:table-cell>
          <table:table-cell office:value-type="float" office:value="-4301.82" table:style-name="ce12">
            <text:p>-4.301,82</text:p>
          </table:table-cell>
          <table:table-cell office:value-type="float" office:value="-690.59" table:style-name="ce11">
            <text:p>-690,59</text:p>
          </table:table-cell>
          <table:table-cell office:value-type="float" office:value="0" table:style-name="ce13">
            <text:p>0,00</text:p>
          </table:table-cell>
          <table:table-cell office:value-type="float" office:value="-5820.8" table:style-name="ce12">
            <text:p>-5.820,80</text:p>
          </table:table-cell>
          <table:table-cell office:value-type="float" office:value="16499.900000000001" table:style-name="ce10">
            <text:p>16.499,9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ATIENE REGINA BITENCOURT RABELO LIMA TENÓR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9ª VT)</text:p>
          </table:table-cell>
          <table:table-cell office:value-type="float" office:value="19363.86" table:style-name="ce10">
            <text:p>19.363,86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3222.18" table:style-name="ce10">
            <text:p>3.222,1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818.42" table:style-name="ce10">
            <text:p>24.818,42</text:p>
          </table:table-cell>
          <table:table-cell office:value-type="float" office:value="-828.39" table:style-name="ce11">
            <text:p>-828,39</text:p>
          </table:table-cell>
          <table:table-cell office:value-type="float" office:value="-4400.24" table:style-name="ce12">
            <text:p>-4.400,24</text:p>
          </table:table-cell>
          <table:table-cell office:value-type="float" office:value="-3666.74" table:style-name="ce12">
            <text:p>-3.666,74</text:p>
          </table:table-cell>
          <table:table-cell office:value-type="float" office:value="0" table:style-name="ce13">
            <text:p>0,00</text:p>
          </table:table-cell>
          <table:table-cell office:value-type="float" office:value="-8895.3700000000008" table:style-name="ce12">
            <text:p>-8.895,37</text:p>
          </table:table-cell>
          <table:table-cell office:value-type="float" office:value="15923.05" table:style-name="ce10">
            <text:p>15.923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ERESA LUÍSA RODRIGUES DE ALENCAR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TOR DE ESTÁGIO E TREINAMENTO (EJ)</text:p>
          </table:table-cell>
          <table:table-cell office:value-type="float" office:value="11849.58" table:style-name="ce10">
            <text:p>11.849,58</text:p>
          </table:table-cell>
          <table:table-cell office:value-type="float" office:value="1505.17" table:style-name="ce10">
            <text:p>1.505,17</text:p>
          </table:table-cell>
          <table:table-cell office:value-type="float" office:value="1379.07" table:style-name="ce10">
            <text:p>1.379,07</text:p>
          </table:table-cell>
          <table:table-cell office:value-type="float" office:value="1903.56" table:style-name="ce10">
            <text:p>1.903,5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637.38" table:style-name="ce10">
            <text:p>16.637,38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768.52" table:style-name="ce12">
            <text:p>-2.768,52</text:p>
          </table:table-cell>
          <table:table-cell office:value-type="float" office:value="-1113.8699999999999" table:style-name="ce12">
            <text:p>-1.113,87</text:p>
          </table:table-cell>
          <table:table-cell office:value-type="float" office:value="0" table:style-name="ce13">
            <text:p>0,00</text:p>
          </table:table-cell>
          <table:table-cell office:value-type="float" office:value="-5387.56" table:style-name="ce12">
            <text:p>-5.387,56</text:p>
          </table:table-cell>
          <table:table-cell office:value-type="float" office:value="11249.82" table:style-name="ce10">
            <text:p>11.249,8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ERTULINO BERNARDO DE OLIVEIRA NETO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1ª VT-ARA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2656.74" table:style-name="ce10">
            <text:p>2.656,74</text:p>
          </table:table-cell>
          <table:table-cell office:value-type="float" office:value="1939.89" table:style-name="ce10">
            <text:p>1.939,89</text:p>
          </table:table-cell>
          <table:table-cell office:value-type="float" office:value="3698.38" table:style-name="ce10">
            <text:p>3.698,3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693.400000000001" table:style-name="ce10">
            <text:p>19.693,40</text:p>
          </table:table-cell>
          <table:table-cell office:value-type="float" office:value="-1877.11" table:style-name="ce12">
            <text:p>-1.877,11</text:p>
          </table:table-cell>
          <table:table-cell office:value-type="float" office:value="-2908.79" table:style-name="ce12">
            <text:p>-2.908,79</text:p>
          </table:table-cell>
          <table:table-cell office:value-type="float" office:value="-3522.65" table:style-name="ce12">
            <text:p>-3.522,65</text:p>
          </table:table-cell>
          <table:table-cell office:value-type="float" office:value="0" table:style-name="ce13">
            <text:p>0,00</text:p>
          </table:table-cell>
          <table:table-cell office:value-type="float" office:value="-8308.5499999999993" table:style-name="ce12">
            <text:p>-8.308,55</text:p>
          </table:table-cell>
          <table:table-cell office:value-type="float" office:value="11384.85" table:style-name="ce10">
            <text:p>11.384,8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HALITA MARIA CAVALCANTI RAMOS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5ª VT)</text:p>
          </table:table-cell>
          <table:table-cell office:value-type="float" office:value="16211.27" table:style-name="ce10">
            <text:p>16.211,27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058.13" table:style-name="ce10">
            <text:p>2.058,1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501.78" table:style-name="ce10">
            <text:p>20.501,78</text:p>
          </table:table-cell>
          <table:table-cell office:value-type="float" office:value="-828.39" table:style-name="ce11">
            <text:p>-828,39</text:p>
          </table:table-cell>
          <table:table-cell office:value-type="float" office:value="-3974.84" table:style-name="ce12">
            <text:p>-3.974,84</text:p>
          </table:table-cell>
          <table:table-cell office:value-type="float" office:value="-1265.21" table:style-name="ce12">
            <text:p>-1.265,21</text:p>
          </table:table-cell>
          <table:table-cell office:value-type="float" office:value="0" table:style-name="ce13">
            <text:p>0,00</text:p>
          </table:table-cell>
          <table:table-cell office:value-type="float" office:value="-6068.44" table:style-name="ce12">
            <text:p>-6.068,44</text:p>
          </table:table-cell>
          <table:table-cell office:value-type="float" office:value="14433.34" table:style-name="ce10">
            <text:p>14.433,3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HAWMEDES DA SILVA PORCIÚNCULA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SECRETARIA DA CORREGEDORIA REGIONAL</text:p>
          </table:table-cell>
          <table:table-cell office:value-type="float" office:value="11102.22" table:style-name="ce10">
            <text:p>11.102,22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898.42" table:style-name="ce10">
            <text:p>2.898,4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233.02" table:style-name="ce10">
            <text:p>16.233,02</text:p>
          </table:table-cell>
          <table:table-cell office:value-type="float" office:value="-1391.1" table:style-name="ce12">
            <text:p>-1.391,10</text:p>
          </table:table-cell>
          <table:table-cell office:value-type="float" office:value="-2310.83" table:style-name="ce12">
            <text:p>-2.310,83</text:p>
          </table:table-cell>
          <table:table-cell office:value-type="float" office:value="-1111.53" table:style-name="ce12">
            <text:p>-1.111,53</text:p>
          </table:table-cell>
          <table:table-cell office:value-type="float" office:value="0" table:style-name="ce13">
            <text:p>0,00</text:p>
          </table:table-cell>
          <table:table-cell office:value-type="float" office:value="-4813.46" table:style-name="ce12">
            <text:p>-4.813,46</text:p>
          </table:table-cell>
          <table:table-cell office:value-type="float" office:value="11419.56" table:style-name="ce10">
            <text:p>11.419,5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HAYSE FERNANDES CARDOSO</text:p>
          </table:table-cell>
          <table:table-cell office:value-type="string" table:style-name="ce8">
            <text:p>ASSISTENTE DE JUIZ - FC-05</text:p>
          </table:table-cell>
          <table:table-cell office:value-type="string" table:style-name="ce8">
            <text:p>SECRETARIA <text:s/>(ATA)</text:p>
          </table:table-cell>
          <table:table-cell office:value-type="float" office:value="18921.900000000001" table:style-name="ce10">
            <text:p>18.921,90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348.5" table:style-name="ce10">
            <text:p>2.348,5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502.78" table:style-name="ce10">
            <text:p>23.502,78</text:p>
          </table:table-cell>
          <table:table-cell office:value-type="float" office:value="-2647.51" table:style-name="ce12">
            <text:p>-2.647,51</text:p>
          </table:table-cell>
          <table:table-cell office:value-type="float" office:value="-4220" table:style-name="ce12">
            <text:p>-4.220,00</text:p>
          </table:table-cell>
          <table:table-cell office:value-type="float" office:value="-1905.78" table:style-name="ce12">
            <text:p>-1.905,78</text:p>
          </table:table-cell>
          <table:table-cell office:value-type="float" office:value="0" table:style-name="ce13">
            <text:p>0,00</text:p>
          </table:table-cell>
          <table:table-cell office:value-type="float" office:value="-8773.2900000000009" table:style-name="ce12">
            <text:p>-8.773,29</text:p>
          </table:table-cell>
          <table:table-cell office:value-type="float" office:value="14729.49" table:style-name="ce10">
            <text:p>14.729,4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HIAGO CAMÊLO FONSECA</text:p>
          </table:table-cell>
          <table:table-cell office:value-type="string" table:style-name="ce8">
            <text:p>CHEFE DE SEÇÃO - FC-05</text:p>
          </table:table-cell>
          <table:table-cell office:value-type="string" table:style-name="ce8">
            <text:p>SEÇÃO DE APOIO ADMINISTRATIVO (SA)</text:p>
          </table:table-cell>
          <table:table-cell office:value-type="float" office:value="19441.79" table:style-name="ce10">
            <text:p>19.441,79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806.97" table:style-name="ce10">
            <text:p>2.806,9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481.14" table:style-name="ce10">
            <text:p>24.481,14</text:p>
          </table:table-cell>
          <table:table-cell office:value-type="float" office:value="-828.39" table:style-name="ce11">
            <text:p>-828,39</text:p>
          </table:table-cell>
          <table:table-cell office:value-type="float" office:value="-4426.6899999999996" table:style-name="ce12">
            <text:p>-4.426,69</text:p>
          </table:table-cell>
          <table:table-cell office:value-type="float" office:value="-574.82000000000005" table:style-name="ce11">
            <text:p>-574,82</text:p>
          </table:table-cell>
          <table:table-cell office:value-type="float" office:value="0" table:style-name="ce13">
            <text:p>0,00</text:p>
          </table:table-cell>
          <table:table-cell office:value-type="float" office:value="-5829.9" table:style-name="ce12">
            <text:p>-5.829,90</text:p>
          </table:table-cell>
          <table:table-cell office:value-type="float" office:value="18651.240000000002" table:style-name="ce10">
            <text:p>18.651,2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HIAGO DAVIS EVARISTO OLIVEIR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10ª VT)</text:p>
          </table:table-cell>
          <table:table-cell office:value-type="float" office:value="11398.39" table:style-name="ce10">
            <text:p>11.398,39</text:p>
          </table:table-cell>
          <table:table-cell table:number-columns-repeated="2" table:style-name="ce9"/>
          <table:table-cell office:value-type="float" office:value="2581.65" table:style-name="ce10">
            <text:p>2.581,6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980.04" table:style-name="ce10">
            <text:p>13.980,04</text:p>
          </table:table-cell>
          <table:table-cell office:value-type="float" office:value="-828.39" table:style-name="ce11">
            <text:p>-828,39</text:p>
          </table:table-cell>
          <table:table-cell office:value-type="float" office:value="-1631.13" table:style-name="ce12">
            <text:p>-1.631,13</text:p>
          </table:table-cell>
          <table:table-cell office:value-type="float" office:value="-1087.72" table:style-name="ce12">
            <text:p>-1.087,72</text:p>
          </table:table-cell>
          <table:table-cell office:value-type="float" office:value="0" table:style-name="ce13">
            <text:p>0,00</text:p>
          </table:table-cell>
          <table:table-cell office:value-type="float" office:value="-3547.24" table:style-name="ce12">
            <text:p>-3.547,24</text:p>
          </table:table-cell>
          <table:table-cell office:value-type="float" office:value="10432.799999999999" table:style-name="ce10">
            <text:p>10.432,8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HIAGO HENRIQUE DE BARROS VANDERLEI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SECRETARIA DA CORREGEDORIA REGIONAL</text:p>
          </table:table-cell>
          <table:table-cell office:value-type="float" office:value="11897.07" table:style-name="ce10">
            <text:p>11.897,07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168.46" table:style-name="ce10">
            <text:p>2.168,4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297.91" table:style-name="ce10">
            <text:p>16.297,91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445.91" table:style-name="ce12">
            <text:p>-2.445,91</text:p>
          </table:table-cell>
          <table:table-cell office:value-type="float" office:value="-2587.2600000000002" table:style-name="ce12">
            <text:p>-2.587,26</text:p>
          </table:table-cell>
          <table:table-cell office:value-type="float" office:value="0" table:style-name="ce13">
            <text:p>0,00</text:p>
          </table:table-cell>
          <table:table-cell office:value-type="float" office:value="-6538.34" table:style-name="ce12">
            <text:p>-6.538,34</text:p>
          </table:table-cell>
          <table:table-cell office:value-type="float" office:value="9759.57" table:style-name="ce10">
            <text:p>9.759,5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HIAGO HENRIQUE SOUZA MUNT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2ª VT)</text:p>
          </table:table-cell>
          <table:table-cell office:value-type="float" office:value="11889.15" table:style-name="ce10">
            <text:p>11.889,15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3499.71" table:style-name="ce10">
            <text:p>3.499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799.87" table:style-name="ce10">
            <text:p>23.799,87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4090.71" table:style-name="ce12">
            <text:p>-4.090,71</text:p>
          </table:table-cell>
          <table:table-cell office:value-type="float" office:value="-3644.13" table:style-name="ce12">
            <text:p>-3.644,13</text:p>
          </table:table-cell>
          <table:table-cell office:value-type="float" office:value="0" table:style-name="ce13">
            <text:p>0,00</text:p>
          </table:table-cell>
          <table:table-cell office:value-type="float" office:value="-9240.01" table:style-name="ce12">
            <text:p>-9.240,01</text:p>
          </table:table-cell>
          <table:table-cell office:value-type="float" office:value="14559.86" table:style-name="ce10">
            <text:p>14.559,8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HIAGO PHILIPPE CORDEIRO DE BARROS</text:p>
          </table:table-cell>
          <table:table-cell office:value-type="string" table:style-name="ce8">
            <text:p>ANALISTA JUDICIÁRIO - NÍVEL SUPERIOR A2</text:p>
          </table:table-cell>
          <table:table-cell office:value-type="string" table:style-name="ce8">
            <text:p>DIVISÃO DE SEGURANÇA DA INFORMAÇÃO E PROTEÇÃO DE</text:p>
          </table:table-cell>
          <table:table-cell office:value-type="float" office:value="12610.99" table:style-name="ce10">
            <text:p>12.610,99</text:p>
          </table:table-cell>
          <table:table-cell table:number-columns-repeated="2" table:style-name="ce9"/>
          <table:table-cell office:value-type="float" office:value="3257.17" table:style-name="ce10">
            <text:p>3.257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868.16" table:style-name="ce10">
            <text:p>15.868,16</text:p>
          </table:table-cell>
          <table:table-cell office:value-type="float" office:value="-828.39" table:style-name="ce11">
            <text:p>-828,39</text:p>
          </table:table-cell>
          <table:table-cell office:value-type="float" office:value="-2141.1" table:style-name="ce12">
            <text:p>-2.141,10</text:p>
          </table:table-cell>
          <table:table-cell office:value-type="float" office:value="-855.06" table:style-name="ce11">
            <text:p>-855,06</text:p>
          </table:table-cell>
          <table:table-cell office:value-type="float" office:value="0" table:style-name="ce13">
            <text:p>0,00</text:p>
          </table:table-cell>
          <table:table-cell office:value-type="float" office:value="-3824.55" table:style-name="ce12">
            <text:p>-3.824,55</text:p>
          </table:table-cell>
          <table:table-cell office:value-type="float" office:value="12043.61" table:style-name="ce10">
            <text:p>12.043,6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HIAGO PONTES DE ALENCAR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484.93" table:style-name="ce10">
            <text:p>13.484,93</text:p>
          </table:table-cell>
          <table:table-cell table:number-columns-repeated="2" table:style-name="ce9"/>
          <table:table-cell office:value-type="float" office:value="3316.75" table:style-name="ce10">
            <text:p>3.316,7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801.68" table:style-name="ce10">
            <text:p>16.801,68</text:p>
          </table:table-cell>
          <table:table-cell office:value-type="float" office:value="-1771.79" table:style-name="ce12">
            <text:p>-1.771,79</text:p>
          </table:table-cell>
          <table:table-cell office:value-type="float" office:value="-2247.48" table:style-name="ce12">
            <text:p>-2.247,48</text:p>
          </table:table-cell>
          <table:table-cell office:value-type="float" office:value="-2023.37" table:style-name="ce12">
            <text:p>-2.023,37</text:p>
          </table:table-cell>
          <table:table-cell office:value-type="float" office:value="0" table:style-name="ce13">
            <text:p>0,00</text:p>
          </table:table-cell>
          <table:table-cell office:value-type="float" office:value="-6042.64" table:style-name="ce12">
            <text:p>-6.042,64</text:p>
          </table:table-cell>
          <table:table-cell office:value-type="float" office:value="10759.04" table:style-name="ce10">
            <text:p>10.759,0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IAGO JOSÉ SANTANA CABRAL</text:p>
          </table:table-cell>
          <table:table-cell office:value-type="string" table:style-name="ce8">
            <text:p>TÉCNICO JUDICIÁRIO - NÍVEL MÉDIO B10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2408.71" table:style-name="ce10">
            <text:p>12.408,71</text:p>
          </table:table-cell>
          <table:table-cell table:number-columns-repeated="2" table:style-name="ce9"/>
          <table:table-cell office:value-type="float" office:value="3027.2" table:style-name="ce10">
            <text:p>3.027,2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435.91" table:style-name="ce10">
            <text:p>15.435,91</text:p>
          </table:table-cell>
          <table:table-cell office:value-type="float" office:value="-828.39" table:style-name="ce11">
            <text:p>-828,39</text:p>
          </table:table-cell>
          <table:table-cell office:value-type="float" office:value="-2141.75" table:style-name="ce12">
            <text:p>-2.141,75</text:p>
          </table:table-cell>
          <table:table-cell office:value-type="float" office:value="-1110" table:style-name="ce12">
            <text:p>-1.110,00</text:p>
          </table:table-cell>
          <table:table-cell office:value-type="float" office:value="0" table:style-name="ce13">
            <text:p>0,00</text:p>
          </table:table-cell>
          <table:table-cell office:value-type="float" office:value="-4080.14" table:style-name="ce12">
            <text:p>-4.080,14</text:p>
          </table:table-cell>
          <table:table-cell office:value-type="float" office:value="11355.77" table:style-name="ce10">
            <text:p>11.355,7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IAGO PIMENTEL GOMES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19363.86" table:style-name="ce10">
            <text:p>19.363,86</text:p>
          </table:table-cell>
          <table:table-cell table:number-columns-repeated="2" table:style-name="ce9"/>
          <table:table-cell office:value-type="float" office:value="3030.95" table:style-name="ce10">
            <text:p>3.030,9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394.81" table:style-name="ce10">
            <text:p>22.394,81</text:p>
          </table:table-cell>
          <table:table-cell office:value-type="float" office:value="-828.39" table:style-name="ce11">
            <text:p>-828,39</text:p>
          </table:table-cell>
          <table:table-cell office:value-type="float" office:value="-4071.48" table:style-name="ce12">
            <text:p>-4.071,48</text:p>
          </table:table-cell>
          <table:table-cell office:value-type="float" office:value="-1623.33" table:style-name="ce12">
            <text:p>-1.623,33</text:p>
          </table:table-cell>
          <table:table-cell office:value-type="float" office:value="0" table:style-name="ce13">
            <text:p>0,00</text:p>
          </table:table-cell>
          <table:table-cell office:value-type="float" office:value="-6523.2" table:style-name="ce12">
            <text:p>-6.523,20</text:p>
          </table:table-cell>
          <table:table-cell office:value-type="float" office:value="15871.61" table:style-name="ce10">
            <text:p>15.871,6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ÚLIO MÁRCIO FREITAS LIN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5857.22" table:style-name="ce10">
            <text:p>5.857,22</text:p>
          </table:table-cell>
          <table:table-cell table:style-name="ce9"/>
          <table:table-cell office:value-type="float" office:value="1782.67" table:style-name="ce10">
            <text:p>1.782,6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038.28" table:style-name="ce10">
            <text:p>19.038,28</text:p>
          </table:table-cell>
          <table:table-cell office:value-type="float" office:value="-1576.8" table:style-name="ce12">
            <text:p>-1.576,80</text:p>
          </table:table-cell>
          <table:table-cell table:style-name="ce9"/>
          <table:table-cell office:value-type="float" office:value="-4043.09" table:style-name="ce12">
            <text:p>-4.043,09</text:p>
          </table:table-cell>
          <table:table-cell office:value-type="float" office:value="0" table:style-name="ce13">
            <text:p>0,00</text:p>
          </table:table-cell>
          <table:table-cell office:value-type="float" office:value="-5619.89" table:style-name="ce12">
            <text:p>-5.619,89</text:p>
          </table:table-cell>
          <table:table-cell office:value-type="float" office:value="13418.39" table:style-name="ce10">
            <text:p>13.418,3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ULISSES SILVA MELO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DIVISÃO DE INFRAESTRUTURA TECNOLÓGICA (SETIC)</text:p>
          </table:table-cell>
          <table:table-cell office:value-type="float" office:value="19035.14" table:style-name="ce10">
            <text:p>19.035,14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769.8" table:style-name="ce10">
            <text:p>2.769,8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744.83" table:style-name="ce10">
            <text:p>23.744,83</text:p>
          </table:table-cell>
          <table:table-cell office:value-type="float" office:value="-2673.63" table:style-name="ce12">
            <text:p>-2.673,63</text:p>
          </table:table-cell>
          <table:table-cell office:value-type="float" office:value="-4111.3900000000003" table:style-name="ce12">
            <text:p>-4.111,39</text:p>
          </table:table-cell>
          <table:table-cell office:value-type="float" office:value="-1327.89" table:style-name="ce12">
            <text:p>-1.327,89</text:p>
          </table:table-cell>
          <table:table-cell office:value-type="float" office:value="0" table:style-name="ce13">
            <text:p>0,00</text:p>
          </table:table-cell>
          <table:table-cell office:value-type="float" office:value="-8112.91" table:style-name="ce12">
            <text:p>-8.112,91</text:p>
          </table:table-cell>
          <table:table-cell office:value-type="float" office:value="15631.92" table:style-name="ce10">
            <text:p>15.631,9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LDÊNIO SANTOS COSTA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<text:s/>(PEN)</text:p>
          </table:table-cell>
          <table:table-cell office:value-type="float" office:value="11770.42" table:style-name="ce10">
            <text:p>11.770,42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633.99" table:style-name="ce10">
            <text:p>2.633,9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344.3" table:style-name="ce10">
            <text:p>16.344,30</text:p>
          </table:table-cell>
          <table:table-cell office:value-type="float" office:value="-1487.95" table:style-name="ce12">
            <text:p>-1.487,95</text:p>
          </table:table-cell>
          <table:table-cell office:value-type="float" office:value="-2335.38" table:style-name="ce12">
            <text:p>-2.335,38</text:p>
          </table:table-cell>
          <table:table-cell office:value-type="float" office:value="-3633.33" table:style-name="ce12">
            <text:p>-3.633,33</text:p>
          </table:table-cell>
          <table:table-cell office:value-type="float" office:value="0" table:style-name="ce13">
            <text:p>0,00</text:p>
          </table:table-cell>
          <table:table-cell office:value-type="float" office:value="-7456.66" table:style-name="ce12">
            <text:p>-7.456,66</text:p>
          </table:table-cell>
          <table:table-cell office:value-type="float" office:value="8887.64" table:style-name="ce10">
            <text:p>8.887,6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LDO ROSTAN DOS SANTOS SILVA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9ª VT)</text:p>
          </table:table-cell>
          <table:table-cell office:value-type="float" office:value="19285.939999999999" table:style-name="ce10">
            <text:p>19.285,94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3214.23" table:style-name="ce10">
            <text:p>3.214,2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440.06" table:style-name="ce10">
            <text:p>24.440,06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4057.78" table:style-name="ce12">
            <text:p>-4.057,78</text:p>
          </table:table-cell>
          <table:table-cell office:value-type="float" office:value="-1826.99" table:style-name="ce12">
            <text:p>-1.826,99</text:p>
          </table:table-cell>
          <table:table-cell office:value-type="float" office:value="0" table:style-name="ce13">
            <text:p>0,00</text:p>
          </table:table-cell>
          <table:table-cell office:value-type="float" office:value="-8624.9599999999991" table:style-name="ce12">
            <text:p>-8.624,96</text:p>
          </table:table-cell>
          <table:table-cell office:value-type="float" office:value="15815.1" table:style-name="ce10">
            <text:p>15.815,1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LÉRIA ALVES LEITE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21428.83" table:style-name="ce10">
            <text:p>21.428,83</text:p>
          </table:table-cell>
          <table:table-cell office:value-type="float" office:value="4321.22" table:style-name="ce10">
            <text:p>4.321,22</text:p>
          </table:table-cell>
          <table:table-cell table:style-name="ce9"/>
          <table:table-cell office:value-type="float" office:value="993.48" table:style-name="ce15">
            <text:p>993,4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743.53" table:style-name="ce10">
            <text:p>26.743,53</text:p>
          </table:table-cell>
          <table:table-cell office:value-type="float" office:value="-3015.29" table:style-name="ce12">
            <text:p>-3.015,29</text:p>
          </table:table-cell>
          <table:table-cell office:value-type="float" office:value="-5382.7" table:style-name="ce12">
            <text:p>-5.382,70</text:p>
          </table:table-cell>
          <table:table-cell office:value-type="float" office:value="-1881" table:style-name="ce12">
            <text:p>-1.881,00</text:p>
          </table:table-cell>
          <table:table-cell office:value-type="float" office:value="0" table:style-name="ce13">
            <text:p>0,00</text:p>
          </table:table-cell>
          <table:table-cell office:value-type="float" office:value="-10278.99" table:style-name="ce12">
            <text:p>-10.278,99</text:p>
          </table:table-cell>
          <table:table-cell office:value-type="float" office:value="16464.54" table:style-name="ce10">
            <text:p>16.464,5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LÉRIA PERDIGÃO GOMES SOARES BEZERRA</text:p>
          </table:table-cell>
          <table:table-cell office:value-type="string" table:style-name="ce8">
            <text:p>DIRETOR DE DIVISÃO - CJ-01</text:p>
          </table:table-cell>
          <table:table-cell office:value-type="string" table:style-name="ce8">
            <text:p>DIVISÃO DE OUVIDORIA</text:p>
          </table:table-cell>
          <table:table-cell office:value-type="float" office:value="19441.79" table:style-name="ce10">
            <text:p>19.441,79</text:p>
          </table:table-cell>
          <table:table-cell office:value-type="float" office:value="1753.22" table:style-name="ce10">
            <text:p>1.753,22</text:p>
          </table:table-cell>
          <table:table-cell office:value-type="float" office:value="5990.88" table:style-name="ce10">
            <text:p>5.990,88</text:p>
          </table:table-cell>
          <table:table-cell office:value-type="float" office:value="2958.1" table:style-name="ce10">
            <text:p>2.958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0143.99" table:style-name="ce10">
            <text:p>30.143,99</text:p>
          </table:table-cell>
          <table:table-cell office:value-type="float" office:value="-3029.47" table:style-name="ce12">
            <text:p>-3.029,47</text:p>
          </table:table-cell>
          <table:table-cell office:value-type="float" office:value="-5669.38" table:style-name="ce12">
            <text:p>-5.669,38</text:p>
          </table:table-cell>
          <table:table-cell office:value-type="float" office:value="-3515.62" table:style-name="ce12">
            <text:p>-3.515,62</text:p>
          </table:table-cell>
          <table:table-cell office:value-type="float" office:value="0" table:style-name="ce13">
            <text:p>0,00</text:p>
          </table:table-cell>
          <table:table-cell office:value-type="float" office:value="-12214.47" table:style-name="ce12">
            <text:p>-12.214,47</text:p>
          </table:table-cell>
          <table:table-cell office:value-type="float" office:value="17929.52" table:style-name="ce10">
            <text:p>17.929,5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LESKA RODRIGUES MEDEIROS TORRES MULLER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1ªVTSMC)</text:p>
          </table:table-cell>
          <table:table-cell office:value-type="float" office:value="10844.04" table:style-name="ce10">
            <text:p>10.844,04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825.38" table:style-name="ce10">
            <text:p>1.825,3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854.47" table:style-name="ce10">
            <text:p>13.854,47</text:p>
          </table:table-cell>
          <table:table-cell office:value-type="float" office:value="-1360.53" table:style-name="ce12">
            <text:p>-1.360,53</text:p>
          </table:table-cell>
          <table:table-cell office:value-type="float" office:value="-2064.4899999999998" table:style-name="ce12">
            <text:p>-2.064,49</text:p>
          </table:table-cell>
          <table:table-cell office:value-type="float" office:value="-2193.64" table:style-name="ce12">
            <text:p>-2.193,64</text:p>
          </table:table-cell>
          <table:table-cell office:value-type="float" office:value="0" table:style-name="ce13">
            <text:p>0,00</text:p>
          </table:table-cell>
          <table:table-cell office:value-type="float" office:value="-5618.66" table:style-name="ce12">
            <text:p>-5.618,66</text:p>
          </table:table-cell>
          <table:table-cell office:value-type="float" office:value="8235.81" table:style-name="ce10">
            <text:p>8.235,8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LTER COSTA DOS SANTOS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<text:s/>(PAL)</text:p>
          </table:table-cell>
          <table:table-cell office:value-type="float" office:value="11778.34" table:style-name="ce10">
            <text:p>11.778,34</text:p>
          </table:table-cell>
          <table:table-cell office:value-type="float" office:value="2202.79" table:style-name="ce10">
            <text:p>2.202,79</text:p>
          </table:table-cell>
          <table:table-cell office:value-type="float" office:value="8411.01" table:style-name="ce10">
            <text:p>8.411,01</text:p>
          </table:table-cell>
          <table:table-cell office:value-type="float" office:value="4596.04" table:style-name="ce10">
            <text:p>4.596,0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988.18" table:style-name="ce10">
            <text:p>26.988,18</text:p>
          </table:table-cell>
          <table:table-cell office:value-type="float" office:value="-1841.39" table:style-name="ce12">
            <text:p>-1.841,39</text:p>
          </table:table-cell>
          <table:table-cell office:value-type="float" office:value="-4469.2700000000004" table:style-name="ce12">
            <text:p>-4.469,27</text:p>
          </table:table-cell>
          <table:table-cell office:value-type="float" office:value="-3930.76" table:style-name="ce12">
            <text:p>-3.930,76</text:p>
          </table:table-cell>
          <table:table-cell office:value-type="float" office:value="0" table:style-name="ce13">
            <text:p>0,00</text:p>
          </table:table-cell>
          <table:table-cell office:value-type="float" office:value="-10241.42" table:style-name="ce12">
            <text:p>-10.241,42</text:p>
          </table:table-cell>
          <table:table-cell office:value-type="float" office:value="16746.759999999998" table:style-name="ce10">
            <text:p>16.746,7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LTER MELO DA SILV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LICITAÇÃO E COMPRAS (SLC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4224.05" table:style-name="ce10">
            <text:p>4.224,05</text:p>
          </table:table-cell>
          <table:table-cell office:value-type="float" office:value="1185.05" table:style-name="ce10">
            <text:p>1.185,05</text:p>
          </table:table-cell>
          <table:table-cell office:value-type="float" office:value="3926.87" table:style-name="ce10">
            <text:p>3.926,87</text:p>
          </table:table-cell>
          <table:table-cell office:value-type="float" office:value="2408.65" table:number-columns-spanned="2" table:number-rows-spanned="1" table:style-name="ce27">
            <text:p>2.408,65</text:p>
          </table:table-cell>
          <table:covered-table-cell/>
          <table:table-cell table:style-name="ce9"/>
          <table:table-cell office:value-type="float" office:value="23499.21" table:style-name="ce10">
            <text:p>23.499,21</text:p>
          </table:table-cell>
          <table:table-cell office:value-type="float" office:value="-1883.68" table:style-name="ce12">
            <text:p>-1.883,68</text:p>
          </table:table-cell>
          <table:table-cell office:value-type="float" office:value="-3890.75" table:style-name="ce12">
            <text:p>-3.890,75</text:p>
          </table:table-cell>
          <table:table-cell office:value-type="float" office:value="-4399.83" table:style-name="ce12">
            <text:p>-4.399,83</text:p>
          </table:table-cell>
          <table:table-cell office:value-type="float" office:value="0" table:style-name="ce13">
            <text:p>0,00</text:p>
          </table:table-cell>
          <table:table-cell office:value-type="float" office:value="-10174.26" table:style-name="ce12">
            <text:p>-10.174,26</text:p>
          </table:table-cell>
          <table:table-cell office:value-type="float" office:value="13324.95" table:style-name="ce10">
            <text:p>13.324,9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NESSA AGRA BARROS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5ª VT)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2755.21" table:style-name="ce10">
            <text:p>2.755,21</text:p>
          </table:table-cell>
          <table:table-cell office:value-type="float" office:value="8411.01" table:style-name="ce10">
            <text:p>8.411,01</text:p>
          </table:table-cell>
          <table:table-cell office:value-type="float" office:value="2558.6799999999998" table:style-name="ce10">
            <text:p>2.558,6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2426.42" table:style-name="ce10">
            <text:p>32.426,42</text:p>
          </table:table-cell>
          <table:table-cell office:value-type="float" office:value="-3098.37" table:style-name="ce12">
            <text:p>-3.098,37</text:p>
          </table:table-cell>
          <table:table-cell office:value-type="float" office:value="-6440.08" table:style-name="ce12">
            <text:p>-6.440,08</text:p>
          </table:table-cell>
          <table:table-cell office:value-type="float" office:value="-5518.71" table:style-name="ce12">
            <text:p>-5.518,71</text:p>
          </table:table-cell>
          <table:table-cell office:value-type="float" office:value="0" table:style-name="ce13">
            <text:p>0,00</text:p>
          </table:table-cell>
          <table:table-cell office:value-type="float" office:value="-15057.16" table:style-name="ce12">
            <text:p>-15.057,16</text:p>
          </table:table-cell>
          <table:table-cell office:value-type="float" office:value="17369.259999999998" table:style-name="ce10">
            <text:p>17.369,2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NESSA DE ALMEIDA PINTO MONTEIRO</text:p>
          </table:table-cell>
          <table:table-cell office:value-type="string" table:style-name="ce8">
            <text:p>ANALISTA JUDICIÁRIO - NÍVEL SUPERIOR A4</text:p>
          </table:table-cell>
          <table:table-cell office:value-type="string" table:style-name="ce8">
            <text:p>SETOR DE SAÚDE (SEGESP)</text:p>
          </table:table-cell>
          <table:table-cell office:value-type="float" office:value="15160.06" table:style-name="ce10">
            <text:p>15.160,06</text:p>
          </table:table-cell>
          <table:table-cell table:number-columns-repeated="2" table:style-name="ce9"/>
          <table:table-cell office:value-type="float" office:value="2186.5" table:style-name="ce10">
            <text:p>2.186,5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346.560000000001" table:style-name="ce10">
            <text:p>17.346,56</text:p>
          </table:table-cell>
          <table:table-cell office:value-type="float" office:value="-1934.59" table:style-name="ce12">
            <text:p>-1.934,59</text:p>
          </table:table-cell>
          <table:table-cell office:value-type="float" office:value="-2767.64" table:style-name="ce12">
            <text:p>-2.767,64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4702.2299999999996" table:style-name="ce12">
            <text:p>-4.702,23</text:p>
          </table:table-cell>
          <table:table-cell office:value-type="float" office:value="12644.33" table:style-name="ce10">
            <text:p>12.644,3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NESSA MARGARIDA SILVA DE CARVALHO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ANÁLISE E CADASTRAMENTO PROCESSUAL (CA</text:p>
          </table:table-cell>
          <table:table-cell office:value-type="float" office:value="11849.58" table:style-name="ce10">
            <text:p>11.849,58</text:p>
          </table:table-cell>
          <table:table-cell office:value-type="float" office:value="2299.42" table:style-name="ce10">
            <text:p>2.299,42</text:p>
          </table:table-cell>
          <table:table-cell office:value-type="float" office:value="1939.89" table:style-name="ce10">
            <text:p>1.939,89</text:p>
          </table:table-cell>
          <table:table-cell office:value-type="float" office:value="1848.83" table:style-name="ce10">
            <text:p>1.848,8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937.72" table:style-name="ce10">
            <text:p>17.937,72</text:p>
          </table:table-cell>
          <table:table-cell office:value-type="float" office:value="-1876.92" table:style-name="ce12">
            <text:p>-1.876,92</text:p>
          </table:table-cell>
          <table:table-cell office:value-type="float" office:value="-2986.79" table:style-name="ce12">
            <text:p>-2.986,79</text:p>
          </table:table-cell>
          <table:table-cell office:value-type="float" office:value="-2189.91" table:style-name="ce12">
            <text:p>-2.189,91</text:p>
          </table:table-cell>
          <table:table-cell office:value-type="float" office:value="0" table:style-name="ce13">
            <text:p>0,00</text:p>
          </table:table-cell>
          <table:table-cell office:value-type="float" office:value="-7053.62" table:style-name="ce12">
            <text:p>-7.053,62</text:p>
          </table:table-cell>
          <table:table-cell office:value-type="float" office:value="10884.1" table:style-name="ce10">
            <text:p>10.884,1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NESSA MERCENAS DOS SANTOS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DIVISÃO DE PLANEJAMENTO E CONTROLE ORÇAMENTÁRIO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office:value-type="float" office:value="2796.13" table:style-name="ce10">
            <text:p>2.796,1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981.18" table:style-name="ce10">
            <text:p>3.981,18</text:p>
          </table:table-cell>
          <table:table-cell table:number-columns-repeated="2" table:style-name="ce9"/>
          <table:table-cell office:value-type="float" office:value="-810" table:style-name="ce11">
            <text:p>-810,00</text:p>
          </table:table-cell>
          <table:table-cell office:value-type="float" office:value="0" table:style-name="ce13">
            <text:p>0,00</text:p>
          </table:table-cell>
          <table:table-cell office:value-type="float" office:value="-810" table:style-name="ce11">
            <text:p>-810,00</text:p>
          </table:table-cell>
          <table:table-cell office:value-type="float" office:value="3171.18" table:style-name="ce10">
            <text:p>3.171,1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ÂNIA FLORÊNCIO DA COSTA CAVALCANTE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SAÚDE (SEGESP)</text:p>
          </table:table-cell>
          <table:table-cell office:value-type="float" office:value="12229.52" table:style-name="ce10">
            <text:p>12.229,52</text:p>
          </table:table-cell>
          <table:table-cell office:value-type="float" office:value="2560.16" table:style-name="ce10">
            <text:p>2.560,16</text:p>
          </table:table-cell>
          <table:table-cell office:value-type="float" office:value="1185.05" table:style-name="ce10">
            <text:p>1.185,05</text:p>
          </table:table-cell>
          <table:table-cell office:value-type="float" office:value="4141.21" table:style-name="ce10">
            <text:p>4.141,2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115.939999999999" table:style-name="ce10">
            <text:p>20.115,94</text:p>
          </table:table-cell>
          <table:table-cell office:value-type="float" office:value="-1648.02" table:style-name="ce12">
            <text:p>-1.648,02</text:p>
          </table:table-cell>
          <table:table-cell office:value-type="float" office:value="-2966.21" table:style-name="ce12">
            <text:p>-2.966,21</text:p>
          </table:table-cell>
          <table:table-cell office:value-type="float" office:value="-6262.97" table:style-name="ce12">
            <text:p>-6.262,97</text:p>
          </table:table-cell>
          <table:table-cell office:value-type="float" office:value="0" table:style-name="ce13">
            <text:p>0,00</text:p>
          </table:table-cell>
          <table:table-cell office:value-type="float" office:value="-10877.2" table:style-name="ce12">
            <text:p>-10.877,20</text:p>
          </table:table-cell>
          <table:table-cell office:value-type="float" office:value="9238.74" table:style-name="ce10">
            <text:p>9.238,7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NUZA NICÁCIO DO NASCIMENTO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TOR DE CONTABILIDADE (SOF)</text:p>
          </table:table-cell>
          <table:table-cell office:value-type="float" office:value="19441.79" table:style-name="ce10">
            <text:p>19.441,79</text:p>
          </table:table-cell>
          <table:table-cell office:value-type="float" office:value="424.33" table:style-name="ce15">
            <text:p>424,33</text:p>
          </table:table-cell>
          <table:table-cell table:style-name="ce9"/>
          <table:table-cell office:value-type="float" office:value="2194.3200000000002" table:style-name="ce10">
            <text:p>2.194,3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060.44" table:style-name="ce10">
            <text:p>22.060,44</text:p>
          </table:table-cell>
          <table:table-cell office:value-type="float" office:value="-2810.2" table:style-name="ce12">
            <text:p>-2.810,20</text:p>
          </table:table-cell>
          <table:table-cell office:value-type="float" office:value="-3716.74" table:style-name="ce12">
            <text:p>-3.716,74</text:p>
          </table:table-cell>
          <table:table-cell office:value-type="float" office:value="-1483.32" table:style-name="ce12">
            <text:p>-1.483,32</text:p>
          </table:table-cell>
          <table:table-cell office:value-type="float" office:value="0" table:style-name="ce13">
            <text:p>0,00</text:p>
          </table:table-cell>
          <table:table-cell office:value-type="float" office:value="-8010.26" table:style-name="ce12">
            <text:p>-8.010,26</text:p>
          </table:table-cell>
          <table:table-cell office:value-type="float" office:value="14050.18" table:style-name="ce10">
            <text:p>14.050,1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ERA BOMFIM LOUREIRO PORTEL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6976.45" table:style-name="ce10">
            <text:p>6.976,45</text:p>
          </table:table-cell>
          <table:table-cell table:number-columns-repeated="2" table:style-name="ce9"/>
          <table:table-cell office:value-type="float" office:value="993.48" table:style-name="ce15">
            <text:p>993,4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7969.93" table:style-name="ce10">
            <text:p>7.969,93</text:p>
          </table:table-cell>
          <table:table-cell office:value-type="float" office:value="-515.92999999999995" table:style-name="ce11">
            <text:p>-515,93</text:p>
          </table:table-cell>
          <table:table-cell office:value-type="float" office:value="-389.1" table:style-name="ce11">
            <text:p>-389,10</text:p>
          </table:table-cell>
          <table:table-cell office:value-type="float" office:value="-2785.48" table:style-name="ce12">
            <text:p>-2.785,48</text:p>
          </table:table-cell>
          <table:table-cell office:value-type="float" office:value="0" table:style-name="ce13">
            <text:p>0,00</text:p>
          </table:table-cell>
          <table:table-cell office:value-type="float" office:value="-3690.51" table:style-name="ce12">
            <text:p>-3.690,51</text:p>
          </table:table-cell>
          <table:table-cell office:value-type="float" office:value="4279.42" table:style-name="ce10">
            <text:p>4.279,4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ERA LÚCIA GAMA DE MENDONÇA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38182.269999999997" table:style-name="ce10">
            <text:p>38.182,27</text:p>
          </table:table-cell>
          <table:table-cell office:value-type="float" office:value="754.25" table:style-name="ce15">
            <text:p>754,25</text:p>
          </table:table-cell>
          <table:table-cell table:style-name="ce9"/>
          <table:table-cell office:value-type="float" office:value="1094.6099999999999" table:style-name="ce10">
            <text:p>1.094,6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0031.129999999997" table:style-name="ce10">
            <text:p>40.031,13</text:p>
          </table:table-cell>
          <table:table-cell office:value-type="float" office:value="-5520.72" table:style-name="ce12">
            <text:p>-5.520,72</text:p>
          </table:table-cell>
          <table:table-cell office:value-type="float" office:value="-8267.85" table:style-name="ce12">
            <text:p>-8.267,85</text:p>
          </table:table-cell>
          <table:table-cell office:value-type="float" office:value="-1272.6300000000001" table:style-name="ce12">
            <text:p>-1.272,63</text:p>
          </table:table-cell>
          <table:table-cell office:value-type="float" office:value="0" table:style-name="ce13">
            <text:p>0,00</text:p>
          </table:table-cell>
          <table:table-cell office:value-type="float" office:value="-15061.2" table:style-name="ce12">
            <text:p>-15.061,20</text:p>
          </table:table-cell>
          <table:table-cell office:value-type="float" office:value="24969.93" table:style-name="ce10">
            <text:p>24.969,9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ERÔNICA CRISTINA SOBREIRA DE LIM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9696.5499999999993" table:style-name="ce10">
            <text:p>9.696,55</text:p>
          </table:table-cell>
          <table:table-cell office:value-type="float" office:value="3313.86" table:style-name="ce10">
            <text:p>3.313,86</text:p>
          </table:table-cell>
          <table:table-cell table:style-name="ce9"/>
          <table:table-cell office:value-type="float" office:value="1986.96" table:style-name="ce10">
            <text:p>1.986,9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997.37" table:style-name="ce10">
            <text:p>14.997,37</text:p>
          </table:table-cell>
          <table:table-cell office:value-type="float" office:value="-876.34" table:style-name="ce11">
            <text:p>-876,34</text:p>
          </table:table-cell>
          <table:table-cell office:value-type="float" office:value="-1891.78" table:style-name="ce12">
            <text:p>-1.891,78</text:p>
          </table:table-cell>
          <table:table-cell office:value-type="float" office:value="-4439.8500000000004" table:style-name="ce12">
            <text:p>-4.439,85</text:p>
          </table:table-cell>
          <table:table-cell office:value-type="float" office:value="0" table:style-name="ce13">
            <text:p>0,00</text:p>
          </table:table-cell>
          <table:table-cell office:value-type="float" office:value="-7207.97" table:style-name="ce12">
            <text:p>-7.207,97</text:p>
          </table:table-cell>
          <table:table-cell office:value-type="float" office:value="7789.4" table:style-name="ce10">
            <text:p>7.789,4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ICTOR MANOEL MÁXIM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108.15" table:style-name="ce10">
            <text:p>13.108,15</text:p>
          </table:table-cell>
          <table:table-cell office:value-type="float" office:value="1590.36" table:style-name="ce10">
            <text:p>1.590,36</text:p>
          </table:table-cell>
          <table:table-cell table:style-name="ce9"/>
          <table:table-cell office:value-type="float" office:value="1687.17" table:style-name="ce10">
            <text:p>1.687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385.68" table:style-name="ce10">
            <text:p>16.385,68</text:p>
          </table:table-cell>
          <table:table-cell office:value-type="float" office:value="-1701.15" table:style-name="ce12">
            <text:p>-1.701,15</text:p>
          </table:table-cell>
          <table:table-cell office:value-type="float" office:value="-2204.96" table:style-name="ce12">
            <text:p>-2.204,96</text:p>
          </table:table-cell>
          <table:table-cell office:value-type="float" office:value="-1648.69" table:style-name="ce12">
            <text:p>-1.648,69</text:p>
          </table:table-cell>
          <table:table-cell office:value-type="float" office:value="0" table:style-name="ce13">
            <text:p>0,00</text:p>
          </table:table-cell>
          <table:table-cell office:value-type="float" office:value="-5554.8" table:style-name="ce12">
            <text:p>-5.554,80</text:p>
          </table:table-cell>
          <table:table-cell office:value-type="float" office:value="10830.88" table:style-name="ce10">
            <text:p>10.830,8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ICTOR REZENDE DOREA</text:p>
          </table:table-cell>
          <table:table-cell office:value-type="string" table:style-name="ce8">
            <text:p>SECRETÁRIO - CJ-03</text:p>
          </table:table-cell>
          <table:table-cell office:value-type="string" table:style-name="ce8">
            <text:p>SECRETARIA DE GOVERNANÇA E GESTÃO ESTRATÉGICA</text:p>
          </table:table-cell>
          <table:table-cell office:value-type="float" office:value="18325.75" table:style-name="ce10">
            <text:p>18.325,75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1886.23" table:style-name="ce10">
            <text:p>1.886,2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622.99" table:style-name="ce10">
            <text:p>28.622,99</text:p>
          </table:table-cell>
          <table:table-cell office:value-type="float" office:value="-828.39" table:style-name="ce11">
            <text:p>-828,39</text:p>
          </table:table-cell>
          <table:table-cell office:value-type="float" office:value="-5613.35" table:style-name="ce12">
            <text:p>-5.613,35</text:p>
          </table:table-cell>
          <table:table-cell office:value-type="float" office:value="-1132.27" table:style-name="ce12">
            <text:p>-1.132,27</text:p>
          </table:table-cell>
          <table:table-cell office:value-type="float" office:value="0" table:style-name="ce13">
            <text:p>0,00</text:p>
          </table:table-cell>
          <table:table-cell office:value-type="float" office:value="-7574.01" table:style-name="ce12">
            <text:p>-7.574,01</text:p>
          </table:table-cell>
          <table:table-cell office:value-type="float" office:value="21048.98" table:style-name="ce10">
            <text:p>21.048,9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IVIANA MENEZES COST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873.32" table:style-name="ce10">
            <text:p>11.873,32</text:p>
          </table:table-cell>
          <table:table-cell office:value-type="float" office:value="551.05999999999995" table:style-name="ce15">
            <text:p>551,06</text:p>
          </table:table-cell>
          <table:table-cell table:style-name="ce9"/>
          <table:table-cell office:value-type="float" office:value="993.48" table:style-name="ce15">
            <text:p>993,4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417.86" table:style-name="ce10">
            <text:p>13.417,86</text:p>
          </table:table-cell>
          <table:table-cell office:value-type="float" office:value="-779.64" table:style-name="ce11">
            <text:p>-779,64</text:p>
          </table:table-cell>
          <table:table-cell office:value-type="float" office:value="-2332.94" table:style-name="ce12">
            <text:p>-2.332,94</text:p>
          </table:table-cell>
          <table:table-cell office:value-type="float" office:value="-1573.8" table:style-name="ce12">
            <text:p>-1.573,80</text:p>
          </table:table-cell>
          <table:table-cell office:value-type="float" office:value="0" table:style-name="ce13">
            <text:p>0,00</text:p>
          </table:table-cell>
          <table:table-cell office:value-type="float" office:value="-4686.38" table:style-name="ce12">
            <text:p>-4.686,38</text:p>
          </table:table-cell>
          <table:table-cell office:value-type="float" office:value="8731.48" table:style-name="ce10">
            <text:p>8.731,4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IVIANE RODRIGUES MAIA NOBRE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DIVISÃO DE CAPACITAÇÃO DE MAGISTRADOS (EJ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1974.29" table:style-name="ce10">
            <text:p>1.974,29</text:p>
          </table:table-cell>
          <table:table-cell office:value-type="float" office:value="1939.89" table:style-name="ce10">
            <text:p>1.939,89</text:p>
          </table:table-cell>
          <table:table-cell office:value-type="float" office:value="2998.17" table:style-name="ce10">
            <text:p>2.998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809.419999999998" table:style-name="ce10">
            <text:p>18.809,42</text:p>
          </table:table-cell>
          <table:table-cell office:value-type="float" office:value="-1823.28" table:style-name="ce12">
            <text:p>-1.823,28</text:p>
          </table:table-cell>
          <table:table-cell office:value-type="float" office:value="-2977.33" table:style-name="ce12">
            <text:p>-2.977,33</text:p>
          </table:table-cell>
          <table:table-cell office:value-type="float" office:value="-4697.72" table:style-name="ce12">
            <text:p>-4.697,72</text:p>
          </table:table-cell>
          <table:table-cell office:value-type="float" office:value="0" table:style-name="ce13">
            <text:p>0,00</text:p>
          </table:table-cell>
          <table:table-cell office:value-type="float" office:value="-9498.33" table:style-name="ce12">
            <text:p>-9.498,33</text:p>
          </table:table-cell>
          <table:table-cell office:value-type="float" office:value="9311.09" table:style-name="ce10">
            <text:p>9.311,0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ANDA GODEIRO DOS SANTOS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3919.53" table:style-name="ce10">
            <text:p>3.919,53</text:p>
          </table:table-cell>
          <table:table-cell table:style-name="ce9"/>
          <table:table-cell office:value-type="float" office:value="993.48" table:style-name="ce15">
            <text:p>993,4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198.95" table:style-name="ce10">
            <text:p>24.198,95</text:p>
          </table:table-cell>
          <table:table-cell office:value-type="float" office:value="-2558.52" table:style-name="ce12">
            <text:p>-2.558,52</text:p>
          </table:table-cell>
          <table:table-cell office:value-type="float" office:value="-4808.55" table:style-name="ce12">
            <text:p>-4.808,55</text:p>
          </table:table-cell>
          <table:table-cell office:value-type="float" office:value="-2417.71" table:style-name="ce12">
            <text:p>-2.417,71</text:p>
          </table:table-cell>
          <table:table-cell office:value-type="float" office:value="0" table:style-name="ce13">
            <text:p>0,00</text:p>
          </table:table-cell>
          <table:table-cell office:value-type="float" office:value="-9784.7800000000007" table:style-name="ce12">
            <text:p>-9.784,78</text:p>
          </table:table-cell>
          <table:table-cell office:value-type="float" office:value="14414.17" table:style-name="ce10">
            <text:p>14.414,1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ANDERLÉA DA SILVA SOARES</text:p>
          </table:table-cell>
          <table:table-cell office:value-type="string" table:style-name="ce8">
            <text:p>COORDENADOR - CJ-02</text:p>
          </table:table-cell>
          <table:table-cell office:value-type="string" table:style-name="ce8">
            <text:p>COORDENADORIA DE APOIO ÀS VARAS (SEJ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3671.9" table:style-name="ce10">
            <text:p>3.671,90</text:p>
          </table:table-cell>
          <table:table-cell office:value-type="float" office:value="7398.87" table:style-name="ce10">
            <text:p>7.398,87</text:p>
          </table:table-cell>
          <table:table-cell office:value-type="float" office:value="3915.23" table:style-name="ce10">
            <text:p>3.915,2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788.080000000002" table:style-name="ce10">
            <text:p>26.788,08</text:p>
          </table:table-cell>
          <table:table-cell office:value-type="float" office:value="-2103.38" table:style-name="ce12">
            <text:p>-2.103,38</text:p>
          </table:table-cell>
          <table:table-cell office:value-type="float" office:value="-4737.97" table:style-name="ce12">
            <text:p>-4.737,97</text:p>
          </table:table-cell>
          <table:table-cell office:value-type="float" office:value="-6030.01" table:style-name="ce12">
            <text:p>-6.030,01</text:p>
          </table:table-cell>
          <table:table-cell office:value-type="float" office:value="0" table:style-name="ce13">
            <text:p>0,00</text:p>
          </table:table-cell>
          <table:table-cell office:value-type="float" office:value="-12871.36" table:style-name="ce12">
            <text:p>-12.871,36</text:p>
          </table:table-cell>
          <table:table-cell office:value-type="float" office:value="13916.72" table:style-name="ce10">
            <text:p>13.916,7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ANESSA KIEV FERNANDES ALBUQUERQUE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COORDENADORIA DE EXECUÇÃO (SEPP)</text:p>
          </table:table-cell>
          <table:table-cell table:number-columns-repeated="3" table:style-name="ce9"/>
          <table:table-cell office:value-type="float" office:value="2802.44" table:style-name="ce10">
            <text:p>2.802,4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02.44" table:style-name="ce10">
            <text:p>2.802,44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2802.44" table:style-name="ce10">
            <text:p>2.802,4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ASHINGTON LUIZ DE FRANÇ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SLQ)</text:p>
          </table:table-cell>
          <table:table-cell office:value-type="float" office:value="1917" table:style-name="ce10">
            <text:p>1.917,00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921.24" table:style-name="ce10">
            <text:p>2.921,2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023.29" table:style-name="ce10">
            <text:p>6.023,29</text:p>
          </table:table-cell>
          <table:table-cell office:value-type="float" office:value="-210.87" table:style-name="ce11">
            <text:p>-210,87</text:p>
          </table:table-cell>
          <table:table-cell office:value-type="float" office:value="-59.83" table:style-name="ce11">
            <text:p>-59,83</text:p>
          </table:table-cell>
          <table:table-cell office:value-type="float" office:value="-1916.95" table:style-name="ce12">
            <text:p>-1.916,95</text:p>
          </table:table-cell>
          <table:table-cell office:value-type="float" office:value="0" table:style-name="ce13">
            <text:p>0,00</text:p>
          </table:table-cell>
          <table:table-cell office:value-type="float" office:value="-2187.65" table:style-name="ce12">
            <text:p>-2.187,65</text:p>
          </table:table-cell>
          <table:table-cell office:value-type="float" office:value="3835.64" table:style-name="ce10">
            <text:p>3.835,6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EBER GUIMARÃES ARARUNA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3734.06" table:style-name="ce10">
            <text:p>3.734,06</text:p>
          </table:table-cell>
          <table:table-cell table:style-name="ce9"/>
          <table:table-cell office:value-type="float" office:value="661.35" table:style-name="ce15">
            <text:p>661,3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681.35" table:style-name="ce10">
            <text:p>23.681,35</text:p>
          </table:table-cell>
          <table:table-cell office:value-type="float" office:value="-2527.92" table:style-name="ce12">
            <text:p>-2.527,92</text:p>
          </table:table-cell>
          <table:table-cell table:style-name="ce9"/>
          <table:table-cell office:value-type="float" office:value="-767.11" table:style-name="ce11">
            <text:p>-767,11</text:p>
          </table:table-cell>
          <table:table-cell office:value-type="float" office:value="0" table:style-name="ce13">
            <text:p>0,00</text:p>
          </table:table-cell>
          <table:table-cell office:value-type="float" office:value="-3295.03" table:style-name="ce12">
            <text:p>-3.295,03</text:p>
          </table:table-cell>
          <table:table-cell office:value-type="float" office:value="20386.32" table:style-name="ce10">
            <text:p>20.386,3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ELLINGTON MARCONDE PINHEIRO DE ALMEIDA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SETOR DE PETIÇÃO E PROTOCOLO (CAVT)</text:p>
          </table:table-cell>
          <table:table-cell table:number-columns-repeated="3" table:style-name="ce9"/>
          <table:table-cell office:value-type="float" office:value="4409.1899999999996" table:style-name="ce10">
            <text:p>4.409,1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409.1899999999996" table:style-name="ce10">
            <text:p>4.409,19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4409.1899999999996" table:style-name="ce10">
            <text:p>4.409,1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ELLINGTON VASCONCELOS SILVA</text:p>
          </table:table-cell>
          <table:table-cell office:value-type="string" table:style-name="ce8">
            <text:p>ASSISTENTE DE DIRETOR - FC-04</text:p>
          </table:table-cell>
          <table:table-cell office:value-type="string" table:style-name="ce8">
            <text:p>SECRETARIA DE PRECATÓRIOS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3174.42" table:style-name="ce10">
            <text:p>3.174,42</text:p>
          </table:table-cell>
          <table:table-cell office:value-type="float" office:value="1939.89" table:style-name="ce10">
            <text:p>1.939,89</text:p>
          </table:table-cell>
          <table:table-cell office:value-type="float" office:value="3812.8" table:style-name="ce10">
            <text:p>3.812,8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729.189999999999" table:style-name="ce10">
            <text:p>20.729,19</text:p>
          </table:table-cell>
          <table:table-cell office:value-type="float" office:value="-2021.3" table:style-name="ce12">
            <text:p>-2.021,30</text:p>
          </table:table-cell>
          <table:table-cell office:value-type="float" office:value="-3018.24" table:style-name="ce12">
            <text:p>-3.018,24</text:p>
          </table:table-cell>
          <table:table-cell office:value-type="float" office:value="-3342.02" table:style-name="ce12">
            <text:p>-3.342,02</text:p>
          </table:table-cell>
          <table:table-cell office:value-type="float" office:value="0" table:style-name="ce13">
            <text:p>0,00</text:p>
          </table:table-cell>
          <table:table-cell office:value-type="float" office:value="-8381.56" table:style-name="ce12">
            <text:p>-8.381,56</text:p>
          </table:table-cell>
          <table:table-cell office:value-type="float" office:value="12347.63" table:style-name="ce10">
            <text:p>12.347,6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ENDELL SILVA SOARES</text:p>
          </table:table-cell>
          <table:table-cell office:value-type="string" table:style-name="ce8">
            <text:p>ANALISTA JUDICIÁRIO - NÍVEL SUPERIOR A2</text:p>
          </table:table-cell>
          <table:table-cell table:style-name="ce9"/>
          <table:table-cell office:value-type="float" office:value="13026.17" table:style-name="ce10">
            <text:p>13.026,17</text:p>
          </table:table-cell>
          <table:table-cell table:number-columns-repeated="2" table:style-name="ce9"/>
          <table:table-cell office:value-type="float" office:value="3750.57" table:style-name="ce10">
            <text:p>3.750,5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776.740000000002" table:style-name="ce10">
            <text:p>16.776,74</text:p>
          </table:table-cell>
          <table:table-cell office:value-type="float" office:value="-828.39" table:style-name="ce11">
            <text:p>-828,39</text:p>
          </table:table-cell>
          <table:table-cell office:value-type="float" office:value="-2328.62" table:style-name="ce12">
            <text:p>-2.328,62</text:p>
          </table:table-cell>
          <table:table-cell office:value-type="float" office:value="-1670.82" table:style-name="ce12">
            <text:p>-1.670,82</text:p>
          </table:table-cell>
          <table:table-cell office:value-type="float" office:value="0" table:style-name="ce13">
            <text:p>0,00</text:p>
          </table:table-cell>
          <table:table-cell office:value-type="float" office:value="-4827.83" table:style-name="ce12">
            <text:p>-4.827,83</text:p>
          </table:table-cell>
          <table:table-cell office:value-type="float" office:value="11948.91" table:style-name="ce10">
            <text:p>11.948,9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ERTHER JOSÉ AMARAL BORGE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TOR DE PAGAMENTO (SOF)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3451.99" table:style-name="ce10">
            <text:p>3.451,99</text:p>
          </table:table-cell>
          <table:table-cell table:style-name="ce9"/>
          <table:table-cell office:value-type="float" office:value="2360.62" table:style-name="ce10">
            <text:p>2.360,6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098.55" table:style-name="ce10">
            <text:p>25.098,55</text:p>
          </table:table-cell>
          <table:table-cell office:value-type="float" office:value="-3309.77" table:style-name="ce12">
            <text:p>-3.309,77</text:p>
          </table:table-cell>
          <table:table-cell office:value-type="float" office:value="-4421.25" table:style-name="ce12">
            <text:p>-4.421,25</text:p>
          </table:table-cell>
          <table:table-cell office:value-type="float" office:value="-106.79" table:style-name="ce11">
            <text:p>-106,79</text:p>
          </table:table-cell>
          <table:table-cell office:value-type="float" office:value="0" table:style-name="ce13">
            <text:p>0,00</text:p>
          </table:table-cell>
          <table:table-cell office:value-type="float" office:value="-7837.81" table:style-name="ce12">
            <text:p>-7.837,81</text:p>
          </table:table-cell>
          <table:table-cell office:value-type="float" office:value="17260.740000000002" table:style-name="ce10">
            <text:p>17.260,7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ESLEY SIMPLÍCIO MELO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9ª VT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3629.4" table:style-name="ce10">
            <text:p>3.629,40</text:p>
          </table:table-cell>
          <table:table-cell office:value-type="float" office:value="8411.01" table:style-name="ce10">
            <text:p>8.411,01</text:p>
          </table:table-cell>
          <table:table-cell office:value-type="float" office:value="3809.08" table:style-name="ce10">
            <text:p>3.809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651.57" table:style-name="ce10">
            <text:p>27.651,57</text:p>
          </table:table-cell>
          <table:table-cell office:value-type="float" office:value="-2096.37" table:style-name="ce12">
            <text:p>-2.096,37</text:p>
          </table:table-cell>
          <table:table-cell office:value-type="float" office:value="-4902.2700000000004" table:style-name="ce12">
            <text:p>-4.902,27</text:p>
          </table:table-cell>
          <table:table-cell office:value-type="float" office:value="-3297.5" table:style-name="ce12">
            <text:p>-3.297,50</text:p>
          </table:table-cell>
          <table:table-cell office:value-type="float" office:value="0" table:style-name="ce13">
            <text:p>0,00</text:p>
          </table:table-cell>
          <table:table-cell office:value-type="float" office:value="-10296.14" table:style-name="ce12">
            <text:p>-10.296,14</text:p>
          </table:table-cell>
          <table:table-cell office:value-type="float" office:value="17355.43" table:style-name="ce10">
            <text:p>17.355,4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ILLAMBERGH HOLANDA BRITO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2ª VT)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1770.21" table:style-name="ce10">
            <text:p>1.770,21</text:p>
          </table:table-cell>
          <table:table-cell office:value-type="float" office:value="2232.38" table:style-name="ce10">
            <text:p>2.232,38</text:p>
          </table:table-cell>
          <table:table-cell office:value-type="float" office:value="1717.91" table:style-name="ce10">
            <text:p>1.717,9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006.44" table:style-name="ce10">
            <text:p>25.006,44</text:p>
          </table:table-cell>
          <table:table-cell office:value-type="float" office:value="-3032.27" table:style-name="ce12">
            <text:p>-3.032,27</text:p>
          </table:table-cell>
          <table:table-cell office:value-type="float" office:value="-3548.33" table:style-name="ce12">
            <text:p>-3.548,33</text:p>
          </table:table-cell>
          <table:table-cell office:value-type="float" office:value="-2801.43" table:style-name="ce12">
            <text:p>-2.801,43</text:p>
          </table:table-cell>
          <table:table-cell office:value-type="float" office:value="0" table:style-name="ce13">
            <text:p>0,00</text:p>
          </table:table-cell>
          <table:table-cell office:value-type="float" office:value="-9382.0300000000007" table:style-name="ce12">
            <text:p>-9.382,03</text:p>
          </table:table-cell>
          <table:table-cell office:value-type="float" office:value="15624.41" table:style-name="ce10">
            <text:p>15.624,4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ILLANY REGINA ALVES DA SILVA LOPES</text:p>
          </table:table-cell>
          <table:table-cell office:value-type="string" table:style-name="ce8">
            <text:p>ANALISTA JUDICIÁRIO - NÍVEL SUPERIOR A5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17053.43" table:style-name="ce10">
            <text:p>17.053,43</text:p>
          </table:table-cell>
          <table:table-cell table:number-columns-repeated="2" table:style-name="ce9"/>
          <table:table-cell office:value-type="float" office:value="5264.69" table:style-name="ce10">
            <text:p>5.264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318.12" table:style-name="ce10">
            <text:p>22.318,12</text:p>
          </table:table-cell>
          <table:table-cell office:value-type="float" office:value="-2352.0500000000002" table:style-name="ce12">
            <text:p>-2.352,05</text:p>
          </table:table-cell>
          <table:table-cell office:value-type="float" office:value="-3069.25" table:style-name="ce12">
            <text:p>-3.069,25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5421.3" table:style-name="ce12">
            <text:p>-5.421,30</text:p>
          </table:table-cell>
          <table:table-cell office:value-type="float" office:value="16896.82" table:style-name="ce10">
            <text:p>16.896,8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ILSON AUGUSTO OURIVES MACEDO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<text:s/>(1UNP)</text:p>
          </table:table-cell>
          <table:table-cell office:value-type="float" office:value="11214.13" table:style-name="ce10">
            <text:p>11.214,13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3173.77" table:style-name="ce10">
            <text:p>3.173,7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327.79" table:style-name="ce10">
            <text:p>16.327,79</text:p>
          </table:table-cell>
          <table:table-cell office:value-type="float" office:value="-1407.33" table:style-name="ce12">
            <text:p>-1.407,33</text:p>
          </table:table-cell>
          <table:table-cell office:value-type="float" office:value="-2360.98" table:style-name="ce12">
            <text:p>-2.360,98</text:p>
          </table:table-cell>
          <table:table-cell office:value-type="float" office:value="-1486.97" table:style-name="ce12">
            <text:p>-1.486,97</text:p>
          </table:table-cell>
          <table:table-cell office:value-type="float" office:value="0" table:style-name="ce13">
            <text:p>0,00</text:p>
          </table:table-cell>
          <table:table-cell office:value-type="float" office:value="-5255.28" table:style-name="ce12">
            <text:p>-5.255,28</text:p>
          </table:table-cell>
          <table:table-cell office:value-type="float" office:value="11072.51" table:style-name="ce10">
            <text:p>11.072,5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YARA MARIA DA COSTA BARBOZA ROCHA SANTO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1447.87" table:style-name="ce10">
            <text:p>1.447,87</text:p>
          </table:table-cell>
          <table:table-cell table:style-name="ce9"/>
          <table:table-cell office:value-type="float" office:value="1986.96" table:style-name="ce10">
            <text:p>1.986,9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070.69" table:style-name="ce10">
            <text:p>15.070,69</text:p>
          </table:table-cell>
          <table:table-cell office:value-type="float" office:value="-888.44" table:style-name="ce11">
            <text:p>-888,44</text:p>
          </table:table-cell>
          <table:table-cell office:value-type="float" office:value="-1908.61" table:style-name="ce12">
            <text:p>-1.908,61</text:p>
          </table:table-cell>
          <table:table-cell office:value-type="float" office:value="-5861.94" table:style-name="ce12">
            <text:p>-5.861,94</text:p>
          </table:table-cell>
          <table:table-cell office:value-type="float" office:value="0" table:style-name="ce13">
            <text:p>0,00</text:p>
          </table:table-cell>
          <table:table-cell office:value-type="float" office:value="-8658.99" table:style-name="ce12">
            <text:p>-8.658,99</text:p>
          </table:table-cell>
          <table:table-cell office:value-type="float" office:value="6411.7" table:style-name="ce10">
            <text:p>6.411,7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YASMIN BARBOSA FONTES OLIVEIR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5681.08" table:style-name="ce10">
            <text:p>5.681,08</text:p>
          </table:table-cell>
          <table:table-cell table:number-columns-repeated="3"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5681.08" table:style-name="ce10">
            <text:p>5.681,08</text:p>
          </table:table-cell>
          <table:table-cell office:value-type="float" office:value="-309.94" table:style-name="ce11">
            <text:p>-309,94</text:p>
          </table:table-cell>
          <table:table-cell office:value-type="float" office:value="-607.70000000000005" table:style-name="ce11">
            <text:p>-607,70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917.64" table:style-name="ce11">
            <text:p>-917,64</text:p>
          </table:table-cell>
          <table:table-cell office:value-type="float" office:value="4763.4399999999996" table:style-name="ce10">
            <text:p>4.763,4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YOLANDA ARAUJO ALVES BALBINO</text:p>
          </table:table-cell>
          <table:table-cell office:value-type="string" table:style-name="ce8">
            <text:p>ASSISTENTE SECRETÁRIO - FC-05</text:p>
          </table:table-cell>
          <table:table-cell office:value-type="string" table:style-name="ce8">
            <text:p>SETOR DE CONTRATOS E PUBLICAÇÃO (SA)</text:p>
          </table:table-cell>
          <table:table-cell office:value-type="float" office:value="1212" table:style-name="ce10">
            <text:p>1.212,00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1288.46" table:style-name="ce10">
            <text:p>1.288,4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732.84" table:style-name="ce10">
            <text:p>4.732,84</text:p>
          </table:table-cell>
          <table:table-cell office:value-type="float" office:value="-169.68" table:style-name="ce11">
            <text:p>-169,68</text:p>
          </table:table-cell>
          <table:table-cell office:value-type="float" office:value="-136.41" table:style-name="ce11">
            <text:p>-136,41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306.08999999999997" table:style-name="ce11">
            <text:p>-306,09</text:p>
          </table:table-cell>
          <table:table-cell office:value-type="float" office:value="4426.75" table:style-name="ce10">
            <text:p>4.426,7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YONALDO CARLOS ESTEVÃO DA COSTA</text:p>
          </table:table-cell>
          <table:table-cell office:value-type="string" table:style-name="ce8">
            <text:p>TÉCNICO JUDICIÁRIO - NÍVEL MÉDIO C13</text:p>
          </table:table-cell>
          <table:table-cell table:style-name="ce9"/>
          <table:table-cell office:value-type="float" office:value="11897.07" table:style-name="ce10">
            <text:p>11.897,07</text:p>
          </table:table-cell>
          <table:table-cell office:value-type="float" office:value="3269.41" table:style-name="ce10">
            <text:p>3.269,41</text:p>
          </table:table-cell>
          <table:table-cell table:style-name="ce9"/>
          <table:table-cell office:value-type="float" office:value="2726.71" table:style-name="ce10">
            <text:p>2.726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893.189999999999" table:style-name="ce10">
            <text:p>17.893,19</text:p>
          </table:table-cell>
          <table:table-cell office:value-type="float" office:value="-2036.97" table:style-name="ce12">
            <text:p>-2.036,97</text:p>
          </table:table-cell>
          <table:table-cell office:value-type="float" office:value="-2269.84" table:style-name="ce12">
            <text:p>-2.269,84</text:p>
          </table:table-cell>
          <table:table-cell office:value-type="float" office:value="-2835.4" table:style-name="ce12">
            <text:p>-2.835,40</text:p>
          </table:table-cell>
          <table:table-cell office:value-type="float" office:value="0" table:style-name="ce13">
            <text:p>0,00</text:p>
          </table:table-cell>
          <table:table-cell office:value-type="float" office:value="-7142.21" table:style-name="ce12">
            <text:p>-7.142,21</text:p>
          </table:table-cell>
          <table:table-cell office:value-type="float" office:value="10750.98" table:style-name="ce10">
            <text:p>10.750,9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ZAILDA CARDOSO DA SILV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8ª VT)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office:value-type="float" office:value="993.48" table:style-name="ce15">
            <text:p>993,4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78.5300000000002" table:style-name="ce10">
            <text:p>2.178,53</text:p>
          </table:table-cell>
          <table:table-cell table:number-columns-repeated="2" table:style-name="ce9"/>
          <table:table-cell office:value-type="float" office:value="-1111.8699999999999" table:style-name="ce12">
            <text:p>-1.111,87</text:p>
          </table:table-cell>
          <table:table-cell office:value-type="float" office:value="0" table:style-name="ce13">
            <text:p>0,00</text:p>
          </table:table-cell>
          <table:table-cell office:value-type="float" office:value="-1111.8699999999999" table:style-name="ce12">
            <text:p>-1.111,87</text:p>
          </table:table-cell>
          <table:table-cell office:value-type="float" office:value="1066.6600000000001" table:style-name="ce10">
            <text:p>1.066,6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ZANELI MALTA PRATA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<text:s/>(1UNP)</text:p>
          </table:table-cell>
          <table:table-cell table:number-columns-repeated="2" table:style-name="ce9"/>
          <table:table-cell office:value-type="float" office:value="2232.38" table:style-name="ce10">
            <text:p>2.232,38</text:p>
          </table:table-cell>
          <table:table-cell office:value-type="float" office:value="2360.62" table:style-name="ce10">
            <text:p>2.360,6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593" table:style-name="ce10">
            <text:p>4.593,00</text:p>
          </table:table-cell>
          <table:table-cell table:style-name="ce9"/>
          <table:table-cell office:value-type="float" office:value="-24.63" table:style-name="ce11">
            <text:p>-24,63</text:p>
          </table:table-cell>
          <table:table-cell office:value-type="float" office:value="-1923.48" table:style-name="ce12">
            <text:p>-1.923,48</text:p>
          </table:table-cell>
          <table:table-cell office:value-type="float" office:value="0" table:style-name="ce13">
            <text:p>0,00</text:p>
          </table:table-cell>
          <table:table-cell office:value-type="float" office:value="-1948.11" table:style-name="ce12">
            <text:p>-1.948,11</text:p>
          </table:table-cell>
          <table:table-cell office:value-type="float" office:value="2644.89" table:style-name="ce10">
            <text:p>2.644,89</text:p>
          </table:table-cell>
          <table:table-cell office:value-type="float" office:value="8093.51" table:style-name="ce10">
            <text:p>8.093,51</text:p>
          </table:table-cell>
          <table:table-cell table:style-name="ce9"/>
          <table:table-cell table:number-columns-repeated="16365"/>
        </table:table-row>
        <table:table-row table:style-name="ro4">
          <table:table-cell office:value-type="string" table:style-name="ce8">
            <text:p>ZENAIDE MONTE SOARES DE OLIVEIRA RAMO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247.99" table:style-name="ce10">
            <text:p>11.247,99</text:p>
          </table:table-cell>
          <table:table-cell office:value-type="float" office:value="12532.19" table:style-name="ce10">
            <text:p>12.532,19</text:p>
          </table:table-cell>
          <table:table-cell table:style-name="ce9"/>
          <table:table-cell office:value-type="float" office:value="2011.16" table:style-name="ce10">
            <text:p>2.011,1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791.34" table:style-name="ce10">
            <text:p>25.791,34</text:p>
          </table:table-cell>
          <table:table-cell office:value-type="float" office:value="-2653.35" table:style-name="ce12">
            <text:p>-2.653,35</text:p>
          </table:table-cell>
          <table:table-cell office:value-type="float" office:value="-4416.92" table:style-name="ce12">
            <text:p>-4.416,92</text:p>
          </table:table-cell>
          <table:table-cell office:value-type="float" office:value="-2932.04" table:style-name="ce12">
            <text:p>-2.932,04</text:p>
          </table:table-cell>
          <table:table-cell office:value-type="float" office:value="0" table:style-name="ce13">
            <text:p>0,00</text:p>
          </table:table-cell>
          <table:table-cell office:value-type="float" office:value="-10002.31" table:style-name="ce12">
            <text:p>-10.002,31</text:p>
          </table:table-cell>
          <table:table-cell office:value-type="float" office:value="15789.03" table:style-name="ce10">
            <text:p>15.789,0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ZULEIDE ALVES DOS SANTOS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7904.03" table:style-name="ce10">
            <text:p>17.904,03</text:p>
          </table:table-cell>
          <table:table-cell table:number-columns-repeated="2" table:style-name="ce9"/>
          <table:table-cell office:value-type="float" office:value="1005.58" table:style-name="ce10">
            <text:p>1.005,5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909.61" table:style-name="ce10">
            <text:p>18.909,61</text:p>
          </table:table-cell>
          <table:table-cell office:value-type="float" office:value="-1683.78" table:style-name="ce12">
            <text:p>-1.683,78</text:p>
          </table:table-cell>
          <table:table-cell office:value-type="float" office:value="-3067.61" table:style-name="ce12">
            <text:p>-3.067,61</text:p>
          </table:table-cell>
          <table:table-cell office:value-type="float" office:value="-1782.33" table:style-name="ce12">
            <text:p>-1.782,33</text:p>
          </table:table-cell>
          <table:table-cell office:value-type="float" office:value="0" table:style-name="ce13">
            <text:p>0,00</text:p>
          </table:table-cell>
          <table:table-cell office:value-type="float" office:value="-6533.72" table:style-name="ce12">
            <text:p>-6.533,72</text:p>
          </table:table-cell>
          <table:table-cell office:value-type="float" office:value="12375.89" table:style-name="ce10">
            <text:p>12.375,89</text:p>
          </table:table-cell>
          <table:table-cell table:number-columns-repeated="2" table:style-name="ce9"/>
          <table:table-cell table:number-columns-repeated="16365"/>
        </table:table-row>
        <table:table-row table:style-name="ro2">
          <table:table-cell office:value-type="string" table:number-columns-spanned="3" table:number-rows-spanned="1" table:style-name="ce28">
            <text:p>TOTAL</text:p>
          </table:table-cell>
          <table:covered-table-cell table:number-columns-repeated="2"/>
          <table:table-cell office:value-type="float" office:value="9682679" table:style-name="ce16">
            <text:p>9.682.679,00</text:p>
          </table:table-cell>
          <table:table-cell office:value-type="float" office:value="1230702.8999999999" table:style-name="ce16">
            <text:p>1.230.702,90</text:p>
          </table:table-cell>
          <table:table-cell office:value-type="float" office:value="3003553.2" table:style-name="ce16">
            <text:p>3.003.553,20</text:p>
          </table:table-cell>
          <table:table-cell office:value-type="float" office:value="1914620.52" table:style-name="ce16">
            <text:p>1.914.620,52</text:p>
          </table:table-cell>
          <table:table-cell office:value-type="float" office:value="120919.09" table:number-columns-spanned="2" table:number-rows-spanned="1" table:style-name="ce29">
            <text:p>120.919,09</text:p>
          </table:table-cell>
          <table:covered-table-cell/>
          <table:table-cell office:value-type="float" office:value="100048.41" table:style-name="ce16">
            <text:p>100.048,41</text:p>
          </table:table-cell>
          <table:table-cell office:value-type="float" office:value="16052523.119999999" table:style-name="ce16">
            <text:p>16.052.523,12</text:p>
          </table:table-cell>
          <table:table-cell office:value-type="float" office:value="-1382404.18" table:style-name="ce17">
            <text:p>-1.382.404,18</text:p>
          </table:table-cell>
          <table:table-cell office:value-type="float" office:value="-2532854.54" table:style-name="ce17">
            <text:p>-2.532.854,54</text:p>
          </table:table-cell>
          <table:table-cell office:value-type="float" office:value="-1941563.32" table:style-name="ce17">
            <text:p>-1.941.563,32</text:p>
          </table:table-cell>
          <table:table-cell office:value-type="float" office:value="-76825.279999999999" table:style-name="ce17">
            <text:p>-76.825,28</text:p>
          </table:table-cell>
          <table:table-cell office:value-type="float" office:value="-5933647.3200000003" table:style-name="ce17">
            <text:p>-5.933.647,32</text:p>
          </table:table-cell>
          <table:table-cell office:value-type="float" office:value="10118875.800000001" table:style-name="ce16">
            <text:p>10.118.875,80</text:p>
          </table:table-cell>
          <table:table-cell office:value-type="float" office:value="36800.1" table:style-name="ce16">
            <text:p>36.800,10</text:p>
          </table:table-cell>
          <table:table-cell office:value-type="float" office:value="0" table:style-name="ce18">
            <text:p>0,00</text:p>
          </table:table-cell>
          <table:table-cell table:number-columns-repeated="16365"/>
        </table:table-row>
        <table:table-row table:style-name="ro2">
          <table:table-cell office:value-type="string" table:style-name="ce19">
            <text:p>[i] Remuneração do cargo efetivo - Vencimento, G.A.J., V.P.I, Adicionais de Qualificação, G.A.E e G.A.S, além de outras desta natureza.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19">
            <text:p>[ii] V.P.N.I., Adicional por tempo de serviço, quintos, décimos e vantagens decorrentes de sentença judicial ou extensão administrativa, abono de permanência.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19">
            <text:p>[iii] Auxílio-alimentação, Auxílio-transporte, Auxílio Pré-escolar, Auxílio Saúde, Auxílio Natalidade, Auxílio Moradia, Ajuda de Custo, além de outras desta natureza.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19">
            <text:p>[iv] Abono constitucional de 1/3 de férias, indenização de férias, antecipação de férias, gratificação natalina, antecipação de gratificação natalina, serviço extraordinário, substituição, pagamentos retroativos, além de outras desta natureza. <text:s text:c="2"/>[v] Gratificações de qualquer natureza.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19">
            <text:p>[vi] Total dos rendimentos pagos no mês.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19">
            <text:p>[vii] Contribuição Previdenciária Oficial (Plano de Seguridade Social do Servidor Público e Regime Geral de Previdência Social). [viii] Imposto de Renda Retido na Fonte.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19">
            <text:p>[ix] Cotas de participação de auxílio pré-escolar, auxílio transporte e demais descontos extraordinários de caráter não pessoal. [x] Valores retidos por excederem ao teto remuneratório constitucional conforme Resoluções nº 13 e 14, do CNJ.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19">
            <text:p>11 Total dos descontos efetuados no mês.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19">
            <text:p>12 Rendimento líquido após os descontos referidos nos itens anteriores.</text:p>
          </table:table-cell>
          <table:table-cell table:number-columns-repeated="16383"/>
        </table:table-row>
        <table:table-row table:style-name="ro2">
          <table:table-cell office:value-type="string" table:style-name="ce19">
            <text:p>13 Remuneração percebida no órgão de origem por magistrados e servidores, cedidos ou requisitados, optantes por aquela remuneração. 14 Valor de diárias efetivamente pago no mês de referência, ainda que o período de afastamento se estenda para além deste.</text:p>
          </table:table-cell>
          <table:table-cell table:number-columns-repeated="16383"/>
        </table:table-row>
        <table:table-row table:number-rows-repeated="1047742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number-style style:name="N4">
      <number:number number:decimal-places="2" number:min-integer-digits="1" number:grouping="true"/>
    </number:number-style>
    <number:number-style style:name="N36P0">
      <number:number number:decimal-places="2" number:min-integer-digits="1"/>
    </number:number-style>
    <number:number-style style:name="N36">
      <number:number number:decimal-places="2" number:min-integer-digits="1"/>
      <style:map style:condition="value()&gt;=0" style:apply-style-name="N36P0"/>
    </number:number-style>
    <number:number-style style:name="N37P0">
      <number:number number:decimal-places="2" number:min-integer-digits="1" number:grouping="true"/>
    </number:number-style>
    <number:number-style style:name="N37">
      <number:number number:decimal-places="2" number:min-integer-digits="1" number:grouping="true"/>
      <style:map style:condition="value()&gt;=0" style:apply-style-name="N37P0"/>
    </number:number-style>
    <number:number-style style:name="N38">
      <style:text-properties fo:color="#FF0000"/>
      <number:number number:decimal-places="2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Online2PDF.com</meta:initial-creator>
    <dc:creator>Marianize Bento Patitucci da Silva</dc:creator>
    <meta:creation-date>2023-01-05T22:27:03Z</meta:creation-date>
    <dc:date>2023-01-05T21:28:20Z</dc:date>
    <meta:editing-duration>PT0S</meta:editing-duration>
  </office:meta>
</office:document-meta>
</file>